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40000000600E46324EC.png" manifest:media-type="image/png"/>
  <manifest:file-entry manifest:full-path="Pictures/10000001000003E8000005DC9345B386.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roman" style:font-pitch="variable" style:font-charset="x-symbol"/>
    <style:font-face style:name="Aptos2" svg:font-family="Aptos" style:font-family-generic="system" style:font-pitch="variable"/>
    <style:font-face style:name="Arial" svg:font-family="Arial" style:font-family-generic="system" style:font-pitch="variable"/>
    <style:font-face style:name="Calibri" svg:font-family="Calibri" style:font-family-generic="roman" style:font-pitch="variable"/>
    <style:font-face style:name="Cardo" svg:font-family="Cardo" style:font-family-generic="roman" style:font-pitch="variable"/>
    <style:font-face style:name="Cardo1" svg:font-family="Cardo" style:font-family-generic="system" style:font-pitch="variable"/>
    <style:font-face style:name="Cardo2" svg:font-family="Cardo" style:font-adornments="Italic" style:font-family-generic="roman" style:font-pitch="variable"/>
    <style:font-face style:name="Cardo3" svg:font-family="Cardo" style:font-adornments="Regular" style:font-family-generic="roman" style:font-pitch="variable"/>
    <style:font-face style:name="Courier New" svg:font-family="'Courier New'"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OpenSymbol" svg:font-family="OpenSymbol" style:font-charset="x-symbol"/>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Table1" style:family="table">
      <style:table-properties style:width="4.5681in" fo:margin-top="0in" fo:margin-bottom="0in" table:align="center" style:writing-mode="lr-tb"/>
    </style:style>
    <style:style style:name="Table1.A" style:family="table-column">
      <style:table-column-properties style:column-width="0.559in"/>
    </style:style>
    <style:style style:name="Table1.B" style:family="table-column">
      <style:table-column-properties style:column-width="0.4375in"/>
    </style:style>
    <style:style style:name="Table1.C" style:family="table-column">
      <style:table-column-properties style:column-width="0.5035in"/>
    </style:style>
    <style:style style:name="Table1.D" style:family="table-column">
      <style:table-column-properties style:column-width="0.5in"/>
    </style:style>
    <style:style style:name="Table1.F" style:family="table-column">
      <style:table-column-properties style:column-width="1.5688in"/>
    </style:style>
    <style:style style:name="Table1.G" style:family="table-column">
      <style:table-column-properties style:column-width="0.5618in"/>
    </style:style>
    <style:style style:name="Table1.1" style:family="table-row">
      <style:table-row-properties style:min-row-height="0.1792in" fo:keep-together="auto"/>
    </style:style>
    <style:style style:name="Table1.A1" style:family="table-cell">
      <style:table-cell-properties style:vertical-align="middle" fo:background-color="#d9d9d9" fo:padding-left="0.0201in" fo:padding-right="0.0201in" fo:padding-top="0in" fo:padding-bottom="0in" fo:border="0.5pt solid #000000" style:writing-mode="lr-tb">
        <style:background-image/>
      </style:table-cell-properties>
    </style:style>
    <style:style style:name="Table1.2" style:family="table-row">
      <style:table-row-properties style:min-row-height="0.1875in" fo:keep-together="auto"/>
    </style:style>
    <style:style style:name="Table1.C2" style:family="table-cell">
      <style:table-cell-properties style:vertical-align="middle" fo:background-color="#d9d9d9" fo:padding-left="0.0097in" fo:padding-right="0.0097in" fo:padding-top="0in" fo:padding-bottom="0in" fo:border="0.5pt solid #000000" style:writing-mode="lr-tb">
        <style:background-image/>
      </style:table-cell-properties>
    </style:style>
    <style:style style:name="Table1.3" style:family="table-row">
      <style:table-row-properties style:min-row-height="0.5194in" fo:keep-together="auto"/>
    </style:style>
    <style:style style:name="Table1.A3" style:family="table-cell">
      <style:table-cell-properties style:vertical-align="middle" fo:padding-left="0.0201in" fo:padding-right="0.0201in" fo:padding-top="0in" fo:padding-bottom="0in" fo:border="0.5pt solid #000000" style:writing-mode="lr-tb"/>
    </style:style>
    <style:style style:name="Table1.B3" style:family="table-cell">
      <style:table-cell-properties style:vertical-align="middle" fo:padding-left="0.0201in" fo:padding-right="0.0201in" fo:padding-top="0in" fo:padding-bottom="0in" fo:border="0.5pt solid #000000" style:writing-mode="lr-tb"/>
    </style:style>
    <style:style style:name="Table1.C3" style:family="table-cell">
      <style:table-cell-properties style:vertical-align="middle" fo:padding-left="0.0097in" fo:padding-right="0in" fo:padding-top="0in" fo:padding-bottom="0in" fo:border="0.5pt solid #000000" style:writing-mode="lr-tb"/>
    </style:style>
    <style:style style:name="Table1.D3" style:family="table-cell">
      <style:table-cell-properties style:vertical-align="middle" fo:padding-left="0.0201in" fo:padding-right="0.0201in" fo:padding-top="0in" fo:padding-bottom="0in" fo:border="0.5pt solid #000000" style:writing-mode="lr-tb"/>
    </style:style>
    <style:style style:name="Table1.E3" style:family="table-cell">
      <style:table-cell-properties style:vertical-align="middle" fo:padding-left="0.0201in" fo:padding-right="0.0201in" fo:padding-top="0in" fo:padding-bottom="0in" fo:border="0.5pt solid #000000" style:writing-mode="lr-tb"/>
    </style:style>
    <style:style style:name="Table1.F3" style:family="table-cell">
      <style:table-cell-properties style:vertical-align="middle" fo:padding-left="0.0201in" fo:padding-right="0.0201in" fo:padding-top="0in" fo:padding-bottom="0in" fo:border="0.5pt solid #000000" style:writing-mode="lr-tb"/>
    </style:style>
    <style:style style:name="Table1.G3" style:family="table-cell">
      <style:table-cell-properties style:vertical-align="middle" fo:padding-left="0.0097in" fo:padding-right="0.0097in" fo:padding-top="0in" fo:padding-bottom="0in" fo:border="0.5pt solid #000000" style:writing-mode="lr-tb"/>
    </style:style>
    <style:style style:name="Table1.4" style:family="table-row">
      <style:table-row-properties style:min-row-height="0.3924in" fo:keep-together="auto"/>
    </style:style>
    <style:style style:name="Table1.C4" style:family="table-cell">
      <style:table-cell-properties style:vertical-align="middle" fo:padding-left="0.0201in" fo:padding-right="0.0201in" fo:padding-top="0in" fo:padding-bottom="0in" fo:border="0.5pt solid #000000" style:writing-mode="lr-tb"/>
    </style:style>
    <style:style style:name="Table1.F4" style:family="table-cell">
      <style:table-cell-properties style:vertical-align="middle" fo:padding-left="0.0201in" fo:padding-right="0.0201in" fo:padding-top="0in" fo:padding-bottom="0in" fo:border="0.5pt solid #000000" style:writing-mode="lr-tb"/>
    </style:style>
    <style:style style:name="Table1.A5" style:family="table-cell">
      <style:table-cell-properties style:vertical-align="middle" fo:padding-left="0.0201in" fo:padding-right="0.0201in" fo:padding-top="0in" fo:padding-bottom="0in" fo:border="0.5pt solid #000000" style:writing-mode="lr-tb"/>
    </style:style>
    <style:style style:name="Table1.B5" style:family="table-cell">
      <style:table-cell-properties style:vertical-align="middle" fo:padding-left="0.0201in" fo:padding-right="0.0201in" fo:padding-top="0in" fo:padding-bottom="0in" fo:border="0.5pt solid #000000" style:writing-mode="lr-tb"/>
    </style:style>
    <style:style style:name="Table1.C5" style:family="table-cell">
      <style:table-cell-properties style:vertical-align="middle" fo:padding-left="0.0201in" fo:padding-right="0.0201in" fo:padding-top="0in" fo:padding-bottom="0in" fo:border="0.5pt solid #000000" style:writing-mode="lr-tb"/>
    </style:style>
    <style:style style:name="Table1.D5" style:family="table-cell">
      <style:table-cell-properties style:vertical-align="middle" fo:padding-left="0.0201in" fo:padding-right="0.0201in" fo:padding-top="0in" fo:padding-bottom="0in" fo:border="0.5pt solid #000000" style:writing-mode="lr-tb"/>
    </style:style>
    <style:style style:name="Table1.E5" style:family="table-cell">
      <style:table-cell-properties style:vertical-align="middle" fo:padding-left="0.0201in" fo:padding-right="0.0201in" fo:padding-top="0in" fo:padding-bottom="0in" fo:border="0.5pt solid #000000" style:writing-mode="lr-tb"/>
    </style:style>
    <style:style style:name="Table1.F5" style:family="table-cell">
      <style:table-cell-properties style:vertical-align="middle" fo:padding-left="0.0201in" fo:padding-right="0.0201in" fo:padding-top="0in" fo:padding-bottom="0in" fo:border="0.5pt solid #000000" style:writing-mode="lr-tb"/>
    </style:style>
    <style:style style:name="Table1.G5" style:family="table-cell">
      <style:table-cell-properties style:vertical-align="middle" fo:padding-left="0.0201in" fo:padding-right="0.0201in" fo:padding-top="0in" fo:padding-bottom="0in" fo:border="0.5pt solid #000000" style:writing-mode="lr-tb"/>
    </style:style>
    <style:style style:name="Table1.6" style:family="table-row">
      <style:table-row-properties style:min-row-height="0.4236in" fo:keep-together="auto"/>
    </style:style>
    <style:style style:name="Table1.A6" style:family="table-cell">
      <style:table-cell-properties style:vertical-align="middle" fo:background-color="#d9d9d9" fo:padding-left="0.075in" fo:padding-right="0.075in" fo:padding-top="0in" fo:padding-bottom="0in" fo:border="0.5pt solid #000000" style:writing-mode="lr-tb">
        <style:background-image/>
      </style:table-cell-properties>
    </style:style>
    <style:style style:name="Table2" style:family="table">
      <style:table-properties style:width="4.6361in" fo:margin-top="0in" fo:margin-bottom="0in" table:align="center" style:writing-mode="lr-tb"/>
    </style:style>
    <style:style style:name="Table2.A" style:family="table-column">
      <style:table-column-properties style:column-width="0.4153in"/>
    </style:style>
    <style:style style:name="Table2.B" style:family="table-column">
      <style:table-column-properties style:column-width="1.5903in"/>
    </style:style>
    <style:style style:name="Table2.C" style:family="table-column">
      <style:table-column-properties style:column-width="2.2556in"/>
    </style:style>
    <style:style style:name="Table2.D" style:family="table-column">
      <style:table-column-properties style:column-width="0.375in"/>
    </style:style>
    <style:style style:name="Table2.1" style:family="table-row">
      <style:table-row-properties style:min-row-height="0.1736in" fo:keep-together="auto"/>
    </style:style>
    <style:style style:name="Table2.A1" style:family="table-cell">
      <style:table-cell-properties style:vertical-align="middle" fo:background-color="#d9d9d9" fo:padding-left="0.0403in" fo:padding-right="0.0403in" fo:padding-top="0in" fo:padding-bottom="0in" fo:border="0.5pt solid #000000" style:writing-mode="lr-tb">
        <style:background-image/>
      </style:table-cell-properties>
    </style:style>
    <style:style style:name="Table2.B1" style:family="table-cell">
      <style:table-cell-properties style:vertical-align="middle" fo:background-color="#f6c5ac" fo:padding-left="0.0097in" fo:padding-right="0.0097in" fo:padding-top="0in" fo:padding-bottom="0in" fo:border="0.5pt solid #000000" style:writing-mode="lr-tb">
        <style:background-image/>
      </style:table-cell-properties>
    </style:style>
    <style:style style:name="Table2.C1" style:family="table-cell">
      <style:table-cell-properties style:vertical-align="middle" fo:background-color="#e59edc" fo:padding-left="0.0097in" fo:padding-right="0.0097in" fo:padding-top="0in" fo:padding-bottom="0in" fo:border="0.5pt solid #000000" style:writing-mode="lr-tb">
        <style:background-image/>
      </style:table-cell-properties>
    </style:style>
    <style:style style:name="Table2.D1" style:family="table-cell">
      <style:table-cell-properties style:vertical-align="middle" fo:background-color="#d9d9d9" fo:padding-left="0.0097in" fo:padding-right="0.0097in" fo:padding-top="0in" fo:padding-bottom="0in" fo:border="0.5pt solid #000000" style:writing-mode="lr-tb">
        <style:background-image/>
      </style:table-cell-properties>
    </style:style>
    <style:style style:name="Table2.2" style:family="table-row">
      <style:table-row-properties style:min-row-height="0.1382in" fo:keep-together="auto"/>
    </style:style>
    <style:style style:name="Table2.B2" style:family="table-cell">
      <style:table-cell-properties style:vertical-align="middle" fo:background-color="#f6c5ac" fo:padding-left="0.0403in" fo:padding-right="0.0403in" fo:padding-top="0in" fo:padding-bottom="0in" fo:border="0.5pt solid #000000" style:writing-mode="lr-tb">
        <style:background-image/>
      </style:table-cell-properties>
    </style:style>
    <style:style style:name="Table3" style:family="table">
      <style:table-properties style:width="4.75in" fo:margin-left="0in" fo:margin-top="0in" fo:margin-bottom="0in" table:align="left" style:writing-mode="page"/>
    </style:style>
    <style:style style:name="Table3.A" style:family="table-column">
      <style:table-column-properties style:column-width="0.8854in"/>
    </style:style>
    <style:style style:name="Table3.B" style:family="table-column">
      <style:table-column-properties style:column-width="1.8632in"/>
    </style:style>
    <style:style style:name="Table3.C" style:family="table-column">
      <style:table-column-properties style:column-width="2.0014in"/>
    </style:style>
    <style:style style:name="Table3.1" style:family="table-row">
      <style:table-row-properties fo:keep-together="auto"/>
    </style:style>
    <style:style style:name="Table3.A1" style:family="table-cell">
      <style:table-cell-properties style:vertical-align="middle" fo:padding="0.0104in" fo:border-left="none" fo:border-right="0.5pt solid #000000" fo:border-top="none" fo:border-bottom="0.5pt solid #000000"/>
    </style:style>
    <style:style style:name="Table3.B1" style:family="table-cell">
      <style:table-cell-properties style:vertical-align="middle" fo:padding="0.0104in" fo:border-left="0.5pt solid #000000" fo:border-right="0.5pt solid #000000" fo:border-top="none" fo:border-bottom="0.5pt solid #000000"/>
    </style:style>
    <style:style style:name="Table3.C1" style:family="table-cell">
      <style:table-cell-properties style:vertical-align="middle" fo:padding="0.0104in" fo:border-left="0.5pt solid #000000" fo:border-right="none" fo:border-top="none" fo:border-bottom="0.5pt solid #000000"/>
    </style:style>
    <style:style style:name="Table3.2" style:family="table-row">
      <style:table-row-properties style:min-row-height="0.3167in" fo:keep-together="auto"/>
    </style:style>
    <style:style style:name="Table3.A2" style:family="table-cell">
      <style:table-cell-properties style:vertical-align="middle" fo:padding="0.0104in" fo:border-left="none" fo:border-right="0.5pt solid #000000" fo:border-top="0.5pt solid #000000" fo:border-bottom="0.5pt solid #000000"/>
    </style:style>
    <style:style style:name="Table3.B2" style:family="table-cell">
      <style:table-cell-properties style:vertical-align="middle" fo:padding="0.0104in" fo:border="0.5pt solid #000000"/>
    </style:style>
    <style:style style:name="Table3.C2" style:family="table-cell">
      <style:table-cell-properties style:vertical-align="middle" fo:padding="0.0104in" fo:border-left="0.5pt solid #000000" fo:border-right="none" fo:border-top="0.5pt solid #000000" fo:border-bottom="0.5pt solid #000000"/>
    </style:style>
    <style:style style:name="Table3.3" style:family="table-row">
      <style:table-row-properties style:min-row-height="0.2847in" fo:keep-together="auto"/>
    </style:style>
    <style:style style:name="Table3.A10" style:family="table-cell">
      <style:table-cell-properties style:vertical-align="middle" fo:padding="0.0104in" fo:border-left="none" fo:border-right="0.5pt solid #000000" fo:border-top="0.5pt solid #000000" fo:border-bottom="none"/>
    </style:style>
    <style:style style:name="Table3.B10" style:family="table-cell">
      <style:table-cell-properties style:vertical-align="middle" fo:padding="0.0104in" fo:border-left="0.5pt solid #000000" fo:border-right="0.5pt solid #000000" fo:border-top="0.5pt solid #000000" fo:border-bottom="none"/>
    </style:style>
    <style:style style:name="Table3.C10" style:family="table-cell">
      <style:table-cell-properties style:vertical-align="middle" fo:padding="0.0104in" fo:border-left="0.5pt solid #000000" fo:border-right="none" fo:border-top="0.5pt solid #000000" fo:border-bottom="none"/>
    </style:style>
    <style:style style:name="Table4" style:family="table">
      <style:table-properties style:width="4.75in" table:align="left" style:writing-mode="lr-tb"/>
    </style:style>
    <style:style style:name="Table4.A" style:family="table-column">
      <style:table-column-properties style:column-width="1.2125in"/>
    </style:style>
    <style:style style:name="Table4.B" style:family="table-column">
      <style:table-column-properties style:column-width="3.5375in"/>
    </style:style>
    <style:style style:name="Table4.A1" style:family="table-cell">
      <style:table-cell-properties style:vertical-align="middle" fo:padding="0.0194in" fo:border="none"/>
    </style:style>
    <style:style style:name="Table5" style:family="table">
      <style:table-properties style:width="4.75in" table:align="left" style:writing-mode="lr-tb"/>
    </style:style>
    <style:style style:name="Table5.A" style:family="table-column">
      <style:table-column-properties style:column-width="1.1201in"/>
    </style:style>
    <style:style style:name="Table5.B" style:family="table-column">
      <style:table-column-properties style:column-width="1.6264in"/>
    </style:style>
    <style:style style:name="Table5.C" style:family="table-column">
      <style:table-column-properties style:column-width="0.7667in"/>
    </style:style>
    <style:style style:name="Table5.D" style:family="table-column">
      <style:table-column-properties style:column-width="1.2368in"/>
    </style:style>
    <style:style style:name="Table5.A1" style:family="table-cell">
      <style:table-cell-properties style:vertical-align="middle" fo:padding="0.0194in" fo:border="none"/>
    </style:style>
    <style:style style:name="Table6" style:family="table">
      <style:table-properties style:width="4.75in" table:align="left" style:writing-mode="lr-tb"/>
    </style:style>
    <style:style style:name="Table6.A" style:family="table-column">
      <style:table-column-properties style:column-width="1.2125in"/>
    </style:style>
    <style:style style:name="Table6.B" style:family="table-column">
      <style:table-column-properties style:column-width="1.1236in"/>
    </style:style>
    <style:style style:name="Table6.C" style:family="table-column">
      <style:table-column-properties style:column-width="2.4139in"/>
    </style:style>
    <style:style style:name="Table6.A1" style:family="table-cell">
      <style:table-cell-properties style:vertical-align="middle" fo:padding="0.0194in" fo:border="none"/>
    </style:style>
    <style:style style:name="Table14" style:family="table">
      <style:table-properties style:width="4.75in" table:align="left" style:writing-mode="lr-tb"/>
    </style:style>
    <style:style style:name="Table14.A" style:family="table-column">
      <style:table-column-properties style:column-width="0.8479in"/>
    </style:style>
    <style:style style:name="Table14.B" style:family="table-column">
      <style:table-column-properties style:column-width="1.9104in"/>
    </style:style>
    <style:style style:name="Table14.C" style:family="table-column">
      <style:table-column-properties style:column-width="1.9917in"/>
    </style:style>
    <style:style style:name="Table14.A1" style:family="table-cell">
      <style:table-cell-properties style:vertical-align="middle" fo:padding="0.0194in" fo:border="none"/>
    </style:style>
    <style:style style:name="Table7" style:family="table">
      <style:table-properties style:width="4.75in" table:align="left" style:writing-mode="lr-tb"/>
    </style:style>
    <style:style style:name="Table7.A" style:family="table-column">
      <style:table-column-properties style:column-width="3.2in"/>
    </style:style>
    <style:style style:name="Table7.B" style:family="table-column">
      <style:table-column-properties style:column-width="1.55in"/>
    </style:style>
    <style:style style:name="Table7.A1" style:family="table-cell">
      <style:table-cell-properties style:vertical-align="middle" fo:padding="0.0194in" fo:border="none"/>
    </style:style>
    <style:style style:name="Table8" style:family="table">
      <style:table-properties style:width="4.7514in" fo:margin-left="0in" table:align="left" style:writing-mode="lr-tb"/>
    </style:style>
    <style:style style:name="Table8.A" style:family="table-column">
      <style:table-column-properties style:column-width="2.059in"/>
    </style:style>
    <style:style style:name="Table8.B" style:family="table-column">
      <style:table-column-properties style:column-width="1.4424in"/>
    </style:style>
    <style:style style:name="Table8.C" style:family="table-column">
      <style:table-column-properties style:column-width="1.25in"/>
    </style:style>
    <style:style style:name="Table8.A1" style:family="table-cell">
      <style:table-cell-properties style:vertical-align="middle" fo:padding="0.0194in" fo:border="none"/>
    </style:style>
    <style:style style:name="Table15" style:family="table">
      <style:table-properties style:width="4.3347in" table:align="center" style:writing-mode="lr-tb"/>
    </style:style>
    <style:style style:name="Table15.A" style:family="table-column">
      <style:table-column-properties style:column-width="1.8271in"/>
    </style:style>
    <style:style style:name="Table15.B" style:family="table-column">
      <style:table-column-properties style:column-width="2.5076in"/>
    </style:style>
    <style:style style:name="Table15.A1" style:family="table-cell">
      <style:table-cell-properties style:vertical-align="middle" fo:padding="0.0201in" fo:border="none"/>
    </style:style>
    <style:style style:name="Table16" style:family="table">
      <style:table-properties style:width="4.75in" table:align="left" style:writing-mode="lr-tb"/>
    </style:style>
    <style:style style:name="Table16.A" style:family="table-column">
      <style:table-column-properties style:column-width="0.7681in"/>
    </style:style>
    <style:style style:name="Table16.B" style:family="table-column">
      <style:table-column-properties style:column-width="1.4979in"/>
    </style:style>
    <style:style style:name="Table16.C" style:family="table-column">
      <style:table-column-properties style:column-width="2.484in"/>
    </style:style>
    <style:style style:name="Table16.A1" style:family="table-cell">
      <style:table-cell-properties style:vertical-align="middle" fo:padding="0.0194in" fo:border="none"/>
    </style:style>
    <style:style style:name="Table13" style:family="table">
      <style:table-properties style:width="4.75in" table:align="left" style:writing-mode="lr-tb"/>
    </style:style>
    <style:style style:name="Table13.A" style:family="table-column">
      <style:table-column-properties style:column-width="2.1014in"/>
    </style:style>
    <style:style style:name="Table13.B" style:family="table-column">
      <style:table-column-properties style:column-width="2.6486in"/>
    </style:style>
    <style:style style:name="Table13.A1" style:family="table-cell">
      <style:table-cell-properties style:vertical-align="middle" fo:padding="0.0194in" fo:border="none"/>
    </style:style>
    <style:style style:name="Table10" style:family="table">
      <style:table-properties style:width="3.5403in" table:align="center" style:writing-mode="lr-tb"/>
    </style:style>
    <style:style style:name="Table10.A" style:family="table-column">
      <style:table-column-properties style:column-width="0.659in"/>
    </style:style>
    <style:style style:name="Table10.B" style:family="table-column">
      <style:table-column-properties style:column-width="1.2208in"/>
    </style:style>
    <style:style style:name="Table10.C" style:family="table-column">
      <style:table-column-properties style:column-width="1.6604in"/>
    </style:style>
    <style:style style:name="Table10.A1" style:family="table-cell">
      <style:table-cell-properties style:vertical-align="middle" fo:padding="0.0194in" fo:border="none"/>
    </style:style>
    <style:style style:name="Table11" style:family="table">
      <style:table-properties style:width="4.75in" table:align="left" style:writing-mode="lr-tb"/>
    </style:style>
    <style:style style:name="Table11.A" style:family="table-column">
      <style:table-column-properties style:column-width="1.4174in"/>
    </style:style>
    <style:style style:name="Table11.B" style:family="table-column">
      <style:table-column-properties style:column-width="3.3326in"/>
    </style:style>
    <style:style style:name="Table11.A1" style:family="table-cell">
      <style:table-cell-properties style:vertical-align="middle" fo:padding="0.0194in" fo:border="none"/>
    </style:style>
    <style:style style:name="Table12" style:family="table">
      <style:table-properties style:width="4.6653in" table:align="left" style:writing-mode="lr-tb"/>
    </style:style>
    <style:style style:name="Table12.A" style:family="table-column">
      <style:table-column-properties style:column-width="3.4451in"/>
    </style:style>
    <style:style style:name="Table12.B" style:family="table-column">
      <style:table-column-properties style:column-width="1.2201in"/>
    </style:style>
    <style:style style:name="Table12.A1" style:family="table-cell">
      <style:table-cell-properties style:vertical-align="middle" fo:padding="0.0194in" fo:border="none"/>
    </style:style>
    <style:style style:name="Table9" style:family="table">
      <style:table-properties style:width="4.75in" table:align="left" style:writing-mode="lr-tb"/>
    </style:style>
    <style:style style:name="Table9.A" style:family="table-column">
      <style:table-column-properties style:column-width="1.8938in"/>
    </style:style>
    <style:style style:name="Table9.B" style:family="table-column">
      <style:table-column-properties style:column-width="2.8563in"/>
    </style:style>
    <style:style style:name="Table9.A1" style:family="table-cell">
      <style:table-cell-properties style:vertical-align="middle" fo:padding="0.0194in" fo:border="none"/>
    </style:style>
    <style:style style:name="P1" style:family="paragraph" style:parent-style-name="Standard" style:master-page-name="Standard">
      <style:paragraph-properties fo:line-height="120%" fo:text-align="center" style:justify-single-word="false" style:page-number="1"/>
    </style:style>
    <style:style style:name="P2" style:family="paragraph" style:parent-style-name="Standard">
      <style:paragraph-properties fo:margin-top="0in" fo:margin-bottom="0.111in" style:contextual-spacing="false" fo:line-height="120%" fo:text-align="center" style:justify-single-word="false" fo:break-before="page"/>
      <style:text-properties fo:font-variant="small-caps" style:font-name="Cardo" fo:font-size="14pt" style:font-size-asian="14pt" style:font-name-complex="Cardo1" style:font-size-complex="14pt"/>
    </style:style>
    <style:style style:name="P3" style:family="paragraph" style:parent-style-name="Standard">
      <style:paragraph-properties fo:margin-top="0in" fo:margin-bottom="0.111in" style:contextual-spacing="false" fo:line-height="120%" fo:text-align="center" style:justify-single-word="false" fo:break-before="page"/>
    </style:style>
    <style:style style:name="P4" style:family="paragraph" style:parent-style-name="Standard">
      <style:paragraph-properties fo:margin-top="0.5in" fo:margin-bottom="0.3335in" style:contextual-spacing="false" fo:line-height="120%" fo:text-align="center" style:justify-single-word="false"/>
    </style:style>
    <style:style style:name="P5" style:family="paragraph" style:parent-style-name="Standard">
      <style:paragraph-properties fo:line-height="120%" fo:text-align="center" style:justify-single-word="false"/>
    </style:style>
    <style:style style:name="P6" style:family="paragraph" style:parent-style-name="Standard">
      <style:paragraph-properties fo:margin-top="0.1665in" fo:margin-bottom="0.25in" style:contextual-spacing="false" fo:line-height="120%" fo:text-align="center" style:justify-single-word="false"/>
    </style:style>
    <style:style style:name="P7" style:family="paragraph" style:parent-style-name="Standard">
      <style:paragraph-properties fo:margin-top="0.1665in" fo:margin-bottom="0.25in" style:contextual-spacing="false" fo:line-height="120%" fo:text-align="center" style:justify-single-word="false"/>
      <style:text-properties style:font-name="Cardo" fo:font-size="11pt" officeooo:rsid="002a4c01" officeooo:paragraph-rsid="002a4c01" style:font-size-asian="11pt" style:font-name-complex="Cardo1" style:font-size-complex="11pt"/>
    </style:style>
    <style:style style:name="P8" style:family="paragraph" style:parent-style-name="Standard">
      <style:paragraph-properties fo:line-height="120%"/>
      <style:text-properties style:font-name="Cardo" style:font-name-complex="Cardo1"/>
    </style:style>
    <style:style style:name="P9" style:family="paragraph" style:parent-style-name="Heading_20_1">
      <style:paragraph-properties fo:text-align="center" style:justify-single-word="false" fo:break-before="page"/>
    </style:style>
    <style:style style:name="P10" style:family="paragraph" style:parent-style-name="Standard">
      <style:paragraph-properties fo:line-height="120%"/>
      <style:text-properties style:font-name="Cardo" fo:font-size="10pt" fo:font-weight="bold" style:font-size-asian="10pt" style:font-weight-asian="bold" style:font-name-complex="Cardo1" style:font-size-complex="10pt" style:font-weight-complex="bold"/>
    </style:style>
    <style:style style:name="P11" style:family="paragraph" style:parent-style-name="Text_20_body">
      <style:paragraph-properties fo:line-height="120%" fo:text-align="center" style:justify-single-word="false"/>
      <style:text-properties style:font-name="Cardo" fo:font-size="11pt" fo:font-weight="normal" officeooo:paragraph-rsid="00c72fac" style:font-size-asian="11pt" style:font-weight-asian="normal" style:font-name-complex="Cardo1" style:font-size-complex="11pt" style:font-weight-complex="normal"/>
    </style:style>
    <style:style style:name="P12" style:family="paragraph" style:parent-style-name="Text_20_body">
      <style:paragraph-properties fo:line-height="120%"/>
      <style:text-properties style:font-name="Cardo" fo:font-size="11pt" fo:font-weight="normal" officeooo:paragraph-rsid="00c72fac" style:font-size-asian="11pt" style:font-weight-asian="normal" style:font-name-complex="Cardo1" style:font-size-complex="11pt" style:font-weight-complex="normal"/>
    </style:style>
    <style:style style:name="P13" style:family="paragraph" style:parent-style-name="Text_20_body">
      <style:paragraph-properties fo:margin-top="0in" fo:margin-bottom="0.111in" style:contextual-spacing="false" fo:line-height="120%"/>
      <style:text-properties style:font-name="Cardo" fo:font-size="11pt" fo:font-weight="normal" style:font-size-asian="11pt" style:font-weight-asian="normal" style:font-name-complex="Cardo1" style:font-size-complex="11pt" style:font-weight-complex="normal"/>
    </style:style>
    <style:style style:name="P14" style:family="paragraph" style:parent-style-name="Text_20_body">
      <style:paragraph-properties fo:margin-top="0in" fo:margin-bottom="0.111in" style:contextual-spacing="false" fo:line-height="120%" fo:text-align="justify" style:justify-single-word="false"/>
      <style:text-properties style:font-name="Cardo" fo:font-size="11pt" style:font-size-asian="11pt" style:font-name-complex="Cardo1" style:font-size-complex="11pt"/>
    </style:style>
    <style:style style:name="P15" style:family="paragraph" style:parent-style-name="Text_20_body">
      <style:paragraph-properties fo:margin-top="0in" fo:margin-bottom="0.111in" style:contextual-spacing="false" fo:line-height="120%"/>
      <style:text-properties style:font-name="Cardo" fo:font-size="11pt" fo:font-weight="normal" officeooo:paragraph-rsid="00c72fac" style:font-size-asian="11pt" style:font-weight-asian="normal" style:font-name-complex="Cardo1" style:font-size-complex="11pt" style:font-weight-complex="normal"/>
    </style:style>
    <style:style style:name="P16" style:family="paragraph" style:parent-style-name="Standard">
      <style:paragraph-properties fo:line-height="120%"/>
      <style:text-properties style:font-name="Cardo" fo:font-size="11pt" fo:font-weight="normal" style:font-size-asian="11pt" style:font-weight-asian="normal" style:font-name-complex="Cardo1" style:font-size-complex="11pt" style:font-weight-complex="normal"/>
    </style:style>
    <style:style style:name="P17" style:family="paragraph" style:parent-style-name="Standard">
      <style:paragraph-properties fo:line-height="120%"/>
      <style:text-properties style:font-name="Cardo" fo:font-size="10pt" style:font-size-asian="10pt" style:font-name-complex="Cardo1" style:font-size-complex="10pt"/>
    </style:style>
    <style:style style:name="P18" style:family="paragraph" style:parent-style-name="GHT_20_Chapter">
      <style:paragraph-properties fo:margin-top="0.0835in" fo:margin-bottom="0.0835in" style:contextual-spacing="false" fo:line-height="100%" fo:text-align="center" style:justify-single-word="false" fo:orphans="0" fo:widows="0" fo:hyphenation-ladder-count="no-limit" fo:hyphenation-keep="page" loext:hyphenation-keep-type="column" loext:hyphenation-keep-line="true" fo:break-before="page" fo:keep-with-next="always"/>
      <style:text-properties fo:font-variant="small-caps" style:font-name="Cardo" fo:font-size="14pt" fo:font-weight="normal" style:font-size-asian="14pt" style:font-weight-asian="normal" style:font-name-complex="Cardo1" style:font-size-complex="14pt" style:font-weight-complex="normal" fo:hyphenate="true" fo:hyphenation-remain-char-count="2" fo:hyphenation-push-char-count="2" loext:hyphenation-no-caps="false" loext:hyphenation-no-last-word="false" loext:hyphenation-word-char-count="5" loext:hyphenation-zone="360"/>
    </style:style>
    <style:style style:name="P19" style:family="paragraph" style:parent-style-name="Standard">
      <style:paragraph-properties fo:line-height="120%"/>
      <style:text-properties style:font-name="Cardo" fo:font-size="11pt" style:font-size-asian="11pt" style:font-name-complex="Cardo1" style:font-size-complex="11pt"/>
    </style:style>
    <style:style style:name="P20" style:family="paragraph" style:parent-style-name="Standard">
      <style:paragraph-properties fo:line-height="120%"/>
    </style:style>
    <style:style style:name="P21" style:family="paragraph" style:parent-style-name="GHT_20_Chapter">
      <style:paragraph-properties fo:break-before="page"/>
      <style:text-properties fo:font-variant="small-caps"/>
    </style:style>
    <style:style style:name="P22" style:family="paragraph" style:parent-style-name="Standard">
      <style:paragraph-properties fo:line-height="120%"/>
      <style:text-properties style:font-name="Cardo" fo:font-size="11pt" officeooo:rsid="00404eb5" officeooo:paragraph-rsid="002c42fa" style:font-size-asian="11pt" style:font-name-complex="Cardo1" style:font-size-complex="11pt"/>
    </style:style>
    <style:style style:name="P23" style:family="paragraph" style:parent-style-name="Standard">
      <style:paragraph-properties fo:line-height="120%"/>
      <style:text-properties officeooo:paragraph-rsid="002c42fa"/>
    </style:style>
    <style:style style:name="P24" style:family="paragraph" style:parent-style-name="Standard">
      <style:paragraph-properties fo:line-height="120%" fo:text-align="center" style:justify-single-word="false"/>
      <style:text-properties officeooo:paragraph-rsid="01ece83a"/>
    </style:style>
    <style:style style:name="P25" style:family="paragraph" style:parent-style-name="Standard">
      <style:paragraph-properties fo:line-height="120%" fo:text-align="justify" style:justify-single-word="false"/>
      <style:text-properties officeooo:paragraph-rsid="00329ecb"/>
    </style:style>
    <style:style style:name="P26" style:family="paragraph" style:parent-style-name="GHT_20_Chapter">
      <style:paragraph-properties fo:margin-top="0.0835in" fo:margin-bottom="0.0835in" style:contextual-spacing="false" fo:line-height="100%" fo:text-align="center" style:justify-single-word="false" fo:orphans="0" fo:widows="0" fo:hyphenation-ladder-count="no-limit" fo:hyphenation-keep="page" loext:hyphenation-keep-type="column" loext:hyphenation-keep-line="true" fo:break-before="page" fo:keep-with-next="always" style:writing-mode="lr-tb"/>
      <style:text-properties fo:font-variant="small-caps" style:font-name="Cardo" fo:font-weight="normal" style:font-weight-asian="normal" style:font-name-complex="Cardo1" style:font-weight-complex="normal" fo:hyphenate="true" fo:hyphenation-remain-char-count="2" fo:hyphenation-push-char-count="2" loext:hyphenation-no-caps="false" loext:hyphenation-no-last-word="false" loext:hyphenation-word-char-count="5" loext:hyphenation-zone="360"/>
    </style:style>
    <style:style style:name="P27" style:family="paragraph" style:parent-style-name="Standard">
      <style:paragraph-properties fo:line-height="120%" fo:text-align="left" style:justify-single-word="false"/>
      <style:text-properties officeooo:paragraph-rsid="002c42fa"/>
    </style:style>
    <style:style style:name="P28" style:family="paragraph" style:parent-style-name="Standard">
      <style:paragraph-properties fo:line-height="120%" fo:text-align="center" style:justify-single-word="false"/>
      <style:text-properties officeooo:paragraph-rsid="002c42fa"/>
    </style:style>
    <style:style style:name="P29" style:family="paragraph" style:parent-style-name="Standard">
      <style:paragraph-properties fo:line-height="120%"/>
      <style:text-properties style:font-name="Cardo" officeooo:paragraph-rsid="002c42fa" style:font-name-complex="Cardo1"/>
    </style:style>
    <style:style style:name="P30" style:family="paragraph" style:parent-style-name="Standard">
      <style:paragraph-properties fo:line-height="120%"/>
      <style:text-properties style:font-name="Cardo" fo:font-size="11pt" officeooo:paragraph-rsid="002c42fa" style:font-size-asian="11pt" style:font-name-complex="Cardo1" style:font-size-complex="11pt"/>
    </style:style>
    <style:style style:name="P31" style:family="paragraph" style:parent-style-name="Footnote">
      <style:text-properties style:font-name-complex="Cardo1" style:font-size-complex="14pt"/>
    </style:style>
    <style:style style:name="P32" style:family="paragraph" style:parent-style-name="GHT_20_Chapter">
      <style:text-properties fo:font-variant="small-caps"/>
    </style:style>
    <style:style style:name="P33" style:family="paragraph" style:parent-style-name="Standard">
      <style:paragraph-properties fo:line-height="120%"/>
      <style:text-properties officeooo:paragraph-rsid="003ae629"/>
    </style:style>
    <style:style style:name="P34" style:family="paragraph" style:parent-style-name="Text_20_body">
      <style:paragraph-properties fo:margin-top="0in" fo:margin-bottom="0.111in" style:contextual-spacing="false" fo:line-height="120%"/>
      <style:text-properties style:font-name="Cardo" fo:font-size="11pt" style:font-size-asian="11pt" style:font-name-complex="Cardo1" style:font-size-complex="11pt"/>
    </style:style>
    <style:style style:name="P35" style:family="paragraph" style:parent-style-name="Text_20_body">
      <style:paragraph-properties fo:margin-top="0in" fo:margin-bottom="0.111in" style:contextual-spacing="false" fo:line-height="120%"/>
      <style:text-properties style:font-name="Cardo" fo:font-size="11pt" officeooo:paragraph-rsid="01782f13" style:font-size-asian="11pt" style:font-name-complex="Cardo1" style:font-size-complex="11pt"/>
    </style:style>
    <style:style style:name="P36" style:family="paragraph" style:parent-style-name="Text_20_body">
      <style:text-properties fo:font-size="11pt" style:font-size-asian="11pt" style:font-size-complex="11pt"/>
    </style:style>
    <style:style style:name="P37" style:family="paragraph" style:parent-style-name="Text_20_body">
      <style:paragraph-properties fo:text-align="justify" style:justify-single-word="false" loext:word-spacing-minimum="75%" loext:word-spacing-maximum="133%"/>
      <style:text-properties style:font-name="Cardo" fo:font-size="11pt" fo:font-style="normal" officeooo:paragraph-rsid="002e165e" style:font-name-asian="Times New Roman1" style:font-size-asian="11pt" style:font-style-asian="normal" style:font-name-complex="Cardo1" style:font-size-complex="11pt" style:font-style-complex="normal"/>
    </style:style>
    <style:style style:name="P38" style:family="paragraph" style:parent-style-name="Text_20_body">
      <style:paragraph-properties fo:margin-top="0in" fo:margin-bottom="0.111in" style:contextual-spacing="false" fo:line-height="116%" fo:text-align="justify" style:justify-single-word="false" loext:word-spacing-minimum="75%" loext:word-spacing-maximum="133%"/>
      <style:text-properties style:font-name="Cardo" fo:font-size="11pt" fo:font-style="normal" officeooo:paragraph-rsid="003852ab" style:font-name-asian="Times New Roman1" style:font-size-asian="11pt" style:font-style-asian="normal" style:font-name-complex="Cardo1" style:font-size-complex="11pt" style:font-style-complex="normal"/>
    </style:style>
    <style:style style:name="P39" style:family="paragraph" style:parent-style-name="Text_20_body">
      <style:paragraph-properties fo:margin-top="0in" fo:margin-bottom="0.111in" style:contextual-spacing="false" fo:line-height="116%" fo:text-align="justify" style:justify-single-word="false" loext:word-spacing-minimum="75%" loext:word-spacing-maximum="133%"/>
      <style:text-properties style:font-name="Cardo" fo:font-size="11pt" fo:font-style="normal" officeooo:paragraph-rsid="002e165e" style:font-name-asian="Times New Roman1" style:font-size-asian="11pt" style:font-style-asian="normal" style:font-name-complex="Cardo1" style:font-size-complex="11pt" style:font-style-complex="normal"/>
    </style:style>
    <style:style style:name="P40" style:family="paragraph" style:parent-style-name="Text_20_body">
      <style:paragraph-properties fo:margin-top="0in" fo:margin-bottom="0.111in" style:contextual-spacing="false" fo:line-height="116%" fo:text-align="justify" style:justify-single-word="false" loext:word-spacing-minimum="75%" loext:word-spacing-maximum="133%"/>
      <style:text-properties style:font-name="Cardo" fo:font-size="11pt" fo:font-style="italic" officeooo:paragraph-rsid="002e165e" style:font-name-asian="Times New Roman1" style:font-size-asian="11pt" style:font-style-asian="italic" style:font-name-complex="Cardo1" style:font-size-complex="11pt" style:font-style-complex="italic"/>
    </style:style>
    <style:style style:name="P41" style:family="paragraph" style:parent-style-name="GHT_20_Subheading">
      <style:text-properties officeooo:paragraph-rsid="0268e41c"/>
    </style:style>
    <style:style style:name="P42" style:family="paragraph" style:parent-style-name="Contents_20_Heading">
      <style:paragraph-properties fo:break-before="page"/>
    </style:style>
    <style:style style:name="P43" style:family="paragraph" style:parent-style-name="Contents_20_1">
      <style:paragraph-properties>
        <style:tab-stops>
          <style:tab-stop style:position="4.7492in" style:type="right" style:leader-style="dotted" style:leader-text="."/>
        </style:tab-stops>
      </style:paragraph-properties>
    </style:style>
    <style:style style:name="P44" style:family="paragraph" style:parent-style-name="Standard">
      <style:paragraph-properties fo:margin-top="0in" fo:margin-bottom="0.0835in" style:contextual-spacing="false"/>
      <style:text-properties style:font-name="Cardo" style:font-name-complex="Cardo1"/>
    </style:style>
    <style:style style:name="P45" style:family="paragraph" style:parent-style-name="GHT_20_Prologue" style:master-page-name="Converted1">
      <style:paragraph-properties fo:margin-top="0.6665in" fo:margin-bottom="0.111in" style:contextual-spacing="false" fo:text-align="center" style:justify-single-word="false" style:page-number="1" fo:break-before="page"/>
      <style:text-properties officeooo:paragraph-rsid="00a5b100"/>
    </style:style>
    <style:style style:name="P46" style:family="paragraph" style:parent-style-name="GHT_20_Verse">
      <style:paragraph-properties fo:margin-top="0in" fo:margin-bottom="0.1665in" style:contextual-spacing="false" fo:text-align="center" style:justify-single-word="false" loext:word-spacing-minimum="75%" loext:word-spacing-maximum="133%"/>
    </style:style>
    <style:style style:name="P47" style:family="paragraph" style:parent-style-name="GHT_20_Verse">
      <style:paragraph-properties fo:line-height="120%"/>
      <style:text-properties officeooo:paragraph-rsid="00a832ff"/>
    </style:style>
    <style:style style:name="P48" style:family="paragraph" style:parent-style-name="Footnote">
      <style:text-properties officeooo:paragraph-rsid="00100a6c"/>
    </style:style>
    <style:style style:name="P49" style:family="paragraph" style:parent-style-name="GHT_20_Verse">
      <style:text-properties officeooo:paragraph-rsid="00a13931"/>
    </style:style>
    <style:style style:name="P50" style:family="paragraph" style:parent-style-name="Standard">
      <style:paragraph-properties fo:margin-top="0in" fo:margin-bottom="0in" style:contextual-spacing="false" fo:line-height="100%" fo:text-align="justify" style:justify-single-word="false" loext:word-spacing-minimum="75%" loext:word-spacing-maximum="133%"/>
      <style:text-properties fo:font-size="8pt" officeooo:paragraph-rsid="00151768" style:font-size-asian="8pt" style:font-size-complex="8pt"/>
    </style:style>
    <style:style style:name="P51" style:family="paragraph" style:parent-style-name="Footnote">
      <style:text-properties officeooo:paragraph-rsid="021cb7a9"/>
    </style:style>
    <style:style style:name="P52" style:family="paragraph" style:parent-style-name="GHT_20_Verse">
      <style:text-properties fo:font-size="9pt" style:font-size-asian="9pt"/>
    </style:style>
    <style:style style:name="P53" style:family="paragraph" style:parent-style-name="Standard">
      <style:paragraph-properties fo:margin-top="0in" fo:margin-bottom="0in" style:contextual-spacing="false" fo:line-height="100%" fo:text-align="center" style:justify-single-word="false" fo:orphans="2" fo:widows="2"/>
      <style:text-properties style:font-name="Aptos" fo:font-size="11pt" fo:language="en" fo:country="US" style:letter-kerning="false" style:font-name-asian="Aptos2" style:font-size-asian="11pt" style:language-asian="en" style:country-asian="US" style:font-name-complex="Arial" style:font-size-complex="11pt" style:language-complex="ar" style:country-complex="SA"/>
    </style:style>
    <style:style style:name="P54" style:family="paragraph" style:parent-style-name="Standard">
      <style:paragraph-properties fo:margin-top="0in" fo:margin-bottom="0in" style:contextual-spacing="false" fo:line-height="100%" fo:text-align="center" style:justify-single-word="false" fo:orphans="2" fo:widows="2"/>
      <style:text-properties style:font-name="Aptos" fo:font-size="11pt" fo:language="en" fo:country="US" officeooo:paragraph-rsid="00f5c5d5" style:letter-kerning="false" style:font-name-asian="Aptos2" style:font-size-asian="11pt" style:language-asian="en" style:country-asian="US" style:font-name-complex="Arial" style:font-size-complex="11pt" style:language-complex="ar" style:country-complex="SA"/>
    </style:style>
    <style:style style:name="P55" style:family="paragraph" style:parent-style-name="Standard">
      <style:paragraph-properties fo:margin-top="0in" fo:margin-bottom="0in" style:contextual-spacing="false" fo:line-height="100%" fo:text-align="center" style:justify-single-word="false" fo:orphans="2" fo:widows="2"/>
      <style:text-properties style:font-name="Aptos" fo:font-size="7pt" fo:language="en" fo:country="US" officeooo:paragraph-rsid="00820f27" style:letter-kerning="false" style:font-name-asian="Aptos2" style:font-size-asian="7pt" style:language-asian="en" style:country-asian="US" style:font-name-complex="Arial" style:font-size-complex="7pt" style:language-complex="ar" style:country-complex="SA"/>
    </style:style>
    <style:style style:name="P56" style:family="paragraph" style:parent-style-name="Standard">
      <style:paragraph-properties fo:margin-top="0in" fo:margin-bottom="0in" style:contextual-spacing="false" fo:line-height="100%" fo:text-align="center" style:justify-single-word="false" fo:orphans="2" fo:widows="2"/>
      <style:text-properties fo:font-variant="small-caps" fo:color="#000000" loext:opacity="100%" style:font-name="Cardo" fo:font-size="7pt" fo:language="en" fo:country="US" officeooo:rsid="0081a1d6" officeooo:paragraph-rsid="00820f27" style:letter-kerning="false" style:font-name-asian="Times New Roman1" style:font-size-asian="7pt" style:language-asian="en" style:country-asian="US" style:font-name-complex="Cardo1" style:font-size-complex="7pt" style:language-complex="he" style:country-complex="IL"/>
    </style:style>
    <style:style style:name="P57" style:family="paragraph" style:parent-style-name="Standard">
      <style:paragraph-properties fo:margin-top="0in" fo:margin-bottom="0in" style:contextual-spacing="false" fo:line-height="100%" fo:text-align="center" style:justify-single-word="false" fo:orphans="2" fo:widows="2"/>
      <style:text-properties fo:color="#000000" loext:opacity="100%" style:font-name="Cardo" fo:font-size="7pt" fo:language="en" fo:country="US" officeooo:paragraph-rsid="01782f13" style:letter-kerning="false" style:font-name-asian="Times New Roman1" style:font-size-asian="7pt" style:language-asian="en" style:country-asian="US" style:font-name-complex="Cardo1" style:font-size-complex="7pt" style:language-complex="he" style:country-complex="IL"/>
    </style:style>
    <style:style style:name="P58" style:family="paragraph" style:parent-style-name="Standard">
      <style:paragraph-properties fo:margin-top="0in" fo:margin-bottom="0in" style:contextual-spacing="false" fo:line-height="100%" fo:text-align="center" style:justify-single-word="false" fo:orphans="2" fo:widows="2"/>
      <style:text-properties fo:color="#000000" loext:opacity="100%" style:font-name="Cardo" fo:font-size="7pt" fo:language="en" fo:country="US" style:letter-kerning="false" style:font-name-asian="Times New Roman1" style:font-size-asian="7pt" style:language-asian="en" style:country-asian="US" style:font-name-complex="Cardo1" style:font-size-complex="7pt" style:language-complex="he" style:country-complex="IL"/>
    </style:style>
    <style:style style:name="P59" style:family="paragraph" style:parent-style-name="Standard">
      <style:paragraph-properties fo:margin-top="0in" fo:margin-bottom="0in" style:contextual-spacing="false" fo:line-height="100%" fo:text-align="center" style:justify-single-word="false" fo:orphans="2" fo:widows="2"/>
      <style:text-properties style:font-name="Aptos" fo:font-size="7pt" fo:language="en" fo:country="US" style:letter-kerning="false" style:font-name-asian="Aptos2" style:font-size-asian="7pt" style:language-asian="en" style:country-asian="US" style:font-name-complex="Arial" style:font-size-complex="7pt" style:language-complex="ar" style:country-complex="SA"/>
    </style:style>
    <style:style style:name="P60" style:family="paragraph" style:parent-style-name="Standard">
      <style:paragraph-properties fo:margin-top="0in" fo:margin-bottom="0in" style:contextual-spacing="false" fo:line-height="100%" fo:text-align="center" style:justify-single-word="false" fo:orphans="2" fo:widows="2"/>
      <style:text-properties style:font-name="Aptos" fo:font-size="7pt" fo:language="en" fo:country="US" officeooo:paragraph-rsid="0081a1d6" style:letter-kerning="false" style:font-name-asian="Aptos2" style:font-size-asian="7pt" style:language-asian="en" style:country-asian="US" style:font-name-complex="Arial" style:font-size-complex="7pt" style:language-complex="ar" style:country-complex="SA"/>
    </style:style>
    <style:style style:name="P61" style:family="paragraph" style:parent-style-name="Standard">
      <style:paragraph-properties fo:margin-top="0in" fo:margin-bottom="0in" style:contextual-spacing="false" fo:line-height="100%" fo:text-align="center" style:justify-single-word="false" fo:orphans="2" fo:widows="2"/>
      <style:text-properties style:font-name="Aptos" fo:font-size="11pt" fo:language="en" fo:country="US" officeooo:paragraph-rsid="0160b146" style:letter-kerning="false" style:font-name-asian="Aptos2" style:font-size-asian="11pt" style:language-asian="en" style:country-asian="US" style:font-name-complex="Arial" style:font-size-complex="11pt" style:language-complex="ar" style:country-complex="SA"/>
    </style:style>
    <style:style style:name="P62" style:family="paragraph" style:parent-style-name="Standard">
      <style:paragraph-properties fo:margin-top="0in" fo:margin-bottom="0in" style:contextual-spacing="false" fo:line-height="100%" fo:text-align="center" style:justify-single-word="false" fo:orphans="2" fo:widows="2"/>
      <style:text-properties style:font-name="Aptos" fo:font-size="8pt" fo:language="en" fo:country="US" fo:font-weight="bold" officeooo:paragraph-rsid="0081a1d6" style:letter-kerning="false" style:font-name-asian="Aptos2" style:font-size-asian="8pt" style:language-asian="en" style:country-asian="US" style:font-weight-asian="bold" style:font-name-complex="Arial" style:font-size-complex="8pt" style:language-complex="ar" style:country-complex="SA" style:font-weight-complex="bold"/>
    </style:style>
    <style:style style:name="P63" style:family="paragraph" style:parent-style-name="Standard">
      <style:paragraph-properties fo:margin-top="0in" fo:margin-bottom="0in" style:contextual-spacing="false" fo:line-height="100%" fo:text-align="center" style:justify-single-word="false" fo:orphans="2" fo:widows="2"/>
      <style:text-properties style:font-name="Aptos" fo:font-size="11pt" fo:language="en" fo:country="US" officeooo:paragraph-rsid="0084a009" style:letter-kerning="false" style:font-name-asian="Aptos2" style:font-size-asian="11pt" style:language-asian="en" style:country-asian="US" style:font-name-complex="Arial" style:font-size-complex="11pt" style:language-complex="ar" style:country-complex="SA"/>
    </style:style>
    <style:style style:name="P64" style:family="paragraph" style:parent-style-name="GHT_20_Chapter">
      <style:paragraph-properties fo:margin-top="0in" fo:margin-bottom="0.0835in" style:contextual-spacing="false" fo:break-before="page"/>
    </style:style>
    <style:style style:name="P65" style:family="paragraph" style:parent-style-name="Footnote">
      <style:text-properties officeooo:paragraph-rsid="001360fe"/>
    </style:style>
    <style:style style:name="P66" style:family="paragraph" style:parent-style-name="Footnote">
      <style:text-properties officeooo:paragraph-rsid="01c1ef25"/>
    </style:style>
    <style:style style:name="P67" style:family="paragraph" style:parent-style-name="GHT_20_Verse">
      <style:text-properties officeooo:paragraph-rsid="0161a08b"/>
    </style:style>
    <style:style style:name="P68" style:family="paragraph" style:parent-style-name="Endnote">
      <style:text-properties fo:font-size="9pt" fo:font-weight="bold" style:font-size-asian="9pt" style:font-weight-asian="bold" style:font-name-complex="Cardo1" style:font-size-complex="9pt" style:font-weight-complex="bold"/>
    </style:style>
    <style:style style:name="P69" style:family="paragraph" style:parent-style-name="Text_20_body">
      <style:paragraph-properties fo:margin-top="0in" fo:margin-bottom="0in" style:contextual-spacing="false" fo:line-height="100%" fo:hyphenation-ladder-count="no-limit" fo:hyphenation-keep="page" loext:hyphenation-keep-type="column" loext:hyphenation-keep-line="true"/>
      <style:text-properties style:font-name="Cardo" fo:font-size="9pt" fo:font-weight="normal" style:letter-kerning="false" style:font-size-asian="9pt" style:font-weight-asian="normal" style:font-name-complex="Cardo1" style:font-size-complex="9pt" style:language-complex="ar" style:country-complex="SA" style:font-weight-complex="normal" fo:hyphenate="true" fo:hyphenation-remain-char-count="2" fo:hyphenation-push-char-count="2" loext:hyphenation-no-caps="false" loext:hyphenation-no-last-word="false" loext:hyphenation-word-char-count="5" loext:hyphenation-zone="360"/>
    </style:style>
    <style:style style:name="P70" style:family="paragraph" style:parent-style-name="Text_20_body">
      <style:paragraph-properties fo:margin-top="0in" fo:margin-bottom="0in" style:contextual-spacing="false" fo:line-height="100%" fo:hyphenation-ladder-count="no-limit" fo:hyphenation-keep="page" loext:hyphenation-keep-type="column" loext:hyphenation-keep-line="true"/>
      <style:text-properties style:font-name="Cardo" fo:font-size="9pt" fo:font-weight="normal" officeooo:paragraph-rsid="0217a1af" style:letter-kerning="false" style:font-size-asian="9pt" style:font-weight-asian="normal" style:font-name-complex="Cardo1" style:font-size-complex="9pt" style:language-complex="ar" style:country-complex="SA" style:font-weight-complex="normal" fo:hyphenate="true" fo:hyphenation-remain-char-count="2" fo:hyphenation-push-char-count="2" loext:hyphenation-no-caps="false" loext:hyphenation-no-last-word="false" loext:hyphenation-word-char-count="5" loext:hyphenation-zone="360"/>
    </style:style>
    <style:style style:name="P71" style:family="paragraph" style:parent-style-name="Text_20_body">
      <style:paragraph-properties fo:margin-top="0in" fo:margin-bottom="0in" style:contextual-spacing="false" fo:line-height="100%" fo:hyphenation-ladder-count="no-limit" fo:hyphenation-keep="page" loext:hyphenation-keep-type="column" loext:hyphenation-keep-line="true"/>
      <style:text-properties fo:font-size="9pt" fo:font-weight="normal" style:font-size-asian="9pt" style:font-weight-asian="normal" style:font-name-complex="Cardo1" style:font-size-complex="9pt" style:font-weight-complex="normal" fo:hyphenate="true" fo:hyphenation-remain-char-count="2" fo:hyphenation-push-char-count="2" loext:hyphenation-no-caps="false" loext:hyphenation-no-last-word="false" loext:hyphenation-word-char-count="5" loext:hyphenation-zone="360"/>
    </style:style>
    <style:style style:name="P72" style:family="paragraph" style:parent-style-name="GHT_20_Verse">
      <style:text-properties fo:font-size="8pt" style:font-size-asian="8pt" style:font-size-complex="8pt"/>
    </style:style>
    <style:style style:name="P73" style:family="paragraph" style:parent-style-name="GHT_20_Verse">
      <style:text-properties officeooo:paragraph-rsid="00fb6de9"/>
    </style:style>
    <style:style style:name="P74" style:family="paragraph" style:parent-style-name="GHT_20_Verse">
      <style:text-properties fo:font-size="9pt" officeooo:paragraph-rsid="00fb6de9" style:font-size-asian="9pt"/>
    </style:style>
    <style:style style:name="P75" style:family="paragraph" style:parent-style-name="GHT_20_Subheading">
      <style:text-properties fo:font-size="9pt" officeooo:paragraph-rsid="0270f19d" style:font-size-asian="9pt"/>
    </style:style>
    <style:style style:name="P76" style:family="paragraph" style:parent-style-name="Footnote">
      <style:text-properties officeooo:paragraph-rsid="02552e4f"/>
    </style:style>
    <style:style style:name="P77" style:family="paragraph" style:parent-style-name="GHT_20_Verse">
      <style:text-properties fo:color="#000000" loext:opacity="100%" officeooo:paragraph-rsid="0260acbe"/>
    </style:style>
    <style:style style:name="P78" style:family="paragraph" style:parent-style-name="Footnote">
      <style:text-properties officeooo:paragraph-rsid="0164d23f"/>
    </style:style>
    <style:style style:name="P79" style:family="paragraph" style:parent-style-name="GHT_20_Chapter">
      <style:paragraph-properties fo:break-before="page"/>
    </style:style>
    <style:style style:name="P80" style:family="paragraph" style:parent-style-name="GHT_20_Subheading">
      <style:text-properties fo:font-style="normal" officeooo:paragraph-rsid="01782f13" style:font-style-asian="normal" style:font-style-complex="normal"/>
    </style:style>
    <style:style style:name="P81" style:family="paragraph" style:parent-style-name="Footnote">
      <style:paragraph-properties style:writing-mode="lr-tb" style:writing-mode-automatic="false"/>
    </style:style>
    <style:style style:name="P82" style:family="paragraph" style:parent-style-name="Footnote">
      <style:text-properties officeooo:paragraph-rsid="0016ed8f"/>
    </style:style>
    <style:style style:name="P83" style:family="paragraph" style:parent-style-name="Footnote">
      <style:text-properties fo:font-size="8pt" officeooo:paragraph-rsid="0164ce08" style:font-size-asian="8pt" style:font-size-complex="8pt"/>
    </style:style>
    <style:style style:name="P84" style:family="paragraph" style:parent-style-name="Footnote">
      <style:text-properties officeooo:paragraph-rsid="00fc0a39"/>
    </style:style>
    <style:style style:name="P85" style:family="paragraph" style:parent-style-name="Standard">
      <style:paragraph-properties fo:margin-top="0in" fo:margin-bottom="0in" style:contextual-spacing="false" fo:line-height="100%" fo:text-align="justify" style:justify-single-word="false" loext:word-spacing-minimum="75%" loext:word-spacing-maximum="133%"/>
    </style:style>
    <style:style style:name="P86" style:family="paragraph" style:parent-style-name="Standard">
      <style:text-properties fo:font-size="8pt" style:font-size-asian="8pt" style:font-size-complex="8pt"/>
    </style:style>
    <style:style style:name="P87" style:family="paragraph" style:parent-style-name="Standard">
      <style:paragraph-properties fo:margin-top="0in" fo:margin-bottom="0in" style:contextual-spacing="false" fo:line-height="100%" fo:text-align="justify" style:justify-single-word="false" loext:word-spacing-minimum="75%" loext:word-spacing-maximum="133%"/>
      <style:text-properties officeooo:paragraph-rsid="01cef50b"/>
    </style:style>
    <style:style style:name="P88" style:family="paragraph" style:parent-style-name="Endnote">
      <style:text-properties officeooo:paragraph-rsid="01fed431"/>
    </style:style>
    <style:style style:name="P89" style:family="paragraph" style:parent-style-name="GHT_20_Verse">
      <style:paragraph-properties fo:text-align="center" style:justify-single-word="false" loext:word-spacing-minimum="75%" loext:word-spacing-maximum="133%"/>
    </style:style>
    <style:style style:name="P90" style:family="paragraph" style:parent-style-name="Footnote">
      <style:text-properties officeooo:paragraph-rsid="02059dfc"/>
    </style:style>
    <style:style style:name="P91" style:family="paragraph" style:parent-style-name="GHT_20_Subheading">
      <style:paragraph-properties fo:text-align="justify" style:justify-single-word="false" loext:word-spacing-minimum="75%" loext:word-spacing-maximum="133%"/>
    </style:style>
    <style:style style:name="P92" style:family="paragraph" style:parent-style-name="Footnote">
      <style:text-properties officeooo:paragraph-rsid="0282c2dd"/>
    </style:style>
    <style:style style:name="P93" style:family="paragraph" style:parent-style-name="Footnote">
      <style:text-properties officeooo:paragraph-rsid="0018431e"/>
    </style:style>
    <style:style style:name="P94" style:family="paragraph" style:parent-style-name="Text_20_body">
      <style:paragraph-properties fo:margin-top="0in" fo:margin-bottom="0in" style:contextual-spacing="false" fo:line-height="100%" fo:hyphenation-ladder-count="no-limit" fo:hyphenation-keep="page" loext:hyphenation-keep-type="column" loext:hyphenation-keep-line="true"/>
      <style:text-properties style:font-name-complex="Cardo1" style:font-size-complex="8pt" fo:hyphenate="true" fo:hyphenation-remain-char-count="2" fo:hyphenation-push-char-count="2" loext:hyphenation-no-caps="false" loext:hyphenation-no-last-word="false" loext:hyphenation-word-char-count="5" loext:hyphenation-zone="360"/>
    </style:style>
    <style:style style:name="P95" style:family="paragraph" style:parent-style-name="Footnote">
      <style:text-properties officeooo:paragraph-rsid="01c75605"/>
    </style:style>
    <style:style style:name="P96" style:family="paragraph" style:parent-style-name="Standard">
      <loext:graphic-properties draw:fill="solid" draw:fill-color="#d9d9d9"/>
      <style:paragraph-properties fo:margin-top="0in" fo:margin-bottom="0in" style:contextual-spacing="false" fo:line-height="100%" fo:text-align="center" style:justify-single-word="false" fo:background-color="#d9d9d9"/>
    </style:style>
    <style:style style:name="P97" style:family="paragraph" style:parent-style-name="Standard">
      <loext:graphic-properties draw:fill="solid" draw:fill-color="#d9d9d9"/>
      <style:paragraph-properties fo:margin-top="0in" fo:margin-bottom="0in" style:contextual-spacing="false" fo:line-height="100%" fo:text-align="justify" style:justify-single-word="false" fo:background-color="#d9d9d9" loext:word-spacing-minimum="75%" loext:word-spacing-maximum="133%"/>
    </style:style>
    <style:style style:name="P98" style:family="paragraph" style:parent-style-name="Standard">
      <loext:graphic-properties draw:fill="solid" draw:fill-color="#d9d9d9"/>
      <style:paragraph-properties fo:margin-top="0in" fo:margin-bottom="0in" style:contextual-spacing="false" fo:line-height="100%" fo:text-align="justify" style:justify-single-word="false" fo:background-color="#d9d9d9" loext:word-spacing-minimum="75%" loext:word-spacing-maximum="133%"/>
      <style:text-properties fo:color="#000000" loext:opacity="100%" style:font-name="Cardo" fo:font-size="11pt" style:font-name-asian="Times New Roman1" style:font-size-asian="11pt" style:font-name-complex="Cardo1" style:font-size-complex="11pt"/>
    </style:style>
    <style:style style:name="P99" style:family="paragraph" style:parent-style-name="Standard">
      <loext:graphic-properties draw:fill="solid" draw:fill-color="#d9d9d9"/>
      <style:paragraph-properties fo:margin-top="0.0835in" fo:margin-bottom="0in" style:contextual-spacing="false" fo:line-height="100%" fo:text-align="justify" style:justify-single-word="false" fo:background-color="#d9d9d9" loext:word-spacing-minimum="75%" loext:word-spacing-maximum="133%"/>
    </style:style>
    <style:style style:name="P100" style:family="paragraph" style:parent-style-name="Standard">
      <style:paragraph-properties fo:margin-top="0in" fo:margin-bottom="0in" style:contextual-spacing="false" fo:text-align="justify" style:justify-single-word="false" loext:word-spacing-minimum="75%" loext:word-spacing-maximum="133%"/>
    </style:style>
    <style:style style:name="P101" style:family="paragraph" style:parent-style-name="Footnote">
      <style:text-properties officeooo:paragraph-rsid="01f32445"/>
    </style:style>
    <style:style style:name="P102" style:family="paragraph" style:parent-style-name="Text_20_body">
      <style:paragraph-properties fo:margin-top="0in" fo:margin-bottom="0.028in" style:contextual-spacing="false" fo:line-height="100%" fo:text-align="justify" style:justify-single-word="false" fo:hyphenation-ladder-count="no-limit" fo:hyphenation-keep="page" loext:hyphenation-keep-type="column" loext:hyphenation-keep-line="true" loext:word-spacing-minimum="75%" loext:word-spacing-maximum="133%"/>
      <style:text-properties style:font-name="Cardo" fo:font-size="9pt" style:letter-kerning="false" style:font-size-asian="9pt" style:font-size-complex="9pt" style:language-complex="ar" style:country-complex="SA" fo:hyphenate="true" fo:hyphenation-remain-char-count="2" fo:hyphenation-push-char-count="2" loext:hyphenation-no-caps="false" loext:hyphenation-no-last-word="false" loext:hyphenation-word-char-count="5" loext:hyphenation-zone="360"/>
    </style:style>
    <style:style style:name="P103" style:family="paragraph" style:parent-style-name="Quotations">
      <style:paragraph-properties fo:margin-top="0in" fo:margin-bottom="0.028in" style:contextual-spacing="false" fo:line-height="100%" fo:text-align="justify" style:justify-single-word="false" loext:word-spacing-minimum="75%" loext:word-spacing-maximum="133%"/>
      <style:text-properties style:font-name="Cardo" fo:font-size="9pt" style:letter-kerning="false" style:font-size-asian="9pt" style:font-size-complex="9pt" style:language-complex="ar" style:country-complex="SA"/>
    </style:style>
    <style:style style:name="P104" style:family="paragraph" style:parent-style-name="Endnote" style:list-style-name="L1"/>
    <style:style style:name="P105" style:family="paragraph" style:parent-style-name="GHT_20_Verse">
      <style:text-properties officeooo:paragraph-rsid="00211f05"/>
    </style:style>
    <style:style style:name="P106" style:family="paragraph" style:parent-style-name="Footnote">
      <style:text-properties officeooo:paragraph-rsid="001a3628"/>
    </style:style>
    <style:style style:name="P107" style:family="paragraph" style:parent-style-name="Footnote">
      <style:paragraph-properties fo:margin-top="0in" fo:margin-bottom="0in" style:contextual-spacing="false"/>
      <style:text-properties fo:font-size="9pt" fo:font-weight="bold" style:font-size-asian="9pt" style:font-weight-asian="bold" style:font-name-complex="Cardo1" style:font-size-complex="9pt" style:font-weight-complex="bold"/>
    </style:style>
    <style:style style:name="P108" style:family="paragraph" style:parent-style-name="Text_20_body">
      <style:paragraph-properties fo:margin-top="0in" fo:margin-bottom="0in" style:contextual-spacing="false" fo:line-height="100%" fo:text-align="justify" style:justify-single-word="false" fo:hyphenation-ladder-count="no-limit" fo:hyphenation-keep="page" loext:hyphenation-keep-type="column" loext:hyphenation-keep-line="true" loext:word-spacing-minimum="75%" loext:word-spacing-maximum="133%"/>
      <style:text-properties style:font-name="Cardo" fo:font-size="9pt" fo:font-weight="bold" style:letter-kerning="false" style:font-size-asian="9pt" style:font-weight-asian="bold" style:font-name-complex="Cardo1" style:font-size-complex="9pt" style:language-complex="ar" style:country-complex="SA" style:font-weight-complex="bold" fo:hyphenate="true" fo:hyphenation-remain-char-count="2" fo:hyphenation-push-char-count="2" loext:hyphenation-no-caps="false" loext:hyphenation-no-last-word="false" loext:hyphenation-word-char-count="5" loext:hyphenation-zone="360"/>
    </style:style>
    <style:style style:name="P109" style:family="paragraph" style:parent-style-name="Text_20_body">
      <style:paragraph-properties fo:margin-top="0in" fo:margin-bottom="0in" style:contextual-spacing="false" fo:line-height="100%" fo:text-align="justify" style:justify-single-word="false" fo:hyphenation-ladder-count="no-limit" fo:hyphenation-keep="page" loext:hyphenation-keep-type="column" loext:hyphenation-keep-line="true" loext:word-spacing-minimum="75%" loext:word-spacing-maximum="133%"/>
      <style:text-properties fo:font-size="9pt" fo:font-weight="normal" style:font-size-asian="9pt" style:font-weight-asian="normal" style:font-name-complex="Cardo1" style:font-size-complex="9pt" style:font-weight-complex="normal" fo:hyphenate="true" fo:hyphenation-remain-char-count="2" fo:hyphenation-push-char-count="2" loext:hyphenation-no-caps="false" loext:hyphenation-no-last-word="false" loext:hyphenation-word-char-count="5" loext:hyphenation-zone="360"/>
    </style:style>
    <style:style style:name="P110" style:family="paragraph" style:parent-style-name="Footnote">
      <style:text-properties officeooo:paragraph-rsid="001bf301"/>
    </style:style>
    <style:style style:name="P111" style:family="paragraph" style:parent-style-name="Footnote">
      <style:text-properties style:font-name-complex="Cardo1" style:font-size-complex="8pt"/>
    </style:style>
    <style:style style:name="P112" style:family="paragraph" style:parent-style-name="Text_20_body">
      <style:paragraph-properties fo:margin-top="0in" fo:margin-bottom="0in" style:contextual-spacing="false" fo:line-height="100%" fo:text-align="justify" style:justify-single-word="false" fo:hyphenation-ladder-count="no-limit" fo:hyphenation-keep="page" loext:hyphenation-keep-type="column" loext:hyphenation-keep-line="true" loext:word-spacing-minimum="75%" loext:word-spacing-maximum="133%"/>
      <style:text-properties style:font-name-complex="Cardo1" style:font-size-complex="8pt" fo:hyphenate="true" fo:hyphenation-remain-char-count="2" fo:hyphenation-push-char-count="2" loext:hyphenation-no-caps="false" loext:hyphenation-no-last-word="false" loext:hyphenation-word-char-count="5" loext:hyphenation-zone="360"/>
    </style:style>
    <style:style style:name="P113" style:family="paragraph" style:parent-style-name="Standard">
      <style:paragraph-properties fo:margin-top="0in" fo:margin-bottom="0in" style:contextual-spacing="false" fo:text-align="justify" style:justify-single-word="false" loext:word-spacing-minimum="75%" loext:word-spacing-maximum="133%"/>
      <style:text-properties fo:font-size="8pt" style:font-size-asian="8pt" style:font-size-complex="8pt"/>
    </style:style>
    <style:style style:name="P114" style:family="paragraph" style:parent-style-name="Text_20_body">
      <style:paragraph-properties fo:margin-top="0in" fo:margin-bottom="0.1965in" style:contextual-spacing="false" fo:line-height="100%" fo:text-align="justify" style:justify-single-word="false" fo:hyphenation-ladder-count="no-limit" fo:hyphenation-keep="page" loext:hyphenation-keep-type="column" loext:hyphenation-keep-line="true" loext:word-spacing-minimum="75%" loext:word-spacing-maximum="133%"/>
      <style:text-properties style:font-name="Cardo" fo:font-size="8pt" style:letter-kerning="false" style:font-size-asian="8pt" style:font-name-complex="Cardo1" style:font-size-complex="8pt" style:language-complex="ar" style:country-complex="SA" fo:hyphenate="true" fo:hyphenation-remain-char-count="2" fo:hyphenation-push-char-count="2" loext:hyphenation-no-caps="false" loext:hyphenation-no-last-word="false" loext:hyphenation-word-char-count="5" loext:hyphenation-zone="360"/>
    </style:style>
    <style:style style:name="P115" style:family="paragraph" style:parent-style-name="Endnote">
      <style:paragraph-properties fo:margin-top="0in" fo:margin-bottom="0in" style:contextual-spacing="false"/>
      <style:text-properties fo:font-weight="bold" officeooo:paragraph-rsid="02040822" style:font-weight-asian="bold" style:font-name-complex="Cardo1" style:font-weight-complex="bold"/>
    </style:style>
    <style:style style:name="P116" style:family="paragraph" style:parent-style-name="Text_20_body">
      <style:paragraph-properties fo:margin-top="0in" fo:margin-bottom="0in" style:contextual-spacing="false" fo:line-height="100%" fo:hyphenation-ladder-count="no-limit" fo:hyphenation-keep="page" loext:hyphenation-keep-type="column" loext:hyphenation-keep-line="true"/>
      <style:text-properties style:font-name="Cardo" fo:font-size="9pt" fo:font-weight="normal" officeooo:paragraph-rsid="02404933" style:letter-kerning="false" style:font-size-asian="9pt" style:font-weight-asian="normal" style:font-name-complex="Cardo1" style:font-size-complex="9pt" style:language-complex="ar" style:country-complex="SA" style:font-weight-complex="normal" fo:hyphenate="true" fo:hyphenation-remain-char-count="2" fo:hyphenation-push-char-count="2" loext:hyphenation-no-caps="false" loext:hyphenation-no-last-word="false" loext:hyphenation-word-char-count="5" loext:hyphenation-zone="360"/>
    </style:style>
    <style:style style:name="P117" style:family="paragraph" style:parent-style-name="Text_20_body">
      <style:paragraph-properties fo:margin-top="0in" fo:margin-bottom="0in" style:contextual-spacing="false" fo:line-height="100%" fo:hyphenation-ladder-count="no-limit" fo:hyphenation-keep="page" loext:hyphenation-keep-type="column" loext:hyphenation-keep-line="true"/>
      <style:text-properties officeooo:paragraph-rsid="02404933" fo:hyphenate="true" fo:hyphenation-remain-char-count="2" fo:hyphenation-push-char-count="2" loext:hyphenation-no-caps="false" loext:hyphenation-no-last-word="false" loext:hyphenation-word-char-count="5" loext:hyphenation-zone="360"/>
    </style:style>
    <style:style style:name="P118" style:family="paragraph" style:parent-style-name="GHT_20_Verse">
      <style:paragraph-properties fo:text-align="left" style:justify-single-word="false" loext:word-spacing-minimum="75%" loext:word-spacing-maximum="133%"/>
    </style:style>
    <style:style style:name="P119" style:family="paragraph" style:parent-style-name="GHT_20_Verse">
      <style:text-properties officeooo:paragraph-rsid="0164ce08"/>
    </style:style>
    <style:style style:name="P120" style:family="paragraph" style:parent-style-name="GHT_20_Verse">
      <style:paragraph-properties fo:margin-top="0.0417in" fo:margin-bottom="0in" style:contextual-spacing="false"/>
    </style:style>
    <style:style style:name="P121" style:family="paragraph" style:parent-style-name="GHT_20_Verse">
      <style:paragraph-properties fo:margin-top="0in" fo:margin-bottom="0in" style:contextual-spacing="false" fo:text-align="center" style:justify-single-word="false" fo:orphans="2" fo:widows="2" loext:word-spacing-minimum="75%" loext:word-spacing-maximum="133%"/>
      <style:text-properties fo:language="en" fo:country="US" style:language-asian="en" style:country-asian="US" style:language-complex="ar" style:country-complex="SA"/>
    </style:style>
    <style:style style:name="P122" style:family="paragraph" style:parent-style-name="GHT_20_Verse">
      <style:paragraph-properties fo:margin-top="0in" fo:margin-bottom="0in" style:contextual-spacing="false" fo:orphans="2" fo:widows="2"/>
      <style:text-properties fo:language="en" fo:country="US" style:language-asian="en" style:country-asian="US" style:language-complex="ar" style:country-complex="SA"/>
    </style:style>
    <style:style style:name="P123" style:family="paragraph" style:parent-style-name="GHT_20_Verse">
      <style:paragraph-properties fo:margin-top="0in" fo:margin-bottom="0in" style:contextual-spacing="false" fo:text-align="center" style:justify-single-word="false" fo:orphans="2" fo:widows="2"/>
      <style:text-properties fo:language="en" fo:country="US" style:language-asian="en" style:country-asian="US" style:language-complex="ar" style:country-complex="SA"/>
    </style:style>
    <style:style style:name="P124" style:family="paragraph" style:parent-style-name="GHT_20_Verse">
      <style:paragraph-properties fo:margin-top="0.0417in" fo:margin-bottom="0in" style:contextual-spacing="false"/>
      <style:text-properties officeooo:paragraph-rsid="0232f15d"/>
    </style:style>
    <style:style style:name="P125" style:family="paragraph" style:parent-style-name="GHT_20_Subheading">
      <style:text-properties officeooo:paragraph-rsid="0232f15d"/>
    </style:style>
    <style:style style:name="P126" style:family="paragraph" style:parent-style-name="Endnote">
      <style:text-properties officeooo:paragraph-rsid="0164d23f"/>
    </style:style>
    <style:style style:name="P127" style:family="paragraph" style:parent-style-name="Text_20_body">
      <style:paragraph-properties fo:margin-top="0in" fo:margin-bottom="0.028in" style:contextual-spacing="false" fo:line-height="100%" fo:text-align="justify" style:justify-single-word="false" fo:hyphenation-ladder-count="no-limit" fo:hyphenation-keep="page" loext:hyphenation-keep-type="column" loext:hyphenation-keep-line="true" loext:word-spacing-minimum="75%" loext:word-spacing-maximum="133%"/>
      <style:text-properties style:font-name="Cardo" fo:font-size="9pt" fo:font-style="normal" style:letter-kerning="false" style:font-size-asian="9pt" style:font-style-asian="normal" style:font-name-complex="Cardo1" style:font-size-complex="9pt" style:language-complex="ar" style:country-complex="SA" style:font-style-complex="normal" fo:hyphenate="true" fo:hyphenation-remain-char-count="2" fo:hyphenation-push-char-count="2" loext:hyphenation-no-caps="false" loext:hyphenation-no-last-word="false" loext:hyphenation-word-char-count="5" loext:hyphenation-zone="360"/>
    </style:style>
    <style:style style:name="P128" style:family="paragraph" style:parent-style-name="Text_20_body">
      <style:paragraph-properties fo:margin-top="0in" fo:margin-bottom="0.028in" style:contextual-spacing="false" fo:line-height="100%" fo:text-align="justify" style:justify-single-word="false" fo:hyphenation-ladder-count="no-limit" fo:hyphenation-keep="page" loext:hyphenation-keep-type="column" loext:hyphenation-keep-line="true" loext:word-spacing-minimum="75%" loext:word-spacing-maximum="133%"/>
      <style:text-properties fo:font-style="italic" style:font-style-asian="italic" style:font-name-complex="Cardo1" style:font-style-complex="italic" fo:hyphenate="true" fo:hyphenation-remain-char-count="2" fo:hyphenation-push-char-count="2" loext:hyphenation-no-caps="false" loext:hyphenation-no-last-word="false" loext:hyphenation-word-char-count="5" loext:hyphenation-zone="360"/>
    </style:style>
    <style:style style:name="P129" style:family="paragraph" style:parent-style-name="GHT_20_Verse">
      <style:text-properties officeooo:paragraph-rsid="028a86fa"/>
    </style:style>
    <style:style style:name="P130" style:family="paragraph" style:parent-style-name="Footnote">
      <style:text-properties officeooo:paragraph-rsid="01daf31a"/>
    </style:style>
    <style:style style:name="P131" style:family="paragraph" style:parent-style-name="Footnote">
      <style:text-properties officeooo:paragraph-rsid="001d69b0"/>
    </style:style>
    <style:style style:name="P132" style:family="paragraph" style:parent-style-name="Footnote">
      <style:text-properties officeooo:paragraph-rsid="01fb5ca0"/>
    </style:style>
    <style:style style:name="P133" style:family="paragraph" style:parent-style-name="Footnote">
      <style:text-properties officeooo:paragraph-rsid="001ea0f5"/>
    </style:style>
    <style:style style:name="P134" style:family="paragraph" style:parent-style-name="Footnote">
      <style:text-properties officeooo:paragraph-rsid="0243cded"/>
    </style:style>
    <style:style style:name="P135" style:family="paragraph" style:parent-style-name="List_20_Paragraph">
      <style:paragraph-properties fo:margin-left="0in" fo:margin-top="0in" fo:margin-bottom="0in" style:contextual-spacing="true" fo:line-height="100%" fo:text-align="justify" style:justify-single-word="false" loext:word-spacing-minimum="75%" loext:word-spacing-maximum="133%"/>
      <style:text-properties fo:font-size="8pt" officeooo:paragraph-rsid="02444ce8" style:font-size-asian="8pt" style:font-size-complex="8pt"/>
    </style:style>
    <style:style style:name="P136" style:family="paragraph" style:parent-style-name="GHT_20_Verse">
      <style:text-properties officeooo:paragraph-rsid="0025dcdc"/>
    </style:style>
    <style:style style:name="P137" style:family="paragraph" style:parent-style-name="GHT_20_Verse">
      <style:text-properties officeooo:paragraph-rsid="027adc29"/>
    </style:style>
    <style:style style:name="P138" style:family="paragraph" style:parent-style-name="Endnote">
      <style:text-properties officeooo:paragraph-rsid="020a928b"/>
    </style:style>
    <style:style style:name="P139" style:family="paragraph" style:parent-style-name="Footnote">
      <style:text-properties officeooo:paragraph-rsid="0245721f"/>
    </style:style>
    <style:style style:name="P140" style:family="paragraph" style:parent-style-name="Footnote">
      <style:text-properties officeooo:paragraph-rsid="001f4291"/>
    </style:style>
    <style:style style:name="P141" style:family="paragraph" style:parent-style-name="Footnote">
      <style:text-properties officeooo:paragraph-rsid="02072250"/>
    </style:style>
    <style:style style:name="P142" style:family="paragraph" style:parent-style-name="Footnote">
      <style:text-properties fo:font-size="9pt" style:font-size-asian="9pt" style:font-size-complex="9pt"/>
    </style:style>
    <style:style style:name="P143" style:family="paragraph" style:parent-style-name="Footnote">
      <style:text-properties officeooo:paragraph-rsid="0245fefa"/>
    </style:style>
    <style:style style:name="P144" style:family="paragraph" style:parent-style-name="Footnote">
      <style:text-properties officeooo:paragraph-rsid="01c952e2"/>
    </style:style>
    <style:style style:name="P145" style:family="paragraph" style:parent-style-name="Endnote">
      <style:text-properties officeooo:paragraph-rsid="02062dfc"/>
    </style:style>
    <style:style style:name="P146" style:family="paragraph" style:parent-style-name="GHT_20_Verse">
      <style:text-properties officeooo:paragraph-rsid="02825167"/>
    </style:style>
    <style:style style:name="P147" style:family="paragraph" style:parent-style-name="Footnote">
      <style:text-properties officeooo:paragraph-rsid="024af6b4"/>
    </style:style>
    <style:style style:name="P148" style:family="paragraph" style:parent-style-name="Endnote">
      <style:text-properties fo:font-weight="bold" style:font-weight-asian="bold" style:font-weight-complex="bold"/>
    </style:style>
    <style:style style:name="P149" style:family="paragraph" style:parent-style-name="Text_20_body">
      <style:paragraph-properties fo:margin-top="0in" fo:margin-bottom="0.028in" style:contextual-spacing="false" fo:line-height="100%" fo:text-align="justify" style:justify-single-word="false" fo:hyphenation-ladder-count="no-limit" fo:hyphenation-keep="page" loext:hyphenation-keep-type="column" loext:hyphenation-keep-line="true" loext:word-spacing-minimum="75%" loext:word-spacing-maximum="133%"/>
      <style:text-properties style:font-name="Cardo" fo:font-size="9pt" fo:font-weight="normal" style:letter-kerning="false" style:font-size-asian="9pt" style:font-weight-asian="normal" style:font-name-complex="Cardo1" style:font-size-complex="9pt" style:language-complex="ar" style:country-complex="SA" style:font-weight-complex="normal" fo:hyphenate="true" fo:hyphenation-remain-char-count="2" fo:hyphenation-push-char-count="2" loext:hyphenation-no-caps="false" loext:hyphenation-no-last-word="false" loext:hyphenation-word-char-count="5" loext:hyphenation-zone="360"/>
    </style:style>
    <style:style style:name="P150" style:family="paragraph" style:parent-style-name="Text_20_body">
      <style:paragraph-properties fo:margin-top="0in" fo:margin-bottom="0.028in" style:contextual-spacing="false" fo:line-height="100%" fo:text-align="justify" style:justify-single-word="false" fo:hyphenation-ladder-count="no-limit" fo:hyphenation-keep="page" loext:hyphenation-keep-type="column" loext:hyphenation-keep-line="true" loext:word-spacing-minimum="75%" loext:word-spacing-maximum="133%"/>
      <style:text-properties fo:font-weight="normal" style:font-weight-asian="normal" style:font-name-complex="Cardo1" style:font-weight-complex="normal" fo:hyphenate="true" fo:hyphenation-remain-char-count="2" fo:hyphenation-push-char-count="2" loext:hyphenation-no-caps="false" loext:hyphenation-no-last-word="false" loext:hyphenation-word-char-count="5" loext:hyphenation-zone="360"/>
    </style:style>
    <style:style style:name="P151" style:family="paragraph" style:parent-style-name="Endnote">
      <style:paragraph-properties fo:margin-top="0in" fo:margin-bottom="0in" style:contextual-spacing="false"/>
      <style:text-properties fo:font-size="9pt" style:font-size-asian="9pt" style:font-size-complex="9pt"/>
    </style:style>
    <style:style style:name="P152" style:family="paragraph" style:parent-style-name="Text_20_body">
      <style:paragraph-properties fo:margin-top="0in" fo:margin-bottom="0in" style:contextual-spacing="false" fo:line-height="100%" fo:hyphenation-ladder-count="no-limit" fo:hyphenation-keep="page" loext:hyphenation-keep-type="column" loext:hyphenation-keep-line="true"/>
      <style:text-properties style:font-name="Cardo" fo:font-size="14pt" style:letter-kerning="false" style:font-size-asian="14pt" style:font-size-complex="14pt" style:language-complex="ar" style:country-complex="SA" fo:hyphenate="true" fo:hyphenation-remain-char-count="2" fo:hyphenation-push-char-count="2" loext:hyphenation-no-caps="false" loext:hyphenation-no-last-word="false" loext:hyphenation-word-char-count="5" loext:hyphenation-zone="360"/>
    </style:style>
    <style:style style:name="P153" style:family="paragraph" style:parent-style-name="Text_20_body">
      <style:paragraph-properties fo:margin-top="0in" fo:margin-bottom="0in" style:contextual-spacing="false" fo:line-height="100%" fo:hyphenation-ladder-count="no-limit" fo:hyphenation-keep="page" loext:hyphenation-keep-type="column" loext:hyphenation-keep-line="true"/>
      <style:text-properties style:font-name="Cardo" fo:font-size="9pt" style:letter-kerning="false" style:font-size-asian="9pt" style:font-size-complex="9pt" style:language-complex="ar" style:country-complex="SA" fo:hyphenate="true" fo:hyphenation-remain-char-count="2" fo:hyphenation-push-char-count="2" loext:hyphenation-no-caps="false" loext:hyphenation-no-last-word="false" loext:hyphenation-word-char-count="5" loext:hyphenation-zone="360"/>
    </style:style>
    <style:style style:name="P154" style:family="paragraph" style:parent-style-name="Footnote">
      <style:text-properties officeooo:paragraph-rsid="02539dd0"/>
    </style:style>
    <style:style style:name="P155" style:family="paragraph" style:parent-style-name="Text_20_body">
      <style:paragraph-properties fo:margin-top="0in" fo:margin-bottom="0in" style:contextual-spacing="false" fo:line-height="100%" fo:text-align="justify" style:justify-single-word="false" fo:hyphenation-ladder-count="no-limit" fo:hyphenation-keep="page" loext:hyphenation-keep-type="column" loext:hyphenation-keep-line="true" loext:word-spacing-minimum="75%" loext:word-spacing-maximum="133%"/>
      <style:text-properties fo:color="#000000" loext:opacity="100%" style:font-name="Cardo" fo:font-size="8pt" style:letter-kerning="false" style:font-name-asian="Times New Roman1" style:font-size-asian="8pt" style:font-name-complex="Cardo1" style:font-size-complex="8pt" fo:hyphenate="true" fo:hyphenation-remain-char-count="2" fo:hyphenation-push-char-count="2" loext:hyphenation-no-caps="false" loext:hyphenation-no-last-word="false" loext:hyphenation-word-char-count="5" loext:hyphenation-zone="360"/>
    </style:style>
    <style:style style:name="P156" style:family="paragraph" style:parent-style-name="Endnote">
      <style:text-properties fo:font-size="9pt" style:font-size-asian="9pt" style:font-name-complex="Cardo1" style:font-size-complex="9pt"/>
    </style:style>
    <style:style style:name="P157" style:family="paragraph" style:parent-style-name="Text_20_body">
      <style:paragraph-properties fo:margin-top="0in" fo:margin-bottom="0.028in" style:contextual-spacing="false" fo:line-height="100%" fo:text-align="justify" style:justify-single-word="false" fo:hyphenation-ladder-count="no-limit" fo:hyphenation-keep="page" loext:hyphenation-keep-type="column" loext:hyphenation-keep-line="true" loext:word-spacing-minimum="75%" loext:word-spacing-maximum="133%"/>
      <style:text-properties style:font-name="Cardo" fo:font-size="9pt" style:letter-kerning="false" style:font-size-asian="9pt" style:font-name-complex="Cardo1" style:font-size-complex="9pt" style:language-complex="ar" style:country-complex="SA" fo:hyphenate="true" fo:hyphenation-remain-char-count="2" fo:hyphenation-push-char-count="2" loext:hyphenation-no-caps="false" loext:hyphenation-no-last-word="false" loext:hyphenation-word-char-count="5" loext:hyphenation-zone="360"/>
    </style:style>
    <style:style style:name="P158" style:family="paragraph" style:parent-style-name="Endnote">
      <style:text-properties officeooo:paragraph-rsid="00f3ea95"/>
    </style:style>
    <style:style style:name="P159" style:family="paragraph" style:parent-style-name="Text_20_body">
      <style:paragraph-properties fo:margin-top="0in" fo:margin-bottom="0.028in" style:contextual-spacing="false" fo:line-height="100%" fo:text-align="justify" style:justify-single-word="false" loext:word-spacing-minimum="75%" loext:word-spacing-maximum="133%"/>
      <style:text-properties style:font-name="Cardo" fo:font-size="9pt" officeooo:paragraph-rsid="00f3ea95" style:letter-kerning="false" style:font-size-asian="9pt" style:font-name-complex="Cardo1" style:font-size-complex="9pt" style:language-complex="ar" style:country-complex="SA"/>
    </style:style>
    <style:style style:name="P160" style:family="paragraph" style:parent-style-name="Endnote">
      <style:text-properties style:font-name-complex="Cardo1"/>
    </style:style>
    <style:style style:name="P161" style:family="paragraph" style:parent-style-name="Text_20_body">
      <style:text-properties fo:font-size="9pt" style:font-size-asian="9pt" style:font-size-complex="9pt"/>
    </style:style>
    <style:style style:name="P162" style:family="paragraph" style:parent-style-name="GHT_20_Numbered_20_Section">
      <style:paragraph-properties fo:text-align="justify" style:justify-single-word="false"/>
      <style:text-properties officeooo:paragraph-rsid="0161a08b"/>
    </style:style>
    <style:style style:name="P163" style:family="paragraph" style:parent-style-name="Text_20_body">
      <style:text-properties officeooo:paragraph-rsid="01fce85e"/>
    </style:style>
    <style:style style:name="P164" style:family="paragraph" style:parent-style-name="Text_20_body">
      <style:text-properties officeooo:paragraph-rsid="01782f13"/>
    </style:style>
    <style:style style:name="P165" style:family="paragraph" style:parent-style-name="GHT_20_Verse">
      <style:paragraph-properties fo:text-align="center" style:justify-single-word="false"/>
      <style:text-properties fo:font-size="9pt" fo:font-weight="bold" officeooo:rsid="01bcf317" officeooo:paragraph-rsid="01bcf317" style:font-size-asian="9pt" style:font-weight-asian="bold" style:font-size-complex="9pt" style:font-weight-complex="bold"/>
    </style:style>
    <style:style style:name="P166" style:family="paragraph" style:parent-style-name="GHT_20_Verse">
      <style:paragraph-properties fo:text-align="center" style:justify-single-word="false"/>
      <style:text-properties fo:font-size="9pt" style:font-size-asian="9pt" style:font-size-complex="9pt"/>
    </style:style>
    <style:style style:name="P167" style:family="paragraph" style:parent-style-name="GHT_20_Verse">
      <style:paragraph-properties fo:text-align="center" style:justify-single-word="false"/>
      <style:text-properties fo:font-size="9pt" fo:font-style="italic" fo:font-weight="bold" style:font-size-asian="9pt" style:font-style-asian="italic" style:font-weight-asian="bold" style:font-size-complex="9pt" style:font-style-complex="italic" style:font-weight-complex="bold"/>
    </style:style>
    <style:style style:name="P168" style:family="paragraph" style:parent-style-name="GHT_20_Verse">
      <style:paragraph-properties fo:text-align="left" style:justify-single-word="false"/>
      <style:text-properties fo:font-size="8pt" style:font-size-asian="8pt" style:font-size-complex="8pt"/>
    </style:style>
    <style:style style:name="P169" style:family="paragraph" style:parent-style-name="GHT_20_Verse">
      <style:paragraph-properties fo:text-align="left" style:justify-single-word="false"/>
      <style:text-properties fo:font-size="8pt" officeooo:paragraph-rsid="0090173a" style:font-size-asian="8pt" style:font-size-complex="8pt"/>
    </style:style>
    <style:style style:name="P170" style:family="paragraph" style:parent-style-name="GHT_20_Verse">
      <style:paragraph-properties fo:text-align="left" style:justify-single-word="false"/>
      <style:text-properties fo:font-size="8pt" officeooo:paragraph-rsid="00926b69" style:font-size-asian="8pt" style:font-size-complex="8pt"/>
    </style:style>
    <style:style style:name="P171" style:family="paragraph" style:parent-style-name="Text_20_body">
      <style:text-properties fo:font-size="8pt" style:font-size-asian="8pt" style:font-size-complex="8pt"/>
    </style:style>
    <style:style style:name="P172" style:family="paragraph" style:parent-style-name="Text_20_body">
      <style:text-properties officeooo:paragraph-rsid="01beecf4"/>
    </style:style>
    <style:style style:name="P173" style:family="paragraph" style:parent-style-name="GHT_20_Section">
      <style:paragraph-properties fo:margin-top="0in" fo:margin-bottom="0.0835in" style:contextual-spacing="false" fo:break-before="page"/>
      <style:text-properties officeooo:rsid="003c337b" officeooo:paragraph-rsid="004da7b5"/>
    </style:style>
    <style:style style:name="P174" style:family="paragraph" style:parent-style-name="GHT_20_Essay">
      <style:text-properties fo:font-size="10.5pt" style:font-size-asian="10.5pt" style:font-size-complex="10.5pt"/>
    </style:style>
    <style:style style:name="P175" style:family="paragraph" style:parent-style-name="Text_20_body" style:list-style-name="L2"/>
    <style:style style:name="P176" style:family="paragraph" style:parent-style-name="Horizontal_20_Line">
      <style:paragraph-properties fo:margin-top="0in" fo:margin-bottom="0.0835in" style:contextual-spacing="false" fo:line-height="100%" fo:text-align="justify" style:justify-single-word="false" loext:word-spacing-minimum="75%" loext:word-spacing-maximum="133%"/>
      <style:text-properties style:font-name="Cardo" fo:font-size="10.5pt" officeooo:rsid="003c337b" style:letter-kerning="false" style:font-name-asian="Times New Roman1" style:font-size-asian="10.5pt" style:font-name-complex="Cardo1" style:font-size-complex="10.5pt"/>
    </style:style>
    <style:style style:name="P177" style:family="paragraph" style:parent-style-name="Text_20_body" style:list-style-name="L3"/>
    <style:style style:name="P178" style:family="paragraph" style:parent-style-name="Text_20_body" style:list-style-name="L4"/>
    <style:style style:name="P179" style:family="paragraph" style:parent-style-name="Text_20_body" style:list-style-name="L5"/>
    <style:style style:name="P180" style:family="paragraph" style:parent-style-name="Text_20_body" style:list-style-name="L6"/>
    <style:style style:name="P181" style:family="paragraph" style:parent-style-name="Text_20_body" style:list-style-name="L7"/>
    <style:style style:name="P182" style:family="paragraph" style:parent-style-name="Text_20_body" style:list-style-name="L8"/>
    <style:style style:name="P183" style:family="paragraph" style:parent-style-name="Text_20_body" style:list-style-name="L9"/>
    <style:style style:name="P184" style:family="paragraph" style:parent-style-name="Text_20_body" style:list-style-name="L10"/>
    <style:style style:name="P185" style:family="paragraph" style:parent-style-name="Text_20_body">
      <style:paragraph-properties fo:text-align="left" style:justify-single-word="false"/>
    </style:style>
    <style:style style:name="P186" style:family="paragraph" style:parent-style-name="GHT_20_Section">
      <style:paragraph-properties fo:margin-top="0in" fo:margin-bottom="0.0835in" style:contextual-spacing="false" fo:break-before="page"/>
      <style:text-properties officeooo:paragraph-rsid="00aefcdd"/>
    </style:style>
    <style:style style:name="P187" style:family="paragraph" style:parent-style-name="GHT_20_Subheading">
      <style:text-properties officeooo:paragraph-rsid="00aefcdd"/>
    </style:style>
    <style:style style:name="P188" style:family="paragraph" style:parent-style-name="Text_20_body">
      <style:text-properties officeooo:paragraph-rsid="00e263bb"/>
    </style:style>
    <style:style style:name="P189" style:family="paragraph" style:parent-style-name="Text_20_body" style:list-style-name="L11">
      <style:paragraph-properties fo:margin-top="0.0402in" fo:margin-bottom="0in" style:contextual-spacing="false" fo:text-align="left" style:justify-single-word="false"/>
    </style:style>
    <style:style style:name="P190" style:family="paragraph" style:parent-style-name="Text_20_body" style:list-style-name="L11">
      <style:paragraph-properties fo:text-align="left" style:justify-single-word="false"/>
    </style:style>
    <style:style style:name="P191" style:family="paragraph" style:parent-style-name="Text_20_body" style:list-style-name="L12">
      <style:paragraph-properties fo:margin-top="0.0402in" fo:margin-bottom="0in" style:contextual-spacing="false" fo:text-align="left" style:justify-single-word="false"/>
    </style:style>
    <style:style style:name="P192" style:family="paragraph" style:parent-style-name="Text_20_body" style:list-style-name="L12">
      <style:paragraph-properties fo:text-align="left" style:justify-single-word="false"/>
    </style:style>
    <style:style style:name="P193" style:family="paragraph" style:parent-style-name="Text_20_body" style:list-style-name="L13">
      <style:paragraph-properties fo:margin-top="0.0402in" fo:margin-bottom="0in" style:contextual-spacing="false"/>
    </style:style>
    <style:style style:name="P194" style:family="paragraph" style:parent-style-name="Text_20_body" style:list-style-name="L13"/>
    <style:style style:name="P195" style:family="paragraph" style:parent-style-name="Quotations">
      <style:paragraph-properties fo:margin-top="0.0402in" fo:margin-bottom="0.0402in" style:contextual-spacing="false" fo:line-height="115%" fo:text-align="justify" style:justify-single-word="false">
        <style:tab-stops>
          <style:tab-stop style:position="0.0799in"/>
        </style:tab-stops>
      </style:paragraph-properties>
      <style:text-properties style:font-name="Cardo3" fo:font-size="10pt" style:font-size-complex="10pt"/>
    </style:style>
    <style:style style:name="P196" style:family="paragraph" style:parent-style-name="Text_20_body" style:list-style-name="L14">
      <style:paragraph-properties fo:margin-top="0.0402in" fo:margin-bottom="0in" style:contextual-spacing="false"/>
    </style:style>
    <style:style style:name="P197" style:family="paragraph" style:parent-style-name="Text_20_body" style:list-style-name="L14"/>
    <style:style style:name="P198" style:family="paragraph" style:parent-style-name="Quotations">
      <style:paragraph-properties fo:margin-top="0.0402in" fo:margin-bottom="0.0402in" style:contextual-spacing="false" fo:line-height="115%" fo:text-align="justify" style:justify-single-word="false">
        <style:tab-stops>
          <style:tab-stop style:position="0.0799in"/>
        </style:tab-stops>
      </style:paragraph-properties>
      <style:text-properties style:font-name="Cardo3" fo:font-size="10pt" officeooo:paragraph-rsid="00e263bb" style:font-size-complex="10pt"/>
    </style:style>
    <style:style style:name="P199" style:family="paragraph" style:parent-style-name="GHT_20_Section">
      <style:paragraph-properties fo:break-before="page"/>
      <style:text-properties officeooo:paragraph-rsid="005114b5"/>
    </style:style>
    <style:style style:name="P200" style:family="paragraph" style:parent-style-name="GHT_20_Section_20_Sub">
      <style:paragraph-properties fo:text-align="center" style:justify-single-word="false"/>
    </style:style>
    <style:style style:name="P201" style:family="paragraph" style:parent-style-name="Text_20_body">
      <style:text-properties officeooo:paragraph-rsid="00b951f5"/>
    </style:style>
    <style:style style:name="P202" style:family="paragraph" style:parent-style-name="Text_20_body">
      <style:paragraph-properties fo:break-before="page"/>
      <style:text-properties fo:font-size="11pt" style:font-size-asian="11pt" style:font-size-complex="11pt"/>
    </style:style>
    <style:style style:name="P203" style:family="paragraph" style:parent-style-name="Text_20_body" style:list-style-name="L15">
      <style:paragraph-properties fo:margin-top="0.0402in" fo:margin-bottom="0in" style:contextual-spacing="false"/>
    </style:style>
    <style:style style:name="P204" style:family="paragraph" style:parent-style-name="Text_20_body" style:list-style-name="L15"/>
    <style:style style:name="P205" style:family="paragraph" style:parent-style-name="GHT_20_Numbered_20_Section">
      <style:paragraph-properties fo:text-align="justify" style:justify-single-word="false"/>
    </style:style>
    <style:style style:name="P206" style:family="paragraph" style:parent-style-name="Text_20_body">
      <style:text-properties officeooo:rsid="00bdf471"/>
    </style:style>
    <style:style style:name="P207" style:family="paragraph" style:parent-style-name="Text_20_body">
      <style:paragraph-properties style:writing-mode="lr-tb" style:writing-mode-automatic="false"/>
      <style:text-properties officeooo:paragraph-rsid="01a0b631"/>
    </style:style>
    <style:style style:name="P208" style:family="paragraph" style:parent-style-name="Text_20_body">
      <style:text-properties officeooo:rsid="00bdf471" officeooo:paragraph-rsid="00e48e97"/>
    </style:style>
    <style:style style:name="P209" style:family="paragraph" style:parent-style-name="Text_20_body">
      <style:text-properties officeooo:paragraph-rsid="00e48e97"/>
    </style:style>
    <style:style style:name="P210" style:family="paragraph" style:parent-style-name="GHT_20_Section">
      <style:paragraph-properties fo:margin-top="0in" fo:margin-bottom="0.0835in" style:contextual-spacing="false" fo:break-before="page"/>
      <style:text-properties officeooo:rsid="0047943d" officeooo:paragraph-rsid="00c0b7d2"/>
    </style:style>
    <style:style style:name="P211" style:family="paragraph" style:parent-style-name="Text_20_body" style:list-style-name="L16">
      <style:paragraph-properties fo:margin-top="0.0402in" fo:margin-bottom="0in" style:contextual-spacing="false" fo:text-align="left" style:justify-single-word="false"/>
    </style:style>
    <style:style style:name="P212" style:family="paragraph" style:parent-style-name="Text_20_body" style:list-style-name="L16">
      <style:paragraph-properties fo:text-align="left" style:justify-single-word="false"/>
    </style:style>
    <style:style style:name="P213" style:family="paragraph" style:parent-style-name="Text_20_body" style:list-style-name="L17">
      <style:paragraph-properties fo:margin-top="0.0402in" fo:margin-bottom="0in" style:contextual-spacing="false"/>
      <style:text-properties officeooo:paragraph-rsid="00e48e97"/>
    </style:style>
    <style:style style:name="P214" style:family="paragraph" style:parent-style-name="Text_20_body" style:list-style-name="L17">
      <style:paragraph-properties fo:margin-top="0.0402in" fo:margin-bottom="0in" style:contextual-spacing="false"/>
    </style:style>
    <style:style style:name="P215" style:family="paragraph" style:parent-style-name="Text_20_body" style:list-style-name="L17">
      <style:text-properties officeooo:paragraph-rsid="00e48e97"/>
    </style:style>
    <style:style style:name="P216" style:family="paragraph" style:parent-style-name="GHT_20_Essay">
      <style:text-properties fo:font-style="italic" style:font-style-asian="italic" style:font-style-complex="italic"/>
    </style:style>
    <style:style style:name="P217" style:family="paragraph" style:parent-style-name="Text_20_body" style:list-style-name="L18">
      <style:paragraph-properties fo:margin-top="0.0402in" fo:margin-bottom="0in" style:contextual-spacing="false"/>
    </style:style>
    <style:style style:name="P218" style:family="paragraph" style:parent-style-name="Text_20_body" style:list-style-name="L18"/>
    <style:style style:name="P219" style:family="paragraph" style:parent-style-name="Text_20_body" style:list-style-name="L19">
      <style:paragraph-properties fo:margin-top="0.0402in" fo:margin-bottom="0in" style:contextual-spacing="false" fo:text-align="left" style:justify-single-word="false"/>
    </style:style>
    <style:style style:name="P220" style:family="paragraph" style:parent-style-name="Text_20_body" style:list-style-name="L19">
      <style:paragraph-properties fo:text-align="left" style:justify-single-word="false"/>
    </style:style>
    <style:style style:name="P221" style:family="paragraph" style:parent-style-name="GHT_20_Section">
      <style:paragraph-properties fo:margin-top="0in" fo:margin-bottom="0.0835in" style:contextual-spacing="false" fo:break-before="page"/>
      <style:text-properties officeooo:paragraph-rsid="00ed4508"/>
    </style:style>
    <style:style style:name="P222" style:family="paragraph" style:parent-style-name="GHT_20_Section_20_Sub">
      <style:paragraph-properties fo:margin-top="0in" fo:margin-bottom="0.0835in" style:contextual-spacing="false"/>
      <style:text-properties officeooo:rsid="00ed4508" officeooo:paragraph-rsid="00ed4508"/>
    </style:style>
    <style:style style:name="P223" style:family="paragraph" style:parent-style-name="GHT_20_Section_20_Sub">
      <style:text-properties fo:font-size="11pt" style:font-size-asian="11pt" style:font-size-complex="11pt"/>
    </style:style>
    <style:style style:name="P224" style:family="paragraph" style:parent-style-name="Text_20_body">
      <style:text-properties officeooo:rsid="00e79da2" officeooo:paragraph-rsid="00e79da2"/>
    </style:style>
    <style:style style:name="P225" style:family="paragraph" style:parent-style-name="Text_20_body">
      <style:text-properties officeooo:rsid="00e79da2"/>
    </style:style>
    <style:style style:name="P226" style:family="paragraph" style:parent-style-name="Text_20_body">
      <style:text-properties officeooo:rsid="00e79da2" officeooo:paragraph-rsid="00ed9e3c"/>
    </style:style>
    <style:style style:name="P227" style:family="paragraph" style:parent-style-name="Text_20_body">
      <style:text-properties officeooo:rsid="00e79da2" officeooo:paragraph-rsid="01529623"/>
    </style:style>
    <style:style style:name="P228" style:family="paragraph" style:parent-style-name="Text_20_body">
      <style:text-properties officeooo:paragraph-rsid="01529623"/>
    </style:style>
    <style:style style:name="P229" style:family="paragraph" style:parent-style-name="Text_20_body" style:list-style-name="L20">
      <style:paragraph-properties fo:margin-top="0.0402in" fo:margin-bottom="0in" style:contextual-spacing="false"/>
      <style:text-properties officeooo:rsid="00e79da2"/>
    </style:style>
    <style:style style:name="P230" style:family="paragraph" style:parent-style-name="Text_20_body" style:list-style-name="L20">
      <style:text-properties officeooo:rsid="00e79da2"/>
    </style:style>
    <style:style style:name="P231" style:family="paragraph" style:parent-style-name="Text_20_body">
      <style:text-properties officeooo:rsid="00e79da2" officeooo:paragraph-rsid="01538706"/>
    </style:style>
    <style:style style:name="P232" style:family="paragraph" style:parent-style-name="Text_20_body">
      <style:text-properties officeooo:paragraph-rsid="01538706"/>
    </style:style>
    <style:style style:name="P233" style:family="paragraph" style:parent-style-name="Text_20_body">
      <style:text-properties officeooo:paragraph-rsid="00ed9e3c"/>
    </style:style>
    <style:style style:name="P234" style:family="paragraph" style:parent-style-name="Text_20_body">
      <style:text-properties officeooo:rsid="00e79da2" officeooo:paragraph-rsid="00f1ca6e"/>
    </style:style>
    <style:style style:name="P235" style:family="paragraph" style:parent-style-name="Text_20_body" style:list-style-name="L21">
      <style:paragraph-properties fo:margin-top="0.0402in" fo:margin-bottom="0in" style:contextual-spacing="false" fo:text-align="left" style:justify-single-word="false"/>
      <style:text-properties officeooo:rsid="00e79da2"/>
    </style:style>
    <style:style style:name="P236" style:family="paragraph" style:parent-style-name="Text_20_body" style:list-style-name="L21">
      <style:paragraph-properties fo:text-align="left" style:justify-single-word="false"/>
      <style:text-properties officeooo:rsid="00e79da2" officeooo:paragraph-rsid="01538706"/>
    </style:style>
    <style:style style:name="P237" style:family="paragraph" style:parent-style-name="GHT_20_Section">
      <style:paragraph-properties fo:margin-top="0in" fo:margin-bottom="0.0835in" style:contextual-spacing="false" fo:break-before="page"/>
      <style:text-properties officeooo:paragraph-rsid="00e79da2"/>
    </style:style>
    <style:style style:name="P238" style:family="paragraph" style:parent-style-name="GHT_20_Subheading">
      <style:paragraph-properties fo:margin-top="0in" fo:margin-bottom="0.0835in" style:contextual-spacing="false"/>
      <style:text-properties officeooo:paragraph-rsid="00e79da2"/>
    </style:style>
    <style:style style:name="P239" style:family="paragraph" style:parent-style-name="Text_20_body">
      <style:text-properties officeooo:rsid="00e79da2" officeooo:paragraph-rsid="00f4a56d"/>
    </style:style>
    <style:style style:name="P240" style:family="paragraph" style:parent-style-name="Text_20_body">
      <style:text-properties officeooo:rsid="00e79da2" officeooo:paragraph-rsid="01782f13"/>
    </style:style>
    <style:style style:name="P241" style:family="paragraph" style:parent-style-name="Text_20_body">
      <style:text-properties officeooo:rsid="00e79da2" officeooo:paragraph-rsid="0161a08b"/>
    </style:style>
    <style:style style:name="P242" style:family="paragraph" style:parent-style-name="Text_20_body">
      <style:text-properties officeooo:rsid="00e79da2" officeooo:paragraph-rsid="015bd639"/>
    </style:style>
    <style:style style:name="P243" style:family="paragraph" style:parent-style-name="Text_20_body">
      <style:paragraph-properties fo:text-align="center" style:justify-single-word="false"/>
      <style:text-properties fo:font-size="11pt" officeooo:rsid="00e79da2" style:font-size-asian="11pt" style:font-size-complex="11pt"/>
    </style:style>
    <style:style style:name="P244" style:family="paragraph" style:parent-style-name="Text_20_body">
      <style:text-properties fo:font-weight="bold" style:font-weight-asian="bold" style:font-weight-complex="bold"/>
    </style:style>
    <style:style style:name="P245" style:family="paragraph" style:parent-style-name="Quotations">
      <style:paragraph-properties fo:margin-top="0.0402in" fo:margin-bottom="0.0402in" style:contextual-spacing="false" fo:line-height="115%" fo:text-align="justify" style:justify-single-word="false">
        <style:tab-stops>
          <style:tab-stop style:position="0.0799in"/>
        </style:tab-stops>
      </style:paragraph-properties>
      <style:text-properties style:font-name="Cardo3" fo:font-size="10pt" officeooo:rsid="00e79da2" officeooo:paragraph-rsid="010bda47" style:font-size-complex="10pt"/>
    </style:style>
    <style:style style:name="P246" style:family="paragraph" style:parent-style-name="Text_20_body" style:list-style-name="L22">
      <style:paragraph-properties fo:margin-top="0.0402in" fo:margin-bottom="0in" style:contextual-spacing="false"/>
      <style:text-properties officeooo:rsid="00e79da2"/>
    </style:style>
    <style:style style:name="P247" style:family="paragraph" style:parent-style-name="Text_20_body" style:list-style-name="L22">
      <style:text-properties officeooo:rsid="00e79da2"/>
    </style:style>
    <style:style style:name="P248" style:family="paragraph" style:parent-style-name="Quotations">
      <style:paragraph-properties fo:margin-top="0.0402in" fo:margin-bottom="0.0402in" style:contextual-spacing="false" fo:line-height="115%" fo:text-align="justify" style:justify-single-word="false">
        <style:tab-stops>
          <style:tab-stop style:position="0.0799in"/>
        </style:tab-stops>
      </style:paragraph-properties>
      <style:text-properties style:font-name="Cardo" fo:font-size="10pt" officeooo:rsid="00e79da2" officeooo:paragraph-rsid="013212f8" style:font-size-asian="10pt" style:font-size-complex="10pt"/>
    </style:style>
    <style:style style:name="P249" style:family="paragraph" style:parent-style-name="Text_20_body" style:list-style-name="L23">
      <style:paragraph-properties fo:margin-top="0.0402in" fo:margin-bottom="0in" style:contextual-spacing="false"/>
      <style:text-properties officeooo:rsid="00e79da2"/>
    </style:style>
    <style:style style:name="P250" style:family="paragraph" style:parent-style-name="Text_20_body" style:list-style-name="L23">
      <style:text-properties officeooo:rsid="00e79da2"/>
    </style:style>
    <style:style style:name="P251" style:family="paragraph" style:parent-style-name="Text_20_body">
      <style:paragraph-properties fo:text-align="left" style:justify-single-word="false"/>
      <style:text-properties fo:font-weight="bold" style:font-weight-asian="bold" style:font-weight-complex="bold"/>
    </style:style>
    <style:style style:name="P252" style:family="paragraph" style:parent-style-name="Text_20_body">
      <style:text-properties officeooo:paragraph-rsid="013212f8"/>
    </style:style>
    <style:style style:name="P253" style:family="paragraph" style:parent-style-name="Quotations">
      <style:paragraph-properties fo:margin-top="0.0402in" fo:margin-bottom="0.0402in" style:contextual-spacing="false" fo:line-height="115%" fo:text-align="justify" style:justify-single-word="false">
        <style:tab-stops>
          <style:tab-stop style:position="0.0799in"/>
        </style:tab-stops>
      </style:paragraph-properties>
      <style:text-properties style:font-name="Cardo3" fo:font-size="10pt" officeooo:rsid="00e79da2" style:font-size-complex="10pt"/>
    </style:style>
    <style:style style:name="P254" style:family="paragraph" style:parent-style-name="GHT_20_Subheading">
      <style:text-properties officeooo:paragraph-rsid="015bd639"/>
    </style:style>
    <style:style style:name="P255" style:family="paragraph" style:parent-style-name="Text_20_body">
      <style:text-properties officeooo:paragraph-rsid="02622dfd"/>
    </style:style>
    <style:style style:name="P256" style:family="paragraph" style:parent-style-name="Text_20_body">
      <style:paragraph-properties fo:text-align="left" style:justify-single-word="false"/>
      <style:text-properties officeooo:paragraph-rsid="0161a08b"/>
    </style:style>
    <style:style style:name="P257" style:family="paragraph" style:parent-style-name="Text_20_body">
      <style:paragraph-properties fo:text-align="left" style:justify-single-word="false"/>
      <style:text-properties officeooo:paragraph-rsid="01782f13"/>
    </style:style>
    <style:style style:name="P258" style:family="paragraph" style:parent-style-name="Text_20_body">
      <style:text-properties officeooo:rsid="00e79da2" officeooo:paragraph-rsid="0164ce08"/>
    </style:style>
    <style:style style:name="P259" style:family="paragraph" style:parent-style-name="Text_20_body" style:list-style-name="L24">
      <style:paragraph-properties fo:margin-top="0.0402in" fo:margin-bottom="0in" style:contextual-spacing="false" fo:text-align="left" style:justify-single-word="false"/>
      <style:text-properties officeooo:rsid="00e79da2"/>
    </style:style>
    <style:style style:name="P260" style:family="paragraph" style:parent-style-name="Text_20_body" style:list-style-name="L24">
      <style:paragraph-properties fo:text-align="left" style:justify-single-word="false"/>
      <style:text-properties officeooo:rsid="00e79da2"/>
    </style:style>
    <style:style style:name="P261" style:family="paragraph" style:parent-style-name="GHT_20_Subheading">
      <style:text-properties officeooo:paragraph-rsid="0161a08b"/>
    </style:style>
    <style:style style:name="P262" style:family="paragraph" style:parent-style-name="Text_20_body">
      <style:paragraph-properties fo:text-align="left" style:justify-single-word="false"/>
      <style:text-properties officeooo:rsid="012d8005" officeooo:paragraph-rsid="012d8005"/>
    </style:style>
    <style:style style:name="P263" style:family="paragraph" style:parent-style-name="Text_20_body">
      <style:paragraph-properties fo:text-align="left" style:justify-single-word="false"/>
      <style:text-properties officeooo:rsid="012d8005" officeooo:paragraph-rsid="0164ce08"/>
    </style:style>
    <style:style style:name="P264" style:family="paragraph" style:parent-style-name="Quotations">
      <style:paragraph-properties fo:margin-top="0.0402in" fo:margin-bottom="0.0402in" style:contextual-spacing="false" fo:line-height="115%" fo:text-align="justify" style:justify-single-word="false">
        <style:tab-stops>
          <style:tab-stop style:position="0.0799in"/>
        </style:tab-stops>
      </style:paragraph-properties>
      <style:text-properties style:font-name="Cardo3" fo:font-size="10pt" officeooo:rsid="00e79da2" officeooo:paragraph-rsid="01782f13" style:font-size-complex="10pt"/>
    </style:style>
    <style:style style:name="P265" style:family="paragraph" style:parent-style-name="Quotations">
      <loext:graphic-properties draw:fill="none"/>
      <style:paragraph-properties fo:margin-left="0.1252in" fo:margin-right="0.3752in" fo:margin-top="0in" fo:margin-bottom="0in" style:contextual-spacing="false" fo:line-height="116%" fo:text-align="left" style:justify-single-word="false" fo:orphans="2" fo:widows="2" fo:hyphenation-ladder-count="no-limit" fo:hyphenation-keep="page" loext:hyphenation-keep-type="column" loext:hyphenation-keep-line="true" fo:text-indent="0in" style:auto-text-indent="false" fo:background-color="transparent" style:writing-mode="lr-tb">
        <style:tab-stops>
          <style:tab-stop style:position="1.6189in"/>
        </style:tab-stops>
      </style:paragraph-properties>
      <style:text-properties style:font-name="Cardo" fo:font-size="9pt" fo:font-weight="bold" style:font-size-asian="9pt" style:font-weight-asian="bold" style:font-size-complex="9pt" style:font-weight-complex="bold" fo:hyphenate="true" fo:hyphenation-remain-char-count="2" fo:hyphenation-push-char-count="2" loext:hyphenation-no-caps="false" loext:hyphenation-no-last-word="false" loext:hyphenation-word-char-count="5" loext:hyphenation-zone="360"/>
    </style:style>
    <style:style style:name="P266" style:family="paragraph" style:parent-style-name="Quotations">
      <loext:graphic-properties draw:fill="none"/>
      <style:paragraph-properties fo:margin-left="0.1866in" fo:margin-right="0.1252in" fo:margin-top="0in" fo:margin-bottom="0in" style:contextual-spacing="false" fo:line-height="116%" fo:text-align="left" style:justify-single-word="false" fo:orphans="2" fo:widows="2" fo:hyphenation-ladder-count="no-limit" fo:hyphenation-keep="page" loext:hyphenation-keep-type="column" loext:hyphenation-keep-line="true" fo:text-indent="0in" style:auto-text-indent="false" fo:background-color="transparent" style:writing-mode="lr-tb"/>
      <style:text-properties style:font-name="Cardo" fo:font-size="9pt" fo:font-weight="bold" style:font-size-asian="9pt" style:font-weight-asian="bold" style:font-size-complex="9pt" style:font-weight-complex="bold" fo:hyphenate="true" fo:hyphenation-remain-char-count="2" fo:hyphenation-push-char-count="2" loext:hyphenation-no-caps="false" loext:hyphenation-no-last-word="false" loext:hyphenation-word-char-count="5" loext:hyphenation-zone="360"/>
    </style:style>
    <style:style style:name="P267" style:family="paragraph" style:parent-style-name="Quotations">
      <loext:graphic-properties draw:fill="none"/>
      <style:paragraph-properties fo:margin-left="0.1252in" fo:margin-right="0.3752in" fo:margin-top="0in" fo:margin-bottom="0in" style:contextual-spacing="false" fo:line-height="116%" fo:text-align="left" style:justify-single-word="false" fo:orphans="2" fo:widows="2" fo:hyphenation-ladder-count="no-limit" fo:hyphenation-keep="page" loext:hyphenation-keep-type="column" loext:hyphenation-keep-line="true" fo:text-indent="0in" style:auto-text-indent="false" fo:background-color="transparent" style:writing-mode="lr-tb"/>
      <style:text-properties style:font-name="Cardo" fo:font-size="9pt" style:font-size-asian="9pt" style:font-size-complex="9pt" fo:hyphenate="true" fo:hyphenation-remain-char-count="2" fo:hyphenation-push-char-count="2" loext:hyphenation-no-caps="false" loext:hyphenation-no-last-word="false" loext:hyphenation-word-char-count="5" loext:hyphenation-zone="360"/>
    </style:style>
    <style:style style:name="P268" style:family="paragraph" style:parent-style-name="Quotations">
      <loext:graphic-properties draw:fill="none"/>
      <style:paragraph-properties fo:margin-left="0.1866in" fo:margin-right="0.1252in" fo:margin-top="0in" fo:margin-bottom="0in" style:contextual-spacing="false" fo:line-height="116%" fo:text-align="left" style:justify-single-word="false" fo:orphans="2" fo:widows="2" fo:hyphenation-ladder-count="no-limit" fo:hyphenation-keep="page" loext:hyphenation-keep-type="column" loext:hyphenation-keep-line="true" fo:text-indent="0in" style:auto-text-indent="false" fo:background-color="transparent" style:writing-mode="lr-tb"/>
      <style:text-properties style:font-name="Cardo" fo:font-size="9pt" officeooo:paragraph-rsid="0161a08b" style:font-size-asian="9pt" style:font-size-complex="9pt" fo:hyphenate="true" fo:hyphenation-remain-char-count="2" fo:hyphenation-push-char-count="2" loext:hyphenation-no-caps="false" loext:hyphenation-no-last-word="false" loext:hyphenation-word-char-count="5" loext:hyphenation-zone="360"/>
    </style:style>
    <style:style style:name="P269" style:family="paragraph" style:parent-style-name="Quotations">
      <loext:graphic-properties draw:fill="none"/>
      <style:paragraph-properties fo:margin-left="0.1252in" fo:margin-right="0.1866in" fo:margin-top="0in" fo:margin-bottom="0in" style:contextual-spacing="false" fo:line-height="116%" fo:text-align="left" style:justify-single-word="false" fo:orphans="2" fo:widows="2" fo:hyphenation-ladder-count="no-limit" fo:hyphenation-keep="page" loext:hyphenation-keep-type="column" loext:hyphenation-keep-line="true" fo:text-indent="0in" style:auto-text-indent="false" fo:background-color="transparent" style:writing-mode="lr-tb"/>
      <style:text-properties style:font-name="Cardo" fo:font-size="9pt" style:font-size-asian="9pt" style:font-size-complex="9pt" fo:hyphenate="true" fo:hyphenation-remain-char-count="2" fo:hyphenation-push-char-count="2" loext:hyphenation-no-caps="false" loext:hyphenation-no-last-word="false" loext:hyphenation-word-char-count="5" loext:hyphenation-zone="360"/>
    </style:style>
    <style:style style:name="P270" style:family="paragraph" style:parent-style-name="Quotations">
      <loext:graphic-properties draw:fill="none"/>
      <style:paragraph-properties fo:margin-left="0.1866in" fo:margin-right="0.1252in" fo:margin-top="0in" fo:margin-bottom="0in" style:contextual-spacing="false" fo:line-height="116%" fo:text-align="left" style:justify-single-word="false" fo:orphans="2" fo:widows="2" fo:hyphenation-ladder-count="no-limit" fo:hyphenation-keep="page" loext:hyphenation-keep-type="column" loext:hyphenation-keep-line="true" fo:text-indent="0in" style:auto-text-indent="false" fo:background-color="transparent" style:writing-mode="lr-tb"/>
      <style:text-properties style:font-name="Cardo" fo:font-size="9pt" officeooo:paragraph-rsid="01782f13" style:font-size-asian="9pt" style:font-size-complex="9pt" fo:hyphenate="true" fo:hyphenation-remain-char-count="2" fo:hyphenation-push-char-count="2" loext:hyphenation-no-caps="false" loext:hyphenation-no-last-word="false" loext:hyphenation-word-char-count="5" loext:hyphenation-zone="360"/>
    </style:style>
    <style:style style:name="P271" style:family="paragraph" style:parent-style-name="Quotations">
      <loext:graphic-properties draw:fill="none"/>
      <style:paragraph-properties fo:margin-left="0.1866in" fo:margin-right="0.1252in" fo:margin-top="0in" fo:margin-bottom="0in" style:contextual-spacing="false" fo:line-height="116%" fo:text-align="left" style:justify-single-word="false" fo:orphans="2" fo:widows="2" fo:hyphenation-ladder-count="no-limit" fo:hyphenation-keep="page" loext:hyphenation-keep-type="column" loext:hyphenation-keep-line="true" fo:text-indent="0in" style:auto-text-indent="false" fo:background-color="transparent" style:writing-mode="lr-tb"/>
      <style:text-properties style:font-name="Cardo" fo:font-size="9pt" style:font-size-asian="9pt" style:font-size-complex="9pt" fo:hyphenate="true" fo:hyphenation-remain-char-count="2" fo:hyphenation-push-char-count="2" loext:hyphenation-no-caps="false" loext:hyphenation-no-last-word="false" loext:hyphenation-word-char-count="5" loext:hyphenation-zone="360"/>
    </style:style>
    <style:style style:name="P272" style:family="paragraph" style:parent-style-name="Text_20_body" style:list-style-name="L25">
      <style:paragraph-properties fo:margin-top="0.0402in" fo:margin-bottom="0in" style:contextual-spacing="false" fo:text-align="left" style:justify-single-word="false"/>
      <style:text-properties officeooo:rsid="00e79da2"/>
    </style:style>
    <style:style style:name="P273" style:family="paragraph" style:parent-style-name="Text_20_body" style:list-style-name="L25">
      <style:paragraph-properties fo:text-align="left" style:justify-single-word="false"/>
      <style:text-properties officeooo:rsid="00e79da2"/>
    </style:style>
    <style:style style:name="P274" style:family="paragraph" style:parent-style-name="GHT_20_Numbered_20_Section">
      <style:text-properties officeooo:paragraph-rsid="015bd639"/>
    </style:style>
    <style:style style:name="P275" style:family="paragraph" style:parent-style-name="Text_20_body">
      <style:text-properties officeooo:paragraph-rsid="0161a08b"/>
    </style:style>
    <style:style style:name="P276" style:family="paragraph" style:parent-style-name="Text_20_body">
      <style:paragraph-properties fo:text-align="left" style:justify-single-word="false"/>
      <style:text-properties officeooo:paragraph-rsid="01181825"/>
    </style:style>
    <style:style style:name="P277" style:family="paragraph" style:parent-style-name="Text_20_body">
      <style:text-properties officeooo:paragraph-rsid="0164ce08"/>
    </style:style>
    <style:style style:name="P278" style:family="paragraph" style:parent-style-name="Text_20_body">
      <style:paragraph-properties fo:text-align="left" style:justify-single-word="false" style:writing-mode="lr-tb" style:writing-mode-automatic="false"/>
      <style:text-properties officeooo:paragraph-rsid="01782f13"/>
    </style:style>
    <style:style style:name="P279" style:family="paragraph" style:parent-style-name="Text_20_body" style:list-style-name="L26">
      <style:paragraph-properties fo:margin-top="0.0402in" fo:margin-bottom="0in" style:contextual-spacing="false"/>
      <style:text-properties officeooo:paragraph-rsid="0161a08b"/>
    </style:style>
    <style:style style:name="P280" style:family="paragraph" style:parent-style-name="Text_20_body" style:list-style-name="L26">
      <style:text-properties officeooo:paragraph-rsid="0161a08b"/>
    </style:style>
    <style:style style:name="P281" style:family="paragraph" style:parent-style-name="Text_20_body">
      <style:text-properties officeooo:paragraph-rsid="015bd639"/>
    </style:style>
    <style:style style:name="P282" style:family="paragraph" style:parent-style-name="Quotations">
      <style:paragraph-properties fo:margin-top="0.0402in" fo:margin-bottom="0.0402in" style:contextual-spacing="false" fo:line-height="115%" fo:text-align="justify" style:justify-single-word="false">
        <style:tab-stops>
          <style:tab-stop style:position="0.0799in"/>
        </style:tab-stops>
      </style:paragraph-properties>
      <style:text-properties style:font-name="Cardo3" fo:font-size="10pt" officeooo:paragraph-rsid="01181825" style:font-size-complex="10pt"/>
    </style:style>
    <style:style style:name="P283" style:family="paragraph" style:parent-style-name="GHT_20_Numbered_20_Section">
      <style:text-properties officeooo:paragraph-rsid="0164ce08"/>
    </style:style>
    <style:style style:name="P284" style:family="paragraph" style:parent-style-name="Text_20_body" style:list-style-name="L27">
      <style:paragraph-properties fo:margin-top="0.0402in" fo:margin-bottom="0in" style:contextual-spacing="false"/>
    </style:style>
    <style:style style:name="P285" style:family="paragraph" style:parent-style-name="Text_20_body" style:list-style-name="L27">
      <style:paragraph-properties fo:margin-top="0.0402in" fo:margin-bottom="0in" style:contextual-spacing="false"/>
      <style:text-properties officeooo:paragraph-rsid="0164ce08"/>
    </style:style>
    <style:style style:name="P286" style:family="paragraph" style:parent-style-name="Text_20_body" style:list-style-name="L27"/>
    <style:style style:name="P287" style:family="paragraph" style:parent-style-name="Text_20_body" style:list-style-name="L28">
      <style:paragraph-properties fo:margin-top="0.0402in" fo:margin-bottom="0in" style:contextual-spacing="false"/>
    </style:style>
    <style:style style:name="P288" style:family="paragraph" style:parent-style-name="Text_20_body" style:list-style-name="L28"/>
    <style:style style:name="P289" style:family="paragraph" style:parent-style-name="GHT_20_Subheading">
      <style:text-properties officeooo:paragraph-rsid="0164ce08"/>
    </style:style>
    <style:style style:name="P290" style:family="paragraph" style:parent-style-name="Text_20_body" style:list-style-name="L29">
      <style:paragraph-properties fo:margin-top="0.0402in" fo:margin-bottom="0in" style:contextual-spacing="false" fo:text-align="left" style:justify-single-word="false"/>
      <style:text-properties officeooo:paragraph-rsid="0164ce08"/>
    </style:style>
    <style:style style:name="P291" style:family="paragraph" style:parent-style-name="Text_20_body" style:list-style-name="L29">
      <style:paragraph-properties fo:margin-top="0.0402in" fo:margin-bottom="0in" style:contextual-spacing="false" fo:text-align="left" style:justify-single-word="false"/>
    </style:style>
    <style:style style:name="P292" style:family="paragraph" style:parent-style-name="Text_20_body" style:list-style-name="L29">
      <style:paragraph-properties fo:margin-top="0.0402in" fo:margin-bottom="0in" style:contextual-spacing="false" fo:text-align="left" style:justify-single-word="false"/>
      <style:text-properties officeooo:paragraph-rsid="015bd639"/>
    </style:style>
    <style:style style:name="P293" style:family="paragraph" style:parent-style-name="Text_20_body" style:list-style-name="L29">
      <style:paragraph-properties fo:text-align="left" style:justify-single-word="false"/>
    </style:style>
    <style:style style:name="P294" style:family="paragraph" style:parent-style-name="Text_20_body">
      <style:text-properties officeooo:paragraph-rsid="010bda47"/>
    </style:style>
    <style:style style:name="P295" style:family="paragraph" style:parent-style-name="Text_20_body">
      <style:paragraph-properties fo:margin-top="0in" fo:margin-bottom="0.111in" style:contextual-spacing="false" fo:line-height="116%" fo:text-align="left" style:justify-single-word="false"/>
      <style:text-properties officeooo:rsid="00e79da2"/>
    </style:style>
    <style:style style:name="P296" style:family="paragraph" style:parent-style-name="Text_20_body">
      <style:paragraph-properties fo:margin-top="0in" fo:margin-bottom="0.111in" style:contextual-spacing="false" fo:line-height="116%" fo:text-align="left" style:justify-single-word="false"/>
    </style:style>
    <style:style style:name="P297" style:family="paragraph" style:parent-style-name="Text_20_body" style:list-style-name="L30">
      <style:paragraph-properties fo:margin-top="0in" fo:margin-bottom="0in" style:contextual-spacing="false" fo:line-height="116%" fo:text-align="left" style:justify-single-word="false"/>
      <style:text-properties officeooo:rsid="00e79da2"/>
    </style:style>
    <style:style style:name="P298" style:family="paragraph" style:parent-style-name="Text_20_body" style:list-style-name="L30">
      <style:paragraph-properties fo:margin-top="0in" fo:margin-bottom="0.1965in" style:contextual-spacing="false" fo:line-height="116%" fo:text-align="left" style:justify-single-word="false"/>
    </style:style>
    <style:style style:name="P299" style:family="paragraph" style:parent-style-name="Quotations">
      <style:paragraph-properties fo:margin-top="0in" fo:margin-bottom="0.111in" style:contextual-spacing="false"/>
      <style:text-properties style:font-name="Cardo" fo:font-size="10pt" officeooo:rsid="00e79da2" style:font-size-asian="10pt" style:font-size-complex="10pt"/>
    </style:style>
    <style:style style:name="P300" style:family="paragraph" style:parent-style-name="Text_20_body" style:list-style-name="L31">
      <style:paragraph-properties fo:margin-top="0in" fo:margin-bottom="0in" style:contextual-spacing="false" fo:line-height="116%" fo:text-align="left" style:justify-single-word="false"/>
      <style:text-properties officeooo:rsid="00e79da2"/>
    </style:style>
    <style:style style:name="P301" style:family="paragraph" style:parent-style-name="Text_20_body" style:list-style-name="L31">
      <style:paragraph-properties fo:margin-top="0in" fo:margin-bottom="0.1965in" style:contextual-spacing="false" fo:line-height="116%" fo:text-align="left" style:justify-single-word="false"/>
      <style:text-properties officeooo:rsid="00e79da2"/>
    </style:style>
    <style:style style:name="P302" style:family="paragraph" style:parent-style-name="Text_20_body" style:list-style-name="L32">
      <style:paragraph-properties fo:margin-top="0in" fo:margin-bottom="0in" style:contextual-spacing="false" fo:line-height="116%" fo:text-align="left" style:justify-single-word="false"/>
      <style:text-properties officeooo:rsid="00e79da2"/>
    </style:style>
    <style:style style:name="P303" style:family="paragraph" style:parent-style-name="Text_20_body" style:list-style-name="L32">
      <style:paragraph-properties fo:margin-top="0in" fo:margin-bottom="0.1965in" style:contextual-spacing="false" fo:line-height="116%" fo:text-align="left" style:justify-single-word="false"/>
      <style:text-properties officeooo:rsid="00e79da2"/>
    </style:style>
    <style:style style:name="P304" style:family="paragraph" style:parent-style-name="Text_20_body" style:list-style-name="L33">
      <style:paragraph-properties fo:margin-top="0.0402in" fo:margin-bottom="0in" style:contextual-spacing="false" fo:text-align="left" style:justify-single-word="false"/>
      <style:text-properties officeooo:rsid="00e79da2"/>
    </style:style>
    <style:style style:name="P305" style:family="paragraph" style:parent-style-name="Text_20_body" style:list-style-name="L33">
      <style:paragraph-properties fo:text-align="left" style:justify-single-word="false"/>
      <style:text-properties officeooo:rsid="00e79da2"/>
    </style:style>
    <style:style style:name="P306" style:family="paragraph" style:parent-style-name="Text_20_body">
      <style:paragraph-properties fo:text-align="left" style:justify-single-word="false"/>
      <style:text-properties officeooo:paragraph-rsid="01209473"/>
    </style:style>
    <style:style style:name="P307" style:family="paragraph" style:parent-style-name="Text_20_body" style:list-style-name="L34">
      <style:paragraph-properties fo:margin-top="0.0402in" fo:margin-bottom="0in" style:contextual-spacing="false"/>
      <style:text-properties officeooo:rsid="00e79da2"/>
    </style:style>
    <style:style style:name="P308" style:family="paragraph" style:parent-style-name="Text_20_body" style:list-style-name="L34">
      <style:text-properties officeooo:rsid="00e79da2"/>
    </style:style>
    <style:style style:name="P309" style:family="paragraph" style:parent-style-name="Text_20_body" style:list-style-name="L35">
      <style:paragraph-properties fo:margin-top="0.0402in" fo:margin-bottom="0in" style:contextual-spacing="false" fo:text-align="left" style:justify-single-word="false"/>
      <style:text-properties officeooo:rsid="00e79da2"/>
    </style:style>
    <style:style style:name="P310" style:family="paragraph" style:parent-style-name="Text_20_body" style:list-style-name="L35">
      <style:paragraph-properties fo:text-align="left" style:justify-single-word="false"/>
      <style:text-properties officeooo:rsid="00e79da2"/>
    </style:style>
    <style:style style:name="P311" style:family="paragraph" style:parent-style-name="Text_20_body" style:list-style-name="L36">
      <style:paragraph-properties fo:margin-top="0.0402in" fo:margin-bottom="0in" style:contextual-spacing="false" fo:text-align="left" style:justify-single-word="false"/>
      <style:text-properties officeooo:rsid="00e79da2"/>
    </style:style>
    <style:style style:name="P312" style:family="paragraph" style:parent-style-name="Text_20_body" style:list-style-name="L36">
      <style:paragraph-properties fo:text-align="left" style:justify-single-word="false"/>
      <style:text-properties officeooo:rsid="00e79da2"/>
    </style:style>
    <style:style style:name="P313" style:family="paragraph" style:parent-style-name="Text_20_body" style:list-style-name="L37">
      <style:paragraph-properties fo:margin-top="0.0402in" fo:margin-bottom="0in" style:contextual-spacing="false" fo:text-align="left" style:justify-single-word="false"/>
      <style:text-properties officeooo:rsid="00e79da2"/>
    </style:style>
    <style:style style:name="P314" style:family="paragraph" style:parent-style-name="Text_20_body" style:list-style-name="L37">
      <style:paragraph-properties fo:text-align="left" style:justify-single-word="false"/>
      <style:text-properties officeooo:rsid="00e79da2"/>
    </style:style>
    <style:style style:name="P315" style:family="paragraph" style:parent-style-name="Text_20_body">
      <style:paragraph-properties fo:text-align="center" style:justify-single-word="false"/>
      <style:text-properties style:font-name="Cardo" fo:font-size="11pt" officeooo:rsid="00e79da2" style:font-size-asian="11pt" style:font-size-complex="11pt"/>
    </style:style>
    <style:style style:name="P316" style:family="paragraph" style:parent-style-name="Text_20_body">
      <style:text-properties style:font-name="Cardo" officeooo:rsid="00e79da2"/>
    </style:style>
    <style:style style:name="P317" style:family="paragraph" style:parent-style-name="Quotations">
      <style:paragraph-properties fo:margin-top="0.0402in" fo:margin-bottom="0.0402in" style:contextual-spacing="false" fo:line-height="115%" fo:text-align="left" style:justify-single-word="false">
        <style:tab-stops>
          <style:tab-stop style:position="0.0799in"/>
        </style:tab-stops>
      </style:paragraph-properties>
      <style:text-properties style:font-name="Cardo" fo:font-size="10pt" officeooo:rsid="00e79da2" officeooo:paragraph-rsid="01102c84" style:font-size-asian="10pt" style:font-size-complex="10pt"/>
    </style:style>
    <style:style style:name="P318" style:family="paragraph" style:parent-style-name="Quotations">
      <style:paragraph-properties fo:margin-top="0.0402in" fo:margin-bottom="0.0402in" style:contextual-spacing="false" fo:line-height="115%" fo:text-align="justify" style:justify-single-word="false">
        <style:tab-stops>
          <style:tab-stop style:position="0.0799in"/>
        </style:tab-stops>
      </style:paragraph-properties>
      <style:text-properties style:font-name="Cardo" fo:font-size="10pt" officeooo:rsid="00e79da2" officeooo:paragraph-rsid="01102c84" style:font-size-asian="10pt" style:font-size-complex="10pt"/>
    </style:style>
    <style:style style:name="P319" style:family="paragraph" style:parent-style-name="Quotations">
      <style:paragraph-properties fo:margin-top="0.0402in" fo:margin-bottom="0.0402in" style:contextual-spacing="false" fo:line-height="115%" fo:text-align="left" style:justify-single-word="false">
        <style:tab-stops>
          <style:tab-stop style:position="0.0799in"/>
        </style:tab-stops>
      </style:paragraph-properties>
      <style:text-properties style:font-name="Cardo" fo:font-size="10pt" officeooo:rsid="00e79da2" style:font-size-asian="10pt" style:font-size-complex="10pt"/>
    </style:style>
    <style:style style:name="P320" style:family="paragraph" style:parent-style-name="Text_20_body" style:list-style-name="L38">
      <style:paragraph-properties fo:margin-top="0.0402in" fo:margin-bottom="0in" style:contextual-spacing="false" fo:text-align="left" style:justify-single-word="false"/>
      <style:text-properties officeooo:rsid="00e79da2"/>
    </style:style>
    <style:style style:name="P321" style:family="paragraph" style:parent-style-name="Text_20_body" style:list-style-name="L38">
      <style:paragraph-properties fo:text-align="left" style:justify-single-word="false"/>
      <style:text-properties officeooo:rsid="00e79da2"/>
    </style:style>
    <style:style style:name="P322" style:family="paragraph" style:parent-style-name="Text_20_body" style:list-style-name="L39">
      <style:paragraph-properties fo:margin-top="0.0402in" fo:margin-bottom="0in" style:contextual-spacing="false" fo:text-align="left" style:justify-single-word="false"/>
      <style:text-properties officeooo:rsid="00e79da2"/>
    </style:style>
    <style:style style:name="P323" style:family="paragraph" style:parent-style-name="Text_20_body" style:list-style-name="L39">
      <style:paragraph-properties fo:text-align="left" style:justify-single-word="false"/>
      <style:text-properties officeooo:rsid="00e79da2"/>
    </style:style>
    <style:style style:name="P324" style:family="paragraph" style:parent-style-name="Text_20_body" style:list-style-name="L40">
      <style:paragraph-properties fo:margin-top="0.0402in" fo:margin-bottom="0in" style:contextual-spacing="false"/>
      <style:text-properties officeooo:rsid="00e79da2"/>
    </style:style>
    <style:style style:name="P325" style:family="paragraph" style:parent-style-name="Text_20_body" style:list-style-name="L40">
      <style:text-properties officeooo:rsid="00e79da2"/>
    </style:style>
    <style:style style:name="P326" style:family="paragraph" style:parent-style-name="Text_20_body" style:list-style-name="L41">
      <style:paragraph-properties fo:margin-top="0.0402in" fo:margin-bottom="0in" style:contextual-spacing="false"/>
      <style:text-properties officeooo:rsid="00e79da2"/>
    </style:style>
    <style:style style:name="P327" style:family="paragraph" style:parent-style-name="Text_20_body" style:list-style-name="L41"/>
    <style:style style:name="P328" style:family="paragraph" style:parent-style-name="Text_20_body" style:list-style-name="L41">
      <style:text-properties officeooo:rsid="00e79da2"/>
    </style:style>
    <style:style style:name="P329" style:family="paragraph" style:parent-style-name="Text_20_body">
      <style:paragraph-properties fo:text-align="left" style:justify-single-word="false"/>
      <style:text-properties officeooo:paragraph-rsid="011f70b2"/>
    </style:style>
    <style:style style:name="P330" style:family="paragraph" style:parent-style-name="Text_20_body" style:list-style-name="L42">
      <style:paragraph-properties fo:margin-top="0.0402in" fo:margin-bottom="0in" style:contextual-spacing="false" fo:text-align="left" style:justify-single-word="false"/>
      <style:text-properties officeooo:rsid="00e79da2"/>
    </style:style>
    <style:style style:name="P331" style:family="paragraph" style:parent-style-name="Text_20_body" style:list-style-name="L42">
      <style:paragraph-properties fo:margin-top="0.0402in" fo:margin-bottom="0in" style:contextual-spacing="false"/>
      <style:text-properties officeooo:rsid="00e79da2"/>
    </style:style>
    <style:style style:name="P332" style:family="paragraph" style:parent-style-name="Text_20_body" style:list-style-name="L42">
      <style:paragraph-properties fo:margin-top="0.0402in" fo:margin-bottom="0in" style:contextual-spacing="false"/>
      <style:text-properties officeooo:rsid="00e79da2" officeooo:paragraph-rsid="01782f13"/>
    </style:style>
    <style:style style:name="P333" style:family="paragraph" style:parent-style-name="Text_20_body" style:list-style-name="L42"/>
    <style:style style:name="P334" style:family="paragraph" style:parent-style-name="Text_20_body" style:list-style-name="L43">
      <style:paragraph-properties fo:margin-top="0.0402in" fo:margin-bottom="0in" style:contextual-spacing="false" fo:text-align="left" style:justify-single-word="false"/>
      <style:text-properties officeooo:rsid="00e79da2" officeooo:paragraph-rsid="01782f13"/>
    </style:style>
    <style:style style:name="P335" style:family="paragraph" style:parent-style-name="Text_20_body" style:list-style-name="L44">
      <style:paragraph-properties fo:margin-top="0.0402in" fo:margin-bottom="0in" style:contextual-spacing="false" fo:text-align="left" style:justify-single-word="false"/>
      <style:text-properties officeooo:rsid="00e79da2"/>
    </style:style>
    <style:style style:name="P336" style:family="paragraph" style:parent-style-name="Text_20_body" style:list-style-name="L45">
      <style:paragraph-properties fo:margin-top="0.0402in" fo:margin-bottom="0in" style:contextual-spacing="false" fo:text-align="left" style:justify-single-word="false"/>
      <style:text-properties officeooo:rsid="00e79da2" officeooo:paragraph-rsid="01782f13"/>
    </style:style>
    <style:style style:name="P337" style:family="paragraph" style:parent-style-name="Text_20_body" style:list-style-name="L46">
      <style:paragraph-properties fo:margin-top="0.0402in" fo:margin-bottom="0in" style:contextual-spacing="false" fo:text-align="left" style:justify-single-word="false"/>
      <style:text-properties officeooo:rsid="00e79da2"/>
    </style:style>
    <style:style style:name="P338" style:family="paragraph" style:parent-style-name="Text_20_body" style:list-style-name="L47">
      <style:paragraph-properties fo:margin-top="0.0402in" fo:margin-bottom="0in" style:contextual-spacing="false" fo:text-align="left" style:justify-single-word="false"/>
      <style:text-properties officeooo:rsid="00e79da2"/>
    </style:style>
    <style:style style:name="P339" style:family="paragraph" style:parent-style-name="Text_20_body" style:list-style-name="L48">
      <style:paragraph-properties fo:margin-top="0.0402in" fo:margin-bottom="0in" style:contextual-spacing="false" fo:text-align="left" style:justify-single-word="false"/>
      <style:text-properties officeooo:rsid="00e79da2"/>
    </style:style>
    <style:style style:name="P340" style:family="paragraph" style:parent-style-name="Text_20_body" style:list-style-name="L49">
      <style:paragraph-properties fo:margin-top="0.0402in" fo:margin-bottom="0in" style:contextual-spacing="false" fo:text-align="left" style:justify-single-word="false"/>
      <style:text-properties officeooo:rsid="00e79da2" officeooo:paragraph-rsid="01782f13"/>
    </style:style>
    <style:style style:name="P341" style:family="paragraph" style:parent-style-name="Text_20_body" style:list-style-name="L50">
      <style:paragraph-properties fo:margin-top="0.0402in" fo:margin-bottom="0in" style:contextual-spacing="false" fo:text-align="left" style:justify-single-word="false"/>
      <style:text-properties officeooo:rsid="00e79da2"/>
    </style:style>
    <style:style style:name="P342" style:family="paragraph" style:parent-style-name="Text_20_body" style:list-style-name="L51">
      <style:paragraph-properties fo:margin-top="0.0402in" fo:margin-bottom="0in" style:contextual-spacing="false" fo:text-align="left" style:justify-single-word="false"/>
      <style:text-properties officeooo:rsid="00e79da2"/>
    </style:style>
    <style:style style:name="P343" style:family="paragraph" style:parent-style-name="Text_20_body" style:list-style-name="L52">
      <style:paragraph-properties fo:margin-top="0.0402in" fo:margin-bottom="0in" style:contextual-spacing="false" fo:text-align="left" style:justify-single-word="false"/>
      <style:text-properties officeooo:rsid="00e79da2" officeooo:paragraph-rsid="0164d23f"/>
    </style:style>
    <style:style style:name="P344" style:family="paragraph" style:parent-style-name="Text_20_body" style:list-style-name="L53">
      <style:paragraph-properties fo:margin-top="0.0402in" fo:margin-bottom="0in" style:contextual-spacing="false" fo:text-align="left" style:justify-single-word="false"/>
      <style:text-properties officeooo:rsid="00e79da2" officeooo:paragraph-rsid="0164d23f"/>
    </style:style>
    <style:style style:name="P345" style:family="paragraph" style:parent-style-name="Text_20_body" style:list-style-name="L54">
      <style:text-properties officeooo:paragraph-rsid="01782f13"/>
    </style:style>
    <style:style style:name="P346" style:family="paragraph" style:parent-style-name="Text_20_body" style:list-style-name="L54">
      <style:paragraph-properties fo:margin-top="0.0402in" fo:margin-bottom="0in" style:contextual-spacing="false" fo:text-align="left" style:justify-single-word="false"/>
      <style:text-properties officeooo:rsid="00e79da2"/>
    </style:style>
    <style:style style:name="P347" style:family="paragraph" style:parent-style-name="Text_20_body" style:list-style-name="L55"/>
    <style:style style:name="P348" style:family="paragraph" style:parent-style-name="Text_20_body" style:list-style-name="L56">
      <style:paragraph-properties fo:margin-top="0.0402in" fo:margin-bottom="0in" style:contextual-spacing="false" fo:text-align="left" style:justify-single-word="false"/>
      <style:text-properties officeooo:rsid="00e79da2"/>
    </style:style>
    <style:style style:name="P349" style:family="paragraph" style:parent-style-name="Text_20_body" style:list-style-name="L57">
      <style:paragraph-properties fo:margin-top="0.0402in" fo:margin-bottom="0in" style:contextual-spacing="false" fo:text-align="left" style:justify-single-word="false"/>
      <style:text-properties officeooo:rsid="00e79da2"/>
    </style:style>
    <style:style style:name="P350" style:family="paragraph" style:parent-style-name="Text_20_body" style:list-style-name="L58"/>
    <style:style style:name="P351" style:family="paragraph" style:parent-style-name="Text_20_body" style:list-style-name="L59">
      <style:paragraph-properties fo:margin-top="0.0402in" fo:margin-bottom="0in" style:contextual-spacing="false" fo:text-align="left" style:justify-single-word="false"/>
      <style:text-properties officeooo:rsid="00e79da2"/>
    </style:style>
    <style:style style:name="P352" style:family="paragraph" style:parent-style-name="Text_20_body" style:list-style-name="L60">
      <style:paragraph-properties fo:margin-top="0.0402in" fo:margin-bottom="0in" style:contextual-spacing="false" fo:text-align="left" style:justify-single-word="false"/>
      <style:text-properties officeooo:rsid="00e79da2"/>
    </style:style>
    <style:style style:name="P353" style:family="paragraph" style:parent-style-name="Text_20_body" style:list-style-name="L61">
      <style:paragraph-properties fo:text-align="left" style:justify-single-word="false"/>
      <style:text-properties officeooo:rsid="00e79da2"/>
    </style:style>
    <style:style style:name="P354" style:family="paragraph" style:parent-style-name="Text_20_body">
      <style:text-properties officeooo:paragraph-rsid="0173fa39"/>
    </style:style>
    <style:style style:name="P355" style:family="paragraph" style:parent-style-name="Text_20_body" style:list-style-name="L62">
      <style:paragraph-properties fo:margin-top="0.0402in" fo:margin-bottom="0in" style:contextual-spacing="false" fo:text-align="justify" style:justify-single-word="false"/>
      <style:text-properties officeooo:rsid="00e79da2"/>
    </style:style>
    <style:style style:name="P356" style:family="paragraph" style:parent-style-name="Text_20_body" style:list-style-name="L62">
      <style:paragraph-properties fo:text-align="justify" style:justify-single-word="false"/>
      <style:text-properties officeooo:rsid="00e79da2"/>
    </style:style>
    <style:style style:name="P357" style:family="paragraph" style:parent-style-name="Text_20_body" style:list-style-name="L63">
      <style:paragraph-properties fo:margin-top="0.0402in" fo:margin-bottom="0in" style:contextual-spacing="false"/>
      <style:text-properties officeooo:rsid="00e79da2"/>
    </style:style>
    <style:style style:name="P358" style:family="paragraph" style:parent-style-name="Text_20_body" style:list-style-name="L63">
      <style:text-properties officeooo:rsid="00e79da2"/>
    </style:style>
    <style:style style:name="P359" style:family="paragraph" style:parent-style-name="Text_20_body" style:list-style-name="L64">
      <style:paragraph-properties fo:margin-top="0.0402in" fo:margin-bottom="0in" style:contextual-spacing="false"/>
      <style:text-properties officeooo:rsid="00e79da2"/>
    </style:style>
    <style:style style:name="P360" style:family="paragraph" style:parent-style-name="Text_20_body" style:list-style-name="L64">
      <style:text-properties officeooo:rsid="00e79da2"/>
    </style:style>
    <style:style style:name="P361" style:family="paragraph" style:parent-style-name="GHT_20_Section">
      <style:paragraph-properties fo:margin-top="0in" fo:margin-bottom="0.0835in" style:contextual-spacing="false" fo:break-before="page"/>
      <style:text-properties officeooo:paragraph-rsid="0169e7d4"/>
    </style:style>
    <style:style style:name="P362" style:family="paragraph" style:parent-style-name="GHT_20_Subheading">
      <style:paragraph-properties fo:margin-top="0in" fo:margin-bottom="0.0835in" style:contextual-spacing="false"/>
      <style:text-properties officeooo:paragraph-rsid="0169e7d4"/>
    </style:style>
    <style:style style:name="P363" style:family="paragraph" style:parent-style-name="Text_20_body">
      <style:text-properties officeooo:paragraph-rsid="017e8e7c"/>
    </style:style>
    <style:style style:name="P364" style:family="paragraph" style:parent-style-name="Text_20_body">
      <style:text-properties officeooo:paragraph-rsid="016bb703"/>
    </style:style>
    <style:style style:name="P365" style:family="paragraph" style:parent-style-name="Text_20_body">
      <style:text-properties officeooo:paragraph-rsid="01921cf1"/>
    </style:style>
    <style:style style:name="P366" style:family="paragraph" style:parent-style-name="GHT_20_Numbered_20_Section">
      <style:text-properties officeooo:paragraph-rsid="01763981"/>
    </style:style>
    <style:style style:name="P367" style:family="paragraph" style:parent-style-name="Text_20_body">
      <style:text-properties officeooo:paragraph-rsid="01a6f5df"/>
    </style:style>
    <style:style style:name="P368" style:family="paragraph" style:parent-style-name="Text_20_body">
      <style:text-properties officeooo:paragraph-rsid="0193aaa4"/>
    </style:style>
    <style:style style:name="P369" style:family="paragraph" style:parent-style-name="Quotations">
      <style:paragraph-properties fo:margin-top="0.0402in" fo:margin-bottom="0.0402in" style:contextual-spacing="false" fo:line-height="115%" fo:text-align="justify" style:justify-single-word="false" fo:hyphenation-ladder-count="2" fo:hyphenation-keep="page" loext:hyphenation-keep-type="column" loext:hyphenation-keep-line="true">
        <style:tab-stops>
          <style:tab-stop style:position="0.0799in"/>
        </style:tab-stops>
      </style:paragraph-properties>
      <style:text-properties style:font-name="Cardo3" fo:font-size="10pt" style:font-size-complex="10pt" fo:hyphenate="true" fo:hyphenation-remain-char-count="2" fo:hyphenation-push-char-count="2" loext:hyphenation-no-caps="false" loext:hyphenation-no-last-word="false" loext:hyphenation-word-char-count="5" loext:hyphenation-zone="360" loext:hyphenation-compound-remain-char-count="2"/>
    </style:style>
    <style:style style:name="P370" style:family="paragraph" style:parent-style-name="Text_20_body">
      <style:text-properties officeooo:paragraph-rsid="01972977"/>
    </style:style>
    <style:style style:name="P371" style:family="paragraph" style:parent-style-name="Text_20_body">
      <style:text-properties officeooo:paragraph-rsid="01ac261e"/>
    </style:style>
    <style:style style:name="P372" style:family="paragraph" style:parent-style-name="Quotations">
      <style:paragraph-properties fo:margin-top="0.0402in" fo:margin-bottom="0in" style:contextual-spacing="false" fo:line-height="115%" fo:text-align="justify" style:justify-single-word="false" fo:hyphenation-ladder-count="2" fo:hyphenation-keep="page" loext:hyphenation-keep-type="column" loext:hyphenation-keep-line="true">
        <style:tab-stops>
          <style:tab-stop style:position="0.0799in"/>
        </style:tab-stops>
      </style:paragraph-properties>
      <style:text-properties style:font-name="Cardo3" fo:font-size="10pt" officeooo:paragraph-rsid="01a6387b" style:font-size-complex="10pt" fo:hyphenate="true" fo:hyphenation-remain-char-count="2" fo:hyphenation-push-char-count="2" loext:hyphenation-no-caps="false" loext:hyphenation-no-last-word="false" loext:hyphenation-word-char-count="5" loext:hyphenation-zone="360" loext:hyphenation-compound-remain-char-count="2"/>
    </style:style>
    <style:style style:name="P373" style:family="paragraph" style:parent-style-name="Quotations">
      <style:paragraph-properties fo:margin-top="0in" fo:margin-bottom="0.0402in" style:contextual-spacing="false" fo:line-height="115%" fo:text-align="justify" style:justify-single-word="false" fo:hyphenation-ladder-count="2" fo:hyphenation-keep="page" loext:hyphenation-keep-type="column" loext:hyphenation-keep-line="true">
        <style:tab-stops>
          <style:tab-stop style:position="0.0799in"/>
        </style:tab-stops>
      </style:paragraph-properties>
      <style:text-properties style:font-name="Cardo3" fo:font-size="10pt" officeooo:paragraph-rsid="01a6387b" style:font-size-complex="10pt" fo:hyphenate="true" fo:hyphenation-remain-char-count="2" fo:hyphenation-push-char-count="2" loext:hyphenation-no-caps="false" loext:hyphenation-no-last-word="false" loext:hyphenation-word-char-count="5" loext:hyphenation-zone="360" loext:hyphenation-compound-remain-char-count="2"/>
    </style:style>
    <style:style style:name="P374" style:family="paragraph" style:parent-style-name="GHT_20_Numbered_20_Section">
      <style:text-properties officeooo:paragraph-rsid="01a8543a"/>
    </style:style>
    <style:style style:name="P375" style:family="paragraph" style:parent-style-name="GHT_20_Section">
      <style:paragraph-properties fo:margin-top="0in" fo:margin-bottom="0.0835in" style:contextual-spacing="false" fo:break-before="page"/>
      <style:text-properties officeooo:paragraph-rsid="005119d9"/>
    </style:style>
    <style:style style:name="P376" style:family="paragraph" style:parent-style-name="Text_20_body">
      <style:text-properties officeooo:paragraph-rsid="01b66dfc"/>
    </style:style>
    <style:style style:name="P377" style:family="paragraph" style:parent-style-name="Text_20_body">
      <style:text-properties officeooo:paragraph-rsid="01bac54e"/>
    </style:style>
    <style:style style:name="P378" style:family="paragraph" style:parent-style-name="Text_20_body">
      <style:text-properties officeooo:paragraph-rsid="01b7982a"/>
    </style:style>
    <style:style style:name="P379" style:family="paragraph" style:parent-style-name="Text_20_body">
      <style:text-properties officeooo:paragraph-rsid="01b8fe0a"/>
    </style:style>
    <style:style style:name="T1" style:family="text">
      <style:text-properties fo:font-variant="small-caps" style:font-name="Cardo" fo:font-size="14pt" style:font-size-asian="14pt" style:font-name-complex="Cardo1" style:font-size-complex="14pt"/>
    </style:style>
    <style:style style:name="T2" style:family="text">
      <style:text-properties fo:font-variant="small-caps" style:font-name="Cardo" fo:font-size="20pt" style:font-size-asian="20pt" style:font-name-complex="Cardo1" style:font-size-complex="20pt"/>
    </style:style>
    <style:style style:name="T3" style:family="text">
      <style:text-properties fo:font-variant="small-caps" style:font-name="Cardo" fo:font-size="16pt" fo:font-style="italic" style:font-size-asian="16pt" style:font-style-asian="italic" style:font-name-complex="Cardo1" style:font-size-complex="16pt" style:font-style-complex="italic"/>
    </style:style>
    <style:style style:name="T4" style:family="text">
      <style:text-properties style:font-name="Cardo" fo:font-size="11pt" style:font-size-asian="11pt" style:font-name-complex="Cardo1" style:font-size-complex="11pt"/>
    </style:style>
    <style:style style:name="T5" style:family="text">
      <style:text-properties style:font-name="Cardo" fo:font-size="11pt" officeooo:rsid="002a4c01" style:font-size-asian="11pt" style:font-name-complex="Cardo1" style:font-size-complex="11pt"/>
    </style:style>
    <style:style style:name="T6" style:family="text">
      <style:text-properties style:font-name="Cardo" style:font-name-complex="Cardo1"/>
    </style:style>
    <style:style style:name="T7" style:family="text">
      <style:text-properties style:font-name="Cardo" fo:font-size="10pt" fo:font-weight="bold" style:font-size-asian="10pt" style:font-weight-asian="bold" style:font-name-complex="Cardo1" style:font-size-complex="10pt" style:font-weight-complex="bold"/>
    </style:style>
    <style:style style:name="T8" style:family="text">
      <style:text-properties fo:font-family="Calibri" style:font-family-generic="swiss" officeooo:rsid="00f5c5d5"/>
    </style:style>
    <style:style style:name="T9" style:family="text">
      <style:text-properties officeooo:rsid="002a5632"/>
    </style:style>
    <style:style style:name="T10" style:family="text">
      <style:text-properties style:font-name="Cardo" fo:font-size="10pt" style:font-size-asian="10pt" style:font-name-complex="Cardo1" style:font-size-complex="10pt"/>
    </style:style>
    <style:style style:name="T11" style:family="text">
      <style:text-properties style:font-name="Cardo" fo:font-size="14pt" style:font-size-asian="14pt" style:font-name-complex="Cardo1" style:font-size-complex="14pt"/>
    </style:style>
    <style:style style:name="T12" style:family="text">
      <style:text-properties style:font-name="Cardo" fo:font-size="11pt" officeooo:rsid="00404eb5" style:font-size-asian="11pt" style:font-name-complex="Cardo1" style:font-size-complex="11pt"/>
    </style:style>
    <style:style style:name="T13" style:family="text">
      <style:text-properties fo:font-size="11pt" style:font-size-asian="11pt" style:font-family-complex="'Hebrew Paleo Siloam'" style:font-family-generic-complex="system" style:font-pitch-complex="variable" style:font-size-complex="11pt" style:script-type="complex"/>
    </style:style>
    <style:style style:name="T14" style:family="text">
      <style:text-properties fo:font-variant="small-caps" style:font-name="Cardo" fo:font-size="11pt" style:font-size-asian="11pt" style:font-name-complex="Cardo1" style:font-size-complex="11pt"/>
    </style:style>
    <style:style style:name="T15" style:family="text">
      <style:text-properties fo:font-variant="small-caps" style:font-name="Cardo" fo:font-size="11pt" officeooo:rsid="01ece83a" style:font-size-asian="11pt" style:font-name-complex="Cardo1" style:font-size-complex="11pt"/>
    </style:style>
    <style:style style:name="T16" style:family="text">
      <style:text-properties style:font-name="Cardo" fo:font-size="11pt" officeooo:rsid="01ece83a" style:font-size-asian="11pt" style:font-name-complex="Cardo1" style:font-size-complex="11pt"/>
    </style:style>
    <style:style style:name="T17" style:family="text">
      <style:text-properties style:font-name="Cardo" fo:font-size="11pt" officeooo:rsid="0041b3b9" style:font-size-asian="11pt" style:font-name-complex="Cardo1" style:font-size-complex="11pt"/>
    </style:style>
    <style:style style:name="T18" style:family="text">
      <style:text-properties fo:font-variant="small-caps" style:font-name="Cardo" fo:font-size="11pt" officeooo:rsid="0041b3b9" style:font-size-asian="11pt" style:font-name-complex="Cardo1" style:font-size-complex="11pt"/>
    </style:style>
    <style:style style:name="T19" style:family="text">
      <style:text-properties style:font-name="Cardo" fo:font-size="11pt" officeooo:rsid="0040da0b" style:font-size-asian="11pt" style:font-name-complex="Cardo1" style:font-size-complex="11pt"/>
    </style:style>
    <style:style style:name="T20" style:family="text">
      <style:text-properties fo:font-family="Calibri" style:font-family-generic="swiss" fo:font-size="11pt" officeooo:rsid="0040da0b" style:font-size-asian="11pt" style:font-name-complex="Cardo1" style:font-size-complex="11pt"/>
    </style:style>
    <style:style style:name="T21" style:family="text">
      <style:text-properties fo:font-family="Cardo" fo:font-size="11pt" officeooo:rsid="0040da0b" style:font-size-asian="11pt" style:font-name-complex="Cardo1" style:font-size-complex="11pt"/>
    </style:style>
    <style:style style:name="T22" style:family="text">
      <style:text-properties style:font-name="Cardo" fo:font-size="11pt" officeooo:rsid="01edee5e" style:font-size-asian="11pt" style:font-name-complex="Cardo1" style:font-size-complex="11pt"/>
    </style:style>
    <style:style style:name="T23" style:family="text">
      <style:text-properties style:font-name="Cardo" fo:font-size="11pt" officeooo:rsid="01ef5b98" style:font-size-asian="11pt" style:font-name-complex="Cardo1" style:font-size-complex="11pt"/>
    </style:style>
    <style:style style:name="T24" style:family="text">
      <style:text-properties style:font-name="Cardo" fo:font-size="11pt" officeooo:rsid="01f151f9" style:font-size-asian="11pt" style:font-name-complex="Cardo1" style:font-size-complex="11pt"/>
    </style:style>
    <style:style style:name="T25" style:family="text">
      <style:text-properties fo:font-variant="small-caps" style:font-name="Cardo" fo:font-size="11pt" officeooo:rsid="026ac1a4" style:font-size-asian="11pt" style:font-name-complex="Cardo1" style:font-size-complex="11pt"/>
    </style:style>
    <style:style style:name="T26" style:family="text">
      <style:text-properties style:font-name="Cardo" fo:font-size="11pt" officeooo:rsid="003638a9" style:font-size-asian="11pt" style:font-name-complex="Cardo1" style:font-size-complex="11pt"/>
    </style:style>
    <style:style style:name="T27" style:family="text">
      <style:text-properties style:font-name="Cardo" fo:font-size="11pt" fo:font-style="italic" style:font-size-asian="11pt" style:font-style-asian="italic" style:font-name-complex="Cardo1" style:font-size-complex="11pt" style:font-style-complex="italic"/>
    </style:style>
    <style:style style:name="T28" style:family="text">
      <style:text-properties style:font-name="Cardo" fo:font-size="11pt" officeooo:rsid="0037be0f" style:font-size-asian="11pt" style:font-name-complex="Cardo1" style:font-size-complex="11pt"/>
    </style:style>
    <style:style style:name="T29" style:family="text">
      <style:text-properties fo:font-variant="small-caps" fo:font-family="Calibri" style:font-family-generic="swiss" fo:font-size="11pt" officeooo:rsid="0041b3b9" style:font-size-asian="11pt" style:font-name-complex="Cardo1" style:font-size-complex="11pt"/>
    </style:style>
    <style:style style:name="T30" style:family="text">
      <style:text-properties fo:font-variant="small-caps" fo:font-family="Cardo" fo:font-size="11pt" officeooo:rsid="0041b3b9" style:font-size-asian="11pt" style:font-name-complex="Cardo1" style:font-size-complex="11pt"/>
    </style:style>
    <style:style style:name="T31" style:family="text">
      <style:text-properties style:font-name-complex="Cardo1" style:font-size-complex="14pt"/>
    </style:style>
    <style:style style:name="T32" style:family="text">
      <style:text-properties fo:font-size="24pt" style:font-size-asian="24pt" style:font-name-complex="Cardo1" style:font-size-complex="24pt"/>
    </style:style>
    <style:style style:name="T33" style:family="text">
      <style:text-properties style:font-name="Cardo" fo:font-size="11pt" style:font-size-asian="11pt" style:font-size-complex="11pt"/>
    </style:style>
    <style:style style:name="T34" style:family="text">
      <style:text-properties officeooo:rsid="00e79da2"/>
    </style:style>
    <style:style style:name="T35" style:family="text">
      <style:text-properties officeooo:rsid="00cb45c8"/>
    </style:style>
    <style:style style:name="T36" style:family="text">
      <style:text-properties officeooo:rsid="003852ab"/>
    </style:style>
    <style:style style:name="T37" style:family="text">
      <style:text-properties officeooo:rsid="00523cf1"/>
    </style:style>
    <style:style style:name="T38" style:family="text">
      <style:text-properties fo:font-variant="small-caps"/>
    </style:style>
    <style:style style:name="T39" style:family="text">
      <style:text-properties fo:font-variant="small-caps" officeooo:rsid="004516da"/>
    </style:style>
    <style:style style:name="T40" style:family="text">
      <style:text-properties fo:font-style="normal" style:font-style-asian="normal" style:font-style-complex="normal"/>
    </style:style>
    <style:style style:name="T41" style:family="text">
      <style:text-properties fo:font-variant="small-caps" fo:font-size="11pt" style:font-size-asian="11pt" style:font-size-complex="12pt"/>
    </style:style>
    <style:style style:name="T42" style:family="text">
      <style:text-properties style:font-name-complex="Cardo1"/>
    </style:style>
    <style:style style:name="T43" style:family="text">
      <style:text-properties fo:font-weight="bold" style:font-weight-asian="bold" style:font-name-complex="Cardo1" style:font-weight-complex="bold"/>
    </style:style>
    <style:style style:name="T44" style:family="text">
      <style:text-properties fo:font-variant="small-caps" officeooo:rsid="00e79da2"/>
    </style:style>
    <style:style style:name="T45" style:family="text">
      <style:text-properties fo:font-variant="small-caps" officeooo:rsid="015bd639"/>
    </style:style>
    <style:style style:name="T46" style:family="text">
      <style:text-properties fo:font-size="8pt" style:font-size-asian="7pt" style:font-name-complex="Cardo1" style:font-size-complex="8pt"/>
    </style:style>
    <style:style style:name="T47" style:family="text">
      <style:text-properties fo:font-size="9pt" style:font-size-asian="9pt" style:font-size-complex="9pt"/>
    </style:style>
    <style:style style:name="T48" style:family="text">
      <style:text-properties fo:font-size="11pt" style:font-size-asian="11pt" style:font-size-complex="11pt"/>
    </style:style>
    <style:style style:name="T49" style:family="text">
      <style:text-properties fo:font-weight="bold" style:font-weight-asian="bold" style:font-weight-complex="bold"/>
    </style:style>
    <style:style style:name="T50" style:family="text">
      <style:text-properties fo:font-style="italic" style:font-style-asian="italic" style:font-style-complex="italic"/>
    </style:style>
    <style:style style:name="T51" style:family="text">
      <style:text-properties fo:color="#000000" loext:opacity="100%" style:font-style-complex="italic"/>
    </style:style>
    <style:style style:name="T52" style:family="text">
      <style:text-properties fo:color="#000000" loext:opacity="100%" fo:font-size="11pt" fo:font-weight="bold" style:font-size-asian="11pt" style:font-weight-asian="bold" style:font-size-complex="11pt" style:font-style-complex="italic" style:font-weight-complex="bold"/>
    </style:style>
    <style:style style:name="T53" style:family="text">
      <style:text-properties fo:font-size="14pt" fo:font-weight="bold" style:font-size-asian="14pt" style:font-weight-asian="bold" style:font-name-complex="Cardo1" style:font-size-complex="14pt" style:font-weight-complex="bold"/>
    </style:style>
    <style:style style:name="T54" style:family="text">
      <style:text-properties fo:font-size="9pt" style:font-size-asian="9pt" style:font-name-complex="Cardo1" style:font-size-complex="9pt"/>
    </style:style>
    <style:style style:name="T55" style:family="text">
      <style:text-properties fo:font-size="9pt" fo:font-weight="bold" style:font-size-asian="9pt" style:font-weight-asian="bold" style:font-name-complex="Cardo1" style:font-size-complex="9pt" style:font-weight-complex="bold"/>
    </style:style>
    <style:style style:name="T56" style:family="text">
      <style:text-properties fo:color="#000000" loext:opacity="100%" fo:font-size="9pt" fo:font-weight="bold" style:font-name-asian="Times New Roman1" style:font-size-asian="9pt" style:font-weight-asian="bold" style:font-name-complex="Cardo1" style:font-size-complex="9pt" style:language-complex="he" style:country-complex="IL" style:font-weight-complex="bold"/>
    </style:style>
    <style:style style:name="T57" style:family="text">
      <style:text-properties fo:color="#000000" loext:opacity="100%" fo:font-size="9pt" style:font-size-asian="9pt" style:font-name-complex="Cardo1" style:font-size-complex="9pt" style:language-complex="he" style:country-complex="IL"/>
    </style:style>
    <style:style style:name="T58" style:family="text">
      <style:text-properties fo:font-variant="small-caps" fo:font-size="9pt" fo:font-style="italic" style:font-size-asian="9pt" style:font-style-asian="italic" style:font-name-complex="Cardo1" style:font-size-complex="9pt" style:font-style-complex="italic"/>
    </style:style>
    <style:style style:name="T59" style:family="text">
      <style:text-properties fo:font-size="9pt" fo:font-style="italic" style:font-size-asian="9pt" style:font-style-asian="italic" style:font-name-complex="Cardo1" style:font-size-complex="9pt" style:font-style-complex="italic"/>
    </style:style>
    <style:style style:name="T60" style:family="text">
      <style:text-properties fo:font-size="9pt" fo:font-style="italic" fo:font-weight="bold" style:font-size-asian="9pt" style:font-style-asian="italic" style:font-weight-asian="bold" style:font-name-complex="Cardo1" style:font-size-complex="9pt" style:font-style-complex="italic" style:font-weight-complex="bold"/>
    </style:style>
    <style:style style:name="T61" style:family="text">
      <style:text-properties style:text-position="super 58%" fo:font-size="9pt" style:font-size-asian="9pt" style:font-name-complex="Cardo1" style:font-size-complex="9pt"/>
    </style:style>
    <style:style style:name="T62" style:family="text">
      <style:text-properties fo:font-size="9pt" style:text-underline-style="solid" style:text-underline-width="auto" style:text-underline-color="font-color" fo:font-weight="bold" style:font-size-asian="9pt" style:font-weight-asian="bold" style:font-name-complex="Cardo1" style:font-size-complex="9pt" style:font-weight-complex="bold"/>
    </style:style>
    <style:style style:name="T63" style:family="text">
      <style:text-properties fo:color="#000000" loext:opacity="100%" fo:font-size="9pt" style:font-name-asian="Times New Roman1" style:font-size-asian="9pt" style:font-name-complex="Cardo1" style:font-size-complex="9pt" style:language-complex="he" style:country-complex="IL"/>
    </style:style>
    <style:style style:name="T64" style:family="text">
      <style:text-properties fo:color="#000000" loext:opacity="100%" fo:font-size="9pt" fo:font-style="italic" fo:font-weight="bold" style:font-size-asian="9pt" style:font-style-asian="italic" style:font-weight-asian="bold" style:font-name-complex="Cardo1" style:font-size-complex="9pt" style:language-complex="he" style:country-complex="IL" style:font-style-complex="italic" style:font-weight-complex="bold"/>
    </style:style>
    <style:style style:name="T65" style:family="text">
      <style:text-properties fo:font-size="9pt" fo:letter-spacing="0.0071in" style:font-size-asian="9pt" style:font-name-complex="Cardo1" style:font-size-complex="9pt" style:language-complex="he" style:country-complex="IL"/>
    </style:style>
    <style:style style:name="T66" style:family="text">
      <style:text-properties style:text-position="super 58%" fo:font-size="9pt" fo:font-weight="bold" style:font-size-asian="9pt" style:font-weight-asian="bold" style:font-name-complex="Cardo1" style:font-size-complex="9pt" style:font-weight-complex="bold"/>
    </style:style>
    <style:style style:name="T67" style:family="text">
      <style:text-properties fo:color="#000000" loext:opacity="100%" fo:font-size="9pt" style:text-underline-style="solid" style:text-underline-width="auto" style:text-underline-color="font-color" fo:font-weight="bold" style:font-name-asian="Times New Roman1" style:font-size-asian="9pt" style:font-weight-asian="bold" style:font-name-complex="Cardo1" style:font-size-complex="9pt" style:language-complex="he" style:country-complex="IL" style:font-weight-complex="bold"/>
    </style:style>
    <style:style style:name="T68" style:family="text">
      <style:text-properties fo:font-size="9pt" style:text-underline-style="solid" style:text-underline-width="auto" style:text-underline-color="font-color" fo:font-weight="bold" style:font-name-asian="Times New Roman1" style:font-size-asian="9pt" style:font-weight-asian="bold" style:font-name-complex="Cardo1" style:font-size-complex="9pt" style:language-complex="he" style:country-complex="IL" style:font-weight-complex="bold"/>
    </style:style>
    <style:style style:name="T69" style:family="text">
      <style:text-properties fo:color="#000000" loext:opacity="100%" fo:font-size="9pt" fo:font-style="italic" style:font-name-asian="Times New Roman1" style:font-size-asian="9pt" style:font-style-asian="italic" style:font-name-complex="Cardo1" style:font-size-complex="9pt" style:language-complex="he" style:country-complex="IL" style:font-style-complex="italic"/>
    </style:style>
    <style:style style:name="T70" style:family="text">
      <style:text-properties fo:color="#000000" loext:opacity="100%" fo:font-size="9pt" fo:font-style="italic" fo:font-weight="bold" style:font-name-asian="Times New Roman1" style:font-size-asian="9pt" style:font-style-asian="italic" style:font-weight-asian="bold" style:font-name-complex="Cardo1" style:font-size-complex="9pt" style:language-complex="he" style:country-complex="IL" style:font-style-complex="italic" style:font-weight-complex="bold"/>
    </style:style>
    <style:style style:name="T71" style:family="text">
      <style:text-properties fo:font-size="9pt" fo:font-style="italic" style:text-underline-style="solid" style:text-underline-width="auto" style:text-underline-color="font-color" fo:font-weight="bold" style:font-name-asian="Times New Roman1" style:font-size-asian="9pt" style:font-style-asian="italic" style:font-weight-asian="bold" style:font-name-complex="Cardo1" style:font-size-complex="9pt" style:language-complex="he" style:country-complex="IL" style:font-style-complex="italic" style:font-weight-complex="bold"/>
    </style:style>
    <style:style style:name="T72" style:family="text">
      <style:text-properties fo:color="#000000" loext:opacity="100%" fo:font-size="9pt" fo:font-style="italic" style:text-underline-style="solid" style:text-underline-width="auto" style:text-underline-color="font-color" fo:font-weight="bold" style:font-name-asian="Times New Roman1" style:font-size-asian="9pt" style:font-style-asian="italic" style:font-weight-asian="bold" style:font-name-complex="Cardo1" style:font-size-complex="9pt" style:language-complex="he" style:country-complex="IL" style:font-style-complex="italic" style:font-weight-complex="bold"/>
    </style:style>
    <style:style style:name="T73" style:family="text">
      <style:text-properties fo:font-size="9pt" fo:font-style="italic" style:font-size-asian="9pt" style:font-style-asian="italic" style:font-name-complex="Cardo1" style:font-size-complex="9pt" style:language-complex="he" style:country-complex="IL" style:font-style-complex="italic"/>
    </style:style>
    <style:style style:name="T74" style:family="text">
      <style:text-properties fo:font-size="9pt" fo:font-weight="bold" style:font-size-asian="9pt" style:font-weight-asian="bold" style:font-name-complex="Cardo1" style:font-size-complex="9pt" style:language-complex="he" style:country-complex="IL" style:font-weight-complex="bold"/>
    </style:style>
    <style:style style:name="T75" style:family="text">
      <style:text-properties fo:font-style="italic" style:font-style-asian="italic" style:font-name-complex="Cardo1" style:font-style-complex="italic"/>
    </style:style>
    <style:style style:name="T76" style:family="text">
      <style:text-properties fo:color="#000000" loext:opacity="100%" style:text-position="super 58%" style:font-style-complex="italic"/>
    </style:style>
    <style:style style:name="T77" style:family="text">
      <style:text-properties fo:color="#000000" loext:opacity="100%" style:font-name="Cardo" fo:font-size="8pt" fo:font-weight="bold" style:font-name-asian="Times New Roman1" style:font-size-asian="8pt" style:font-weight-asian="bold" style:font-name-complex="Cardo1" style:font-size-complex="8pt" style:font-weight-complex="bold"/>
    </style:style>
    <style:style style:name="T78" style:family="text">
      <style:text-properties fo:color="#000000" loext:opacity="100%" style:font-name="Cardo" fo:font-size="8pt" style:font-name-asian="Times New Roman1" style:font-size-asian="8pt" style:font-name-complex="Cardo1" style:font-size-complex="8pt"/>
    </style:style>
    <style:style style:name="T79" style:family="text">
      <style:text-properties fo:color="#000000" loext:opacity="100%" style:font-name="Cardo" fo:font-size="8pt" fo:font-style="italic" style:font-name-asian="Times New Roman1" style:font-size-asian="8pt" style:font-style-asian="italic" style:font-name-complex="Cardo1" style:font-size-complex="8pt" style:font-style-complex="italic"/>
    </style:style>
    <style:style style:name="T80" style:family="text">
      <style:text-properties fo:font-size="12pt" style:font-size-asian="12pt" style:font-size-complex="12pt"/>
    </style:style>
    <style:style style:name="T81" style:family="text">
      <style:text-properties style:font-name-complex="Cardo1" style:font-size-complex="8pt"/>
    </style:style>
    <style:style style:name="T82" style:family="text">
      <style:text-properties fo:font-variant="small-caps" style:font-name-complex="Cardo1" style:font-size-complex="8pt"/>
    </style:style>
    <style:style style:name="T83" style:family="text">
      <style:text-properties fo:font-size="11pt" fo:font-style="normal" style:font-size-asian="11pt" style:font-style-asian="normal" style:font-size-complex="11pt" style:font-style-complex="normal"/>
    </style:style>
    <style:style style:name="T84" style:family="text">
      <style:text-properties fo:color="#000000" loext:opacity="100%" fo:font-style="italic" fo:font-weight="bold" style:font-name-asian="Times New Roman1" style:font-style-asian="italic" style:font-weight-asian="bold" style:font-name-complex="Cardo1" style:font-size-complex="8pt" style:language-complex="he" style:country-complex="IL" style:font-style-complex="italic" style:font-weight-complex="bold"/>
    </style:style>
    <style:style style:name="T85" style:family="text">
      <style:text-properties fo:color="#000000" loext:opacity="100%" style:font-name-asian="Times New Roman1" style:font-name-complex="Cardo1" style:font-size-complex="8pt" style:language-complex="he" style:country-complex="IL" style:font-style-complex="italic"/>
    </style:style>
    <style:style style:name="T86" style:family="text">
      <style:text-properties style:font-family-complex="'Hebrew Paleo Siloam'" style:font-family-generic-complex="system" style:font-pitch-complex="variable" style:font-size-complex="8pt" style:script-type="complex"/>
    </style:style>
    <style:style style:name="T87" style:family="text">
      <style:text-properties fo:font-weight="bold" style:font-weight-asian="bold" style:font-name-complex="Cardo1" style:font-size-complex="8pt" style:font-weight-complex="bold"/>
    </style:style>
    <style:style style:name="T88" style:family="text">
      <style:text-properties fo:font-style="italic" style:font-style-asian="italic" style:font-name-complex="Cardo1" style:font-size-complex="8pt" style:font-style-complex="italic"/>
    </style:style>
    <style:style style:name="T89" style:family="text">
      <style:text-properties fo:font-variant="small-caps" officeooo:rsid="01c1d0f8"/>
    </style:style>
    <style:style style:name="T90" style:family="text">
      <style:text-properties fo:font-variant="small-caps" fo:font-weight="bold" style:font-name-asian="Times New Roman1" style:font-weight-asian="bold" style:font-name-complex="Cardo1" style:font-size-complex="8pt" style:font-weight-complex="bold"/>
    </style:style>
    <style:style style:name="T91" style:family="text">
      <style:text-properties fo:font-size="6pt" style:font-size-asian="6pt" style:font-name-complex="Cardo1" style:font-size-complex="6pt"/>
    </style:style>
    <style:style style:name="T92" style:family="text">
      <style:text-properties officeooo:rsid="0235f207" style:font-name-complex="Cardo1" style:font-size-complex="8pt"/>
    </style:style>
    <style:style style:name="T93" style:family="text">
      <style:text-properties fo:font-size="9pt" style:font-size-asian="9pt"/>
    </style:style>
    <style:style style:name="T94" style:family="text">
      <style:text-properties fo:color="#000000" loext:opacity="100%" style:font-name="Times New Roman" style:font-name-complex="Times New Roman1"/>
    </style:style>
    <style:style style:name="T95" style:family="text">
      <style:text-properties style:font-name="Cardo" fo:font-style="italic" style:font-style-asian="italic" style:font-name-complex="Cardo1" style:font-style-complex="italic"/>
    </style:style>
    <style:style style:name="T96" style:family="text">
      <style:text-properties fo:font-variant="small-caps" style:font-name="Cardo" fo:font-style="italic" style:font-style-asian="italic" style:font-name-complex="Cardo1" style:font-style-complex="italic"/>
    </style:style>
    <style:style style:name="T97" style:family="text">
      <style:text-properties fo:font-variant="small-caps" style:font-name="Cardo" style:font-name-complex="Cardo1"/>
    </style:style>
    <style:style style:name="T98" style:family="text">
      <style:text-properties style:font-name="Cardo" fo:font-style="italic" fo:font-weight="bold" style:font-style-asian="italic" style:font-weight-asian="bold" style:font-name-complex="Cardo1" style:font-style-complex="italic" style:font-weight-complex="bold"/>
    </style:style>
    <style:style style:name="T99" style:family="text">
      <style:text-properties fo:color="#000000" loext:opacity="100%"/>
    </style:style>
    <style:style style:name="T100" style:family="text">
      <style:text-properties fo:font-size="7pt" style:font-size-asian="7pt" style:font-size-complex="7pt"/>
    </style:style>
    <style:style style:name="T101" style:family="text">
      <style:text-properties officeooo:rsid="0215d609"/>
    </style:style>
    <style:style style:name="T102" style:family="text">
      <style:text-properties style:font-name="Times New Roman" style:font-name-complex="Times New Roman1"/>
    </style:style>
    <style:style style:name="T103" style:family="text">
      <style:text-properties fo:font-size="10pt" style:font-size-asian="10pt" style:font-size-complex="10pt"/>
    </style:style>
    <style:style style:name="T104" style:family="text">
      <style:text-properties style:font-size-complex="8pt"/>
    </style:style>
    <style:style style:name="T105" style:family="text">
      <style:text-properties style:font-family-complex="'Hebrew Paleo Siloam'" style:font-family-generic-complex="system" style:font-pitch-complex="variable" style:script-type="complex"/>
    </style:style>
    <style:style style:name="T106" style:family="text">
      <style:text-properties fo:font-size="8pt" style:font-size-asian="8pt" style:font-size-complex="8pt"/>
    </style:style>
    <style:style style:name="T107" style:family="text">
      <style:text-properties fo:font-size="8pt" style:font-size-asian="8pt" style:font-name-complex="Cardo" style:font-size-complex="8pt"/>
    </style:style>
    <style:style style:name="T108" style:family="text">
      <style:text-properties fo:font-variant="small-caps" officeooo:rsid="021cb7a9"/>
    </style:style>
    <style:style style:name="T109" style:family="text">
      <style:text-properties officeooo:rsid="0235f207"/>
    </style:style>
    <style:style style:name="T110" style:family="text">
      <style:text-properties fo:font-family="Cardo" officeooo:rsid="0235f207"/>
    </style:style>
    <style:style style:name="T111" style:family="text">
      <style:text-properties fo:color="#000000" loext:opacity="100%" style:font-name="Cardo" fo:font-size="7pt" style:font-name-asian="Times New Roman1" style:font-size-asian="7pt" style:font-name-complex="Cardo1" style:font-size-complex="7pt"/>
    </style:style>
    <style:style style:name="T112" style:family="text">
      <style:text-properties fo:color="#000000" loext:opacity="100%" style:font-name="Cardo" fo:font-size="10pt" style:font-name-asian="Times New Roman1" style:font-size-asian="10pt" style:font-name-complex="Cardo1" style:font-size-complex="10pt"/>
    </style:style>
    <style:style style:name="T113" style:family="text">
      <style:text-properties officeooo:rsid="00831839" style:font-name-complex="Cardo1" style:font-size-complex="8pt"/>
    </style:style>
    <style:style style:name="T114" style:family="text">
      <style:text-properties fo:font-variant="small-caps" officeooo:rsid="00831839" style:font-name-complex="Cardo1" style:font-size-complex="8pt"/>
    </style:style>
    <style:style style:name="T115" style:family="text">
      <style:text-properties fo:color="#000000" loext:opacity="100%" style:font-name="Cardo" fo:font-size="7pt" style:font-name-asian="Times New Roman1" style:font-size-asian="7pt" style:font-name-complex="Cardo1" style:font-size-complex="7pt" style:language-complex="he" style:country-complex="IL"/>
    </style:style>
    <style:style style:name="T116" style:family="text">
      <style:text-properties fo:color="#000000" loext:opacity="100%" style:font-name="Cardo" fo:font-size="7pt" officeooo:rsid="0084a009" style:font-name-asian="Times New Roman1" style:font-size-asian="7pt" style:font-name-complex="Cardo1" style:font-size-complex="7pt" style:language-complex="he" style:country-complex="IL"/>
    </style:style>
    <style:style style:name="T117" style:family="text">
      <style:text-properties fo:color="#000000" loext:opacity="100%" fo:font-family="Calibri" style:font-family-generic="swiss" fo:font-size="7pt" officeooo:rsid="00f5c5d5" style:font-name-asian="Times New Roman1" style:font-size-asian="7pt" style:font-name-complex="Cardo1" style:font-size-complex="7pt" style:language-complex="he" style:country-complex="IL"/>
    </style:style>
    <style:style style:name="T118" style:family="text">
      <style:text-properties fo:color="#000000" loext:opacity="100%" style:font-name="Cardo" style:font-name-asian="Times New Roman1" style:font-name-complex="Cardo1" style:language-complex="he" style:country-complex="IL"/>
    </style:style>
    <style:style style:name="T119" style:family="text">
      <style:text-properties fo:font-variant="small-caps" fo:color="#000000" loext:opacity="100%" style:font-name="Cardo" officeooo:rsid="0160b146" style:font-name-asian="Times New Roman1" style:font-name-complex="Cardo1" style:language-complex="he" style:country-complex="IL"/>
    </style:style>
    <style:style style:name="T120" style:family="text">
      <style:text-properties fo:font-variant="small-caps" fo:color="#000000" loext:opacity="100%" style:font-name="Cardo" officeooo:rsid="0081a1d6" style:font-name-asian="Times New Roman1" style:font-name-complex="Cardo1" style:language-complex="he" style:country-complex="IL"/>
    </style:style>
    <style:style style:name="T121" style:family="text">
      <style:text-properties officeooo:rsid="00820f27"/>
    </style:style>
    <style:style style:name="T122" style:family="text">
      <style:text-properties style:font-name="Cardo" fo:font-size="7pt" officeooo:rsid="0084a009" style:font-name-asian="Times New Roman1" style:font-size-asian="7pt" style:font-name-complex="Cardo1" style:font-size-complex="7pt" style:language-complex="he" style:country-complex="IL"/>
    </style:style>
    <style:style style:name="T123" style:family="text">
      <style:text-properties fo:font-family="Calibri" style:font-family-generic="swiss" fo:font-size="7pt" officeooo:rsid="00f5c5d5" style:font-name-asian="Times New Roman1" style:font-size-asian="7pt" style:font-name-complex="Cardo1" style:font-size-complex="7pt" style:language-complex="he" style:country-complex="IL"/>
    </style:style>
    <style:style style:name="T124" style:family="text">
      <style:text-properties fo:color="#000000" loext:opacity="100%" style:font-name="Cardo" officeooo:rsid="0081a1d6" style:font-name-asian="Times New Roman1" style:font-name-complex="Cardo1" style:language-complex="he" style:country-complex="IL"/>
    </style:style>
    <style:style style:name="T125" style:family="text">
      <style:text-properties fo:font-variant="small-caps" fo:color="#000000" loext:opacity="100%" style:font-name="Cardo" fo:font-size="7pt" officeooo:rsid="0160b146" style:font-name-asian="Times New Roman1" style:font-size-asian="7pt" style:font-name-complex="Cardo1" style:font-size-complex="7pt" style:language-complex="he" style:country-complex="IL"/>
    </style:style>
    <style:style style:name="T126" style:family="text">
      <style:text-properties fo:color="#000000" loext:opacity="100%" style:font-name="Cardo" fo:font-size="7pt" officeooo:rsid="01c2179e" style:font-name-asian="Times New Roman1" style:font-size-asian="7pt" style:font-name-complex="Cardo1" style:font-size-complex="7pt" style:language-complex="he" style:country-complex="IL"/>
    </style:style>
    <style:style style:name="T127" style:family="text">
      <style:text-properties fo:color="#000000" loext:opacity="100%" style:font-name="Cardo" fo:font-size="7pt" officeooo:rsid="0081a1d6" style:font-name-asian="Times New Roman1" style:font-size-asian="7pt" style:font-name-complex="Cardo1" style:font-size-complex="7pt" style:language-complex="he" style:country-complex="IL"/>
    </style:style>
    <style:style style:name="T128" style:family="text">
      <style:text-properties fo:color="#000000" loext:opacity="100%" style:font-name="Cardo" fo:font-size="7pt" officeooo:rsid="00831839" style:font-name-asian="Times New Roman1" style:font-size-asian="7pt" style:font-name-complex="Cardo1" style:font-size-complex="7pt" style:language-complex="he" style:country-complex="IL"/>
    </style:style>
    <style:style style:name="T129" style:family="text">
      <style:text-properties fo:font-variant="small-caps" fo:color="#000000" loext:opacity="100%" style:font-name="Cardo" fo:font-size="7pt" officeooo:rsid="01c2179e" style:font-name-asian="Times New Roman1" style:font-size-asian="7pt" style:font-name-complex="Cardo1" style:font-size-complex="7pt" style:language-complex="he" style:country-complex="IL"/>
    </style:style>
    <style:style style:name="T130" style:family="text">
      <style:text-properties style:rfc-language-tag="x-none" fo:font-weight="bold" style:font-weight-asian="bold" style:font-name-complex="Cardo1" style:font-size-complex="8pt" style:font-weight-complex="bold"/>
    </style:style>
    <style:style style:name="T131" style:family="text">
      <style:text-properties fo:color="#000000" loext:opacity="100%" fo:font-style="italic" style:font-style-asian="italic" style:font-name-complex="Cardo1" style:font-size-complex="8pt" style:font-style-complex="italic"/>
    </style:style>
    <style:style style:name="T132" style:family="text">
      <style:text-properties fo:color="#000000" loext:opacity="100%" style:font-name-complex="Cardo1" style:font-size-complex="8pt"/>
    </style:style>
    <style:style style:name="T133" style:family="text">
      <style:text-properties fo:color="#000000" loext:opacity="100%" fo:font-family="Calibri" style:font-family-generic="swiss" officeooo:rsid="00f4dae6" style:font-name-complex="Cardo1" style:font-size-complex="8pt"/>
    </style:style>
    <style:style style:name="T134" style:family="text">
      <style:text-properties fo:color="#000000" loext:opacity="100%" style:font-name-asian="Times New Roman1" style:font-name-complex="Cardo1" style:font-size-complex="8pt"/>
    </style:style>
    <style:style style:name="T135" style:family="text">
      <style:text-properties fo:color="#000000" loext:opacity="100%" fo:font-weight="bold" style:font-name-asian="Times New Roman1" style:font-weight-asian="bold" style:font-name-complex="Cardo1" style:font-size-complex="8pt" style:font-weight-complex="bold"/>
    </style:style>
    <style:style style:name="T136" style:family="text">
      <style:text-properties fo:color="#000000" loext:opacity="100%" fo:font-style="italic" style:font-name-asian="Times New Roman1" style:font-style-asian="italic" style:font-name-complex="Cardo1" style:font-size-complex="8pt" style:font-style-complex="italic"/>
    </style:style>
    <style:style style:name="T137" style:family="text">
      <style:text-properties fo:color="#000000" loext:opacity="100%">
        <loext:char-complex-color loext:theme-type="dark1" loext:color-type="theme"/>
      </style:text-properties>
    </style:style>
    <style:style style:name="T138" style:family="text">
      <style:text-properties fo:color="#000000" loext:opacity="100%" fo:font-weight="bold" style:font-name-asian="Times New Roman1" style:font-weight-asian="bold" style:font-name-complex="Cardo1" style:font-size-complex="8pt" style:language-complex="he" style:country-complex="IL" style:font-weight-complex="bold">
        <loext:char-complex-color loext:theme-type="dark1" loext:color-type="theme"/>
      </style:text-properties>
    </style:style>
    <style:style style:name="T139" style:family="text">
      <style:text-properties fo:color="#000000" loext:opacity="100%" style:font-name-asian="Times New Roman1" style:font-name-complex="Cardo1" style:font-size-complex="8pt" style:language-complex="he" style:country-complex="IL">
        <loext:char-complex-color loext:theme-type="dark1" loext:color-type="theme"/>
      </style:text-properties>
    </style:style>
    <style:style style:name="T140" style:family="text">
      <style:text-properties fo:font-weight="bold" style:font-weight-asian="bold" style:font-family-complex="'Hebrew Paleo Siloam'" style:font-family-generic-complex="system" style:font-pitch-complex="variable" style:font-size-complex="8pt" style:language-complex="he" style:country-complex="IL" style:font-weight-complex="bold"/>
    </style:style>
    <style:style style:name="T141" style:family="text">
      <style:text-properties style:font-name-asian="Times New Roman1" style:font-size-complex="8pt"/>
    </style:style>
    <style:style style:name="T142" style:family="text">
      <style:text-properties fo:color="#000000" loext:opacity="100%" style:font-name-asian="Times New Roman1" style:font-name-complex="Cardo1" style:font-size-complex="8pt" style:language-complex="he" style:country-complex="IL"/>
    </style:style>
    <style:style style:name="T143" style:family="text">
      <style:text-properties fo:font-variant="small-caps" fo:color="#000000" loext:opacity="100%" fo:font-weight="bold" style:font-name-asian="Times New Roman1" style:font-weight-asian="bold" style:font-name-complex="Cardo1" style:font-size-complex="8pt" style:language-complex="he" style:country-complex="IL" style:font-weight-complex="bold"/>
    </style:style>
    <style:style style:name="T144" style:family="text">
      <style:text-properties fo:color="#000000" loext:opacity="100%" fo:font-weight="bold" style:font-name-asian="Times New Roman1" style:font-weight-asian="bold" style:font-name-complex="Cardo1" style:font-size-complex="8pt" style:language-complex="he" style:country-complex="IL" style:font-weight-complex="bold"/>
    </style:style>
    <style:style style:name="T145" style:family="text">
      <style:text-properties fo:font-family="Cardo" officeooo:rsid="01c1ef25"/>
    </style:style>
    <style:style style:name="T146" style:family="text">
      <style:text-properties style:font-size-complex="14pt"/>
    </style:style>
    <style:style style:name="T147" style:family="text">
      <style:text-properties style:font-family-complex="'Hebrew Paleo Siloam'" style:font-family-generic-complex="system" style:font-pitch-complex="variable" style:script-type="asian"/>
    </style:style>
    <style:style style:name="T148" style:family="text">
      <style:text-properties fo:font-variant="small-caps" officeooo:rsid="02374b7b"/>
    </style:style>
    <style:style style:name="T149" style:family="text">
      <style:text-properties fo:color="#000000" loext:opacity="100%" fo:font-size="9pt" style:font-size-asian="9pt"/>
    </style:style>
    <style:style style:name="T150" style:family="text">
      <style:text-properties fo:color="#000000" loext:opacity="100%" style:font-size-complex="14pt"/>
    </style:style>
    <style:style style:name="T151" style:family="text">
      <style:text-properties officeooo:rsid="02319376"/>
    </style:style>
    <style:style style:name="T152" style:family="text">
      <style:text-properties fo:font-variant="small-caps" officeooo:rsid="0164d23f" style:font-name-complex="Cardo1" style:font-size-complex="8pt"/>
    </style:style>
    <style:style style:name="T153" style:family="text">
      <style:text-properties fo:font-family="Cardo" officeooo:rsid="002500f2" style:font-name-complex="Cardo1" style:font-size-complex="8pt"/>
    </style:style>
    <style:style style:name="T154" style:family="text">
      <style:text-properties officeooo:rsid="0022fb5c"/>
    </style:style>
    <style:style style:name="T155" style:family="text">
      <style:text-properties fo:color="#000000" loext:opacity="100%" style:font-name="Times New Roman" style:font-name-complex="Times New Roman1">
        <loext:char-complex-color loext:theme-type="dark1" loext:color-type="theme"/>
      </style:text-properties>
    </style:style>
    <style:style style:name="T156" style:family="text">
      <style:text-properties fo:color="#000000" loext:opacity="100%" fo:font-style="italic" style:font-name-asian="Times New Roman1" style:font-style-asian="italic" style:font-name-complex="Cardo1" style:font-size-complex="8pt" style:language-complex="he" style:country-complex="IL" style:font-style-complex="italic">
        <loext:char-complex-color loext:theme-type="dark1" loext:color-type="theme"/>
      </style:text-properties>
    </style:style>
    <style:style style:name="T157" style:family="text">
      <style:text-properties fo:font-family="Calibri" style:font-family-generic="swiss" officeooo:rsid="00f4dae6" style:font-name-complex="Cardo1" style:font-size-complex="8pt"/>
    </style:style>
    <style:style style:name="T158" style:family="text">
      <style:text-properties fo:font-style="italic" fo:font-weight="bold" style:font-style-asian="italic" style:font-weight-asian="bold" style:font-name-complex="Cardo1" style:font-size-complex="8pt" style:font-style-complex="italic" style:font-weight-complex="bold"/>
    </style:style>
    <style:style style:name="T159" style:family="text">
      <style:text-properties style:script-type="asian"/>
    </style:style>
    <style:style style:name="T160" style:family="text">
      <style:text-properties fo:font-variant="small-caps" officeooo:rsid="01c2179e"/>
    </style:style>
    <style:style style:name="T161" style:family="text">
      <style:text-properties style:font-name="Cardo" fo:font-weight="normal" style:letter-kerning="false" style:font-weight-asian="normal" style:language-complex="ar" style:country-complex="SA" style:font-weight-complex="normal"/>
    </style:style>
    <style:style style:name="T162" style:family="text">
      <style:text-properties fo:font-variant="small-caps" officeooo:rsid="0217a1af"/>
    </style:style>
    <style:style style:name="T163" style:family="text">
      <style:text-properties fo:font-family="Cardo" officeooo:rsid="0217a1af"/>
    </style:style>
    <style:style style:name="T164" style:family="text">
      <style:text-properties style:font-name="Cardo" style:letter-kerning="false" style:language-complex="ar" style:country-complex="SA"/>
    </style:style>
    <style:style style:name="T165" style:family="text">
      <style:text-properties fo:font-family="Cardo" officeooo:rsid="0217a1af" style:letter-kerning="false" style:language-complex="ar" style:country-complex="SA"/>
    </style:style>
    <style:style style:name="T166" style:family="text">
      <style:text-properties fo:font-variant="small-caps" style:font-name="Cardo" style:letter-kerning="false" style:language-complex="ar" style:country-complex="SA"/>
    </style:style>
    <style:style style:name="T167" style:family="text">
      <style:text-properties fo:font-variant="small-caps" style:font-name="Cardo" officeooo:rsid="0217a1af" style:letter-kerning="false" style:language-complex="ar" style:country-complex="SA"/>
    </style:style>
    <style:style style:name="T168" style:family="text">
      <style:text-properties style:font-name-asian="Times New Roman1"/>
    </style:style>
    <style:style style:name="T169" style:family="text">
      <style:text-properties fo:font-family="Cardo" officeooo:rsid="02386520"/>
    </style:style>
    <style:style style:name="T170" style:family="text">
      <style:text-properties style:text-position="super 58%" style:font-name-complex="Cardo1" style:font-size-complex="8pt"/>
    </style:style>
    <style:style style:name="T171" style:family="text">
      <style:text-properties officeooo:rsid="00fb708c" style:font-name-complex="Cardo1" style:font-size-complex="8pt"/>
    </style:style>
    <style:style style:name="T172" style:family="text">
      <style:text-properties fo:font-size="9pt" fo:font-style="normal" style:font-size-asian="9pt" style:font-style-asian="normal" style:font-style-complex="normal"/>
    </style:style>
    <style:style style:name="T173" style:family="text">
      <style:text-properties fo:font-family="Calibri" style:font-family-generic="swiss" officeooo:rsid="00fcd250"/>
    </style:style>
    <style:style style:name="T174" style:family="text">
      <style:text-properties style:text-underline-style="none"/>
    </style:style>
    <style:style style:name="T175" style:family="text">
      <style:text-properties fo:font-variant="small-caps" fo:font-size="9pt" officeooo:rsid="0161a08b" style:font-size-asian="9pt" style:font-size-complex="9pt"/>
    </style:style>
    <style:style style:name="T176" style:family="text">
      <style:text-properties fo:font-variant="small-caps" officeooo:rsid="00fe6067"/>
    </style:style>
    <style:style style:name="T177" style:family="text">
      <style:text-properties fo:font-size="9pt" officeooo:rsid="00fae8f2" style:font-size-asian="9pt"/>
    </style:style>
    <style:style style:name="T178" style:family="text">
      <style:text-properties style:font-style-complex="italic"/>
    </style:style>
    <style:style style:name="T179" style:family="text">
      <style:text-properties officeooo:rsid="00fb6de9" style:font-style-complex="italic"/>
    </style:style>
    <style:style style:name="T180" style:family="text">
      <style:text-properties fo:font-family="Calibri" style:font-family-generic="swiss" officeooo:rsid="00fc2b08"/>
    </style:style>
    <style:style style:name="T181" style:family="text">
      <style:text-properties officeooo:rsid="00fc2b08"/>
    </style:style>
    <style:style style:name="T182" style:family="text">
      <style:text-properties fo:font-variant="small-caps" officeooo:rsid="00fc2b08"/>
    </style:style>
    <style:style style:name="T183" style:family="text">
      <style:text-properties style:text-underline-style="none" fo:font-weight="normal" style:font-weight-asian="normal" style:font-weight-complex="normal"/>
    </style:style>
    <style:style style:name="T184" style:family="text">
      <style:text-properties fo:font-size="9pt" officeooo:rsid="00fae8f2" style:font-size-asian="9pt" style:font-size-complex="9pt"/>
    </style:style>
    <style:style style:name="T185" style:family="text">
      <style:text-properties fo:font-family="Cardo" fo:font-weight="bold" officeooo:rsid="02304437" style:font-weight-asian="bold" style:font-name-complex="Cardo1" style:font-size-complex="8pt" style:font-weight-complex="bold"/>
    </style:style>
    <style:style style:name="T186" style:family="text">
      <style:text-properties officeooo:rsid="026f2a35"/>
    </style:style>
    <style:style style:name="T187" style:family="text">
      <style:text-properties fo:font-size="11.5pt" officeooo:rsid="026f2a35" style:font-size-asian="11.5pt" style:font-size-complex="11.5pt"/>
    </style:style>
    <style:style style:name="T188" style:family="text">
      <style:text-properties fo:font-size="9pt" officeooo:rsid="00fb6de9" style:font-size-asian="9pt" style:font-size-complex="9pt"/>
    </style:style>
    <style:style style:name="T189" style:family="text">
      <style:text-properties fo:font-family="Cardo" officeooo:rsid="0260acbe" style:font-name-asian="Times New Roman1" style:font-name-complex="Cardo1"/>
    </style:style>
    <style:style style:name="T190" style:family="text">
      <style:text-properties fo:font-family="Cardo" officeooo:rsid="01e6baa2"/>
    </style:style>
    <style:style style:name="T191" style:family="text">
      <style:text-properties officeooo:rsid="01e6baa2"/>
    </style:style>
    <style:style style:name="T192" style:family="text">
      <style:text-properties fo:font-variant="small-caps" officeooo:rsid="01e6baa2"/>
    </style:style>
    <style:style style:name="T193" style:family="text">
      <style:text-properties fo:font-variant="small-caps" officeooo:rsid="00fa0a09"/>
    </style:style>
    <style:style style:name="T194" style:family="text">
      <style:text-properties fo:font-variant="small-caps" officeooo:rsid="0164d23f"/>
    </style:style>
    <style:style style:name="T195" style:family="text">
      <style:text-properties style:font-family-complex="'Hebrew Paleo Siloam'" style:font-family-generic-complex="system" style:font-pitch-complex="variable"/>
    </style:style>
    <style:style style:name="T196" style:family="text">
      <style:text-properties fo:font-family="Calibri" style:font-family-generic="swiss" officeooo:rsid="00ff6f75"/>
    </style:style>
    <style:style style:name="T197" style:family="text">
      <style:text-properties fo:font-variant="small-caps" officeooo:rsid="00ff6f75"/>
    </style:style>
    <style:style style:name="T198" style:family="text">
      <style:text-properties fo:font-size="9pt" fo:font-style="normal" style:font-size-asian="9pt" style:font-style-asian="normal" style:font-style-complex="italic"/>
    </style:style>
    <style:style style:name="T199" style:family="text">
      <style:text-properties fo:font-style="normal" style:font-style-asian="normal" style:font-style-complex="italic"/>
    </style:style>
    <style:style style:name="T200" style:family="text">
      <style:text-properties style:text-line-through-style="solid" style:text-line-through-type="single" style:font-name-complex="Cardo1" style:font-size-complex="8pt"/>
    </style:style>
    <style:style style:name="T201" style:family="text">
      <style:text-properties fo:font-size="7pt" style:font-size-asian="7pt" style:font-name-complex="Cardo1" style:font-size-complex="7pt"/>
    </style:style>
    <style:style style:name="T202" style:family="text">
      <style:text-properties fo:font-family="Cardo" officeooo:rsid="021cfd2f"/>
    </style:style>
    <style:style style:name="T203" style:family="text">
      <style:text-properties fo:font-family="Calibri" style:font-family-generic="swiss" officeooo:rsid="00fc0a39"/>
    </style:style>
    <style:style style:name="T204" style:family="text">
      <style:text-properties fo:color="#000000" loext:opacity="100%" fo:font-weight="bold" style:font-weight-asian="bold" style:font-weight-complex="bold"/>
    </style:style>
    <style:style style:name="T205" style:family="text">
      <style:text-properties fo:color="#000000" loext:opacity="100%" style:font-name="Cardo" fo:font-size="8pt" style:font-name-asian="Times New Roman1" style:font-size-asian="8pt" style:font-name-complex="Cardo1" style:font-size-complex="8pt">
        <loext:char-complex-color loext:theme-type="dark1" loext:color-type="theme"/>
      </style:text-properties>
    </style:style>
    <style:style style:name="T206" style:family="text">
      <style:text-properties fo:color="#000000" loext:opacity="100%" style:font-name="Cardo" fo:font-size="8pt" fo:font-weight="bold" style:font-name-asian="Times New Roman1" style:font-size-asian="8pt" style:font-weight-asian="bold" style:font-name-complex="Cardo1" style:font-size-complex="8pt" style:font-weight-complex="bold">
        <loext:char-complex-color loext:theme-type="dark1" loext:color-type="theme"/>
      </style:text-properties>
    </style:style>
    <style:style style:name="T207" style:family="text">
      <style:text-properties fo:font-family="Cardo" officeooo:rsid="01ffed61"/>
    </style:style>
    <style:style style:name="T208" style:family="text">
      <style:text-properties fo:font-variant="small-caps" officeooo:rsid="0161a08b"/>
    </style:style>
    <style:style style:name="T209" style:family="text">
      <style:text-properties fo:font-family="Cardo" fo:font-weight="bold" officeooo:rsid="01ffed61" style:font-weight-asian="bold" style:font-name-complex="Cardo1" style:font-size-complex="8pt" style:font-weight-complex="bold"/>
    </style:style>
    <style:style style:name="T210" style:family="text">
      <style:text-properties fo:font-family="Cardo" officeooo:rsid="01ffed61" style:font-name-complex="Cardo1" style:font-size-complex="8pt"/>
    </style:style>
    <style:style style:name="T211" style:family="text">
      <style:text-properties fo:font-family="Cardo" officeooo:rsid="022deff2" style:font-name-complex="Cardo1" style:font-size-complex="8pt"/>
    </style:style>
    <style:style style:name="T212" style:family="text">
      <style:text-properties fo:font-variant="small-caps" fo:color="#000000" loext:opacity="100%" style:font-name-asian="Times New Roman1" style:font-name-complex="Cardo1" style:font-size-complex="8pt" style:language-complex="he" style:country-complex="IL"/>
    </style:style>
    <style:style style:name="T213" style:family="text">
      <style:text-properties fo:font-family="Cardo" fo:font-weight="bold" officeooo:rsid="022deff2" style:font-weight-asian="bold" style:font-name-complex="Cardo1" style:font-size-complex="8pt" style:font-weight-complex="bold"/>
    </style:style>
    <style:style style:name="T214" style:family="text">
      <style:text-properties fo:font-family="Cardo" fo:font-weight="bold" officeooo:rsid="022f952e" style:font-weight-asian="bold" style:font-name-complex="Cardo1" style:font-size-complex="8pt" style:font-weight-complex="bold"/>
    </style:style>
    <style:style style:name="T215" style:family="text">
      <style:text-properties fo:font-weight="bold" officeooo:rsid="0016ed8f" style:font-weight-asian="bold" style:font-name-complex="Cardo1" style:font-size-complex="8pt" style:font-weight-complex="bold"/>
    </style:style>
    <style:style style:name="T216" style:family="text">
      <style:text-properties officeooo:rsid="027258aa"/>
    </style:style>
    <style:style style:name="T217" style:family="text">
      <style:text-properties fo:font-style="normal" style:font-name-asian="Times New Roman1" style:font-style-asian="normal" style:font-style-complex="italic"/>
    </style:style>
    <style:style style:name="T218" style:family="text">
      <style:text-properties fo:font-variant="small-caps" fo:font-weight="bold" style:font-weight-asian="bold" style:font-name-complex="Cardo1" style:font-size-complex="8pt" style:font-weight-complex="bold"/>
    </style:style>
    <style:style style:name="T219" style:family="text">
      <style:text-properties fo:font-family="Cardo" officeooo:rsid="02825167" style:font-name-complex="Cardo1" style:font-size-complex="8pt"/>
    </style:style>
    <style:style style:name="T220" style:family="text">
      <style:text-properties fo:font-variant="small-caps" officeooo:rsid="02319376"/>
    </style:style>
    <style:style style:name="T221" style:family="text">
      <style:text-properties fo:font-family="Cardo" officeooo:rsid="02825167"/>
    </style:style>
    <style:style style:name="T222" style:family="text">
      <style:text-properties fo:font-variant="small-caps" style:font-name-complex="Cardo1"/>
    </style:style>
    <style:style style:name="T223" style:family="text">
      <style:text-properties fo:font-family="Calibri" style:font-style-name="Regular" style:font-family-generic="swiss" officeooo:rsid="00f4a56d"/>
    </style:style>
    <style:style style:name="T224" style:family="text">
      <style:text-properties fo:font-family="Cardo" officeooo:rsid="01dd6d27"/>
    </style:style>
    <style:style style:name="T225" style:family="text">
      <style:text-properties fo:font-variant="small-caps" officeooo:rsid="01dd6d27"/>
    </style:style>
    <style:style style:name="T226" style:family="text">
      <style:text-properties fo:color="#000000" loext:opacity="100%" fo:font-size="9pt" style:font-size-asian="9pt" style:font-size-complex="9pt">
        <loext:char-complex-color loext:theme-type="dark1" loext:color-type="theme"/>
      </style:text-properties>
    </style:style>
    <style:style style:name="T227" style:family="text">
      <style:text-properties fo:font-variant="small-caps" officeooo:rsid="021e7b96"/>
    </style:style>
    <style:style style:name="T228" style:family="text">
      <style:text-properties fo:font-family="Cardo" officeooo:rsid="021e7b96"/>
    </style:style>
    <style:style style:name="T229" style:family="text">
      <style:text-properties fo:font-family="Cardo" officeooo:rsid="02825167" style:font-name-asian="Times New Roman1" style:font-name-complex="Cardo1"/>
    </style:style>
    <style:style style:name="T230" style:family="text">
      <style:text-properties fo:font-family="Cardo" officeooo:rsid="0016ed8f" style:font-name-complex="Cardo1"/>
    </style:style>
    <style:style style:name="T231" style:family="text">
      <style:text-properties fo:font-size="14pt" style:font-size-asian="14pt" style:font-size-complex="14pt"/>
    </style:style>
    <style:style style:name="T232" style:family="text">
      <style:text-properties fo:font-size="8pt" style:font-size-asian="8pt" style:font-size-complex="10pt"/>
    </style:style>
    <style:style style:name="T233" style:family="text">
      <style:text-properties style:font-name="Cardo" fo:font-size="9pt" fo:font-weight="bold" style:font-name-asian="Times New Roman1" style:font-size-asian="9pt" style:font-weight-asian="bold" style:font-name-complex="Cardo1" style:font-size-complex="9pt" style:font-weight-complex="bold"/>
    </style:style>
    <style:style style:name="T234" style:family="text">
      <style:text-properties style:font-name="Cardo" fo:font-size="14pt" fo:font-weight="bold" style:font-size-asian="14pt" style:font-weight-asian="bold" style:font-name-complex="Cardo1" style:font-size-complex="14pt" style:font-weight-complex="bold"/>
    </style:style>
    <style:style style:name="T235" style:family="text">
      <style:text-properties style:font-name="Cardo" fo:font-size="9pt" style:font-name-asian="Times New Roman1" style:font-size-asian="9pt" style:font-name-complex="Cardo1" style:font-size-complex="9pt"/>
    </style:style>
    <style:style style:name="T236" style:family="text">
      <style:text-properties style:font-name="Cardo" fo:font-weight="bold" style:font-name-asian="Times New Roman1" style:font-weight-asian="bold" style:font-name-complex="Cardo1" style:font-weight-complex="bold"/>
    </style:style>
    <style:style style:name="T237" style:family="text">
      <style:text-properties fo:color="#000000" loext:opacity="100%" style:font-name="Cardo" fo:font-weight="bold" style:font-name-asian="Times New Roman1" style:font-weight-asian="bold" style:font-name-complex="Cardo1" style:font-weight-complex="bold"/>
    </style:style>
    <style:style style:name="T238" style:family="text">
      <style:text-properties fo:color="#000000" loext:opacity="100%" style:font-name="Cardo" style:font-name-asian="Times New Roman1" style:font-name-complex="Cardo1"/>
    </style:style>
    <style:style style:name="T239" style:family="text">
      <style:text-properties fo:color="#000000" loext:opacity="100%" style:font-name="Cardo" fo:font-style="italic" style:font-name-asian="Times New Roman1" style:font-style-asian="italic" style:font-name-complex="Cardo1" style:font-style-complex="italic"/>
    </style:style>
    <style:style style:name="T240" style:family="text">
      <style:text-properties style:font-name="Cardo" fo:font-size="9pt" fo:font-style="italic" style:font-name-asian="Times New Roman1" style:font-size-asian="9pt" style:font-style-asian="italic" style:font-name-complex="Cardo1" style:font-size-complex="9pt" style:font-style-complex="italic"/>
    </style:style>
    <style:style style:name="T241" style:family="text">
      <style:text-properties style:font-name="Cardo" fo:font-size="9pt" fo:font-style="italic" style:text-underline-style="solid" style:text-underline-width="auto" style:text-underline-color="font-color" style:font-name-asian="Times New Roman1" style:font-size-asian="9pt" style:font-style-asian="italic" style:font-name-complex="Cardo1" style:font-size-complex="9pt" style:font-style-complex="italic"/>
    </style:style>
    <style:style style:name="T242" style:family="text">
      <style:text-properties fo:color="#000000" loext:opacity="100%" style:font-name="Cardo" fo:font-size="9pt" style:font-name-asian="Times New Roman1" style:font-size-asian="9pt" style:font-name-complex="Cardo1" style:font-size-complex="9pt"/>
    </style:style>
    <style:style style:name="T243" style:family="text">
      <style:text-properties style:font-name="Cardo" fo:font-size="9pt" style:font-size-asian="9pt" style:font-name-complex="Cardo1" style:font-size-complex="9pt"/>
    </style:style>
    <style:style style:name="T244" style:family="text">
      <style:text-properties style:font-name="Cardo" fo:font-size="9pt" officeooo:rsid="01cef50b" style:font-size-asian="9pt" style:font-name-complex="Cardo1" style:font-size-complex="9pt"/>
    </style:style>
    <style:style style:name="T245" style:family="text">
      <style:text-properties style:font-name="Cardo" fo:font-size="9pt" fo:font-weight="bold" style:font-size-asian="9pt" style:font-weight-asian="bold" style:font-name-complex="Cardo1" style:font-size-complex="9pt" style:font-weight-complex="bold"/>
    </style:style>
    <style:style style:name="T246" style:family="text">
      <style:text-properties fo:color="#000000" loext:opacity="100%" style:font-name="Cardo" fo:font-size="9pt" fo:font-style="italic" style:font-name-asian="Times New Roman1" style:font-size-asian="9pt" style:font-style-asian="italic" style:font-name-complex="Cardo1" style:font-size-complex="9pt" style:font-style-complex="italic"/>
    </style:style>
    <style:style style:name="T247" style:family="text">
      <style:text-properties style:font-name="Cardo" fo:font-size="9pt" fo:font-style="italic" style:font-size-asian="9pt" style:font-style-asian="italic" style:font-name-complex="Cardo1" style:font-size-complex="9pt" style:font-style-complex="italic"/>
    </style:style>
    <style:style style:name="T248" style:family="text">
      <style:text-properties fo:color="#000000" loext:opacity="100%" style:font-name="Cardo" fo:font-size="9pt" fo:font-weight="bold" style:font-name-asian="Times New Roman1" style:font-size-asian="9pt" style:font-weight-asian="bold" style:font-name-complex="Cardo1" style:font-size-complex="9pt" style:font-weight-complex="bold"/>
    </style:style>
    <style:style style:name="T249" style:family="text">
      <style:text-properties fo:color="#000000" loext:opacity="100%" style:font-name="Cardo" fo:font-size="9pt" fo:font-style="italic" fo:font-weight="bold" style:font-name-asian="Times New Roman1" style:font-size-asian="9pt" style:font-style-asian="italic" style:font-weight-asian="bold" style:font-name-complex="Cardo1" style:font-size-complex="9pt" style:font-style-complex="italic" style:font-weight-complex="bold"/>
    </style:style>
    <style:style style:name="T250" style:family="text">
      <style:text-properties fo:color="#000000" loext:opacity="100%" style:font-name-asian="Times New Roman1" style:font-name-complex="Cardo1"/>
    </style:style>
    <style:style style:name="T251" style:family="text">
      <style:text-properties fo:color="#000000" loext:opacity="100%" fo:font-style="italic" style:font-name-asian="Times New Roman1" style:font-style-asian="italic" style:font-name-complex="Cardo1" style:font-style-complex="italic"/>
    </style:style>
    <style:style style:name="T252" style:family="text">
      <style:text-properties fo:color="#000000" loext:opacity="100%" style:rfc-language-tag="x-none" fo:font-style="italic" style:font-name-asian="Times New Roman1" style:font-style-asian="italic" style:font-name-complex="Cardo1" style:font-style-complex="italic"/>
    </style:style>
    <style:style style:name="T253" style:family="text">
      <style:text-properties fo:font-variant="small-caps" officeooo:rsid="01c3acbe"/>
    </style:style>
    <style:style style:name="T254" style:family="text">
      <style:text-properties fo:font-size="8pt" style:font-size-asian="8pt" style:font-name-complex="Cardo1" style:font-size-complex="8pt"/>
    </style:style>
    <style:style style:name="T255" style:family="text">
      <style:text-properties fo:font-size="8pt" fo:font-weight="bold" style:font-size-asian="8pt" style:font-weight-asian="bold" style:font-name-complex="Cardo1" style:font-size-complex="8pt" style:font-weight-complex="bold"/>
    </style:style>
    <style:style style:name="T256" style:family="text">
      <style:text-properties fo:font-size="8pt" fo:font-weight="bold" officeooo:rsid="0018431e" style:font-size-asian="8pt" style:font-weight-asian="bold" style:font-name-complex="Cardo1" style:font-size-complex="8pt" style:font-weight-complex="bold"/>
    </style:style>
    <style:style style:name="T257" style:family="text">
      <style:text-properties fo:font-family="Cardo" officeooo:rsid="002500f2" style:font-name-asian="Times New Roman1" style:font-name-complex="Cardo1"/>
    </style:style>
    <style:style style:name="T258" style:family="text">
      <style:text-properties style:font-name-asian="Times New Roman1" style:font-name-complex="Cardo1" style:font-size-complex="8pt" style:language-complex="he" style:country-complex="IL"/>
    </style:style>
    <style:style style:name="T259" style:family="text">
      <style:text-properties fo:font-weight="bold" style:font-name-asian="Times New Roman1" style:font-weight-asian="bold" style:font-name-complex="Cardo1" style:font-size-complex="8pt" style:language-complex="he" style:country-complex="IL" style:font-weight-complex="bold"/>
    </style:style>
    <style:style style:name="T260" style:family="text">
      <style:text-properties officeooo:rsid="02552e4f" style:font-name-complex="Cardo1" style:font-size-complex="8pt"/>
    </style:style>
    <style:style style:name="T261" style:family="text">
      <style:text-properties fo:font-variant="small-caps" officeooo:rsid="0237dfbf"/>
    </style:style>
    <style:style style:name="T262" style:family="text">
      <style:text-properties fo:font-family="Cardo" officeooo:rsid="020829e1"/>
    </style:style>
    <style:style style:name="T263" style:family="text">
      <style:text-properties fo:font-variant="small-caps" officeooo:rsid="020829e1"/>
    </style:style>
    <style:style style:name="T264" style:family="text">
      <style:text-properties fo:font-family="Cardo" fo:font-weight="bold" officeooo:rsid="002500f2" style:font-weight-asian="bold" style:font-name-complex="Cardo1" style:font-size-complex="8pt" style:font-weight-complex="bold"/>
    </style:style>
    <style:style style:name="T265" style:family="text">
      <style:text-properties fo:color="#252525" loext:opacity="100%" fo:background-color="#ffffff" loext:char-shading-value="0" style:font-name-complex="Cardo1" style:font-size-complex="8pt"/>
    </style:style>
    <style:style style:name="T266" style:family="text">
      <style:text-properties fo:color="#252525" loext:opacity="100%" fo:font-weight="bold" fo:background-color="#ffffff" loext:char-shading-value="0" style:font-weight-asian="bold" style:font-name-complex="Cardo1" style:font-size-complex="8pt" style:font-weight-complex="bold"/>
    </style:style>
    <style:style style:name="T267" style:family="text">
      <style:text-properties style:text-underline-style="solid" style:text-underline-width="auto" style:text-underline-color="font-color" style:font-name-complex="Cardo1" style:font-size-complex="8pt"/>
    </style:style>
    <style:style style:name="T268" style:family="text">
      <style:text-properties fo:font-family="Cardo" officeooo:rsid="022f952e" style:font-name-complex="Cardo1" style:font-size-complex="8pt"/>
    </style:style>
    <style:style style:name="T269" style:family="text">
      <style:text-properties officeooo:rsid="027b91b8" style:font-name-complex="Cardo1" style:font-size-complex="8pt"/>
    </style:style>
    <style:style style:name="T270" style:family="text">
      <style:text-properties officeooo:rsid="002793dd"/>
    </style:style>
    <style:style style:name="T271" style:family="text">
      <style:text-properties fo:font-family="Cardo" officeooo:rsid="002793dd" style:font-name-asian="Times New Roman1" style:font-name-complex="Cardo1"/>
    </style:style>
    <style:style style:name="T272" style:family="text">
      <style:text-properties fo:font-family="Cardo" officeooo:rsid="00f4dae6" style:font-name-complex="Cardo1" style:font-size-complex="8pt"/>
    </style:style>
    <style:style style:name="T273" style:family="text">
      <style:text-properties officeooo:rsid="002500f2"/>
    </style:style>
    <style:style style:name="T274" style:family="text">
      <style:text-properties fo:color="#000000" loext:opacity="100%" style:font-weight-complex="bold">
        <loext:char-complex-color loext:theme-type="dark1" loext:color-type="theme"/>
      </style:text-properties>
    </style:style>
    <style:style style:name="T275" style:family="text">
      <style:text-properties fo:color="#000000" loext:opacity="100%" fo:font-weight="bold" style:font-weight-asian="bold" style:font-weight-complex="bold">
        <loext:char-complex-color loext:theme-type="dark1" loext:color-type="theme"/>
      </style:text-properties>
    </style:style>
    <style:style style:name="T276" style:family="text">
      <style:text-properties fo:font-variant="small-caps" officeooo:rsid="027603e6"/>
    </style:style>
    <style:style style:name="T277" style:family="text">
      <style:text-properties officeooo:rsid="027603e6"/>
    </style:style>
    <style:style style:name="T278" style:family="text">
      <style:text-properties officeooo:rsid="0280d17d"/>
    </style:style>
    <style:style style:name="T279" style:family="text">
      <style:text-properties style:text-underline-style="solid" style:text-underline-width="auto" style:text-underline-color="font-color"/>
    </style:style>
    <style:style style:name="T280" style:family="text">
      <style:text-properties style:text-underline-style="solid" style:text-underline-width="auto" style:text-underline-color="font-color" style:font-family-complex="'Hebrew Paleo Siloam'" style:font-family-generic-complex="system" style:font-pitch-complex="variable" style:script-type="complex"/>
    </style:style>
    <style:style style:name="T281" style:family="text">
      <style:text-properties style:font-name="Cardo" fo:font-size="8pt" fo:font-weight="normal" style:font-size-asian="8pt" style:font-weight-asian="normal" style:font-name-complex="Cardo1" style:font-size-complex="8pt" style:font-weight-complex="normal"/>
    </style:style>
    <style:style style:name="T282" style:family="text">
      <style:text-properties style:font-name="Cardo" fo:font-size="8pt" fo:font-style="italic" fo:font-weight="bold" style:font-size-asian="8pt" style:font-style-asian="italic" style:font-weight-asian="bold" style:font-name-complex="Cardo1" style:font-size-complex="8pt" style:font-style-complex="italic" style:font-weight-complex="bold"/>
    </style:style>
    <style:style style:name="T283" style:family="text">
      <style:text-properties style:font-name="Cardo" fo:font-size="8pt" fo:font-weight="normal" officeooo:rsid="009dd814" style:font-size-asian="8pt" style:font-weight-asian="normal" style:font-name-complex="Cardo1" style:font-size-complex="8pt" style:font-weight-complex="normal"/>
    </style:style>
    <style:style style:name="T284" style:family="text">
      <style:text-properties style:font-name="Cardo" fo:font-size="8pt" fo:font-style="italic" fo:font-weight="normal" style:font-size-asian="8pt" style:font-style-asian="italic" style:font-weight-asian="normal" style:font-name-complex="Cardo1" style:font-size-complex="8pt" style:font-style-complex="italic" style:font-weight-complex="normal"/>
    </style:style>
    <style:style style:name="T285" style:family="text">
      <style:text-properties style:font-name="Cardo" fo:font-size="8pt" fo:font-style="italic" style:text-underline-style="solid" style:text-underline-width="auto" style:text-underline-color="font-color" fo:font-weight="bold" style:font-size-asian="8pt" style:font-style-asian="italic" style:font-weight-asian="bold" style:font-name-complex="Cardo1" style:font-size-complex="8pt" style:font-style-complex="italic" style:font-weight-complex="bold"/>
    </style:style>
    <style:style style:name="T286" style:family="text">
      <style:text-properties fo:font-variant="small-caps" officeooo:rsid="01ffed61"/>
    </style:style>
    <style:style style:name="T287" style:family="text">
      <style:text-properties fo:font-variant="small-caps" officeooo:rsid="01cef50b"/>
    </style:style>
    <style:style style:name="T288" style:family="text">
      <style:text-properties fo:font-family="Cardo" officeooo:rsid="01fce85e"/>
    </style:style>
    <style:style style:name="T289" style:family="text">
      <style:text-properties fo:font-family="Cardo" officeooo:rsid="002a178d" style:font-name-asian="Times New Roman1" style:font-name-complex="Cardo1"/>
    </style:style>
    <style:style style:name="T290" style:family="text">
      <style:text-properties fo:font-family="Cardo" fo:font-weight="bold" officeooo:rsid="0028b8c3" style:font-weight-asian="bold" style:font-name-complex="Cardo1" style:font-size-complex="8pt" style:font-weight-complex="bold"/>
    </style:style>
    <style:style style:name="T291" style:family="text">
      <style:text-properties style:font-name="Cardo" fo:font-weight="bold" officeooo:rsid="0028b8c3" style:font-weight-asian="bold" style:font-name-complex="Cardo1" style:font-size-complex="8pt" style:font-weight-complex="bold"/>
    </style:style>
    <style:style style:name="T292" style:family="text">
      <style:text-properties fo:color="#000000" loext:opacity="100%" fo:font-size="9pt" style:font-name-asian="Times New Roman1" style:font-size-asian="9pt" style:font-name-complex="Cardo1" style:font-size-complex="9pt" style:language-complex="he" style:country-complex="IL">
        <loext:char-complex-color loext:theme-type="dark1" loext:color-type="theme"/>
      </style:text-properties>
    </style:style>
    <style:style style:name="T293" style:family="text">
      <style:text-properties fo:color="#000000" loext:opacity="100%" fo:font-size="9pt" fo:font-weight="bold" style:font-size-asian="9pt" style:font-weight-asian="bold" style:font-size-complex="9pt" style:font-weight-complex="bold"/>
    </style:style>
    <style:style style:name="T294" style:family="text">
      <style:text-properties fo:font-size="14pt" fo:font-weight="bold" style:font-size-asian="14pt" style:font-weight-asian="bold" style:font-size-complex="14pt" style:font-weight-complex="bold"/>
    </style:style>
    <style:style style:name="T295" style:family="text">
      <style:text-properties style:font-name="Cardo" fo:font-size="9pt" style:letter-kerning="false" style:font-size-asian="9pt" style:font-name-complex="Cardo1" style:font-size-complex="8pt" style:language-complex="ar" style:country-complex="SA"/>
    </style:style>
    <style:style style:name="T296" style:family="text">
      <style:text-properties fo:font-family="Cardo" fo:font-size="9pt" officeooo:rsid="021f5a1b" style:letter-kerning="false" style:font-size-asian="9pt" style:font-name-complex="Cardo1" style:font-size-complex="8pt" style:language-complex="ar" style:country-complex="SA"/>
    </style:style>
    <style:style style:name="T297" style:family="text">
      <style:text-properties style:font-name="Cardo" fo:font-size="9pt" style:letter-kerning="false" style:font-size-asian="9pt" style:language-complex="ar" style:country-complex="SA"/>
    </style:style>
    <style:style style:name="T298" style:family="text">
      <style:text-properties fo:font-family="Cardo" fo:font-size="9pt" officeooo:rsid="021f5a1b" style:letter-kerning="false" style:font-size-asian="9pt" style:language-complex="ar" style:country-complex="SA"/>
    </style:style>
    <style:style style:name="T299" style:family="text">
      <style:text-properties fo:font-variant="small-caps" fo:font-size="8pt" style:font-size-asian="8pt" style:font-size-complex="8pt"/>
    </style:style>
    <style:style style:name="T300" style:family="text">
      <style:text-properties fo:font-variant="small-caps" fo:font-size="8pt" officeooo:rsid="01c75605" style:font-size-asian="8pt" style:font-size-complex="8pt"/>
    </style:style>
    <style:style style:name="T301" style:family="text">
      <style:text-properties fo:font-size="8pt" officeooo:rsid="01c75605" style:font-size-asian="8pt" style:font-size-complex="8pt"/>
    </style:style>
    <style:style style:name="T302" style:family="text">
      <style:text-properties fo:color="#000000" loext:opacity="100%" style:font-name="Cardo" fo:font-size="8pt" fo:font-style="italic" officeooo:rsid="01c75605" style:font-name-asian="Times New Roman1" style:font-size-asian="8pt" style:font-style-asian="italic" style:font-name-complex="Cardo1" style:font-size-complex="8pt" style:font-style-complex="italic"/>
    </style:style>
    <style:style style:name="T303" style:family="text">
      <style:text-properties fo:color="#000000" loext:opacity="100%" style:font-name="Cardo" fo:font-size="11pt" style:font-name-asian="Times New Roman1" style:font-size-asian="11pt" style:font-name-complex="Cardo1" style:font-size-complex="11pt"/>
    </style:style>
    <style:style style:name="T304" style:family="text">
      <style:text-properties fo:color="#000000" loext:opacity="100%" style:text-position="super 58%" style:font-name="Cardo" fo:font-size="11pt" style:font-name-asian="Times New Roman1" style:font-size-asian="11pt" style:font-name-complex="Cardo1" style:font-size-complex="11pt"/>
    </style:style>
    <style:style style:name="T305" style:family="text">
      <style:text-properties fo:color="#000000" loext:opacity="100%" style:font-name="Cardo" fo:font-size="11pt" style:text-underline-style="solid" style:text-underline-width="auto" style:text-underline-color="font-color" style:font-name-asian="Times New Roman1" style:font-size-asian="11pt" style:font-name-complex="Cardo1" style:font-size-complex="11pt"/>
    </style:style>
    <style:style style:name="T306" style:family="text">
      <style:text-properties fo:color="#000000" loext:opacity="100%" style:font-name="Cardo" fo:font-size="11pt" style:font-size-asian="11pt" style:font-name-complex="Cardo1" style:font-size-complex="11pt"/>
    </style:style>
    <style:style style:name="T307" style:family="text">
      <style:text-properties fo:color="#000000" loext:opacity="100%" style:font-name="Cardo" fo:font-size="11pt" style:font-name-asian="Times New Roman1" style:font-size-asian="11pt" style:font-name-complex="Cardo1" style:font-size-complex="11pt">
        <loext:char-complex-color loext:theme-type="dark1" loext:color-type="theme"/>
      </style:text-properties>
    </style:style>
    <style:style style:name="T308" style:family="text">
      <style:text-properties fo:color="#000000" loext:opacity="100%" style:font-name="Cardo" fo:font-size="9pt" style:font-name-asian="Times New Roman1" style:font-size-asian="9pt" style:font-name-complex="Cardo1" style:font-size-complex="9pt">
        <loext:char-complex-color loext:theme-type="dark1" loext:color-type="theme"/>
      </style:text-properties>
    </style:style>
    <style:style style:name="T309" style:family="text">
      <style:text-properties fo:color="#000000" loext:opacity="100%" style:font-name="Cardo" fo:font-size="9pt" fo:font-weight="bold" style:font-name-asian="Times New Roman1" style:font-size-asian="9pt" style:font-weight-asian="bold" style:font-name-complex="Cardo1" style:font-size-complex="9pt" style:font-weight-complex="bold">
        <loext:char-complex-color loext:theme-type="dark1" loext:color-type="theme"/>
      </style:text-properties>
    </style:style>
    <style:style style:name="T310" style:family="text">
      <style:text-properties fo:color="#000000" loext:opacity="100%" style:font-name="Cardo" fo:font-size="11pt" style:rfc-language-tag="x-none" style:font-name-asian="Times New Roman1" style:font-size-asian="11pt" style:font-name-complex="Cardo1" style:font-size-complex="11pt">
        <loext:char-complex-color loext:theme-type="dark1" loext:color-type="theme"/>
      </style:text-properties>
    </style:style>
    <style:style style:name="T311" style:family="text">
      <style:text-properties fo:color="#000000" loext:opacity="100%" style:font-name="Cardo" fo:font-size="11pt" style:rfc-language-tag="x-none" style:text-underline-style="solid" style:text-underline-width="auto" style:text-underline-color="font-color" style:font-name-asian="Times New Roman1" style:font-size-asian="11pt" style:font-name-complex="Cardo1" style:font-size-complex="11pt">
        <loext:char-complex-color loext:theme-type="dark1" loext:color-type="theme"/>
      </style:text-properties>
    </style:style>
    <style:style style:name="T312" style:family="text">
      <style:text-properties fo:font-variant="small-caps" fo:color="#000000" loext:opacity="100%" style:font-name="Cardo" fo:font-size="9pt" style:font-name-asian="Times New Roman1" style:font-size-asian="9pt" style:font-name-complex="Cardo1" style:font-size-complex="9pt">
        <loext:char-complex-color loext:theme-type="dark1" loext:color-type="theme"/>
      </style:text-properties>
    </style:style>
    <style:style style:name="T313" style:family="text">
      <style:text-properties fo:color="#000000" loext:opacity="100%" style:font-name="Cardo" fo:font-size="11pt" style:font-size-asian="11pt" style:font-name-complex="Cardo1" style:font-size-complex="11pt">
        <loext:char-complex-color loext:theme-type="dark1" loext:color-type="theme"/>
      </style:text-properties>
    </style:style>
    <style:style style:name="T314" style:family="text">
      <style:text-properties fo:color="#000000" loext:opacity="100%" style:font-name="Cardo" fo:font-size="11pt" style:text-underline-style="solid" style:text-underline-width="auto" style:text-underline-color="font-color" style:font-name-asian="Times New Roman1" style:font-size-asian="11pt" style:font-name-complex="Cardo1" style:font-size-complex="11pt">
        <loext:char-complex-color loext:theme-type="dark1" loext:color-type="theme"/>
      </style:text-properties>
    </style:style>
    <style:style style:name="T315" style:family="text">
      <style:text-properties style:font-name="Cardo" fo:font-size="11pt" style:text-underline-style="solid" style:text-underline-width="auto" style:text-underline-color="font-color" style:font-name-asian="Times New Roman1" style:font-size-asian="11pt" style:font-name-complex="Cardo1" style:font-size-complex="11pt"/>
    </style:style>
    <style:style style:name="T316" style:family="text">
      <style:text-properties style:font-name="Cardo" fo:font-size="11pt" style:font-name-asian="Times New Roman1" style:font-size-asian="11pt" style:font-name-complex="Cardo1" style:font-size-complex="11pt"/>
    </style:style>
    <style:style style:name="T317" style:family="text">
      <style:text-properties style:font-name="Cardo" fo:font-size="11pt" style:rfc-language-tag="x-none" style:font-size-asian="11pt" style:font-name-complex="Cardo1" style:font-size-complex="11pt"/>
    </style:style>
    <style:style style:name="T318" style:family="text">
      <style:text-properties style:font-name="Cardo" fo:font-size="9pt" style:rfc-language-tag="x-none" style:font-size-asian="9pt" style:font-name-complex="Cardo1" style:font-size-complex="9pt"/>
    </style:style>
    <style:style style:name="T319" style:family="text">
      <style:text-properties style:font-name="Cardo" fo:font-size="9pt" style:rfc-language-tag="x-none" fo:font-weight="bold" style:font-size-asian="9pt" style:font-weight-asian="bold" style:font-name-complex="Cardo1" style:font-size-complex="9pt" style:font-weight-complex="bold"/>
    </style:style>
    <style:style style:name="T320" style:family="text">
      <style:text-properties style:font-name="Cardo" fo:font-size="11pt" style:rfc-language-tag="x-none" style:text-underline-style="solid" style:text-underline-width="auto" style:text-underline-color="font-color" style:font-size-asian="11pt" style:font-name-complex="Cardo1" style:font-size-complex="11pt"/>
    </style:style>
    <style:style style:name="T321" style:family="text">
      <style:text-properties style:font-name="Cardo" fo:font-size="10pt" style:rfc-language-tag="x-none" style:font-size-asian="10pt" style:font-name-complex="Cardo1" style:font-size-complex="10pt"/>
    </style:style>
    <style:style style:name="T322" style:family="text">
      <style:text-properties fo:background-color="#ffffff" loext:char-shading-value="0" style:font-name-complex="Cardo1" style:font-size-complex="8pt" style:language-complex="he" style:country-complex="IL"/>
    </style:style>
    <style:style style:name="T323" style:family="text">
      <style:text-properties fo:color="#333333" loext:opacity="100%" fo:background-color="#ffffff" loext:char-shading-value="0" style:font-name-complex="Cardo1" style:font-size-complex="8pt" style:language-complex="he" style:country-complex="IL"/>
    </style:style>
    <style:style style:name="T324" style:family="text">
      <style:text-properties officeooo:rsid="0019fc1d"/>
    </style:style>
    <style:style style:name="T325" style:family="text">
      <style:text-properties style:font-name="Cardo" fo:font-size="8pt" style:font-size-asian="8pt" style:font-name-complex="Cardo1" style:font-size-complex="8pt"/>
    </style:style>
    <style:style style:name="T326" style:family="text">
      <style:text-properties style:font-name="Cardo" fo:font-size="8pt" fo:font-weight="bold" style:font-size-asian="8pt" style:font-weight-asian="bold" style:font-name-complex="Cardo1" style:font-size-complex="8pt" style:font-weight-complex="bold"/>
    </style:style>
    <style:style style:name="T327" style:family="text">
      <style:text-properties fo:font-variant="small-caps" fo:color="#000000" loext:opacity="100%" style:font-name="Cardo" fo:font-size="8pt" fo:font-weight="bold" style:font-name-asian="Times New Roman1" style:font-size-asian="8pt" style:font-weight-asian="bold" style:font-name-complex="Cardo1" style:font-size-complex="8pt" style:font-weight-complex="bold"/>
    </style:style>
    <style:style style:name="T328" style:family="text">
      <style:text-properties officeooo:rsid="00211f05"/>
    </style:style>
    <style:style style:name="T329" style:family="text">
      <style:text-properties fo:font-family="Cardo" officeooo:rsid="00211f05" style:font-name-asian="Times New Roman1" style:font-name-complex="Cardo1"/>
    </style:style>
    <style:style style:name="T330" style:family="text">
      <style:text-properties fo:font-variant="small-caps" fo:font-weight="bold" officeooo:rsid="0164d23f" style:font-weight-asian="bold" style:font-name-complex="Cardo1" style:font-size-complex="8pt" style:font-weight-complex="bold"/>
    </style:style>
    <style:style style:name="T331" style:family="text">
      <style:text-properties fo:font-variant="small-caps" fo:color="#000000" loext:opacity="100%"/>
    </style:style>
    <style:style style:name="T332" style:family="text">
      <style:text-properties fo:background-color="#ffffff" loext:char-shading-value="0" style:font-name-complex="Cardo1" style:font-size-complex="8pt"/>
    </style:style>
    <style:style style:name="T333" style:family="text">
      <style:text-properties officeooo:rsid="02059dfc"/>
    </style:style>
    <style:style style:name="T334" style:family="text">
      <style:text-properties fo:font-variant="small-caps" officeooo:rsid="02059dfc"/>
    </style:style>
    <style:style style:name="T335" style:family="text">
      <style:text-properties style:font-name="Cardo" fo:font-size="9pt" fo:font-weight="bold" style:letter-kerning="false" style:font-size-asian="9pt" style:font-weight-asian="bold" style:font-size-complex="9pt" style:language-complex="ar" style:country-complex="SA" style:font-weight-complex="bold"/>
    </style:style>
    <style:style style:name="T336" style:family="text">
      <style:text-properties fo:font-variant="small-caps" officeooo:rsid="01e8e6b6"/>
    </style:style>
    <style:style style:name="T337" style:family="text">
      <style:text-properties fo:font-family="Cardo" officeooo:rsid="01eab12b"/>
    </style:style>
    <style:style style:name="T338" style:family="text">
      <style:text-properties fo:font-variant="small-caps" officeooo:rsid="01eab12b"/>
    </style:style>
    <style:style style:name="T339" style:family="text">
      <style:text-properties fo:font-family="Cardo" officeooo:rsid="01eaba90"/>
    </style:style>
    <style:style style:name="T340" style:family="text">
      <style:text-properties fo:font-variant="small-caps" officeooo:rsid="01eaba90"/>
    </style:style>
    <style:style style:name="T341" style:family="text">
      <style:text-properties fo:font-family="Cardo" officeooo:rsid="01eb0846"/>
    </style:style>
    <style:style style:name="T342" style:family="text">
      <style:text-properties style:font-name-complex="Aptos2"/>
    </style:style>
    <style:style style:name="T343" style:family="text">
      <style:text-properties fo:font-weight="bold" style:font-weight-asian="bold" style:font-name-complex="Aptos2" style:font-weight-complex="bold"/>
    </style:style>
    <style:style style:name="T344" style:family="text">
      <style:text-properties officeooo:rsid="0279676e"/>
    </style:style>
    <style:style style:name="T345" style:family="text">
      <style:text-properties fo:font-family="Cardo" officeooo:rsid="001a3628" style:font-name-asian="Times New Roman1" style:font-name-complex="Cardo1"/>
    </style:style>
    <style:style style:name="T346" style:family="text">
      <style:text-properties style:font-name="Cardo" fo:font-size="8pt" style:font-name-asian="Times New Roman1" style:font-size-asian="8pt" style:font-name-complex="Cardo1" style:font-size-complex="8pt"/>
    </style:style>
    <style:style style:name="T347" style:family="text">
      <style:text-properties style:font-name="Cardo" fo:font-size="8pt" fo:font-weight="bold" style:font-name-asian="Times New Roman1" style:font-size-asian="8pt" style:font-weight-asian="bold" style:font-name-complex="Cardo1" style:font-size-complex="8pt" style:font-weight-complex="bold"/>
    </style:style>
    <style:style style:name="T348" style:family="text">
      <style:text-properties fo:font-weight="normal" style:font-weight-asian="normal" style:font-weight-complex="normal"/>
    </style:style>
    <style:style style:name="T349" style:family="text">
      <style:text-properties fo:font-variant="small-caps" style:font-name="Cardo" officeooo:rsid="02040822" style:letter-kerning="false" style:language-complex="ar" style:country-complex="SA"/>
    </style:style>
    <style:style style:name="T350" style:family="text">
      <style:text-properties style:text-underline-style="solid" style:text-underline-type="double" style:text-underline-width="auto" style:text-underline-color="font-color"/>
    </style:style>
    <style:style style:name="T351" style:family="text">
      <style:text-properties fo:font-variant="small-caps" officeooo:rsid="02863526"/>
    </style:style>
    <style:style style:name="T352" style:family="text">
      <style:text-properties officeooo:rsid="02863526"/>
    </style:style>
    <style:style style:name="T353" style:family="text">
      <style:text-properties officeooo:rsid="001bf301"/>
    </style:style>
    <style:style style:name="T354" style:family="text">
      <style:text-properties fo:font-family="Cardo" officeooo:rsid="001bf301" style:font-name-complex="Cardo1"/>
    </style:style>
    <style:style style:name="T355" style:family="text">
      <style:text-properties fo:font-family="Cardo" officeooo:rsid="001c36a9" style:font-name-asian="Times New Roman1" style:font-name-complex="Cardo1"/>
    </style:style>
    <style:style style:name="T356" style:family="text">
      <style:text-properties fo:background-color="transparent" loext:char-shading-value="0"/>
    </style:style>
    <style:style style:name="T357" style:family="text">
      <style:text-properties style:font-name="Cardo" fo:font-size="8pt" style:letter-kerning="false" style:font-size-asian="8pt" style:language-complex="ar" style:country-complex="SA"/>
    </style:style>
    <style:style style:name="T358" style:family="text">
      <style:text-properties fo:font-family="Cardo" fo:font-size="8pt" officeooo:rsid="01f9372a" style:letter-kerning="false" style:font-size-asian="8pt" style:language-complex="ar" style:country-complex="SA"/>
    </style:style>
    <style:style style:name="T359" style:family="text">
      <style:text-properties fo:color="#000000" loext:opacity="100%" fo:font-size="9pt" style:font-size-asian="9pt" style:font-size-complex="9pt"/>
    </style:style>
    <style:style style:name="T360" style:family="text">
      <style:text-properties officeooo:rsid="0204f081"/>
    </style:style>
    <style:style style:name="T361" style:family="text">
      <style:text-properties officeooo:rsid="027753f1"/>
    </style:style>
    <style:style style:name="T362" style:family="text">
      <style:text-properties officeooo:rsid="0028b8c3"/>
    </style:style>
    <style:style style:name="T363" style:family="text">
      <style:text-properties officeooo:rsid="023c8e23"/>
    </style:style>
    <style:style style:name="T364" style:family="text">
      <style:text-properties style:font-name="Cardo" fo:font-size="9pt" fo:font-weight="normal" style:letter-kerning="false" style:font-size-asian="9pt" style:font-weight-asian="normal" style:font-size-complex="9pt" style:language-complex="ar" style:country-complex="SA" style:font-weight-complex="normal"/>
    </style:style>
    <style:style style:name="T365" style:family="text">
      <style:text-properties fo:font-family="Cardo" officeooo:rsid="0242f1f6"/>
    </style:style>
    <style:style style:name="T366" style:family="text">
      <style:text-properties fo:font-variant="small-caps" officeooo:rsid="0242f1f6"/>
    </style:style>
    <style:style style:name="T367" style:family="text">
      <style:text-properties fo:font-variant="small-caps" fo:font-size="9pt" style:font-size-asian="9pt" style:font-size-complex="9pt"/>
    </style:style>
    <style:style style:name="T368" style:family="text">
      <style:text-properties fo:font-variant="small-caps" fo:font-size="9pt" officeooo:rsid="0242f1f6" style:font-size-asian="9pt" style:font-size-complex="9pt"/>
    </style:style>
    <style:style style:name="T369" style:family="text">
      <style:text-properties style:text-underline-style="solid" style:text-underline-width="auto" style:text-underline-color="font-color" officeooo:rsid="02805d5f"/>
    </style:style>
    <style:style style:name="T370" style:family="text">
      <style:text-properties officeooo:rsid="02805d5f"/>
    </style:style>
    <style:style style:name="T371" style:family="text">
      <style:text-properties fo:font-variant="small-caps" officeooo:rsid="0164ce08"/>
    </style:style>
    <style:style style:name="T372" style:family="text">
      <style:text-properties fo:color="#000000" loext:opacity="100%" style:text-underline-style="solid" style:text-underline-width="auto" style:text-underline-color="font-color">
        <loext:char-complex-color loext:theme-type="dark1" loext:color-type="theme"/>
      </style:text-properties>
    </style:style>
    <style:style style:name="T373" style:family="text">
      <style:text-properties fo:color="#000000" loext:opacity="100%" style:font-name="Aptos Display" fo:font-size="8pt" fo:letter-spacing="0.0126in" style:font-size-asian="8pt" style:font-name-complex="Aptos2" style:font-size-complex="8pt" style:language-complex="he" style:country-complex="IL"/>
    </style:style>
    <style:style style:name="T374" style:family="text">
      <style:text-properties fo:font-variant="small-caps" fo:color="#000000" loext:opacity="100%" style:font-name="Aptos Display" fo:font-size="8pt" fo:letter-spacing="0.0016in" officeooo:rsid="0164ce08" style:font-size-asian="8pt" style:font-name-complex="Aptos2" style:font-size-complex="8pt" style:language-complex="he" style:country-complex="IL"/>
    </style:style>
    <style:style style:name="T375" style:family="text">
      <style:text-properties fo:color="#000000" loext:opacity="100%" style:font-name="Aptos Display" fo:font-size="8pt" fo:letter-spacing="0.0035in" style:font-size-asian="8pt" style:font-name-complex="Aptos2" style:font-size-complex="8pt" style:language-complex="he" style:country-complex="IL"/>
    </style:style>
    <style:style style:name="T376" style:family="text">
      <style:text-properties fo:color="#000000" loext:opacity="100%" style:font-name="Aptos Display" fo:font-size="8pt" fo:letter-spacing="0.0035in" style:font-size-asian="8pt" style:font-name-complex="Aptos2" style:font-size-complex="8pt"/>
    </style:style>
    <style:style style:name="T377" style:family="text">
      <style:text-properties fo:color="#000000" loext:opacity="100%" style:font-name="Aptos Display" fo:font-size="9pt" fo:letter-spacing="0.0146in" style:font-size-asian="9pt" style:font-name-complex="Aptos2" style:font-size-complex="9pt"/>
    </style:style>
    <style:style style:name="T378" style:family="text">
      <style:text-properties fo:color="#000000" loext:opacity="100%" style:font-name="Aptos Display" fo:font-size="8pt" fo:letter-spacing="0.0146in" style:font-size-asian="8pt" style:font-name-complex="Aptos2" style:font-size-complex="8pt"/>
    </style:style>
    <style:style style:name="T379" style:family="text">
      <style:text-properties fo:color="#000000" loext:opacity="100%" style:font-name="Aptos Display" fo:font-size="7pt" fo:letter-spacing="0.0146in" style:font-size-asian="7pt" style:font-name-complex="Aptos2" style:font-size-complex="7pt"/>
    </style:style>
    <style:style style:name="T380" style:family="text">
      <style:text-properties fo:color="#000000" loext:opacity="100%" style:font-name="Aptos Display" fo:font-size="9pt" fo:letter-spacing="0.0161in" style:font-size-asian="9pt" style:font-name-complex="Aptos2" style:font-size-complex="9pt"/>
    </style:style>
    <style:style style:name="T381" style:family="text">
      <style:text-properties fo:color="#000000" loext:opacity="100%" style:font-name="Aptos Display" fo:font-size="9pt" fo:letter-spacing="0.0134in" style:font-size-asian="9pt" style:font-name-complex="Aptos2" style:font-size-complex="9pt"/>
    </style:style>
    <style:style style:name="T382" style:family="text">
      <style:text-properties fo:color="#000000" loext:opacity="100%" style:font-name="Aptos Display" fo:font-size="8pt" fo:letter-spacing="0.0134in" style:font-size-asian="8pt" style:font-name-complex="Aptos2" style:font-size-complex="8pt"/>
    </style:style>
    <style:style style:name="T383" style:family="text">
      <style:text-properties fo:color="#000000" loext:opacity="100%" style:font-name="Aptos Display" fo:font-size="10pt" fo:letter-spacing="0.0134in" style:font-size-asian="10pt" style:font-name-complex="Aptos2" style:font-size-complex="10pt"/>
    </style:style>
    <style:style style:name="T384" style:family="text">
      <style:text-properties fo:color="#000000" loext:opacity="100%" style:font-name="Aptos Display" fo:font-size="9pt" fo:letter-spacing="0.0228in" style:font-size-asian="9pt" style:font-name-complex="Aptos2" style:font-size-complex="9pt"/>
    </style:style>
    <style:style style:name="T385" style:family="text">
      <style:text-properties fo:color="#000000" loext:opacity="100%" style:font-name="Aptos Display" fo:font-size="8pt" fo:letter-spacing="0.0118in" style:font-size-asian="8pt" style:font-name-complex="Aptos2" style:font-size-complex="8pt"/>
    </style:style>
    <style:style style:name="T386" style:family="text">
      <style:text-properties fo:color="#000000" loext:opacity="100%" style:font-name="Aptos Display" fo:font-size="8pt" fo:letter-spacing="0.0118in" style:font-size-asian="8pt" style:font-name-complex="Aptos2" style:font-size-complex="8pt" style:language-complex="he" style:country-complex="IL"/>
    </style:style>
    <style:style style:name="T387" style:family="text">
      <style:text-properties fo:color="#000000" loext:opacity="100%" style:font-name="Aptos Display" fo:font-size="8pt" fo:letter-spacing="0.0008in" style:font-size-asian="8pt" style:font-name-complex="Aptos2" style:font-size-complex="8pt" style:language-complex="he" style:country-complex="IL"/>
    </style:style>
    <style:style style:name="T388" style:family="text">
      <style:text-properties fo:color="#000000" loext:opacity="100%" style:font-name="Aptos Display" fo:font-size="8pt" style:font-size-asian="8pt" style:font-name-complex="Aptos2" style:font-size-complex="8pt" style:text-scale="91%"/>
    </style:style>
    <style:style style:name="T389" style:family="text">
      <style:text-properties fo:color="#000000" loext:opacity="100%" style:font-name="Aptos Display" fo:font-size="8pt" style:font-size-asian="8pt" style:font-name-complex="Aptos2" style:font-size-complex="8pt" style:language-complex="he" style:country-complex="IL" style:text-scale="91%"/>
    </style:style>
    <style:style style:name="T390" style:family="text">
      <style:text-properties fo:color="#000000" loext:opacity="100%" style:font-name="Aptos Display" fo:font-size="8pt" fo:letter-spacing="0.0055in" style:font-size-asian="8pt" style:font-name-complex="Aptos2" style:font-size-complex="8pt" style:language-complex="he" style:country-complex="IL" style:text-scale="91%"/>
    </style:style>
    <style:style style:name="T391" style:family="text">
      <style:text-properties fo:color="#000000" loext:opacity="100%" style:font-name="Aptos Display" fo:font-size="8pt" fo:letter-spacing="0.0492in" style:font-size-asian="8pt" style:font-name-complex="Aptos2" style:font-size-complex="8pt" style:language-complex="he" style:country-complex="IL"/>
    </style:style>
    <style:style style:name="T392" style:family="text">
      <style:text-properties fo:color="#000000" loext:opacity="100%" style:font-name="Aptos Display" fo:font-size="8pt" fo:letter-spacing="0.0228in" style:font-size-asian="8pt" style:font-name-complex="Aptos2" style:font-size-complex="8pt"/>
    </style:style>
    <style:style style:name="T393" style:family="text">
      <style:text-properties fo:color="#000000" loext:opacity="100%" style:font-name="Aptos Display" fo:font-size="8pt" fo:letter-spacing="0.0228in" style:font-size-asian="8pt" style:font-size-complex="8pt"/>
    </style:style>
    <style:style style:name="T394" style:family="text">
      <style:text-properties fo:color="#000000" loext:opacity="100%" style:font-name="Aptos Display" fo:font-size="8pt" fo:letter-spacing="0.0228in" style:font-size-asian="8pt" style:font-name-complex="Aptos2" style:font-size-complex="8pt" style:language-complex="he" style:country-complex="IL"/>
    </style:style>
    <style:style style:name="T395" style:family="text">
      <style:text-properties fo:color="#000000" loext:opacity="100%" style:font-name="Aptos Display" fo:font-size="8pt" fo:letter-spacing="0.0016in" style:font-size-asian="8pt" style:font-name-complex="Aptos2" style:font-size-complex="8pt" style:language-complex="he" style:country-complex="IL"/>
    </style:style>
    <style:style style:name="T396" style:family="text">
      <style:text-properties fo:font-variant="small-caps" fo:color="#000000" loext:opacity="100%" officeooo:rsid="0164ce08"/>
    </style:style>
    <style:style style:name="T397" style:family="text">
      <style:text-properties fo:font-size="16pt" style:font-size-asian="16pt" style:font-size-complex="16pt"/>
    </style:style>
    <style:style style:name="T398" style:family="text">
      <style:text-properties fo:font-size="14pt" style:font-size-asian="14pt" style:font-name-complex="Cardo1" style:font-size-complex="14pt"/>
    </style:style>
    <style:style style:name="T399" style:family="text">
      <style:text-properties fo:font-family="Cardo" officeooo:rsid="01d8cc5d"/>
    </style:style>
    <style:style style:name="T400" style:family="text">
      <style:text-properties fo:font-variant="small-caps" officeooo:rsid="01d5d183"/>
    </style:style>
    <style:style style:name="T401" style:family="text">
      <style:text-properties fo:font-variant="small-caps" officeooo:rsid="01d8cc5d"/>
    </style:style>
    <style:style style:name="T402" style:family="text">
      <style:text-properties fo:font-family="Cardo" officeooo:rsid="028c049c"/>
    </style:style>
    <style:style style:name="T403" style:family="text">
      <style:text-properties fo:font-size="9pt" fo:background-color="#ffff00" loext:char-shading-value="0" style:font-size-asian="9pt"/>
    </style:style>
    <style:style style:name="T404" style:family="text">
      <style:text-properties fo:font-variant="small-caps" officeooo:rsid="01da05f5"/>
    </style:style>
    <style:style style:name="T405" style:family="text">
      <style:text-properties style:font-name="Cardo" fo:font-size="9pt" fo:font-style="normal" style:letter-kerning="false" style:font-size-asian="9pt" style:font-style-asian="normal" style:font-name-complex="Cardo1" style:font-size-complex="9pt" style:language-complex="ar" style:country-complex="SA" style:font-style-complex="normal"/>
    </style:style>
    <style:style style:name="T406" style:family="text">
      <style:text-properties fo:font-family="Cardo" officeooo:rsid="01da05f5"/>
    </style:style>
    <style:style style:name="T407" style:family="text">
      <style:text-properties style:font-name="Cardo" fo:font-size="9pt" style:letter-kerning="false" style:font-size-asian="9pt" style:font-size-complex="9pt" style:language-complex="ar" style:country-complex="SA"/>
    </style:style>
    <style:style style:name="T408" style:family="text">
      <style:text-properties fo:font-variant="small-caps" style:font-name="Cardo" fo:font-size="9pt" officeooo:rsid="01da05f5" style:letter-kerning="false" style:font-size-asian="9pt" style:font-size-complex="9pt" style:language-complex="ar" style:country-complex="SA"/>
    </style:style>
    <style:style style:name="T409" style:family="text">
      <style:text-properties fo:font-family="Cardo" officeooo:rsid="020cfcde" style:font-name-complex="Cardo1"/>
    </style:style>
    <style:style style:name="T410" style:family="text">
      <style:text-properties fo:font-size="6pt" style:font-size-asian="6pt" style:font-size-complex="6pt"/>
    </style:style>
    <style:style style:name="T411" style:family="text">
      <style:text-properties fo:font-family="Cardo" officeooo:rsid="026c8ffa" style:font-name-complex="Cardo1"/>
    </style:style>
    <style:style style:name="T412" style:family="text">
      <style:text-properties fo:font-family="Cardo" officeooo:rsid="020a928b"/>
    </style:style>
    <style:style style:name="T413" style:family="text">
      <style:text-properties fo:font-family="Cardo" officeooo:rsid="01daf31a"/>
    </style:style>
    <style:style style:name="T414" style:family="text">
      <style:text-properties fo:font-variant="small-caps" officeooo:rsid="01dc9b62"/>
    </style:style>
    <style:style style:name="T415" style:family="text">
      <style:text-properties fo:font-variant="small-caps" officeooo:rsid="01daf31a"/>
    </style:style>
    <style:style style:name="T416" style:family="text">
      <style:text-properties officeooo:rsid="027887d8"/>
    </style:style>
    <style:style style:name="T417" style:family="text">
      <style:text-properties fo:font-family="Calibri" style:font-family-generic="swiss" fo:font-style="italic" officeooo:rsid="004430ce" style:font-style-asian="italic" style:font-name-complex="Cardo1" style:font-style-complex="italic"/>
    </style:style>
    <style:style style:name="T418" style:family="text">
      <style:text-properties fo:font-family="Cardo" fo:font-style="italic" officeooo:rsid="004430ce" style:font-style-asian="italic" style:font-name-complex="Cardo1" style:font-style-complex="italic"/>
    </style:style>
    <style:style style:name="T419" style:family="text">
      <style:text-properties officeooo:rsid="00220103"/>
    </style:style>
    <style:style style:name="T420" style:family="text">
      <style:text-properties fo:color="#000000" loext:opacity="100%" fo:font-family="Cardo" fo:font-weight="bold" officeooo:rsid="02304437" style:font-name-asian="Times New Roman1" style:font-weight-asian="bold" style:font-name-complex="Cardo1" style:font-size-complex="8pt" style:language-complex="he" style:country-complex="IL" style:font-weight-complex="bold"/>
    </style:style>
    <style:style style:name="T421" style:family="text">
      <style:text-properties style:use-window-font-color="true" loext:opacity="0%" fo:background-color="#ffffff" loext:char-shading-value="0" style:font-name-complex="Cardo1" style:font-size-complex="8pt"/>
    </style:style>
    <style:style style:name="T422" style:family="text">
      <style:text-properties fo:font-family="Cardo" officeooo:rsid="01f7a5f0"/>
    </style:style>
    <style:style style:name="T423" style:family="text">
      <style:text-properties fo:font-family="Cardo" officeooo:rsid="01fed431"/>
    </style:style>
    <style:style style:name="T424" style:family="text">
      <style:text-properties fo:font-variant="small-caps" officeooo:rsid="01f927cf"/>
    </style:style>
    <style:style style:name="T425" style:family="text">
      <style:text-properties fo:font-family="Cardo" officeooo:rsid="01f927cf"/>
    </style:style>
    <style:style style:name="T426" style:family="text">
      <style:text-properties fo:font-variant="small-caps" officeooo:rsid="01f98453"/>
    </style:style>
    <style:style style:name="T427" style:family="text">
      <style:text-properties fo:font-variant="small-caps" officeooo:rsid="01fb5ca0"/>
    </style:style>
    <style:style style:name="T428" style:family="text">
      <style:text-properties fo:font-family="Cardo" officeooo:rsid="01fb5ca0"/>
    </style:style>
    <style:style style:name="T429" style:family="text">
      <style:text-properties fo:font-family="Cardo" officeooo:rsid="0243cded"/>
    </style:style>
    <style:style style:name="T430" style:family="text">
      <style:text-properties officeooo:rsid="0243cded"/>
    </style:style>
    <style:style style:name="T431" style:family="text">
      <style:text-properties fo:font-variant="small-caps" officeooo:rsid="0243cded"/>
    </style:style>
    <style:style style:name="T432" style:family="text">
      <style:text-properties fo:font-family="Cardo" officeooo:rsid="02238cf7"/>
    </style:style>
    <style:style style:name="T433" style:family="text">
      <style:text-properties fo:font-variant="small-caps" officeooo:rsid="02238cf7"/>
    </style:style>
    <style:style style:name="T434" style:family="text">
      <style:text-properties fo:font-variant="small-caps" fo:color="#000000" loext:opacity="100%" style:font-name="Cardo" style:font-name-asian="Times New Roman1" style:font-name-complex="Cardo1"/>
    </style:style>
    <style:style style:name="T435" style:family="text">
      <style:text-properties style:font-name="Cardo"/>
    </style:style>
    <style:style style:name="T436" style:family="text">
      <style:text-properties fo:font-family="Cardo" officeooo:rsid="022f952e" style:font-name-asian="Times New Roman1" style:font-name-complex="Cardo1"/>
    </style:style>
    <style:style style:name="T437" style:family="text">
      <style:text-properties fo:font-family="Cardo" officeooo:rsid="001f4291" style:font-name-complex="Cardo1"/>
    </style:style>
    <style:style style:name="T438" style:family="text">
      <style:text-properties fo:font-family="Cardo" officeooo:rsid="001f4291" style:font-name-asian="Times New Roman1" style:font-name-complex="Cardo1"/>
    </style:style>
    <style:style style:name="T439" style:family="text">
      <style:text-properties fo:color="#000000" loext:opacity="100%" officeooo:rsid="027efd92"/>
    </style:style>
    <style:style style:name="T440" style:family="text">
      <style:text-properties fo:font-family="Cardo" officeooo:rsid="02444ce8"/>
    </style:style>
    <style:style style:name="T441" style:family="text">
      <style:text-properties fo:font-variant="small-caps" officeooo:rsid="02444ce8"/>
    </style:style>
    <style:style style:name="T442" style:family="text">
      <style:text-properties fo:font-family="Cardo" officeooo:rsid="002500f2" style:font-name-complex="Cardo1"/>
    </style:style>
    <style:style style:name="T443" style:family="text">
      <style:text-properties fo:font-family="Cardo" officeooo:rsid="02304437" style:font-name-complex="Cardo1" style:font-size-complex="8pt"/>
    </style:style>
    <style:style style:name="T444" style:family="text">
      <style:text-properties fo:font-variant="small-caps" officeooo:rsid="0245721f"/>
    </style:style>
    <style:style style:name="T445" style:family="text">
      <style:text-properties fo:font-family="Cardo" officeooo:rsid="0245721f"/>
    </style:style>
    <style:style style:name="T446" style:family="text">
      <style:text-properties officeooo:rsid="001f4291"/>
    </style:style>
    <style:style style:name="T447" style:family="text">
      <style:text-properties fo:font-family="Cardo" officeooo:rsid="02304437" style:font-name-asian="Times New Roman1" style:font-name-complex="Cardo1"/>
    </style:style>
    <style:style style:name="T448" style:family="text">
      <style:text-properties fo:font-family="Cardo" fo:font-weight="bold" officeooo:rsid="001f4291" style:font-weight-asian="bold" style:font-name-complex="Cardo1" style:font-size-complex="8pt" style:font-weight-complex="bold"/>
    </style:style>
    <style:style style:name="T449" style:family="text">
      <style:text-properties fo:font-variant="small-caps" officeooo:rsid="024746b4"/>
    </style:style>
    <style:style style:name="T450" style:family="text">
      <style:text-properties officeooo:rsid="024746b4"/>
    </style:style>
    <style:style style:name="T451" style:family="text">
      <style:text-properties fo:font-family="Cardo" officeooo:rsid="024746b4"/>
    </style:style>
    <style:style style:name="T452" style:family="text">
      <style:text-properties fo:font-variant="small-caps" officeooo:rsid="024b023b"/>
    </style:style>
    <style:style style:name="T453" style:family="text">
      <style:text-properties fo:color="#000000" loext:opacity="100%" fo:font-size="7pt" style:font-name-asian="Times New Roman1" style:font-size-asian="7pt" style:font-name-complex="Cardo1" style:font-size-complex="7pt" style:language-complex="he" style:country-complex="IL"/>
    </style:style>
    <style:style style:name="T454" style:family="text">
      <style:text-properties fo:font-variant="small-caps" officeooo:rsid="0245fefa"/>
    </style:style>
    <style:style style:name="T455" style:family="text">
      <style:text-properties fo:font-family="Cardo" officeooo:rsid="0245fefa"/>
    </style:style>
    <style:style style:name="T456" style:family="text">
      <style:text-properties style:rfc-language-tag="x-none"/>
    </style:style>
    <style:style style:name="T457" style:family="text">
      <style:text-properties fo:font-variant="small-caps" officeooo:rsid="01c952e2" style:font-name-complex="Cardo1" style:font-size-complex="8pt"/>
    </style:style>
    <style:style style:name="T458" style:family="text">
      <style:text-properties fo:font-family="Calibri" style:font-family-generic="swiss" officeooo:rsid="00f4dae6" style:font-name-complex="Cardo1"/>
    </style:style>
    <style:style style:name="T459" style:family="text">
      <style:text-properties fo:font-family="Cardo" fo:font-weight="bold" officeooo:rsid="02319376" style:font-weight-asian="bold" style:font-name-complex="Cardo1" style:font-size-complex="8pt" style:font-weight-complex="bold"/>
    </style:style>
    <style:style style:name="T460" style:family="text">
      <style:text-properties fo:font-family="Cardo" officeooo:rsid="0246d88f"/>
    </style:style>
    <style:style style:name="T461" style:family="text">
      <style:text-properties fo:font-variant="small-caps" officeooo:rsid="0246d88f"/>
    </style:style>
    <style:style style:name="T462" style:family="text">
      <style:text-properties fo:font-variant="small-caps" officeooo:rsid="024af6b4"/>
    </style:style>
    <style:style style:name="T463" style:family="text">
      <style:text-properties fo:font-family="Cardo" officeooo:rsid="024d156e"/>
    </style:style>
    <style:style style:name="T464" style:family="text">
      <style:text-properties fo:font-variant="small-caps" officeooo:rsid="024d156e"/>
    </style:style>
    <style:style style:name="T465" style:family="text">
      <style:text-properties style:font-name="Cardo" fo:font-size="9pt" fo:font-weight="normal" style:letter-kerning="false" style:font-size-asian="9pt" style:font-weight-asian="normal" style:font-name-complex="Cardo1" style:font-size-complex="9pt" style:language-complex="ar" style:country-complex="SA" style:font-weight-complex="normal"/>
    </style:style>
    <style:style style:name="T466" style:family="text">
      <style:text-properties fo:font-family="Cardo" fo:font-size="9pt" fo:font-weight="normal" officeooo:rsid="01e07d53" style:letter-kerning="false" style:font-size-asian="9pt" style:font-weight-asian="normal" style:font-name-complex="Cardo1" style:font-size-complex="9pt" style:language-complex="ar" style:country-complex="SA" style:font-weight-complex="normal"/>
    </style:style>
    <style:style style:name="T467" style:family="text">
      <style:text-properties fo:font-family="Cardo" fo:font-size="9pt" officeooo:rsid="01e07d53" style:letter-kerning="false" style:font-size-asian="9pt" style:font-size-complex="9pt" style:language-complex="ar" style:country-complex="SA"/>
    </style:style>
    <style:style style:name="T468" style:family="text">
      <style:text-properties fo:font-variant="small-caps" style:font-name="Cardo" fo:font-size="9pt" style:letter-kerning="false" style:font-size-asian="9pt" style:font-size-complex="9pt" style:language-complex="ar" style:country-complex="SA"/>
    </style:style>
    <style:style style:name="T469" style:family="text">
      <style:text-properties fo:font-variant="small-caps" style:font-name="Cardo" fo:font-size="9pt" officeooo:rsid="01e07d53" style:letter-kerning="false" style:font-size-asian="9pt" style:font-size-complex="9pt" style:language-complex="ar" style:country-complex="SA"/>
    </style:style>
    <style:style style:name="T470" style:family="text">
      <style:text-properties fo:font-variant="small-caps" officeooo:rsid="024b8028"/>
    </style:style>
    <style:style style:name="T471" style:family="text">
      <style:text-properties fo:font-family="Cardo" officeooo:rsid="0212a9e0" style:font-name-asian="Times New Roman1" style:font-name-complex="Cardo1"/>
    </style:style>
    <style:style style:name="T472" style:family="text">
      <style:text-properties fo:font-family="Cardo" officeooo:rsid="02523fd7"/>
    </style:style>
    <style:style style:name="T473" style:family="text">
      <style:text-properties officeooo:rsid="02539dd0"/>
    </style:style>
    <style:style style:name="T474" style:family="text">
      <style:text-properties officeooo:rsid="0256e098"/>
    </style:style>
    <style:style style:name="T475" style:family="text">
      <style:text-properties officeooo:rsid="02552e4f"/>
    </style:style>
    <style:style style:name="T476" style:family="text">
      <style:text-properties fo:font-variant="small-caps" officeooo:rsid="0256febb"/>
    </style:style>
    <style:style style:name="T477" style:family="text">
      <style:text-properties fo:font-variant="small-caps" style:font-name="Cardo" officeooo:rsid="01e18520" style:letter-kerning="false" style:language-complex="ar" style:country-complex="SA"/>
    </style:style>
    <style:style style:name="T478" style:family="text">
      <style:text-properties fo:font-variant="small-caps" officeooo:rsid="01e18520"/>
    </style:style>
    <style:style style:name="T479" style:family="text">
      <style:text-properties fo:font-family="Cardo" officeooo:rsid="01e18520"/>
    </style:style>
    <style:style style:name="T480" style:family="text">
      <style:text-properties fo:color="#000000" loext:opacity="100%" fo:font-size="9pt" fo:background-color="transparent" loext:char-shading-value="0" style:font-size-asian="9pt" style:font-size-complex="9pt"/>
    </style:style>
    <style:style style:name="T481" style:family="text">
      <style:text-properties fo:color="#000000" loext:opacity="100%" fo:background-color="transparent" loext:char-shading-value="0"/>
    </style:style>
    <style:style style:name="T482" style:family="text">
      <style:text-properties fo:font-variant="small-caps" style:font-name="Cardo" officeooo:rsid="01e34ad4" style:letter-kerning="false" style:language-complex="ar" style:country-complex="SA"/>
    </style:style>
    <style:style style:name="T483" style:family="text">
      <style:text-properties fo:font-family="Cardo" officeooo:rsid="01e34ad4"/>
    </style:style>
    <style:style style:name="T484" style:family="text">
      <style:text-properties style:font-name="Cardo" fo:font-size="9pt" style:letter-kerning="false" style:font-size-asian="9pt" style:font-name-complex="Cardo1" style:font-size-complex="9pt" style:language-complex="ar" style:country-complex="SA"/>
    </style:style>
    <style:style style:name="T485" style:family="text">
      <style:text-properties fo:font-variant="small-caps" style:font-name="Cardo" fo:font-size="9pt" style:letter-kerning="false" style:font-size-asian="9pt" style:font-name-complex="Cardo1" style:font-size-complex="9pt" style:language-complex="ar" style:country-complex="SA"/>
    </style:style>
    <style:style style:name="T486" style:family="text">
      <style:text-properties fo:font-variant="small-caps" style:font-name="Cardo" fo:font-size="9pt" officeooo:rsid="00f3ea95" style:letter-kerning="false" style:font-size-asian="9pt" style:font-name-complex="Cardo1" style:font-size-complex="9pt" style:language-complex="ar" style:country-complex="SA"/>
    </style:style>
    <style:style style:name="T487" style:family="text">
      <style:text-properties fo:font-family="Calibri" style:font-family-generic="swiss" fo:font-size="9pt" officeooo:rsid="00f5c5d5" style:letter-kerning="false" style:font-size-asian="9pt" style:font-name-complex="Cardo1" style:font-size-complex="9pt" style:language-complex="ar" style:country-complex="SA"/>
    </style:style>
    <style:style style:name="T488" style:family="text">
      <style:text-properties fo:font-variant="small-caps" officeooo:rsid="00f3ea95"/>
    </style:style>
    <style:style style:name="T489" style:family="text">
      <style:text-properties fo:font-family="Cardo" officeooo:rsid="020cfcde" style:font-name-asian="Times New Roman1" style:font-name-complex="Cardo1"/>
    </style:style>
    <style:style style:name="T490" style:family="text">
      <style:text-properties officeooo:rsid="0259924a"/>
    </style:style>
    <style:style style:name="T491" style:family="text">
      <style:text-properties fo:font-family="Cardo" style:font-style-name="Regular" officeooo:rsid="025df4f9"/>
    </style:style>
    <style:style style:name="T492" style:family="text">
      <style:text-properties fo:font-variant="small-caps" officeooo:rsid="025df4f9"/>
    </style:style>
    <style:style style:name="T493" style:family="text">
      <style:text-properties fo:font-variant="normal" fo:text-transform="none" fo:font-size="9pt" fo:font-weight="bold" style:font-size-asian="9pt" style:font-weight-asian="bold" style:font-weight-complex="bold"/>
    </style:style>
    <style:style style:name="T494" style:family="text">
      <style:text-properties officeooo:rsid="027b5080"/>
    </style:style>
    <style:style style:name="T495" style:family="text">
      <style:text-properties officeooo:rsid="014155fa"/>
    </style:style>
    <style:style style:name="T496" style:family="text">
      <style:text-properties officeooo:rsid="009cd4cd"/>
    </style:style>
    <style:style style:name="T497" style:family="text">
      <style:text-properties fo:font-variant="small-caps" fo:font-size="10pt" officeooo:rsid="0161a08b" style:font-size-asian="10pt" style:font-size-complex="10pt"/>
    </style:style>
    <style:style style:name="T498" style:family="text">
      <style:text-properties fo:font-variant="small-caps" officeooo:rsid="01782f13"/>
    </style:style>
    <style:style style:name="T499" style:family="text">
      <style:text-properties officeooo:rsid="00576270"/>
    </style:style>
    <style:style style:name="T500" style:family="text">
      <style:text-properties officeooo:rsid="01bcf317"/>
    </style:style>
    <style:style style:name="T501" style:family="text">
      <style:text-properties fo:font-variant="small-caps" officeooo:rsid="01beecf4"/>
    </style:style>
    <style:style style:name="T502" style:family="text">
      <style:text-properties officeooo:rsid="01beecf4"/>
    </style:style>
    <style:style style:name="T503" style:family="text">
      <style:text-properties fo:font-variant="small-caps" fo:font-weight="bold" style:font-weight-asian="bold" style:font-weight-complex="bold"/>
    </style:style>
    <style:style style:name="T504" style:family="text">
      <style:text-properties officeooo:rsid="02622dfd"/>
    </style:style>
    <style:style style:name="T505" style:family="text">
      <style:text-properties officeooo:rsid="00aefcdd"/>
    </style:style>
    <style:style style:name="T506" style:family="text">
      <style:text-properties fo:font-style="italic" officeooo:rsid="00b08862" style:font-style-asian="italic" style:font-style-complex="italic"/>
    </style:style>
    <style:style style:name="T507" style:family="text">
      <style:text-properties fo:font-family="Calibri" style:font-family-generic="swiss" officeooo:rsid="004430ce"/>
    </style:style>
    <style:style style:name="T508" style:family="text">
      <style:text-properties fo:font-variant="small-caps" officeooo:rsid="00417c9c"/>
    </style:style>
    <style:style style:name="T509" style:family="text">
      <style:text-properties officeooo:rsid="0098fdf7"/>
    </style:style>
    <style:style style:name="T510" style:family="text">
      <style:text-properties fo:font-variant="small-caps" officeooo:rsid="003e2776"/>
    </style:style>
    <style:style style:name="T511" style:family="text">
      <style:text-properties style:font-name="Cardo" officeooo:rsid="003c337b" style:letter-kerning="false" style:font-name-asian="Times New Roman1" style:font-name-complex="Cardo1"/>
    </style:style>
    <style:style style:name="T512" style:family="text">
      <style:text-properties fo:font-family="Calibri" style:font-family-generic="swiss" officeooo:rsid="004430ce" style:letter-kerning="false" style:font-name-asian="Times New Roman1" style:font-name-complex="Cardo1"/>
    </style:style>
    <style:style style:name="T513" style:family="text">
      <style:text-properties fo:font-variant="small-caps" officeooo:rsid="00424b1c"/>
    </style:style>
    <style:style style:name="T514" style:family="text">
      <style:text-properties officeooo:rsid="00417c9c"/>
    </style:style>
    <style:style style:name="T515" style:family="text">
      <style:text-properties fo:font-variant="small-caps" officeooo:rsid="003f2539"/>
    </style:style>
    <style:style style:name="T516" style:family="text">
      <style:text-properties officeooo:rsid="003f2539"/>
    </style:style>
    <style:style style:name="T517" style:family="text">
      <style:text-properties fo:font-family="Calibri" style:font-family-generic="swiss" fo:font-size="10pt" officeooo:rsid="004430ce" style:font-size-asian="10pt" style:font-size-complex="10pt"/>
    </style:style>
    <style:style style:name="T518" style:family="text">
      <style:text-properties fo:font-style="italic" officeooo:rsid="00417c9c" style:font-style-asian="italic" style:font-style-complex="italic"/>
    </style:style>
    <style:style style:name="T519" style:family="text">
      <style:text-properties fo:font-variant="small-caps" officeooo:rsid="003eb38b"/>
    </style:style>
    <style:style style:name="T520" style:family="text">
      <style:text-properties style:font-name="Cardo" fo:font-size="10.5pt" style:font-size-asian="10.5pt" style:font-size-complex="10.5pt"/>
    </style:style>
    <style:style style:name="T521" style:family="text">
      <style:text-properties fo:font-variant="small-caps" officeooo:rsid="00e263bb"/>
    </style:style>
    <style:style style:name="T522" style:family="text">
      <style:text-properties fo:font-family="Calibri" style:font-style-name="Regular" style:font-family-generic="swiss" officeooo:rsid="00e48e97"/>
    </style:style>
    <style:style style:name="T523" style:family="text">
      <style:text-properties officeooo:rsid="004c7e4b"/>
    </style:style>
    <style:style style:name="T524" style:family="text">
      <style:text-properties officeooo:rsid="0045b88d"/>
    </style:style>
    <style:style style:name="T525" style:family="text">
      <style:text-properties officeooo:rsid="00bdf471"/>
    </style:style>
    <style:style style:name="T526" style:family="text">
      <style:text-properties officeooo:rsid="00cd3ad7"/>
    </style:style>
    <style:style style:name="T527" style:family="text">
      <style:text-properties fo:font-variant="small-caps" style:font-name="Cardo3"/>
    </style:style>
    <style:style style:name="T528" style:family="text">
      <style:text-properties fo:font-variant="small-caps" style:font-name="Cardo3" officeooo:rsid="00dd029b"/>
    </style:style>
    <style:style style:name="T529" style:family="text">
      <style:text-properties style:font-name="Cardo3"/>
    </style:style>
    <style:style style:name="T530" style:family="text">
      <style:text-properties style:font-name="Cardo" fo:font-style="normal" style:font-style-asian="normal" style:font-style-complex="normal"/>
    </style:style>
    <style:style style:name="T531" style:family="text">
      <style:text-properties fo:font-family="Calibri" style:font-family-generic="swiss" officeooo:rsid="00e48e97" style:font-name-asian="Cardo3" style:font-name-complex="Cardo1"/>
    </style:style>
    <style:style style:name="T532" style:family="text">
      <style:text-properties officeooo:rsid="00dd7637"/>
    </style:style>
    <style:style style:name="T533" style:family="text">
      <style:text-properties fo:font-size="10pt" officeooo:rsid="01515298" style:font-size-asian="10pt" style:font-size-complex="10pt"/>
    </style:style>
    <style:style style:name="T534" style:family="text">
      <style:text-properties officeooo:rsid="01515298"/>
    </style:style>
    <style:style style:name="T535" style:family="text">
      <style:text-properties fo:font-variant="small-caps" officeooo:rsid="01ac1861"/>
    </style:style>
    <style:style style:name="T536" style:family="text">
      <style:text-properties officeooo:rsid="00e263bb"/>
    </style:style>
    <style:style style:name="T537" style:family="text">
      <style:text-properties officeooo:rsid="00bf9127"/>
    </style:style>
    <style:style style:name="T538" style:family="text">
      <style:text-properties style:font-name="Cardo" fo:font-size="10pt" style:font-size-asian="10pt" style:font-size-complex="10pt"/>
    </style:style>
    <style:style style:name="T539" style:family="text">
      <style:text-properties style:font-name="Cardo" fo:font-size="10pt" officeooo:rsid="00e48e97" style:font-size-asian="10pt" style:font-size-complex="10pt"/>
    </style:style>
    <style:style style:name="T540" style:family="text">
      <style:text-properties style:font-name="Cardo" fo:font-size="10pt" officeooo:rsid="003c337b" style:letter-kerning="false" style:font-name-asian="Times New Roman1" style:font-size-asian="10pt" style:font-name-complex="Cardo1" style:font-size-complex="10pt"/>
    </style:style>
    <style:style style:name="T541" style:family="text">
      <style:text-properties fo:font-family="Calibri" style:font-family-generic="swiss" fo:font-size="10pt" officeooo:rsid="004430ce" style:letter-kerning="false" style:font-name-asian="Times New Roman1" style:font-size-asian="10pt" style:font-name-complex="Cardo1" style:font-size-complex="10pt"/>
    </style:style>
    <style:style style:name="T542" style:family="text">
      <style:text-properties officeooo:rsid="004430ce"/>
    </style:style>
    <style:style style:name="T543" style:family="text">
      <style:text-properties officeooo:rsid="00ed4508"/>
    </style:style>
    <style:style style:name="T544" style:family="text">
      <style:text-properties officeooo:rsid="01e54132"/>
    </style:style>
    <style:style style:name="T545" style:family="text">
      <style:text-properties fo:font-family="Calibri" style:font-family-generic="swiss" officeooo:rsid="00ed9e3c" style:font-name-complex="Cardo1"/>
    </style:style>
    <style:style style:name="T546" style:family="text">
      <style:text-properties fo:font-family="Calibri" style:font-style-name="Regular" style:font-family-generic="swiss" officeooo:rsid="00ed9e3c"/>
    </style:style>
    <style:style style:name="T547" style:family="text">
      <style:text-properties fo:font-variant="small-caps" officeooo:rsid="00ed9e3c"/>
    </style:style>
    <style:style style:name="T548" style:family="text">
      <style:text-properties officeooo:rsid="01529623"/>
    </style:style>
    <style:style style:name="T549" style:family="text">
      <style:text-properties officeooo:rsid="01538706"/>
    </style:style>
    <style:style style:name="T550" style:family="text">
      <style:text-properties fo:font-family="Calibri" style:font-style-name="Regular" style:font-family-generic="swiss" officeooo:rsid="00f2bc5c"/>
    </style:style>
    <style:style style:name="T551" style:family="text">
      <style:text-properties officeooo:rsid="00f4a56d"/>
    </style:style>
    <style:style style:name="T552" style:family="text">
      <style:text-properties fo:font-family="Calibri" style:font-family-generic="swiss" officeooo:rsid="00f4a56d" style:font-name-complex="Cardo1"/>
    </style:style>
    <style:style style:name="T553" style:family="text">
      <style:text-properties fo:font-family="Cardo" officeooo:rsid="00f4a56d" style:font-name-complex="Cardo1"/>
    </style:style>
    <style:style style:name="T554" style:family="text">
      <style:text-properties officeooo:rsid="01556354"/>
    </style:style>
    <style:style style:name="T555" style:family="text">
      <style:text-properties style:text-position="super 58%" officeooo:rsid="01556354"/>
    </style:style>
    <style:style style:name="T556" style:family="text">
      <style:text-properties fo:font-variant="small-caps" fo:font-size="11pt" officeooo:rsid="0161a08b" style:font-size-asian="11pt" style:font-size-complex="11pt"/>
    </style:style>
    <style:style style:name="T557" style:family="text">
      <style:text-properties officeooo:rsid="012d8005"/>
    </style:style>
    <style:style style:name="T558" style:family="text">
      <style:text-properties officeooo:rsid="011b0066"/>
    </style:style>
    <style:style style:name="T559" style:family="text">
      <style:text-properties officeooo:rsid="0126546a"/>
    </style:style>
    <style:style style:name="T560" style:family="text">
      <style:text-properties officeooo:rsid="0126a5e4"/>
    </style:style>
    <style:style style:name="T561" style:family="text">
      <style:text-properties officeooo:rsid="01283b7c"/>
    </style:style>
    <style:style style:name="T562" style:family="text">
      <style:text-properties officeooo:rsid="01181825"/>
    </style:style>
    <style:style style:name="T563" style:family="text">
      <style:text-properties style:text-position="super 58%" officeooo:rsid="01181825"/>
    </style:style>
    <style:style style:name="T564" style:family="text">
      <style:text-properties fo:font-variant="small-caps" officeooo:rsid="01181825"/>
    </style:style>
    <style:style style:name="T565" style:family="text">
      <style:text-properties fo:font-variant="small-caps" officeooo:rsid="01209916"/>
    </style:style>
    <style:style style:name="T566" style:family="text">
      <style:text-properties officeooo:rsid="01209916"/>
    </style:style>
    <style:style style:name="T567" style:family="text">
      <style:text-properties officeooo:rsid="01377258"/>
    </style:style>
    <style:style style:name="T568" style:family="text">
      <style:text-properties style:font-name="Cardo" officeooo:rsid="00e79da2"/>
    </style:style>
    <style:style style:name="T569" style:family="text">
      <style:text-properties officeooo:rsid="01319659"/>
    </style:style>
    <style:style style:name="T570" style:family="text">
      <style:text-properties fo:font-weight="normal" officeooo:rsid="00e79da2" style:font-weight-asian="normal" style:font-weight-complex="normal"/>
    </style:style>
    <style:style style:name="T571" style:family="text">
      <style:text-properties officeooo:rsid="011f143f"/>
    </style:style>
    <style:style style:name="T572" style:family="text">
      <style:text-properties officeooo:rsid="0169e7d4"/>
    </style:style>
    <style:style style:name="T573" style:family="text">
      <style:text-properties fo:font-variant="small-caps" officeooo:rsid="017e8e7c"/>
    </style:style>
    <style:style style:name="T574" style:family="text">
      <style:text-properties officeooo:rsid="01a0b631"/>
    </style:style>
    <style:style style:name="T575" style:family="text">
      <style:text-properties officeooo:rsid="01a0c83e"/>
    </style:style>
    <style:style style:name="T576" style:family="text">
      <style:text-properties fo:font-variant="small-caps" officeooo:rsid="01921665"/>
    </style:style>
    <style:style style:name="T577" style:family="text">
      <style:text-properties officeooo:rsid="01a21c07"/>
    </style:style>
    <style:style style:name="T578" style:family="text">
      <style:text-properties fo:font-variant="small-caps" officeooo:rsid="01921cf1"/>
    </style:style>
    <style:style style:name="T579" style:family="text">
      <style:text-properties style:font-name="Cardo" fo:font-size="11pt" officeooo:rsid="003c337b" style:letter-kerning="false" style:font-name-asian="Times New Roman1" style:font-size-asian="11pt" style:font-name-complex="Cardo1" style:font-size-complex="11pt"/>
    </style:style>
    <style:style style:name="T580" style:family="text">
      <style:text-properties fo:font-family="Calibri" style:font-family-generic="swiss" fo:font-size="11pt" officeooo:rsid="004430ce" style:letter-kerning="false" style:font-name-asian="Times New Roman1" style:font-size-asian="11pt" style:font-name-complex="Cardo1" style:font-size-complex="11pt"/>
    </style:style>
    <style:style style:name="T581" style:family="text">
      <style:text-properties fo:font-variant="small-caps" officeooo:rsid="0193aaa4"/>
    </style:style>
    <style:style style:name="T582" style:family="text">
      <style:text-properties fo:font-variant="small-caps" officeooo:rsid="01972977"/>
    </style:style>
    <style:style style:name="T583" style:family="text">
      <style:text-properties officeooo:rsid="020def03"/>
    </style:style>
    <style:style style:name="T584" style:family="text">
      <style:text-properties fo:font-size="11pt" officeooo:rsid="00e79da2" style:font-size-asian="11pt" style:font-size-complex="11pt"/>
    </style:style>
    <style:style style:name="T585" style:family="text">
      <style:text-properties officeooo:rsid="01ac1861"/>
    </style:style>
    <style:style style:name="T586" style:family="text">
      <style:text-properties fo:font-variant="small-caps" officeooo:rsid="019cfcc5"/>
    </style:style>
    <style:style style:name="T587" style:family="text">
      <style:text-properties officeooo:rsid="01a36c0c"/>
    </style:style>
    <style:style style:name="T588" style:family="text">
      <style:text-properties fo:font-variant="small-caps" officeooo:rsid="01988409"/>
    </style:style>
    <style:style style:name="T589" style:family="text">
      <style:text-properties officeooo:rsid="01a6f5df"/>
    </style:style>
    <style:style style:name="T590" style:family="text">
      <style:text-properties style:font-name="Cardo2" officeooo:rsid="01a8543a" style:font-name-complex="Lucida Sans"/>
    </style:style>
    <style:style style:name="T591" style:family="text">
      <style:text-properties fo:font-variant="small-caps" officeooo:rsid="01a6f5df"/>
    </style:style>
    <style:style style:name="T592" style:family="text">
      <style:text-properties fo:font-variant="small-caps" officeooo:rsid="01bac54e"/>
    </style:style>
    <style:style style:name="T593" style:family="text">
      <style:text-properties officeooo:rsid="020f6f56"/>
    </style:style>
    <style:style style:name="T594" style:family="text">
      <style:text-properties officeooo:rsid="01b6ca5f"/>
    </style:style>
    <style:style style:name="T595" style:family="text">
      <style:text-properties officeooo:rsid="01b4e30f"/>
    </style:style>
    <style:style style:name="T596" style:family="text">
      <style:text-properties fo:font-variant="small-caps" officeooo:rsid="01b66dfc"/>
    </style:style>
    <style:style style:name="T597" style:family="text">
      <style:text-properties fo:font-variant="small-caps" officeooo:rsid="01b7982a"/>
    </style:style>
    <style:style style:name="T598" style:family="text">
      <style:text-properties fo:font-variant="small-caps" officeooo:rsid="01bf6990"/>
    </style:style>
    <style:style style:name="T599" style:family="text">
      <style:text-properties fo:font-variant="small-caps" officeooo:rsid="01b8fe0a"/>
    </style:style>
    <style:style style:name="T600" style:family="text">
      <style:text-properties fo:font-variant="small-caps" officeooo:rsid="01b908a3"/>
    </style:style>
    <style:style style:name="fr1" style:family="graphic" style:parent-style-name="Graphics">
      <style:graphic-properties fo:margin-left="0in" fo:margin-right="0in" fo:margin-top="0in" fo:margin-bottom="0in" style:vertical-pos="top" style:vertical-rel="baselin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loext:decorative="false"/>
    </style:style>
    <style:style style:name="fr2" style:family="graphic" style:parent-style-name="Graphics">
      <style:graphic-properties style:mirror="none" fo:clip="rect(0in, 0in, 0in, 0in)" draw:luminance="0%" draw:contrast="0%" draw:red="0%" draw:green="0%" draw:blue="0%" draw:gamma="100%" draw:color-inversion="false" draw:image-opacity="100%" draw:color-mode="standard"/>
    </style:style>
    <style:style style:name="Sect1" style:family="section">
      <style:section-properties fo:background-color="#ffffff" style:editable="false">
        <style:columns fo:column-count="1" fo:column-gap="0in"/>
        <style:background-image/>
      </style:section-properties>
    </style:style>
    <style:style style:name="Sect2" style:family="section">
      <style:section-properties style:editable="false">
        <style:columns fo:column-count="1" fo:column-gap="0in"/>
      </style:section-properties>
    </style:style>
    <text:list-style style:name="L1">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2">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3">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4">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5">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6">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7">
      <text:list-level-style-number text:level="1" text:style-name="Numbering_20_Symbols" loext:num-list-format="%1%." style:num-suffix="." style:num-format="1">
        <style:list-level-properties text:space-before="0.2961in" text:min-label-width="0.1965in"/>
      </text:list-level-style-number>
      <text:list-level-style-number text:level="2" text:style-name="Numbering_20_Symbols" loext:num-list-format="%2%." style:num-suffix="." style:num-format="1">
        <style:list-level-properties text:space-before="0.7882in" text:min-label-width="0.1965in"/>
      </text:list-level-style-number>
      <text:list-level-style-number text:level="3" text:style-name="Numbering_20_Symbols" loext:num-list-format="%3%." style:num-suffix="." style:num-format="1">
        <style:list-level-properties text:space-before="1.2807in" text:min-label-width="0.1965in"/>
      </text:list-level-style-number>
      <text:list-level-style-number text:level="4" text:style-name="Numbering_20_Symbols" loext:num-list-format="%4%." style:num-suffix="." style:num-format="1">
        <style:list-level-properties text:space-before="1.7728in" text:min-label-width="0.1965in"/>
      </text:list-level-style-number>
      <text:list-level-style-number text:level="5" text:style-name="Numbering_20_Symbols" loext:num-list-format="%5%." style:num-suffix="." style:num-format="1">
        <style:list-level-properties text:space-before="2.2654in" text:min-label-width="0.1965in"/>
      </text:list-level-style-number>
      <text:list-level-style-number text:level="6" text:style-name="Numbering_20_Symbols" loext:num-list-format="%6%." style:num-suffix="." style:num-format="1">
        <style:list-level-properties text:space-before="2.7579in" text:min-label-width="0.1965in"/>
      </text:list-level-style-number>
      <text:list-level-style-number text:level="7" text:style-name="Numbering_20_Symbols" loext:num-list-format="%7%." style:num-suffix="." style:num-format="1">
        <style:list-level-properties text:space-before="3.25in" text:min-label-width="0.1965in"/>
      </text:list-level-style-number>
      <text:list-level-style-number text:level="8" text:style-name="Numbering_20_Symbols" loext:num-list-format="%8%." style:num-suffix="." style:num-format="1">
        <style:list-level-properties text:space-before="3.7425in" text:min-label-width="0.1965in"/>
      </text:list-level-style-number>
      <text:list-level-style-number text:level="9" text:style-name="Numbering_20_Symbols" loext:num-list-format="%9%." style:num-suffix="." style:num-format="1">
        <style:list-level-properties text:space-before="4.2346in" text:min-label-width="0.1965in"/>
      </text:list-level-style-number>
      <text:list-level-style-number text:level="10" text:style-name="Numbering_20_Symbols" loext:num-list-format="%10%." style:num-suffix="." style:num-format="1">
        <style:list-level-properties text:space-before="4.7272in" text:min-label-width="0.1965in"/>
      </text:list-level-style-number>
    </text:list-style>
    <text:list-style style:name="L8">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9">
      <text:list-level-style-number text:level="1" text:style-name="Numbering_20_Symbols" loext:num-list-format="%1%." style:num-suffix="." style:num-format="1">
        <style:list-level-properties text:space-before="0.2961in" text:min-label-width="0.1965in"/>
      </text:list-level-style-number>
      <text:list-level-style-number text:level="2" text:style-name="Numbering_20_Symbols" loext:num-list-format="%2%." style:num-suffix="." style:num-format="1">
        <style:list-level-properties text:space-before="0.7882in" text:min-label-width="0.1965in"/>
      </text:list-level-style-number>
      <text:list-level-style-number text:level="3" text:style-name="Numbering_20_Symbols" loext:num-list-format="%3%." style:num-suffix="." style:num-format="1">
        <style:list-level-properties text:space-before="1.2807in" text:min-label-width="0.1965in"/>
      </text:list-level-style-number>
      <text:list-level-style-number text:level="4" text:style-name="Numbering_20_Symbols" loext:num-list-format="%4%." style:num-suffix="." style:num-format="1">
        <style:list-level-properties text:space-before="1.7728in" text:min-label-width="0.1965in"/>
      </text:list-level-style-number>
      <text:list-level-style-number text:level="5" text:style-name="Numbering_20_Symbols" loext:num-list-format="%5%." style:num-suffix="." style:num-format="1">
        <style:list-level-properties text:space-before="2.2654in" text:min-label-width="0.1965in"/>
      </text:list-level-style-number>
      <text:list-level-style-number text:level="6" text:style-name="Numbering_20_Symbols" loext:num-list-format="%6%." style:num-suffix="." style:num-format="1">
        <style:list-level-properties text:space-before="2.7579in" text:min-label-width="0.1965in"/>
      </text:list-level-style-number>
      <text:list-level-style-number text:level="7" text:style-name="Numbering_20_Symbols" loext:num-list-format="%7%." style:num-suffix="." style:num-format="1">
        <style:list-level-properties text:space-before="3.25in" text:min-label-width="0.1965in"/>
      </text:list-level-style-number>
      <text:list-level-style-number text:level="8" text:style-name="Numbering_20_Symbols" loext:num-list-format="%8%." style:num-suffix="." style:num-format="1">
        <style:list-level-properties text:space-before="3.7425in" text:min-label-width="0.1965in"/>
      </text:list-level-style-number>
      <text:list-level-style-number text:level="9" text:style-name="Numbering_20_Symbols" loext:num-list-format="%9%." style:num-suffix="." style:num-format="1">
        <style:list-level-properties text:space-before="4.2346in" text:min-label-width="0.1965in"/>
      </text:list-level-style-number>
      <text:list-level-style-number text:level="10" text:style-name="Numbering_20_Symbols" loext:num-list-format="%10%." style:num-suffix="." style:num-format="1">
        <style:list-level-properties text:space-before="4.7272in" text:min-label-width="0.1965in"/>
      </text:list-level-style-number>
    </text:list-style>
    <text:list-style style:name="L10">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11">
      <text:list-level-style-number text:level="1" text:style-name="Numbering_20_Symbols" loext:num-list-format="%1%." style:num-suffix="." style:num-format="1">
        <style:list-level-properties text:space-before="0.2961in" text:min-label-width="0.1965in"/>
      </text:list-level-style-number>
      <text:list-level-style-number text:level="2" text:style-name="Numbering_20_Symbols" loext:num-list-format="%2%." style:num-suffix="." style:num-format="1">
        <style:list-level-properties text:space-before="0.7882in" text:min-label-width="0.1965in"/>
      </text:list-level-style-number>
      <text:list-level-style-number text:level="3" text:style-name="Numbering_20_Symbols" loext:num-list-format="%3%." style:num-suffix="." style:num-format="1">
        <style:list-level-properties text:space-before="1.2807in" text:min-label-width="0.1965in"/>
      </text:list-level-style-number>
      <text:list-level-style-number text:level="4" text:style-name="Numbering_20_Symbols" loext:num-list-format="%4%." style:num-suffix="." style:num-format="1">
        <style:list-level-properties text:space-before="1.7728in" text:min-label-width="0.1965in"/>
      </text:list-level-style-number>
      <text:list-level-style-number text:level="5" text:style-name="Numbering_20_Symbols" loext:num-list-format="%5%." style:num-suffix="." style:num-format="1">
        <style:list-level-properties text:space-before="2.2654in" text:min-label-width="0.1965in"/>
      </text:list-level-style-number>
      <text:list-level-style-number text:level="6" text:style-name="Numbering_20_Symbols" loext:num-list-format="%6%." style:num-suffix="." style:num-format="1">
        <style:list-level-properties text:space-before="2.7579in" text:min-label-width="0.1965in"/>
      </text:list-level-style-number>
      <text:list-level-style-number text:level="7" text:style-name="Numbering_20_Symbols" loext:num-list-format="%7%." style:num-suffix="." style:num-format="1">
        <style:list-level-properties text:space-before="3.25in" text:min-label-width="0.1965in"/>
      </text:list-level-style-number>
      <text:list-level-style-number text:level="8" text:style-name="Numbering_20_Symbols" loext:num-list-format="%8%." style:num-suffix="." style:num-format="1">
        <style:list-level-properties text:space-before="3.7425in" text:min-label-width="0.1965in"/>
      </text:list-level-style-number>
      <text:list-level-style-number text:level="9" text:style-name="Numbering_20_Symbols" loext:num-list-format="%9%." style:num-suffix="." style:num-format="1">
        <style:list-level-properties text:space-before="4.2346in" text:min-label-width="0.1965in"/>
      </text:list-level-style-number>
      <text:list-level-style-number text:level="10" text:style-name="Numbering_20_Symbols" loext:num-list-format="%10%." style:num-suffix="." style:num-format="1">
        <style:list-level-properties text:space-before="4.7272in" text:min-label-width="0.1965in"/>
      </text:list-level-style-number>
    </text:list-style>
    <text:list-style style:name="L12">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13">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14">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15">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16">
      <text:list-level-style-number text:level="1" text:style-name="Numbering_20_Symbols" loext:num-list-format="%1%." style:num-suffix="." style:num-format="1">
        <style:list-level-properties text:space-before="0.2961in" text:min-label-width="0.1965in"/>
      </text:list-level-style-number>
      <text:list-level-style-number text:level="2" text:style-name="Numbering_20_Symbols" loext:num-list-format="%2%." style:num-suffix="." style:num-format="1">
        <style:list-level-properties text:space-before="0.7882in" text:min-label-width="0.1965in"/>
      </text:list-level-style-number>
      <text:list-level-style-number text:level="3" text:style-name="Numbering_20_Symbols" loext:num-list-format="%3%." style:num-suffix="." style:num-format="1">
        <style:list-level-properties text:space-before="1.2807in" text:min-label-width="0.1965in"/>
      </text:list-level-style-number>
      <text:list-level-style-number text:level="4" text:style-name="Numbering_20_Symbols" loext:num-list-format="%4%." style:num-suffix="." style:num-format="1">
        <style:list-level-properties text:space-before="1.7728in" text:min-label-width="0.1965in"/>
      </text:list-level-style-number>
      <text:list-level-style-number text:level="5" text:style-name="Numbering_20_Symbols" loext:num-list-format="%5%." style:num-suffix="." style:num-format="1">
        <style:list-level-properties text:space-before="2.2654in" text:min-label-width="0.1965in"/>
      </text:list-level-style-number>
      <text:list-level-style-number text:level="6" text:style-name="Numbering_20_Symbols" loext:num-list-format="%6%." style:num-suffix="." style:num-format="1">
        <style:list-level-properties text:space-before="2.7579in" text:min-label-width="0.1965in"/>
      </text:list-level-style-number>
      <text:list-level-style-number text:level="7" text:style-name="Numbering_20_Symbols" loext:num-list-format="%7%." style:num-suffix="." style:num-format="1">
        <style:list-level-properties text:space-before="3.25in" text:min-label-width="0.1965in"/>
      </text:list-level-style-number>
      <text:list-level-style-number text:level="8" text:style-name="Numbering_20_Symbols" loext:num-list-format="%8%." style:num-suffix="." style:num-format="1">
        <style:list-level-properties text:space-before="3.7425in" text:min-label-width="0.1965in"/>
      </text:list-level-style-number>
      <text:list-level-style-number text:level="9" text:style-name="Numbering_20_Symbols" loext:num-list-format="%9%." style:num-suffix="." style:num-format="1">
        <style:list-level-properties text:space-before="4.2346in" text:min-label-width="0.1965in"/>
      </text:list-level-style-number>
      <text:list-level-style-number text:level="10" text:style-name="Numbering_20_Symbols" loext:num-list-format="%10%." style:num-suffix="." style:num-format="1">
        <style:list-level-properties text:space-before="4.7272in" text:min-label-width="0.1965in"/>
      </text:list-level-style-number>
    </text:list-style>
    <text:list-style style:name="L17">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18">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19">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20">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21">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22">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23">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24">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25">
      <text:list-level-style-number text:level="1" text:style-name="Numbering_20_Symbols" loext:num-list-format="%1%." style:num-suffix="." style:num-format="1">
        <style:list-level-properties text:space-before="0.2961in" text:min-label-width="0.1965in"/>
      </text:list-level-style-number>
      <text:list-level-style-number text:level="2" text:style-name="Numbering_20_Symbols" loext:num-list-format="%2%." style:num-suffix="." style:num-format="1">
        <style:list-level-properties text:space-before="0.7882in" text:min-label-width="0.1965in"/>
      </text:list-level-style-number>
      <text:list-level-style-number text:level="3" text:style-name="Numbering_20_Symbols" loext:num-list-format="%3%." style:num-suffix="." style:num-format="1">
        <style:list-level-properties text:space-before="1.2807in" text:min-label-width="0.1965in"/>
      </text:list-level-style-number>
      <text:list-level-style-number text:level="4" text:style-name="Numbering_20_Symbols" loext:num-list-format="%4%." style:num-suffix="." style:num-format="1">
        <style:list-level-properties text:space-before="1.7728in" text:min-label-width="0.1965in"/>
      </text:list-level-style-number>
      <text:list-level-style-number text:level="5" text:style-name="Numbering_20_Symbols" loext:num-list-format="%5%." style:num-suffix="." style:num-format="1">
        <style:list-level-properties text:space-before="2.2654in" text:min-label-width="0.1965in"/>
      </text:list-level-style-number>
      <text:list-level-style-number text:level="6" text:style-name="Numbering_20_Symbols" loext:num-list-format="%6%." style:num-suffix="." style:num-format="1">
        <style:list-level-properties text:space-before="2.7579in" text:min-label-width="0.1965in"/>
      </text:list-level-style-number>
      <text:list-level-style-number text:level="7" text:style-name="Numbering_20_Symbols" loext:num-list-format="%7%." style:num-suffix="." style:num-format="1">
        <style:list-level-properties text:space-before="3.25in" text:min-label-width="0.1965in"/>
      </text:list-level-style-number>
      <text:list-level-style-number text:level="8" text:style-name="Numbering_20_Symbols" loext:num-list-format="%8%." style:num-suffix="." style:num-format="1">
        <style:list-level-properties text:space-before="3.7425in" text:min-label-width="0.1965in"/>
      </text:list-level-style-number>
      <text:list-level-style-number text:level="9" text:style-name="Numbering_20_Symbols" loext:num-list-format="%9%." style:num-suffix="." style:num-format="1">
        <style:list-level-properties text:space-before="4.2346in" text:min-label-width="0.1965in"/>
      </text:list-level-style-number>
      <text:list-level-style-number text:level="10" text:style-name="Numbering_20_Symbols" loext:num-list-format="%10%." style:num-suffix="." style:num-format="1">
        <style:list-level-properties text:space-before="4.7272in" text:min-label-width="0.1965in"/>
      </text:list-level-style-number>
    </text:list-style>
    <text:list-style style:name="L26">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27">
      <text:list-level-style-number text:level="1" text:style-name="Numbering_20_Symbols" loext:num-list-format="%1%." style:num-suffix="." style:num-format="1">
        <style:list-level-properties text:space-before="0.2961in" text:min-label-width="0.1965in"/>
      </text:list-level-style-number>
      <text:list-level-style-number text:level="2" text:style-name="Numbering_20_Symbols" loext:num-list-format="%2%." style:num-suffix="." style:num-format="1">
        <style:list-level-properties text:space-before="0.7882in" text:min-label-width="0.1965in"/>
      </text:list-level-style-number>
      <text:list-level-style-number text:level="3" text:style-name="Numbering_20_Symbols" loext:num-list-format="%3%." style:num-suffix="." style:num-format="1">
        <style:list-level-properties text:space-before="1.2807in" text:min-label-width="0.1965in"/>
      </text:list-level-style-number>
      <text:list-level-style-number text:level="4" text:style-name="Numbering_20_Symbols" loext:num-list-format="%4%." style:num-suffix="." style:num-format="1">
        <style:list-level-properties text:space-before="1.7728in" text:min-label-width="0.1965in"/>
      </text:list-level-style-number>
      <text:list-level-style-number text:level="5" text:style-name="Numbering_20_Symbols" loext:num-list-format="%5%." style:num-suffix="." style:num-format="1">
        <style:list-level-properties text:space-before="2.2654in" text:min-label-width="0.1965in"/>
      </text:list-level-style-number>
      <text:list-level-style-number text:level="6" text:style-name="Numbering_20_Symbols" loext:num-list-format="%6%." style:num-suffix="." style:num-format="1">
        <style:list-level-properties text:space-before="2.7579in" text:min-label-width="0.1965in"/>
      </text:list-level-style-number>
      <text:list-level-style-number text:level="7" text:style-name="Numbering_20_Symbols" loext:num-list-format="%7%." style:num-suffix="." style:num-format="1">
        <style:list-level-properties text:space-before="3.25in" text:min-label-width="0.1965in"/>
      </text:list-level-style-number>
      <text:list-level-style-number text:level="8" text:style-name="Numbering_20_Symbols" loext:num-list-format="%8%." style:num-suffix="." style:num-format="1">
        <style:list-level-properties text:space-before="3.7425in" text:min-label-width="0.1965in"/>
      </text:list-level-style-number>
      <text:list-level-style-number text:level="9" text:style-name="Numbering_20_Symbols" loext:num-list-format="%9%." style:num-suffix="." style:num-format="1">
        <style:list-level-properties text:space-before="4.2346in" text:min-label-width="0.1965in"/>
      </text:list-level-style-number>
      <text:list-level-style-number text:level="10" text:style-name="Numbering_20_Symbols" loext:num-list-format="%10%." style:num-suffix="." style:num-format="1">
        <style:list-level-properties text:space-before="4.7272in" text:min-label-width="0.1965in"/>
      </text:list-level-style-number>
    </text:list-style>
    <text:list-style style:name="L28">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29">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30">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31">
      <text:list-level-style-number text:level="1" text:style-name="Numbering_20_Symbols" loext:num-list-format="%1%." style:num-suffix="." style:num-format="1">
        <style:list-level-properties text:space-before="0.2961in" text:min-label-width="0.1965in"/>
      </text:list-level-style-number>
      <text:list-level-style-number text:level="2" text:style-name="Numbering_20_Symbols" loext:num-list-format="%2%." style:num-suffix="." style:num-format="1">
        <style:list-level-properties text:space-before="0.7882in" text:min-label-width="0.1965in"/>
      </text:list-level-style-number>
      <text:list-level-style-number text:level="3" text:style-name="Numbering_20_Symbols" loext:num-list-format="%3%." style:num-suffix="." style:num-format="1">
        <style:list-level-properties text:space-before="1.2807in" text:min-label-width="0.1965in"/>
      </text:list-level-style-number>
      <text:list-level-style-number text:level="4" text:style-name="Numbering_20_Symbols" loext:num-list-format="%4%." style:num-suffix="." style:num-format="1">
        <style:list-level-properties text:space-before="1.7728in" text:min-label-width="0.1965in"/>
      </text:list-level-style-number>
      <text:list-level-style-number text:level="5" text:style-name="Numbering_20_Symbols" loext:num-list-format="%5%." style:num-suffix="." style:num-format="1">
        <style:list-level-properties text:space-before="2.2654in" text:min-label-width="0.1965in"/>
      </text:list-level-style-number>
      <text:list-level-style-number text:level="6" text:style-name="Numbering_20_Symbols" loext:num-list-format="%6%." style:num-suffix="." style:num-format="1">
        <style:list-level-properties text:space-before="2.7579in" text:min-label-width="0.1965in"/>
      </text:list-level-style-number>
      <text:list-level-style-number text:level="7" text:style-name="Numbering_20_Symbols" loext:num-list-format="%7%." style:num-suffix="." style:num-format="1">
        <style:list-level-properties text:space-before="3.25in" text:min-label-width="0.1965in"/>
      </text:list-level-style-number>
      <text:list-level-style-number text:level="8" text:style-name="Numbering_20_Symbols" loext:num-list-format="%8%." style:num-suffix="." style:num-format="1">
        <style:list-level-properties text:space-before="3.7425in" text:min-label-width="0.1965in"/>
      </text:list-level-style-number>
      <text:list-level-style-number text:level="9" text:style-name="Numbering_20_Symbols" loext:num-list-format="%9%." style:num-suffix="." style:num-format="1">
        <style:list-level-properties text:space-before="4.2346in" text:min-label-width="0.1965in"/>
      </text:list-level-style-number>
      <text:list-level-style-number text:level="10" text:style-name="Numbering_20_Symbols" loext:num-list-format="%10%." style:num-suffix="." style:num-format="1">
        <style:list-level-properties text:space-before="4.7272in" text:min-label-width="0.1965in"/>
      </text:list-level-style-number>
    </text:list-style>
    <text:list-style style:name="L32">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33">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34">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35">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36">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37">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38">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39">
      <text:list-level-style-number text:level="1" text:style-name="Numbering_20_Symbols" loext:num-list-format="%1%." style:num-suffix="." style:num-format="1">
        <style:list-level-properties text:space-before="0.2961in" text:min-label-width="0.1965in"/>
      </text:list-level-style-number>
      <text:list-level-style-number text:level="2" text:style-name="Numbering_20_Symbols" loext:num-list-format="%2%." style:num-suffix="." style:num-format="1">
        <style:list-level-properties text:space-before="0.7882in" text:min-label-width="0.1965in"/>
      </text:list-level-style-number>
      <text:list-level-style-number text:level="3" text:style-name="Numbering_20_Symbols" loext:num-list-format="%3%." style:num-suffix="." style:num-format="1">
        <style:list-level-properties text:space-before="1.2807in" text:min-label-width="0.1965in"/>
      </text:list-level-style-number>
      <text:list-level-style-number text:level="4" text:style-name="Numbering_20_Symbols" loext:num-list-format="%4%." style:num-suffix="." style:num-format="1">
        <style:list-level-properties text:space-before="1.7728in" text:min-label-width="0.1965in"/>
      </text:list-level-style-number>
      <text:list-level-style-number text:level="5" text:style-name="Numbering_20_Symbols" loext:num-list-format="%5%." style:num-suffix="." style:num-format="1">
        <style:list-level-properties text:space-before="2.2654in" text:min-label-width="0.1965in"/>
      </text:list-level-style-number>
      <text:list-level-style-number text:level="6" text:style-name="Numbering_20_Symbols" loext:num-list-format="%6%." style:num-suffix="." style:num-format="1">
        <style:list-level-properties text:space-before="2.7579in" text:min-label-width="0.1965in"/>
      </text:list-level-style-number>
      <text:list-level-style-number text:level="7" text:style-name="Numbering_20_Symbols" loext:num-list-format="%7%." style:num-suffix="." style:num-format="1">
        <style:list-level-properties text:space-before="3.25in" text:min-label-width="0.1965in"/>
      </text:list-level-style-number>
      <text:list-level-style-number text:level="8" text:style-name="Numbering_20_Symbols" loext:num-list-format="%8%." style:num-suffix="." style:num-format="1">
        <style:list-level-properties text:space-before="3.7425in" text:min-label-width="0.1965in"/>
      </text:list-level-style-number>
      <text:list-level-style-number text:level="9" text:style-name="Numbering_20_Symbols" loext:num-list-format="%9%." style:num-suffix="." style:num-format="1">
        <style:list-level-properties text:space-before="4.2346in" text:min-label-width="0.1965in"/>
      </text:list-level-style-number>
      <text:list-level-style-number text:level="10" text:style-name="Numbering_20_Symbols" loext:num-list-format="%10%." style:num-suffix="." style:num-format="1">
        <style:list-level-properties text:space-before="4.7272in" text:min-label-width="0.1965in"/>
      </text:list-level-style-number>
    </text:list-style>
    <text:list-style style:name="L40">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41">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42">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43">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44">
      <text:list-level-style-bullet text:level="1" text:style-name="Bullet_20_Symbols" loext:num-list-format="%1%." style:num-suffix="." text:bullet-char="•">
        <style:list-level-properties text:space-before="0.3035in" text:min-label-width="0.1965in"/>
      </text:list-level-style-bullet>
      <text:list-level-style-number text:level="2" loext:num-list-format="%2%." style:num-suffix="." style:num-format="1">
        <style:list-level-properties text:space-before="0.5in" text:min-label-width="0.25in"/>
      </text:list-level-style-number>
      <text:list-level-style-number text:level="3" loext:num-list-format="%3%." style:num-suffix="." style:num-format="1">
        <style:list-level-properties text:space-before="0.75in" text:min-label-width="0.25in"/>
      </text:list-level-style-number>
      <text:list-level-style-number text:level="4" loext:num-list-format="%4%." style:num-suffix="." style:num-format="1">
        <style:list-level-properties text:space-before="1in" text:min-label-width="0.25in"/>
      </text:list-level-style-number>
      <text:list-level-style-number text:level="5" loext:num-list-format="%5%." style:num-suffix="." style:num-format="1">
        <style:list-level-properties text:space-before="1.25in" text:min-label-width="0.25in"/>
      </text:list-level-style-number>
      <text:list-level-style-number text:level="6" loext:num-list-format="%6%." style:num-suffix="." style:num-format="1">
        <style:list-level-properties text:space-before="1.5in" text:min-label-width="0.25in"/>
      </text:list-level-style-number>
      <text:list-level-style-number text:level="7" loext:num-list-format="%7%." style:num-suffix="." style:num-format="1">
        <style:list-level-properties text:space-before="1.75in" text:min-label-width="0.25in"/>
      </text:list-level-style-number>
      <text:list-level-style-number text:level="8" loext:num-list-format="%8%." style:num-suffix="." style:num-format="1">
        <style:list-level-properties text:space-before="2in" text:min-label-width="0.25in"/>
      </text:list-level-style-number>
      <text:list-level-style-number text:level="9" loext:num-list-format="%9%." style:num-suffix="." style:num-format="1">
        <style:list-level-properties text:space-before="2.25in" text:min-label-width="0.25in"/>
      </text:list-level-style-number>
      <text:list-level-style-number text:level="10" loext:num-list-format="%10%." style:num-suffix="." style:num-format="1">
        <style:list-level-properties text:space-before="2.5in" text:min-label-width="0.25in"/>
      </text:list-level-style-number>
    </text:list-style>
    <text:list-style style:name="L45">
      <text:list-level-style-bullet text:level="1" text:style-name="Bullet_20_Symbols" loext:num-list-format="%1%." style:num-suffix="." text:bullet-char="•">
        <style:list-level-properties text:space-before="0.3035in" text:min-label-width="0.1965in"/>
      </text:list-level-style-bullet>
      <text:list-level-style-number text:level="2" loext:num-list-format="%2%." style:num-suffix="." style:num-format="1">
        <style:list-level-properties text:space-before="0.5in" text:min-label-width="0.25in"/>
      </text:list-level-style-number>
      <text:list-level-style-number text:level="3" loext:num-list-format="%3%." style:num-suffix="." style:num-format="1">
        <style:list-level-properties text:space-before="0.75in" text:min-label-width="0.25in"/>
      </text:list-level-style-number>
      <text:list-level-style-number text:level="4" loext:num-list-format="%4%." style:num-suffix="." style:num-format="1">
        <style:list-level-properties text:space-before="1in" text:min-label-width="0.25in"/>
      </text:list-level-style-number>
      <text:list-level-style-number text:level="5" loext:num-list-format="%5%." style:num-suffix="." style:num-format="1">
        <style:list-level-properties text:space-before="1.25in" text:min-label-width="0.25in"/>
      </text:list-level-style-number>
      <text:list-level-style-number text:level="6" loext:num-list-format="%6%." style:num-suffix="." style:num-format="1">
        <style:list-level-properties text:space-before="1.5in" text:min-label-width="0.25in"/>
      </text:list-level-style-number>
      <text:list-level-style-number text:level="7" loext:num-list-format="%7%." style:num-suffix="." style:num-format="1">
        <style:list-level-properties text:space-before="1.75in" text:min-label-width="0.25in"/>
      </text:list-level-style-number>
      <text:list-level-style-number text:level="8" loext:num-list-format="%8%." style:num-suffix="." style:num-format="1">
        <style:list-level-properties text:space-before="2in" text:min-label-width="0.25in"/>
      </text:list-level-style-number>
      <text:list-level-style-number text:level="9" loext:num-list-format="%9%." style:num-suffix="." style:num-format="1">
        <style:list-level-properties text:space-before="2.25in" text:min-label-width="0.25in"/>
      </text:list-level-style-number>
      <text:list-level-style-number text:level="10" loext:num-list-format="%10%." style:num-suffix="." style:num-format="1">
        <style:list-level-properties text:space-before="2.5in" text:min-label-width="0.25in"/>
      </text:list-level-style-number>
    </text:list-style>
    <text:list-style style:name="L46">
      <text:list-level-style-bullet text:level="1" text:style-name="Bullet_20_Symbols" loext:num-list-format="%1%." style:num-suffix="." text:bullet-char="•">
        <style:list-level-properties text:space-before="0.3035in" text:min-label-width="0.1965in"/>
      </text:list-level-style-bullet>
      <text:list-level-style-number text:level="2" loext:num-list-format="%2%." style:num-suffix="." style:num-format="1">
        <style:list-level-properties text:space-before="0.5in" text:min-label-width="0.25in"/>
      </text:list-level-style-number>
      <text:list-level-style-number text:level="3" loext:num-list-format="%3%." style:num-suffix="." style:num-format="1">
        <style:list-level-properties text:space-before="0.75in" text:min-label-width="0.25in"/>
      </text:list-level-style-number>
      <text:list-level-style-number text:level="4" loext:num-list-format="%4%." style:num-suffix="." style:num-format="1">
        <style:list-level-properties text:space-before="1in" text:min-label-width="0.25in"/>
      </text:list-level-style-number>
      <text:list-level-style-number text:level="5" loext:num-list-format="%5%." style:num-suffix="." style:num-format="1">
        <style:list-level-properties text:space-before="1.25in" text:min-label-width="0.25in"/>
      </text:list-level-style-number>
      <text:list-level-style-number text:level="6" loext:num-list-format="%6%." style:num-suffix="." style:num-format="1">
        <style:list-level-properties text:space-before="1.5in" text:min-label-width="0.25in"/>
      </text:list-level-style-number>
      <text:list-level-style-number text:level="7" loext:num-list-format="%7%." style:num-suffix="." style:num-format="1">
        <style:list-level-properties text:space-before="1.75in" text:min-label-width="0.25in"/>
      </text:list-level-style-number>
      <text:list-level-style-number text:level="8" loext:num-list-format="%8%." style:num-suffix="." style:num-format="1">
        <style:list-level-properties text:space-before="2in" text:min-label-width="0.25in"/>
      </text:list-level-style-number>
      <text:list-level-style-number text:level="9" loext:num-list-format="%9%." style:num-suffix="." style:num-format="1">
        <style:list-level-properties text:space-before="2.25in" text:min-label-width="0.25in"/>
      </text:list-level-style-number>
      <text:list-level-style-number text:level="10" loext:num-list-format="%10%." style:num-suffix="." style:num-format="1">
        <style:list-level-properties text:space-before="2.5in" text:min-label-width="0.25in"/>
      </text:list-level-style-number>
    </text:list-style>
    <text:list-style style:name="L47">
      <text:list-level-style-bullet text:level="1" text:style-name="Bullet_20_Symbols" loext:num-list-format="%1%." style:num-suffix="." text:bullet-char="•">
        <style:list-level-properties text:space-before="0.3035in" text:min-label-width="0.1965in"/>
      </text:list-level-style-bullet>
      <text:list-level-style-number text:level="2" loext:num-list-format="%2%." style:num-suffix="." style:num-format="1">
        <style:list-level-properties text:space-before="0.5in" text:min-label-width="0.25in"/>
      </text:list-level-style-number>
      <text:list-level-style-number text:level="3" loext:num-list-format="%3%." style:num-suffix="." style:num-format="1">
        <style:list-level-properties text:space-before="0.75in" text:min-label-width="0.25in"/>
      </text:list-level-style-number>
      <text:list-level-style-number text:level="4" loext:num-list-format="%4%." style:num-suffix="." style:num-format="1">
        <style:list-level-properties text:space-before="1in" text:min-label-width="0.25in"/>
      </text:list-level-style-number>
      <text:list-level-style-number text:level="5" loext:num-list-format="%5%." style:num-suffix="." style:num-format="1">
        <style:list-level-properties text:space-before="1.25in" text:min-label-width="0.25in"/>
      </text:list-level-style-number>
      <text:list-level-style-number text:level="6" loext:num-list-format="%6%." style:num-suffix="." style:num-format="1">
        <style:list-level-properties text:space-before="1.5in" text:min-label-width="0.25in"/>
      </text:list-level-style-number>
      <text:list-level-style-number text:level="7" loext:num-list-format="%7%." style:num-suffix="." style:num-format="1">
        <style:list-level-properties text:space-before="1.75in" text:min-label-width="0.25in"/>
      </text:list-level-style-number>
      <text:list-level-style-number text:level="8" loext:num-list-format="%8%." style:num-suffix="." style:num-format="1">
        <style:list-level-properties text:space-before="2in" text:min-label-width="0.25in"/>
      </text:list-level-style-number>
      <text:list-level-style-number text:level="9" loext:num-list-format="%9%." style:num-suffix="." style:num-format="1">
        <style:list-level-properties text:space-before="2.25in" text:min-label-width="0.25in"/>
      </text:list-level-style-number>
      <text:list-level-style-number text:level="10" loext:num-list-format="%10%." style:num-suffix="." style:num-format="1">
        <style:list-level-properties text:space-before="2.5in" text:min-label-width="0.25in"/>
      </text:list-level-style-number>
    </text:list-style>
    <text:list-style style:name="L48">
      <text:list-level-style-bullet text:level="1" text:style-name="Bullet_20_Symbols" loext:num-list-format="%1%." style:num-suffix="." text:bullet-char="•">
        <style:list-level-properties text:space-before="0.3035in" text:min-label-width="0.1965in"/>
      </text:list-level-style-bullet>
      <text:list-level-style-number text:level="2" loext:num-list-format="%2%." style:num-suffix="." style:num-format="1">
        <style:list-level-properties text:space-before="0.5in" text:min-label-width="0.25in"/>
      </text:list-level-style-number>
      <text:list-level-style-number text:level="3" loext:num-list-format="%3%." style:num-suffix="." style:num-format="1">
        <style:list-level-properties text:space-before="0.75in" text:min-label-width="0.25in"/>
      </text:list-level-style-number>
      <text:list-level-style-number text:level="4" loext:num-list-format="%4%." style:num-suffix="." style:num-format="1">
        <style:list-level-properties text:space-before="1in" text:min-label-width="0.25in"/>
      </text:list-level-style-number>
      <text:list-level-style-number text:level="5" loext:num-list-format="%5%." style:num-suffix="." style:num-format="1">
        <style:list-level-properties text:space-before="1.25in" text:min-label-width="0.25in"/>
      </text:list-level-style-number>
      <text:list-level-style-number text:level="6" loext:num-list-format="%6%." style:num-suffix="." style:num-format="1">
        <style:list-level-properties text:space-before="1.5in" text:min-label-width="0.25in"/>
      </text:list-level-style-number>
      <text:list-level-style-number text:level="7" loext:num-list-format="%7%." style:num-suffix="." style:num-format="1">
        <style:list-level-properties text:space-before="1.75in" text:min-label-width="0.25in"/>
      </text:list-level-style-number>
      <text:list-level-style-number text:level="8" loext:num-list-format="%8%." style:num-suffix="." style:num-format="1">
        <style:list-level-properties text:space-before="2in" text:min-label-width="0.25in"/>
      </text:list-level-style-number>
      <text:list-level-style-number text:level="9" loext:num-list-format="%9%." style:num-suffix="." style:num-format="1">
        <style:list-level-properties text:space-before="2.25in" text:min-label-width="0.25in"/>
      </text:list-level-style-number>
      <text:list-level-style-number text:level="10" loext:num-list-format="%10%." style:num-suffix="." style:num-format="1">
        <style:list-level-properties text:space-before="2.5in" text:min-label-width="0.25in"/>
      </text:list-level-style-number>
    </text:list-style>
    <text:list-style style:name="L49">
      <text:list-level-style-bullet text:level="1" text:style-name="Bullet_20_Symbols" loext:num-list-format="%1%." style:num-suffix="." text:bullet-char="•">
        <style:list-level-properties text:space-before="0.3035in" text:min-label-width="0.1965in"/>
      </text:list-level-style-bullet>
      <text:list-level-style-number text:level="2" loext:num-list-format="%2%." style:num-suffix="." style:num-format="1">
        <style:list-level-properties text:space-before="0.5in" text:min-label-width="0.25in"/>
      </text:list-level-style-number>
      <text:list-level-style-number text:level="3" loext:num-list-format="%3%." style:num-suffix="." style:num-format="1">
        <style:list-level-properties text:space-before="0.75in" text:min-label-width="0.25in"/>
      </text:list-level-style-number>
      <text:list-level-style-number text:level="4" loext:num-list-format="%4%." style:num-suffix="." style:num-format="1">
        <style:list-level-properties text:space-before="1in" text:min-label-width="0.25in"/>
      </text:list-level-style-number>
      <text:list-level-style-number text:level="5" loext:num-list-format="%5%." style:num-suffix="." style:num-format="1">
        <style:list-level-properties text:space-before="1.25in" text:min-label-width="0.25in"/>
      </text:list-level-style-number>
      <text:list-level-style-number text:level="6" loext:num-list-format="%6%." style:num-suffix="." style:num-format="1">
        <style:list-level-properties text:space-before="1.5in" text:min-label-width="0.25in"/>
      </text:list-level-style-number>
      <text:list-level-style-number text:level="7" loext:num-list-format="%7%." style:num-suffix="." style:num-format="1">
        <style:list-level-properties text:space-before="1.75in" text:min-label-width="0.25in"/>
      </text:list-level-style-number>
      <text:list-level-style-number text:level="8" loext:num-list-format="%8%." style:num-suffix="." style:num-format="1">
        <style:list-level-properties text:space-before="2in" text:min-label-width="0.25in"/>
      </text:list-level-style-number>
      <text:list-level-style-number text:level="9" loext:num-list-format="%9%." style:num-suffix="." style:num-format="1">
        <style:list-level-properties text:space-before="2.25in" text:min-label-width="0.25in"/>
      </text:list-level-style-number>
      <text:list-level-style-number text:level="10" loext:num-list-format="%10%." style:num-suffix="." style:num-format="1">
        <style:list-level-properties text:space-before="2.5in" text:min-label-width="0.25in"/>
      </text:list-level-style-number>
    </text:list-style>
    <text:list-style style:name="L50">
      <text:list-level-style-bullet text:level="1" text:style-name="Bullet_20_Symbols" loext:num-list-format="%1%." style:num-suffix="." text:bullet-char="•">
        <style:list-level-properties text:space-before="0.3035in" text:min-label-width="0.1965in"/>
      </text:list-level-style-bullet>
      <text:list-level-style-number text:level="2" loext:num-list-format="%2%." style:num-suffix="." style:num-format="1">
        <style:list-level-properties text:space-before="0.5in" text:min-label-width="0.25in"/>
      </text:list-level-style-number>
      <text:list-level-style-number text:level="3" loext:num-list-format="%3%." style:num-suffix="." style:num-format="1">
        <style:list-level-properties text:space-before="0.75in" text:min-label-width="0.25in"/>
      </text:list-level-style-number>
      <text:list-level-style-number text:level="4" loext:num-list-format="%4%." style:num-suffix="." style:num-format="1">
        <style:list-level-properties text:space-before="1in" text:min-label-width="0.25in"/>
      </text:list-level-style-number>
      <text:list-level-style-number text:level="5" loext:num-list-format="%5%." style:num-suffix="." style:num-format="1">
        <style:list-level-properties text:space-before="1.25in" text:min-label-width="0.25in"/>
      </text:list-level-style-number>
      <text:list-level-style-number text:level="6" loext:num-list-format="%6%." style:num-suffix="." style:num-format="1">
        <style:list-level-properties text:space-before="1.5in" text:min-label-width="0.25in"/>
      </text:list-level-style-number>
      <text:list-level-style-number text:level="7" loext:num-list-format="%7%." style:num-suffix="." style:num-format="1">
        <style:list-level-properties text:space-before="1.75in" text:min-label-width="0.25in"/>
      </text:list-level-style-number>
      <text:list-level-style-number text:level="8" loext:num-list-format="%8%." style:num-suffix="." style:num-format="1">
        <style:list-level-properties text:space-before="2in" text:min-label-width="0.25in"/>
      </text:list-level-style-number>
      <text:list-level-style-number text:level="9" loext:num-list-format="%9%." style:num-suffix="." style:num-format="1">
        <style:list-level-properties text:space-before="2.25in" text:min-label-width="0.25in"/>
      </text:list-level-style-number>
      <text:list-level-style-number text:level="10" loext:num-list-format="%10%." style:num-suffix="." style:num-format="1">
        <style:list-level-properties text:space-before="2.5in" text:min-label-width="0.25in"/>
      </text:list-level-style-number>
    </text:list-style>
    <text:list-style style:name="L51">
      <text:list-level-style-bullet text:level="1" text:style-name="Bullet_20_Symbols" loext:num-list-format="%1%." style:num-suffix="." text:bullet-char="•">
        <style:list-level-properties text:space-before="0.3035in" text:min-label-width="0.1965in"/>
      </text:list-level-style-bullet>
      <text:list-level-style-number text:level="2" loext:num-list-format="%2%." style:num-suffix="." style:num-format="1">
        <style:list-level-properties text:space-before="0.5in" text:min-label-width="0.25in"/>
      </text:list-level-style-number>
      <text:list-level-style-number text:level="3" loext:num-list-format="%3%." style:num-suffix="." style:num-format="1">
        <style:list-level-properties text:space-before="0.75in" text:min-label-width="0.25in"/>
      </text:list-level-style-number>
      <text:list-level-style-number text:level="4" loext:num-list-format="%4%." style:num-suffix="." style:num-format="1">
        <style:list-level-properties text:space-before="1in" text:min-label-width="0.25in"/>
      </text:list-level-style-number>
      <text:list-level-style-number text:level="5" loext:num-list-format="%5%." style:num-suffix="." style:num-format="1">
        <style:list-level-properties text:space-before="1.25in" text:min-label-width="0.25in"/>
      </text:list-level-style-number>
      <text:list-level-style-number text:level="6" loext:num-list-format="%6%." style:num-suffix="." style:num-format="1">
        <style:list-level-properties text:space-before="1.5in" text:min-label-width="0.25in"/>
      </text:list-level-style-number>
      <text:list-level-style-number text:level="7" loext:num-list-format="%7%." style:num-suffix="." style:num-format="1">
        <style:list-level-properties text:space-before="1.75in" text:min-label-width="0.25in"/>
      </text:list-level-style-number>
      <text:list-level-style-number text:level="8" loext:num-list-format="%8%." style:num-suffix="." style:num-format="1">
        <style:list-level-properties text:space-before="2in" text:min-label-width="0.25in"/>
      </text:list-level-style-number>
      <text:list-level-style-number text:level="9" loext:num-list-format="%9%." style:num-suffix="." style:num-format="1">
        <style:list-level-properties text:space-before="2.25in" text:min-label-width="0.25in"/>
      </text:list-level-style-number>
      <text:list-level-style-number text:level="10" loext:num-list-format="%10%." style:num-suffix="." style:num-format="1">
        <style:list-level-properties text:space-before="2.5in" text:min-label-width="0.25in"/>
      </text:list-level-style-number>
    </text:list-style>
    <text:list-style style:name="L52">
      <text:list-level-style-bullet text:level="1" text:style-name="Bullet_20_Symbols" loext:num-list-format="%1%." style:num-suffix="." text:bullet-char="•">
        <style:list-level-properties text:space-before="0.3035in" text:min-label-width="0.1965in"/>
      </text:list-level-style-bullet>
      <text:list-level-style-number text:level="2" loext:num-list-format="%2%." style:num-suffix="." style:num-format="1">
        <style:list-level-properties text:space-before="0.5in" text:min-label-width="0.25in"/>
      </text:list-level-style-number>
      <text:list-level-style-number text:level="3" loext:num-list-format="%3%." style:num-suffix="." style:num-format="1">
        <style:list-level-properties text:space-before="0.75in" text:min-label-width="0.25in"/>
      </text:list-level-style-number>
      <text:list-level-style-number text:level="4" loext:num-list-format="%4%." style:num-suffix="." style:num-format="1">
        <style:list-level-properties text:space-before="1in" text:min-label-width="0.25in"/>
      </text:list-level-style-number>
      <text:list-level-style-number text:level="5" loext:num-list-format="%5%." style:num-suffix="." style:num-format="1">
        <style:list-level-properties text:space-before="1.25in" text:min-label-width="0.25in"/>
      </text:list-level-style-number>
      <text:list-level-style-number text:level="6" loext:num-list-format="%6%." style:num-suffix="." style:num-format="1">
        <style:list-level-properties text:space-before="1.5in" text:min-label-width="0.25in"/>
      </text:list-level-style-number>
      <text:list-level-style-number text:level="7" loext:num-list-format="%7%." style:num-suffix="." style:num-format="1">
        <style:list-level-properties text:space-before="1.75in" text:min-label-width="0.25in"/>
      </text:list-level-style-number>
      <text:list-level-style-number text:level="8" loext:num-list-format="%8%." style:num-suffix="." style:num-format="1">
        <style:list-level-properties text:space-before="2in" text:min-label-width="0.25in"/>
      </text:list-level-style-number>
      <text:list-level-style-number text:level="9" loext:num-list-format="%9%." style:num-suffix="." style:num-format="1">
        <style:list-level-properties text:space-before="2.25in" text:min-label-width="0.25in"/>
      </text:list-level-style-number>
      <text:list-level-style-number text:level="10" loext:num-list-format="%10%." style:num-suffix="." style:num-format="1">
        <style:list-level-properties text:space-before="2.5in" text:min-label-width="0.25in"/>
      </text:list-level-style-number>
    </text:list-style>
    <text:list-style style:name="L53">
      <text:list-level-style-bullet text:level="1" text:style-name="Bullet_20_Symbols" loext:num-list-format="%1%." style:num-suffix="." text:bullet-char="•">
        <style:list-level-properties text:space-before="0.3035in" text:min-label-width="0.1965in"/>
      </text:list-level-style-bullet>
      <text:list-level-style-number text:level="2" loext:num-list-format="%2%." style:num-suffix="." style:num-format="1">
        <style:list-level-properties text:space-before="0.5in" text:min-label-width="0.25in"/>
      </text:list-level-style-number>
      <text:list-level-style-number text:level="3" loext:num-list-format="%3%." style:num-suffix="." style:num-format="1">
        <style:list-level-properties text:space-before="0.75in" text:min-label-width="0.25in"/>
      </text:list-level-style-number>
      <text:list-level-style-number text:level="4" loext:num-list-format="%4%." style:num-suffix="." style:num-format="1">
        <style:list-level-properties text:space-before="1in" text:min-label-width="0.25in"/>
      </text:list-level-style-number>
      <text:list-level-style-number text:level="5" loext:num-list-format="%5%." style:num-suffix="." style:num-format="1">
        <style:list-level-properties text:space-before="1.25in" text:min-label-width="0.25in"/>
      </text:list-level-style-number>
      <text:list-level-style-number text:level="6" loext:num-list-format="%6%." style:num-suffix="." style:num-format="1">
        <style:list-level-properties text:space-before="1.5in" text:min-label-width="0.25in"/>
      </text:list-level-style-number>
      <text:list-level-style-number text:level="7" loext:num-list-format="%7%." style:num-suffix="." style:num-format="1">
        <style:list-level-properties text:space-before="1.75in" text:min-label-width="0.25in"/>
      </text:list-level-style-number>
      <text:list-level-style-number text:level="8" loext:num-list-format="%8%." style:num-suffix="." style:num-format="1">
        <style:list-level-properties text:space-before="2in" text:min-label-width="0.25in"/>
      </text:list-level-style-number>
      <text:list-level-style-number text:level="9" loext:num-list-format="%9%." style:num-suffix="." style:num-format="1">
        <style:list-level-properties text:space-before="2.25in" text:min-label-width="0.25in"/>
      </text:list-level-style-number>
      <text:list-level-style-number text:level="10" loext:num-list-format="%10%." style:num-suffix="." style:num-format="1">
        <style:list-level-properties text:space-before="2.5in" text:min-label-width="0.25in"/>
      </text:list-level-style-number>
    </text:list-style>
    <text:list-style style:name="L54">
      <text:list-level-style-bullet text:level="1" text:style-name="Bullet_20_Symbols" loext:num-list-format="%1%." style:num-suffix="." text:bullet-char="•">
        <style:list-level-properties text:space-before="0.3035in" text:min-label-width="0.1965in"/>
      </text:list-level-style-bullet>
      <text:list-level-style-number text:level="2" loext:num-list-format="%2%." style:num-suffix="." style:num-format="1">
        <style:list-level-properties text:space-before="0.5in" text:min-label-width="0.25in"/>
      </text:list-level-style-number>
      <text:list-level-style-number text:level="3" loext:num-list-format="%3%." style:num-suffix="." style:num-format="1">
        <style:list-level-properties text:space-before="0.75in" text:min-label-width="0.25in"/>
      </text:list-level-style-number>
      <text:list-level-style-number text:level="4" loext:num-list-format="%4%." style:num-suffix="." style:num-format="1">
        <style:list-level-properties text:space-before="1in" text:min-label-width="0.25in"/>
      </text:list-level-style-number>
      <text:list-level-style-number text:level="5" loext:num-list-format="%5%." style:num-suffix="." style:num-format="1">
        <style:list-level-properties text:space-before="1.25in" text:min-label-width="0.25in"/>
      </text:list-level-style-number>
      <text:list-level-style-number text:level="6" loext:num-list-format="%6%." style:num-suffix="." style:num-format="1">
        <style:list-level-properties text:space-before="1.5in" text:min-label-width="0.25in"/>
      </text:list-level-style-number>
      <text:list-level-style-number text:level="7" loext:num-list-format="%7%." style:num-suffix="." style:num-format="1">
        <style:list-level-properties text:space-before="1.75in" text:min-label-width="0.25in"/>
      </text:list-level-style-number>
      <text:list-level-style-number text:level="8" loext:num-list-format="%8%." style:num-suffix="." style:num-format="1">
        <style:list-level-properties text:space-before="2in" text:min-label-width="0.25in"/>
      </text:list-level-style-number>
      <text:list-level-style-number text:level="9" loext:num-list-format="%9%." style:num-suffix="." style:num-format="1">
        <style:list-level-properties text:space-before="2.25in" text:min-label-width="0.25in"/>
      </text:list-level-style-number>
      <text:list-level-style-number text:level="10" loext:num-list-format="%10%." style:num-suffix="." style:num-format="1">
        <style:list-level-properties text:space-before="2.5in" text:min-label-width="0.25in"/>
      </text:list-level-style-number>
    </text:list-style>
    <text:list-style style:name="L55">
      <text:list-level-style-bullet text:level="1" text:style-name="Bullet_20_Symbols" loext:num-list-format="%1%." style:num-suffix="." text:bullet-char="•">
        <style:list-level-properties text:space-before="0.3035in" text:min-label-width="0.1965in"/>
      </text:list-level-style-bullet>
      <text:list-level-style-number text:level="2" loext:num-list-format="%2%." style:num-suffix="." style:num-format="1">
        <style:list-level-properties text:space-before="0.5in" text:min-label-width="0.25in"/>
      </text:list-level-style-number>
      <text:list-level-style-number text:level="3" loext:num-list-format="%3%." style:num-suffix="." style:num-format="1">
        <style:list-level-properties text:space-before="0.75in" text:min-label-width="0.25in"/>
      </text:list-level-style-number>
      <text:list-level-style-number text:level="4" loext:num-list-format="%4%." style:num-suffix="." style:num-format="1">
        <style:list-level-properties text:space-before="1in" text:min-label-width="0.25in"/>
      </text:list-level-style-number>
      <text:list-level-style-number text:level="5" loext:num-list-format="%5%." style:num-suffix="." style:num-format="1">
        <style:list-level-properties text:space-before="1.25in" text:min-label-width="0.25in"/>
      </text:list-level-style-number>
      <text:list-level-style-number text:level="6" loext:num-list-format="%6%." style:num-suffix="." style:num-format="1">
        <style:list-level-properties text:space-before="1.5in" text:min-label-width="0.25in"/>
      </text:list-level-style-number>
      <text:list-level-style-number text:level="7" loext:num-list-format="%7%." style:num-suffix="." style:num-format="1">
        <style:list-level-properties text:space-before="1.75in" text:min-label-width="0.25in"/>
      </text:list-level-style-number>
      <text:list-level-style-number text:level="8" loext:num-list-format="%8%." style:num-suffix="." style:num-format="1">
        <style:list-level-properties text:space-before="2in" text:min-label-width="0.25in"/>
      </text:list-level-style-number>
      <text:list-level-style-number text:level="9" loext:num-list-format="%9%." style:num-suffix="." style:num-format="1">
        <style:list-level-properties text:space-before="2.25in" text:min-label-width="0.25in"/>
      </text:list-level-style-number>
      <text:list-level-style-number text:level="10" loext:num-list-format="%10%." style:num-suffix="." style:num-format="1">
        <style:list-level-properties text:space-before="2.5in" text:min-label-width="0.25in"/>
      </text:list-level-style-number>
    </text:list-style>
    <text:list-style style:name="L56">
      <text:list-level-style-bullet text:level="1" text:style-name="Bullet_20_Symbols" loext:num-list-format="%1%." style:num-suffix="." text:bullet-char="•">
        <style:list-level-properties text:space-before="0.3035in" text:min-label-width="0.1965in"/>
      </text:list-level-style-bullet>
      <text:list-level-style-number text:level="2" loext:num-list-format="%2%." style:num-suffix="." style:num-format="1">
        <style:list-level-properties text:space-before="0.5in" text:min-label-width="0.25in"/>
      </text:list-level-style-number>
      <text:list-level-style-number text:level="3" loext:num-list-format="%3%." style:num-suffix="." style:num-format="1">
        <style:list-level-properties text:space-before="0.75in" text:min-label-width="0.25in"/>
      </text:list-level-style-number>
      <text:list-level-style-number text:level="4" loext:num-list-format="%4%." style:num-suffix="." style:num-format="1">
        <style:list-level-properties text:space-before="1in" text:min-label-width="0.25in"/>
      </text:list-level-style-number>
      <text:list-level-style-number text:level="5" loext:num-list-format="%5%." style:num-suffix="." style:num-format="1">
        <style:list-level-properties text:space-before="1.25in" text:min-label-width="0.25in"/>
      </text:list-level-style-number>
      <text:list-level-style-number text:level="6" loext:num-list-format="%6%." style:num-suffix="." style:num-format="1">
        <style:list-level-properties text:space-before="1.5in" text:min-label-width="0.25in"/>
      </text:list-level-style-number>
      <text:list-level-style-number text:level="7" loext:num-list-format="%7%." style:num-suffix="." style:num-format="1">
        <style:list-level-properties text:space-before="1.75in" text:min-label-width="0.25in"/>
      </text:list-level-style-number>
      <text:list-level-style-number text:level="8" loext:num-list-format="%8%." style:num-suffix="." style:num-format="1">
        <style:list-level-properties text:space-before="2in" text:min-label-width="0.25in"/>
      </text:list-level-style-number>
      <text:list-level-style-number text:level="9" loext:num-list-format="%9%." style:num-suffix="." style:num-format="1">
        <style:list-level-properties text:space-before="2.25in" text:min-label-width="0.25in"/>
      </text:list-level-style-number>
      <text:list-level-style-number text:level="10" loext:num-list-format="%10%." style:num-suffix="." style:num-format="1">
        <style:list-level-properties text:space-before="2.5in" text:min-label-width="0.25in"/>
      </text:list-level-style-number>
    </text:list-style>
    <text:list-style style:name="L57">
      <text:list-level-style-bullet text:level="1" text:style-name="Bullet_20_Symbols" loext:num-list-format="%1%." style:num-suffix="." text:bullet-char="•">
        <style:list-level-properties text:space-before="0.3035in" text:min-label-width="0.1965in"/>
      </text:list-level-style-bullet>
      <text:list-level-style-number text:level="2" loext:num-list-format="%2%." style:num-suffix="." style:num-format="1">
        <style:list-level-properties text:space-before="0.5in" text:min-label-width="0.25in"/>
      </text:list-level-style-number>
      <text:list-level-style-number text:level="3" loext:num-list-format="%3%." style:num-suffix="." style:num-format="1">
        <style:list-level-properties text:space-before="0.75in" text:min-label-width="0.25in"/>
      </text:list-level-style-number>
      <text:list-level-style-number text:level="4" loext:num-list-format="%4%." style:num-suffix="." style:num-format="1">
        <style:list-level-properties text:space-before="1in" text:min-label-width="0.25in"/>
      </text:list-level-style-number>
      <text:list-level-style-number text:level="5" loext:num-list-format="%5%." style:num-suffix="." style:num-format="1">
        <style:list-level-properties text:space-before="1.25in" text:min-label-width="0.25in"/>
      </text:list-level-style-number>
      <text:list-level-style-number text:level="6" loext:num-list-format="%6%." style:num-suffix="." style:num-format="1">
        <style:list-level-properties text:space-before="1.5in" text:min-label-width="0.25in"/>
      </text:list-level-style-number>
      <text:list-level-style-number text:level="7" loext:num-list-format="%7%." style:num-suffix="." style:num-format="1">
        <style:list-level-properties text:space-before="1.75in" text:min-label-width="0.25in"/>
      </text:list-level-style-number>
      <text:list-level-style-number text:level="8" loext:num-list-format="%8%." style:num-suffix="." style:num-format="1">
        <style:list-level-properties text:space-before="2in" text:min-label-width="0.25in"/>
      </text:list-level-style-number>
      <text:list-level-style-number text:level="9" loext:num-list-format="%9%." style:num-suffix="." style:num-format="1">
        <style:list-level-properties text:space-before="2.25in" text:min-label-width="0.25in"/>
      </text:list-level-style-number>
      <text:list-level-style-number text:level="10" loext:num-list-format="%10%." style:num-suffix="." style:num-format="1">
        <style:list-level-properties text:space-before="2.5in" text:min-label-width="0.25in"/>
      </text:list-level-style-number>
    </text:list-style>
    <text:list-style style:name="L58">
      <text:list-level-style-bullet text:level="1" text:style-name="Bullet_20_Symbols" loext:num-list-format="%1%." style:num-suffix="." text:bullet-char="•">
        <style:list-level-properties text:space-before="0.3035in" text:min-label-width="0.1965in"/>
      </text:list-level-style-bullet>
      <text:list-level-style-number text:level="2" loext:num-list-format="%2%." style:num-suffix="." style:num-format="1">
        <style:list-level-properties text:space-before="0.5in" text:min-label-width="0.25in"/>
      </text:list-level-style-number>
      <text:list-level-style-number text:level="3" loext:num-list-format="%3%." style:num-suffix="." style:num-format="1">
        <style:list-level-properties text:space-before="0.75in" text:min-label-width="0.25in"/>
      </text:list-level-style-number>
      <text:list-level-style-number text:level="4" loext:num-list-format="%4%." style:num-suffix="." style:num-format="1">
        <style:list-level-properties text:space-before="1in" text:min-label-width="0.25in"/>
      </text:list-level-style-number>
      <text:list-level-style-number text:level="5" loext:num-list-format="%5%." style:num-suffix="." style:num-format="1">
        <style:list-level-properties text:space-before="1.25in" text:min-label-width="0.25in"/>
      </text:list-level-style-number>
      <text:list-level-style-number text:level="6" loext:num-list-format="%6%." style:num-suffix="." style:num-format="1">
        <style:list-level-properties text:space-before="1.5in" text:min-label-width="0.25in"/>
      </text:list-level-style-number>
      <text:list-level-style-number text:level="7" loext:num-list-format="%7%." style:num-suffix="." style:num-format="1">
        <style:list-level-properties text:space-before="1.75in" text:min-label-width="0.25in"/>
      </text:list-level-style-number>
      <text:list-level-style-number text:level="8" loext:num-list-format="%8%." style:num-suffix="." style:num-format="1">
        <style:list-level-properties text:space-before="2in" text:min-label-width="0.25in"/>
      </text:list-level-style-number>
      <text:list-level-style-number text:level="9" loext:num-list-format="%9%." style:num-suffix="." style:num-format="1">
        <style:list-level-properties text:space-before="2.25in" text:min-label-width="0.25in"/>
      </text:list-level-style-number>
      <text:list-level-style-number text:level="10" loext:num-list-format="%10%." style:num-suffix="." style:num-format="1">
        <style:list-level-properties text:space-before="2.5in" text:min-label-width="0.25in"/>
      </text:list-level-style-number>
    </text:list-style>
    <text:list-style style:name="L59">
      <text:list-level-style-bullet text:level="1" text:style-name="Bullet_20_Symbols" loext:num-list-format="%1%." style:num-suffix="." text:bullet-char="•">
        <style:list-level-properties text:space-before="0.3035in" text:min-label-width="0.1965in"/>
      </text:list-level-style-bullet>
      <text:list-level-style-number text:level="2" loext:num-list-format="%2%." style:num-suffix="." style:num-format="1">
        <style:list-level-properties text:space-before="0.5in" text:min-label-width="0.25in"/>
      </text:list-level-style-number>
      <text:list-level-style-number text:level="3" loext:num-list-format="%3%." style:num-suffix="." style:num-format="1">
        <style:list-level-properties text:space-before="0.75in" text:min-label-width="0.25in"/>
      </text:list-level-style-number>
      <text:list-level-style-number text:level="4" loext:num-list-format="%4%." style:num-suffix="." style:num-format="1">
        <style:list-level-properties text:space-before="1in" text:min-label-width="0.25in"/>
      </text:list-level-style-number>
      <text:list-level-style-number text:level="5" loext:num-list-format="%5%." style:num-suffix="." style:num-format="1">
        <style:list-level-properties text:space-before="1.25in" text:min-label-width="0.25in"/>
      </text:list-level-style-number>
      <text:list-level-style-number text:level="6" loext:num-list-format="%6%." style:num-suffix="." style:num-format="1">
        <style:list-level-properties text:space-before="1.5in" text:min-label-width="0.25in"/>
      </text:list-level-style-number>
      <text:list-level-style-number text:level="7" loext:num-list-format="%7%." style:num-suffix="." style:num-format="1">
        <style:list-level-properties text:space-before="1.75in" text:min-label-width="0.25in"/>
      </text:list-level-style-number>
      <text:list-level-style-number text:level="8" loext:num-list-format="%8%." style:num-suffix="." style:num-format="1">
        <style:list-level-properties text:space-before="2in" text:min-label-width="0.25in"/>
      </text:list-level-style-number>
      <text:list-level-style-number text:level="9" loext:num-list-format="%9%." style:num-suffix="." style:num-format="1">
        <style:list-level-properties text:space-before="2.25in" text:min-label-width="0.25in"/>
      </text:list-level-style-number>
      <text:list-level-style-number text:level="10" loext:num-list-format="%10%." style:num-suffix="." style:num-format="1">
        <style:list-level-properties text:space-before="2.5in" text:min-label-width="0.25in"/>
      </text:list-level-style-number>
    </text:list-style>
    <text:list-style style:name="L60">
      <text:list-level-style-bullet text:level="1" text:style-name="Bullet_20_Symbols" loext:num-list-format="%1%." style:num-suffix="." text:bullet-char="•">
        <style:list-level-properties text:space-before="0.3035in" text:min-label-width="0.1965in"/>
      </text:list-level-style-bullet>
      <text:list-level-style-number text:level="2" loext:num-list-format="%2%." style:num-suffix="." style:num-format="1">
        <style:list-level-properties text:space-before="0.5in" text:min-label-width="0.25in"/>
      </text:list-level-style-number>
      <text:list-level-style-number text:level="3" loext:num-list-format="%3%." style:num-suffix="." style:num-format="1">
        <style:list-level-properties text:space-before="0.75in" text:min-label-width="0.25in"/>
      </text:list-level-style-number>
      <text:list-level-style-number text:level="4" loext:num-list-format="%4%." style:num-suffix="." style:num-format="1">
        <style:list-level-properties text:space-before="1in" text:min-label-width="0.25in"/>
      </text:list-level-style-number>
      <text:list-level-style-number text:level="5" loext:num-list-format="%5%." style:num-suffix="." style:num-format="1">
        <style:list-level-properties text:space-before="1.25in" text:min-label-width="0.25in"/>
      </text:list-level-style-number>
      <text:list-level-style-number text:level="6" loext:num-list-format="%6%." style:num-suffix="." style:num-format="1">
        <style:list-level-properties text:space-before="1.5in" text:min-label-width="0.25in"/>
      </text:list-level-style-number>
      <text:list-level-style-number text:level="7" loext:num-list-format="%7%." style:num-suffix="." style:num-format="1">
        <style:list-level-properties text:space-before="1.75in" text:min-label-width="0.25in"/>
      </text:list-level-style-number>
      <text:list-level-style-number text:level="8" loext:num-list-format="%8%." style:num-suffix="." style:num-format="1">
        <style:list-level-properties text:space-before="2in" text:min-label-width="0.25in"/>
      </text:list-level-style-number>
      <text:list-level-style-number text:level="9" loext:num-list-format="%9%." style:num-suffix="." style:num-format="1">
        <style:list-level-properties text:space-before="2.25in" text:min-label-width="0.25in"/>
      </text:list-level-style-number>
      <text:list-level-style-number text:level="10" loext:num-list-format="%10%." style:num-suffix="." style:num-format="1">
        <style:list-level-properties text:space-before="2.5in" text:min-label-width="0.25in"/>
      </text:list-level-style-number>
    </text:list-style>
    <text:list-style style:name="L61">
      <text:list-level-style-bullet text:level="1" text:style-name="Bullet_20_Symbols" loext:num-list-format="%1%." style:num-suffix="." text:bullet-char="•">
        <style:list-level-properties text:space-before="0.3035in" text:min-label-width="0.1965in"/>
      </text:list-level-style-bullet>
      <text:list-level-style-number text:level="2" loext:num-list-format="%2%." style:num-suffix="." style:num-format="1">
        <style:list-level-properties text:space-before="0.5in" text:min-label-width="0.25in"/>
      </text:list-level-style-number>
      <text:list-level-style-number text:level="3" loext:num-list-format="%3%." style:num-suffix="." style:num-format="1">
        <style:list-level-properties text:space-before="0.75in" text:min-label-width="0.25in"/>
      </text:list-level-style-number>
      <text:list-level-style-number text:level="4" loext:num-list-format="%4%." style:num-suffix="." style:num-format="1">
        <style:list-level-properties text:space-before="1in" text:min-label-width="0.25in"/>
      </text:list-level-style-number>
      <text:list-level-style-number text:level="5" loext:num-list-format="%5%." style:num-suffix="." style:num-format="1">
        <style:list-level-properties text:space-before="1.25in" text:min-label-width="0.25in"/>
      </text:list-level-style-number>
      <text:list-level-style-number text:level="6" loext:num-list-format="%6%." style:num-suffix="." style:num-format="1">
        <style:list-level-properties text:space-before="1.5in" text:min-label-width="0.25in"/>
      </text:list-level-style-number>
      <text:list-level-style-number text:level="7" loext:num-list-format="%7%." style:num-suffix="." style:num-format="1">
        <style:list-level-properties text:space-before="1.75in" text:min-label-width="0.25in"/>
      </text:list-level-style-number>
      <text:list-level-style-number text:level="8" loext:num-list-format="%8%." style:num-suffix="." style:num-format="1">
        <style:list-level-properties text:space-before="2in" text:min-label-width="0.25in"/>
      </text:list-level-style-number>
      <text:list-level-style-number text:level="9" loext:num-list-format="%9%." style:num-suffix="." style:num-format="1">
        <style:list-level-properties text:space-before="2.25in" text:min-label-width="0.25in"/>
      </text:list-level-style-number>
      <text:list-level-style-number text:level="10" loext:num-list-format="%10%." style:num-suffix="." style:num-format="1">
        <style:list-level-properties text:space-before="2.5in" text:min-label-width="0.25in"/>
      </text:list-level-style-number>
    </text:list-style>
    <text:list-style style:name="L62">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63">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64">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office:automatic-styles>
  <office:body>
    <office:text text:use-soft-page-breaks="true">
      <office:forms form:automatic-focus="false" form:apply-design-mode="false">
        <form:form form:name="unnamed0" form:apply-filter="tru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draw:frame draw:style-name="fr1" draw:name="Picture 1" text:anchor-type="as-char" svg:width="4.75in" svg:height="7.1252in" draw:z-index="0"><draw:image xlink:href="Pictures/100000000000040000000600E46324EC.png" xlink:type="simple" xlink:show="embed" xlink:actuate="onLoad" draw:mime-type="image/png"/></draw:frame></text:p>
      <text:p text:style-name="P2" loext:marker-style-name="T1"/>
      <text:p text:style-name="P3" loext:marker-style-name="T1"><text:span text:style-name="T1">Title Page</text:span><text:span text:style-name="T1"/></text:p>
      <text:p text:style-name="P4" loext:marker-style-name="T2"><text:span text:style-name="T2">The Gospel of the Holy Twelve</text:span><text:span text:style-name="T2"/></text:p>
      <text:p text:style-name="P5" loext:marker-style-name="T3"><text:span text:style-name="T3">The Higher Law of Yeshua <text:line-break/>for the Perfecting of the Saints</text:span><text:span text:style-name="T3"/></text:p>
      <text:p text:style-name="P6" loext:marker-style-name="T4"><text:span text:style-name="T4">Restoring the Way of Life Taught by the Messiah</text:span></text:p>
      <text:p text:style-name="P7" loext:marker-style-name="T4">Commentary Edition</text:p>
      <text:p text:style-name="P5" loext:marker-style-name="T4"><text:span text:style-name="T4">Edited and Restored by </text:span><text:span text:style-name="T4"/></text:p>
      <text:p text:style-name="P5" loext:marker-style-name="T4"><text:span text:style-name="T4">Tracy Phillip Osborne, </text:span><text:span text:style-name="T5">M.A.</text:span></text:p>
      <text:p text:style-name="P8" loext:marker-style-name="T6"/>
      <text:h text:style-name="P9" text:outline-level="1"><text:bookmark-start text:name="__RefHeading___Toc72145_78557317"/>Front Matter<text:bookmark-end text:name="__RefHeading___Toc72145_78557317"/></text:h>
      <text:h text:style-name="GHT_20_Chapter" text:outline-level="1"><text:bookmark-start text:name="__RefHeading___Toc72147_78557317"/>Copyright Page<text:bookmark-end text:name="__RefHeading___Toc72147_78557317"/><text:span text:style-name="T1"/></text:h>
      <text:p text:style-name="P10" loext:marker-style-name="T7"/>
      <text:p text:style-name="P11">The Gospel of the Holy Twelve: The Higher Law of Y<text:span text:style-name="T8">'</text:span>shúa</text:p>
      <text:p text:style-name="P12"><text:line-break/><text:span text:style-name="T9">Commentary</text:span> Edition</text:p>
      <text:p text:style-name="P13"><text:span text:style-name="Strong_20_Emphasis">Copyright © 2026 Tracy Phillip Osborne. All rights reserved.</text:span></text:p>
      <text:p text:style-name="P14">This commentary edition, including its editorial arrangement, transliterations, introductions, commentary, notes, excursuses, charts, appendices, formatting, and supplemental materials, is the original editorial and interpretive work of Tracy Phillip Osborne.</text:p>
      <text:p text:style-name="P14">The sacred teachings themselves are not claimed as private property. They are offered in the spirit of, “Freely you have received; freely give.” Readers may quote brief portions for study, teaching, review, articles, sermons, or scholarly discussion, provided that proper credit is given and the meaning is not misrepresented.</text:p>
      <text:p text:style-name="P14">No substantial portion of this commentary edition may be reproduced, sold, altered, summarized for publication, incorporated into another edition, or distributed as a competing work without prior written permission.</text:p>
      <text:p text:style-name="P13">Printed in the United States of America.</text:p>
      <text:p text:style-name="P15">For further information and available options, visit:</text:p>
      <text:p text:style-name="P15"><text:a xlink:type="simple" xlink:href="http://www.netsarim.com/" text:style-name="Internet_20_link" text:visited-style-name="Visited_20_Internet_20_Link">www.netsarim.com</text:a></text:p>
      <text:p text:style-name="P16"/>
      <text:p text:style-name="P17" loext:marker-style-name="T10"/>
      <text:h text:style-name="P18" text:outline-level="1"><text:bookmark-start text:name="__RefHeading___Toc72149_78557317"/>Dedication<text:bookmark-end text:name="__RefHeading___Toc72149_78557317"/></text:h>
      <text:p text:style-name="P19" loext:marker-style-name="T4"/>
      <text:p text:style-name="P20" loext:marker-style-name="T4"><text:span text:style-name="T4">May the message of this book fill the earth as the waters cover the sea.</text:span><text:span text:style-name="T4"/></text:p>
      <text:p text:style-name="P20" loext:marker-style-name="T4"><text:span text:style-name="T4">This work is dedicated to my family, friends, and teachers, whose lives and guidance have shaped my journey.</text:span></text:p>
      <text:h text:style-name="P21" text:outline-level="1"><text:bookmark-start text:name="__RefHeading___Toc72151_78557317"/>Acknowledgements<text:bookmark-end text:name="__RefHeading___Toc72151_78557317"/><text:span text:style-name="T11"/></text:h>
      <text:p text:style-name="P22" loext:marker-style-name="T4"/>
      <text:p text:style-name="P23" loext:marker-style-name="T4"><text:span text:style-name="T12">Blessed are you</text:span><text:span text:style-name="T4">, </text:span><text:span text:style-name="T13">יהוה</text:span><text:span text:style-name="T4">, Elohíym of compassionate benevolence, who remedies evil with love and wisdom, and </text:span><text:span text:style-name="T12">which is </text:span><text:span text:style-name="T4">woven into </text:span><text:span text:style-name="T12">the</text:span><text:span text:style-name="T4"> plan of salvation for all </text:span><text:span text:style-name="T12">who believe, repent, and obey</text:span><text:span text:style-name="T4">! </text:span><text:span text:style-name="T12">Grant our hearts eyes to see, ears to hear, and an understanding heart to perceive your wondrous thoughts, words, and deeds!</text:span></text:p>
      <text:p text:style-name="P22" loext:marker-style-name="T4"/>
      <text:p text:style-name="P23" loext:marker-style-name="T4"><text:span text:style-name="T4">I give thanks to the many individuals who have contributed, knowingly and unknowingly, to my life, studies, and spiritual formation. Each has played an integral role in the development of the ideas and convictions reflected in this work. </text:span><text:span text:style-name="T12">We all build upon and fine-tune the ideas of those who have preceded us.</text:span></text:p>
      <text:p text:style-name="P23" loext:marker-style-name="T4"><text:span text:style-name="T4">I am especially grateful to my family, friends, and teachers for their patience, encouragement, and faithfulness.</text:span></text:p>
      <text:h text:style-name="P18" text:outline-level="1"><text:bookmark-start text:name="__RefHeading___Toc72153_78557317"/>Scriptural Foundation<text:bookmark-end text:name="__RefHeading___Toc72153_78557317"/></text:h>
      <text:p text:style-name="P19" loext:marker-style-name="T4"/>
      <text:p text:style-name="P19" loext:marker-style-name="T4">The Perfected Life<text:span text:style-name="T4"/></text:p>
      <text:p text:style-name="P20" loext:marker-style-name="T4"><text:span text:style-name="T4">The Scriptures consistently present spiritual maturity as a central aim of the covenant life:</text:span><text:span text:style-name="T4"/></text:p>
      <text:p text:style-name="P20" loext:marker-style-name="T4"><text:span text:style-name="T4">“Noah was… perfect in his generations.” (Gen. 6:9)</text:span><text:span text:style-name="T4"/></text:p>
      <text:p text:style-name="P20" loext:marker-style-name="T4"><text:span text:style-name="T4">“Walk before Me and be perfect.” (Gen. 17:1)</text:span><text:span text:style-name="T4"/></text:p>
      <text:p text:style-name="P20" loext:marker-style-name="T4"><text:span text:style-name="T4">“The Torah of </text:span><text:span text:style-name="T13">יהוה</text:span><text:span text:style-name="T4"> is perfect.” (Ps. 19:7)</text:span></text:p>
      <text:p text:style-name="P20" loext:marker-style-name="T4"><text:span text:style-name="T4">“Therefore, be perfect.” (Matt. 5:48)</text:span><text:span text:style-name="T4"/></text:p>
      <text:p text:style-name="P20" loext:marker-style-name="T4"><text:span text:style-name="T4">“Being made perfect… he became the author of salvation.” (Heb. 5:9)</text:span><text:span text:style-name="T4"/></text:p>
      <text:p text:style-name="P20" loext:marker-style-name="T4"><text:span text:style-name="T4">“For the perfecting of the saints…” (Eph. 4:12)</text:span><text:span text:style-name="T4"/></text:p>
      <text:p text:style-name="P20" loext:marker-style-name="T4"><text:span text:style-name="T4">The Gospel of the Holy Twelve (</text:span><text:span text:style-name="T14">G</text:span><text:span text:style-name="T15">ht</text:span><text:span text:style-name="T4">) opens with these words:</text:span></text:p>
      <text:p text:style-name="P24" loext:marker-style-name="T4"><text:span text:style-name="T4">“Here begins the Gospel of the Perfect Life” <text:line-break/>of the Lord Yeshua the Messiah…</text:span></text:p>
      <text:p text:style-name="P25" loext:marker-style-name="T4"><text:span text:style-name="T4">This Gospel presents perfection as the goal one should strive to attain—to be unblemished and whole of heart, with integrity of life, and faithful obedience to the will of Elohíym as </text:span><text:span text:style-name="T12">first </text:span><text:span text:style-name="T4">established </text:span><text:span text:style-name="T16">for us </text:span><text:span text:style-name="T4">“In the beginning” </text:span><text:span text:style-name="T12">when the Almighty created the heavens and their inhabitants then the earth and its inhabitants</text:span><text:span text:style-name="T4">.</text:span></text:p>
      <text:h text:style-name="P26" text:outline-level="1"><text:bookmark-start text:name="__RefHeading___Toc37185_3619305966"/><text:bookmark-start text:name="_Toc230713595"/>Editors Preface<text:bookmark-end text:name="__RefHeading___Toc37185_3619305966"/><text:bookmark-end text:name="_Toc230713595"/></text:h>
      <text:p text:style-name="P8" loext:marker-style-name="T6"/>
      <text:p text:style-name="P23" loext:marker-style-name="T4"><text:span text:style-name="T4">Purpose and Vision</text:span></text:p>
      <text:p text:style-name="P27" loext:marker-style-name="T4"><text:span text:style-name="T4">The Gospel of the Holy Twelve </text:span><text:span text:style-name="T17">(</text:span><text:span text:style-name="T18">Ght</text:span><text:span text:style-name="T17">) </text:span><text:span text:style-name="T4">has also been known as The Gospel of the Perfect Life of the Master Y</text:span><text:span text:style-name="T19">eshu-Maria</text:span><text:span text:style-name="T4"> the Messiah. While both titles are fitting, this edition retains the traditional name for continuity, while emphasizing its central theme: the restoration of the Higher Law and the formation of mature disciples. </text:span><text:span text:style-name="T19">Thus the subtitle:</text:span></text:p>
      <text:p text:style-name="P28" loext:marker-style-name="T4"><text:span text:style-name="T19">The Higher Law of Y</text:span><text:span text:style-name="T20">'</text:span><text:span text:style-name="T19">sh</text:span><text:span text:style-name="T21">ú</text:span><text:span text:style-name="T19">a for the Perfecting of the Saints.</text:span></text:p>
      <text:p text:style-name="P23" loext:marker-style-name="T4"><text:span text:style-name="T4">This Gospel presents Y'shúa </text:span><text:span text:style-name="T19">(</text:span><text:span text:style-name="T4">Yeshua) not merely as an object of belief, but as a living teacher of righteousness, compassion, and conscience-centered obedience.</text:span></text:p>
      <text:p text:style-name="P23" loext:marker-style-name="T6"><text:span text:style-name="T4">Its purpose is to restore a way of life </text:span><text:span text:style-name="T19">more fully aligned with the original </text:span><text:span text:style-name="T16">and fuller </text:span><text:span text:style-name="T19">message reflected in this Gospel and other historical witnesses which harmonize with it</text:span><text:span text:style-name="T4">.</text:span></text:p>
      <text:h text:style-name="P21" text:outline-level="1"><text:bookmark-start text:name="_Toc230713596"/><text:bookmark-start text:name="__RefHeading___Toc37187_3619305966"/>Editor’s Introduction<text:bookmark-end text:name="_Toc230713596"/><text:bookmark-end text:name="__RefHeading___Toc37187_3619305966"/></text:h>
      <text:p text:style-name="P8" loext:marker-style-name="T6"/>
      <text:p text:style-name="P23" loext:marker-style-name="T4"><text:span text:style-name="T4">Personal Journey</text:span></text:p>
      <text:p text:style-name="P23" loext:marker-style-name="T4"><text:span text:style-name="T4">I first encountered The Gospel of the Holy Twelve </text:span><text:span text:style-name="T17">(</text:span><text:span text:style-name="T18">Ght</text:span><text:span text:style-name="T17">) </text:span><text:span text:style-name="T4">in late 2017. From the beginning, its teachings resonated deeply with convictions I had developed through decades of study, prayer, and spiritual experience.</text:span></text:p>
      <text:p text:style-name="P23" loext:marker-style-name="T4"><text:span text:style-name="T4">Shortly before discovering this work, my wife received a vivid dream that later proved significant in preparing us to receive and seriously examine this Gospel. </text:span><text:span text:style-name="T22">It wasn’t long before</text:span><text:span text:style-name="T4"> I came to regard that experience as part of a broader process of spiritual guidance.</text:span></text:p>
      <text:p text:style-name="P23" loext:marker-style-name="T4"><text:span text:style-name="T4">In January 2018, after careful reflection, I adopted the plant-based </text:span><text:span text:style-name="T23">food </text:span><text:span text:style-name="T4">discipline advocated in this Gospel. Through study and practice, I found increasing coherence between its ethical vision, </text:span><text:span text:style-name="T19">its distinctive teaching,</text:span><text:span text:style-name="T4"> the wider biblical </text:span><text:span text:style-name="T19">and historical witnesses</text:span><text:span text:style-name="T4">.</text:span></text:p>
      <text:p text:style-name="P23" loext:marker-style-name="T6"><text:span text:style-name="T4">Over time, I recognized that the existing English editions required careful updating for modern readers, while preserving their distinctive Hebraic and ethical character. This led to the preparation of the present edition.</text:span></text:p>
      <text:h text:style-name="P21" text:outline-level="1"><text:bookmark-start text:name="__RefHeading___Toc72155_78557317"/>About This Edition<text:bookmark-end text:name="__RefHeading___Toc72155_78557317"/><text:span text:style-name="T11"/></text:h>
      <text:p text:style-name="P19" loext:marker-style-name="T4"/>
      <text:p text:style-name="P19" loext:marker-style-name="T4">Editorial Principles<text:span text:style-name="T4"/></text:p>
      <text:p text:style-name="P20" loext:marker-style-name="T4"><text:span text:style-name="T4">The Edition has been prepared according to the following principles:</text:span></text:p>
      <text:p text:style-name="P20" loext:marker-style-name="T4"><text:span text:style-name="T4">1.<text:tab/>Preservation of the original structure and content</text:span><text:span text:style-name="T4"/></text:p>
      <text:p text:style-name="P20" loext:marker-style-name="T4"><text:span text:style-name="T4">2.<text:tab/>Modernization of archaic English where necessary</text:span><text:span text:style-name="T4"/></text:p>
      <text:p text:style-name="P20" loext:marker-style-name="T4"><text:span text:style-name="T4">3.<text:tab/>Restoration of Hebraic terminology and context</text:span><text:span text:style-name="T4"/></text:p>
      <text:p text:style-name="P19" loext:marker-style-name="T4">4.<text:tab/>Consistent transliteration and naming conventions</text:p>
      <text:p text:style-name="P20" loext:marker-style-name="T4"><text:span text:style-name="T24">5</text:span><text:span text:style-name="T4">.<text:tab/>Faithful presentation without doctrinal alteration</text:span></text:p>
      <text:p text:style-name="P20" loext:marker-style-name="T4"><text:span text:style-name="T4">This Commentary Edition provides extended historical, linguistic, and theological analysis.</text:span><text:span text:style-name="T4"/></text:p>
      <text:h text:style-name="P21" text:outline-level="1"><text:bookmark-start text:name="__RefHeading___Toc72157_78557317"/>Historical Background<text:bookmark-end text:name="__RefHeading___Toc72157_78557317"/><text:span text:style-name="T11"/></text:h>
      <text:p text:style-name="P29" loext:marker-style-name="T6"/>
      <text:p text:style-name="P29" loext:marker-style-name="T6">Origins and Transmission</text:p>
      <text:p text:style-name="P23" loext:marker-style-name="T4"><text:span text:style-name="T4">The Gospel of the Holy Twelve </text:span><text:span text:style-name="T17">(</text:span><text:span text:style-name="T25">Ght</text:span><text:span text:style-name="T17">) </text:span><text:span text:style-name="T4">was first published in serialized form between 1898 and 1901, and later as a complete volume in 1924 by those who inherited his work. Its principal editor was Rev. Gideon Jasper Richard Ouseley (1834–1906), a priest </text:span><text:span text:style-name="T17">of the Catholic church and then </text:span><text:span text:style-name="T4">associated with the Catholic Apostolic </text:span><text:span text:style-name="T17">Church restoration </text:span><text:span text:style-name="T4">movement. </text:span></text:p>
      <text:p text:style-name="P23" loext:marker-style-name="T4"><text:span text:style-name="T4">Ouseley stated that the text was received through spiritual experiences </text:span><text:span text:style-name="T26">and divine visitations, </text:span><text:span text:style-name="T4">including dreams, visions, and divine guidance, and an inspired restoring of the canonical Gospels. (More extensive documentation is located in the Commentary Edition.)</text:span></text:p>
      <text:p text:style-name="P23" loext:marker-style-name="T4"><text:span text:style-name="T4">Various traditions concerning earlier copies and Eastern transmission have circulated since its publication. While some of these claims remain historically unverified, the text itself has continued to be studied for its internal coherence, ethical vision, and distinctive theological framework. Because no original manuscript has </text:span><text:span text:style-name="T17">publicly </text:span><text:span text:style-name="T4">survived, this Gospel must ultimately be evaluated on its </text:span><text:span text:style-name="T17">coherent </text:span><text:span text:style-name="T4">internal testimony, spiritual fruit, and consistency with the broader biblical and historical witness. </text:span></text:p>
      <text:p text:style-name="P23" loext:marker-style-name="T27"><text:span text:style-name="T4">The First five Bible books are named by their first word(s) rather than by its’ author or theme; and thus, the name of this book would be: <text:line-break/></text:span><text:span text:style-name="T14">The Gospel of the Perfect Life of Y'shúa</text:span><text:span text:style-name="T27">. </text:span></text:p>
      <text:p text:style-name="P23" loext:marker-style-name="T4"><text:span text:style-name="T4">For continuity, we have retained: </text:span></text:p>
      <text:p text:style-name="P23" loext:marker-style-name="T4"><text:span text:style-name="T14">The Gospel of the Holy Twelve <text:line-break/></text:span><text:span text:style-name="T4">with </text:span><text:span text:style-name="T28">an</text:span><text:span text:style-name="T4"> appropriate thematic Sub-Title: <text:line-break/></text:span><text:span text:style-name="T14">The Higher Law of Y</text:span><text:span text:style-name="T29">'</text:span><text:span text:style-name="T14">sh</text:span><text:span text:style-name="T30">ú</text:span><text:span text:style-name="T14">a for the Perfecting of the Saints</text:span><text:span text:style-name="T4"> <text:line-break/>as </text:span><text:span text:style-name="T17">it is</text:span><text:span text:style-name="T4"> used in Chapters 25 and 46.</text:span></text:p>
      <text:p text:style-name="P30" loext:marker-style-name="T4"/>
      <text:p text:style-name="P31" loext:marker-style-name="T31"><text:soft-page-break/></text:p>
      <text:h text:style-name="P32" text:outline-level="1"><text:bookmark-start text:name="__RefHeading___Toc72159_78557317"/>How To Read This Gospel<text:bookmark-end text:name="__RefHeading___Toc72159_78557317"/><text:span text:style-name="T32"/></text:h>
      <text:p text:style-name="P8" loext:marker-style-name="T6"/>
      <text:p text:style-name="P20" loext:marker-style-name="T4"><text:span text:style-name="T4">This Gospel is best approached with:</text:span><text:span text:style-name="T4"/></text:p>
      <text:p text:style-name="P20" loext:marker-style-name="T4"><text:span text:style-name="T4">•<text:tab/>Prayerful openness</text:span><text:span text:style-name="T4"/></text:p>
      <text:p text:style-name="P20" loext:marker-style-name="T4"><text:span text:style-name="T4">•<text:tab/>Intellectual honesty</text:span><text:span text:style-name="T4"/></text:p>
      <text:p text:style-name="P20" loext:marker-style-name="T4"><text:span text:style-name="T4">•<text:tab/>Ethical seriousness</text:span><text:span text:style-name="T4"/></text:p>
      <text:p text:style-name="P20" loext:marker-style-name="T4"><text:span text:style-name="T4">•<text:tab/>Willingness to test its teachings in practice</text:span><text:span text:style-name="T4"/></text:p>
      <text:p text:style-name="P20" loext:marker-style-name="T4"><text:span text:style-name="T4">Readers are encouraged to examine its claims carefully, compare them with Scripture and other historical religious documentation, and consider their fruits in daily life.</text:span><text:span text:style-name="T4"/></text:p>
      <text:p text:style-name="P33" loext:marker-style-name="T4"><text:span text:style-name="T4">This work does not ask for uncritical acceptance. It invites thoughtful and spiritual examination. </text:span><text:span text:style-name="T33">The reader is encouraged to hear the Gospel as a whole before reaching a final judgment concerning its origin, authority, or message. </text:span><text:span text:style-name="T4"><text:s/></text:span></text:p>
      <text:p text:style-name="GHT_20_Subheading"><text:bookmark-start text:name="__RefHeading___Toc95022_2618736420"/>Consider the Possibility<text:bookmark-end text:name="__RefHeading___Toc95022_2618736420"/></text:p>
      <text:p text:style-name="P34">Before deciding what this Gospel can or cannot be, consider a possible historical setting.</text:p>
      <text:p text:style-name="P35">What if the Apostle John departed from Jerusalem sometime after the Jerusalem Council and eventually established his ministry among the assemblies of Asia Minor? What if he first composed the Gospel bearing his name as a selective testimony, but later—after persecution, apostolic deaths, the Jewish war, and the destruction of Jerusalem—recognized the need to preserve a fuller account of the life and teachings of <text:span text:style-name="T34">Y'shúa</text:span>?</text:p>
      <text:p text:style-name="P35">By then, the Jerusalem assembly had been scattered, eyewitnesses were passing away, and the Hebrew setting of <text:span text:style-name="T34">Y'shúa</text:span>’s teachings was becoming increasingly distant from the growing Gentile congregations. Teachings <text:soft-page-break/>once preserved through oral testimony could be abbreviated, misunderstood, or lost.</text:p>
      <text:p text:style-name="P34">What if John therefore, <text:span text:style-name="T35">under inspiration, </text:span>gathered his own recollections, Gospel accounts already in circulation, and additional traditions preserved among the surviving disciples, and prepared an expanded apostolic recension—not to replace the other Gospels, but to preserve teachings and episodes that their more selective narratives had not fully retained?</text:p>
      <text:p text:style-name="P34">This reconstruction is offered not as established history, but as a reasonable possibility to keep in mind while reading. The reader is asked neither to accept nor reject it in advance, but to hear the Gospel as a whole before deciding whether it preserves an authentic apostolic foundation beneath the form in which it has come down to us.</text:p>
      <text:p text:style-name="P36">For a fuller examination of this proposed setting and the later transmission of the text, see Excursus I, Parts I–II: “A Johannine Origin?” and “A Johannine Gospel?” </text:p>
      <text:p text:style-name="P19"/>
      <text:h text:style-name="P32" text:outline-level="1"><text:bookmark-start text:name="__RefHeading___Toc72161_78557317"/>Note On Language and Transliteration<text:bookmark-end text:name="__RefHeading___Toc72161_78557317"/><text:span text:style-name="T11"/></text:h>
      <text:p text:style-name="P33" loext:marker-style-name="T6"><text:span text:style-name="T4">This edition employs transliterations of some Hebrew and Aramaic names and terms to reflect their original context—just enough so as to not overburden the newer readers. A consistent style guide has been applied throughout. This Commentary is selective and not exhaustive. Notes serve restoration, not argument. And silence is intentional where the text is clear.</text:span></text:p>
      <text:h text:style-name="P21" text:outline-level="1"><text:bookmark-start text:name="__RefHeading___Toc72163_78557317"/>Editorial Conventions<text:bookmark-end text:name="__RefHeading___Toc72163_78557317"/><text:span text:style-name="T11"/></text:h>
      <text:p text:style-name="P37">Th<text:span text:style-name="T36">e</text:span> Text Edition presents an updated translation with minimal footnotes and glosses, in contrast to th<text:span text:style-name="T36">is</text:span> Commentary Edition, which includes extensive interpretive notes, analysis, cross-references, and orienting explanations of dating and calendar issues.</text:p>
      <text:p text:style-name="P38"><text:span text:style-name="T37">B</text:span>rief clarifications are provided directly within the text using brackets [ ]. <text:span text:style-name="T37">Whereas, </text:span>Parentheses ( ) are native to the original rendering.</text:p>
      <text:p text:style-name="P39">Personal names—except where Greek-English forms are historically appropriate—have been rendered closer to their Hebrew pronunciation; for example, Aḅraham for Abraham, Moshéh for Moses, Elisheḅa for Elizabeth, Yoḥanan for John, and Y'shúa for Yeshua / Jesus / Iesous. This approach is intended to gently familiarize readers with Hebrew forms and usage, the primary linguistic context of the Scriptures, without hindering the flow of the text.</text:p>
      <text:p text:style-name="P39">The dots under letters, such as ṿ, ḳ, ḥ, and ḅ, indicate a slight difference in Hebrew pronunciation from the ordinary English sound suggested by the letter. Š is used for “Sh.” Accent marks, such as ú in Y'shúa, indicate the syllable where the stress is placed in Hebrew words, in contrast to ordinary English usage.</text:p>
      <text:p text:style-name="P39">Y'shúa means “Yahwéh will deliver.” The apostrophe in Y'shúa serves to remind the reader that Y' is an abbreviation of the first three letters of the Sacred Name: יהוה / <text:span text:style-name="T38">Y</text:span><text:span text:style-name="T39">hwh</text:span> / Ιαυε — Hebrew, English, and Greek representations. In the print editions, the Sacred Name is shown in paleo-Hebrew script. In the digital edition, some reading systems may display the underlying Hebrew characters in a standard Hebrew font.</text:p>
      <text:p text:style-name="P40">In my opinion, the correct pronunciation of the Sacred Name is in the realm of Yahwéh, Yahuéh, Yahuwéh, and Yahuhéy, varying in spoken, sung, and meditative forms. Thus, Y'shúa is short for Yahushúa, corresponding to Joshua. The accented syllable in both forms is shú.</text:p>
      <text:p text:style-name="P41"/>
      <text:table-of-content text:style-name="Sect1" text:name="Table of Contents1">
        <text:table-of-content-source text:outline-level="3" text:use-index-marks="false">
          <text:index-title-template text:style-name="Contents_20_Heading">Table of Content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Table of Contents1_Head">
            <text:p text:style-name="P42">Table of Contents</text:p>
          </text:index-title>
          <text:p text:style-name="P43"><text:a xlink:type="simple" xlink:href="#__RefHeading___Toc72145_78557317" office:name="Front Matter" text:style-name="Index_20_Link" text:visited-style-name="Index_20_Link">Front Matter<text:tab/>iv</text:a></text:p>
          <text:p text:style-name="P43"><text:a xlink:type="simple" xlink:href="#__RefHeading___Toc72147_78557317" office:name="Copyright Page" text:style-name="Index_20_Link" text:visited-style-name="Index_20_Link">Copyright Page<text:tab/>iv</text:a></text:p>
          <text:p text:style-name="P43"><text:a xlink:type="simple" xlink:href="#__RefHeading___Toc72149_78557317" office:name="Dedication" text:style-name="Index_20_Link" text:visited-style-name="Index_20_Link">Dedication<text:tab/>v</text:a></text:p>
          <text:p text:style-name="P43"><text:a xlink:type="simple" xlink:href="#__RefHeading___Toc72151_78557317" office:name="Acknowledgements" text:style-name="Index_20_Link" text:visited-style-name="Index_20_Link">Acknowledgements<text:tab/>vi</text:a></text:p>
          <text:p text:style-name="P43"><text:a xlink:type="simple" xlink:href="#__RefHeading___Toc72153_78557317" office:name="Scriptural Foundation" text:style-name="Index_20_Link" text:visited-style-name="Index_20_Link">Scriptural Foundation<text:tab/>vii</text:a></text:p>
          <text:p text:style-name="P43"><text:a xlink:type="simple" xlink:href="#__RefHeading___Toc37185_3619305966" office:name="Editors Preface" text:style-name="Index_20_Link" text:visited-style-name="Index_20_Link">Editors Preface<text:tab/>viii</text:a></text:p>
          <text:p text:style-name="P43"><text:a xlink:type="simple" xlink:href="#__RefHeading___Toc37187_3619305966" office:name="Editor’s Introduction" text:style-name="Index_20_Link" text:visited-style-name="Index_20_Link">Editor’s Introduction<text:tab/>ix</text:a></text:p>
          <text:p text:style-name="P43"><text:a xlink:type="simple" xlink:href="#__RefHeading___Toc72155_78557317" office:name="About This Edition" text:style-name="Index_20_Link" text:visited-style-name="Index_20_Link">About This Edition<text:tab/>x</text:a></text:p>
          <text:p text:style-name="P43"><text:a xlink:type="simple" xlink:href="#__RefHeading___Toc72157_78557317" office:name="Historical Background" text:style-name="Index_20_Link" text:visited-style-name="Index_20_Link">Historical Background<text:tab/>xi</text:a></text:p>
          <text:p text:style-name="P43"><text:a xlink:type="simple" xlink:href="#__RefHeading___Toc72159_78557317" office:name="How To Read This Gospel" text:style-name="Index_20_Link" text:visited-style-name="Index_20_Link">How To Read This Gospel<text:tab/>xii</text:a></text:p>
          <text:p text:style-name="P43"><text:a xlink:type="simple" xlink:href="#__RefHeading___Toc72161_78557317" office:name="Note On Language and Transliteration" text:style-name="Index_20_Link" text:visited-style-name="Index_20_Link">Note On Language and Transliteration<text:tab/>xiii</text:a></text:p>
          <text:p text:style-name="P43"><text:a xlink:type="simple" xlink:href="#__RefHeading___Toc72163_78557317" office:name="Editorial Conventions" text:style-name="Index_20_Link" text:visited-style-name="Index_20_Link">Editorial Conventions<text:tab/>xiv</text:a></text:p>
          <text:p text:style-name="P43"><text:a xlink:type="simple" xlink:href="#__RefHeading___Toc37189_3619305966" office:name="Prologue" text:style-name="Index_20_Link" text:visited-style-name="Index_20_Link">Prologue<text:tab/>1</text:a></text:p>
          <text:p text:style-name="P43"><text:a xlink:type="simple" xlink:href="#__RefHeading___Toc37191_3619305966" office:name="Chapter 1" text:style-name="Index_20_Link" text:visited-style-name="Index_20_Link">Chapter 1<text:tab/>4</text:a></text:p>
          <text:p text:style-name="P43"><text:a xlink:type="simple" xlink:href="#__RefHeading___Toc37193_3619305966" office:name="Chapter 2" text:style-name="Index_20_Link" text:visited-style-name="Index_20_Link">Chapter 2<text:tab/>7</text:a></text:p>
          <text:p text:style-name="P43"><text:a xlink:type="simple" xlink:href="#__RefHeading___Toc37195_3619305966" office:name="Chapter 3" text:style-name="Index_20_Link" text:visited-style-name="Index_20_Link">Chapter 3<text:tab/>10</text:a></text:p>
          <text:p text:style-name="P43"><text:a xlink:type="simple" xlink:href="#__RefHeading___Toc37197_3619305966" office:name="Chapter 4" text:style-name="Index_20_Link" text:visited-style-name="Index_20_Link">Chapter 4<text:tab/>12</text:a></text:p>
          <text:p text:style-name="P43"><text:a xlink:type="simple" xlink:href="#__RefHeading___Toc37199_3619305966" office:name="Chapter 5" text:style-name="Index_20_Link" text:visited-style-name="Index_20_Link">Chapter 5<text:tab/>14</text:a></text:p>
          <text:p text:style-name="P43"><text:a xlink:type="simple" xlink:href="#__RefHeading___Toc37201_3619305966" office:name="Chapter 6" text:style-name="Index_20_Link" text:visited-style-name="Index_20_Link">Chapter 6<text:tab/>17</text:a></text:p>
          <text:p text:style-name="P43"><text:a xlink:type="simple" xlink:href="#__RefHeading___Toc37203_3619305966" office:name="Chapter 7" text:style-name="Index_20_Link" text:visited-style-name="Index_20_Link">Chapter 7<text:tab/>22</text:a></text:p>
          <text:p text:style-name="P43"><text:a xlink:type="simple" xlink:href="#__RefHeading___Toc37205_3619305966" office:name="Chapter 8" text:style-name="Index_20_Link" text:visited-style-name="Index_20_Link">Chapter 8<text:tab/>24</text:a></text:p>
          <text:p text:style-name="P43"><text:a xlink:type="simple" xlink:href="#__RefHeading___Toc37207_3619305966" office:name="Chapter 9" text:style-name="Index_20_Link" text:visited-style-name="Index_20_Link">Chapter 9<text:tab/>26</text:a></text:p>
          <text:p text:style-name="P43"><text:a xlink:type="simple" xlink:href="#__RefHeading___Toc37209_3619305966" office:name="Chapter 10" text:style-name="Index_20_Link" text:visited-style-name="Index_20_Link">Chapter 10<text:tab/>29</text:a></text:p>
          <text:p text:style-name="P43"><text:a xlink:type="simple" xlink:href="#__RefHeading___Toc37211_3619305966" office:name="Chapter 11" text:style-name="Index_20_Link" text:visited-style-name="Index_20_Link">Chapter 11<text:tab/>32</text:a></text:p>
          <text:p text:style-name="P43"><text:a xlink:type="simple" xlink:href="#__RefHeading___Toc37213_3619305966" office:name="Chapter 12" text:style-name="Index_20_Link" text:visited-style-name="Index_20_Link">Chapter 12<text:tab/>33</text:a></text:p>
          <text:p text:style-name="P43"><text:a xlink:type="simple" xlink:href="#__RefHeading___Toc37215_3619305966" office:name="Chapter 13" text:style-name="Index_20_Link" text:visited-style-name="Index_20_Link">Chapter 13<text:tab/>35</text:a></text:p>
          <text:p text:style-name="P43"><text:a xlink:type="simple" xlink:href="#__RefHeading___Toc37217_3619305966" office:name="Chapter 14" text:style-name="Index_20_Link" text:visited-style-name="Index_20_Link">Chapter 14<text:tab/>36</text:a></text:p>
          <text:p text:style-name="P43"><text:a xlink:type="simple" xlink:href="#__RefHeading___Toc37219_3619305966" office:name="Chapter 15" text:style-name="Index_20_Link" text:visited-style-name="Index_20_Link">Chapter 15<text:tab/>38</text:a></text:p>
          <text:p text:style-name="P43"><text:a xlink:type="simple" xlink:href="#__RefHeading___Toc37221_3619305966" office:name="Chapter 16" text:style-name="Index_20_Link" text:visited-style-name="Index_20_Link">Chapter 16<text:tab/>40</text:a></text:p>
          <text:p text:style-name="P43"><text:a xlink:type="simple" xlink:href="#__RefHeading___Toc37223_3619305966" office:name="Chapter 17" text:style-name="Index_20_Link" text:visited-style-name="Index_20_Link">Chapter 17<text:tab/>41</text:a></text:p>
          <text:p text:style-name="P43"><text:a xlink:type="simple" xlink:href="#__RefHeading___Toc37225_3619305966" office:name="Chapter 18" text:style-name="Index_20_Link" text:visited-style-name="Index_20_Link">Chapter 18<text:tab/>44</text:a></text:p>
          <text:p text:style-name="P43"><text:a xlink:type="simple" xlink:href="#__RefHeading___Toc37227_3619305966" office:name="Chapter 19" text:style-name="Index_20_Link" text:visited-style-name="Index_20_Link">Chapter 19<text:tab/>45</text:a></text:p>
          <text:p text:style-name="P43"><text:a xlink:type="simple" xlink:href="#__RefHeading___Toc37229_3619305966" office:name="Chapter 20" text:style-name="Index_20_Link" text:visited-style-name="Index_20_Link">Chapter 20<text:tab/>46</text:a></text:p>
          <text:p text:style-name="P43"><text:a xlink:type="simple" xlink:href="#__RefHeading___Toc37231_3619305966" office:name="Chapter 21" text:style-name="Index_20_Link" text:visited-style-name="Index_20_Link">Chapter 21<text:tab/>47</text:a></text:p>
          <text:p text:style-name="P43"><text:a xlink:type="simple" xlink:href="#__RefHeading___Toc37233_3619305966" office:name="Chapter 22" text:style-name="Index_20_Link" text:visited-style-name="Index_20_Link">Chapter 22<text:tab/>49</text:a></text:p>
          <text:p text:style-name="P43"><text:a xlink:type="simple" xlink:href="#__RefHeading___Toc37235_3619305966" office:name="Chapter 23" text:style-name="Index_20_Link" text:visited-style-name="Index_20_Link">Chapter 23<text:tab/>51</text:a></text:p>
          <text:p text:style-name="P43"><text:a xlink:type="simple" xlink:href="#__RefHeading___Toc37237_3619305966" office:name="Chapter 24" text:style-name="Index_20_Link" text:visited-style-name="Index_20_Link"><text:soft-page-break/>Chapter 24<text:tab/>53</text:a></text:p>
          <text:p text:style-name="P43"><text:a xlink:type="simple" xlink:href="#__RefHeading___Toc37239_3619305966" office:name="Chapter 25" text:style-name="Index_20_Link" text:visited-style-name="Index_20_Link">Chapter 25<text:tab/>54</text:a></text:p>
          <text:p text:style-name="P43"><text:a xlink:type="simple" xlink:href="#__RefHeading___Toc37241_3619305966" office:name="Chapter 26" text:style-name="Index_20_Link" text:visited-style-name="Index_20_Link">Chapter 26<text:tab/>57</text:a></text:p>
          <text:p text:style-name="P43"><text:a xlink:type="simple" xlink:href="#__RefHeading___Toc37243_3619305966" office:name="Chapter 27" text:style-name="Index_20_Link" text:visited-style-name="Index_20_Link">Chapter 27<text:tab/>59</text:a></text:p>
          <text:p text:style-name="P43"><text:a xlink:type="simple" xlink:href="#__RefHeading___Toc37245_3619305966" office:name="Chapter 28" text:style-name="Index_20_Link" text:visited-style-name="Index_20_Link">Chapter 28<text:tab/>61</text:a></text:p>
          <text:p text:style-name="P43"><text:a xlink:type="simple" xlink:href="#__RefHeading___Toc37247_3619305966" office:name="Chapter 29" text:style-name="Index_20_Link" text:visited-style-name="Index_20_Link">Chapter 29<text:tab/>63</text:a></text:p>
          <text:p text:style-name="P43"><text:a xlink:type="simple" xlink:href="#__RefHeading___Toc37249_3619305966" office:name="Chapter 30" text:style-name="Index_20_Link" text:visited-style-name="Index_20_Link">Chapter 30<text:tab/>65</text:a></text:p>
          <text:p text:style-name="P43"><text:a xlink:type="simple" xlink:href="#__RefHeading___Toc37251_3619305966" office:name="Chapter 31" text:style-name="Index_20_Link" text:visited-style-name="Index_20_Link">Chapter 31<text:tab/>67</text:a></text:p>
          <text:p text:style-name="P43"><text:a xlink:type="simple" xlink:href="#__RefHeading___Toc37253_3619305966" office:name="Chapter 32" text:style-name="Index_20_Link" text:visited-style-name="Index_20_Link">Chapter 32<text:tab/>69</text:a></text:p>
          <text:p text:style-name="P43"><text:a xlink:type="simple" xlink:href="#__RefHeading___Toc37255_3619305966" office:name="Chapter 33" text:style-name="Index_20_Link" text:visited-style-name="Index_20_Link">Chapter 33<text:tab/>71</text:a></text:p>
          <text:p text:style-name="P43"><text:a xlink:type="simple" xlink:href="#__RefHeading___Toc37257_3619305966" office:name="Chapter 34" text:style-name="Index_20_Link" text:visited-style-name="Index_20_Link">Chapter 34<text:tab/>73</text:a></text:p>
          <text:p text:style-name="P43"><text:a xlink:type="simple" xlink:href="#__RefHeading___Toc37259_3619305966" office:name="Chapter 35" text:style-name="Index_20_Link" text:visited-style-name="Index_20_Link">Chapter 35<text:tab/>74</text:a></text:p>
          <text:p text:style-name="P43"><text:a xlink:type="simple" xlink:href="#__RefHeading___Toc37261_3619305966" office:name="Chapter 36" text:style-name="Index_20_Link" text:visited-style-name="Index_20_Link">Chapter 36<text:tab/>76</text:a></text:p>
          <text:p text:style-name="P43"><text:a xlink:type="simple" xlink:href="#__RefHeading___Toc37263_3619305966" office:name="Chapter 37" text:style-name="Index_20_Link" text:visited-style-name="Index_20_Link">Chapter 37<text:tab/>77</text:a></text:p>
          <text:p text:style-name="P43"><text:a xlink:type="simple" xlink:href="#__RefHeading___Toc37265_3619305966" office:name="Chapter 38" text:style-name="Index_20_Link" text:visited-style-name="Index_20_Link">Chapter 38<text:tab/>78</text:a></text:p>
          <text:p text:style-name="P43"><text:a xlink:type="simple" xlink:href="#__RefHeading___Toc37267_3619305966" office:name="Chapter 39" text:style-name="Index_20_Link" text:visited-style-name="Index_20_Link">Chapter 39<text:tab/>80</text:a></text:p>
          <text:p text:style-name="P43"><text:a xlink:type="simple" xlink:href="#__RefHeading___Toc37269_3619305966" office:name="Chapter 40" text:style-name="Index_20_Link" text:visited-style-name="Index_20_Link">Chapter 40<text:tab/>81</text:a></text:p>
          <text:p text:style-name="P43"><text:a xlink:type="simple" xlink:href="#__RefHeading___Toc37271_3619305966" office:name="Chapter 41" text:style-name="Index_20_Link" text:visited-style-name="Index_20_Link">Chapter 41<text:tab/>84</text:a></text:p>
          <text:p text:style-name="P43"><text:a xlink:type="simple" xlink:href="#__RefHeading___Toc37273_3619305966" office:name="Chapter 42" text:style-name="Index_20_Link" text:visited-style-name="Index_20_Link">Chapter 42<text:tab/>86</text:a></text:p>
          <text:p text:style-name="P43"><text:a xlink:type="simple" xlink:href="#__RefHeading___Toc37275_3619305966" office:name="Chapter 43" text:style-name="Index_20_Link" text:visited-style-name="Index_20_Link">Chapter 43<text:tab/>87</text:a></text:p>
          <text:p text:style-name="P43"><text:a xlink:type="simple" xlink:href="#__RefHeading___Toc37277_3619305966" office:name="Chapter 44" text:style-name="Index_20_Link" text:visited-style-name="Index_20_Link">Chapter 44<text:tab/>89</text:a></text:p>
          <text:p text:style-name="P43"><text:a xlink:type="simple" xlink:href="#__RefHeading___Toc37279_3619305966" office:name="Chapter 45" text:style-name="Index_20_Link" text:visited-style-name="Index_20_Link">Chapter 45<text:tab/>91</text:a></text:p>
          <text:p text:style-name="P43"><text:a xlink:type="simple" xlink:href="#__RefHeading___Toc37281_3619305966" office:name="Chapter 46" text:style-name="Index_20_Link" text:visited-style-name="Index_20_Link">Chapter 46<text:tab/>93</text:a></text:p>
          <text:p text:style-name="P43"><text:a xlink:type="simple" xlink:href="#__RefHeading___Toc37283_3619305966" office:name="Chapter 47" text:style-name="Index_20_Link" text:visited-style-name="Index_20_Link">Chapter 47<text:tab/>96</text:a></text:p>
          <text:p text:style-name="P43"><text:a xlink:type="simple" xlink:href="#__RefHeading___Toc37285_3619305966" office:name="Chapter 48" text:style-name="Index_20_Link" text:visited-style-name="Index_20_Link">Chapter 48<text:tab/>98</text:a></text:p>
          <text:p text:style-name="P43"><text:a xlink:type="simple" xlink:href="#__RefHeading___Toc37287_3619305966" office:name="Chapter 49" text:style-name="Index_20_Link" text:visited-style-name="Index_20_Link">Chapter 49<text:tab/>100</text:a></text:p>
          <text:p text:style-name="P43"><text:a xlink:type="simple" xlink:href="#__RefHeading___Toc37289_3619305966" office:name="Chapter 50" text:style-name="Index_20_Link" text:visited-style-name="Index_20_Link">Chapter 50<text:tab/>101</text:a></text:p>
          <text:p text:style-name="P43"><text:a xlink:type="simple" xlink:href="#__RefHeading___Toc37291_3619305966" office:name="Chapter 51" text:style-name="Index_20_Link" text:visited-style-name="Index_20_Link">Chapter 51<text:tab/>103</text:a></text:p>
          <text:p text:style-name="P43"><text:a xlink:type="simple" xlink:href="#__RefHeading___Toc37293_3619305966" office:name="Chapter 52" text:style-name="Index_20_Link" text:visited-style-name="Index_20_Link">Chapter 52<text:tab/>105</text:a></text:p>
          <text:p text:style-name="P43"><text:a xlink:type="simple" xlink:href="#__RefHeading___Toc37295_3619305966" office:name="Chapter 53" text:style-name="Index_20_Link" text:visited-style-name="Index_20_Link">Chapter 53<text:tab/>107</text:a></text:p>
          <text:p text:style-name="P43"><text:a xlink:type="simple" xlink:href="#__RefHeading___Toc37297_3619305966" office:name="Chapter 54" text:style-name="Index_20_Link" text:visited-style-name="Index_20_Link">Chapter 54<text:tab/>108</text:a></text:p>
          <text:p text:style-name="P43"><text:a xlink:type="simple" xlink:href="#__RefHeading___Toc37299_3619305966" office:name="Chapter 55" text:style-name="Index_20_Link" text:visited-style-name="Index_20_Link">Chapter 55<text:tab/>111</text:a></text:p>
          <text:p text:style-name="P43"><text:a xlink:type="simple" xlink:href="#__RefHeading___Toc37301_3619305966" office:name="Chapter 56" text:style-name="Index_20_Link" text:visited-style-name="Index_20_Link">Chapter 56<text:tab/>113</text:a></text:p>
          <text:p text:style-name="P43"><text:a xlink:type="simple" xlink:href="#__RefHeading___Toc37303_3619305966" office:name="Chapter 57" text:style-name="Index_20_Link" text:visited-style-name="Index_20_Link">Chapter 57<text:tab/>115</text:a></text:p>
          <text:p text:style-name="P43"><text:a xlink:type="simple" xlink:href="#__RefHeading___Toc37305_3619305966" office:name="Chapter 58" text:style-name="Index_20_Link" text:visited-style-name="Index_20_Link">Chapter 58<text:tab/>118</text:a></text:p>
          <text:p text:style-name="P43"><text:a xlink:type="simple" xlink:href="#__RefHeading___Toc37307_3619305966" office:name="Chapter 59" text:style-name="Index_20_Link" text:visited-style-name="Index_20_Link">Chapter 59<text:tab/>120</text:a></text:p>
          <text:p text:style-name="P43"><text:a xlink:type="simple" xlink:href="#__RefHeading___Toc37309_3619305966" office:name="Chapter 60" text:style-name="Index_20_Link" text:visited-style-name="Index_20_Link">Chapter 60<text:tab/>122</text:a></text:p>
          <text:p text:style-name="P43"><text:a xlink:type="simple" xlink:href="#__RefHeading___Toc37311_3619305966" office:name="Chapter 61" text:style-name="Index_20_Link" text:visited-style-name="Index_20_Link">Chapter 61<text:tab/>125</text:a></text:p>
          <text:p text:style-name="P43"><text:a xlink:type="simple" xlink:href="#__RefHeading___Toc37313_3619305966" office:name="Chapter 62" text:style-name="Index_20_Link" text:visited-style-name="Index_20_Link"><text:soft-page-break/>Chapter 62<text:tab/>130</text:a></text:p>
          <text:p text:style-name="P43"><text:a xlink:type="simple" xlink:href="#__RefHeading___Toc37315_3619305966" office:name="Chapter 63" text:style-name="Index_20_Link" text:visited-style-name="Index_20_Link">Chapter 63<text:tab/>130</text:a></text:p>
          <text:p text:style-name="P43"><text:a xlink:type="simple" xlink:href="#__RefHeading___Toc37317_3619305966" office:name="Chapter 64" text:style-name="Index_20_Link" text:visited-style-name="Index_20_Link">Chapter 64<text:tab/>132</text:a></text:p>
          <text:p text:style-name="P43"><text:a xlink:type="simple" xlink:href="#__RefHeading___Toc37319_3619305966" office:name="Chapter 65" text:style-name="Index_20_Link" text:visited-style-name="Index_20_Link">Chapter 65<text:tab/>133</text:a></text:p>
          <text:p text:style-name="P43"><text:a xlink:type="simple" xlink:href="#__RefHeading___Toc37321_3619305966" office:name="Chapter 66" text:style-name="Index_20_Link" text:visited-style-name="Index_20_Link">Chapter 66<text:tab/>135</text:a></text:p>
          <text:p text:style-name="P43"><text:a xlink:type="simple" xlink:href="#__RefHeading___Toc37323_3619305966" office:name="Chapter 67" text:style-name="Index_20_Link" text:visited-style-name="Index_20_Link">Chapter 67<text:tab/>136</text:a></text:p>
          <text:p text:style-name="P43"><text:a xlink:type="simple" xlink:href="#__RefHeading___Toc37325_3619305966" office:name="Chapter 68" text:style-name="Index_20_Link" text:visited-style-name="Index_20_Link">Chapter 68<text:tab/>138</text:a></text:p>
          <text:p text:style-name="P43"><text:a xlink:type="simple" xlink:href="#__RefHeading___Toc37327_3619305966" office:name="Chapter 69" text:style-name="Index_20_Link" text:visited-style-name="Index_20_Link">Chapter 69<text:tab/>141</text:a></text:p>
          <text:p text:style-name="P43"><text:a xlink:type="simple" xlink:href="#__RefHeading___Toc37329_3619305966" office:name="Chapter 70" text:style-name="Index_20_Link" text:visited-style-name="Index_20_Link">Chapter 70<text:tab/>142</text:a></text:p>
          <text:p text:style-name="P43"><text:a xlink:type="simple" xlink:href="#__RefHeading___Toc37331_3619305966" office:name="Chapter 71" text:style-name="Index_20_Link" text:visited-style-name="Index_20_Link">Chapter 71<text:tab/>145</text:a></text:p>
          <text:p text:style-name="P43"><text:a xlink:type="simple" xlink:href="#__RefHeading___Toc37333_3619305966" office:name="Chapter 72" text:style-name="Index_20_Link" text:visited-style-name="Index_20_Link">Chapter 72<text:tab/>146</text:a></text:p>
          <text:p text:style-name="P43"><text:a xlink:type="simple" xlink:href="#__RefHeading___Toc37335_3619305966" office:name="Chapter 73" text:style-name="Index_20_Link" text:visited-style-name="Index_20_Link">Chapter 73<text:tab/>148</text:a></text:p>
          <text:p text:style-name="P43"><text:a xlink:type="simple" xlink:href="#__RefHeading___Toc37337_3619305966" office:name="Chapter 74" text:style-name="Index_20_Link" text:visited-style-name="Index_20_Link">Chapter 74<text:tab/>150</text:a></text:p>
          <text:p text:style-name="P43"><text:a xlink:type="simple" xlink:href="#__RefHeading___Toc37339_3619305966" office:name="Chapter 75" text:style-name="Index_20_Link" text:visited-style-name="Index_20_Link">Chapter 75<text:tab/>152</text:a></text:p>
          <text:p text:style-name="P43"><text:a xlink:type="simple" xlink:href="#__RefHeading___Toc37341_3619305966" office:name="Chapter 76" text:style-name="Index_20_Link" text:visited-style-name="Index_20_Link">Chapter 76<text:tab/>155</text:a></text:p>
          <text:p text:style-name="P43"><text:a xlink:type="simple" xlink:href="#__RefHeading___Toc37343_3619305966" office:name="Chapter 77" text:style-name="Index_20_Link" text:visited-style-name="Index_20_Link">Chapter 77<text:tab/>159</text:a></text:p>
          <text:p text:style-name="P43"><text:a xlink:type="simple" xlink:href="#__RefHeading___Toc37345_3619305966" office:name="Chapter 78" text:style-name="Index_20_Link" text:visited-style-name="Index_20_Link">Chapter 78<text:tab/>160</text:a></text:p>
          <text:p text:style-name="P43"><text:a xlink:type="simple" xlink:href="#__RefHeading___Toc37347_3619305966" office:name="Chapter 79" text:style-name="Index_20_Link" text:visited-style-name="Index_20_Link">Chapter 79<text:tab/>162</text:a></text:p>
          <text:p text:style-name="P43"><text:a xlink:type="simple" xlink:href="#__RefHeading___Toc37349_3619305966" office:name="Chapter 80" text:style-name="Index_20_Link" text:visited-style-name="Index_20_Link">Chapter 80<text:tab/>164</text:a></text:p>
          <text:p text:style-name="P43"><text:a xlink:type="simple" xlink:href="#__RefHeading___Toc37351_3619305966" office:name="Chapter 81" text:style-name="Index_20_Link" text:visited-style-name="Index_20_Link">Chapter 81<text:tab/>165</text:a></text:p>
          <text:p text:style-name="P43"><text:a xlink:type="simple" xlink:href="#__RefHeading___Toc37353_3619305966" office:name="Chapter 82" text:style-name="Index_20_Link" text:visited-style-name="Index_20_Link">Chapter 82<text:tab/>168</text:a></text:p>
          <text:p text:style-name="P43"><text:a xlink:type="simple" xlink:href="#__RefHeading___Toc37355_3619305966" office:name="Chapter 83" text:style-name="Index_20_Link" text:visited-style-name="Index_20_Link">Chapter 83<text:tab/>172</text:a></text:p>
          <text:p text:style-name="P43"><text:a xlink:type="simple" xlink:href="#__RefHeading___Toc37357_3619305966" office:name="Chapter 84" text:style-name="Index_20_Link" text:visited-style-name="Index_20_Link">Chapter 84<text:tab/>173</text:a></text:p>
          <text:p text:style-name="P43"><text:a xlink:type="simple" xlink:href="#__RefHeading___Toc37359_3619305966" office:name="Chapter 85" text:style-name="Index_20_Link" text:visited-style-name="Index_20_Link">Chapter 85<text:tab/>175</text:a></text:p>
          <text:p text:style-name="P43"><text:a xlink:type="simple" xlink:href="#__RefHeading___Toc37361_3619305966" office:name="Chapter 86" text:style-name="Index_20_Link" text:visited-style-name="Index_20_Link">Chapter 86<text:tab/>177</text:a></text:p>
          <text:p text:style-name="P43"><text:a xlink:type="simple" xlink:href="#__RefHeading___Toc37363_3619305966" office:name="Chapter 87" text:style-name="Index_20_Link" text:visited-style-name="Index_20_Link">Chapter 87<text:tab/>178</text:a></text:p>
          <text:p text:style-name="P43"><text:a xlink:type="simple" xlink:href="#__RefHeading___Toc37365_3619305966" office:name="Chapter 88" text:style-name="Index_20_Link" text:visited-style-name="Index_20_Link">Chapter 88<text:tab/>180</text:a></text:p>
          <text:p text:style-name="P43"><text:a xlink:type="simple" xlink:href="#__RefHeading___Toc37367_3619305966" office:name="Chapter 89" text:style-name="Index_20_Link" text:visited-style-name="Index_20_Link">Chapter 89<text:tab/>181</text:a></text:p>
          <text:p text:style-name="P43"><text:a xlink:type="simple" xlink:href="#__RefHeading___Toc37369_3619305966" office:name="Chapter 90" text:style-name="Index_20_Link" text:visited-style-name="Index_20_Link">Chapter 90<text:tab/>183</text:a></text:p>
          <text:p text:style-name="P43"><text:a xlink:type="simple" xlink:href="#__RefHeading___Toc37371_3619305966" office:name="Chapter 91" text:style-name="Index_20_Link" text:visited-style-name="Index_20_Link">Chapter 91<text:tab/>185</text:a></text:p>
          <text:p text:style-name="P43"><text:a xlink:type="simple" xlink:href="#__RefHeading___Toc37373_3619305966" office:name="Chapter 92" text:style-name="Index_20_Link" text:visited-style-name="Index_20_Link">Chapter 92<text:tab/>187</text:a></text:p>
          <text:p text:style-name="P43"><text:a xlink:type="simple" xlink:href="#__RefHeading___Toc37375_3619305966" office:name="Chapter 93" text:style-name="Index_20_Link" text:visited-style-name="Index_20_Link">Chapter 93<text:tab/>188</text:a></text:p>
          <text:p text:style-name="P43"><text:a xlink:type="simple" xlink:href="#__RefHeading___Toc37377_3619305966" office:name="Chapter 94" text:style-name="Index_20_Link" text:visited-style-name="Index_20_Link">Chapter 94<text:tab/>190</text:a></text:p>
          <text:p text:style-name="P43"><text:a xlink:type="simple" xlink:href="#__RefHeading___Toc37379_3619305966" office:name="Chapter 95" text:style-name="Index_20_Link" text:visited-style-name="Index_20_Link">Chapter 95<text:tab/>192</text:a></text:p>
          <text:p text:style-name="P43"><text:a xlink:type="simple" xlink:href="#__RefHeading___Toc37381_3619305966" office:name="Chapter 96" text:style-name="Index_20_Link" text:visited-style-name="Index_20_Link">Chapter 96<text:tab/>194</text:a></text:p>
          <text:p text:style-name="P43"><text:a xlink:type="simple" xlink:href="#__RefHeading___Toc37383_3619305966" office:name="Appendix I: The Epistle of Apollos the Prophet" text:style-name="Index_20_Link" text:visited-style-name="Index_20_Link">Appendix I: The Epistle of Apollos the Prophet<text:tab/>200</text:a></text:p>
          <text:p text:style-name="P43"><text:a xlink:type="simple" xlink:href="#__RefHeading___Toc37387_3619305966" office:name="Appendix II: Chronological Framework of the Ght" text:style-name="Index_20_Link" text:visited-style-name="Index_20_Link">Appendix II: Chronological Framework of the Ght<text:tab/>202</text:a></text:p>
          <text:p text:style-name="P43"><text:a xlink:type="simple" xlink:href="#__RefHeading___Toc37389_3619305966" office:name="Appendix III: Ght and Pistis Sophia: A Comparative Table" text:style-name="Index_20_Link" text:visited-style-name="Index_20_Link">Appendix III: Ght and <text:span text:style-name="T40">Pistis Sophia:</text:span> A Comparative Table<text:tab/>204</text:a></text:p>
          <text:p text:style-name="P43"><text:a xlink:type="simple" xlink:href="#__RefHeading___Toc95024_2618736420" office:name="Excursus I, Part I: A Johannine Origin?" text:style-name="Index_20_Link" text:visited-style-name="Index_20_Link"><text:soft-page-break/>Excursus I, Part I: A Johannine Origin?<text:tab/>206</text:a></text:p>
          <text:p text:style-name="P43"><text:a xlink:type="simple" xlink:href="#__RefHeading___Toc37391_3619305966%20Copy%202" office:name="Excursus I, Part II: A Johannine Gospel?" text:style-name="Index_20_Link" text:visited-style-name="Index_20_Link">Excursus I, Part II: A Johannine Gospel?<text:tab/>221</text:a></text:p>
          <text:p text:style-name="P43"><text:a xlink:type="simple" xlink:href="#__RefHeading___Toc37391_3619305966%20Copy%201" office:name="Excursus II: Scattered Witnesses to the Higher Law:" text:style-name="Index_20_Link" text:visited-style-name="Index_20_Link">Excursus II: Scattered Witnesses to the Higher Law:<text:tab/>235</text:a></text:p>
          <text:p text:style-name="P43"><text:a xlink:type="simple" xlink:href="#__RefHeading___Toc95074_2618736420" office:name="Excursus III: How This Commentary Approaches the Text" text:style-name="Index_20_Link" text:visited-style-name="Index_20_Link">Excursus III: How This Commentary Approaches the Text<text:tab/>266</text:a></text:p>
          <text:p text:style-name="P43"><text:a xlink:type="simple" xlink:href="#__RefHeading___Toc37391_3619305966%20Copy%203%20Copy%201%20Copy%201" office:name="Excursus IV: The Son of David After the Flesh" text:style-name="Index_20_Link" text:visited-style-name="Index_20_Link">Excursus IV: The Son of David After the Flesh<text:tab/>279</text:a></text:p>
          <text:p text:style-name="P43"><text:a xlink:type="simple" xlink:href="#__RefHeading___Toc37391_3619305966%20Copy%203%20Copy%201" office:name="Excursus V: The 364-Day Calendar And the Chronology of Y'shúa" text:style-name="Index_20_Link" text:visited-style-name="Index_20_Link">Excursus V: The 364-Day Calendar And the Chronology of Y'shúa<text:tab/>290</text:a></text:p>
          <text:p text:style-name="P43"><text:a xlink:type="simple" xlink:href="#__RefHeading___Toc37391_3619305966%20Copy%203%20Copy%201%20Copy%202" office:name="Excursus VI: The Journey of the Soul" text:style-name="Index_20_Link" text:visited-style-name="Index_20_Link">Excursus VI: The Journey of the Soul<text:tab/>338</text:a></text:p>
          <text:p text:style-name="P43"><text:a xlink:type="simple" xlink:href="#__RefHeading___Toc37391_3619305966" office:name="Excursus VII: The Risen Light, the Seven Tyrants" text:style-name="Index_20_Link" text:visited-style-name="Index_20_Link">Excursus VII: The Risen Light, the Seven Tyrants<text:tab/>354</text:a></text:p>
          <text:p text:style-name="P43"><text:a xlink:type="simple" xlink:href="#__RefHeading___Toc37393_3619305966" office:name="Endnotes" text:style-name="Index_20_Link" text:visited-style-name="Index_20_Link">Endnotes<text:tab/>360</text:a></text:p>
        </text:index-body>
      </text:table-of-content>
      <text:p text:style-name="P44" loext:marker-style-name="T6"/>
      <text:h text:style-name="P45" text:outline-level="1"><text:bookmark-start text:name="__RefHeading___Toc37189_3619305966"/><text:bookmark-start text:name="_Toc222350146"/><text:bookmark-start text:name="_Toc230713597"/>Prologue<text:bookmark-end text:name="__RefHeading___Toc37189_3619305966"/><text:bookmark-end text:name="_Toc230713597"/></text:h>
      <text:p text:style-name="P46" loext:marker-style-name="T41"><text:span text:style-name="T41">In The Name Of The All Holy One. Amein! </text:span><text:span text:style-name="T41"><text:note text:id="ftn1" text:note-class="footnote"><text:note-citation>1</text:note-citation><text:note-body><text:p text:style-name="Footnote"><text:span text:style-name="T42"><text:s/></text:span><text:span text:style-name="T43">In the Name of the All Holy One. Amein!</text:span><text:span text:style-name="T42"> This solemn opening invocation frames the Gospel as a sacred witness set forth under divine authority and commission. The claim is echoed at the close: the light of this Gospel is said to be given “by the Spirit through us, the Twelve witnesses chosen of Elohíym” (</text:span><text:span text:style-name="T44">G</text:span><text:span text:style-name="T45">ht</text:span><text:span text:style-name="T42"> 96:26), and the book ends with the confession, “Glory be to Elohíym by whose power and help it has been </text:span><text:span text:style-name="T46">written</text:span><text:span text:style-name="T42">.” The work thus presents itself not as private composition or speculation, but as Spirit-mediated apostolic testimony for the enlightenment of the world and the salvation of many. This framing places the Gospel within the register of sacred apostolic witness.</text:span></text:p></text:note-body></text:note></text:span><text:bookmark-end text:name="_Toc222350146"/></text:p>
      <text:p text:style-name="P47"><text:span text:style-name="T47">1 </text:span>Here begins the Gospel of the Perfect Life of Yeshu-Maria,<text:span text:style-name="T48"><text:note text:id="ftn2" text:note-class="footnote"><text:note-citation>2</text:note-citation><text:note-body><text:p text:style-name="Footnote"><text:s/>The Hebrew form, <text:span text:style-name="T49">Y'shúa</text:span> (abbreviation of <text:span text:style-name="T49">Yahush</text:span><text:span text:style-name="T43">ú</text:span><text:span text:style-name="T49">a</text:span>), is used throughout this work; But in a few places,<text:span text:style-name="T49"> Yeshu-Maria</text:span> is used and is integral to the theological symbolism of this Gospel. It is not merely a common name nor an epithet, but a singular and intentional sacred name-form. In <text:span text:style-name="T38">Ght</text:span> 6:5, it is associated with the union of divine Love and Wisdom in the Messiah, and with the <text:span text:style-name="T50">salvation </text:span>of mankind suggested by <text:span text:style-name="T49">Yeshu</text:span>, now likened unto <text:span text:style-name="T50">bitterness</text:span> in the sea suggested by <text:span text:style-name="T49">Maria</text:span> but destined to be turned into sweetness. <text:span text:style-name="T49">Yeshu-Maria</text:span> also belongs to a wider symbolic pattern of paired and united realities and polarities in this Gospel, including Love-Wisdom, Father-Mother, Son-Daughter, Two-in-One, and the relation of Messiah, Bride, and Assembly. The expression is therefore retained for its theological and mystical force and should not be reduced either to an ordinary personal name or to a simplistic androgynous concept. The form is thus theological and mystical rather than merely lexical.</text:p></text:note-body></text:note></text:span> <text:span text:style-name="T51">[</text:span><text:span text:style-name="T52"><text:note text:id="ftn3" text:note-class="endnote"><text:note-citation>i</text:note-citation><text:note-body><text:p text:style-name="Endnote"><text:span text:style-name="T53"><text:s/></text:span><text:span text:style-name="T54">Aramaic:</text:span><text:span text:style-name="T55"> Maryá </text:span><text:span text:style-name="T56">Yéshu</text:span><text:span text:style-name="T54"> </text:span><text:span text:style-name="T55">Mashíkha</text:span><text:span text:style-name="T54"> = </text:span><text:span text:style-name="T55">The Master </text:span><text:span text:style-name="T56">Y'shúa</text:span><text:span text:style-name="T55">, The Mashíakh </text:span><text:span text:style-name="T54">(</text:span><text:span text:style-name="T55">Anointed, Messiah, Christ</text:span><text:span text:style-name="T54">). </text:span></text:p><text:p text:style-name="Footnote" loext:marker-style-name="T57"><text:span text:style-name="T54"><text:s text:c="3"/>According with the limitations of the rules of Greek lettering and grammar, </text:span><text:span text:style-name="T55">Yeshu/Yeshua</text:span><text:span text:style-name="T54"> was rendered into Greek as </text:span><text:span text:style-name="T55">Iesous</text:span><text:span text:style-name="T54"> and then Latinized &amp; Anglicized to </text:span><text:span text:style-name="T55">Iesus</text:span><text:span text:style-name="T54">/</text:span><text:span text:style-name="T55">Jesus</text:span><text:span text:style-name="T54">. From the original Hebrew, this would have been rendered </text:span><text:span text:style-name="T55">Ha Adon Yeshúa</text:span><text:span text:style-name="T54"> calling up the association of Ps 110:1 </text:span><text:span text:style-name="T58">Yhwh</text:span><text:span text:style-name="T59"> said to my </text:span><text:span text:style-name="T60">Adon</text:span><text:span text:style-name="T59">: Sit at My right hand until…’</text:span><text:span text:style-name="T54"> <text:s/>The name, </text:span><text:span text:style-name="T55">Yeshu</text:span><text:span text:style-name="T54">,</text:span><text:span text:style-name="T55"> is an abbreviation of </text:span><text:span text:style-name="T56">Y'shúa</text:span><text:span text:style-name="T54">, which is an abbreviation of the name </text:span><text:span text:style-name="T55">Y</text:span><text:span text:style-name="T61">a</text:span><text:span text:style-name="T55">hu</text:span><text:span text:style-name="T62">shú</text:span><text:span text:style-name="T55">a or Y’hos</text:span><text:span text:style-name="T62">hú</text:span><text:span text:style-name="T55">a</text:span><text:span text:style-name="T54">, </text:span><text:span text:style-name="T63">which was </text:span><text:span text:style-name="T57">transliterated to </text:span><text:span text:style-name="T64">Joshua</text:span><text:span text:style-name="T57"> in English. </text:span></text:p><text:p text:style-name="Footnote" loext:marker-style-name="T54"><text:span text:style-name="T57"><text:s text:c="3"/></text:span><text:span text:style-name="T54">The full spelling of the name was given by the Jewish Rabbi Kaduri, who claimed to have met the Messiah in a vision, he wrote it in its fuller form. </text:span></text:p><text:p text:style-name="Footnote" loext:marker-style-name="T54"><text:span text:style-name="T65">יהושוע</text:span><text:span text:style-name="T54"> | </text:span><text:span text:style-name="T55">Y</text:span><text:span text:style-name="T66">a</text:span><text:span text:style-name="T55">hu-shú-a</text:span><text:span text:style-name="T54"> is a combination of: </text:span><text:span text:style-name="T67">Yahw</text:span><text:span text:style-name="T63">éh-Ye</text:span><text:span text:style-name="T68">shu</text:span><text:span text:style-name="T67">á</text:span><text:span text:style-name="T63">t: </text:span><text:span text:style-name="T69">“O </text:span><text:span text:style-name="T70">Yahwéh</text:span><text:span text:style-name="T69">, I wait for your Ye</text:span><text:span text:style-name="T71">shu</text:span><text:span text:style-name="T72">á</text:span><text:span text:style-name="T69">th (</text:span><text:span text:style-name="T70">salvation</text:span><text:span text:style-name="T69">).</text:span><text:span text:style-name="T63">” (Gen. 49:18); </text:span><text:span text:style-name="T69">“You are my servant…to raise up the tribes of Jacob, to restore the </text:span><text:span text:style-name="T70">natsirey</text:span><text:span text:style-name="T69"> of Yisrael; I will give you as a light to the nations, that you may be </text:span><text:span text:style-name="T70">My salvation</text:span><text:span text:style-name="T69"> (</text:span><text:span text:style-name="T73">y’shuati)</text:span><text:span text:style-name="T74"> </text:span><text:span text:style-name="T69">to the end of the earth.”</text:span><text:span text:style-name="T63"> (Is. 49:6); See Strongs Exhaustive Concordance, H3444; H3442, salvation). </text:span></text:p><text:p text:style-name="Endnote" loext:marker-style-name="T42"><text:span text:style-name="T42"><text:s text:c="3"/>I think it possible, if not probable, that the original text of </text:span><text:span text:style-name="T75">The Gospel of the Holy Twelve</text:span><text:span text:style-name="T42"> was written in Hebrew and then translated to Aramaic, and that Y'shúa himself spoke these and Greek. I am fully aware of the various spellings and pronunciations used by others, (whether Yahushua, Yehoshua, Y’hoshua, Yahshua, Y’shúa, Yehshua, Yeshua, Yeshu, Eeshu, Yesu, etc.,) and, of the many groups in the panorama of Judaism, Messianism, Christianity, &amp; Sacred-Name theology. I have my own reasoning. Nevertheless, there is one man to whom we all refer (even if mixed with erroneous ideas about him), the son of Joseph and Miriam. Even seasoned scholars disagree among themselves and so we triangulate among them and try to come to solid conclusions. We can learn from and appreciate them all. </text:span><text:span text:style-name="Emphasis"><text:span text:style-name="T42">Again, Y'hu</text:span></text:span><text:span text:style-name="Emphasis"><text:span text:style-name="T43">shú</text:span></text:span><text:span text:style-name="Emphasis"><text:span text:style-name="T42">a and Y'ho</text:span></text:span><text:span text:style-name="Emphasis"><text:span text:style-name="T43">shú</text:span></text:span><text:span text:style-name="Emphasis"><text:span text:style-name="T42">a are practically identical when spoken with speed like a native speaker and correctly accented on, </text:span></text:span><text:span text:style-name="Emphasis"><text:span text:style-name="T43">shú</text:span></text:span><text:span text:style-name="Emphasis"><text:span text:style-name="T42">—and not Y’</text:span></text:span><text:span text:style-name="Emphasis"><text:span text:style-name="T43">hó</text:span></text:span><text:span text:style-name="Emphasis"><text:span text:style-name="T42">shua or Y'</text:span></text:span><text:span text:style-name="Emphasis"><text:span text:style-name="T43">hú</text:span></text:span><text:span text:style-name="Emphasis"><text:span text:style-name="T42">shua or Y'</text:span></text:span><text:span text:style-name="Emphasis"><text:span text:style-name="T43">hú</text:span></text:span><text:span text:style-name="Emphasis"><text:span text:style-name="T42">sha.</text:span></text:span></text:p></text:note-body></text:note></text:span><text:span text:style-name="T51">]</text:span><text:span text:style-name="T76"> <text:line-break/></text:span>The Mashíakh,<text:note text:id="ftn4" text:note-class="footnote"><text:note-citation>3</text:note-citation><text:note-body><text:p text:style-name="P48"><text:s/><text:span text:style-name="T77">Mashíakh</text:span><text:span text:style-name="T78"> (Hebrew) — “Anointed One,” from the verb </text:span><text:span text:style-name="T79">mashakh</text:span><text:span text:style-name="T78"> (“to anoint with oil” to consecrate). Aramaic: </text:span><text:span text:style-name="T79">Mashíkha</text:span><text:span text:style-name="T78">. Greek: </text:span><text:span text:style-name="T79">Christos</text:span><text:span text:style-name="T78">.</text:span></text:p></text:note-body></text:note> the seed of Daṿíd through <text:span text:style-name="T80">Yoséph</text:span> and Miriám according to the [lineage of the] flesh, and the [Firstborn]<text:span text:style-name="T48"><text:note text:id="ftn5" text:note-class="footnote"><text:note-citation>4</text:note-citation><text:note-body><text:p text:style-name="Footnote"><text:span text:style-name="T81"><text:s/>[Firstborn], the first brought forth, having a greater inheritance, and the preeminent among many sons. Job 38:4-7; </text:span><text:span text:style-name="T82">Ght</text:span><text:span text:style-name="T81"> 12:4-5; 66:10</text:span></text:p></text:note-body></text:note></text:span> Son of Elohíym,<text:span text:style-name="T48"><text:note text:id="ftn6" text:note-class="footnote"><text:note-citation>5</text:note-citation><text:note-body><text:p text:style-name="Footnote"><text:s/><text:span text:style-name="T49">Elohíym</text:span> (Eh-lo-heem) — <text:span text:style-name="T49">Supernal One</text:span>, is the Hebrew majestic plural derived from <text:span text:style-name="T50">El</text:span>, <text:span text:style-name="T50">Elah</text:span>, <text:span text:style-name="T50">Eloeh</text:span>, and <text:span text:style-name="T50">Eloah</text:span>, all of which were translated in European languages as “God/gods.” When referring to Yahwéh-The One and Only, <text:span text:style-name="T50">Elohíym</text:span> is being used like <text:span text:style-name="T50">El-elyon</text:span> (God-Most-High), and as a majestic plural referring to infinite greatness and eternal attributes and is normally coupled with singular verbs and pronouns. </text:p></text:note-body></text:note></text:span> through divine Love and Wisdom, according with the Spirit.<text:span text:style-name="T83"><text:note text:id="ftn7" text:note-class="footnote"><text:note-citation>6</text:note-citation><text:note-body><text:p text:style-name="Footnote" loext:marker-style-name="T81"><text:span text:style-name="T81"><text:s/></text:span><text:span text:style-name="T84">Ruách ha’Qodésh</text:span><text:span text:style-name="T85"> — “the Spirit of Holiness,” literally the divine breath or inspiration of holiness.</text:span></text:p></text:note-body></text:note></text:span><text:span text:style-name="T40"> <text:s/></text:span><text:span text:style-name="T83"><text:note text:id="ftn8" text:note-class="footnote"><text:note-citation>7</text:note-citation><text:note-body><text:p text:style-name="Footnote" loext:marker-style-name="T81"><text:span text:style-name="T81"><text:s/>Cf. </text:span><text:span text:style-name="T82">Ght</text:span><text:span text:style-name="T81"> 8:8; 96:29.</text:span></text:p></text:note-body></text:note></text:span><text:span text:style-name="T83"><text:line-break/></text:span><text:span text:style-name="T47">2</text:span> From the Ages of Ages is the Eternal Thought;<text:note text:id="ftn9" text:note-class="footnote"><text:note-citation>8</text:note-citation><text:note-body><text:p text:style-name="Footnote" loext:marker-style-name="T81"><text:span text:style-name="T81"><text:s/>In the fullest and most proper sense, “eternal” belongs only to </text:span><text:span text:style-name="T86">יהוה</text:span><text:span text:style-name="T81">, for only he is without beginning and is from everlasting to everlasting. All else that exists has its beginning from him. Thus, when the word is applied to children or to any created being, it is to be taken in a secondary sense: not as beginningless existence, but as life first held in the thought of </text:span><text:span text:style-name="T86">יהוה</text:span><text:span text:style-name="T81"> and then brought forth by his will in creation and birth. This does not mean that created beings are uncreated parts of Elohíym or of his essence, but that they receive life from him and remain forever dependent upon him as their source.</text:span></text:p></text:note-body></text:note> and the Thought is <text:soft-page-break/>the spoken-Word &amp; the spoken-Word is the Act; and these Three are One in the Eternal Law.<text:note text:id="ftn10" text:note-class="footnote"><text:note-citation>9</text:note-citation><text:note-body><text:p text:style-name="Footnote" loext:marker-style-name="T81"><text:span text:style-name="T81"><text:s/></text:span><text:span text:style-name="T87">the spoken-Word is the Act</text:span><text:span text:style-name="T81">: The Prologue speaks of the Eternal in forms intelligible to man: thought, speech, and action. In human experience, these are often separated by delay, limitation, or failure—one may conceive a thing, speak of it, and yet never bring it to pass. But in the Infinite and Eternal One there is no such interval, defect, or incompletion. The Thought is not left unexpressed, nor does the spoken-Word fail of fulfillment, nor is the Act subsequent in any delayed or uncertain sense. Thus, what appears to us as Thought, spoken-Word, and Act is named distinctly for the sake of understanding; yet in Elohíym these Three are one immediate, undivided, and living reality. The phrase therefore signifies not a temporal process in Elohíym, but the inseparable unity of divine intention, expression, and effect.</text:span></text:p></text:note-body></text:note> </text:p>
      <text:p text:style-name="P49"><text:span text:style-name="T47">3</text:span> And the Law is with Elohíym &amp; the Law proceeds from Elohíym.<text:note text:id="ftn11" text:note-class="footnote"><text:note-citation>10</text:note-citation><text:note-body><text:p text:style-name="Footnote" loext:marker-style-name="T81"><text:span text:style-name="T81"><text:s/></text:span><text:span text:style-name="T87">Law </text:span><text:span text:style-name="T81">here signifies not bare legalism, but the eternal ordering of Elohíym—His living wisdom, instruction, and decree—through which creation comes to be and by which life and light are sustained; in Semitic terms, the sense overlaps both </text:span><text:span text:style-name="T87">Torah</text:span><text:span text:style-name="T81"> as divine instruction and </text:span><text:span text:style-name="T87">Ḥoq / Ḥuqqah</text:span><text:span text:style-name="T81"> as fixed divine ordinance or decree.</text:span></text:p></text:note-body></text:note> <text:line-break/><text:span text:style-name="T47">4</text:span> All things are created by Law and without it is not anything created that exists. </text:p>
      <text:p text:style-name="P49"><text:span text:style-name="T47">5</text:span> In the spoken-Word is Life and Sustenance,<text:note text:id="ftn12" text:note-class="footnote"><text:note-citation>11</text:note-citation><text:note-body><text:p text:style-name="Footnote" loext:marker-style-name="T81"><text:span text:style-name="T81"><text:s/>Elohiym spoke and </text:span><text:span text:style-name="T87">substance</text:span><text:span text:style-name="T81"> that sustains created life came into being. </text:span><text:span text:style-name="T87">Substance</text:span><text:span text:style-name="T81"> denotes </text:span><text:span text:style-name="T88">manifested or created effect and reality,</text:span><text:span text:style-name="T87"> </text:span><text:span text:style-name="T88">resources</text:span><text:span text:style-name="T81">, or </text:span><text:span text:style-name="T88">manifested nourishment</text:span><text:span text:style-name="T81">. It is that which comes forth from the spoken-</text:span><text:span text:style-name="T87">Word</text:span><text:span text:style-name="T81">, is sustained, and is made perceptible. </text:span><text:span text:style-name="T87">The Word</text:span><text:span text:style-name="T81"> is understood here through a Hebraic lens of divine speech as active expression, rather than as an abstract Greek philosophical principle—as </text:span><text:span text:style-name="T88">living utterance</text:span><text:span text:style-name="T81"> or </text:span><text:span text:style-name="T88">spoken expression</text:span><text:span text:style-name="T81">. The following phrase demonstrates: </text:span><text:span text:style-name="T87">Fire</text:span><text:span text:style-name="T81"> signifies </text:span><text:span text:style-name="T88">source, potency, and originating life</text:span><text:span text:style-name="T81">, while </text:span><text:span text:style-name="T87">Light</text:span><text:span text:style-name="T81"> signifies </text:span><text:span text:style-name="T88">manifested radiance, mediation, </text:span><text:span text:style-name="T81">and</text:span><text:span text:style-name="T88"> communicable effect</text:span><text:span text:style-name="T81">. Rather than as </text:span><text:span text:style-name="T87">substance</text:span><text:span text:style-name="T81">, this word is translated throughout as </text:span><text:span text:style-name="T87">sustenance</text:span><text:span text:style-name="T81"> in Eucharist related passages, lest it be confused with later ontological theories.</text:span></text:p></text:note-body></text:note> the Fire and the Light. </text:p>
      <text:p text:style-name="P49"><text:span text:style-name="T47">6</text:span> The Love and the Wisdom are One for the Salvation of all.<text:note text:id="ftn13" text:note-class="footnote"><text:note-citation>12</text:note-citation><text:note-body><text:p text:style-name="Footnote" loext:marker-style-name="T81"><text:span text:style-name="T81"><text:s/></text:span>Cf. Prologue verses 1 and 6 concerning Love-Wisdom, Father-Mother, and Son-Daughter; see also <text:span text:style-name="T38">G</text:span><text:span text:style-name="T89">ht</text:span> 20:5; 31:7; 44:14; 51:2, 9; 64:8; 72:5; and 76:10. </text:p></text:note-body></text:note> </text:p>
      <text:p text:style-name="P49"><text:span text:style-name="T47">7</text:span> And the Light shines in darkness and the darkness conceals it not.<text:note text:id="ftn14" text:note-class="footnote"><text:note-citation>13</text:note-citation><text:note-body><text:p text:style-name="Footnote" loext:marker-style-name="T81"><text:span text:style-name="T81"><text:s/></text:span><text:span text:style-name="T87">the darkness conceals it not</text:span><text:span text:style-name="T81">: </text:span><text:span text:style-name="T82">Ght</text:span><text:span text:style-name="T81"> here appears to preserve a more Hebraic sense than the familiar Greek renderings, “did not overcome it,” “did not comprehend it,” or “did not master it.” The image is not chiefly that darkness defeats the Light, nor merely that it fails to understand it, but that the Light of the spoken-Word continues to shine while those in darkness turn from it, hide from it, and refuse it. As sunlight is not concealed by the blindness or withdrawal of those who shun it, so the Light is not hidden by the darkness of men’s hearts, though they close their eyes, stop their ears, and harden their hearts against it. Thus, darkness does not conceal the Light; rather, those who love darkness seek to conceal themselves from it. The line therefore emphasizes not the weakness of the Light, but the moral refusal of those who turn away from its manifest radiance. Cf. Psalms 19:6, Daniel 2:22, Mark 4:21-25 (hide; conceal) in Hebrew, Aramaic, and Greek texts.</text:span></text:p></text:note-body></text:note> </text:p>
      <text:p text:style-name="P49"><text:span text:style-name="T47">8</text:span> The spoken-Word is the one Life-giving Fire, which, shining into the world, becomes the fire and light of every soul that enters into the world.</text:p>
      <text:p text:style-name="GHT_20_Verse"><text:span text:style-name="T47">9</text:span> I [the spoken-Word] am in the world and the world is in me, and the world does not know it. </text:p>
      <text:p text:style-name="P49"><text:soft-page-break/><text:span text:style-name="T47">10</text:span> I come to my own House, and my friends do not receive me. </text:p>
      <text:p text:style-name="P49"><text:span text:style-name="T47">11</text:span> But as many as receive and obey, to them is given the power to become the sons and daughters of Elohíym,<text:note text:id="ftn15" text:note-class="footnote"><text:note-citation>14</text:note-citation><text:note-body><text:p text:style-name="Footnote" loext:marker-style-name="T81"><text:span text:style-name="T81"><text:s/>The “world” of v. 9 appears broader than “my own House” in v. 10. This suggests a nearer sphere of belonging and expected reception. Verse 11 then widens the promise beyond both: all who receive and obey are given power to become sons and daughters of Elohíym. This becoming is best understood not only of present spiritual rebirth (as babes or children), but of its final fulfillment in likeness to the glorified one (cf. 1 John 3:1–2). “My own House” may be likened to a large farmland long governed through stewards, kin, servants, and dependents while the owner is absent. When at last he comes home bearing good news, even those counted among his friends do not receive him.</text:span></text:p></text:note-body></text:note> even to those who believe in the Holy Name,<text:note text:id="ftn16" text:note-class="footnote"><text:note-citation>15</text:note-citation><text:note-body><text:p text:style-name="Footnote" loext:marker-style-name="T81"><text:span text:style-name="T81"><text:s/></text:span><text:span text:style-name="T87">the Holy Name</text:span><text:span text:style-name="T81">: This refers to </text:span><text:span text:style-name="T90">Yhwh</text:span><text:span text:style-name="T91"> </text:span><text:span text:style-name="T81">and to the saving </text:span><text:span text:style-name="T92">n</text:span><text:span text:style-name="T81">ame manifested in Messiah, or to both in relation. It is not to be reduced to one exact intractable sacred pronunciation but signifies faithful trust in and invocation of the One Elohíym expressed in various languages (God, Theos, Deus, Dios) of Creation and of Noah and Abraham, etc., whose saving reality is made known among men. Wisdom would hold that firm conviction must always be tempered with humility and be at peace with a certain amount of ambiguity. See further notes in chapters one and two on the Holy Name.</text:span></text:p></text:note-body></text:note> who are born—not of the will of the blood and flesh, but of Elohíym. </text:p>
      <text:p text:style-name="P49"><text:span text:style-name="T47">12</text:span> And the spoken-Word is embodied<text:note text:id="ftn17" text:note-class="footnote"><text:note-citation>16</text:note-citation><text:note-body><text:p text:style-name="Footnote" loext:marker-style-name="T81"><text:span text:style-name="T81"><text:s/></text:span><text:span text:style-name="T87">Embodied</text:span><text:span text:style-name="T81"> is preferred over </text:span><text:span text:style-name="T87">incarnated</text:span><text:span text:style-name="T81">, since the former better preserves the wider sense of manifested personal reality in the Prologue, including not only historical appearance in mortal form but also abiding glorified presence, without immediately imposing later doctrinal formulations upon the text.</text:span></text:p></text:note-body></text:note> and dwells among us, whose Glory we beheld, full of Grace.<text:note text:id="ftn18" text:note-class="footnote"><text:note-citation>17</text:note-citation><text:note-body><text:p text:style-name="Footnote"><text:span text:style-name="T81"><text:s/></text:span><text:span text:style-name="T87">And the spoken-Word is embodied and dwells among us </text:span><text:span text:style-name="T81">[</text:span><text:span text:style-name="T87">among the faithful</text:span><text:span text:style-name="T81">]</text:span><text:span text:style-name="T87">.</text:span><text:span text:style-name="T81"> In the flow of vv. 9–12, this may be read not only of the first historical embodiment, but also of the abiding post-resurrection reality of the spoken-Word. The one once manifested in mortal form now remains present in glorified embodied life, dwelling among his own in a Spirit-mediated manner. Thus, the verse gathers together historical manifestation, ascended embodiment, and continuing nearness to the faithful. The phrase </text:span><text:span text:style-name="T87">“whose Glory we beheld”</text:span><text:span text:style-name="T81"> suggests not mere outward sight, but unveiled manifestation, and may therefore be heard with particular force in relation to the Transfiguration as a fore-showing of that glorified reality (</text:span><text:span text:style-name="T44">G</text:span><text:span text:style-name="T45">ht</text:span> 46). He remains embodied in glorified life yet dwells among his own in a Spirit-mediated presence, bestowing overflowing grace and favor upon those who receive and obey.</text:p></text:note-body></text:note> </text:p>
      <text:p text:style-name="GHT_20_Verse"><text:span text:style-name="T47">13</text:span> Behold the Goodness and the Truth and the Beauty of Elohíym!<text:note text:id="ftn19" text:note-class="footnote"><text:note-citation>18</text:note-citation><text:note-body><text:p text:style-name="Footnote" loext:marker-style-name="T81"><text:span text:style-name="T81"><text:s/>The Prologue culminates in </text:span><text:span text:style-name="T87">Goodness, Truth, and Beauty</text:span><text:span text:style-name="T81"> because these are not ornamental ideals, but the living triune radiance of Elohíym as expressed in the spoken-Word. </text:span><text:span text:style-name="T87">Goodness</text:span><text:span text:style-name="T81"> is best understood actively as benevolence or beneficent love; </text:span><text:span text:style-name="T87">Truth</text:span><text:span text:style-name="T81"> is not mere abstraction but the mighty, saving reality of Elohíym over against error; and </text:span><text:span text:style-name="T87">Beauty</text:span><text:span text:style-name="T81"> is the manifest splendor and loveliness of that divine reality. The Prologue thus functions as a compressed theological overture to the Gospel as a whole, much as later passages such as </text:span><text:span text:style-name="T82">Ght</text:span><text:span text:style-name="T81"> 66:2 and 90:14–16 unfold and interpret the same triad more explicitly.</text:span></text:p></text:note-body></text:note> </text:p>
      <text:h text:style-name="GHT_20_Chapter" text:outline-level="1"><text:bookmark-start text:name="__RefHeading___Toc37191_3619305966"/><text:bookmark-start text:name="_Toc230713598"/><text:soft-page-break/>Chapter 1<text:bookmark-end text:name="__RefHeading___Toc37191_3619305966"/><text:bookmark-end text:name="_Toc230713598"/></text:h>
      <text:p text:style-name="GHT_20_Subheading">The Days of King Herod; The Parentage and Conception of Yoḥanán the Baptist; His Nazirite Consecration: No Animal Flesh or Strong Drink; Timeline Chart </text:p>
      <text:p text:style-name="GHT_20_Verse" loext:marker-style-name="T93"><text:span text:style-name="T47">1 </text:span>There was in the days of Herod,<text:span text:style-name="T94"><text:note text:id="ftn20" text:note-class="footnote"><text:note-citation>19</text:note-citation><text:note-body><text:p text:style-name="Footnote" loext:marker-style-name="T81"><text:span text:style-name="T81"><text:s/>The interpretive framework adopted in this commentary may be described as </text:span><text:span text:style-name="T87">partially preterist and partially futurist</text:span><text:span text:style-name="T81">, recognizing both historical fulfillments and ongoing prophetic fulfillments.</text:span></text:p></text:note-body></text:note></text:span> the King of Judæa,<text:note text:id="ftn21" text:note-class="footnote"><text:note-citation>20</text:note-citation><text:note-body><text:p text:style-name="P50"><text:span text:style-name="T6"><text:s/>Goldenberg, Robert; </text:span><text:span text:style-name="T95">The Origins of Judaism: From Canaan to the Rise of Islam;</text:span><text:span text:style-name="T6"> Cambridge University Press, New York, 2007, p. 121. <text:s/></text:span><text:span text:style-name="T95">“The Roman Senate formally recognized Herod as King of Judaea [40 </text:span><text:span text:style-name="T96">bce</text:span><text:span text:style-name="T95">]; if he could only recapture the kingdom from its Parthian occupiers, it was his to rule. It took Herod three years (and the help of a large Roman force) to accomplish this task, but by 37 [</text:span><text:span text:style-name="T96">bce</text:span><text:span text:style-name="T95">] he was master of Judaea. To enhance his legitimacy, he married Mariamme, a Hasmonaean princess, and arranged for her younger brother to become high priest as Aristoboulus III. Herod ruled for over thirty years, until his death in 4 </text:span><text:span text:style-name="T96">bce</text:span><text:span text:style-name="T95"> …He went down in history as Herod the Great.” <text:s text:c="3"/></text:span><text:span text:style-name="T6">The Herodian Period lasted until about 68 </text:span><text:span text:style-name="T97">ce</text:span><text:span text:style-name="T6"> during the Judean war with Rome (66-73 </text:span><text:span text:style-name="T97">ce</text:span><text:span text:style-name="T6">). The 12 Tribes had split after Solomon. The northerners retained the name: Israel, and, the southerners: Yahudah/Judaeans. “Jews” is a short hybrid name from Yahudim, from Judah (Yahudah), from the verbal form of </text:span><text:span text:style-name="T95">yadah</text:span><text:span text:style-name="T6">: </text:span><text:span text:style-name="T98">odeh</text:span><text:span text:style-name="T6">: <text:s/>Leah said, </text:span><text:span text:style-name="T95">“Now I will </text:span><text:span text:style-name="T98">odeh</text:span><text:span text:style-name="T6"> (</text:span><text:span text:style-name="T95">hand-clap-applaud-praise) to Yahuéh/Yahwéh. Therefore, she called his name, Yahudah [he will praise].”</text:span><text:span text:style-name="T6"> (Gen. 29:35) And, it also contains the sacred name, and so, it has a dual connotation.</text:span></text:p></text:note-body></text:note> a certain [Aharonic] priest named Zakharyáh,<text:span text:style-name="T99"><text:note text:id="ftn22" text:note-class="footnote"><text:note-citation>21</text:note-citation><text:note-body><text:p text:style-name="Footnote" loext:marker-style-name="T81"><text:span text:style-name="T81"><text:s/>In 5:15–17 Zakharyáh (Zechariah) is killed (cf. </text:span><text:span text:style-name="T82">Ght</text:span><text:span text:style-name="T81"> 60:17). This appears to correspond with the reference to the murder of Zechariah mentioned in Matthew 23:35 and Luke 11:51. </text:span></text:p></text:note-body></text:note></text:span> of the [family] course of Aḅiyáh [serving in the Temple rotation];<text:span text:style-name="T99"><text:note text:id="ftn23" text:note-class="footnote"><text:note-citation>22</text:note-citation><text:note-body><text:p text:style-name="Footnote" loext:marker-style-name="T100"><text:span text:style-name="T81"><text:s/>King David established twenty-four priestly divisions that rotated weekly in service at the Temple (1 Chron. 24:1–19; 28:12). According to the Qumranian Dead Sea Scrolls, these courses served in succession throughout the year according to an ordered rotation of six years when it begins again with the first division. </text:span>See Excursus V, §1: “The 364-Day Priestly Calendar.”<text:span text:style-name="T101"> </text:span></text:p></text:note-body></text:note></text:span> and his wife was of the daughters of Aharon, and her name was Elishéḅa [Elizabeth].<text:span text:style-name="T102"><text:note text:id="ftn24" text:note-class="footnote"><text:note-citation>23</text:note-citation><text:note-body><text:p text:style-name="Footnote" loext:marker-style-name="T81"><text:span text:style-name="T81"><text:s/>Editorial note: explanatory insertions by the present editor appear in [</text:span><text:span text:style-name="T87">brackets] </text:span><text:span text:style-name="T81">within the text. <text:line-break/>(</text:span><text:span text:style-name="T87">Parentheses</text:span><text:span text:style-name="T81">) belong to the original text.</text:span></text:p></text:note-body></text:note></text:span><text:span text:style-name="T103"> </text:span><text:s/><text:span text:style-name="T93">2 </text:span>And they were both righteous before Elohíym,<text:note text:id="ftn25" text:note-class="footnote"><text:note-citation>24</text:note-citation><text:note-body><text:p text:style-name="Footnote" loext:marker-style-name="T104"><text:span text:style-name="T104"><text:s/></text:span><text:span text:style-name="T81">See the explanatory note on </text:span><text:span text:style-name="T88">Elohíym</text:span><text:span text:style-name="T81"> above, footnote at Prologue verse 1. </text:span></text:p></text:note-body></text:note> walking in all the commands and statutes of Elohíym blameless. And they had no child, because Elishéḅa was barren, and they both were advanced in years. </text:p>
      <text:p text:style-name="GHT_20_Verse" loext:marker-style-name="T93"><text:span text:style-name="T93">3 </text:span>And it happened, that while he executed the office of Priest before Elohíym in the order of his course, according to the custom of the office of the priests, his lot was to burn incense when he went into the Temple <text:soft-page-break/>of <text:span text:style-name="T105">יהוה</text:span>.<text:note text:id="ftn26" text:note-class="footnote"><text:note-citation>25</text:note-citation><text:note-body><text:p text:style-name="Footnote"><text:span text:style-name="T106"><text:s/></text:span>To preserve the distinctiveness of the Divine Name, this Gospel displays its four consonants in a Paleo-Hebrew typeface. The familiar square Hebrew form is <text:span text:style-name="T107">יהוה</text:span>, conventionally transliterated into English as <text:span text:style-name="T38">Y</text:span><text:span text:style-name="T108">hwh</text:span>. Paleo-Hebrew and square Hebrew are distinct scripts; the latter developed within the Aramaic-derived Jewish scribal tradition. </text:p><text:p text:style-name="Footnote">Ancient Greek witnesses preserve such transcriptions as <text:span text:style-name="Emphasis">Iao</text:span>, <text:span text:style-name="Emphasis">Iaoue</text:span> or <text:span text:style-name="Emphasis">Iaue</text:span>, and <text:span text:style-name="Emphasis">Iabe</text:span>. Most modern Hebrew scholars reconstruct the pronunciation as <text:span text:style-name="Emphasis">Yahwéh</text:span>, although the precise ancient vocalization cannot be established with absolute certainty. Extended devotional or sung forms such as <text:span text:style-name="Emphasis">Yahuéh</text:span>, <text:span text:style-name="Emphasis">Yahuwéh</text:span>, and <text:span text:style-name="Emphasis">Yahu-hey</text:span> may also occur. </text:p><text:p text:style-name="P51">In Exodus 3:14–15, the Name is revealed as the memorial Name “throughout all generations.” During the later Second Temple period, many Jewish readers increasingly avoided pronouncing it and substituted such titles as <text:span text:style-name="Emphasis">Adonai</text:span> or <text:span text:style-name="Emphasis">HaShem</text:span>. The medieval Masoretic scribes added reminder vowels associated with substituted readings to the consonants <text:span text:style-name="T38">Y</text:span><text:span text:style-name="T108">hwh</text:span>. In English translations, this convention produced the small-capital forms <text:span text:style-name="T38">L</text:span><text:span text:style-name="T108">ord</text:span> and <text:span text:style-name="T38">G</text:span><text:span text:style-name="T108">od</text:span>. </text:p><text:p text:style-name="Footnote">The received <text:span text:style-name="T38">G</text:span><text:span text:style-name="T108">ht</text:span> frequently rendered the Name as “The Eternal One”—the One without beginning or ending, who causes to be and “who was, is, and shall be.” This Commentary Edition has restored the Divine Name. See also the note on “the Holy Name” at Prologue 11 and Endnote <text:span text:style-name="T109">I</text:span> concerning the saving <text:span text:style-name="T109">n</text:span>ame Y<text:span text:style-name="T110">'</text:span>shúa. </text:p></text:note-body></text:note> And the multitude of the people were praying without at the time of the offering of incense.<text:note text:id="ftn27" text:note-class="footnote"><text:note-citation>26</text:note-citation><text:note-body><text:p text:style-name="Footnote" loext:marker-style-name="T81"><text:span text:style-name="T81"><text:s/>References to the Temple (</text:span><text:span text:style-name="T88">Miqdash</text:span><text:span text:style-name="T81">) or to Jerusalem should not automatically be assumed to refer exclusively to the later </text:span><text:span text:style-name="T87">Herodian Temple complex</text:span><text:span text:style-name="T81">. See the discussion at Chapter 6:1 on </text:span><text:span text:style-name="T87">Yerushaláyim</text:span><text:span text:style-name="T81"> as a proper dual-noun.</text:span></text:p></text:note-body></text:note></text:p>
      <text:p text:style-name="GHT_20_Verse" loext:marker-style-name="T93"><text:span text:style-name="T93">4 </text:span>And a messenger of Adonái appeared to him standing over the Altar of Incense. And when Zakharyáh saw, he was troubled, and fear fell upon him. But the messenger said to him, “Fear not, Zakharyáh, for your prayer is heard; and your wife Elishéḅa, shall bear you a son, and you shall call his name, Yoḥanán [Yahuḥanán]. </text:p>
      <text:p text:style-name="GHT_20_Verse" loext:marker-style-name="T93"><text:span text:style-name="T93">5 </text:span>And you shall have joy and gladness; and many shall rejoice at his birth; for he shall be great in the sight of <text:span text:style-name="T105">יהוה</text:span>, and shall neither eat flesh foods, nor drink strong drink; and he shall be filled with the Ruách ha’Qodésh, even from his mother’s womb. </text:p>
      <text:p text:style-name="GHT_20_Verse" loext:marker-style-name="T93"><text:span text:style-name="T93">6 </text:span>And, many of the children of Yisraél [Yi-s’ra-él] shall he turn to <text:span text:style-name="T105">יהוה</text:span> their Elohíym; And he shall go before him in the spirit and power of Eliyáhu, to turn the hearts of the fathers to the children, and the disobedient to the wisdom of the Tsaddiq;<text:note text:id="ftn28" text:note-class="footnote"><text:note-citation>27</text:note-citation><text:note-body><text:p text:style-name="Footnote" loext:marker-style-name="T81"><text:span text:style-name="T81"><text:s/></text:span><text:span text:style-name="T87">Tsaddiq </text:span><text:span text:style-name="T81">(</text:span><text:span text:style-name="T87">Zaddiq</text:span><text:span text:style-name="T81">) — a Hebrew term meaning “righteous” or “just.” It may refer generally to a righteous person or, in some traditions, to a spiritually exemplary individual who has overcome and is in control of his base nature and impulses.</text:span></text:p></text:note-body></text:note> to make ready a people prepared for <text:span text:style-name="T105">יהוה</text:span>.” </text:p>
      <text:p text:style-name="GHT_20_Verse" loext:marker-style-name="T93"><text:span text:style-name="T93">7 </text:span>And Zakharyáh said to the messenger, “How shall I know this? For I am an old man, and my wife is well advanced in years.” And the messenger answering said to him, “I am Gaḅriél, who stands in the presence <text:soft-page-break/>of Elohíym; and am sent to speak to you, and to announce to you these glad tidings. </text:p>
      <text:p text:style-name="GHT_20_Verse" loext:marker-style-name="T93"><text:span text:style-name="T93">8 </text:span>And behold, you are muted, and not able to speak, until the day that these things shall be performed, then shall your tongue be loosed that you may believe my words which shall be fulfilled in their season.” </text:p>
      <text:p text:style-name="GHT_20_Verse"><text:span text:style-name="T93">9 </text:span>And the people waited for Zakharyáh, and marveled that he tarried so long in the Miqdásh. And when he came out, he could not speak to them; and they perceived that he had seen a vision in the Miqdásh; for he made signs to them and remained speechless. </text:p>
      <text:p text:style-name="GHT_20_Verse"><text:span text:style-name="T93">10 </text:span>And it happened, that, as soon as the days of his ministration were accomplished, he departed to his own house. And after those days, his wife Elishéḅa, conceived, and hid herself five months saying, “Thus has <text:span text:style-name="T105">יהוה</text:span> dealt with me in the days wherein he looked on me, to take away my reproach among men.”</text:p>
      <text:p text:style-name="GHT_20_Verse"/>
      <text:p text:style-name="P52" loext:marker-style-name="T93"/>
      <table:table table:name="Table1" table:style-name="Table1">
        <table:table-column table:style-name="Table1.A"/>
        <table:table-column table:style-name="Table1.B"/>
        <table:table-column table:style-name="Table1.C"/>
        <table:table-column table:style-name="Table1.D"/>
        <table:table-column table:style-name="Table1.B"/>
        <table:table-column table:style-name="Table1.F"/>
        <table:table-column table:style-name="Table1.G"/>
        <table:table-row table:style-name="Table1.1">
          <table:table-cell table:style-name="Table1.A1" table:number-columns-spanned="7" office:value-type="string">
            <text:p text:style-name="P53" loext:marker-style-name="T111"><text:span text:style-name="T112">Timeline of The Gospel of the Holy Twelve </text:span><text:span text:style-name="T6"><text:note text:id="ftn29" text:note-class="footnote"><text:note-citation>28</text:note-citation><text:note-body><text:p text:style-name="Footnote" loext:marker-style-name="T81"><text:span text:style-name="T81"><text:s/>This timeline chart is an abbreviated form of a more detailed chronology harmonizing the Gospel of the Holy Twelve, New Testament, and other passages through the </text:span><text:span text:style-name="T113">transitional generation 30-70 </text:span><text:span text:style-name="T114">ce</text:span><text:span text:style-name="T81">. </text:span></text:p></text:note-body></text:note></text:span></text:p>
          </table:table-cell>
          <table:covered-table-cell/>
          <table:covered-table-cell/>
          <table:covered-table-cell/>
          <table:covered-table-cell/>
          <table:covered-table-cell/>
          <table:covered-table-cell/>
        </table:table-row>
        <table:table-row table:style-name="Table1.2">
          <table:table-cell table:style-name="Table1.A1" office:value-type="string">
            <text:p text:style-name="P53" loext:marker-style-name="T115"><text:span text:style-name="T115">Approximate Dates</text:span><text:span text:style-name="T115"/></text:p>
          </table:table-cell>
          <table:table-cell table:style-name="Table1.A1" office:value-type="string">
            <text:p text:style-name="P53" loext:marker-style-name="T115"><text:span text:style-name="T115">Age 0</text:span><text:span text:style-name="T115"/></text:p>
          </table:table-cell>
          <table:table-cell table:style-name="Table1.C2" office:value-type="string">
            <text:p text:style-name="P53" loext:marker-style-name="T115"><text:span text:style-name="T115">Age 2-3</text:span><text:span text:style-name="T115"/></text:p>
          </table:table-cell>
          <table:table-cell table:style-name="Table1.A1" office:value-type="string">
            <text:p text:style-name="P53" loext:marker-style-name="T115"><text:span text:style-name="T115">Age 12 <text:s/></text:span><text:span text:style-name="T115"/></text:p>
          </table:table-cell>
          <table:table-cell table:style-name="Table1.A1" office:value-type="string">
            <text:p text:style-name="P53" loext:marker-style-name="T115"><text:span text:style-name="T115">Age 20</text:span><text:span text:style-name="T115"/></text:p>
          </table:table-cell>
          <table:table-cell table:style-name="Table1.A1" office:value-type="string">
            <text:p text:style-name="P53" loext:marker-style-name="T115"><text:span text:style-name="T115">Ages 20 – 39</text:span><text:span text:style-name="T115"/></text:p>
          </table:table-cell>
          <table:table-cell table:style-name="Table1.A1" office:value-type="string">
            <text:p text:style-name="P53" loext:marker-style-name="T115"><text:span text:style-name="T115">Age 42</text:span><text:span text:style-name="T115"/></text:p>
          </table:table-cell>
        </table:table-row>
        <table:table-row table:style-name="Table1.3">
          <table:table-cell table:style-name="Table1.A3" office:value-type="string">
            <text:p text:style-name="P53" loext:marker-style-name="T115"><text:span text:style-name="T115">Herodian Temple Renovation began</text:span><text:span text:style-name="T115"/></text:p>
          </table:table-cell>
          <table:table-cell table:style-name="Table1.B3" office:value-type="string">
            <text:p text:style-name="P54" loext:marker-style-name="T115"><text:span text:style-name="T116">Y</text:span><text:span text:style-name="T117">'</text:span><text:span text:style-name="T116">shúa</text:span><text:span text:style-name="T115"> was </text:span></text:p>
            <text:p text:style-name="P53" loext:marker-style-name="T115"><text:span text:style-name="T115">born </text:span><text:span text:style-name="T115"/></text:p>
          </table:table-cell>
          <table:table-cell table:style-name="Table1.C3" table:number-rows-spanned="2" office:value-type="string">
            <text:p text:style-name="P55"><text:span text:style-name="T118">Herod died in 4 </text:span><text:span text:style-name="T119">bce</text:span><text:span text:style-name="T120">.</text:span></text:p>
            <text:p text:style-name="P56"/>
            <text:p text:style-name="P57"><text:span text:style-name="T34">Y'shúa</text:span><text:span text:style-name="T121"> fled </text:span>to Egypt </text:p>
            <text:p text:style-name="P58">for 7-yrs <text:s/>returned <text:s/></text:p>
            <text:p text:style-name="P59"><text:span text:style-name="T118">in 3 </text:span><text:span text:style-name="T120">bce</text:span><text:span text:style-name="T118">. </text:span></text:p>
          </table:table-cell>
          <table:table-cell table:style-name="Table1.D3" office:value-type="string">
            <text:p text:style-name="P54" loext:marker-style-name="T115"><text:span text:style-name="T116">Y</text:span><text:span text:style-name="T117">'</text:span><text:span text:style-name="T116">shúa</text:span><text:span text:style-name="T115"> </text:span></text:p>
            <text:p text:style-name="P53" loext:marker-style-name="T115"><text:span text:style-name="T115">in the Temple</text:span><text:span text:style-name="T115"/></text:p>
          </table:table-cell>
          <table:table-cell table:style-name="Table1.E3" office:value-type="string">
            <text:p text:style-name="P53" loext:marker-style-name="T115"><text:span text:style-name="T115">Finished</text:span><text:span text:style-name="T115"/></text:p>
            <text:p text:style-name="P53" loext:marker-style-name="T115"><text:span text:style-name="T115">Torah Studies</text:span><text:span text:style-name="T115"/></text:p>
          </table:table-cell>
          <table:table-cell table:style-name="Table1.F3" table:number-rows-spanned="2" office:value-type="string">
            <text:p text:style-name="P58">Went to Egypt for seven years; returned and taught for approximately three years in Yisra’él; traveled throughout the East for seven to eight years; returned and was baptized by Yoḥanán; underwent forty days of testing in the desert; and taught during his final ministry for approximately three years. </text:p>
          </table:table-cell>
          <table:table-cell table:style-name="Table1.G3" office:value-type="string">
            <text:p text:style-name="P54" loext:marker-style-name="T115"><text:span text:style-name="T122">Y</text:span><text:span text:style-name="T123">'</text:span><text:span text:style-name="T122">shúa</text:span></text:p>
            <text:p text:style-name="P60"><text:span text:style-name="T118">Executed, Arose </text:span><text:span text:style-name="T124">&amp; Ascended</text:span></text:p>
          </table:table-cell>
        </table:table-row>
        <table:table-row table:style-name="Table1.4">
          <table:table-cell table:style-name="Table1.A1" office:value-type="string">
            <text:p text:style-name="P58"/>
            <text:p text:style-name="P58">Temple of Herod</text:p>
            <text:p text:style-name="P58">Year 1</text:p>
          </table:table-cell>
          <table:table-cell table:style-name="Table1.A1" office:value-type="string">
            <text:p text:style-name="P58"/>
            <text:p text:style-name="P58">Temple of Herod </text:p>
            <text:p text:style-name="P58">Year 7</text:p>
          </table:table-cell>
          <table:covered-table-cell table:style-name="Table1.C4"/>
          <table:table-cell table:style-name="Table1.A1" office:value-type="string">
            <text:p text:style-name="P58"/>
            <text:p text:style-name="P58">Temple of Herod </text:p>
            <text:p text:style-name="P58">Year 19</text:p>
          </table:table-cell>
          <table:table-cell table:style-name="Table1.A1" office:value-type="string">
            <text:p text:style-name="P58"/>
            <text:p text:style-name="P58">Temple of Herod</text:p>
            <text:p text:style-name="P58">Year 26</text:p>
          </table:table-cell>
          <table:covered-table-cell table:style-name="Table1.F4"/>
          <table:table-cell table:style-name="Table1.C2" office:value-type="string">
            <text:p text:style-name="P58"/>
            <text:p text:style-name="P58">Temple of Herod </text:p>
            <text:p text:style-name="P58">Year 49</text:p>
          </table:table-cell>
        </table:table-row>
        <table:table-row table:style-name="Table1.2">
          <table:table-cell table:style-name="Table1.A5" office:value-type="string">
            <text:p text:style-name="P61" loext:marker-style-name="T115"><text:span text:style-name="T115">20-19 </text:span><text:span text:style-name="T125">bce</text:span></text:p>
          </table:table-cell>
          <table:table-cell table:style-name="Table1.B5" office:value-type="string">
            <text:p text:style-name="P61" loext:marker-style-name="T115"><text:span text:style-name="T115">13 </text:span><text:span text:style-name="T125">bce</text:span></text:p>
          </table:table-cell>
          <table:table-cell table:style-name="Table1.C5" office:value-type="string">
            <text:p text:style-name="P61" loext:marker-style-name="T115"><text:span text:style-name="T115">3 </text:span><text:span text:style-name="T125">bce</text:span></text:p>
          </table:table-cell>
          <table:table-cell table:style-name="Table1.D5" office:value-type="string">
            <text:p text:style-name="P61" loext:marker-style-name="T115"><text:span text:style-name="T115">1 </text:span><text:span text:style-name="T125">bce</text:span></text:p>
          </table:table-cell>
          <table:table-cell table:style-name="Table1.E5" office:value-type="string">
            <text:p text:style-name="P53" loext:marker-style-name="T115"><text:span text:style-name="T115">19 </text:span><text:span text:style-name="T125">ce</text:span></text:p>
          </table:table-cell>
          <table:table-cell table:style-name="Table1.F5" office:value-type="string">
            <text:p text:style-name="P61" loext:marker-style-name="T115"><text:span text:style-name="T115">26 </text:span><text:span text:style-name="T125">ce</text:span></text:p>
          </table:table-cell>
          <table:table-cell table:style-name="Table1.G5" office:value-type="string">
            <text:p text:style-name="P61" loext:marker-style-name="T115"><text:span text:style-name="T115">30 </text:span><text:span text:style-name="T125">ce</text:span></text:p>
          </table:table-cell>
        </table:table-row>
        <table:table-row table:style-name="Table1.6">
          <table:table-cell table:style-name="Table1.A6" table:number-columns-spanned="7" office:value-type="string">
            <text:p text:style-name="P62"><text:span text:style-name="T118">Transitional Generation </text:span><text:span text:style-name="T124">30-70 </text:span><text:span text:style-name="T120">ce</text:span></text:p>
            <text:p text:style-name="P63" loext:marker-style-name="T115"><text:span text:style-name="T115">“This generation shall not pass away until all of these things occur </text:span><text:span text:style-name="T126">[are set in motion]</text:span><text:span text:style-name="T115">.” </text:span><text:span text:style-name="T127">Throughout that generation the</text:span><text:span text:style-name="T115"> NT Refrain </text:span><text:span text:style-name="T128">was</text:span><text:span text:style-name="T115">: these things are “about to” </text:span><text:span text:style-name="T128">soon </text:span><text:span text:style-name="T115">happen. <text:line-break/></text:span><text:span text:style-name="T128">See Appendix II: </text:span><text:span text:style-name="T116">The Chronological Framework of </text:span><text:span text:style-name="T129">Ght</text:span></text:p>
          </table:table-cell>
          <table:covered-table-cell/>
          <table:covered-table-cell/>
          <table:covered-table-cell/>
          <table:covered-table-cell/>
          <table:covered-table-cell/>
          <table:covered-table-cell/>
        </table:table-row>
      </table:table>
      <text:h text:style-name="GHT_20_Chapter" text:outline-level="1"/>
      <text:h text:style-name="P64" text:outline-level="1"><text:bookmark-start text:name="__RefHeading___Toc37193_3619305966"/><text:bookmark-start text:name="_Toc230713599"/>Chapter 2<text:bookmark-end text:name="_Toc230713599"/><text:tab/><text:bookmark-end text:name="__RefHeading___Toc37193_3619305966"/></text:h>
      <text:p text:style-name="GHT_20_Subheading" loext:marker-style-name="T93">The Conception of Y'shúa the Mashíakh; Nazarite Consecration; <text:line-break/>The Appearances of Gabri’él to Miriám &amp; Yoséph; <text:line-break/>The Prophesies of Elishéḅa, Miriám, and Yoséph <text:span text:style-name="T93"/></text:p>
      <text:p text:style-name="GHT_20_Verse" loext:marker-style-name="T93"><text:span text:style-name="T93">1 </text:span>And in the sixth month, the messenger Gaḅri’el was sent from Elohíym, to a village of Galilee, named Natsareth,<text:note text:id="ftn30" text:note-class="footnote"><text:note-citation>29</text:note-citation><text:note-body><text:p text:style-name="Footnote" loext:marker-style-name="T130"><text:span text:style-name="T81"><text:s/></text:span><text:span text:style-name="Strong_20_Emphasis"><text:span text:style-name="T81">Natsareth</text:span></text:span><text:span text:style-name="T81">. </text:span>Some have suggested that the name may be related to <text:span text:style-name="Emphasis">Nétser</text:span> (“Branch”) or to groups later associated with the Netsarim, Nazarenes, or Nasareans—the early followers of Y’shúa. Although Natsareth’s absence from surviving early literary sources once encouraged skepticism, archaeological evidence supports the existence of a small Jewish settlement there during the early Roman period. Its limited appearance in the surviving records is reasonably explained by its modest size and regional importance rather than by its nonexistence. </text:p></text:note-body></text:note> to a virgin betrothed-in-marriage to a man whose name was Yoséph, of the house of Daṿíd; and the virgins’ name was Miriám.<text:span text:style-name="T99"><text:note text:id="ftn31" text:note-class="footnote"><text:note-citation>30</text:note-citation><text:note-body><text:p text:style-name="Footnote" loext:marker-style-name="T81"><text:span text:style-name="T81"><text:s/></text:span><text:span text:style-name="T131">Miriam / Mariam / Mary: </text:span><text:span text:style-name="T132">The Hebrew name is Miryam (Miriam). In Greek it appears as Mariam and Maria, from which English Mary derives. The etymology of the name is uncertain. Traditional explanations have connected it with ideas such as bitterness or rebellion, but “Mari-Am” = “bitterness of the people” is better treated as a symbolic interpretation than as a strict linguistic derivation. Some have also connected the name of Moshéh’s sister with the bitterness of Israel’s bondage, but this too is best taken as an interpretive association rather than a demonstrable etymology. The Gospel contains several women bearing this common name within Y</text:span><text:span text:style-name="T133">'</text:span><text:span text:style-name="T132">shúa’s family and inner circle. Migdal means “tower,” and Magdala was the town from which Mary Magdalene was designated. In a symbolic reading, ha-Migdalíth / Migdoláh may be heard in light of the prophetic image of the “tower of the flock” in Micah 4:8, so that she becomes a figure of the bride-wife of Y</text:span><text:span text:style-name="T133">'</text:span><text:span text:style-name="T132">shúa, that is, his Qahal / Qahilláh / Assembly / Congregation in heaven and on earth.</text:span></text:p></text:note-body></text:note></text:span> </text:p>
      <text:p text:style-name="GHT_20_Verse" loext:marker-style-name="T93"><text:span text:style-name="T93">2 </text:span>Now Yoséph was a just and rational mind, and he was skilled in all manner of work in wood and in stone. And Miriám was a tender and discerning soul, and she made veils for the Miqdásh. And they were both pure before Elohíym; and of them both was Yeshu-Maria, who is called the Mashíakh.<text:span text:style-name="T99"><text:note text:id="ftn32" text:note-class="footnote"><text:note-citation>31</text:note-citation><text:note-body><text:p text:style-name="Footnote" loext:marker-style-name="T134"><text:span text:style-name="T81"><text:s/></text:span><text:span text:style-name="T135">Mashíakh</text:span><text:span text:style-name="T134"> (Hebrew) — “Anointed One,” from the verb </text:span><text:span text:style-name="T136">mashakh</text:span><text:span text:style-name="T134"> (“to anoint with oil”). Aramaic: </text:span><text:span text:style-name="T136">Mashíkha</text:span><text:span text:style-name="T134">. Greek: </text:span><text:span text:style-name="T136">Christos</text:span><text:span text:style-name="T134">.</text:span></text:p><text:p text:style-name="Footnote" loext:marker-style-name="T134"><text:span text:style-name="T134">In biblical tradition kings, priests, and sometimes prophets were anointed. In the case of Y'shúa, the anointing is understood as coming directly from Elohiym rather than through a human ritual as was the case with Moses.</text:span></text:p></text:note-body></text:note></text:span> </text:p>
      <text:p text:style-name="GHT_20_Verse" loext:marker-style-name="T93"><text:span text:style-name="T93">3 </text:span>And the messenger came to her and said, “Shalom, Miriám, you who are highly favoured, for the Motherhood of Elohíym is with you: blessed are you among women and blessed be the fruit of your womb.”<text:span text:style-name="T137"><text:note text:id="ftn33" text:note-class="footnote"><text:note-citation>32</text:note-citation><text:note-body><text:p text:style-name="Footnote" loext:marker-style-name="T81"><text:span text:style-name="T81"><text:s/>The earlier publication reads </text:span><text:span text:style-name="T87">“Mother of God.”</text:span><text:span text:style-name="T81"> This appears to be a transmission error. The present text reads </text:span><text:span text:style-name="T87">“Motherhood of God,”</text:span><text:span text:style-name="T81"> which corresponds with the complementary phrase </text:span><text:span text:style-name="T87">“Fatherhood of God”</text:span><text:span text:style-name="T81"> later in </text:span><text:span text:style-name="T82">Ght</text:span><text:span text:style-name="T81"> 2:9. This precept of Fatherhood and Motherhood of Elohíym will soon be expressed as the </text:span><text:span text:style-name="T87">“Father-Mother”</text:span><text:span text:style-name="T81"> and the </text:span><text:span text:style-name="T87">“All-Parent”</text:span><text:span text:style-name="T81">.</text:span></text:p></text:note-body></text:note></text:span> </text:p>
      <text:p text:style-name="GHT_20_Verse"><text:soft-page-break/><text:span text:style-name="T93">4 </text:span>And when she saw him, she was troubled at his words and cast in her mind what manner of greeting this should be. And the messenger said to her, “Fear not, Miriám, for you have found favour with Elohíym and behold, you shall conceive in your womb and bring forth a child, and he shall be great and shall be called a Son of the Highest. </text:p>
      <text:p text:style-name="GHT_20_Verse" loext:marker-style-name="T93"><text:span text:style-name="T47">5 </text:span>And Adonái <text:span text:style-name="T105">יהוה</text:span> shall give to him the throne of his father Daṿíd: and he shall reign over the house of Ya’aqoḅ forever; and of his Kingdom there shall be no end.”</text:p>
      <text:p text:style-name="GHT_20_Verse" loext:marker-style-name="T93"><text:span text:style-name="T93">6 </text:span>Then Miriám said to the messenger [Gabri'el], “How will this be seeing I know not a man?” And the messenger answered, and said to her, “The Ruách ha’Qodésh<text:note text:id="ftn34" text:note-class="footnote"><text:note-citation>33</text:note-citation><text:note-body><text:p text:style-name="Footnote" loext:marker-style-name="T81"><text:span text:style-name="T81"><text:s/></text:span>On the meaning of Ruách ha’Qodésh (“Spirit of Holiness”) and its relationship to Y’shúa’s sonship according to the Spirit, see Excursus IV, §§5 and 8: “Son of Elohíym According to the Spirit” and “The Role of the Ruách ha’Qodésh.” </text:p></text:note-body></text:note> shall come upon Yoséph your Spouse,<text:note text:id="ftn35" text:note-class="footnote"><text:note-citation>34</text:note-citation><text:note-body><text:p text:style-name="Footnote" loext:marker-style-name="T81"><text:span text:style-name="T81"><text:s/>Joseph and Miriam were </text:span><text:span text:style-name="T87">lawfully betrothed</text:span><text:span text:style-name="T81">, which in Jewish custom constituted a binding marriage contract, although they had not yet begun living together or consummated the marriage—he was already her “spouse”. </text:span></text:p></text:note-body></text:note> and the power of the Highest shall overshadow you, O Miriám, therefore also that consecrated one which shall be born of you shall be called the Mashíakh, the Child of Elohíym, and his name on earth shall be called Yeshu-Maria for he shall deliver the people from their sins, whosoever shall repent and obey his Toráh [of love].</text:p>
      <text:p text:style-name="GHT_20_Verse" loext:marker-style-name="T93"><text:span text:style-name="T93">7 </text:span>Therefore you shall eat no flesh, nor drink strong drink, for the child shall be consecrated to Elohíym from its mother’s womb, and neither flesh nor strong drink shall he take, nor shall a razor touch his head.<text:note text:id="ftn36" text:note-class="footnote"><text:note-citation>35</text:note-citation><text:note-body><text:p text:style-name="P65"><text:s/>On the Everlasting Covenant of creation and the restoration of the original plant-based diet in this Gospel tradition, see Excursus II, Part I, especially §§1–2 and 6–7. </text:p></text:note-body></text:note> </text:p>
      <text:p text:style-name="GHT_20_Verse"><text:span text:style-name="T93">8 </text:span>And, behold, your cousin Elishéḅa, she has also conceived a son in her old age. And this is the sixth month with her, who was called barren. For with Elohíym nothing shall be impossible.” And Miriám said, “Behold the handmaid of <text:span text:style-name="T105">יהוה</text:span>; Be it to me according to your spoken-word. And the messenger departed from her.</text:p>
      <text:p text:style-name="GHT_20_Subheading" loext:marker-style-name="T93">Gabriel appeared to Yoséph<text:span text:style-name="T93"/></text:p>
      <text:p text:style-name="GHT_20_Verse" loext:marker-style-name="T93"><text:span text:style-name="T93">9 </text:span>And in the same day, the messenger Gaḅriél appeared to Yoséph in a dream and said to him, “Greetings, Yoséph, you who are highly favoured, for the Fatherhood of Elohíym is with you. Blessed are you among men and blessed be the fruit of your loins.”</text:p>
      <text:p text:style-name="GHT_20_Verse" loext:marker-style-name="T93"><text:soft-page-break/><text:span text:style-name="T93">10 </text:span>And as Yoséph thought upon these words, he was troubled, and the messenger of <text:span text:style-name="T105">יהוה</text:span> said to him, “Fear not, Yoséph, you Son of Daṿíd, for you have found favour with Elohíym, and behold you shall beget a child, and you shall call his name Yeshu-Maria,<text:note text:id="ftn37" text:note-class="footnote"><text:note-citation>36</text:note-citation><text:note-body><text:p text:style-name="Footnote" loext:marker-style-name="T81"><text:span text:style-name="T81"><text:s/>See note at Prologue 1 on Yeshu-Maria.</text:span></text:p></text:note-body></text:note> for he shall deliver his people from their sins.”</text:p>
      <text:p text:style-name="GHT_20_Verse" loext:marker-style-name="T93"><text:span text:style-name="T93">11 </text:span>Now all this was done that it might be fulfilled [in parallel to that] which was written in the prophets saying, "Behold a maiden shall conceive and be with child and shall bring forth a son, and shall call his name Immanuél, which being interpreted is, Elohíym is with us.”<text:span text:style-name="T137"><text:note text:id="ftn38" text:note-class="footnote"><text:note-citation>37</text:note-citation><text:note-body><text:p text:style-name="Footnote" loext:marker-style-name="T81"><text:span text:style-name="T81"><text:s/></text:span><text:span text:style-name="T138">Immanuél</text:span><text:span text:style-name="T139"> (“God with us”) expresses the same theological theme found in Isaiah 7:14 and 8:8. The title emphasizes divine presence with Israel rather than functioning as a personal name for Y'shúa elsewhere in the Gospel tradition.</text:span></text:p></text:note-body></text:note></text:span></text:p>
      <text:p text:style-name="GHT_20_Verse"><text:span text:style-name="T93">12 </text:span>Then Yoséph being raised from sleep did as the messenger had told <text:s/>him, and went into Miriám, his betrothed wife, and she conceived the Holy One in her womb.</text:p>
      <text:p text:style-name="GHT_20_Subheading" loext:marker-style-name="T93">Miriám and Elishéḅa Prophesy<text:span text:style-name="T93"/></text:p>
      <text:p text:style-name="GHT_20_Verse" loext:marker-style-name="T93"><text:span text:style-name="T93">13 </text:span>And Miriám arose in those days and went into the hill country with haste, into a city of Judæa and entered the house of Zakharyáh and greeted Elishéḅa. </text:p>
      <text:p text:style-name="GHT_20_Verse" loext:marker-style-name="T93"><text:span text:style-name="T93">14 </text:span>And it happened, that, when Elishéḅa heard the salutation of Miriám, the babe leaped in her womb; and Elishéḅa was filled with the power of the Ruáḥ [Spirit; Ruḥa in Aramaic] and spoke, with a clear voice and said, “Blessed are you among women and blessed is the fruit of your womb.</text:p>
      <text:p text:style-name="GHT_20_Verse" loext:marker-style-name="T93"><text:span text:style-name="T93">15 </text:span>Whence is this to me that the mother of my Master should come to me? For, behold, as soon as the voice of your greeting sounded in my ears, the babe leaped for joy. And blessed is she that believed: for there shall be a performance of those things which were told her from the Holy One.”</text:p>
      <text:p text:style-name="GHT_20_Verse" loext:marker-style-name="T93"><text:span text:style-name="T93">16 </text:span>And Miriám said: “My soul does magnify you, <text:span text:style-name="T105">יהוה</text:span>,<text:note text:id="ftn39" text:note-class="footnote"><text:note-citation>38</text:note-citation><text:note-body><text:p text:style-name="Footnote" loext:marker-style-name="T81"><text:span text:style-name="T81"><text:s/></text:span><text:span text:style-name="T87">“The Eternal One”</text:span><text:span text:style-name="T81"> is used by some as a substitute for </text:span><text:span text:style-name="T140">יהוה</text:span><text:span text:style-name="T87"> </text:span><text:span text:style-name="T81">(</text:span><text:span text:style-name="T90">Yhwh</text:span><text:span text:style-name="T141"> </text:span><text:span text:style-name="T81">|</text:span><text:span text:style-name="T87"> Yahwéh</text:span><text:span text:style-name="T81">) used also by a few other Bible translations. Adonai and HaShem are other substitutes historically used in Judaism. </text:span></text:p></text:note-body></text:note> and my spirit does rejoice in Elohíym my Deliverer. For you have regarded the low estate of your handmaiden; for, behold, from henceforth all generations shall call me, “Blessed.”</text:p>
      <text:p text:style-name="GHT_20_Verse" loext:marker-style-name="T93"><text:soft-page-break/><text:span text:style-name="T93">17 </text:span>For you, the mighty one, have done great things for me; and holy is your name. And your mercy is on those that fear you from generation to generation.</text:p>
      <text:p text:style-name="GHT_20_Verse" loext:marker-style-name="T93"><text:span text:style-name="T93">18 </text:span>You have showed strength with your arm; you have scattered the arrogant ones in the imagination of their hearts.</text:p>
      <text:p text:style-name="GHT_20_Verse" loext:marker-style-name="T93"><text:span text:style-name="T93">19 </text:span>You have put down the mighty from their seats and exalted the humble and the meek. You have filled the hungry ones with good things and the rich you do send away empty.</text:p>
      <text:p text:style-name="GHT_20_Verse"><text:span text:style-name="T93">20 </text:span>You do help your servant Yisraél, in remembrance of your mercy as you spoke to our ancestors—to Abraham and to his seed forever. And Miriám abode with her about three months and returned to her own house.”</text:p>
      <text:p text:style-name="GHT_20_Subheading" loext:marker-style-name="T93">The Words of Yoséph<text:span text:style-name="T93"/></text:p>
      <text:p text:style-name="GHT_20_Verse" loext:marker-style-name="T93"><text:span text:style-name="T93">21 </text:span>And these are the words that Yoséph spoke, saying: “Blessed is the Elohíym of our fathers and our mothers in Yisraél: for in an acceptable time, you have heard me, and in the day of salvation, you have helped me.</text:p>
      <text:p text:style-name="GHT_20_Verse" loext:marker-style-name="T93"><text:span text:style-name="T93">22 </text:span>For you said, “I will preserve and make you a Covenant of the people to renew the face of the earth; and to cause the desolate places to be redeemed from the hands of the spoiler;</text:p>
      <text:p text:style-name="GHT_20_Verse" loext:marker-style-name="T93"><text:span text:style-name="T93">23 </text:span>That you may say to the captives, ‘Go forth and be free’; and to them that are in darkness, ‘Show yourselves in the light.’ And they shall feed in the ways of pleasantness; and they shall no more hunt nor worry the creatures which I have made to rejoice before me.</text:p>
      <text:p text:style-name="GHT_20_Verse" loext:marker-style-name="T93"><text:span text:style-name="T93">24 </text:span>They shall not hunger nor thirst anymore neither shall the heat strike them, nor the cold destroy them. And I will make a way for travelers on all my mountains; and my high places shall be exalted.</text:p>
      <text:p text:style-name="GHT_20_Verse"><text:span text:style-name="T93">25 </text:span>Sing you heavens and rejoice you earth; O you deserts break forth with song; for you, O Elohíym, do comfort your people and console those that have suffered wrong.”</text:p>
      <text:h text:style-name="GHT_20_Chapter" text:outline-level="1"><text:bookmark-start text:name="__RefHeading___Toc37195_3619305966"/><text:bookmark-start text:name="_Toc230713600"/>Chapter 3<text:bookmark-end text:name="_Toc230713600"/><text:tab/><text:bookmark-end text:name="__RefHeading___Toc37195_3619305966"/></text:h>
      <text:p text:style-name="GHT_20_Subheading" loext:marker-style-name="T93">The Nativity of Yoḥanán the Baptist<text:span text:style-name="T93"/></text:p>
      <text:p text:style-name="GHT_20_Verse" loext:marker-style-name="T93"><text:span text:style-name="T93">1 </text:span>Now Elishéḅa’s full time came that she should be delivered; and she brought forth a son. And her neighbors and her cousins heard how <text:span text:style-name="T105">יהוה</text:span> had showed great mercy on her; and they rejoiced with her.</text:p>
      <text:p text:style-name="GHT_20_Verse"><text:soft-page-break/><text:span text:style-name="T93">2 </text:span>And it happened, that on the eighth day, they came to incise the child; and they called him Zakharyáh, after the name of his father. And his mother answered and said, “Not so; but he shall be called Yoḥanán.” And they said to her, “There is none of your kindred, who is called by your name.” </text:p>
      <text:p text:style-name="GHT_20_Verse" loext:marker-style-name="T93">3 And they made signs to his father, how he would have him called. And he asked for a writing table, and wrote, saying, “His name is Yoḥanán.” And they all marveled, for his mouth was opened immediately, and his tongue loosed, and he spoke, and praised Elohíym.<text:span text:style-name="T93"/></text:p>
      <text:p text:style-name="GHT_20_Verse" loext:marker-style-name="T93"><text:span text:style-name="T93">4 </text:span>And great awe came on all that dwelt round about them; and all these came on all that dwelt round about them; and all these sayings were made known abroad throughout all the hilly country of Judæa. And all they that heard them laid them up in their hearts, saying, “What manner of child shall this be!” And the hand of <text:span text:style-name="T105">יהוה</text:span> was with him.</text:p>
      <text:p text:style-name="GHT_20_Verse" loext:marker-style-name="T93"><text:span text:style-name="T93">5 </text:span>And his father Zakharyáh [Ben Barakhyáh]<text:span text:style-name="T137"><text:note text:id="ftn40" text:note-class="footnote"><text:note-citation>39</text:note-citation><text:note-body><text:p text:style-name="Footnote" loext:marker-style-name="T81"><text:span text:style-name="T81"><text:s/></text:span><text:span text:style-name="T142">See </text:span><text:span text:style-name="T143">Ght</text:span><text:span text:style-name="T144"> 5:17</text:span><text:span text:style-name="T142"> concerning the murder of Zakharyáh in the Temple. This event corresponds to the reference in </text:span><text:span text:style-name="T143">Ght</text:span><text:span text:style-name="T144"> 60:16</text:span><text:span text:style-name="T142"> and echoes the judgment language associated with Daniel 9:26.</text:span></text:p></text:note-body></text:note></text:span> was filled with the Holy Spirit, and prophesied, saying, “Blessed are you, Elohíym of Yisraél; for you have visited and redeemed your people. And have raised up a horn of salvation for us in the house of your servant Daṿíd, as you spoke by the mouth of your holy prophets, which have been since the world began:</text:p>
      <text:p text:style-name="GHT_20_Verse" loext:marker-style-name="T93"><text:span text:style-name="T93">6 </text:span>That we should be saved from our enemies and from the hand of all that hate us; To perform the mercy promised to our ancestors and to remember your holy Covenant;</text:p>
      <text:p text:style-name="GHT_20_Verse" loext:marker-style-name="T93"><text:span text:style-name="T93">7 </text:span>The Oath which you sware to our father Aḅraham, that you would grant to us, that we, being delivered out of the hand of our enemies, might serve you without fear, in holiness and righteousness before you all the days of our life.</text:p>
      <text:p text:style-name="GHT_20_Verse" loext:marker-style-name="T93"><text:span text:style-name="T93">8 </text:span>And this child shall be called the Prophet of the Highest; for he shall go before your face, O Elohíym, to prepare your ways; to give knowledge of salvation to your people by the remission of their sins; </text:p>
      <text:p text:style-name="GHT_20_Verse" loext:marker-style-name="T93"><text:span text:style-name="T93">9 </text:span>Through the tender mercy of our Elohíym, whereby the dayspring from on high has visited us; to give light to them that sit in darkness and in the shadow of death, to guide our feet into the Way of Peace.”</text:p>
      <text:p text:style-name="GHT_20_Verse"><text:span text:style-name="T93">10 </text:span>And the child grew, and grew strong in spirit, and his mission was hidden till the day of his showing forth to Yisraél. </text:p>
      <text:h text:style-name="GHT_20_Chapter" text:outline-level="1"><text:bookmark-start text:name="__RefHeading___Toc37197_3619305966"/><text:bookmark-start text:name="_Toc230713601"/><text:soft-page-break/>Chapter 4<text:bookmark-end text:name="__RefHeading___Toc37197_3619305966"/><text:bookmark-end text:name="_Toc230713601"/></text:h>
      <text:p text:style-name="GHT_20_Subheading" loext:marker-style-name="T93">Nativity of Y'shúa the Mashíakh <text:span text:style-name="T93"/></text:p>
      <text:p text:style-name="GHT_20_Verse" loext:marker-style-name="T93"><text:span text:style-name="T93">1 </text:span>Now the birth of the Yeshu-Maria the Mashíakh was in this way. It happened in those days that there went out a decree from Caesar Augustus, that all the world should be taxed. And all the people of Syria went to be taxed, everyone into his own city, and it was mid-winter.<text:note text:id="ftn41" text:note-class="footnote"><text:note-citation>40</text:note-citation><text:note-body><text:p text:style-name="P66" loext:marker-style-name="T81"><text:span text:style-name="T81"><text:s/></text:span>For the chronological reconstruction of Y<text:span text:style-name="T145">'</text:span>shúa’s conception and birth in relation to the 364-day calendar tradition, see Excursus V, §4: “An Earlier Birth and a Longer Life.” </text:p></text:note-body></text:note> </text:p>
      <text:p text:style-name="GHT_20_Verse" loext:marker-style-name="T93"><text:span text:style-name="T93">2 </text:span>And Yoséph with Miriám also went up from Galilee, out of the city of Natsareth into Judæa, to the city of Daṿíd, which is called Bethleḥem (because they were of the house and lineage of Daṿíd), to be taxed with Miriám his wife, who was great with child.</text:p>
      <text:p text:style-name="GHT_20_Verse" loext:marker-style-name="T93"><text:span text:style-name="T93">3 </text:span>And so it was, that, while they were there, the days were accomplished that she should be delivered. And she brought forth her firstborn child in a Cave, wrapped him in swaddling clothes, and laid him in a manger, which was in the cave because there was no room for them in the Inn. And behold it was filled with many lights, on either side twelve, bright as the sun in his glory. [46:1, 5]</text:p>
      <text:p text:style-name="GHT_20_Verse" loext:marker-style-name="T93"><text:span text:style-name="T93">4 </text:span>And there were in the same cave an ox, and a horse, and an ass, and a sheep, and beneath the manger was a cat with her little ones, and there were also doves overhead, and each had its mate after its kind, the male with the female.</text:p>
      <text:p text:style-name="GHT_20_Verse" loext:marker-style-name="T146"><text:span text:style-name="T93">5 </text:span>Thus it happened that he was born in the midst of the animals, which, through the redemption of man from ignorance and selfishness, he came to redeem from their sufferings, by the manifestation of the sons and the daughters of Elohíym.<text:note text:id="ftn42" text:note-class="footnote"><text:note-citation>41</text:note-citation><text:note-body><text:p text:style-name="Footnote" loext:marker-style-name="T81"><text:span text:style-name="T81"><text:s/>Compare </text:span><text:span text:style-name="T87">Romans 8:21</text:span><text:span text:style-name="T81">, </text:span><text:span text:style-name="T143">Ght</text:span><text:span text:style-name="T144"> </text:span><text:span text:style-name="T87">6:5</text:span><text:span text:style-name="T81">, and </text:span><text:span text:style-name="T143">Ght</text:span><text:span text:style-name="T144"> </text:span><text:span text:style-name="T87">32:9</text:span><text:span text:style-name="T81"> regarding the liberation of creation.</text:span></text:p></text:note-body></text:note></text:p>
      <text:p text:style-name="GHT_20_Verse" loext:marker-style-name="T93"><text:span text:style-name="T93">6 </text:span>And there were in the same country, Shepherds abiding in the field, keeping watch over their flock by night. And when they came, behold, the messenger of Elohíym came upon them, and the glory of the Highest shone round about them; and they were very afraid.</text:p>
      <text:p text:style-name="GHT_20_Verse" loext:marker-style-name="T93"><text:span text:style-name="T93">7 </text:span>And the messenger said to them, “Fear not; for, behold, I bring you good tidings of great joy, which shall be to all people, for to you is born this day in the city of Daṿíd a deliverer, which is the Mashíakh, the Holy One of Elohíym. And this shall be a sign to you: You shall find the babe wrapped in swaddling clothes lying in a manger.”</text:p>
      <text:p text:style-name="GHT_20_Verse" loext:marker-style-name="T93"><text:soft-page-break/><text:span text:style-name="T93">8 </text:span>And suddenly there was with the messenger a multitude of the heavenly host praising Elohíym and saying, “Glory to Elohíym in the highest, and on earth peace toward men of goodwill.”</text:p>
      <text:p text:style-name="GHT_20_Verse" loext:marker-style-name="T93"><text:span text:style-name="T93">9 </text:span>And it came about, as the messengers were gone away from them into heaven, the Shepherds said to one another, “Let us now go even to Bethleḥem, and see this thing, which is come to pass, which our Elohíym has made known to us. </text:p>
      <text:p text:style-name="GHT_20_Verse" loext:marker-style-name="T93"><text:span text:style-name="T93">10 </text:span>And they came with haste, and found Miriám and Yoséph in the cave, and the Babe lying in a manger. And when they had seen these things, they made known abroad the saying which was told to them concerning the child.</text:p>
      <text:p text:style-name="GHT_20_Verse" loext:marker-style-name="T93"><text:span text:style-name="T93">11 </text:span>And all those that heard it, wondered at those things told them by the Shepherds; but Miriám kept all these things, and pondered them in her heart. And the Shepherds returned, glorifying and praising Elohíym for all the things that they had heard and seen.</text:p>
      <text:p text:style-name="GHT_20_Verse" loext:marker-style-name="T93"><text:span text:style-name="T93">12 </text:span>And when eight days were accomplished for the incising of the child, his name was called Yeshu-Maria, as was spoken by the messenger before he was conceived in the womb. And when the days of her purification according to the Toráh of Moshéh were accomplished, they brought the child to Yerushaláyim, to present it to Elohíym (as it is written in the Toráh of Moshéh, every male that opens the womb shall be called ‘Qodésh le <text:span text:style-name="T105">יהוה</text:span><text:span text:style-name="T147">’</text:span>).<text:note text:id="ftn43" text:note-class="footnote"><text:note-citation>42</text:note-citation><text:note-body><text:p text:style-name="Footnote" loext:marker-style-name="T81"><text:span text:style-name="T81"><text:s/></text:span><text:span text:style-name="T142">See </text:span><text:span text:style-name="T144">Exodus 13:2, 12</text:span><text:span text:style-name="T142"> concerning the consecration of the firstborn.</text:span></text:p></text:note-body></text:note></text:p>
      <text:p text:style-name="GHT_20_Verse" loext:marker-style-name="T93"><text:span text:style-name="T93">13 </text:span>And, behold, there was a man in Yerushaláyim, whose name was Shimón [Simeon]; and the same man was a Tsaddíq and Ḥassíd [Righteous and Pious One], waiting for the consolation of Yisraél; and the Holy Spirit was upon him.<text:note text:id="ftn44" text:note-class="footnote"><text:note-citation>43</text:note-citation><text:note-body><text:p text:style-name="Footnote" loext:marker-style-name="T81"><text:span text:style-name="T81"><text:s/></text:span>See the note on Ruách ha’Qodésh (“Spirit of Holiness”) at <text:span text:style-name="T38">G</text:span><text:span text:style-name="T148">ht</text:span> 2:6. </text:p></text:note-body></text:note> And it was revealed to him that he should not see death before he had seen the Mashíakh of Elohíym.</text:p>
      <text:p text:style-name="GHT_20_Verse" loext:marker-style-name="T93"><text:span text:style-name="T93">14 </text:span>And he came by the Spirit into the Miqdásh; and when the parents brought in the child Y'shúa, to do for him after the custom of the Toráh, he perceived the child as it were a Pillar of light. Then he took him “up in his arms, and blessed Elohíym, and said:</text:p>
      <text:p text:style-name="GHT_20_Verse" loext:marker-style-name="T93"><text:span text:style-name="T93">15 </text:span>“Now let your servant depart in peace, according to your word. For my eyes have seen your salvation, which you have prepared before the face of all people; to be a light to lighten the nations, and to be the glory <text:soft-page-break/>of your people Yisraél.” And his parents marveled at those things which were spoken of him.</text:p>
      <text:p text:style-name="GHT_20_Verse" loext:marker-style-name="T93"><text:span text:style-name="T93">16 </text:span>And Shimón blessed them, and said to Miriám his mother: “Behold, this child is set for the falling and rising of many in Yisraél; and for a sign which shall be spoken against (yes, a sword shall pierce through your own soul also), that the thoughts of many hearts may be revealed.</text:p>
      <text:p text:style-name="GHT_20_Verse" loext:marker-style-name="T93"><text:span text:style-name="T93">17 </text:span>And there was one, Ḥannah, a prophetess, the daughter of Phanu’él of the tribe of Asher, of a great age, who departed not from the Miqdásh, but served Elohíym with fastings and prayers night and day.</text:p>
      <text:p text:style-name="GHT_20_Verse"><text:span text:style-name="T93">18 </text:span>And she, coming in that instant, gave thanks likewise to Elohíym, and spoke of him to all those that looked for redemption in Yerushaláyim. And when they had performed all things according to the Toráh, they returned into Galilee, to their own city of Natsareth. </text:p>
      <text:h text:style-name="GHT_20_Chapter" text:outline-level="1"><text:bookmark-start text:name="__RefHeading___Toc37199_3619305966"/><text:bookmark-start text:name="_Toc230713602"/>Chapter 5<text:bookmark-end text:name="__RefHeading___Toc37199_3619305966"/><text:bookmark-end text:name="_Toc230713602"/></text:h>
      <text:p text:style-name="GHT_20_Subheading" loext:marker-style-name="T93">The Manifestation of Y'shúa to the Magi (Reflection of Eden); Their Escape &amp; Return to Egypt <text:span text:style-name="T93"/></text:p>
      <text:p text:style-name="P67" loext:marker-style-name="T93"><text:span text:style-name="T93">1 </text:span>Now when Y'shúa was born [13 <text:span text:style-name="T47">BCE</text:span>] in Bethleḥem of Judæa, in the days of Herod the King, behold, there came certain Magi, men from the East to Yerushaláyim [11 <text:span text:style-name="T47">BCE</text:span>], who had purified themselves and had not tasted of flesh nor of strong drink that they might find the Mashíakh whom they sought. And they said, “Where is he that is born King of the Yahudím? For we in the east have seen his star and are come to honor him.”<text:note text:id="ftn45" text:note-class="footnote"><text:note-citation>44</text:note-citation><text:note-body><text:p text:style-name="Footnote"><text:s/>Worship – honor by declaring his worth.</text:p></text:note-body></text:note> </text:p>
      <text:p text:style-name="GHT_20_Verse" loext:marker-style-name="T93"><text:span text:style-name="T93">2 </text:span>When Herod the King had heard these things, he was troubled, and all Yerushaláyim [Jerusalem] with him. And when he had gathered all the Chief Priests and Scribes of the people together, he demanded of them where the Mashíakh should be born.</text:p>
      <text:p text:style-name="GHT_20_Verse" loext:marker-style-name="T93"><text:span text:style-name="T93">3 </text:span>And they said to him, “Bethleḥem of Judæa; for thus it is written by the prophet, ‘And you Bethleḥem, in the land of Judæa, are not the least among the princes of Judah; for out of you shall come forth a Governor, that shall rule my people Yisraél.’”</text:p>
      <text:p text:style-name="GHT_20_Verse" loext:marker-style-name="T93"><text:span text:style-name="T149">4 </text:span><text:span text:style-name="T150">Subsequently, Herod privately summoned the Magi and conducted a thorough inquiry regarding the exact time the star had appeared. </text:span>And he sent them to Bethleḥem, and said, “Go and search diligently for the <text:soft-page-break/>young child; and when you have found him, bring me word again, that I may come and honor him also.”</text:p>
      <text:p text:style-name="GHT_20_Verse" loext:marker-style-name="T93"><text:span text:style-name="T93">5 </text:span>When they had heard the king, they departed; and behold, the star which the Magi of the east saw, and the messenger of the star went before them, till it came and stood over the place where the young child was, and the star had the appearance of six rays. [<text:span text:style-name="T38">Ght</text:span> 46:6]</text:p>
      <text:p text:style-name="GHT_20_Verse" loext:marker-style-name="T93"><text:span text:style-name="T93">6 </text:span>And as they went on their way with their camels and asses laden with gifts and were intent on the heavens seeking the child by the star, they forgot for a little while, their weary animals who had borne the burden and heat of the day, and were thirsty and fainting, and the star was hidden from their sight.</text:p>
      <text:p text:style-name="GHT_20_Verse" loext:marker-style-name="T93"><text:span text:style-name="T93">7 </text:span>In vain they stood, gazed, and looked one upon the other in their trouble. Then they thought of their camels and asses and hastened to undo their burdens that they might have rest.</text:p>
      <text:p text:style-name="GHT_20_Verse" loext:marker-style-name="T93"><text:span text:style-name="T93">8 </text:span>Now there was near Bethleḥem a well by the way, and as they stooped down to draw water for their animals, lo, the star which they had lost appeared to them, being reflected in the stillness of the water.</text:p>
      <text:p text:style-name="GHT_20_Verse" loext:marker-style-name="T93"><text:span text:style-name="T93">9 </text:span>And when they saw it, they rejoiced with exceeding great joy.</text:p>
      <text:p text:style-name="GHT_20_Verse" loext:marker-style-name="T93"><text:span text:style-name="T93">10 </text:span>And they praised Elohíym who had shown his mercy to them even as they shewed mercy to their thirsty animals.</text:p>
      <text:p text:style-name="GHT_20_Verse" loext:marker-style-name="T93"><text:span text:style-name="T93">11 </text:span>And when they were come into the house, they saw the young child with Miriám his mother, and prostrated, and honored him. And when they had opened their treasures, they presented to him gifts: Gold, and Frankincense, and Myrrh. </text:p>
      <text:p text:style-name="GHT_20_Verse" loext:marker-style-name="T93"><text:span text:style-name="T93">12 </text:span>And being warned of Elohíym in a dream that they should not return to Herod, they departed into their own country another way. And they kindled a fire according to their custom and worshiped Elohíym in the flame.<text:note text:id="ftn46" text:note-class="footnote"><text:note-citation>45</text:note-citation><text:note-body><text:p text:style-name="Footnote" loext:marker-style-name="T81"><text:span text:style-name="T81"><text:s/>The kindling of fire appears to reflect an eastern custom of reverencing Elohíym in the flame, possibly Persian, here presented in a manner evocative of biblical fire-theophany, as at the burning bush, where the Messenger of </text:span><text:span text:style-name="T82">Yhwh</text:span><text:span text:style-name="T81"> commanded Moshéh to remove his sandals, for the ground was holy. Cf. Deut. 4:24; Heb. 12:29.</text:span></text:p></text:note-body></text:note></text:p>
      <text:p text:style-name="GHT_20_Verse"><text:span text:style-name="T93">13 </text:span>And when they were departed, behold, the messenger of Elohíym appeared to Yoséph in a dream, saying, “Arise, and take the young child and his mother, and flee into Egypt, and there remain until I bring you word, for Herod will seek to destroy him.” </text:p>
      <text:p text:style-name="GHT_20_Subheading" loext:marker-style-name="T93"><text:soft-page-break/>Their Escape into Egypt for <text:span text:style-name="T151">seven </text:span>years &amp; Return</text:p>
      <text:p text:style-name="GHT_20_Verse" loext:marker-style-name="T93"><text:span text:style-name="T93">14 </text:span>And when he arose, he took the young child and his mother by night, and departed into Egypt [March, 11 <text:span text:style-name="T47">BCE</text:span>], and was there for about seven years until the death of Herod, that it might be fulfilled which was spoken of Elohíym by the prophet, saying, “Out of Egypt have I called my son.”<text:span text:style-name="T99"><text:note text:id="ftn47" text:note-class="footnote"><text:note-citation>46</text:note-citation><text:note-body><text:p text:style-name="Footnote" loext:marker-style-name="T81"><text:span text:style-name="T81"><text:s/></text:span><text:span text:style-name="T87">A parallel fulfillment</text:span><text:span text:style-name="T81">: “Out of Egypt, I called my son.” An earlier passage repurposed to illuminate a later event, not as an exact prediction, but as a typological correspondence or prophetic pattern.</text:span></text:p></text:note-body></text:note></text:span></text:p>
      <text:p text:style-name="GHT_20_Verse" loext:marker-style-name="T93"><text:span text:style-name="T93">15 </text:span>Elishéḅa too, when she heard it, took her infant son and went up into a mountain and hid him. And Herod sent his officers to Zakharyáh in the Miqdásh and said to him, “Where is your child? And he answered, “I am a minister of Elohíym and am continually in the Miqdásh. I do not know where he is.”</text:p>
      <text:p text:style-name="GHT_20_Verse" loext:marker-style-name="T93"><text:span text:style-name="T93">16 </text:span>And he sent again, saying, “Tell me truly, where is your son? Do you not know your life is in my hand?” And Zakharyáh answered, “<text:span text:style-name="T105">יהוה</text:span> is witness, if you shed my blood, my spirit will Elohíym receive, for you shed the blood of the innocent.”</text:p>
      <text:p text:style-name="GHT_20_Verse" loext:marker-style-name="T93"><text:span text:style-name="T93">17 </text:span>And they slew Zakharyáh in the Miqdásh between the holy place and the altar; and the people knew it, for a voice was heard, “Zakharyáh is slain, and his blood shall not be washed out until the avenger comes.”<text:note text:id="ftn48" text:note-class="footnote"><text:note-citation>47</text:note-citation><text:note-body><text:p text:style-name="Footnote" loext:marker-style-name="T81"><text:span text:style-name="T81"><text:s/>The “</text:span><text:span text:style-name="T87">avenger</text:span><text:span text:style-name="T81">” evokes the biblical theme of innocent blood awaiting divine vindication and may also foreshadow the coming judgment associated with Dan. 9:26–27, culminating in the 66–70 </text:span><text:span text:style-name="T152">ce</text:span><text:span text:style-name="T81"> war with Rome and the destruction of Jerusalem and the Temple.</text:span></text:p></text:note-body></text:note> And after a time, the Priests cast lots, and the lot fell upon Shimón, and he filled his place.<text:note text:id="ftn49" text:note-class="footnote"><text:note-citation>48</text:note-citation><text:note-body><text:p text:style-name="Footnote"><text:span text:style-name="T81"><text:s/></text:span><text:span text:style-name="T87">Shimón</text:span><text:span text:style-name="T81"> is likely intended to be the same Shim</text:span><text:span text:style-name="T153">ó</text:span><text:span text:style-name="T81">n/Simeon later described as Spirit-led and awaiting the consolation of Israel (</text:span><text:span text:style-name="T44">G</text:span><text:span text:style-name="T45">ht</text:span> 4:13-16; Lk 2). Here he is presented as Zechariah’s successor by lot, though his precise historical identity cannot now be established.</text:p></text:note-body></text:note></text:p>
      <text:p text:style-name="GHT_20_Verse" loext:marker-style-name="T93"><text:span text:style-name="T93">18 </text:span>Then Herod, when he saw that he was mocked of the wise men, was exceedingly angry, and sent forth, and slew all the children that were in Bethleḥem, and in all the outskirts thereof, from two years old and under, according to the time which he had diligently <text:span text:style-name="T154">i</text:span>nquired of the wise men.</text:p>
      <text:p text:style-name="GHT_20_Verse" loext:marker-style-name="T93"><text:span text:style-name="T93">19 </text:span>Then was fulfilled that which was spoken by Yirmeyáhu the Prophet, saying, “In Rama was there a voice heard, lamentation, weeping, and great mourning, Rachel weeping for her children and would not be comforted, because they are no more.”<text:note text:id="ftn50" text:note-class="footnote"><text:note-citation>49</text:note-citation><text:note-body><text:p text:style-name="Footnote" loext:marker-style-name="T81"><text:span text:style-name="T81"><text:s/>Another </text:span><text:span text:style-name="T87">parallel fulfillment</text:span><text:span text:style-name="T81">: an earlier scriptural passage repurposed to illuminate a later event, not as an exact prediction. See note at 5:14.</text:span></text:p></text:note-body></text:note></text:p>
      <text:p text:style-name="GHT_20_Verse" loext:marker-style-name="T93"><text:soft-page-break/><text:span text:style-name="T93">20 </text:span>BUT when Herod was dead [4 <text:span text:style-name="T38">bce</text:span>], behold, a messenger of Elohíym appeared in a dream to Yoséph in Egypt, saying, “Arise, and take the young child and his mother, and return into the land of Yisraél; for they are dead which sought the young child’s life.”</text:p>
      <text:p text:style-name="GHT_20_Verse"><text:span text:style-name="T93">21 </text:span>And he arose and took the young child and his mother and came into the land of Yisraél. And they came and dwelt in a village called Natsareth [3 <text:span text:style-name="T38">bce</text:span>]. And, he was called the Nazirite<text:span text:style-name="T155"><text:note text:id="ftn51" text:note-class="footnote"><text:note-citation>50</text:note-citation><text:note-body><text:p text:style-name="Footnote" loext:marker-style-name="T81"><text:span text:style-name="T81"><text:s/></text:span><text:span text:style-name="T138">Nazirite</text:span><text:span text:style-name="T139">. Although the similarity between </text:span><text:span text:style-name="T156">Netzer</text:span><text:span text:style-name="T139"> (“branch”) and </text:span><text:span text:style-name="T156">Nazarene</text:span><text:span text:style-name="T139"> has sometimes been noted, the context here more closely reflects a </text:span><text:span text:style-name="T138">Nazirite-type calling</text:span><text:span text:style-name="T139">, echoing the story of Samson (Judges 13:1–25).</text:span></text:p></text:note-body></text:note></text:span> [Nazíyr].<text:note text:id="ftn52" text:note-class="footnote"><text:note-citation>51</text:note-citation><text:note-body><text:p text:style-name="Footnote" loext:marker-style-name="T81"><text:span text:style-name="T81"><text:s/>According to the chronology followed here, Herod died in 4 </text:span><text:span text:style-name="T38">bce</text:span><text:span text:style-name="T81">, and the family’s return from Egypt is placed in about 3–2 </text:span><text:span text:style-name="T38">bce</text:span><text:span text:style-name="T81">. The next narrated event in this chronology is Y</text:span><text:span text:style-name="T157">'</text:span><text:span text:style-name="T81">shúa’s visit to the Miqdásh at twelve years of age.</text:span></text:p></text:note-body></text:note></text:p>
      <text:h text:style-name="GHT_20_Chapter" text:outline-level="1"><text:bookmark-start text:name="__RefHeading___Toc37201_3619305966"/><text:bookmark-start text:name="_Toc230713603"/>Chapter 6<text:bookmark-end text:name="__RefHeading___Toc37201_3619305966"/><text:bookmark-end text:name="_Toc230713603"/></text:h>
      <text:p text:style-name="GHT_20_Subheading" loext:marker-style-name="T93">The Youth of Y'shúa<text:span text:style-name="T93"/></text:p>
      <text:p text:style-name="GHT_20_Verse" loext:marker-style-name="T93"><text:span text:style-name="T93">1 </text:span>And, Yoséph and Miriám, his parents, went up to Yerushaláyim<text:span text:style-name="T99"><text:note text:id="ftn53" text:note-class="footnote"><text:note-citation>52</text:note-citation><text:note-body><text:p text:style-name="Footnote" loext:marker-style-name="T88"><text:span text:style-name="T81"><text:s/>The Hebrew form </text:span><text:span text:style-name="T158">Yerushaláyim</text:span><text:span text:style-name="T81"> appears grammatically dual. Some Greek manuscripts likewise use plural forms. Interpretations of this feature vary, sometimes connecting it symbolically with an earthly and a heavenly Jerusalem, or with related sacred-community concepts.</text:span></text:p></text:note-body></text:note></text:span> every year at the Feast of the Passover and they observed the feast after the manner of their brethren, who abstained from bloodshed and the eating of flesh and from strong drink. And when he was twelve years old, he went to Yerushaláyim with them after the custom of the festival [2 <text:span text:style-name="T38">bce</text:span>]. </text:p>
      <text:p text:style-name="GHT_20_Verse" loext:marker-style-name="T93"><text:span text:style-name="T93">2 </text:span>And when they had fulfilled the days, as they returned, the child Y'shúa stayed behind in Yerushaláyim; and his parents did not know it. But supposing him to have been in the company, went a days’ journey. And they sought him among their kinsfolk and acquaintances. And when they did not find him, turned back to Yerushaláyim, seeking him.</text:p>
      <text:p text:style-name="GHT_20_Verse" loext:marker-style-name="T93"><text:span text:style-name="T93">3 </text:span>And it happened that after three days, they found him in the Miqdásh, sitting amid the scholars, both hearing them and asking them questions. And all that heard him were astonished at his comprehension and answers.</text:p>
      <text:p text:style-name="GHT_20_Verse" loext:marker-style-name="T93"><text:span text:style-name="T93">4 </text:span>And when they saw him, they were amazed; and his mother said to him, “Son, why have you dealt with us this way? Behold, your father and I have sought you sorrowing.” And he said to them, “How is it that you sought me? Do you not know that I must be in my Parents’ <text:soft-page-break/>House?” And they did not understand the saying that he spoke to them. But his mother kept all these sayings in her heart.</text:p>
      <text:p text:style-name="GHT_20_Verse" loext:marker-style-name="T93"><text:span text:style-name="T93">5 </text:span>And a certain prophet seeing him, said to him, <text:span text:style-name="T159">“</text:span>Behold the Love and the Wisdom of Elohíym are one in you. Therefore, in The Age to Come, you shall be called Yeshu-Maria. For by the Mashíakh, <text:s/>Elohíym shall save mankind, which now truly is like the bitterness of the sea; but it shall eventually be turned into sweetness; but to this generation the bride shall not be manifest, nor yet to the age about-to come.”<text:note text:id="ftn54" text:note-class="footnote"><text:note-citation>53</text:note-citation><text:note-body><text:p text:style-name="Footnote" loext:marker-style-name="T81"><text:span text:style-name="T81"><text:s/></text:span>“Love and Wisdom” reflects symbolic language associated with the unity of divine attributes in the Messiah. Compare Prologue 1 and 6; <text:span text:style-name="T38">G</text:span><text:span text:style-name="T160">ht</text:span> 20:5; 31:7; 44:14; 51:2, 9; 64:8; 72:5; and 76:10. </text:p></text:note-body></text:note> <text:s text:c="2"/>[<text:note text:id="ftn55" text:note-class="endnote"><text:note-citation>ii</text:note-citation><text:note-body><text:p text:style-name="P68"><text:s text:c="2"/><text:span text:style-name="T161">Three successive ages are in view:</text:span></text:p><text:p text:style-name="P69">(1) the former Temple age, which was approaching its covenantal end within the transitional generation of 30–70 <text:span text:style-name="T162">ce</text:span>;</text:p><text:p text:style-name="P70">(2) the present messianic age, inaugurated through the events culminating in 70 <text:span text:style-name="T162">ce</text:span> and continuing until the future Return of Y<text:span text:style-name="T163">'</text:span>shúa and The End;</text:p><text:p text:style-name="P69">(3) the further Age to Come following that Return, in which the fullness of the prophetic promises—including the “sweetness” of the people and the renewal of creation—will be manifested.</text:p><text:p text:style-name="P71"><text:span text:style-name="T164">The expression “the age to come” is therefore relative to the historical standpoint of the speaker. For Y</text:span><text:span text:style-name="T165">'</text:span><text:span text:style-name="T164">shúa’s first-century hearers, the post-70 messianic age was itself about to come; from within that present age, the saints await the still-future age following his Return. The bride was not to be manifested fully either within the transitional generation or within the age immediately following it, but in the greater consummation beyond them. Compare </text:span><text:span text:style-name="T166">G</text:span><text:span text:style-name="T167">ht</text:span><text:span text:style-name="T164"> 4:5; 6:15–17; 32:9; and Excursus VI, especially §§7–10.</text:span></text:p></text:note-body></text:note>]</text:p>
      <text:p text:style-name="GHT_20_Verse"><text:span text:style-name="T93">6 </text:span>And he went down with them, and came to Natsareth, and was subject to them. And he made wheels, yokes, and tables also, with great skill. And Y'shúa increased in stature and in favour with Elohíym and man. </text:p>
      <text:p text:style-name="GHT_20_Subheading" loext:marker-style-name="T93">The Hidden Years of Y'shúa; His Childhood Miracles <text:note text:id="ftn56" text:note-class="footnote"><text:note-citation>54</text:note-citation><text:note-body><text:p text:style-name="Footnote" loext:marker-style-name="T81"><text:span text:style-name="T81"><text:s/>These childhood wonders belong to the hidden-years tradition and function as signs of Y</text:span><text:span text:style-name="T157">'</text:span><text:span text:style-name="T81">shúa’s harmony with innocent creatures and the restoring power of divine life in creation.</text:span></text:p></text:note-body></text:note><text:s/><text:span text:style-name="T168"><text:note text:id="ftn57" text:note-class="footnote"><text:note-citation>55</text:note-citation><text:note-body><text:p text:style-name="Footnote" loext:marker-style-name="T81"><text:span text:style-name="T81"><text:s/></text:span>The reconstruction of Y<text:span text:style-name="T169">'</text:span>shúa’s early life and the so-called “lost years” is discussed in Excursus V, especially §4, “An Earlier Birth and a Longer Life.” </text:p></text:note-body></text:note></text:span></text:p>
      <text:p text:style-name="GHT_20_Verse" loext:marker-style-name="T93"><text:span text:style-name="T93">7 </text:span>And on a certain day the child Y'shúa came to a place where a snare was set for birds, and some boys were there. And Y'shúa said to them, “Who has set this snare for the innocent creatures of Elohíym? Behold! In a snare shall they, in like manner, be caught.” And he beheld twelve sparrows as if they were dead.</text:p>
      <text:p text:style-name="GHT_20_Verse"><text:span text:style-name="T93">8 </text:span>And he moved his hands over them, and said to them, “Go, fly away, and while you live, remember me.” And they arose and fled-away making a noise. And seeing this, the Judæans were astonished and told it to the Priests.<text:note text:id="ftn58" text:note-class="footnote"><text:note-citation>56</text:note-citation><text:note-body><text:p text:style-name="P72"><text:s/>Judæans here likely refers not merely to inhabitants of Judea in a general sense, but more particularly to those aligned with the Judean religious establishment.</text:p></text:note-body></text:note></text:p>
      <text:p text:style-name="GHT_20_Verse"><text:span text:style-name="T93">9 </text:span>And the child performed other wonders. And flowers were seen to spring up beneath his feet where there had been nothing but barren ground before. And his companions stood in awe of him.</text:p>
      <text:p text:style-name="GHT_20_Subheading" loext:marker-style-name="T93"><text:soft-page-break/>His Seven Year Marriage<text:span text:style-name="T93"/></text:p>
      <text:p text:style-name="GHT_20_Verse"><text:span text:style-name="T93">10 </text:span>And in the eighteenth year of his era [the Herodian Temple era],<text:note text:id="ftn59" text:note-class="footnote"><text:note-citation>57</text:note-citation><text:note-body><text:p text:style-name="Footnote" loext:marker-style-name="T81"><text:span text:style-name="T81"><text:s/>The reference to the 18</text:span><text:span text:style-name="T170">th</text:span><text:span text:style-name="T81"> year is understood here not of Y</text:span><text:span text:style-name="T157">'</text:span><text:span text:style-name="T81">shúa’s personal age, but of the Herodian Temple era/</text:span><text:span text:style-name="T171">age</text:span><text:span text:style-name="T81">, reckoned from the beginning of Herod’s temple restoration. The verse marks a chronological point in that larger era rather than his eighteenth year of life.</text:span></text:p></text:note-body></text:note> Y'shúa was betrothed-in-marriage to Miriám,<text:span text:style-name="T99"><text:note text:id="ftn60" text:note-class="footnote"><text:note-citation>58</text:note-citation><text:note-body><text:p text:style-name="Footnote" loext:marker-style-name="T81"><text:span text:style-name="T81"><text:s/></text:span>For discussion of the proposed sequence of betrothal, Egypt, return, and eastern travels, see Excursus V, §4: “An Earlier Birth and a Longer Life.” </text:p></text:note-body></text:note></text:span> a virgin of the Tribe of Judah with whom he lived seven years. And she died, for Elohíym took her; that he might go on to the higher things which he had to do and to suffer for the sons and daughters of men.</text:p>
      <text:p text:style-name="GHT_20_Subheading" loext:marker-style-name="T93">His Seven Years in Egypt<text:span text:style-name="T93"> </text:span><text:span text:style-name="T172"><text:note text:id="ftn61" text:note-class="footnote"><text:note-citation>59</text:note-citation><text:note-body><text:p text:style-name="Footnote"><text:s/>This subsection, “Y<text:span text:style-name="T173">'</text:span>shúa’s Years in the East,” is retained in its received position within the hidden-years material of Chapter 6. It recounts Y<text:span text:style-name="T173">'</text:span>shúa’s travels through Assyria, India, Persia, and Chaldea before his return, baptismal coronation, forty days of testing, and final ministry in Yisra’él. The subsection had previously been moved after the temptation account, but the original order has been restored for chronological and narrative clarity.</text:p></text:note-body></text:note></text:span></text:p>
      <text:p text:style-name="GHT_20_Verse" loext:marker-style-name="T93"><text:span text:style-name="T93">11 </text:span>And Y'shúa, after that he had finished his study of the Toráh [in Natsareth], went down again into Egypt that he might learn of the wisdom of the Egyptians [among Egyptian Jews], even as Moshéh had done. And going into <text:span text:style-name="T174">the desert</text:span>, he meditated, fasted, prayed, and obtained the power of the Holy Name, by which he wrought many miracles.</text:p>
      <text:p text:style-name="GHT_20_Verse"><text:span text:style-name="T93">12a </text:span>And for seven years he conversed with Elohíym face to face. And he learned the language of birds and of animals, and the healing powers of trees, and of herbs, and of flowers, and the hidden secrets of precious stones; and he learned the motions of the sun, the moon, the stars; and the powers of the letters, and mysteries of the square, the circle, and the transmutation of things, and of forms, and of numbers, and of signs.<text:note text:id="ftn62" text:note-class="footnote"><text:note-citation>60</text:note-citation><text:note-body><text:p text:style-name="Footnote" loext:marker-style-name="T81"><text:span text:style-name="T81"><text:s/>The language here gathers together motifs of wisdom, creation, healing, sacred speech, number, and cosmic order. It should be read in the register of ancient sacred learning and symbolic formation, not merely as a catalog of technical arts in a modern sense.</text:span></text:p></text:note-body></text:note></text:p>
      <text:p text:style-name="GHT_20_Subheading">His Return to Yisraél</text:p>
      <text:p text:style-name="P73"><text:span text:style-name="T47">12b </text:span>From thence, he returned to Natsareth to visit his parents. And he taught there and in Yerushaláyim and in the Temple as an accepted Rabbi, none hindering him. [<text:note text:id="ftn63" text:note-class="endnote"><text:note-citation>iii</text:note-citation><text:note-body><text:p text:style-name="Endnote"><text:span text:style-name="T43"><text:s/></text:span>The chronology summarized in this chapter may be reconstructed as follows: </text:p><text:p text:style-name="Endnote"><text:span text:style-name="T47">(1) Y’shúa was born around 13 </text:span><text:span text:style-name="T175">bce</text:span>, escaped into Egypt during childhood, returned after Herod’s death, and appeared in the Miqdásh at approximately twelve years of age; </text:p><text:p text:style-name="Endnote"><text:soft-page-break/>(2) around the eighteenth or nineteenth year of the Herodian Temple era, he was betrothed-in-marriage to a Miriám of the Tribe of Yahudáh and lived with her for seven years until her death; </text:p><text:p text:style-name="Endnote">(3) after completing his early Toráh studies, he returned to Egypt for <text:span text:style-name="T151">seven </text:span>years of sacred formation; </text:p><text:p text:style-name="Endnote">(4) during this period he may have been ordained at approximately twenty-three years of age, corresponding roughly with the thirtieth year of the Herodian Temple era; </text:p><text:p text:style-name="Endnote">(5) he returned to Yisra’él and taught openly as an accepted rabbi; </text:p><text:p text:style-name="Endnote">(6) he afterward traveled through Assyria, India, Persia, and Chaldea for seven or eight years; </text:p><text:p text:style-name="Endnote">(7) he returned from the East around 25–26 <text:span text:style-name="T176">ce</text:span>; and </text:p><text:p text:style-name="Endnote">(8) he was publicly manifested and baptized by Yoḥanán around 26–27 <text:span text:style-name="T176">ce</text:span>, underwent forty days of testing, and entered the final phase of his ministry, culminating in his death and resurrection in 30 <text:span text:style-name="T176">ce</text:span> at approximately forty-two years of age. See Excursus V. </text:p></text:note-body></text:note>] </text:p>
      <text:p text:style-name="P74"/>
      <text:p text:style-name="P74"/>
      <text:p text:style-name="P74"/>
      <text:p text:style-name="P75"><text:soft-page-break/>Y'shúa’s Years in the East </text:p>
      <text:p text:style-name="P73"><text:span text:style-name="T93">1</text:span><text:span text:style-name="T177">3</text:span><text:span text:style-name="T93"> </text:span>And after a time <text:span text:style-name="T178">[of three years </text:span><text:span text:style-name="T179">of </text:span>teaching<text:span text:style-name="T178">]</text:span>, he went into Assyria and India and into Persia and into the land of the Chaldeans.<text:note text:id="ftn64" text:note-class="footnote"><text:note-citation>61</text:note-citation><text:note-body><text:p text:style-name="Footnote" loext:marker-style-name="T81"><text:span text:style-name="T81"><text:s/>As done elsewhere in Scripture, the original editor did an “editorial update” of place-names for the benefit of his current audience. </text:span></text:p></text:note-body></text:note> And he visited their temples and conversed with their priests, and their wise men for many years doing many wonderful works, healing the sick as he passed through their countries.<text:note text:id="ftn65" text:note-class="footnote"><text:note-citation>62</text:note-citation><text:note-body><text:p text:style-name="Footnote" loext:marker-style-name="T81"><text:span text:style-name="T81"><text:s/></text:span><text:span text:style-name="T49">“And after a time”</text:span> marks an interval following Y<text:span text:style-name="T180">'</text:span>shúa’s return from <text:span text:style-name="T151">seven</text:span> years of formation in Egypt and teaching in Natsareth, Yerushaláyim, and the Miqdásh. The exact duration of this interval cannot be established from the phrase alone. After this period of ministry in Yisra’él, he departed into Assyria, India, Persia, and Chaldea, remaining abroad for <text:span text:style-name="T181">many</text:span> years before returning around 25–26<text:span text:style-name="T182">ce</text:span>. </text:p></text:note-body></text:note> </text:p>
      <text:p text:style-name="GHT_20_Verse" loext:marker-style-name="T93"><text:span text:style-name="T93">1</text:span><text:span text:style-name="T177">4</text:span><text:span text:style-name="T93"> </text:span>And the animals of the field had respect to him, and the birds of the air were in no fear of him, for he made them unafraid, yes even the wild animals of the <text:span text:style-name="T183">desert</text:span> perceived the power of Elohíym in him, and did him service, carrying him from place to place.</text:p>
      <text:p text:style-name="GHT_20_Verse" loext:marker-style-name="T93"><text:span text:style-name="T93">1</text:span><text:span text:style-name="T177">5</text:span><text:span text:style-name="T93"> </text:span>For the spirit of divine humanity filling him [Isaiah 11:2], filled all things around him, and made all things subject to him, and thus shall yet be fulfilled the words of the prophets, the Lion shall lie down with the Calf, and the Leopard with the Kid, and the Wolf with the Lamb, and the Bear with the Ass, and the Owl with the Dove. And a child shall lead them. [Is 11:1-9]</text:p>
      <text:p text:style-name="GHT_20_Verse" loext:marker-style-name="T93"><text:span text:style-name="T93">1</text:span><text:span text:style-name="T177">6</text:span><text:span text:style-name="T93"> </text:span>And no one shall hurt or destroy in my holy mountain, for the earth shall be full of the knowledge of the Holy One even as the waters cover the bed of the sea. And in that day, I will make again a Covenant with the animals of the earth and the fowls of the air, and the fishes of the sea and with all created things. And will break the bow and the sword and all the instruments of warfare I will banish from the earth, and will make them lie down in safety, and live without fear. [Ps 46:7-11]</text:p>
      <text:p text:style-name="GHT_20_Verse" loext:marker-style-name="T93"><text:span text:style-name="T93">1</text:span><text:span text:style-name="T177">7</text:span><text:span text:style-name="T93"> </text:span>And I will betroth you to me forever in righteousness and in peace and in loving kindness, and you shall know your Elohíym, and the earth shall bring forth the grain, the wine, and the oil, and I will say to them which were not my people, ‘You are my people’; and they shall say to me, ‘You are our Elohíym.’” [Hos 2:17-23]</text:p>
      <text:p text:style-name="GHT_20_Verse" loext:marker-style-name="T93"><text:span text:style-name="T93">1</text:span><text:span text:style-name="T177">8</text:span><text:span text:style-name="T93"> </text:span>And on a certain day as he was passing by a mountain side near to the <text:span text:style-name="T183">desert</text:span>, there a Lion met him, and many men were pursuing him with stones and javelins to slay him.</text:p>
      <text:p text:style-name="GHT_20_Verse" loext:marker-style-name="T93"><text:soft-page-break/><text:span text:style-name="T93">1</text:span><text:span text:style-name="T177">9</text:span><text:span text:style-name="T93"> </text:span>But Y'shúa rebuked them, saying, “Why do you hunt these creatures of Elohíym, which are more noble than you? By the cruelties of many generations, they were made the enemies of man who should have been his friends.</text:p>
      <text:p text:style-name="GHT_20_Verse" loext:marker-style-name="T93"><text:span text:style-name="T177">20</text:span><text:span text:style-name="T93"> </text:span>If the power of Elohíym is shown in them, so also is shown his long suffering and compassion. Cease to persecute this creature who does not desire to harm you. Do you not see how he flees from you, and is terrified by your violence?”</text:p>
      <text:p text:style-name="GHT_20_Verse"><text:span text:style-name="T177">21</text:span><text:span text:style-name="T93"> </text:span>And the Lion came and lay at the feet of Y'shúa and showed love to him; and the people were astonished, and said, “Behold, this man loves all creatures and has power to command even these animals from the <text:span text:style-name="T183">desert</text:span>, and they obey him.” </text:p>
      <text:p text:style-name="GHT_20_Verse">[<text:span text:style-name="T47">2</text:span><text:span text:style-name="T184">2</text:span><text:span text:style-name="T47"> </text:span>Now all the while Y'shúa was abroad,<text:span text:style-name="T99"><text:note text:id="ftn66" text:note-class="footnote"><text:note-citation>63</text:note-citation><text:note-body><text:p text:style-name="P76" loext:marker-style-name="T81"><text:span text:style-name="T81"><text:s/></text:span>Verse 22—numbered 6:20 in the earlier arrangement—also appears as 6:22 in, Wauters, Alan, and Rick Van Wyhe. The Gospel of the Nazirenes. Patagonia, AZ: Essene Vision Books, 1997. <text:s/>No source for the passage is supplied there, so its provenance cannot presently be established. It is retained because it fits the surrounding narrative, but it should be regarded as interpretive material rather than securely attested ancient text. Verse 23 represents an explicit interpretive reconstruction by the present editor, drawn from details developed later in the narrative. </text:p></text:note-body></text:note></text:span> his brother Ya’aqoḅ and cousin Yoḥanán<text:span text:style-name="T137"><text:note text:id="ftn67" text:note-class="footnote"><text:note-citation>64</text:note-citation><text:note-body><text:p text:style-name="Footnote" loext:marker-style-name="T81"><text:span text:style-name="T81"><text:s/></text:span><text:span text:style-name="T87">James (Ya’aqoḅ)</text:span><text:span text:style-name="T81"> was the brother of Y'shúa, while </text:span><text:span text:style-name="T87">John the Baptist</text:span><text:span text:style-name="T81"> was the son of </text:span><text:span text:style-name="T87">Zakhary</text:span><text:span text:style-name="T185">á</text:span><text:span text:style-name="T87">h</text:span><text:span text:style-name="T81">. Both figures play significant roles in the early narrative surrounding Y'shúa’s ministry.</text:span></text:p></text:note-body></text:note></text:span> were of a purpose to amass and teach The Way to a growing number of followers, each of their own; Ya’aqoḅ being in and around Yerushaláyim, and Yoḥanán all around and about the outlying and surrounding areas of Judæa.<text:span text:style-name="T186">]</text:span></text:p>
      <text:p text:style-name="GHT_20_Verse"><text:span text:style-name="T187">[</text:span><text:span text:style-name="T47">2</text:span><text:span text:style-name="T188">3</text:span><text:span text:style-name="T47">a </text:span>And in Bethany, the family of Elazar, Martha, and Miriám received the testimony and baptism of Yoḥanan. And when Y'shúa returned from Egypt, they heard him teach and became his disciples.</text:p>
      <text:p text:style-name="P77"><text:span text:style-name="T47">23b</text:span><text:span text:style-name="T100"> </text:span>They continued among those who received Yoḥanán’s proclamations and awaited Y<text:span text:style-name="T189">'</text:span>shúa’s public manifestation. When Y<text:span text:style-name="T189">'</text:span>shúa went abroad, he sent Miriám to Galilee, nearer to his and other family members, where she ministered during his absence and became known as Miriám of Magdala. After Y<text:span text:style-name="T189">'</text:span>shúa returned from the East, they witnessed Yoḥanán’s proclamation concerning him and his baptismal coronation.]<text:note text:id="ftn68" text:note-class="footnote"><text:note-citation>65</text:note-citation><text:note-body><text:p text:style-name="Footnote" loext:marker-style-name="T81"><text:span text:style-name="T81"><text:s/></text:span>Some traditions identify Miriám ha-Migdalíth as the wife or beloved companion of Y<text:span text:style-name="T190">'</text:span>shúa. Certain details in the <text:span text:style-name="T191">G</text:span><text:span text:style-name="T192">ht</text:span> may suggest a private betrothal before his journey to the East, followed by a later public marriage celebration. This reconstruction remains interpretive rather than explicit. See <text:span text:style-name="T38">G</text:span><text:span text:style-name="T192">ht</text:span> 10:1–2; Chapters 11–12; and the related notes and accompanying endnote.</text:p></text:note-body></text:note></text:p>
      <text:h text:style-name="GHT_20_Chapter" text:outline-level="1"><text:bookmark-start text:name="__RefHeading___Toc37203_3619305966"/><text:bookmark-start text:name="_Toc230713604"/><text:soft-page-break/>Chapter 7<text:bookmark-end text:name="__RefHeading___Toc37203_3619305966"/><text:bookmark-end text:name="_Toc230713604"/></text:h>
      <text:p text:style-name="GHT_20_Subheading" loext:marker-style-name="T93">The Preaching of John the Baptist<text:span text:style-name="T93"/></text:p>
      <text:p text:style-name="GHT_20_Verse" loext:marker-style-name="T93"><text:span text:style-name="T93">1 </text:span>Now in the fifteenth year of the reign of Tiberius Caesar [27 <text:span text:style-name="T193">ce</text:span>],<text:note text:id="ftn69" text:note-class="footnote"><text:note-citation>66</text:note-citation><text:note-body><text:p text:style-name="P78"><text:span text:style-name="T81"><text:s/></text:span>The fifteenth year of Tiberius is reckoned here from his proposed co-regency or shared imperial authority with Augustus, producing a date around 26–27 <text:span text:style-name="T194">ce</text:span>. Reckoning solely from Tiberius’s accession after Augustus’s death yields approximately 28–29 <text:span text:style-name="T194">ce</text:span>. The earlier reckoning is followed provisionally because it harmonizes with the <text:span text:style-name="T44">G</text:span><text:span text:style-name="T45">ht</text:span> chronology, the return of Y’shúa from the East, and the commencement of his final ministry. Pontius Pilate governed Judæa from approximately 26–36 <text:span text:style-name="T193">ce</text:span>.<text:span text:style-name="T81"> </text:span></text:p></text:note-body></text:note> Pontius Pilate being Governor of Judæa, and Herod [Antipas], son of Herod the Great, being Tetrarch of Galilee (Caiaphas being the High Priest, and Annas chief of the Sanhedrin), the word of <text:span text:style-name="T195">יהוה</text:span> came to Yoḥanán the son of Zakharyáh, in the wilderness.</text:p>
      <text:p text:style-name="GHT_20_Verse" loext:marker-style-name="T93"><text:span text:style-name="T93">2 </text:span>And he came into all the country about Jordan, preaching the baptism of repentance for the remission of sins. As it is written in the prophets, “Behold, I send my messenger before your face, who shall prepare your way before you; the voice of one crying in the wilderness, ‘Prepare the Way of the Holy One, make straight the paths of the Anointed. [Isaiah 40:3 ; Malachi 3:1 ; Mark 1:1-3]</text:p>
      <text:p text:style-name="GHT_20_Verse" loext:marker-style-name="T93"><text:span text:style-name="T93">3 </text:span>Every valley shall be filled, and every mountain and hill shall be brought low; and the crooked shall be made straight, and the rough ways shall be made smooth. And all flesh shall see the salvation of Elohíym.’” [Isaiah 40:4]</text:p>
      <text:p text:style-name="GHT_20_Verse" loext:marker-style-name="T93"><text:span text:style-name="T93">4 </text:span>And the same Yoḥanán had his clothing of camel’s hair, and a belt of the same about his loins, and his food was the fruit of the locust tree and wild honey. Then went out to him Yerushaláyim, and all Judæa, and all the region round about Jordan, and were baptized of him in the Jordan [River] confessing their sins. [Mark 1:4-5]</text:p>
      <text:p text:style-name="GHT_20_Verse" loext:marker-style-name="T93"><text:span text:style-name="T93">5 </text:span>And he said to the multitude that came forth to be baptized of him, “O generation of disobedient ones, who has warned you to flee from the wrath about-to come? Bring forth therefore fruits worthy of repentance and do not begin to say within yourselves, ‘We have Aḅraham for our father.’ [Luke 3:7-18]</text:p>
      <text:p text:style-name="GHT_20_Verse" loext:marker-style-name="T93"><text:span text:style-name="T93">6 </text:span>For I say to you, that Elohíym is able of these stones to raise up children to Aḅraham. And now also the axe is laid to the root of the trees. Every tree therefore which does not bring forth good fruit is cut down and thrown into the fire.”</text:p>
      <text:p text:style-name="GHT_20_Verse" loext:marker-style-name="T93"><text:soft-page-break/><text:span text:style-name="T93">7 </text:span>And the wealthier people asked him, saying, “What shall we do then?” He answered and said to them, “He that has two coats, let him impart to him that has none; and he that has food let him do likewise.”</text:p>
      <text:p text:style-name="GHT_20_Verse" loext:marker-style-name="T93"><text:span text:style-name="T93">8 </text:span>Then certain tax collectors also came to be baptized and said to him, “Master, what shall we do?” And he said to them, “Exact no more than that which is appointed you and be merciful with your authority.”</text:p>
      <text:p text:style-name="GHT_20_Verse" loext:marker-style-name="T93"><text:span text:style-name="T93">9 </text:span>And the soldiers likewise demanded of him, saying, “And what shall we do?” And he said to them, “Do violence to no man, neither accuse any falsely; and be content with sufficient wages.”</text:p>
      <text:p text:style-name="GHT_20_Verse" loext:marker-style-name="T93"><text:span text:style-name="T93">10 </text:span>And to all he spoke, saying, “Keep yourselves from blood and things strangled, and from dead bodies of birds and animals, and from all deeds of cruelty, and from all that is wrongly obtained. Do you think the blood of animals and birds will wash away sin! I tell you, No! Speak the Truth. Be just. Be merciful to one another and to all creatures that live and walk humbly with your Elohíym.”</text:p>
      <text:p text:style-name="GHT_20_Verse" loext:marker-style-name="T93"><text:span text:style-name="T93">11 </text:span>And as the people were in expectation, and all men mused in their hearts of Yoḥanán, whether or not he was the Mashíakh, Yoḥanán answered saying to them all, “I indeed baptize you with water; but One mightier than I comes, the latchet of whose shoes I am not worthy to unloose.</text:p>
      <text:p text:style-name="GHT_20_Verse"><text:span text:style-name="T93">12 </text:span>He shall also baptize you with water and with fire, whose fan is in his hand, and he will thoroughly purge his floor, and will gather the wheat into his garner; but the chaff he will burn with unquenchable fire.” And many other things in his exhortation he proclaimed to the people. </text:p>
      <text:h text:style-name="P79" text:outline-level="1"><text:bookmark-start text:name="__RefHeading___Toc37205_3619305966"/><text:bookmark-start text:name="_Toc230713605"/>Chapter 8<text:bookmark-end text:name="__RefHeading___Toc37205_3619305966"/><text:bookmark-end text:name="_Toc230713605"/></text:h>
      <text:p text:style-name="P80">After <text:span text:style-name="T34">Y'shúa</text:span> Returned from the East <text:note text:id="ftn70" text:note-class="footnote"><text:note-citation>67</text:note-citation><text:note-body><text:p text:style-name="P81"><text:s/>The baptismal narrative follows Y<text:span text:style-name="T196">'</text:span>shúa’s return from his extended mission in the East. <text:span text:style-name="T38">G</text:span><text:span text:style-name="T197">ht</text:span> 6:12b first records his return from Egypt and a period of teaching in Natsareth, Yerushaláyim, and the Miqdásh. The eastern travels originally followed within the same hidden-years section. After returning from the East around 25–26 <text:span text:style-name="T197">ce</text:span>, Y<text:span text:style-name="T196">'</text:span>shúa came to Yoḥanán for baptism and public manifestation to Yisra’él. </text:p></text:note-body></text:note></text:p>
      <text:p text:style-name="GHT_20_Subheading" loext:marker-style-name="T198">The Baptismal Coronation and Anointing of Y'shúa<text:span text:style-name="T199"> <text:s/></text:span></text:p>
      <text:p text:style-name="GHT_20_Verse" loext:marker-style-name="T93"><text:span text:style-name="T93">1 </text:span>And it was in the midst of the Summer.<text:span text:style-name="T99"><text:note text:id="ftn71" text:note-class="footnote"><text:note-citation>68</text:note-citation><text:note-body><text:p text:style-name="Footnote" loext:marker-style-name="T81"><text:span text:style-name="T81"><text:s/>After, “in the midst of the summer” </text:span><text:span text:style-name="T200">the tenth month</text:span><text:span text:style-name="T81"> was removed. For it reflects the </text:span><text:span text:style-name="T87">Judean establishment calendar</text:span><text:span text:style-name="T81">, which reckoned the civil year beginning in the autumn (the seventh</text:span><text:span text:style-name="T201"> </text:span><text:span text:style-name="T81">month). The </text:span><text:span text:style-name="T87">Zadokite / Essene calendar</text:span><text:span text:style-name="T81">, by contrast, began its year in the spring in relation to the </text:span><text:span text:style-name="T87">spring equinox</text:span><text:span text:style-name="T81">. The reference may reflect an editorial attempt in the nineteenth century to harmonize the text with the more widely known Judean reckoning, though other passages in the Gospel appear to reflect the Essene calendar. The “midst of the summer” would be about mid-July to mid-August—the 5</text:span><text:span text:style-name="T170">th</text:span><text:span text:style-name="T81"> month on the Essene Calendar.</text:span></text:p></text:note-body></text:note></text:span> Then Y'shúa came from Galilee to the Jordan to Yoḥanán,<text:note text:id="ftn72" text:note-class="footnote"><text:note-citation>69</text:note-citation><text:note-body><text:p text:style-name="Footnote" loext:marker-style-name="T81"><text:span text:style-name="T81"><text:s/></text:span>Y<text:span text:style-name="T202">'</text:span>shúa came from Galilee into the Judean desert region to Bethany Beyond the Jordan, where Yoḥanán immersed the multitudes. The proposed site lies approximately six miles east of Jericho and five and a half miles north of the Dead Sea. This Bethany should be distinguished from the village near the Mount of Olives where Elazar, Martha, and Miriám of Bethany lived. </text:p></text:note-body></text:note> to be baptized of him. But Yoḥanán forbade him, saying, “I have need to be baptized of you, and you come to me?” And Y'shúa answering said to him, “Permit it now to be so, for thus it behooves us to fulfill all righteousness.” Then he permitted him.</text:p>
      <text:p text:style-name="GHT_20_Verse" loext:marker-style-name="T93"><text:span text:style-name="T93">2 </text:span>And Y'shúa, when he was baptized, immediately went up out of the water; and behold, [we saw] the heavens were opened to him, and a bright cloud stood over him, and from behind the cloud twelve rays of light,* and then in the form of a Dove, the Spirit of Elohíym descending and coming upon him. And behold, [we heard] a voice from heaven saying, “This is my beloved Son, in whom I am well pleased; this day have I begotten you.” [Matthew 3:13 ; *<text:span text:style-name="T38">Ght</text:span> 46:5]</text:p>
      <text:p text:style-name="GHT_20_Verse"><text:span text:style-name="T93">3 </text:span>And Yoḥanán bare witness of him, saying, “This is he of whom I spoke, ‘He that comes after me is preferred before me, for he was before me.’”<text:note text:id="ftn73" text:note-class="footnote"><text:note-citation>70</text:note-citation><text:note-body><text:p text:style-name="Footnote"><text:s/>Yoḥanán’s prior statement that he “knew him not” need not mean that he had no knowledge of Y<text:span text:style-name="T203">'</text:span>shúa as a relative or family acquaintance. Rather, he had not yet received divine confirmation that Y<text:span text:style-name="T203">'</text:span>shúa was the promised Mashíakh whom he had been sent to reveal. Knowledge of Y<text:span text:style-name="T203">'</text:span>shúa’s calling was initially entrusted to a small family circle—Yoséph, Miriám, Zakharyáh, and Elishéḅa—during the danger under Herod. Y<text:span text:style-name="T203">'</text:span>shúa’s years in Egypt and extended travels in the East would also have separated the two men for long periods. The descent and abiding of the Spirit supplied the appointed sign by which Yoḥanán recognized and publicly manifested him to Yisra’él. Cf. John 1:31–34. </text:p></text:note-body></text:note> [John 1:27]</text:p>
      <text:p text:style-name="GHT_20_Verse"><text:soft-page-break/><text:span text:style-name="T47">4a </text:span>And of his fullness we have all received, and grace for grace. For the Toráh was in part given by Moshéh, but grace and truth come in fullness by Y'shúa ha’Mashíakh. [John 1:16]</text:p>
      <text:p text:style-name="GHT_20_Verse"><text:span text:style-name="T47">4b </text:span>No man has seen <text:span text:style-name="T99">[the face of]</text:span><text:span text:style-name="T204"> </text:span>Elohíym at any time. The unique one, which comes from the bosom of <text:span text:style-name="T105">יהוה</text:span>, in this one Elohíym is revealed.<text:note text:id="ftn74" text:note-class="footnote"><text:note-citation>71</text:note-citation><text:note-body><text:p text:style-name="Footnote" loext:marker-style-name="T81"><text:span text:style-name="T81"><text:s/>“…in the same [or, in this one]” ; </text:span><text:span text:style-name="T144">Yachid</text:span><text:span text:style-name="T142"> — “only” or “unique,” one of a kind. </text:span><text:span text:style-name="T144">Bekhor</text:span><text:span text:style-name="T142"> — “firstborn.”</text:span></text:p></text:note-body></text:note> [John 1:18]</text:p>
      <text:p text:style-name="GHT_20_Verse"><text:span text:style-name="T47">5a </text:span>And this is the record of Yoḥanán, when the Judæans<text:note text:id="ftn75" text:note-class="footnote"><text:note-citation>72</text:note-citation><text:note-body><text:p text:style-name="Footnote" loext:marker-style-name="T81"><text:span text:style-name="T81"><text:s/></text:span><text:span text:style-name="T87">Judæans</text:span><text:span text:style-name="T81"> in contrast to Galileans or Samaritans, etc. Judæans = Judæan Establishment or those under the Temple-Synagogue Government dominated by the Hasmonean Sadducean Priesthood, and the Pharisees—mainly the </text:span><text:span text:style-name="T87">Shammaite Pharisees</text:span><text:span text:style-name="T81">. </text:span></text:p></text:note-body></text:note> sent Priests and Levites from Yerushaláyim to ask him, “Who are you? And he did not refuse to answer, but declared, “I am not the Mashíakh.” [John 1:19]</text:p>
      <text:p text:style-name="GHT_20_Verse" loext:marker-style-name="T93"><text:span text:style-name="T47">5b </text:span>And they asked him, “What then? Are you Eliyahu?” And he said, “I am not.” “Are you that prophet of whom Moshéh spoke?” And he answered, “No.” Then they said to him, “Who are you, that we may give an answer to those that sent us? What do you say of yourself?” And he said, “I am the voice of one crying in the wilderness, ‘Make straight the Way of the Holy One’ as said the Prophet Yeshayáhu.” [John 1:22-23]</text:p>
      <text:p text:style-name="GHT_20_Verse" loext:marker-style-name="T93"><text:span text:style-name="T93">6 </text:span>And they which were sent were of the Pharisees, and they asked him and said to him, “Why then do you baptize, if you are not that Mashíakh, nor Eliyáhu, neither that prophet of whom Moshéh spoke?”</text:p>
      <text:p text:style-name="GHT_20_Verse"><text:span text:style-name="T93">7 </text:span>Yoḥanán answered them, saying, “I baptize with water; but there stands One among you,<text:note text:id="ftn76" text:note-class="footnote"><text:note-citation>73</text:note-citation><text:note-body><text:p text:style-name="P82"><text:s/><text:span text:style-name="T205">The phrase describes Y'shúa </text:span><text:span text:style-name="T206">teaching in Yerushaláyim as an accepted rabbi, even within the Miqdásh (Temple), without hindrance.</text:span></text:p></text:note-body></text:note> whom you do not know. He shall baptize with water and with fire. He it is, who coming after me is preferred before me, whose shoe latchets I am not worthy to unloose.” These things were done in Bethany, beyond the Jordan,<text:span text:style-name="T99"><text:note text:id="ftn77" text:note-class="footnote"><text:note-citation>74</text:note-citation><text:note-body><text:p text:style-name="Footnote" loext:marker-style-name="T81"><text:span text:style-name="T81"><text:s/>This location should not be confused with the nearby village of </text:span><text:span text:style-name="T87">Bethabara</text:span><text:span text:style-name="T81">. Some scholars have suggested that the appearance of Bethabara in later manuscripts may derive from a scribal correction associated with </text:span><text:span text:style-name="T87">Origen</text:span><text:span text:style-name="T81">. Others have proposed a possible connection with the nearby </text:span><text:span text:style-name="T87">Qumran region</text:span><text:span text:style-name="T81">.</text:span></text:p></text:note-body></text:note></text:span> where Yoḥanán was baptizing. [John 1:24-28]</text:p>
      <text:p text:style-name="GHT_20_Verse"><text:soft-page-break/><text:span text:style-name="T47">8 </text:span>And Y'shúa began at this time to be thirty years of age,<text:note text:id="ftn78" text:note-class="footnote"><text:note-citation>75</text:note-citation><text:note-body><text:p text:style-name="P83"><text:span text:style-name="T42"><text:s/></text:span>The statement that Y<text:span text:style-name="T207">'</text:span>shúa “began at this time to be thirty years of age” resembles Luke 3:23 but does not agree literally with the extended chronology of the <text:span text:style-name="T44">G</text:span><text:span text:style-name="T45">ht</text:span>. If born about 13 <text:span text:style-name="T208">bce</text:span>, Y’shúa would have been approximately thirty-nine at his baptismal anointing in 27 <text:span text:style-name="T208">ce</text:span>; Yoḥanán, about six months older, would likewise have been nearing forty. Although the wording may reflect an inherited Lukan approximation or the traditional age of mature priestly service, this Commentary understands “thirty years” primarily as a displaced notice related to the thirtieth year of the Herodian Temple era. That year corresponds approximately with Y’shúa’s ordination or advanced formation in Egypt at about twenty-three years of age. <text:span text:style-name="T44">G</text:span><text:span text:style-name="T45">ht</text:span> 6:10 has already employed this secondary Temple-era reckoning in its reference to “the eighteenth year of his era.” See Excursus V, §5: “He Began at This Time to Be Thirty Years of Age.” </text:p></text:note-body></text:note> being after the flesh indeed the Son of Yoséph and Miriám, but after the Spirit, The Mashíakh, The Son of Elohíym, The Father and Mother eternal, as was declared by the Spirit of holiness with power. [Luke 3:23; Romans 1:4]</text:p>
      <text:p text:style-name="GHT_20_Verse"><text:span text:style-name="T93">9 </text:span>And Yoséph was the son of Ya’aqóḅ<text:span text:style-name="T99"><text:note text:id="ftn79" text:note-class="footnote"><text:note-citation>76</text:note-citation><text:note-body><text:p text:style-name="Footnote" loext:marker-style-name="T81"><text:span text:style-name="T81"><text:s/>The Gospel of </text:span><text:span text:style-name="T87">Mark</text:span><text:span text:style-name="T81"> contains no genealogical lineage for Y'shúa beyond identifying him as the </text:span><text:span text:style-name="T87">son of David</text:span><text:span text:style-name="T81">, a designation made explicit in Luke, Matthew, John, Acts, and the Epistles.</text:span></text:p><text:p text:style-name="Footnote" loext:marker-style-name="T81"><text:span text:style-name="T81">Matthew’s genealogy traces the Davidic line through </text:span><text:span text:style-name="T87">Solomon</text:span><text:span text:style-name="T81">, listing </text:span><text:span text:style-name="T87">Ya’aqo</text:span><text:span text:style-name="T209">ḅ</text:span><text:span text:style-name="T81"> as the father of Yos</text:span><text:span text:style-name="T210">é</text:span><text:span text:style-name="T81">ph. Some have questioned this lineage because of the prophetic curse on </text:span><text:span text:style-name="T87">Jechoniah</text:span><text:span text:style-name="T81">, though later Jewish tradition held that the curse was lifted following his repentance.</text:span></text:p></text:note-body></text:note></text:span> and Elishéḅa, and Miriám was the daughter of Eli (called Yoakhim)<text:span text:style-name="T99"><text:note text:id="ftn80" text:note-class="footnote"><text:note-citation>77</text:note-citation><text:note-body><text:p text:style-name="Footnote" loext:marker-style-name="T81"><text:span text:style-name="T81"><text:s/>Luke’s genealogy (Luke 3:23–38) traces the lineage through </text:span><text:span text:style-name="T87">Nathan</text:span><text:span text:style-name="T81">, another son of David. One traditional explanation proposes that </text:span><text:span text:style-name="T87">Eli</text:span><text:span text:style-name="T81"> was Yos</text:span><text:span text:style-name="T211">é</text:span><text:span text:style-name="T81">ph’s legal father through </text:span><text:span text:style-name="T87">levirate (yibbum) marriage</text:span><text:span text:style-name="T81">, thus harmonizing the genealogies by distinguishing between biological and legal descent. Thus, the </text:span><text:span text:style-name="T212">Ght</text:span><text:span text:style-name="T144"> </text:span><text:span text:style-name="T81">lineage in verse nine above also confirms both lineages in Matthew and Luke. </text:span></text:p></text:note-body></text:note></text:span> and Ḥannah,<text:span text:style-name="T99"><text:note text:id="ftn81" text:note-class="footnote"><text:note-citation>78</text:note-citation><text:note-body><text:p text:style-name="Footnote" loext:marker-style-name="T81"><text:span text:style-name="T81"><text:s/>According to </text:span><text:span text:style-name="T212">Ght</text:span><text:span text:style-name="T144"> </text:span><text:span text:style-name="T81">4:2, </text:span><text:span text:style-name="T87">both Yos</text:span><text:span text:style-name="T213">é</text:span><text:span text:style-name="T87">ph and Miri</text:span><text:span text:style-name="T209">á</text:span><text:span text:style-name="T87">m</text:span><text:span text:style-name="T81"> belong to the </text:span><text:span text:style-name="T87">House of Da</text:span><text:span text:style-name="T209">ṿ</text:span><text:span text:style-name="T214">í</text:span><text:span text:style-name="T87">d</text:span><text:span text:style-name="T81">. Some interpreters mistakenly assume that Luke’s genealogy represents Miri</text:span><text:span text:style-name="T210">á</text:span><text:span text:style-name="T81">m’s lineage, though the text itself presents it as Yos</text:span><text:span text:style-name="T210">é</text:span><text:span text:style-name="T81">ph’s.</text:span></text:p></text:note-body></text:note></text:span> who were the children of Daṿíd and Bathshéḅa,<text:span text:style-name="T99"><text:note text:id="ftn82" text:note-class="footnote"><text:note-citation>79</text:note-citation><text:note-body><text:p text:style-name="Footnote" loext:marker-style-name="T81"><text:span text:style-name="T81"><text:s/>Some later traditions, including the </text:span><text:span text:style-name="T87">Protoevangelium of James</text:span><text:span text:style-name="T81">, associate Miriam’s family with the </text:span><text:span text:style-name="T87">Davidic line</text:span><text:span text:style-name="T81"> through Solomon. In this interpretation, the various genealogical traditions are understood as affirming Y'shúa’s Davidic legitimacy from multiple perspectives.</text:span></text:p><text:p text:style-name="Footnote" loext:marker-style-name="T81"><text:span text:style-name="T81">Miri</text:span><text:span text:style-name="T210">á</text:span><text:span text:style-name="T81">m is also described as a </text:span><text:span text:style-name="T87">relative of Elisheḅa</text:span><text:span text:style-name="T81">, who belonged to the </text:span><text:span text:style-name="T87">A</text:span><text:span text:style-name="T215">h</text:span><text:span text:style-name="T87">aronic priestly family</text:span><text:span text:style-name="T81"> (Luke 1:5, 36).</text:span></text:p></text:note-body></text:note></text:span> of Yahudáh and Shela, of Ya’aqóḅ and Leáh, of Yitsḥáq and Rivkáh, of Aḅrahám and Saráh, of Sheth and Ma’át, of Adám and Ḥawwáh who were the children of Elohíym. </text:p>
      <text:h text:style-name="GHT_20_Chapter" text:outline-level="1"><text:bookmark-start text:name="__RefHeading___Toc37207_3619305966"/><text:bookmark-start text:name="_Toc230713606"/>Chapter 9<text:bookmark-end text:name="__RefHeading___Toc37207_3619305966"/><text:bookmark-end text:name="_Toc230713606"/></text:h>
      <text:p text:style-name="GHT_20_Subheading" loext:marker-style-name="T93">The Four Temptations in the Desert</text:p>
      <text:p text:style-name="GHT_20_Verse" loext:marker-style-name="T93"><text:span text:style-name="T93">1 </text:span>Then Y'shúa was led up <text:span text:style-name="T216">by</text:span> the spirit into the desert to be tried by the devil. And the wild animals of the desert were around him and became subject to him. And when he had fasted forty days and forty nights, afterwards he was hungry. </text:p>
      <text:p text:style-name="GHT_20_Verse" loext:marker-style-name="T93"><text:soft-page-break/><text:span text:style-name="T93">2 </text:span>And when the tempter came to him, he said, “If you are the Son of Elohíym, command that these stones be made bread, for it is written, ‘I will feed you with the finest of wheat and with honey, out of the rock will I satisfy you.’” [Ps 81:16]</text:p>
      <text:p text:style-name="GHT_20_Verse" loext:marker-style-name="T93"><text:span text:style-name="T93">3 </text:span>But he answered and said, “It is written, ‘Man shall not live by bread alone, but by every word that proceeds out of the mouth of Elohíym.’” [Dt 8:3]</text:p>
      <text:p text:style-name="GHT_20_Verse" loext:marker-style-name="T93"><text:span text:style-name="T93">4 </text:span>Then the devil placed before him a woman, of exceeding beauty, attractive, of keen mind, and a prepared understanding as well. And he said to him, “Take her as you will, for her desire is unto you. And you shall have love, happiness, and comfort all your life and see your children’s children; yes, is it not written, ‘It is not good for man that he should be alone?’” [Gen 2:1<text:span text:style-name="T216">8</text:span>]</text:p>
      <text:p text:style-name="GHT_20_Verse" loext:marker-style-name="T93"><text:span text:style-name="T93">5 </text:span>And Yeshu-Maria said, “Get behind me, for it is written, ‘Be not led away by the beauty of woman’, yes, ‘all flesh is as grass and the flower of the field; the grass withers and the flower fades away, but the Word of <text:span text:style-name="T105">יהוה</text:span> endures forever.’ My work is to teach and to heal the children of men, and he that is born of Elohíym keeps his seed within him.”<text:note text:id="ftn83" text:note-class="footnote"><text:note-citation>80</text:note-citation><text:note-body><text:p text:style-name="Footnote"><text:s/><text:span text:style-name="T81">Proverbs 6:23-35; avoiding seductive fornication; </text:span><text:span text:style-name="T82">Ght</text:span><text:span text:style-name="T81"> 93:3</text:span></text:p></text:note-body></text:note> [Sirach 9:8; Is 40:7]</text:p>
      <text:p text:style-name="GHT_20_Verse" loext:marker-style-name="T93"><text:span text:style-name="T93">6 </text:span>And the devil took him up into the holy city and set him on a pinnacle of the Miqdásh. And said to him, “If you are the Son of Elohíym, cast yourself down; for it is written, ‘He shall give his messengers charge concerning you; and in their hands they shall bear you up lest at any time you dash your foot against a stone.’” [Ps 91:11]</text:p>
      <text:p text:style-name="GHT_20_Verse" loext:marker-style-name="T93"><text:span text:style-name="T93">7 </text:span>And Y'shúa said to him, “It is written again, ‘You shall not tempt <text:span text:style-name="T105">יהוה</text:span> your Elohíym.’” [Dt 6:13]</text:p>
      <text:p text:style-name="GHT_20_Verse" loext:marker-style-name="T93"><text:span text:style-name="T93">8 </text:span>Then the devil took him up into an exceeding high mountain amid a great plain and roundabout, twelve cities and their peoples, and from there he showed to him all the kingdoms of the world in a moment of time. And the devil said to him, “All this power will I give you, and the glory of them: for that is delivered to me; and to whomsoever I will, I give it: for it is written, ‘You shall have dominion from sea to sea, so you shall judge your people with righteousness and your poor with mercy and make a full end of oppression.’ If you therefore will worship me, all shall be yours.” [Ps 72; 89; Zech 9:10]</text:p>
      <text:p text:style-name="GHT_20_Verse" loext:marker-style-name="T93"><text:soft-page-break/><text:span text:style-name="T93">9 </text:span>And Yeshu-Maria answered and said to him, “Get behind me, Satan; for it is written, ‘You shall worship your Elohíym, and him only shall you serve.’ Without the power of Elohíym, The End of evil cannot come.” [Dt 6:13]</text:p>
      <text:p text:style-name="GHT_20_Verse"><text:span text:style-name="T93">10 </text:span>Then the devil having ended all the trials, left him and departed for a season. And behold, messengers of Elohíym came and ministered to him. </text:p>
      <text:h text:style-name="P64" text:outline-level="1"><text:bookmark-start text:name="__RefHeading___Toc37209_3619305966"/><text:bookmark-start text:name="_Toc230713607"/>Chapter 10<text:bookmark-end text:name="__RefHeading___Toc37209_3619305966"/><text:bookmark-end text:name="_Toc230713607"/></text:h>
      <text:p text:style-name="GHT_20_Subheading">Y'shúa Returns from the Desert <text:span text:style-name="T217"><text:note text:id="ftn84" text:note-class="footnote"><text:note-citation>81</text:note-citation><text:note-body><text:p text:style-name="P84" loext:marker-style-name="T81"><text:span text:style-name="T81"><text:s/></text:span>Chapter 10 resumes the narrative immediately after Y’shúa’s forty days of testing in the desert. The eastern mission belongs earlier within the hidden-years material of Chapter 6 and should not be identified with this return.</text:p></text:note-body></text:note></text:span></text:p>
      <text:p text:style-name="GHT_20_Verse"><text:span text:style-name="T47">10:1 </text:span>And when he returned from the desert [into Bethany],<text:note text:id="ftn85" text:note-class="footnote"><text:note-citation>82</text:note-citation><text:note-body><text:p text:style-name="P82"><text:s/>“Y’shúa’s return from the desert” refers most immediately to his return following the forty-day temptation. He then rejoined his family and disciples and began the final public phase of his ministry. </text:p></text:note-body></text:note> the same day [day one], his parents made a feast for him. And they gave him the gifts, which the Magi had presented to him in his infancy. [5:11] And Miriám [his mother] said, “These things, we have kept for you even to this day.” And she gave him the Gold, Frankincense, and Myrrh. And he took of the Frankincense, but of the Gold he gave to his parents for the Poor.<text:span text:style-name="T99"><text:note text:id="ftn86" text:note-class="footnote"><text:note-citation>83</text:note-citation><text:note-body><text:p text:style-name="Footnote" loext:marker-style-name="T81"><text:span text:style-name="T81"><text:s/>Hebrew: </text:span><text:span text:style-name="T87">Eḅioním</text:span><text:span text:style-name="T81"> — “the poor.” The term was used for those who separated themselves from commercial entanglements in order to preserve </text:span><text:span text:style-name="T87">“The Way”</text:span><text:span text:style-name="T81"> from corruption. Many embraced voluntary poverty rather than join in systems they believed compromised covenantal purity. These poor Essenes had two groupings: (1) celibate men in encampments &amp; (2) married men with their families in Israel. </text:span></text:p></text:note-body></text:note></text:span> And of the Myrrh he gave to Miriám [of Bethany],<text:span text:style-name="T99"><text:note text:id="ftn87" text:note-class="footnote"><text:note-citation>84</text:note-citation><text:note-body><text:p text:style-name="Footnote" loext:marker-style-name="T81"><text:span text:style-name="T81"><text:s/>Miriám's presence with Y'shúa’s family is notable, as is the mention of Y'shúa giving her the myrrh. This act stands out as a possible public betrothal gift and hints at a pre-existing relationship—one that began before Y'shúa’s mission to the East. The second verse, functions as a parenthetical statement, or “flashback,” referring to an earlier private betrothal, as alluded to in a bracketed statement at 9:21b. The text suggests that Miriám’s past is now behind her, further reinforcing the depth of the bond she shared with Y'shúa prior to his departure.</text:span><text:span text:style-name="T142"> </text:span></text:p></text:note-body></text:note></text:span> she who is [also] called, “ha-Migdalíth”.<text:span text:style-name="T99"><text:note text:id="ftn88" text:note-class="footnote"><text:note-citation>85</text:note-citation><text:note-body><text:p text:style-name="Footnote" loext:marker-style-name="T81"><text:span text:style-name="T81"><text:s/></text:span><text:span text:style-name="T212">Ght</text:span><text:span text:style-name="T144"> </text:span><text:span text:style-name="T81">56:1–2; 11:2 shows that she was also known as Miriám [of Bethany] as does </text:span><text:span text:style-name="T218">Gbc</text:span><text:span text:style-name="T81"> — </text:span><text:span text:style-name="T88">The Gospel of the Beloved Companion: The Complete Gospel of Mary Magdalene</text:span><text:span text:style-name="T81">, Jehanne De Quillan (2nd ed., 2011). In that text, she is described as Y'shúa’s </text:span><text:span text:style-name="T87">beloved companion and wife</text:span><text:span text:style-name="T81">. The work presents itself as preserving a </text:span><text:span text:style-name="T87">Cathar or Albigensian text</text:span><text:span text:style-name="T81"> by her. Cathar communities in southern France were violently murdered during the Albigensian Crusade (1209–1234). Many were burned alive.</text:span></text:p></text:note-body></text:note></text:span><text:span text:style-name="T204"> </text:span><text:span text:style-name="T99"><text:note text:id="ftn89" text:note-class="footnote"><text:note-citation>86</text:note-citation><text:note-body><text:p text:style-name="Footnote"><text:span text:style-name="T81"><text:s/></text:span><text:span text:style-name="T87">Migdal-Eder</text:span><text:span text:style-name="T81"> (“Tower of the Flock”) and </text:span><text:span text:style-name="T87">Bat-Tsiyon</text:span><text:span text:style-name="T81"> (“Daughter of Zion”) appear in </text:span><text:span text:style-name="T87">Micah 4:8</text:span><text:span text:style-name="T81">. The imagery of figs in </text:span><text:span text:style-name="T87">Micah 4:4</text:span><text:span text:style-name="T81"> may also recall Nathana</text:span><text:span text:style-name="T219">é</text:span><text:span text:style-name="T81">l beneath the fig tree (</text:span><text:span text:style-name="T44">G</text:span><text:span text:style-name="T45">ht</text:span> 10:13–15). The broader context of Micah 4 deserves consideration in light of these parallels.</text:p></text:note-body></text:note></text:span></text:p>
      <text:p text:style-name="GHT_20_Subheading">Parenthetical Statement of a Previous Encounter</text:p>
      <text:p text:style-name="GHT_20_Verse"><text:span text:style-name="T106">2</text:span> (Now this Miriám<text:span text:style-name="T99"><text:note text:id="ftn90" text:note-class="footnote"><text:note-citation>87</text:note-citation><text:note-body><text:p text:style-name="Footnote" loext:marker-style-name="T81"><text:span text:style-name="T81"><text:s/></text:span>Miriám ha-Migdalíth is introduced in <text:span text:style-name="T38">G</text:span><text:span text:style-name="T220">ht</text:span> 10:1–2, after which the narrative temporarily turns to the testimony of Yoḥanán the Baptist and the calling of the first disciples—Andrew, Képha, Philip, and Nathana<text:span text:style-name="T221">é</text:span>l. The narrative returns to Miriám in Chapters 11–12. </text:p></text:note-body></text:note></text:span><text:span text:style-name="T49"> </text:span>was from the city of Magdala in Galilee. And<text:span text:style-name="T49"> </text:span>she was a great sinner and had seduced many by her beauty and attractiveness. <text:span text:style-name="T106">2</text:span> But the same Miriám came to Y'shúa by night and confessed her sins, and he put forth his hand and healed her, and cast out of her seven demons, and he said to her, “Go in peace, your sins are forgiven <text:soft-page-break/>you.” And she arose and left all and followed him and ministered to him of her resources during the days of his ministry in Yisraél.)<text:note text:id="ftn91" text:note-class="footnote"><text:note-citation>88</text:note-citation><text:note-body><text:p text:style-name="Footnote"><text:s/>Certain details in the narrative hint at events preceding Y<text:span text:style-name="T190">'</text:span>shúa’s journey to the East that are not fully described in the text. She ministered to him “during the days of his ministry in Yisra’él,” possibly both before and after his mission to the East. See the accompanying endnote to <text:span text:style-name="T38">G</text:span><text:span text:style-name="T192">ht</text:span> 10:2. </text:p></text:note-body></text:note><text:span text:style-name="T49"> </text:span>[<text:note text:id="ftn92" text:note-class="endnote"><text:note-citation>iv</text:note-citation><text:note-body><text:p text:style-name="Endnote" loext:marker-style-name="T42"><text:span text:style-name="T53"><text:s/></text:span><text:span text:style-name="T42">Certain details in the narrative hint at events preceding Y'shúa’s journey to the East that are not fully described in the text. Such as, there was a private betrothal between Y'shúa and her before he left for the East. He sent her to Migdal to minister there and be closer to his family. Thus, she was then called, Migdalíth. She was there waiting for his return from the East for about seven years. He returned and she is there with him and he gives her the Myrrh. The Marriage Feast was theirs. </text:span></text:p><text:p text:style-name="Endnote"><text:span text:style-name="T42">And further, to implicate and discredit them, accusations may have been made against her of being a great promiscuous sinner. Even if this interpretation is set aside, and she was such a sinner, the narrative still allows the possibility of Y'shúa marrying her after she was cleansed and forgiven. In prophetic symbolism the relationship between </text:span><text:span text:style-name="T222">Yhwh</text:span><text:span text:style-name="T42"> and Israel is sometimes portrayed as a troubled marriage (Jer. 3; Hos. 1–3), and ha-Migdalíth may function typologically within that tradition. Further, note the symbolism here of a Groom and Bride. The Groom departs and promises to return for the marriage ceremony while the Bride waits in anticipation of the fulfillment of the promise. This can be further related also to </text:span><text:span text:style-name="T34">Y</text:span><text:span text:style-name="T223">'</text:span><text:span text:style-name="T34">shúa</text:span>’s departure and return for his Bride—his Assembly and is supported in Chapter 66:9.</text:p></text:note-body></text:note>]</text:p>
      <text:p text:style-name="GHT_20_Subheading" loext:marker-style-name="T93">The Day After the Feast, Yoḥanán Testified Again <text:span text:style-name="T93"/></text:p>
      <text:p text:style-name="GHT_20_Verse" loext:marker-style-name="T93"><text:span text:style-name="T93">3 </text:span>The next day [day two] Yoḥanán saw Y'shúa<text:span text:style-name="T99"><text:note text:id="ftn93" text:note-class="footnote"><text:note-citation>89</text:note-citation><text:note-body><text:p text:style-name="Footnote" loext:marker-style-name="T81"><text:span text:style-name="T81"><text:s/></text:span><text:span text:style-name="T218">Gbc</text:span><text:span text:style-name="T81"> 4:1 records Yohanan upon seeing Y</text:span><text:span text:style-name="T157">'</text:span><text:span text:style-name="T81">shúa &amp; Miriám of Bethany approaching, declared: “Behold the son of Humanity who will put right the wrong in the world.” He is not walking alone. The traditional expression </text:span><text:span text:style-name="T87">“Son of Man”</text:span><text:span text:style-name="T81"> (</text:span><text:span text:style-name="T88">Bar Enosh</text:span><text:span text:style-name="T81"> / </text:span><text:span text:style-name="T88">Ben Adam</text:span><text:span text:style-name="T81">) is preferred here.</text:span></text:p></text:note-body></text:note></text:span> coming to him, and said, “Behold the Lamb of Elohíym, which by righteousness takes away the sin of the world. This is he of whom I said, He was before me; and I knew him not; but that he should be made manifest to Yisraél; therefore, I am come baptizing with water.”<text:note text:id="ftn94" text:note-class="footnote"><text:note-citation>90</text:note-citation><text:note-body><text:p text:style-name="P82"><text:s/>This Gospel connects Miriám ha-Migdalíth with the household of Elazar, Martha, and Miriám of Bethany and interprets the reference to “seven demons” (Luke 8:2) as describing a prior healing. Within the chronological framework proposed in this Commentary, certain narrative details suggest an earlier relationship between Y<text:span text:style-name="T224">'</text:span>shúa and ha-Migdalíth before his journey eastward. For fuller discussion, see the notes and accompanying endnote at G<text:span text:style-name="T225">ht</text:span> 10:1–2 and the related notes in Chapters 11–12. </text:p></text:note-body></text:note> </text:p>
      <text:p text:style-name="GHT_20_Verse"><text:span text:style-name="T93">4 </text:span>And Yoḥanán testified, saying, “I saw the Spirit descending from heaven like a Dove, and it abode upon him. and I did not know him, but he who sent me to baptize with water, the same said to me, ‘Upon whom you shall see the Spirit descending, and remaining on him, the same is he which baptizes with water and with fire, even the Spirit. And I saw and testified that this is the Son of Elohíym.<text:span text:style-name="T99"><text:note text:id="ftn95" text:note-class="footnote"><text:note-citation>91</text:note-citation><text:note-body><text:p text:style-name="Footnote" loext:marker-style-name="T134"><text:span text:style-name="T81"><text:s/></text:span><text:span text:style-name="T134">At Y'shúa’s baptism, Yohanan and his disciples reportedly heard the declaration: “You are My Son; today I have begotten you.” In this interpretation Y'shúa is the </text:span><text:span text:style-name="T135">Firstborn</text:span><text:span text:style-name="T134"> and the prototype of renewed humanity.</text:span></text:p></text:note-body></text:note></text:span> <text:s/></text:p>
      <text:p text:style-name="GHT_20_Subheading" loext:marker-style-name="T93">More Testimony and Disciples<text:span text:style-name="T93"/></text:p>
      <text:p text:style-name="GHT_20_Verse" loext:marker-style-name="T93"><text:span text:style-name="T93">5 </text:span>And the next day [day three], Yoḥanán stood by the Jordan and two of his disciples. And looking upon Y'shúa as he walked, he said, “Behold the Mashíakh, the Lamb of Elohíym!” And the two disciples heard him speak, and they followed Y'shúa. </text:p>
      <text:p text:style-name="GHT_20_Verse" loext:marker-style-name="T93"><text:span text:style-name="T93">6 </text:span>Then Y'shúa turned and saw them following and said to them, “What do you seek?” They said to him, “Rabbi, where do you dwell? He said to them, “Come and see.” They came and saw where he dwelt, and abode with him that day, for it was about the tenth hour. </text:p>
      <text:p text:style-name="GHT_20_Verse"><text:soft-page-break/><text:span text:style-name="T93">7 </text:span>One of the two which heard Yoḥanán [the Baptist] speak and followed him was Andrew,<text:span text:style-name="T137"><text:note text:id="ftn96" text:note-class="footnote"><text:note-citation>92</text:note-citation><text:note-body><text:p text:style-name="Footnote" loext:marker-style-name="T81"><text:span text:style-name="T81"><text:s/></text:span><text:span text:style-name="T139">According to </text:span><text:span text:style-name="T218">Gbc</text:span><text:span text:style-name="T139">, the unnamed disciple mentioned in this passage was </text:span><text:span text:style-name="T138">Levi (Matithyáhu)</text:span><text:span text:style-name="T139">.</text:span></text:p></text:note-body></text:note></text:span> brother of Shimón-Képha. He first found his own brother Shimón [when they went into Galilee] and said to him, “We have found the Mashíakh.” And he brought him to Y'shúa. And when Y'shúa beheld him, he said, “You are Shimón Bar Yonah: You shall be called 'Képha'.”<text:span text:style-name="T226"> </text:span><text:span text:style-name="T226"><text:note text:id="ftn97" text:note-class="footnote"><text:note-citation>93</text:note-citation><text:note-body><text:p text:style-name="Footnote" loext:marker-style-name="T81"><text:span text:style-name="T81"><text:s/></text:span><text:span text:style-name="Emphasis">Képha</text:span> is Aramaic for “rock”; <text:span text:style-name="Emphasis">Petros</text:span> is its Greek counterpart, from which the English name <text:span text:style-name="Emphasis">Peter</text:span> derives. <text:span text:style-name="T38">G</text:span><text:span text:style-name="T227">ht</text:span> 10:7 narrates Shimón’s initial introduction to Y<text:span text:style-name="T228">'</text:span>shúa and the giving of the name Képha, while <text:span text:style-name="T227">Ght</text:span> 14:2 records his later formal calling beside the Sea of Galilee. Another Shimón, distinct from Shimón Képha, is also numbered among the Twelve. </text:p></text:note-body></text:note></text:span><text:s/></text:p>
      <text:p text:style-name="GHT_20_Subheading" loext:marker-style-name="T93">Departure into Galilee<text:span text:style-name="T93"/></text:p>
      <text:p text:style-name="GHT_20_Verse" loext:marker-style-name="T93"><text:span text:style-name="T93">8 </text:span>The day following [day four], Y'shúa departed into Galilee,<text:span text:style-name="T137"><text:note text:id="ftn98" text:note-class="footnote"><text:note-citation>94</text:note-citation><text:note-body><text:p text:style-name="Footnote" loext:marker-style-name="T81"><text:span text:style-name="T81"><text:s/>In </text:span><text:span text:style-name="T218">Gbc</text:span><text:span text:style-name="T81"> the family feast, the Pharisee’s feast, and the wedding appear to be conflated into a single narrative sequence. </text:span><text:span text:style-name="T218">Gbc</text:span><text:span text:style-name="T81"> places the wedding near </text:span><text:span text:style-name="T87">Hyrcana in Judea</text:span><text:span text:style-name="T81"> rather than </text:span><text:span text:style-name="T87">Cana of Galilee</text:span><text:span text:style-name="T81">. This edition prioritizes the </text:span><text:span text:style-name="T143">Ght</text:span><text:span text:style-name="T144"> </text:span><text:span text:style-name="T87">chronology</text:span><text:span text:style-name="T81"> while noting the alternative tradition.</text:span></text:p></text:note-body></text:note></text:span> and found Philip, and said to him, “Follow me.” Now Philip was of Bethsaida, the city of Andrew and Képha. Philip found Nathana<text:span text:style-name="T229">é</text:span>l, who is called, Bar Tholmai, and said to him, “We have found him, of whom Moshéh in the Toráh and the Prophets did write, Y'shúa of Natsareth, the son of Yoséph and Miriám. And Nathanaél said to him, “Can there any good thing come out of Natsareth?” Philip said to him, “Come and see”. </text:p>
      <text:p text:style-name="GHT_20_Verse" loext:marker-style-name="T93"><text:span text:style-name="T93">9 </text:span>Y'shúa saw Nathanaél coming to him and said of him, “Behold an Yisraelí indeed, in whom is no guile!” Nathanaél said to him, “From where do you know me? Y'shúa answered and said to him, “Before Philip called you, when you were under the Fig tree, I saw you.” Nathanaél answered and said to him, “Rabbi, you are the Son of Elohíym. You are the King of Yisraél. Yes, under the Fig tree did I find you.” </text:p>
      <text:p text:style-name="GHT_20_Verse"><text:span text:style-name="T93">10 </text:span>Y'shúa answered and said to him, “Nathanaél Bar Tholmai, because I said to you, ‘I saw you under the Fig tree, do you believe? You shall see greater things than these. And he said to him, “Truly, Truly, I say to you, hereafter you shall see heaven open, and the messengers of Elohíym ascending and descending upon the ‘Son of Man’.” <text:span text:style-name="T137"><text:note text:id="ftn99" text:note-class="footnote"><text:note-citation>95</text:note-citation><text:note-body><text:p text:style-name="Footnote" loext:marker-style-name="T81"><text:span text:style-name="T81"><text:s/>Some interpretations identify the </text:span><text:span text:style-name="T87">“Son of Man”</text:span><text:span text:style-name="T81"> with the figure of </text:span><text:span text:style-name="T87">Ḥanokh (Enoch)</text:span><text:span text:style-name="T81">. See note at </text:span><text:span text:style-name="T212">Ght</text:span><text:span text:style-name="T144"> </text:span><text:span text:style-name="T81">40:6. </text:span></text:p></text:note-body></text:note></text:span></text:p>
      <text:h text:style-name="GHT_20_Chapter" text:outline-level="1"><text:bookmark-start text:name="__RefHeading___Toc37211_3619305966"/><text:bookmark-start text:name="_Toc230713608"/><text:soft-page-break/>Chapter 11<text:bookmark-end text:name="__RefHeading___Toc37211_3619305966"/><text:bookmark-end text:name="_Toc230713608"/></text:h>
      <text:p text:style-name="GHT_20_Subheading" loext:marker-style-name="T93">Shim<text:span text:style-name="T230">ó</text:span>n the Pharisee and the Anointing of Y'shúa</text:p>
      <text:p text:style-name="GHT_20_Verse" loext:marker-style-name="T93"><text:span text:style-name="T93">1 </text:span>And one of the Pharisees [hearing of Y'shúa] desired him that he would eat with him. And he went into the house of the Pharisee and sat down to eat. </text:p>
      <text:p text:style-name="GHT_20_Verse" loext:marker-style-name="T93"><text:span text:style-name="T93">2 </text:span>And behold, ‘this woman of Magdala’ who was reputed to be a sinner, was in the city, and when she knew that Y'shúa sat to eat in the house of the Pharisee, she brought a vase of perfumed anointing oil, and stood at his feet behind him, weeping, and washed his feet with tears and did wipe them with the hairs of her head and kissed his feet and anointed them with the perfumed oil. </text:p>
      <text:p text:style-name="GHT_20_Verse" loext:marker-style-name="T93"><text:span text:style-name="T93">3 </text:span>Now when the Pharisee, which had invited him, saw it, he thought within himself, saying, “This man, if he were a prophet, would have known who and what manner of woman this is that touches him: for she is a sinner.” </text:p>
      <text:p text:style-name="GHT_20_Verse" loext:marker-style-name="T93"><text:span text:style-name="T93">4 </text:span>And Y'shúa answering said to him, “Shimón, I have something to say to you. And he said, “Master, speak on.” </text:p>
      <text:p text:style-name="GHT_20_Verse" loext:marker-style-name="T93"><text:span text:style-name="T93">5 </text:span>“There was a certain creditor which had two debtors: the one owed five hundred dinars and the other fifty. And when they had nothing to pay, he forgave them both. Tell me, therefore, which of them will love him most.” </text:p>
      <text:p text:style-name="GHT_20_Verse" loext:marker-style-name="T93"><text:span text:style-name="T93">6 </text:span>Shimón answered and said, “I suppose that he to whom he forgave most.” And he said to him, “You have rightly judged.” </text:p>
      <text:p text:style-name="GHT_20_Verse" loext:marker-style-name="T93"><text:span text:style-name="T93">7 </text:span>And he said to Shimón, “Do you see this woman? I came into your house; you gave me no water for my feet; but she has washed my feet with tears and wiped them with the hairs of her head. You gave me no kiss; but this woman since the time I came in has not ceased to kiss my feet. My head with oil you did not anoint, but this woman has anointed my feet with perfumed oil. </text:p>
      <text:p text:style-name="GHT_20_Verse" loext:marker-style-name="T93"><text:span text:style-name="T93">8 </text:span>Wherefore I say to you, her sins, which are many, are forgiven, for she loved much, not only man but also animals and birds of the air, yes, even the fishes of the sea; but to whom little is forgiven, the same loves little.” </text:p>
      <text:p text:style-name="GHT_20_Verse" loext:marker-style-name="T93"><text:span text:style-name="T93">9 </text:span>And he said to her, “Your sins are forgiven.” And they who sat at the table began to say within themselves, “Who is this that also forgives sins?”<text:span text:style-name="T231"> </text:span></text:p>
      <text:p text:style-name="GHT_20_Verse"><text:soft-page-break/><text:span text:style-name="T232">10 </text:span>Though he had not said, “I forgive you”; but, “Your sins are forgiven you.” For, he discerned true faith and reform in her heart. And Y'shúa did not need that any should testify of any man, for he himself knew what was in man. </text:p>
      <text:h text:style-name="GHT_20_Chapter" text:outline-level="1"><text:bookmark-start text:name="__RefHeading___Toc37213_3619305966"/><text:bookmark-start text:name="_Toc230713609"/>Chapter 12<text:bookmark-end text:name="__RefHeading___Toc37213_3619305966"/><text:bookmark-end text:name="_Toc230713609"/></text:h>
      <text:p text:style-name="GHT_20_Subheading" loext:marker-style-name="T93">The Marriage at Cana <text:span text:style-name="T93"/></text:p>
      <text:p text:style-name="GHT_20_Verse" loext:marker-style-name="T93"><text:span text:style-name="T93">1 </text:span>And the next day, there was a marriage in Cana of Galilee;<text:note text:id="ftn100" text:note-class="footnote"><text:note-citation>96</text:note-citation><text:note-body><text:p text:style-name="Footnote" loext:marker-style-name="T81"><text:span text:style-name="T81"><text:s/></text:span><text:span text:style-name="T218">Gbc</text:span><text:span text:style-name="T81"> identifies the location not as </text:span><text:span text:style-name="T87">Cana of Galilee</text:span><text:span text:style-name="T81"> but </text:span><text:span text:style-name="T87">Hyrcana in Judea</text:span><text:span text:style-name="T81">, which is near Qumran where the Dead Sea Scrolls were discovered. This possibility may reflect a scribal confusion between similar place names. See note at </text:span><text:span text:style-name="T212">Ght</text:span><text:span text:style-name="T144"> </text:span><text:span text:style-name="T81">10:8. </text:span></text:p></text:note-body></text:note> and the mother of Y'shúa was there; And both Y'shúa and Miriám of Magdala<text:span text:style-name="T137"><text:note text:id="ftn101" text:note-class="footnote"><text:note-citation>97</text:note-citation><text:note-body><text:p text:style-name="Footnote" loext:marker-style-name="T81"><text:span text:style-name="T81"><text:s/>The passage repeatedly names </text:span><text:span text:style-name="T87">Y'shúa and Miriam</text:span><text:span text:style-name="T81"> while omitting reference to other disciples or family members. This narrative pattern is suggestive of a wedding celebration lasting several days. Yoḥanan then speaks about the Bride and Groom in Chapter 12:3, “He that has the Bride is the Groom”. </text:span></text:p></text:note-body></text:note></text:span> were there, and his disciples came to the marriage. [<text:note text:id="ftn102" text:note-class="endnote"><text:note-citation>v</text:note-citation><text:note-body><text:p text:style-name="P85" loext:marker-style-name="T233"><text:span text:style-name="T234"><text:s/></text:span><text:span text:style-name="T235">Unconsummated Marriage? His later words:</text:span></text:p><text:p text:style-name="P86"><text:span text:style-name="T44">G</text:span><text:span text:style-name="T45">ht</text:span><text:span text:style-name="T236"> 66:</text:span><text:span text:style-name="T237">9</text:span><text:span text:style-name="T238"> <text:s text:c="2"/></text:span><text:span text:style-name="T239">Again, I say to you, I and My Bride are one, even as Miriám Magdalene whom I have chosen and sanctified to Myself, as a type [she] is one with Me; I and My Assembly are One. And the Assembly is the elect of Man [male and female] unto the salvation of all.”</text:span></text:p><text:p text:style-name="P85" loext:marker-style-name="T235"><text:span text:style-name="T233">92:4</text:span><text:span text:style-name="T235"> <text:s/></text:span><text:span text:style-name="T240">“…Nevertheless, to those who would be perfect and to whom it is given, I say, let them be as the Messengers of Elohíym in Heaven who neither marry nor are given in marriage nor have children nor care for the morrow, but are free from bonds, </text:span><text:span text:style-name="T241">even as I am</text:span><text:span text:style-name="T240">, and keep and store up the power of Elohíym within for their ministry and for works of healing, </text:span><text:span text:style-name="T241">even as I have done</text:span><text:span text:style-name="T240">. But the many cannot receive this saying, only they to whom it is given.”</text:span><text:span text:style-name="T235"> [This marital freedom would have been a consensual celibacy.]</text:span></text:p><text:p text:style-name="P85" loext:marker-style-name="T242"><text:span text:style-name="T233">95:8</text:span><text:span text:style-name="T235"> </text:span><text:span text:style-name="T242">Then they returned to Jerusalem from the Mount of Olives, which is a Sabbath day’s journey from the city. And as they returned, they missed Miriám Magdalene, and they looked for her, but did not find her. And some of the disciples said, “The Master has taken her, and they marveled and were in great awe.”</text:span></text:p><text:p text:style-name="P87"><text:soft-page-break/><text:span text:style-name="T243">In </text:span><text:span text:style-name="T244">A</text:span><text:span text:style-name="T243">ppendix </text:span><text:span text:style-name="T244">I,</text:span><text:span text:style-name="T243"> </text:span><text:span text:style-name="Emphasis"><text:span text:style-name="T245">The Epistle of Apollos, the Prophet</text:span></text:span><text:span text:style-name="T243">, </text:span><text:span text:style-name="T47">Apollos recounts a visionary experience following the fall of Jerusalem in which his sister appeared to him. </text:span><text:span text:style-name="T243"><text:s/>In verse five she said, </text:span></text:p><text:p text:style-name="P85" loext:marker-style-name="T246"><text:span text:style-name="T247"><text:s text:c="3"/>“For the Lord himself appeared from the clouds </text:span><text:span text:style-name="Strong_20_Emphasis"><text:span text:style-name="T247">with her to whom he first appeared after he rose from the dead</text:span></text:span><text:span text:style-name="T247"> who announced his Resurrection to the Twelve and the holy angels, according to the word that he spoke unto us while he was in the flesh.”</text:span></text:p><text:p text:style-name="P85" loext:marker-style-name="T242"><text:span text:style-name="T248">In the non-canonical, </text:span><text:span text:style-name="T249">The Gospel of Philip</text:span><text:span text:style-name="T248">,</text:span><text:span text:style-name="T242"> it is written:</text:span></text:p><text:p text:style-name="P85" loext:marker-style-name="T242"><text:span text:style-name="T248">55b</text:span><text:span text:style-name="T242"> </text:span><text:span text:style-name="T246">The companion [koinonos] of the Son is Miriam of Magdala. The Teacher loved her more than all the disciples; he often kissed her on the [mouth]. When the disciples saw how he loved Miriam, they asked him:</text:span><text:span text:style-name="T242"> </text:span></text:p><text:p text:style-name="P85" loext:marker-style-name="T242"><text:span text:style-name="T242">56 </text:span><text:span text:style-name="T246">“Why do you love her more than us?”…</text:span><text:span text:style-name="T242"> [The author says,]</text:span></text:p><text:p text:style-name="P85" loext:marker-style-name="T242"><text:span text:style-name="T248">60</text:span><text:span text:style-name="T242"> </text:span><text:span text:style-name="T246">“This is how it is with those united in marriage. The mystery which unites two beings is great; without it, the world would not exist. What gives substance to the world is Anthropos. What gives substance to Anthropos is an intimate and enduring relation [gamos]. Seek the experience of the pure embrace [koinonia]; it has great power; contemplate the Presence in this impermanent body.”</text:span><text:span text:style-name="T242"> </text:span></text:p><text:p text:style-name="P88"><text:span text:style-name="T250">Even if there was an initial consummation after the wedding, they practiced abstinence. </text:span>If this passage from the <text:span text:style-name="Emphasis">Gospel of Philip</text:span> is judged relevant, it may suggest that visible affection remained compatible with consensual celibacy undertaken for the advancement of the Kingdom (Matt. 19:12; 1 Cor. 7:7, 17, 29). <text:span text:style-name="T251">“…</text:span><text:span text:style-name="T252">the appointed time has grown very short. From now on, let those who have wives live as though they had none…”</text:span></text:p></text:note-body></text:note>]</text:p>
      <text:p text:style-name="GHT_20_Verse" loext:marker-style-name="T93"><text:span text:style-name="T93">2 </text:span>And when they wanted wine, the mother of Y'shúa [the Groom] said to him, “They have no wine.” Y'shúa said to her, “Woman, what is that to you and to me? My hour is not yet come!” His mother said to the servants, “Whatsoever he says to you, do it.” </text:p>
      <text:p text:style-name="GHT_20_Verse" loext:marker-style-name="T93"><text:span text:style-name="T93">3 </text:span>And there were set there six water-pots of stone, after the manner of the purifying of the Judæans, containing two or three firkins each. And Y'shúa said to them, “Fill the water-pots with water.” And they filled them up to the brim. And he said to them, “Draw out now and take to the governor of the feast.” And they took it. </text:p>
      <text:p text:style-name="GHT_20_Verse" loext:marker-style-name="T93"><text:span text:style-name="T93">4 </text:span>When the governor of the feast had tasted the water that was made wine to them and did not know from where it came, the governor of the feast called the Groom [<text:span text:style-name="T99">Y'shúa</text:span>] and said to him. “Every man at the beginning does set forth good wine and when men have well drunk, then that which is inferior; but you have kept the good wine until now.” </text:p>
      <text:p text:style-name="GHT_20_Verse" loext:marker-style-name="T232"><text:span text:style-name="T93">5 </text:span>This beginning of miracles did Y'shúa in Cana of Galilee and manifested forth his glory; and many disciples believed in him.</text:p>
      <text:p text:style-name="GHT_20_Verse"><text:span text:style-name="T232">6 </text:span>After this he went down to Capernaum, he, and his mother, with <text:span text:style-name="T99">Miriám of Magdala</text:span>, and his brothers, and his disciples. And they continued there for many days.</text:p>
      <text:p text:style-name="GHT_20_Subheading" loext:marker-style-name="T231"><text:soft-page-break/>Yoḥanán Responds to the Judæans<text:span text:style-name="T231"/></text:p>
      <text:p text:style-name="GHT_20_Verse" loext:marker-style-name="T93"><text:span text:style-name="T93">7 </text:span>And there arose a question between some of the disciples of Yoḥanán and the [Establishment] Judæans about purifying. And they came to Yoḥanán, and said to him, “Rabbi, he that was with you beyond Jordan, [Y'shúa] to whom you testified, behold, the same baptizes, and all do come to him.” <text:s/></text:p>
      <text:p text:style-name="GHT_20_Verse" loext:marker-style-name="T93"><text:span text:style-name="T93">8 </text:span>Yoḥanán answered and said, “A man can receive nothing, except it is given him from heaven. You yourselves bear me witness, that I said, ‘I am not the Mashíakh, but that I am sent before him.’ </text:p>
      <text:p text:style-name="GHT_20_Verse"><text:span text:style-name="T93">9 </text:span>He who has the Bride is the Groom; but the friend of the Groom, which stands and hears him, rejoices greatly because of the voice of the Groom; this my joy therefore is fulfilled. He must increase; but I must decrease. He that is of the earth is earthly and speaks of the earth: he that comes from heaven is above all.” </text:p>
      <text:p text:style-name="GHT_20_Subheading" loext:marker-style-name="T93">Y'shúa Responds to the Pharisees<text:span text:style-name="T93"/></text:p>
      <text:p text:style-name="GHT_20_Verse" loext:marker-style-name="T93"><text:span text:style-name="T93">10 </text:span>And certain of the Pharisees came and questioned Y'shúa, and said to him, “How do you explain that Elohíym will condemn the world?” And Y'shúa answered, saying, “Elohíym so loves the world, that the firstborn Son is given, and comes into the world, that whosoever keeps faith with him may not perish, but have everlasting life. Elohíym does not send the Son into the world to condemn the world; but that the world through him may be saved.</text:p>
      <text:p text:style-name="GHT_20_Verse" loext:marker-style-name="T93"><text:span text:style-name="T93">11 </text:span>They who believe him are not condemned: but they that do not believe are condemned already, because they have not believed in the name of the firstborn of Elohíym. And this is the condemnation, that the light is come into the world, and men love darkness rather than light, because their deeds are evil. </text:p>
      <text:p text:style-name="GHT_20_Verse"><text:span text:style-name="T93">12 </text:span>For all they that do evil hate the light, neither do they come to the light, lest their deeds may be condemned. But they that do righteousness<text:note text:id="ftn103" text:note-class="footnote"><text:note-citation>98</text:note-citation><text:note-body><text:p text:style-name="Footnote" loext:marker-style-name="T81"><text:span text:style-name="T81"><text:s/></text:span>Romans 8:4 refers to the “righteousness of the Law” that is to be fulfilled, in contrast to the Temple statutes. This refers to the ethical and covenantal teachings of the Torah and Prophets that continue into the New Covenant, while the ritual priestly system associated with the Temple passed away with the destruction of Jerusalem in 70 <text:span text:style-name="T253">ce</text:span>. See Excursus II, Part I, especially §§3–7. </text:p></text:note-body></text:note> come to the light, that their deeds may be made manifest, that they are wrought in Elohíym.” </text:p>
      <text:p text:style-name="GHT_20_Subheading" loext:marker-style-name="T93"><text:soft-page-break/>The Healing of the Nobleman's Son <text:span text:style-name="T93"/></text:p>
      <text:p text:style-name="GHT_20_Verse" loext:marker-style-name="T93"><text:span text:style-name="T93">13 </text:span>And there was a certain nobleman, whose son was sick at Capernaum. When he heard that Y'shúa was come into Galilee, he went to him, and besought him that he would come down, and heal his son; for he was at the point of death. </text:p>
      <text:p text:style-name="GHT_20_Verse" loext:marker-style-name="T93"><text:span text:style-name="T93">14 </text:span>Then Y'shúa said to him, “Except you see signs and wonders, you will not believe.” The nobleman said to him, “Master, come down lest my child die.” </text:p>
      <text:p text:style-name="GHT_20_Verse" loext:marker-style-name="T93"><text:span text:style-name="T93">15 </text:span>Y'shúa said to him, “Go your way; your son lives. And the man believed the word that Y'shúa had spoken to him, and he went his way. And as he was now going down, his servants met him, and told him, saying, “Your son lives.” </text:p>
      <text:p text:style-name="GHT_20_Verse"><text:span text:style-name="T93">16 </text:span>Then he <text:span text:style-name="T154">i</text:span>nquired of them the hour when he began to amend. And they said to him, “Yesterday of the seventh hour the fever left him.” So, the father knew that it was at the same hour, which Y'shúa said to him, “Your son lives.” And he believed, and his whole house.</text:p>
      <text:h text:style-name="GHT_20_Chapter" text:outline-level="1"><text:bookmark-start text:name="__RefHeading___Toc37215_3619305966"/><text:bookmark-start text:name="_Toc230713610"/>Chapter 13<text:bookmark-end text:name="__RefHeading___Toc37215_3619305966"/><text:bookmark-end text:name="_Toc230713610"/></text:h>
      <text:p text:style-name="GHT_20_Subheading" loext:marker-style-name="T93">The First Sermon in Natsareth <text:span text:style-name="T93"/></text:p>
      <text:p text:style-name="GHT_20_Verse" loext:marker-style-name="T93"><text:span text:style-name="T93">1 </text:span>And Y'shúa came to Natsareth, where he had been brought up. And, as his custom was, he went into the synagogue on the Šabbath day and stood up to read. And there was delivered to him the scroll of the prophet Yeshayáhu. [Isaiah 61]</text:p>
      <text:p text:style-name="GHT_20_Verse" loext:marker-style-name="T93"><text:span text:style-name="T93">2 </text:span>And when he had opened the scroll, he found the place where it was written. “The Spirit of <text:span text:style-name="T105">יהוה</text:span> is upon me, because he has anointed me to preach the gospel to the poor; he has sent me to heal the brokenhearted, to preach deliverance to the captives and recovering of sight to the blind, to set at liberty those that are bound; To preach the acceptable year of <text:span text:style-name="T105">יהוה</text:span>.” </text:p>
      <text:p text:style-name="GHT_20_Verse" loext:marker-style-name="T93"><text:span text:style-name="T93">3 </text:span>And he closed the scroll, and gave it back to the minister, and sat down. And the eyes of all those that were in the synagogue were fixed on him. And he began saying to them, “This day, this Scripture is fulfilled in your ears.” And all bare him witness and wondered at the gracious words which proceeded out of his mouth. And they said, “Is this not the son of Yoséph?” </text:p>
      <text:p text:style-name="GHT_20_Verse" loext:marker-style-name="T93"><text:soft-page-break/><text:span text:style-name="T93">4 </text:span>And some brought to him a blind man to test his power, and said, “Rabbi, here is a son of Aḅraham blind from birth. Heal him as you have healed goyim in Egypt.” And he, looking upon him, perceived his unbelief and the unbelief of those that brought him, and their desire to ensnare him. And he could do no mighty work in that place because of their unbelief. </text:p>
      <text:p text:style-name="GHT_20_Verse" loext:marker-style-name="T93"><text:span text:style-name="T93">5 </text:span>And they said to him, “Whatsoever we have heard done in Egypt, do also here in your own country. And he said, “Truly I say to you, no prophet is accepted in his own home or in his own country, neither does a physician work cures upon them that know him. </text:p>
      <text:p text:style-name="GHT_20_Verse" loext:marker-style-name="T93"><text:span text:style-name="T93">6 </text:span>And I tell you of a truth, many widows were in Yisraél in the days of Eliyáhu, when the heaven was shut up three years and six months, when great famine was throughout all the land. But to none of them was Eliyáhu sent, except to Sarepta, a city of Sidon, to a woman that was a widow. [1 Kings 17:9]</text:p>
      <text:p text:style-name="GHT_20_Verse" loext:marker-style-name="T93"><text:span text:style-name="T93">7 </text:span>And many lepers were in Yisraél in the time of Elisha the prophet; and none of them was cleansed, except Na’aman the Syrian.” [2 Kings 5]</text:p>
      <text:p text:style-name="GHT_20_Verse"><text:span text:style-name="T93">8 </text:span>And all those in the synagogue, when they heard these things, were filled with wrath. And they arose, and thrust him out of the city, and led him to the brow of the hill whereon their city was built, that they might cast him down headlong. But he, passing through the midst of them, went his way and escaped them.</text:p>
      <text:h text:style-name="GHT_20_Chapter" text:outline-level="1"><text:bookmark-start text:name="__RefHeading___Toc37217_3619305966"/><text:bookmark-start text:name="_Toc230713611"/>Chapter 14<text:bookmark-end text:name="__RefHeading___Toc37217_3619305966"/><text:bookmark-end text:name="_Toc230713611"/></text:h>
      <text:p text:style-name="GHT_20_Subheading" loext:marker-style-name="T93">The Calling of Andrew and Képha<text:span text:style-name="T93"/></text:p>
      <text:p text:style-name="GHT_20_Verse" loext:marker-style-name="T93"><text:span text:style-name="T93">1 </text:span>Now Herod [Antipas] the Tetrarch, being reproved by Yoḥanán the Baptist for Herodia, the wife of his brother Philip, and for all the evils which he had done, added yet this above all, that he shut up Yoḥanán in prison.</text:p>
      <text:p text:style-name="GHT_20_Verse" loext:marker-style-name="T93"><text:span text:style-name="T93">2 </text:span>And Y'shúa began to preach, and to say, “Return and Reform yourselves! for the Kingdom of Heaven is near.” And as he was walking by the sea of Galilee, he saw Shimón, called Képha (Petros/Peter), and Andrew his brother, casting a net in the sea; for they were fishers. And he said to them, “Follow me, and I will make you fishers of men.” And they immediately forsook their nets and followed him. </text:p>
      <text:p text:style-name="GHT_20_Verse" loext:marker-style-name="T93"><text:span text:style-name="T93">3 </text:span>And going on from there, he saw other two brethren, Ya’aqóḅ the son of Zebedee, and Yoḥanán his brother, in a ship with Zebedee their <text:soft-page-break/>father, mending their nets; and he called them. And they immediately left their nets, and the ship, and their father, and followed him. </text:p>
      <text:p text:style-name="GHT_20_Verse" loext:marker-style-name="T93"><text:span text:style-name="T93">4 </text:span>And Y'shúa went about all Galilee, teaching in their synagogues, and preaching the Gospel of the Kingdom, and healing all manner of sickness and all manner of disease among the people. And the fame of his miracles went throughout all Syria, and they brought to him many sick people that were taken with various diseases and pains, and those which were epileptics, and those that had paralysis, and he healed them. <text:s/></text:p>
      <text:p text:style-name="GHT_20_Verse"><text:span text:style-name="T93">5 </text:span>And there followed him great multitudes of people from Galilee, and from Decapolis, and from Yerushaláyim, and from Judæa, and from beyond Jordan. </text:p>
      <text:p text:style-name="GHT_20_Subheading" loext:marker-style-name="T93">The Teaching of Cruelty to Animals<text:span text:style-name="T93"/></text:p>
      <text:p text:style-name="GHT_20_Verse" loext:marker-style-name="T93"><text:span text:style-name="T93">6 </text:span>And as Y'shúa was going with some of his disciples, he met with a certain man who trained dogs to hunt other creatures. And he said to the man, “Why do you do this?” And the man said, “By this I live and what profit is there to any in these creatures? These creatures are weak but the dogs, they are strong.” And Y'shúa said, “You lack wisdom and love. Lo, every creature which Elohíym has made has its end and purpose, and who can say what good there is in it? or what profit to yourself or man?</text:p>
      <text:p text:style-name="GHT_20_Verse" loext:marker-style-name="T93"><text:span text:style-name="T93">7 </text:span>And for your living, behold the fields yielding their increase, and the fruit-bearing trees, and the herbs! What more do you need than these? Which of the honest work of your hands will not provide for you? Woe to the strong who misuse their strength! Woe to the hunters for they shall be hunted!”</text:p>
      <text:p text:style-name="GHT_20_Verse"><text:span text:style-name="T93">8 </text:span>And the man marveled, and left off training the dogs to hunt, and taught them to save life rather than destroy. And he learned of the teachings of Y'shúa and became his disciple. </text:p>
      <text:p text:style-name="GHT_20_Subheading" loext:marker-style-name="T93">The Two Rich Men<text:span text:style-name="T93"/></text:p>
      <text:p text:style-name="GHT_20_Verse" loext:marker-style-name="T93"><text:span text:style-name="T93">9 </text:span>And behold there came to him two rich men, and one said, “Good Master.” But he said, “Do not call me good, for One alone is the All-Good, and that is Elohíym.”</text:p>
      <text:p text:style-name="GHT_20_Verse" loext:marker-style-name="T93"><text:span text:style-name="T93">10 </text:span>And the other said to him, “Master, what good thing shall I do and live?” Y'shúa said, “Perform the Toráh and the Prophets.” He answered, “I have performed them.” Y'shúa answered, “Go, sell all you have and <text:soft-page-break/>divide with the poor, and follow me.” But this saying did not please him.</text:p>
      <text:p text:style-name="GHT_20_Verse" loext:marker-style-name="T93"><text:span text:style-name="T93">11 </text:span>And the Master said to him, “How can you say that you have performed the Toráh and the Prophets? Behold many of your brethren are clad with filthy rags, dying from hunger and your house is full of many goods, and there goes nothing from it to them.”</text:p>
      <text:p text:style-name="GHT_20_Verse"><text:span text:style-name="T93">12 </text:span>And he said to Shimón, “It is difficult for the rich to enter the Kingdom of Heaven, for the rich care for themselves, and despise those that have nothing.”</text:p>
      <text:h text:style-name="GHT_20_Chapter" text:outline-level="1"><text:bookmark-start text:name="__RefHeading___Toc37219_3619305966"/><text:bookmark-start text:name="_Toc230713612"/>Chapter 15<text:bookmark-end text:name="__RefHeading___Toc37219_3619305966"/><text:bookmark-end text:name="_Toc230713612"/></text:h>
      <text:p text:style-name="GHT_20_Subheading" loext:marker-style-name="T93">Healing of Leprosy<text:span text:style-name="T93"/></text:p>
      <text:p text:style-name="GHT_20_Verse" loext:marker-style-name="T93"><text:span text:style-name="T93">1 </text:span>And it came to pass, when he was in a certain city, behold a man full of leprosy, who, seeing Y'shúa, fell toward the earth, and besought him, saying, “Master, if you will, you can make me clean.” And he put forth his hand, and touched him, saying, “Blessed are you who believes; I will; Be clean.” And immediately the leprosy departed from him. </text:p>
      <text:p text:style-name="GHT_20_Verse"><text:span text:style-name="T93">2 </text:span>And he charged him saying, “Tell no man: but go, and shew yourself to the priest, and offer for your cleansing, according as Moshéh commanded, for a testimony to them.<text:note text:id="ftn104" text:note-class="footnote"><text:note-citation>99</text:note-citation><text:note-body><text:p text:style-name="Endnote" loext:marker-style-name="T254"><text:span text:style-name="T254"><text:s/>The instruction to </text:span><text:span text:style-name="T255">“show yourselves to the priests”</text:span><text:span text:style-name="T254"> may function as a covenantal testimony to the priesthood that a significant transition was occurring and provoking them to further investigation. Many priests later became followers of the movement (Acts 6:7). The episode here and in Chapter 42:11-12 also illustrates the contrast between the </text:span><text:span text:style-name="T255">A</text:span><text:span text:style-name="T256">h</text:span><text:span text:style-name="T255">aronic priesthood</text:span><text:span text:style-name="T254"> and the healing authority exercised by Y'shúa.</text:span></text:p></text:note-body></text:note> But so much the more went there a fame abroad of him; and great multitudes came together to hear, and to be healed by him of their infirmities. And he withdrew himself into the desert and prayed. </text:p>
      <text:p text:style-name="GHT_20_Subheading" loext:marker-style-name="T93">Healing of Paralysis and Forgiveness of Sins<text:span text:style-name="T93"/></text:p>
      <text:p text:style-name="GHT_20_Verse" loext:marker-style-name="T93"><text:span text:style-name="T93">3 </text:span>And it came to pass on a certain day as he was teaching, that there were Pharisees and Doctors of the Toráh sitting by to see them which were come out of every town, of Galilee, and Judæa, and Yerushaláyim—and the power of Elohíym was present to heal them. </text:p>
      <text:p text:style-name="GHT_20_Verse" loext:marker-style-name="T93"><text:span text:style-name="T93">4 </text:span>And, behold, they brought in a bed a man who was taken with a paralysis. And they sought means to bring him in, and to lay him before him. And when they could not find by what way they might bring him <text:soft-page-break/>in because of the multitude, they went upon the housetop and let him down through the tiling with his couch into the midst before Y'shúa. And when he saw their faith, he said to him, “Man, your sins are forgiven you.” </text:p>
      <text:p text:style-name="GHT_20_Verse" loext:marker-style-name="T93"><text:span text:style-name="T93">5 </text:span>And the Scribes and the Pharisees began to reason, saying, “Who is this which speaks blasphemies? Who can forgive sins, but Elohíym alone?” But when Y'shúa perceived their thoughts, answering, he said to them, “Why do you reason in your hearts? Can even Elohíym forgive sins, if a man does not repent? Who said, ‘I forgive you of your sins?’ Did I not say, rather, ‘Your sins are forgiven you?’ </text:p>
      <text:p text:style-name="GHT_20_Verse" loext:marker-style-name="T93"><text:span text:style-name="T93">6 </text:span>Which is easier to say, ‘Your sins are forgiven you’; or to say, ‘Rise up and walk?’ But that you may know that the ‘Son of Man’ has power upon earth to discern and declare the forgiveness of sins (he said to the sick with paralysis), ‘I say to you, Arise, and take your couch, and go to your house.’”</text:p>
      <text:p text:style-name="GHT_20_Verse"><text:span text:style-name="T93">7 </text:span>And immediately he arose before them, and lifted that whereon he lay, and departed to his own house, glorifying Elohíym. And they were all amazed, and they glorified Elohíym, and were filled with the Spirit of reverence, saying, “We have seen strange things today.” </text:p>
      <text:p text:style-name="P89" loext:marker-style-name="T93">A Deaf Man Hears<text:span text:style-name="T93"/></text:p>
      <text:p text:style-name="GHT_20_Verse" loext:marker-style-name="T93"><text:span text:style-name="T93">8 </text:span>And as Y'shúa was going into a certain village, there met him a man who was deaf from his birth. And he believed not in the sound of the rushing wind, or the thunder, or the cries of the animals, or the birds which complained of their hunger or their hurt, nor that others heard them.</text:p>
      <text:p text:style-name="GHT_20_Verse" loext:marker-style-name="T93"><text:span text:style-name="T93">9 </text:span>And Y'shúa breathed into his ears, and they were opened, and he heard. And he rejoiced with exceeding joy in the sounds he denied before. And he said, “Now I hear all things.” </text:p>
      <text:p text:style-name="GHT_20_Verse"><text:span text:style-name="T93">10 </text:span>But Y'shúa said to him. “How do you say, ‘I hear all things? Can you hear the sighing of the prisoner, or the language of the birds or the animals when they commune with each other, or the voice of messengers and spirits? Consider how much you cannot hear and be humble in your lack of knowledge.’”</text:p>
      <text:h text:style-name="GHT_20_Chapter" text:outline-level="1"><text:bookmark-start text:name="__RefHeading___Toc37221_3619305966"/><text:bookmark-start text:name="_Toc230713613"/><text:soft-page-break/>Chapter 16<text:bookmark-end text:name="__RefHeading___Toc37221_3619305966"/><text:bookmark-end text:name="_Toc230713613"/></text:h>
      <text:p text:style-name="GHT_20_Subheading" loext:marker-style-name="T93">The Calling of Matthew <text:span text:style-name="T93"/></text:p>
      <text:p text:style-name="GHT_20_Verse" loext:marker-style-name="T93"><text:span text:style-name="T93">1 </text:span>And after these things he went forth, and saw a tax gatherer, named Leṿí, sitting at the receipt of custom: and he said to him, “Follow me.” And he left all, arose and followed him. </text:p>
      <text:p text:style-name="GHT_20_Verse" loext:marker-style-name="T93"><text:span text:style-name="T93">2 </text:span>And Leṿí made him a great feast in his own house. And there was a great company of tax collectors and of others that sat down with them. But the Scribes and Pharisees murmured against his disciples, saying, “Why do you eat and drink with tax-collectors and sinners?” </text:p>
      <text:p text:style-name="GHT_20_Verse" loext:marker-style-name="T93"><text:span text:style-name="T93">3 </text:span>And Y'shúa answering said to them, “They that are whole do not need a physician; but they that are sick. I came not to call the righteous, but sinners to repentance.” </text:p>
      <text:p text:style-name="GHT_20_Verse" loext:marker-style-name="T93"><text:span text:style-name="T93">4 </text:span>And they said to him, “Why do the disciples of Yoḥanán fast often, and make prayers, and likewise do the disciples of the Pharisees; but yours eat and drink?”</text:p>
      <text:p text:style-name="GHT_20_Verse" loext:marker-style-name="T93"><text:span text:style-name="T93">5 </text:span>And he said to them, “With what shall I liken the men of this generation, and to what are they like? They are like children sitting in the marketplace and calling one to another and saying, ‘We have piped for you, and you have not danced; We have mourned for you and you have not lamented.’ </text:p>
      <text:p text:style-name="GHT_20_Verse" loext:marker-style-name="T93"><text:span text:style-name="T93">6 </text:span>For Yoḥanán ha’Mat<text:span text:style-name="T257">ḅ</text:span>il [the Baptist] came neither eating nor drinking, and you say, ‘He has a demon’; The ‘Son of Man’ comes eating and drinking the fruits of the earth, and the milk of the flock, and the fruit of the vine, and you say, ‘Behold a glutton and wino, a friend of tax collectors and sinners.’ </text:p>
      <text:p text:style-name="GHT_20_Verse"><text:span text:style-name="T93">7 </text:span>Can you make the children of the bridal chamber fast, while the groom is with them? But the days will come, when the groom shall be taken away from them, and then shall they fast in those days.” </text:p>
      <text:p text:style-name="GHT_20_Subheading" loext:marker-style-name="T93">Parable of the New Wine in Old Bottles<text:span text:style-name="T93"/></text:p>
      <text:p text:style-name="GHT_20_Verse" loext:marker-style-name="T93"><text:span text:style-name="T93">8 </text:span>And he also spoke this parable to them, saying, “No man puts a piece of new cloth upon an old garment; for then, the new does not agree with the old, and the garment is made worse. </text:p>
      <text:p text:style-name="GHT_20_Verse" loext:marker-style-name="T93"><text:span text:style-name="T93">9 </text:span>And no one puts new wine into old bottles; else the new wine will burst the bottles, and is spilled, and the bottles shall perish. But new wine must be put into new bottles, and both are preserved. </text:p>
      <text:p text:style-name="GHT_20_Verse"><text:soft-page-break/><text:span text:style-name="T93">10 </text:span>None also having drunk old wine, immediately desires new; for they say, ‘The old is better’! But the time comes when the new shall grow old, and then, the new shall be desired by them. For as one changes old garments for new ones, so do they also change the body of death for the body of life, and that which is past for that which is coming.” </text:p>
      <text:h text:style-name="GHT_20_Chapter" text:outline-level="1"><text:bookmark-start text:name="__RefHeading___Toc37223_3619305966"/><text:bookmark-start text:name="_Toc230713614"/>Chapter 17<text:bookmark-end text:name="__RefHeading___Toc37223_3619305966"/><text:bookmark-end text:name="_Toc230713614"/></text:h>
      <text:p text:style-name="GHT_20_Subheading" loext:marker-style-name="T93">Y'shúa Sent Forth the Twelve and Fellows <text:span text:style-name="T217"><text:note text:id="ftn105" text:note-class="footnote"><text:note-citation>100</text:note-citation><text:note-body><text:p text:style-name="Footnote" loext:marker-style-name="T81"><text:span text:style-name="T81"><text:s/></text:span><text:span text:style-name="T258">The numbering of verses </text:span><text:span text:style-name="T259">1–3</text:span><text:span text:style-name="T258"> has been adjusted.</text:span></text:p></text:note-body></text:note></text:span></text:p>
      <text:p text:style-name="GHT_20_Verse" loext:marker-style-name="T93"><text:span text:style-name="T93">1 </text:span>And <text:s/>Y'shúa went up into a mountain to pray. And when he had called his Twelve disciples [talmidíym] to himself, he gave them authority against unclean spirits—to cast them out, and to heal all manner of sickness and all manner of disease. </text:p>
      <text:p text:style-name="GHT_20_Verse"><text:span text:style-name="T93">2 </text:span>Now the names of the Twelve Apostles are these who stood for the Twelve Tribes of Yisraél:</text:p>
      <text:p text:style-name="GHT_20_Verse">Petros called Képha [Cephas],<text:note text:id="ftn106" text:note-class="footnote"><text:note-citation>101</text:note-citation><text:note-body><text:p text:style-name="Footnote" loext:marker-style-name="T81"><text:span text:style-name="T81"><text:s/></text:span><text:span text:style-name="Emphasis">Petros</text:span> is the Greek form, rendered <text:span text:style-name="Emphasis">Peter</text:span> in English; <text:span text:style-name="Emphasis">Képha</text:span> is the Aramaic form, represented in Greek as <text:span text:style-name="Emphasis">Kēphas</text:span> and in English as <text:span text:style-name="Emphasis">Cephas</text:span>. </text:p></text:note-body></text:note> for the tribe of Reuḅén; </text:p>
      <text:p text:style-name="GHT_20_Verse">Ya’aqóḅ, for the tribe of Naphtali; </text:p>
      <text:p text:style-name="GHT_20_Verse">Thoma, called Dydimus, for the tribe of Zabulon; </text:p>
      <text:p text:style-name="GHT_20_Verse">Matithyáhu, called Lewi, for the tribe of Gad; </text:p>
      <text:p text:style-name="GHT_20_Verse">Yoḥanán, for the tribe of Ephraím; </text:p>
      <text:p text:style-name="GHT_20_Verse">Shimón, for the tribe of Yissakár. </text:p>
      <text:p text:style-name="GHT_20_Verse">Andrew, for the tribe of [Manasséh]<text:note text:id="ftn107" text:note-class="footnote"><text:note-citation>102</text:note-citation><text:note-body><text:p text:style-name="Footnote" loext:marker-style-name="T81"><text:span text:style-name="T81"><text:s/>There seems to have been a transmission error with the two names in brackets, which is here corrected in agreement with </text:span><text:span text:style-name="T88">The Gospel of the Nazirenes</text:span><text:span text:style-name="T81"> by Alan Wa</text:span><text:span text:style-name="T260">uters</text:span><text:span text:style-name="T81"> and Rick Van Wyhe.</text:span></text:p></text:note-body></text:note>; </text:p>
      <text:p text:style-name="GHT_20_Verse">Nathanaél, for the tribe of Shimón; </text:p>
      <text:p text:style-name="GHT_20_Verse">Thaddeus, for the tribe of [Yahudáh]; </text:p>
      <text:p text:style-name="GHT_20_Verse">Ya’aqóḅ, for the tribe of Benjamín; </text:p>
      <text:p text:style-name="GHT_20_Verse">Yahudáh, for the tribe of Dan; </text:p>
      <text:p text:style-name="GHT_20_Verse" loext:marker-style-name="T93">Philip, for the tribe of Ashér. <text:span text:style-name="T93"/></text:p>
      <text:p text:style-name="GHT_20_Verse" loext:marker-style-name="T93">and their companions; And there was also Yahudáh [Judas] Iscariot, who by men was numbered with the Twelve, till the time when he should be exposed.<text:span text:style-name="T93"/></text:p>
      <text:p text:style-name="GHT_20_Verse" loext:marker-style-name="T93"><text:span text:style-name="T93">4 </text:span>Then he called in like manner twelve others to be Prophets, men of light to be with the Apostles and show to them the hidden things of Elohíym. And their names were Hermes, Aristobulus, Selenius, Nereus, <text:soft-page-break/>Apollos, and Barsabba; Andronicus, Lucius, Apelles, Zachaeus, Urbanus, and Clementos. And then he called twelve who should be Evangelists, and twelve who should be Shepherds. A Fourfold Twelve did he call that he might send them forth to the Twelve Tribes of Yisraél, to each, four.</text:p>
      <text:p text:style-name="GHT_20_Verse" loext:marker-style-name="T93"><text:span text:style-name="T93">5 </text:span>And they stood around the Master, clothed in white linen garments, called to be a holy priesthood to Elohíym for the service of the Twelve Tribes to which they should be sent.<text:note text:id="ftn108" text:note-class="footnote"><text:note-citation>103</text:note-citation><text:note-body><text:p text:style-name="Footnote" loext:marker-style-name="T81"><text:span text:style-name="T81"><text:s/>The house of Yahudah (Judah, Judeans, Jews) had a remnant “lost ten tribes” of the house of Israel among them, but the vast majority had been exiled by the Assyrians in 722 </text:span><text:span text:style-name="T82">bce</text:span><text:span text:style-name="T81">. They scattered, migrated, and assimilated among the nations. Through naming them, Y'shúa links his ministry to fulfill the words of the prophets by gathering and reuniting them by a “new covenant” [Heb 8:10]. </text:span>See also the notes on “the cities of Yisra’él” and “the lost sheep of the house of Yisra’él” at <text:span text:style-name="T38">G</text:span><text:span text:style-name="T261">ht</text:span> 17:6. </text:p></text:note-body></text:note></text:p>
      <text:p text:style-name="GHT_20_Verse" loext:marker-style-name="T93"><text:span text:style-name="T93">6 </text:span>These ‘Fourfold Twelve’ Y'shúa sent forth and charged them, saying, “I will that you be my Twelve Apostles with your companions, for a testimony into Yisraél. Go into the cities of Yisraél<text:note text:id="ftn109" text:note-class="footnote"><text:note-citation>104</text:note-citation><text:note-body><text:p text:style-name="Footnote" loext:marker-style-name="T81"><text:span text:style-name="T81"><text:s/>Go into the Cities of the territory of Israel—in Judea, Samaria, and Galilee as well as to the lost sheep of Israel there and in the nations. It should be understood that all Jews were Israelites but not all Israelites were Jews. </text:span></text:p></text:note-body></text:note> and to the lost sheep of the house of Yisraél.<text:note text:id="ftn110" text:note-class="footnote"><text:note-citation>105</text:note-citation><text:note-body><text:p text:style-name="Footnote" loext:marker-style-name="T81"><text:span text:style-name="T81"><text:s/>The “lost sheep” of Israel (among the nations) is a large topic in the prophets, especially in Hosea, Jeremiah, and Ezekiel. It is assumed here in the </text:span><text:span text:style-name="T212">Ght</text:span><text:span text:style-name="T144"> </text:span><text:span text:style-name="T81">and the New Testament. “Other sheep I have, which are not of this fold [of Judah]; Those I must bring, and they shall hear my voice and there shall be one flock and one shepherd.” “… a new covenant with the house of Israel and the house of Judah…” </text:span></text:p></text:note-body></text:note> And as you go, preach, saying, ‘The Kingdom of Heaven’ is near.’ As I have baptized you in water, so you, baptize those who believe.<text:note text:id="ftn111" text:note-class="footnote"><text:note-citation>106</text:note-citation><text:note-body><text:p text:style-name="Footnote" loext:marker-style-name="T81"><text:span text:style-name="T81"><text:s/>One may assume that at least some of the disciples had already been baptized by Yoḥanan, as some were his disciples. Y'shúa himself was baptized by Yoḥanan. This statement indicates that all of them were rebaptized by Y'shúa. Acts 19 also gives an instance of rebaptism.</text:span></text:p></text:note-body></text:note></text:p>
      <text:p text:style-name="GHT_20_Verse" loext:marker-style-name="T93"><text:span text:style-name="T93">7 </text:span>Anoint and heal the sick, cleanse the lepers, raise the dead, cast out demons, freely you have received, freely give. Provide neither gold, nor silver, nor brass in your purses. Nor scrip for your journey, neither two coats, neither shoes, nor yet staves; for the workman is worthy of his food; and eat that which is set before you, but of that which is gotten by taking of life, touch not, for it is not permissible to you.</text:p>
      <text:p text:style-name="GHT_20_Verse" loext:marker-style-name="T93"><text:span text:style-name="T93">8 </text:span>And into whatsoever city or town you shall enter, <text:span text:style-name="T154">i</text:span>nquire who in it is worthy; and there abide till you go forth. And when you come into a house, salute it. And if the house is worthy, let your peace come upon it: but if it is not worthy, let your peace return to you. </text:p>
      <text:p text:style-name="GHT_20_Verse" loext:marker-style-name="T93"><text:soft-page-break/><text:span text:style-name="T93">9 </text:span>Be wise as serpents and harmless as doves. Be innocent and undefiled. The ‘Son of Man’ is not come to destroy but to save, neither to take life, but to give life, to body and soul. </text:p>
      <text:p text:style-name="GHT_20_Verse" loext:marker-style-name="T93"><text:span text:style-name="T93">10 </text:span>And fear not those which kill the body but are not able to kill the soul; but rather fear him who is able to destroy both soul and body in Gehenna. </text:p>
      <text:p text:style-name="GHT_20_Verse" loext:marker-style-name="T93"><text:span text:style-name="T93">11 </text:span>Are not two sparrows sold for a penny? and one of them shall not fall on the ground without permission of the All Qodésh One. Yes, the very hairs of your head are all numbered. Therefore, do not fear; If Elohíym cares for the sparrow, shall he not care for you? </text:p>
      <text:p text:style-name="GHT_20_Verse" loext:marker-style-name="T93"><text:span text:style-name="T93">12 </text:span>It is enough for talmidíym [disciples], that they be as their master, and the servants as their master. If they have called the master of the house Beelzebub, how much more shall they call those of his household. Therefore, do not fear them, for there is nothing covered, that shall not be revealed; or hidden, that shall not be known. </text:p>
      <text:p text:style-name="GHT_20_Verse" loext:marker-style-name="T93"><text:span text:style-name="T93">13 </text:span>What I tell you in darkness, that speak in light when the time comes. And what you hear in the ear, that preach upon the housetops. Whosoever therefore shall confess the truth before men, those I will also confess before my Parent who is in heaven. But whosoever shall deny the truth before men, them will I also deny before my Parent who is in heaven. </text:p>
      <text:p text:style-name="GHT_20_Verse" loext:marker-style-name="T93"><text:span text:style-name="T93">14 </text:span>Truly I am come to send peace upon earth, but when I speak, behold a sword follows. I am come to unite; But behold, a man shall be at variance with his father, and the daughter with her mother, and the daughter-in-law with her mother-in-law. And a man’s foes shall be they of his own household. For the unjust cannot mate with them that are just. </text:p>
      <text:p text:style-name="GHT_20_Verse"><text:span text:style-name="T93">15 </text:span>They who take not their staff<text:note text:id="ftn112" text:note-class="footnote"><text:note-citation>107</text:note-citation><text:note-body><text:p text:style-name="Footnote" loext:marker-style-name="T81"><text:span text:style-name="T81"><text:s/>An “Ets” in Hebrew is a tree, a limb, a stick, a pole, or stake. We interpret this as a walking “staff” for walking in “the path”.</text:span></text:p></text:note-body></text:note> and follow me are not worthy of me. He that finds his life shall lose it; and he that loses his life, for my sake, shall find it.” </text:p>
      <text:h text:style-name="GHT_20_Chapter" text:outline-level="1"><text:bookmark-start text:name="__RefHeading___Toc37225_3619305966"/><text:bookmark-start text:name="_Toc230713615"/><text:soft-page-break/>Chapter 18<text:bookmark-end text:name="__RefHeading___Toc37225_3619305966"/><text:bookmark-end text:name="_Toc230713615"/></text:h>
      <text:p text:style-name="GHT_20_Subheading" loext:marker-style-name="T93">The Sent Forth of the Seventy-Two<text:span text:style-name="T93"/></text:p>
      <text:p text:style-name="GHT_20_Verse" loext:marker-style-name="T93"><text:span text:style-name="T93">1 </text:span>After these things the Master also appointed seventy-two and sent them two by two before his face into every city and place of the tribes where he himself would come.</text:p>
      <text:p text:style-name="GHT_20_Verse" loext:marker-style-name="T93"><text:span text:style-name="T93">2 </text:span>Therefore he said to them, “The harvest truly is great, but the laborers are few. Therefore, petition the Master of the harvest, that he would send forth laborers into the harvest.<text:note text:id="ftn113" text:note-class="footnote"><text:note-citation>108</text:note-citation><text:note-body><text:p text:style-name="Footnote" loext:marker-style-name="T81"><text:span text:style-name="T81"><text:s/>This passage demonstrates the co-dependency and co-partnership in the gospel proclamation between Elohíym and mankind.</text:span></text:p></text:note-body></text:note> </text:p>
      <text:p text:style-name="GHT_20_Verse" loext:marker-style-name="T93"><text:span text:style-name="T93">3 </text:span>Go your ways. Behold, I send you forth as lambs among wolves. Carry neither purse, nor scrip, nor shoes, and salute no man by the way. </text:p>
      <text:p text:style-name="GHT_20_Verse" loext:marker-style-name="T93"><text:span text:style-name="T93">4 </text:span>And into whatsoever house you enter, first say, ‘Peace be to this house’. And if the spirit of peace is there, your peace shall rest upon it; If not, it shall return to you. </text:p>
      <text:p text:style-name="GHT_20_Verse" loext:marker-style-name="T93"><text:span text:style-name="T93">5 </text:span>And into whatsoever city you enter, and they receive you, eat such things as are set before you without the taking of life. And heal the sick that are therein, and say to them, ‘The Kingdom of Elohíym is come near to you.’ </text:p>
      <text:p text:style-name="GHT_20_Verse" loext:marker-style-name="T93"><text:span text:style-name="T93">6 </text:span>And in the same house remain, eating and drinking such things as they give without the shedding of blood. For the laborer is worthy of his hire. Go not from house to house. </text:p>
      <text:p text:style-name="GHT_20_Verse" loext:marker-style-name="T93"><text:span text:style-name="T93">7 </text:span>But into whatsoever city you enter and they do not receive you, go your ways out into the streets of the same and say, ‘Even the very dust of your city that clings on us, we do wipe off against you; Nevertheless, be sure of this, that the Kingdom of Elohíym is come near to you.’ </text:p>
      <text:p text:style-name="GHT_20_Verse" loext:marker-style-name="T93"><text:span text:style-name="T93">8 </text:span>Woe to you, Chorazin! Woe to you, Bethsaida! for if the mighty works had been done in Tyre and Sidon, which have been done in you, they would have repented a great while ago, sitting in sackcloth and ashes. But it shall be more tolerable for them in the judgment than for you. </text:p>
      <text:p text:style-name="GHT_20_Verse" loext:marker-style-name="T93"><text:span text:style-name="T93">9 </text:span>And you, Capernaum, which are exalted to heaven, shall be thrust down to Sheól. They that hear you, hear me also; and they that despise you, despise me also; and they that despise me, despise him that sent me. But let all be persuaded in their own minds.<text:span text:style-name="T159">”</text:span> </text:p>
      <text:p text:style-name="GHT_20_Verse" loext:marker-style-name="T93"><text:soft-page-break/><text:span text:style-name="T93">10 </text:span>And again, Y'shúa said to them: “Be merciful, so shall you obtain mercy. Forgive others, so shall you be forgiven. With what measure you measure, with the same shall it be measured back to you. </text:p>
      <text:p text:style-name="GHT_20_Verse" loext:marker-style-name="T93"><text:span text:style-name="T93">11 </text:span>As you do to others, so shall it be done to you. As you give, so shall it be given to you. As you judge others, so shall you be judged. As you serve others, so shall you be served. </text:p>
      <text:p text:style-name="GHT_20_Verse"><text:span text:style-name="T93">12 </text:span>For Elohíym is just and rewards everyone according to their works. That which they sow they shall also reap.”<text:note text:id="ftn114" text:note-class="footnote"><text:note-citation>109</text:note-citation><text:note-body><text:p text:style-name="Footnote" loext:marker-style-name="T81"><text:span text:style-name="T81"><text:s/>See Prov 24:12; Jer 25:14; Matt 16:27; Acts 17:31; Rom 14:10-11; 2 Cor 5:10; 11:15; Galatians 6:7–8; Rev 2:23; 18:6; 20:12; 20:13</text:span></text:p></text:note-body></text:note></text:p>
      <text:h text:style-name="GHT_20_Chapter" text:outline-level="1"><text:bookmark-start text:name="__RefHeading___Toc37227_3619305966"/><text:bookmark-start text:name="_Toc230713616"/>Chapter 19<text:bookmark-end text:name="__RefHeading___Toc37227_3619305966"/><text:bookmark-end text:name="_Toc230713616"/></text:h>
      <text:p text:style-name="GHT_20_Subheading" loext:marker-style-name="T93">Y'shúa Teaches how to Pray <text:span text:style-name="T93"/></text:p>
      <text:p text:style-name="GHT_20_Verse" loext:marker-style-name="T93"><text:span text:style-name="T93">1 </text:span>As Y'shúa was praying in a certain place on a mountain, some of his disciples came to him, and one of them said, “Master, teach us how to pray.” And Y'shúa said to them, “When you pray, enter your secret chamber, and when you have closed the door, pray to Father-Mother [Abba-Emma], who is above and within you, and your Father-Mother who sees all that is secret shall answer you openly. </text:p>
      <text:p text:style-name="GHT_20_Verse" loext:marker-style-name="T93"><text:span text:style-name="T93">2 </text:span>But when you are gathered together, and pray in common, use not vain repetitions, for your heavenly Parent knows what things you have need of before you ask them. So, after this manner pray: </text:p>
      <text:p text:style-name="GHT_20_Verse" loext:marker-style-name="T93"><text:span text:style-name="T93">3 </text:span>‘Our Father-Mother, who is above and within, may your name be consecrated by all, in a duality of three—in love, wisdom, and equity; your kingdom come to all; your will be done always; as in heaven so in earth; give us day by day to partake of your sacred bread and the fruit of your living vine. As you do forgive us our trespasses, so may we forgive others who trespass against us; <text:span text:style-name="T47">4 </text:span>show upon us your goodness, that to others we may show the same; in the hour of trial, deliver us from evil.’<text:note text:id="ftn115" text:note-class="footnote"><text:note-citation>110</text:note-citation><text:note-body><text:p text:style-name="P90" loext:marker-style-name="T81"><text:span text:style-name="T81"><text:s/></text:span>Luke and Matthew record shorter versions of the model prayer given by Y<text:span text:style-name="T262">'</text:span>shúa. The <text:span text:style-name="T38">G</text:span><text:span text:style-name="T263">ht</text:span> presents a fuller form in 19:1–3 and a compressed form in 26:6. The prayer of 19:1–3 is expanded slightly further in 76:20 and incorporated into the Eucharistic service.</text:p></text:note-body></text:note></text:p>
      <text:p text:style-name="GHT_20_Verse" loext:marker-style-name="T93"><text:span text:style-name="T93">5 </text:span>And wheresoever there are seven gathered together in my name there I am in the midst of them; Yes, if there are only three or two; And where there is but one who prays in secret, I am with that one.” </text:p>
      <text:p text:style-name="GHT_20_Verse"><text:soft-page-break/><text:span text:style-name="T93">6 </text:span>“Raise the Stone and there you shall find me; Cleave the wood and there I am. For in the fire and in the water even as in every living form, Elohíym is manifest as its life and its sustenance.” </text:p>
      <text:p text:style-name="GHT_20_Subheading" loext:marker-style-name="T93">Forgive Seven Times Per Day?<text:span text:style-name="T93"/></text:p>
      <text:p text:style-name="GHT_20_Verse" loext:marker-style-name="T93"><text:span text:style-name="T93">7 </text:span>And the Master said, “If your brother has sinned in word seven times a day, and seven times a day has made amendment, receive him.” Shimón [not Képha]<text:span text:style-name="T99"><text:note text:id="ftn116" text:note-class="footnote"><text:note-citation>111</text:note-citation><text:note-body><text:p text:style-name="Footnote" loext:marker-style-name="T81"><text:span text:style-name="T81"><text:s/>The </text:span><text:span text:style-name="T87">Shim</text:span><text:span text:style-name="T264">ó</text:span><text:span text:style-name="T87">n</text:span><text:span text:style-name="T81"> referenced here is not </text:span><text:span text:style-name="T87">Shim</text:span><text:span text:style-name="T264">ó</text:span><text:span text:style-name="T87">n K</text:span><text:span text:style-name="T185">é</text:span><text:span text:style-name="T87">pha (Peter)</text:span><text:span text:style-name="T81"> but another of the 12 Apostles (listed in Chapter 17). Later passages (70:6–7) suggest that one of the Twelve would deny Y'shúa three times before later repentance. See </text:span><text:span text:style-name="T212">Ght</text:span><text:span text:style-name="T144"> </text:span><text:span text:style-name="T142">78:12-18.</text:span></text:p></text:note-body></text:note></text:span> said to him, “Seven times a day?” </text:p>
      <text:p text:style-name="GHT_20_Verse" loext:marker-style-name="T93"><text:span text:style-name="T93">8 </text:span>The Master answered and said to him, “I tell you also to seventy times seven, for even in the Prophets, after they were anointed by the Spirit, utterance of sin was found. </text:p>
      <text:p text:style-name="GHT_20_Verse"><text:span text:style-name="T93">9 </text:span>Be therefore considerate, be tender, be merciful, be gentle, not to your own kind alone, but to every creature that is within your care, for you are to them as Elohíym, to whom they look in their need. Be slow to anger for many sin in anger, which they repented of when their anger was past.” </text:p>
      <text:p text:style-name="GHT_20_Subheading" loext:marker-style-name="T93">Healing a Man with a Withered Hand<text:span text:style-name="T93"/></text:p>
      <text:p text:style-name="GHT_20_Verse"><text:span text:style-name="T93">10 </text:span>And there was a man whose hand was withered, and he came to Y'shúa and said, “Master, I was a Mason seeking sustenance by my hands. I beseech you, restore to me my health that I may not beg for food with shame.” And Y'shúa healed him, saying, “There is a house made without hands, seek that you may dwell therein.”</text:p>
      <text:h text:style-name="GHT_20_Chapter" text:outline-level="1"><text:bookmark-start text:name="__RefHeading___Toc37229_3619305966"/><text:bookmark-start text:name="_Toc230713617"/>Chapter 20<text:bookmark-end text:name="__RefHeading___Toc37229_3619305966"/><text:bookmark-end text:name="_Toc230713617"/></text:h>
      <text:p text:style-name="GHT_20_Subheading" loext:marker-style-name="T93">The Return of the Seventy-Two <text:span text:style-name="T93"/></text:p>
      <text:p text:style-name="GHT_20_Verse" loext:marker-style-name="T93"><text:span text:style-name="T93">1 </text:span>And after a season, the seventy-two returned with joy, saying, “Master, even the demons are subject to us through your name.” </text:p>
      <text:p text:style-name="GHT_20_Verse" loext:marker-style-name="T93"><text:span text:style-name="T93">2 </text:span>And he said to them, “I beheld Satan as lightning fall from heaven.<text:note text:id="ftn117" text:note-class="footnote"><text:note-citation>112</text:note-citation><text:note-body><text:p text:style-name="Footnote" loext:marker-style-name="T81"><text:span text:style-name="T81"><text:s/>The statement raises interpretive questions. Was this a </text:span><text:span text:style-name="T87">vision of a future event</text:span><text:span text:style-name="T81"> (cf. Rev. 12:7–9), or symbolic language referring to the success of the disciples’ mission?</text:span></text:p></text:note-body></text:note></text:p>
      <text:p text:style-name="GHT_20_Verse" loext:marker-style-name="T93"><text:span text:style-name="T93">3 </text:span>Behold, I give power to you to tread on serpents and scorpions, and over all the power of the enemy; and nothing shall by any means hurt you. Nevertheless, in this do not rejoice—that the spirits are subject to you; but rather, rejoice because your names are written in heaven.” </text:p>
      <text:p text:style-name="GHT_20_Verse" loext:marker-style-name="T93"><text:soft-page-break/><text:span text:style-name="T93">4 </text:span>In that hour Y'shúa rejoiced in spirit, and said, “I thank you, Holy Parent of heaven and earth, that you have hid these things from the wise and prudent, and have revealed them to babes: even so, All Holy One,<text:note text:id="ftn118" text:note-class="footnote"><text:note-citation>113</text:note-citation><text:note-body><text:p text:style-name="Footnote" loext:marker-style-name="T81"><text:span text:style-name="T81"><text:s/>“All Holy One” signifies </text:span><text:span text:style-name="T87">complete transcendence</text:span><text:span text:style-name="T81">—the One who is wholly separate and perfect, described here as the ultimate </text:span><text:span text:style-name="T87">Parent</text:span><text:span text:style-name="T81">, encompassing both fatherly and motherly attributes. See Chapters </text:span><text:span text:style-name="T87">64</text:span><text:span text:style-name="T81"> and </text:span><text:span text:style-name="T87">66</text:span><text:span text:style-name="T81">.</text:span></text:p></text:note-body></text:note> for so it seemed good in your sight.”</text:p>
      <text:p text:style-name="GHT_20_Verse" loext:marker-style-name="T93"><text:span text:style-name="T93">5 </text:span>“All things are delivered to me of the All-Parent: and no man knows the Son who is the Daughter, but the All Parent; nor who the All-Parent is, except the Son and the Daughter,<text:note text:id="ftn119" text:note-class="footnote"><text:note-citation>114</text:note-citation><text:note-body><text:p text:style-name="Footnote" loext:marker-style-name="T265"><text:span text:style-name="T81"><text:s/></text:span><text:span text:style-name="T265">The unity of </text:span><text:span text:style-name="T266">Love and Wisdom</text:span><text:span text:style-name="T265"> is introduced in the </text:span><text:span text:style-name="T266">Prologue</text:span><text:span text:style-name="T265"> and echoed in several passages (20:5; 31:7; 44:14; 51:2, 9; 64:8; 72:5; 76:10).</text:span></text:p><text:p text:style-name="Footnote" loext:marker-style-name="T265"><text:span text:style-name="T265">The theme is personified in </text:span><text:span text:style-name="T266">Y'shúa and his Bride</text:span><text:span text:style-name="T265">, representing the union of head and body—the assembly in heaven and earth.</text:span></text:p></text:note-body></text:note> and those to whom the Son and the Daughter shall reveal it.” </text:p>
      <text:p text:style-name="GHT_20_Verse" loext:marker-style-name="T93"><text:span text:style-name="T93">6 </text:span>And privately, he turned to his disciples, and said, “Blessed are the eyes which see the things that you see. For I tell you, that many prophets and kings have desired to see those things that you see and have not seen them, and to hear those things that you hear and have not heard them. </text:p>
      <text:p text:style-name="GHT_20_Verse" loext:marker-style-name="T93"><text:span text:style-name="T93">7 </text:span>Blessed are you of the inner circle, who hear my word, and to whom mysteries are revealed, who gives to no innocent creature the pain of prison or of death, but seek the good of all, for to such is everlasting life. </text:p>
      <text:p text:style-name="GHT_20_Verse"><text:span text:style-name="T93">8 </text:span>Blessed are you who abstain from all things gotten by bloodshed and death and fulfill all righteousness. Blessed are you, for you shall attain to supreme happiness.”<text:note text:id="ftn120" text:note-class="footnote"><text:note-citation>115</text:note-citation><text:note-body><text:p text:style-name="Footnote" loext:marker-style-name="T81"><text:span text:style-name="T81"><text:s/>The original term used here was </text:span><text:span text:style-name="T87">“Beatitude.”</text:span></text:p></text:note-body></text:note></text:p>
      <text:h text:style-name="GHT_20_Section_20_-_20_1st_20_Chapter_20_in_20_Section_20_no_20_break" text:outline-level="1"><text:bookmark-start text:name="__RefHeading___Toc37231_3619305966"/><text:bookmark-start text:name="_Toc230713618"/>Chapter 21<text:bookmark-end text:name="__RefHeading___Toc37231_3619305966"/><text:bookmark-end text:name="_Toc230713618"/></text:h>
      <text:p text:style-name="GHT_20_Subheading" loext:marker-style-name="T93">Y'shúa Rebuked Cruelty to a Horse <text:span text:style-name="T93"/></text:p>
      <text:p text:style-name="GHT_20_Verse" loext:marker-style-name="T93"><text:span text:style-name="T93">1 </text:span>And it came to pass that the Master departed from the city and went over the mountains with his disciples. And they came to a mountain whose ways were steep and there they found a man with an animal of burden.</text:p>
      <text:p text:style-name="GHT_20_Verse" loext:marker-style-name="T93"><text:span text:style-name="T93">2 </text:span>But the horse had fallen, for it was overly burdened, and he struck it till the blood flowed. And Y'shúa went to him and said: "Son of cruelty, why do you strike your animal? Do you not see that it is too weak for its burden, and do you not know it suffers?"</text:p>
      <text:p text:style-name="GHT_20_Verse" loext:marker-style-name="T93"><text:soft-page-break/><text:span text:style-name="T93">3 </text:span>But the man answered and said: "What do you have to do with this? I may strike it as much as it pleases me for it is mine, and I bought it with a large sum of money. Ask them who are with you, for they are my acquaintances and know of it."</text:p>
      <text:p text:style-name="GHT_20_Verse" loext:marker-style-name="T93"><text:span text:style-name="T93">4 </text:span>And some of the disciples answered and said: “Yes, Master, it is as he said. We saw when he bought it.” And the Master said again, "Do you not see then how it bleeds, and do you also not hear how it wails and laments?" But they answered and said: "No, Master, we do not hear that it wails and laments?" </text:p>
      <text:p text:style-name="GHT_20_Verse" loext:marker-style-name="T93"><text:span text:style-name="T93">5 </text:span>And the Master was sorrowful and said: "Woe to you because of the dullness of your hearts. You do not hear how it laments and cries to the heavenly Creator for mercy, but threefold woes to him against whom it cries and wails in its pain." </text:p>
      <text:p text:style-name="GHT_20_Verse"><text:span text:style-name="T93">6 </text:span>And he went forward and touched it, and the horse stood up, and its wounds were healed. But to the man he said: "Go now your way and henceforth strike it no more if you also desire to find mercy." <text:s text:c="2"/></text:p>
      <text:p text:style-name="GHT_20_Subheading" loext:marker-style-name="T93">Condemned the Service of Mammon<text:span text:style-name="T93"/></text:p>
      <text:p text:style-name="GHT_20_Verse" loext:marker-style-name="T93"><text:span text:style-name="T93">7 </text:span>And seeing the people come to him, Y'shúa said to his disciples, “Because of the sick I am sick; because of the hungry I am hungry; because of the thirsty I am athirst.” </text:p>
      <text:p text:style-name="GHT_20_Verse" loext:marker-style-name="T93"><text:span text:style-name="T93">8 </text:span>He also said, “I am come to end the sacrifices and feasts of blood, and if you cease not offering and eating of flesh and blood, the wrath of Elohíym shall not cease from you, even as it came to your fathers in the wilderness, who lusted for flesh, and they ate to their content, and were filled with rottenness, and the plague consumed them. </text:p>
      <text:p text:style-name="GHT_20_Verse" loext:marker-style-name="T93"><text:span text:style-name="T93">9 </text:span>And I say to you, though you are gathered together in my bosom, if you keep not my commandments, I will cast you forth. For if you keep not the lesser mysteries, who shall give you the greater. </text:p>
      <text:p text:style-name="GHT_20_Verse"><text:span text:style-name="T93">10 </text:span>He that is faithful in that which is least is faithful also in much: and he that is unjust in the least is unjust also in much. </text:p>
      <text:p text:style-name="GHT_20_Verse"><text:span text:style-name="T93">11 </text:span>Therefore, if you have not been faithful in the ‘mammon of unrighteousness’,<text:note text:id="ftn121" text:note-class="footnote"><text:note-citation>116</text:note-citation><text:note-body><text:p text:style-name="Footnote" loext:marker-style-name="T81"><text:span text:style-name="T81"><text:s/>Or,</text:span><text:span text:style-name="T88"> Unrighteous Mammon.</text:span><text:span text:style-name="T81"> This term holds a negative connotation as a selfish desire for wealth tending toward covetousness and idolatry. “The </text:span><text:span text:style-name="T267">love</text:span><text:span text:style-name="T81"> of money is the root of all kinds of evil.”</text:span></text:p></text:note-body></text:note> who will commit to your trust the true riches? And if you have not been faithful in that which is another person’s, who shall give you that which is your own? </text:p>
      <text:p text:style-name="GHT_20_Verse"><text:soft-page-break/><text:span text:style-name="T47">12a </text:span>No servant can serve two masters: for either he will hate the one and love the other; or else he will hold to the one and despise the other. You cannot serve Elohíym and mammon. </text:p>
      <text:p text:style-name="GHT_20_Verse" loext:marker-style-name="T93"><text:span text:style-name="T47">12b </text:span>And the Pharisees [some of the Separatist Party]<text:note text:id="ftn122" text:note-class="footnote"><text:note-citation>117</text:note-citation><text:note-body><text:p text:style-name="Footnote" loext:marker-style-name="T81"><text:span text:style-name="T81"><text:s/>The </text:span><text:span text:style-name="T87">Pharisees (P’rush</text:span><text:span text:style-name="T264">í</text:span><text:span text:style-name="T87">m)</text:span><text:span text:style-name="T81"> were a Jewish movement emphasizing ritual purity and claimed to possess the Oral Law passed down to them from Mosh</text:span><text:span text:style-name="T268">é</text:span><text:span text:style-name="T81">h about how to obey the Written Law. They arose and developed in the aftermath of the Hasmonean takeover of the priesthood.</text:span></text:p><text:p text:style-name="Footnote" loext:marker-style-name="T81"><text:span text:style-name="T269">According to later Rabbinic writings, t</text:span><text:span text:style-name="T81">wo major schools of Pharisees existed: </text:span><text:span text:style-name="T87">Beth Hillel</text:span><text:span text:style-name="T81"> and </text:span><text:span text:style-name="T87">Beth Shammai</text:span><text:span text:style-name="T81">, whose interpretations often differed. In the first century the stricter </text:span><text:span text:style-name="T87">Shammaite</text:span><text:span text:style-name="T81"> approach may have dominated. Later rabbinic tradition generally followed the rulings of </text:span><text:span text:style-name="T87">Hillel</text:span><text:span text:style-name="T81">. For an explication of this topic, see, Jesus the Pharisee: A New Look at the Jewishness of Jesus; Rabbi Harvey Falk, 1985, Paulist Press.</text:span></text:p></text:note-body></text:note> also who were covetous, heard all these things, and they scoffed at him. </text:p>
      <text:p text:style-name="GHT_20_Verse" loext:marker-style-name="T93"><text:span text:style-name="T93">13 </text:span>And he said to them, “You are they which justify yourselves before men; but Elohíym knows your hearts: for that, which is highly esteemed among men is abomination in the sight of Elohíym. </text:p>
      <text:p text:style-name="GHT_20_Verse" loext:marker-style-name="T93"><text:span text:style-name="T93">14 </text:span>The Toráh and the Prophets were [looking forward] until [the ministry of] Yoḥanán [Malachi 4:5]; since that time [arrived] the Kingdom of Elohíym is proclaimed, and every person presses into it [presses against it embracing or resisting it]. But it is easier for heaven and earth to pass-away, than one letter of the Toráh [of Elohíym] to fail.”<text:note text:id="ftn123" text:note-class="footnote"><text:note-citation>118</text:note-citation><text:note-body><text:p text:style-name="Footnote" loext:marker-style-name="T81"><text:span text:style-name="T81"><text:s/>Some Jewish traditions, reflected in writings from </text:span><text:span text:style-name="T87">Qumran</text:span><text:span text:style-name="T81">, </text:span><text:span text:style-name="T87">1 Enoch, &amp; Jubilees</text:span><text:span text:style-name="T81">, describe the Torah as recorded on </text:span><text:span text:style-name="T87">heavenly tablets</text:span><text:span text:style-name="T81">. </text:span></text:p><text:p text:style-name="Footnote" loext:marker-style-name="T81"><text:span text:style-name="T81">In this interpretation Y'shúa, through the spirit of Elohíym, possessed insight into this heavenly revelation.</text:span></text:p></text:note-body></text:note></text:p>
      <text:p text:style-name="GHT_20_Verse" loext:marker-style-name="T93"><text:span text:style-name="T93">15 </text:span>Then, there came some women to him and brought their infants to him, to whom they still gave suckle at their breasts, that he should bless them; and some said, “Why do you trouble the master?” </text:p>
      <text:p text:style-name="GHT_20_Verse"><text:span text:style-name="T93">16 </text:span>But Y'shúa rebuked them, and said, “Of such ones will come forth those who shall yet confess me before men.” And he took them up in his arms and blessed them. </text:p>
      <text:p text:style-name="Standard"/>
      <text:h text:style-name="GHT_20_Chapter" text:outline-level="1"><text:bookmark-start text:name="__RefHeading___Toc37233_3619305966"/><text:bookmark-start text:name="_Toc230713619"/>Chapter 22<text:bookmark-end text:name="__RefHeading___Toc37233_3619305966"/><text:bookmark-end text:name="_Toc230713619"/></text:h>
      <text:p text:style-name="P91" loext:marker-style-name="T93">The Restoration of Jairus' Daughter &amp; The Woman with an Issue of Blood <text:span text:style-name="T93"/></text:p>
      <text:p text:style-name="GHT_20_Verse" loext:marker-style-name="T93"><text:span text:style-name="T93">1 </text:span>And behold there comes one of the rulers of the synagogue, Yair by name. And when he saw him, he fell at his feet, and he besought him greatly, saying, “My little daughter lies at the point of death; I ask you, <text:soft-page-break/>come and lay your hands on her, that she may be healed, and she shall live.” And Y'shúa went with him, and many people followed him and thronged him. </text:p>
      <text:p text:style-name="GHT_20_Verse" loext:marker-style-name="T93"><text:span text:style-name="T93">2 </text:span>And a certain woman, which had a flow of blood twelve years and had suffered many things of many physicians and had spent all that she had and was no better but rather grew worse. </text:p>
      <text:p text:style-name="GHT_20_Verse" loext:marker-style-name="T93"><text:span text:style-name="T93">3 </text:span>When she had heard of Y'shúa, she came in the crowd behind and touched his <text:span text:style-name="T270">t</text:span>all<text:span text:style-name="T271">í</text:span>t<text:span text:style-name="T270">h</text:span>; For she said, “If I may touch but his garment, I shall be whole.” She immediately found the fountain of her blood was dried up; and she felt in her body that she was healed of that plague. </text:p>
      <text:p text:style-name="GHT_20_Verse" loext:marker-style-name="T93"><text:span text:style-name="T93">4 </text:span>And Y'shúa, immediately knowing in himself that power had gone out of him, turned himself about in the crowd and said, “Who touched my vesture?” And his disciples said to him, “You see the multitude thronging you and you say, “Who touched me?” </text:p>
      <text:p text:style-name="GHT_20_Verse" loext:marker-style-name="T93"><text:span text:style-name="T93">5 </text:span>And he looked round about to see her that had done this thing. But the woman, fearing and trembling, knowing what was done in her, came and fell before him and told him all the truth. And he said to her, “Daughter, your faith has made you whole; go in peace and be whole of your plague.” </text:p>
      <text:p text:style-name="GHT_20_Verse" loext:marker-style-name="T93"><text:span text:style-name="T93">6 </text:span>While he yet spoke, there came certain ones from the house of the ruler of the synagogue which said, “Your daughter is dead. Why do you trouble the Master any further?” </text:p>
      <text:p text:style-name="GHT_20_Verse" loext:marker-style-name="T93"><text:span text:style-name="T93">7 </text:span>As soon as Y'shúa heard the word that was spoken, he said to the ruler of the synagogue, “Do not be afraid, only believe.” And he permitted no one to follow him except Képha, Ya’aqóḅ, and Yoḥanán—the brother of Ya’aqóḅ. </text:p>
      <text:p text:style-name="GHT_20_Verse" loext:marker-style-name="T93"><text:span text:style-name="T93">8 </text:span>And he came to the house of the ruler of the synagogue, and saw the tumult and the minstrels, and those that lamented and greatly wailed. </text:p>
      <text:p text:style-name="GHT_20_Verse" loext:marker-style-name="T93"><text:span text:style-name="T93">9 </text:span>And when he was come inside, he said to him, “Why do you make such ado and weep? The damsel is not dead but sleeps.” And they laughed him to scorn, for they thought she was dead, and did not believe him. But when he had put them all out, he took two of his disciples with him and entered into where the damsel was lying. </text:p>
      <text:p text:style-name="GHT_20_Verse" loext:marker-style-name="T93"><text:soft-page-break/><text:span text:style-name="T93">10 </text:span>And [with his <text:span text:style-name="T270">t</text:span>allíth]<text:note text:id="ftn124" text:note-class="footnote"><text:note-citation>119</text:note-citation><text:note-body><text:p text:style-name="Footnote" loext:marker-style-name="T81"><text:span text:style-name="T81"><text:s/>This interpretive insight was received from </text:span><text:span text:style-name="T87">Nazarean Sephardic Rabbi Dr. Yoseph Ben Haggai</text:span><text:span text:style-name="T81">, under whom I studied for several years.</text:span></text:p></text:note-body></text:note> he took the young girl by the hand and said to her, “Talitha koumi!”; (interpreted as) “Young girl [in the <text:span text:style-name="T270">t</text:span>allíth], I say to you, ‘Arise’”! </text:p>
      <text:p text:style-name="GHT_20_Verse" loext:marker-style-name="T93"><text:span text:style-name="T93">11 </text:span>And immediately the girl arose and walked. And she was of the age of twelve years. And they were astonished with a great amazement. </text:p>
      <text:p text:style-name="GHT_20_Verse"><text:span text:style-name="T93">12 </text:span>And he charged them strictly that no man should make it known and commanded that something should be given to her to eat. </text:p>
      <text:h text:style-name="GHT_20_Chapter" text:outline-level="1"><text:bookmark-start text:name="__RefHeading___Toc37235_3619305966"/><text:bookmark-start text:name="_Toc230713620"/>Chapter 23<text:bookmark-end text:name="__RefHeading___Toc37235_3619305966"/><text:bookmark-end text:name="_Toc230713620"/></text:h>
      <text:p text:style-name="GHT_20_Subheading" loext:marker-style-name="T93">Y'shúa and the Samaritan Woman <text:span text:style-name="T93"/></text:p>
      <text:p text:style-name="GHT_20_Verse" loext:marker-style-name="T93"><text:span text:style-name="T93">1 </text:span>Then Y'shúa came to a city of Samaria, which is called Sychar, near to the parcel of ground that Ya’aqóḅ gave to his son Yoséph. </text:p>
      <text:p text:style-name="GHT_20_Verse" loext:marker-style-name="T93"><text:span text:style-name="T93">2 </text:span>Now the well of Ya’aqóḅ was there. Wherefore, being wearied with his journey, Y'shúa sat alone on the edge of the well, and it was about the sixth hour. </text:p>
      <text:p text:style-name="GHT_20_Verse" loext:marker-style-name="T93"><text:span text:style-name="T93">3 </text:span>And there came a woman of Samaria to draw water; Y'shúa said to her, “Give me to drink.” (For his disciples were gone away to the city to buy food). </text:p>
      <text:p text:style-name="GHT_20_Verse" loext:marker-style-name="T93"><text:span text:style-name="T93">4 </text:span>Then the woman of Samaria said to him, “How is it that you, being a Yahudí, asks drink of me, who am a woman of Samaria?” (For the Yahudím have no dealings with the Samaritans.) </text:p>
      <text:p text:style-name="GHT_20_Verse" loext:marker-style-name="T93"><text:span text:style-name="T93">5 </text:span>Y'shúa answered and said to her, “If you knew the gift of Elohíym and who it is that said to you, ‘Give me a drink’, you would have asked of Elohíym, who would have given you living water.” </text:p>
      <text:p text:style-name="GHT_20_Verse" loext:marker-style-name="T93"><text:span text:style-name="T93">6 </text:span>The woman said to him, “Sir, you have nothing to draw with, and the well is deep, from whence do you have that living water. Are you greater than our father Ya’aqóḅ? who gave us the well and drank thereof, himself and his children and his camels, oxen, and sheep.</text:p>
      <text:p text:style-name="GHT_20_Verse" loext:marker-style-name="T93"><text:span text:style-name="T93">7 </text:span>Y'shúa answered and said to her, “Whosoever drinks of this water shall thirst again; But whosoever drinks of the water that I shall give him shall never thirst; Yes, the water that I shall give him shall be in him, ‘a well of water’ springing up into everlasting life.” </text:p>
      <text:p text:style-name="GHT_20_Verse" loext:marker-style-name="T93"><text:span text:style-name="T93">8 </text:span>The woman said to him, “Sir, give me this water, so that I do not thirst, neither come here to draw.” Y'shúa said to her, “Go, call your <text:soft-page-break/>husband and come here.” The woman answered, and said, “I have no husband.” </text:p>
      <text:p text:style-name="GHT_20_Verse" loext:marker-style-name="T93"><text:span text:style-name="T93">9 </text:span>Y'shúa looking upon her, answered and said to her, “You have spoken well: ‘I have no husband’. For you have had five husbands and he whom you now have is not called your husband; In that; you spoke truly.” </text:p>
      <text:p text:style-name="GHT_20_Verse" loext:marker-style-name="T93"><text:span text:style-name="T93">10 </text:span>The woman said to him, “Sir, I perceive that you are a prophet. Our fathers worshiped in this mountain and you say that in Yerushaláyim is the place where men ought to worship.” </text:p>
      <text:p text:style-name="GHT_20_Verse" loext:marker-style-name="T93"><text:span text:style-name="T93">11 </text:span>Y'shúa said to her, “Woman, believe me, the hour comes, when you shall worship Elohíym, neither in this mountain [of Gerizim] nor even [the one] in Yerushaláyim. You worship whom you do not perceive. We do perceive whom we worship, for salvation is of Yisraél. </text:p>
      <text:p text:style-name="GHT_20_Verse" loext:marker-style-name="T93"><text:span text:style-name="T93">12 </text:span>But the hour comes (and now is) when the true worshippers shall worship the All-Parent in spirit and in truth; for such worshippers, the All-Holy One seeks. Elohíym is spirit and they that worship must worship in spirit and in truth.” </text:p>
      <text:p text:style-name="GHT_20_Verse" loext:marker-style-name="T93"><text:span text:style-name="T93">13 </text:span>The woman said to him, “I know that Mashíakh comes (who is called [in Greek], Christos);<text:note text:id="ftn125" text:note-class="footnote"><text:note-citation>120</text:note-citation><text:note-body><text:p text:style-name="Footnote" loext:marker-style-name="T81"><text:span text:style-name="T81"><text:s/>The word in Hebrew is Mashíakh, in Aramaic is Mashikha; in English: The Anointed One; in Greek: Christos. A ceremony performed on prophets, priests, and kings where a special oil was poured upon their head to inaugurate them into their new status and office and often accompanied by the Holy Spirit. Y</text:span><text:span text:style-name="T157">'</text:span><text:span text:style-name="T81">sh</text:span><text:span text:style-name="T272">ú</text:span><text:span text:style-name="T81">a, like Mosh</text:span><text:span text:style-name="T268">é</text:span><text:span text:style-name="T81">h, was not anointed with oil by man but anointed with the Holy Spirit directly by Elohíym. Though many may be anointed and thus be called Anointed Ones even as Yoḥanan the Baptist was, there was great expectation for an ultimate one that stood out as distinct from the rest, The Mashíakh. </text:span></text:p></text:note-body></text:note> When he comes, he will tell us all things.” Y'shúa said to her, “I am he who speaks to you.” </text:p>
      <text:p text:style-name="GHT_20_Verse" loext:marker-style-name="T93"><text:span text:style-name="T93">14 </text:span>And upon this, his disciples came and marveled that he talked with the woman, yet no man said, “What do you seek?” or, "Why do you talk with her?” </text:p>
      <text:p text:style-name="GHT_20_Verse" loext:marker-style-name="T93"><text:span text:style-name="T93">15 </text:span>The woman then left her water pot, and went her way into the city and said to the men, “Come, see a man which told me everything that I ever did: Is not this The Mashíakh?” </text:p>
      <text:p text:style-name="GHT_20_Verse"><text:span text:style-name="T93">16 </text:span>Then they went out of the city and came to him, and many of the Samaritans believed on him, and they besought him that he would stay a while with them; and he remained there two days.</text:p>
      <text:h text:style-name="GHT_20_Chapter" text:outline-level="1"><text:bookmark-start text:name="__RefHeading___Toc37237_3619305966"/><text:bookmark-start text:name="_Toc230713621"/><text:soft-page-break/>Chapter 24<text:bookmark-end text:name="__RefHeading___Toc37237_3619305966"/><text:bookmark-end text:name="_Toc230713621"/></text:h>
      <text:p text:style-name="GHT_20_Subheading" loext:marker-style-name="T93">Y'shúa Denounces Cruelty <text:span text:style-name="T93"/></text:p>
      <text:p text:style-name="GHT_20_Verse" loext:marker-style-name="T93"><text:span text:style-name="T93">1 </text:span>As Y'shúa passed through a certain village, he saw a crowd of idlers of the baser sort, and they were tormenting a cat, which they had found, and were shamefully treating it. And Y'shúa commanded them to desist and began to reason with them, but they would have none of his words and reviled him. </text:p>
      <text:p text:style-name="GHT_20_Verse" loext:marker-style-name="T93"><text:span text:style-name="T93">2 </text:span>Then he made a whip of knotted cords and drove them away, saying, “This earth, which my Father-Mother made for joy and gladness, you have made into the lowest-hell [<text:span text:style-name="T273">G</text:span>ehenna] with your deeds of violence and cruelty” And they fled before his face. </text:p>
      <text:p text:style-name="GHT_20_Verse" loext:marker-style-name="T93"><text:span text:style-name="T93">3 </text:span>But one more vile than the rest returned and defied him. And Y'shúa put forth his hand, and the young man’s arm withered, and great fear came upon all. And one said, “He is a sorcerer!” </text:p>
      <text:p text:style-name="GHT_20_Verse" loext:marker-style-name="T93"><text:span text:style-name="T93">4 </text:span>And the next day, the mother of the young man came to Y'shúa, asking that he would restore the withered arm. And Y'shúa spoke to them of the Toráh of Love and the Unity of All Life in the One Family of Elohíym.<text:note text:id="ftn126" text:note-class="footnote"><text:note-citation>121</text:note-citation><text:note-body><text:p text:style-name="Footnote" loext:marker-style-name="T81"><text:span text:style-name="T81"><text:s/>Suggested interpretive development of masculine-feminine merger: </text:span><text:span text:style-name="T87">El</text:span><text:span text:style-name="T81"> + </text:span><text:span text:style-name="T87">Elah</text:span><text:span text:style-name="T81"> = </text:span><text:span text:style-name="T87">Eloeh</text:span><text:span text:style-name="T81"> + </text:span><text:span text:style-name="T87">Eloah</text:span><text:span text:style-name="T81"> = </text:span><text:span text:style-name="T259">Elohíym</text:span><text:span text:style-name="T258">. </text:span><text:span text:style-name="T87">Elohíym</text:span><text:span text:style-name="T81"> is grammatically plural and may denote plurality, majesty, or, in this commentary’s theological framework, a singularity expressed in duality.</text:span></text:p></text:note-body></text:note> And he also said, “As you do in this life to your fellow creatures, so shall it be done to you in the life to come.” </text:p>
      <text:p text:style-name="GHT_20_Verse"><text:span text:style-name="T93">5 </text:span>And the young man believed and confessed his sins, and Y'shúa stretched forth his hand, and his withered arm became whole even as the other. And the people glorified Elohíym who had given such power to man. </text:p>
      <text:p text:style-name="GHT_20_Subheading" loext:marker-style-name="T93">Blind &amp; Dumb Men Healed<text:span text:style-name="T93"/></text:p>
      <text:p text:style-name="GHT_20_Verse" loext:marker-style-name="T93"><text:span text:style-name="T93">6 </text:span>And when Y'shúa departed from there, two blind men followed him, crying, and saying, “You son of Daṿíd, have mercy on us!” And when he was come into the house the blind men came to him, and Y'shúa said to them, “Do you believe that I am able to do this?” </text:p>
      <text:p text:style-name="GHT_20_Verse" loext:marker-style-name="T93"><text:span text:style-name="T93">7 </text:span>They said to him, “Yes, Master!” Then he touched their eyes, saying, “According to your faith, be it unto you.” And their eyes were opened, and Y'shúa immediately charged them, saying, “See that you tell no <text:soft-page-break/>man.” But they, when they were departed, spread abroad his fame in all that country. </text:p>
      <text:p text:style-name="GHT_20_Verse"><text:span text:style-name="T93">8 </text:span>As they went forth, behold, they brought to him a dumb man possessed with a demon. And when the demon was cast out, the dumb spoke, and the multitude marveled, saying, “It was never so seen in Yisraél.” But the Pharisees said, “He casts out demons through the prince of the demons.” </text:p>
      <text:p text:style-name="GHT_20_Subheading">Teaching and Healing</text:p>
      <text:p text:style-name="GHT_20_Verse" loext:marker-style-name="T93"><text:s/>9 And Y'shúa went about all the cities and villages, teaching in their synagogues and announcing, ‘the Good News of the Kingdom’ and healing every sickness and every disease among the people.<text:span text:style-name="T93"/></text:p>
      <text:p text:style-name="GHT_20_Verse" loext:marker-style-name="T93"><text:span text:style-name="T93">10 </text:span>But when he saw the multitudes, he was moved with compassion on them because they fainted and were scattered abroad, as sheep having no shepherd. </text:p>
      <text:p text:style-name="GHT_20_Verse" loext:marker-style-name="T93"><text:span text:style-name="T93">11 </text:span>Then he said to his disciples, “The harvest truly is plentiful, but the laborers are few; therefore, ask the Master of the harvest, that he will send forth laborers into his harvest.” </text:p>
      <text:p text:style-name="GHT_20_Verse" loext:marker-style-name="T93"><text:span text:style-name="T93">12 </text:span>And his disciples brought him two small baskets with bread and fruit, and a pitcher of water. And Y'shúa set the bread and the fruit before them, and also the water. And they did eat and drink and were filled.<text:span text:style-name="T47"><text:note text:id="ftn127" text:note-class="footnote"><text:note-citation>122</text:note-citation><text:note-body><text:p text:style-name="Footnote" loext:marker-style-name="T81"><text:span text:style-name="T81"><text:s/>See also Chapters </text:span><text:span text:style-name="T87">24:12–13; 29–33; 35:12–15; 73; 76; 87:6–15; 92:5–7</text:span><text:span text:style-name="T81">. These are verses about food and drink, bread and wine, body and blood, which leads to a distinctive and proper understanding of the Eucharist presented in this Gospel.</text:span></text:p></text:note-body></text:note></text:span></text:p>
      <text:p text:style-name="GHT_20_Verse"><text:span text:style-name="T93">13 </text:span>And they marveled, for each had enough and more to spare, and there were four thousand. And they departed blessing Elohíym for what they had heard and seen. </text:p>
      <text:h text:style-name="GHT_20_Chapter" text:outline-level="1"><text:bookmark-start text:name="__RefHeading___Toc37239_3619305966"/><text:bookmark-start text:name="_Toc230713622"/>Chapter 25<text:bookmark-end text:name="__RefHeading___Toc37239_3619305966"/><text:bookmark-end text:name="_Toc230713622"/></text:h>
      <text:p text:style-name="GHT_20_Subheading" loext:marker-style-name="T93">The Sermon on the Mount (Part 1) <text:span text:style-name="T93"/></text:p>
      <text:p text:style-name="GHT_20_Verse" loext:marker-style-name="T93"><text:span text:style-name="T93">1 </text:span>Y'shúa, seeing the multitudes, went up into a mountain.<text:note text:id="ftn128" text:note-class="footnote"><text:note-citation>123</text:note-citation><text:note-body><text:p text:style-name="Footnote" loext:marker-style-name="T81"><text:span text:style-name="T81"><text:s/>The timing here may correspond to the </text:span><text:span text:style-name="T87">first of the three Shaḅuóts</text:span><text:span text:style-name="T81">, the </text:span><text:span text:style-name="T87">Firstfruits of Wheat</text:span><text:span text:style-name="T81">, falling around the first week of June. The next Firstfruits observance appears in </text:span><text:span text:style-name="T87">Chapter 29</text:span><text:span text:style-name="T81">.</text:span></text:p></text:note-body></text:note> And when he was seated, the Twelve came to him, and he lifted up his eyes on his disciples and said: </text:p>
      <text:p text:style-name="GHT_20_Verse" loext:marker-style-name="T93"><text:span text:style-name="T93">2 </text:span>“Blessed in spirit are the poor, for theirs is the Kingdom of the Heavens. Blessed are they that mourn, for they shall be comforted. Blessed <text:soft-page-break/>are the meek, for they shall inherit the earth. Blessed are they who do hunger and thirst after righteousness, for they shall be filled.</text:p>
      <text:p text:style-name="GHT_20_Verse" loext:marker-style-name="T93"><text:span text:style-name="T93">3 </text:span>Blessed are the merciful, for they shall obtain mercy. Blessed are the pure in heart, for they shall see Elohíym. Blessed are the peacemakers, for they shall be called the children of Elohíym. Blessed are they which are persecuted for righteousness’ sake; for theirs is the Kingdom of Elohíym. </text:p>
      <text:p text:style-name="GHT_20_Verse" loext:marker-style-name="T93"><text:span text:style-name="T93">4 </text:span>Yes, blessed are you, when men shall hate you, and when they shall separate you from their company, and shall reproach you, and cast out your name as evil, for the sake of the ‘Son of Man’. Rejoice in that day, and leap for joy: for, behold, your reward is great in heaven, for in the like manner their fathers did to the prophets. </text:p>
      <text:p text:style-name="GHT_20_Verse" loext:marker-style-name="T93"><text:span text:style-name="T93">5 </text:span>Woe to you that are rich! for you have received in this life your consolation. Woe to you that are full! for you shall hunger. Woe to you that laugh now! for you shall mourn and weep. Woe to you when all men shall speak well of you, for so did their fathers to the false prophets.</text:p>
      <text:p text:style-name="GHT_20_Verse" loext:marker-style-name="T93"><text:span text:style-name="T93">6 </text:span>You are the salt of the earth, for every sacrifice [of love] must be salted with salt, but if the salt has lost its savour, wherewith shall it be salted? It is thenceforth good for nothing but to be cast out, and to be trodden under foot. </text:p>
      <text:p text:style-name="GHT_20_Verse" loext:marker-style-name="T93"><text:span text:style-name="T93">7 </text:span>You are the light of the world. A city that is built on a hill cannot be hidden. Neither do men light a candle and put it under a bushel, but on a candlestick, and it gives light to all that are in the house. Let your light so shine before men, that they may see your good works, and glorify your Parent who is in heaven. </text:p>
      <text:p text:style-name="GHT_20_Verse" loext:marker-style-name="T93"><text:span text:style-name="T93">8 </text:span>Y'shúa said, “Do not conclude that I have come to destroy the Toráh or the Prophets. I did not come to destroy, rather, to bring <text:span text:style-name="T50">them</text:span> to fullness. For truly, I say to you, until heaven and the earth passes-away, one letter or one marking will in no way pass from the Toráh<text:span text:style-name="T274"><text:note text:id="ftn129" text:note-class="footnote"><text:note-citation>124</text:note-citation><text:note-body><text:p text:style-name="Footnote" loext:marker-style-name="T81"><text:span text:style-name="T81"><text:s/>References to </text:span><text:span text:style-name="T87">“their Torah”</text:span><text:span text:style-name="T81"> distinguish between the original Torah and its later priestly redacted form. See also </text:span><text:span text:style-name="T143">Ght</text:span><text:span text:style-name="T144"> </text:span><text:span text:style-name="T87">50:5; 51:17; 64:11; 33:1–8</text:span><text:span text:style-name="T81">, especially the note at verse 5.</text:span></text:p></text:note-body></text:note></text:span> or the Prophets until all <text:span text:style-name="T137">[unfolds</text:span><text:span text:style-name="T275"> </text:span><text:span text:style-name="T137">&amp;] is fulfilled.</text:span><text:note text:id="ftn130" text:note-class="footnote"><text:note-citation>125</text:note-citation><text:note-body><text:p text:style-name="Footnote" loext:marker-style-name="T81"><text:span text:style-name="T81"><text:s/></text:span>The declaration that “heaven and earth will pass away” is understood here as renewal rather than annihilation. The present order is progressively brought to its appointed fullness as one matter after another unfolds, culminating in The End, when Y<text:span text:style-name="T228">'</text:span>shúa returns and heaven and earth are made new. </text:p></text:note-body></text:note> <text:span text:style-name="T137"><text:note text:id="ftn131" text:note-class="footnote"><text:note-citation>126</text:note-citation><text:note-body><text:p text:style-name="Footnote" loext:marker-style-name="T81"><text:span text:style-name="T81"><text:s/>“It is finished” signals the decisive completion of Y'shúa’s covenantal mission. </text:span><text:span text:style-name="T258">From this time, the results were unavoidable. </text:span><text:span text:style-name="T81">He serves as the </text:span><text:span text:style-name="T87">messenger of the covenant</text:span><text:span text:style-name="T81"> (Mal. 3:1), bringing the Old Covenant order to its end and mediating the New. </text:span></text:p></text:note-body></text:note></text:span><text:s/>But behold, one greater <text:soft-page-break/>than Moshéh is here, and he will give you the Higher Law—yes, the Perfect Law, and this Law shall you obey. [Deut 18:15-19; <text:span text:style-name="T276">Ght</text:span><text:span text:style-name="T277"> 46:7</text:span>]</text:p>
      <text:p text:style-name="GHT_20_Verse" loext:marker-style-name="T93"><text:span text:style-name="T93">9 </text:span>Whoever, then, breaks one of the least of these commandments [of mine]<text:span text:style-name="T274"><text:note text:id="ftn132" text:note-class="footnote"><text:note-citation>127</text:note-citation><text:note-body><text:p text:style-name="Footnote" loext:marker-style-name="T81"><text:span text:style-name="T81"><text:s/>Compare </text:span><text:span text:style-name="T143">Ght</text:span><text:span text:style-name="T144"> </text:span><text:span text:style-name="T87">27:11; 51:1, 4; 73:3</text:span><text:span text:style-name="T81">, where obedience to Y'shúa’s words defines true discipleship.</text:span></text:p></text:note-body></text:note></text:span> and teaches men to do so, will be called ‘least’ in the Malḳút ha’Shamáyim; but whoever does and teaches them, he will be called ‘great’ in the Malḳút ha’Shamáyim.</text:p>
      <text:p text:style-name="GHT_20_Verse" loext:marker-style-name="T93"><text:span text:style-name="T93">10 </text:span>Truly, they who believe and obey shall deliver their souls, and they who do not obey shall remain ‘lost’ <text:span text:style-name="T278">[in delusions]</text:span>.<text:note text:id="ftn133" text:note-class="footnote"><text:note-citation>128</text:note-citation><text:note-body><text:p text:style-name="Footnote" loext:marker-style-name="T81"><text:span text:style-name="T81"><text:s/>Those “lost” are trapped &amp; lost in delusional narratives and beliefs until purified. Isa 66:4; 2 Thess 2:11; </text:span><text:span text:style-name="T82">Ght</text:span><text:span text:style-name="T81"> 37; 46:25</text:span></text:p></text:note-body></text:note> For I say to you, that unless your righteousness exceeds the righteousness<text:span text:style-name="T137"><text:note text:id="ftn134" text:note-class="footnote"><text:note-citation>129</text:note-citation><text:note-body><text:p text:style-name="Footnote" loext:marker-style-name="T81"><text:span text:style-name="T81"><text:s/>That is, </text:span><text:span text:style-name="T87">their system of right and wrong</text:span><text:span text:style-name="T81">—their behavior and lifestyle as shaped by their version of the Law and its traditions. In this commentary, the </text:span><text:span text:style-name="T87">Hasmonean priesthood</text:span><text:span text:style-name="T81"> is regarded as illegitimate from the seizure of the priesthood by Jonathan in </text:span><text:span text:style-name="T87">152 </text:span><text:span text:style-name="T218">bce</text:span><text:span text:style-name="T81">. Nevertheless, the entire priestly system was transcended and ended with the New Covenant order—the type passed into its antitype.</text:span></text:p></text:note-body></text:note></text:span> of the Soferím<text:span text:style-name="T137"><text:note text:id="ftn135" text:note-class="footnote"><text:note-citation>130</text:note-citation><text:note-body><text:p text:style-name="Footnote" loext:marker-style-name="T81"><text:span text:style-name="T81"><text:s/>The scribal and priestly establishment here refers primarily to the </text:span><text:span text:style-name="T87">Hasmonean priestly and Pharisaic scribes</text:span><text:span text:style-name="T81"> (cf. </text:span><text:span text:style-name="T82">Ght</text:span><text:span text:style-name="T81"> 60; Matt. 23:1–3). </text:span>The broader relationships among Pharisees, Essenes, Herodians, Zadokites, and the branches associated with the original Way are complex. See Excursus II, Part I, §§8–9. </text:p></text:note-body></text:note></text:span> and P’rushím, you will by no means enter into the Malḳút ha’Shamáyim. </text:p>
      <text:p text:style-name="GHT_20_Verse" loext:marker-style-name="T93"><text:span text:style-name="T93">11 </text:span>Therefore, if you bring your gift to the altar, and there, remember that your brother has anything against you, leave your gift there before the altar, and go your way; first be reconciled to your brother, and then come and offer your gift. </text:p>
      <text:p text:style-name="GHT_20_Verse" loext:marker-style-name="T93"><text:span text:style-name="T93">12 </text:span>Agree with your adversary quickly, while you are in the way with him; lest at any time your adversary deliver you to the Judge, and the Judge deliver you to the officer, and you be cast into prison. Truly I say to you, you shall by no means come out till you have paid the last penny. </text:p>
      <text:p text:style-name="GHT_20_Verse" loext:marker-style-name="T93"><text:span text:style-name="T93">13 </text:span>You have heard that it has been said, ‘You shall love your neighbor and hate your enemy.’ But I say to you which hear, love your enemies, do good to them that hate you. </text:p>
      <text:p text:style-name="GHT_20_Verse" loext:marker-style-name="T93"><text:span text:style-name="T93">14 </text:span>Bless them that curse you and pray for them which spitefully use you; That you may be the children of your Parent who makes the sun rise on the evil and the good and sends rain on the just and on the unjust. </text:p>
      <text:p text:style-name="GHT_20_Verse" loext:marker-style-name="T93"><text:span text:style-name="T93">15 </text:span>For if you love those which love you what thanks do you have? for sinners also love those that love them. And if you do good to those which do good to you, what thanks do you have? for sinners even do <text:soft-page-break/>the same. And if you salute your brethren only, what more do you than others do? do not even the tax collectors do this? </text:p>
      <text:p text:style-name="GHT_20_Verse" loext:marker-style-name="T93"><text:span text:style-name="T93">16 </text:span>And if a desire is to you as your life, and it turns you from the truth, cast it out from you, for it is better to enter life possessing truth, than losing it, to be cast into outer darkness. </text:p>
      <text:p text:style-name="GHT_20_Verse" loext:marker-style-name="T93"><text:span text:style-name="T93">17 </text:span>And if that seems desirable to you that which costs another pain or sorrow, cast it out of your heart; so, you shall attain peace. Better it is to endure sorrow than to inflict it on those who are weaker. </text:p>
      <text:p text:style-name="GHT_20_Verse"><text:span text:style-name="T93">18 </text:span>Be you therefore perfect, even as your Parent who is in heaven is perfect.”</text:p>
      <text:h text:style-name="GHT_20_Chapter" text:outline-level="1"><text:bookmark-start text:name="__RefHeading___Toc37241_3619305966"/><text:bookmark-start text:name="_Toc230713623"/>Chapter 26<text:bookmark-end text:name="__RefHeading___Toc37241_3619305966"/><text:bookmark-end text:name="_Toc230713623"/></text:h>
      <text:p text:style-name="GHT_20_Subheading" loext:marker-style-name="T93">The Sermon On The Mount (Part 2) <text:span text:style-name="T93"/></text:p>
      <text:p text:style-name="GHT_20_Verse" loext:marker-style-name="T93"><text:span text:style-name="T93">1 </text:span>“Take heed that you do not do your charities before men, to be seen of them; otherwise, you have no reward of your Parent who is in heaven. Therefore, when you do your charitable deeds, do not sound a trumpet before you, as the hypocrites do in the synagogues and in the streets, that they may have glory of men. Truly I say to you, they have their reward. </text:p>
      <text:p text:style-name="GHT_20_Verse" loext:marker-style-name="T93"><text:span text:style-name="T93">2 </text:span>But when you give alms, do not let your left hand know what your right hand does, and take heed that your charities may be in secret; and the Hidden One which sees in secret shall then approve openly. </text:p>
      <text:p text:style-name="GHT_20_Verse" loext:marker-style-name="T93"><text:span text:style-name="T93">3 </text:span>And when you pray, you shall not be as the hypocrites, for they love to pray standing in the synagogues and on the corners of the streets that they may be seen of men. Truly I say to you, ‘They have their reward’. </text:p>
      <text:p text:style-name="GHT_20_Verse" loext:marker-style-name="T93"><text:span text:style-name="T93">4 </text:span>But you, when you pray, enter into your room and when you have shut your door, pray to your Father-Mother who is in private; and the Hidden One that sees in private shall approve you publicly. </text:p>
      <text:p text:style-name="GHT_20_Verse" loext:marker-style-name="T93"><text:span text:style-name="T93">5 </text:span>And when you pray in common, do not use vain petitions, as the idolatrous people do; for they think that they shall be heard for their much speaking. Therefore, do not be like them; for your heavenly Parent knows what things you have need of, before you ask. After this manner therefore pray, when you are gathered together:</text:p>
      <text:p text:style-name="GHT_20_Verse"><text:span text:style-name="T93">6 </text:span>Our Parent who art in heaven: Hallowed be thy name. Thy Kingdom, come. Thy will be done on earth as it is in heaven. Give us day by day our daily bread, and the fruit of the living vine. As you forgive us our <text:soft-page-break/>trespasses, so may we forgive the trespasses of others. Leave us not in trial. Deliver us from evil. Amein. </text:p>
      <text:p text:style-name="GHT_20_Verse" loext:marker-style-name="T93"><text:span text:style-name="T93">7 </text:span>For if you forgive men their transgressions, your heavenly Parent will also forgive you: but if you forgive not men their transgressions, neither will your Parent in heaven forgive you for your transgressions. </text:p>
      <text:p text:style-name="GHT_20_Verse" loext:marker-style-name="T93"><text:span text:style-name="T93">8 </text:span>Moreover when you fast, be not, as the hypocrites, of a sad countenance; for they disfigure their faces that they may appear to men to fast. Truly I say to you, they have their reward. </text:p>
      <text:p text:style-name="GHT_20_Verse" loext:marker-style-name="T93"><text:span text:style-name="T93">9 </text:span><text:span text:style-name="T279">And I say to you, unless you fast from the world and its evil ways, you shall in no way find the Kingdom; and except you keep the Shabbáth and cease your haste to gather riches, you shall not see the Father-Mother in heaven. But you, when you fast, anoint your head and wash your face, so that you do not appear to men to fast, and the Qadósh One [Holy One] who sees in private will approve you publicly</text:span>.<text:note text:id="ftn136" text:note-class="footnote"><text:note-citation>131</text:note-citation><text:note-body><text:p text:style-name="Footnote" loext:marker-style-name="T81"><text:span text:style-name="T81"><text:s/>Underlined words indicate what is not present in the Book of Matthew.</text:span></text:p></text:note-body></text:note></text:p>
      <text:p text:style-name="GHT_20_Verse" loext:marker-style-name="T93"><text:span text:style-name="T93">10 </text:span><text:span text:style-name="T279">Likewise also do, when you mourn for the dead and are sad, for your loss is their gain. Be not as those who mourn before men and make loud lamentation and rend their garments, that they may be seen of men to mourn. For all souls are in the hands of Elohíym, and they who have done good, do rest with your ancestors in the bosom of </text:span><text:span text:style-name="T280">יהוה</text:span>.</text:p>
      <text:p text:style-name="GHT_20_Verse" loext:marker-style-name="T93"><text:span text:style-name="T93">11 </text:span><text:span text:style-name="T279">Pray rather, for their rest and advancement and consider that they are in the land of rest, which </text:span><text:span text:style-name="T280">יהוה</text:span><text:span text:style-name="T279"> has prepared for them and have the just reward of their deeds, and do not murmur as those without hope</text:span>. </text:p>
      <text:p text:style-name="GHT_20_Verse" loext:marker-style-name="T93"><text:span text:style-name="T93">12 </text:span>Lay not up for yourselves treasures upon earth, where moth and rust does corrupt, and where thieves break through and steal; but lay up for yourselves treasures in heaven, where neither moth nor rust does corrupt and where thieves do not break through nor steal. For where your treasure is, there also will be your heart.</text:p>
      <text:p text:style-name="GHT_20_Verse" loext:marker-style-name="T93"><text:span text:style-name="T93">13 </text:span>The lamps of the body are the eyes. If therefore your sight is clear, your whole body shall be full of light. But if your eyes are dim or lacking, your whole body shall be full of darkness. If therefore the light that is in you is darkness, how great is that darkness! </text:p>
      <text:p text:style-name="GHT_20_Verse" loext:marker-style-name="T93"><text:span text:style-name="T93">14 </text:span>No man can serve two masters; for either he will hate the one and love the other; or else he will hold to the one and despise the other. You cannot serve Elohíym and mammon. </text:p>
      <text:p text:style-name="GHT_20_Verse" loext:marker-style-name="T93"><text:soft-page-break/><text:span text:style-name="T93">15 </text:span>Therefore I say to you, do not be overly anxious for your life, what you shall eat, or what you shall drink; nor yet, for your body, what you shall put on. Is life not more than food and the body than clothing? And what shall it profit a man if he gains the entire world and loses his life? </text:p>
      <text:p text:style-name="GHT_20_Verse" loext:marker-style-name="T93"><text:span text:style-name="T93">16 </text:span>Behold the fowls of the air; for they do not sow, neither do they reap, nor gather into barns; yet your heavenly Parent feeds them. Are you not much better cared for than they? Which of you, by taking thought can add one cubit to his stature? And why spend all your thought for clothing? Consider the lilies of the field, how they grow; they toil not, neither do they spin. And yet I say to you, Solomon in all his glory was not arrayed like one of these. </text:p>
      <text:p text:style-name="GHT_20_Verse" loext:marker-style-name="T93"><text:span text:style-name="T93">17 </text:span>Wherefore, shall not Elohíym who clothes the grass of the field, which today is, and tomorrow is cast into the oven, much more clothe you, O you of little faith? </text:p>
      <text:p text:style-name="GHT_20_Verse"><text:span text:style-name="T93">18 </text:span>Therefore be not overly anxious, saying, ‘What shall we eat?’ or, ‘What shall we drink?’ or, ‘Wherewithal shall we be clothed?’ (All of which, the nations do seek). For your heavenly Parent knows that you have need of all these things. But seek first the Kingdom of Elohíym and its righteousness<text:note text:id="ftn137" text:note-class="footnote"><text:note-citation>132</text:note-citation><text:note-body><text:p text:style-name="Footnote" loext:marker-style-name="T81"><text:span text:style-name="T81"><text:s/>That is, a system of right and wrong, thought, speech, and conduct, based on </text:span><text:span text:style-name="T87">Y'shúa’s teaching throughout this Gospel</text:span><text:span text:style-name="T81">, which is more thorough and complete than the canonical gospels.</text:span></text:p></text:note-body></text:note> and all these things shall be added to you. Do not meet in advance the evils of tomorrow; sufficient for the day is the evil thereof.”</text:p>
      <text:h text:style-name="GHT_20_Chapter" text:outline-level="1"><text:bookmark-start text:name="__RefHeading___Toc37243_3619305966"/><text:bookmark-start text:name="_Toc230713624"/>Chapter 27<text:bookmark-end text:name="__RefHeading___Toc37243_3619305966"/><text:bookmark-end text:name="_Toc230713624"/></text:h>
      <text:p text:style-name="GHT_20_Subheading" loext:marker-style-name="T93">The Sermon On The Mount (Part 3)<text:span text:style-name="T93"/></text:p>
      <text:p text:style-name="GHT_20_Verse" loext:marker-style-name="T93"><text:span text:style-name="T93">1 </text:span>“Do not judge [and condemn], that you will not be judged [and condemned]. For with what judgment you judge, you shall be judged; and with what measure you measure, it shall be measured back to you; and as you do to others, so shall it be done to you. </text:p>
      <text:p text:style-name="GHT_20_Verse" loext:marker-style-name="T93"><text:span text:style-name="T93">2 </text:span>And why do you behold the speck that is in your brother’s eye, but consider not the log that is in your own eye? Or, how will you say to your brother, ‘Let me pull the speck out of your eye’, and behold, a log is in your own eye? You hypocrite! First, cast the log out of your own eye, and then you shall see clearly to cast the speck out of your brother’s eye.</text:p>
      <text:p text:style-name="GHT_20_Verse" loext:marker-style-name="T93"><text:soft-page-break/><text:span text:style-name="T93">3 </text:span>Do not give that which is sacred to the dogs neither cast your pearls before swine; lest they trample them under their feet and turnabout and tear you. </text:p>
      <text:p text:style-name="GHT_20_Verse" loext:marker-style-name="T93"><text:span text:style-name="T93">4 </text:span>Ask and it shall be given to you; seek, and you shall find; knock, and it shall be opened to you; for everyone that asks receives, and he that seeks finds, and to them that knock, it shall be opened. </text:p>
      <text:p text:style-name="GHT_20_Verse" loext:marker-style-name="T93"><text:span text:style-name="T93">5 </text:span>What man is there among you who, if his child asks bread, will give it a stone? Or, if it asks for a fish, will he give it a serpent? If you then, being [prone to] evil,<text:note text:id="ftn138" text:note-class="footnote"><text:note-citation>133</text:note-citation><text:note-body><text:p text:style-name="Footnote" loext:marker-style-name="T81"><text:span text:style-name="T81"><text:s/>Though surrounded by and prone to evil, the general population still retains the ability to distinguish between good and bad.</text:span></text:p></text:note-body></text:note> know how to give good gifts to your children, how much more shall your Parent, who is in heaven, give good things to them that ask? </text:p>
      <text:p text:style-name="GHT_20_Verse" loext:marker-style-name="T93"><text:span text:style-name="T93">6 </text:span>Therefore all things whatsoever you desire that men should do to you, do you so to them. And what you would not that men should do to you, do you not to them; for this is the Toráh and the Prophets. </text:p>
      <text:p text:style-name="GHT_20_Verse" loext:marker-style-name="T93"><text:span text:style-name="T93">7 </text:span>Enter at the narrow gate, for narrow is the way and constricted is the gate that leads to life, and few there are that find it. But wide is the gate and spacious is the way that leads to destruction, and many there are who go therein. </text:p>
      <text:p text:style-name="GHT_20_Verse" loext:marker-style-name="T93"><text:span text:style-name="T93">8 </text:span>Beware of false prophets, which come to you in the garments of sheep but inwardly are ravening wolves. You shall know them by their fruits. Do men gather grapes of thorns, or figs of thistles? </text:p>
      <text:p text:style-name="GHT_20_Verse" loext:marker-style-name="T93"><text:span text:style-name="T93">9 </text:span>Even so, every good tree brings forth good fruit, but a corrupt tree brings forth bad fruit. Every tree that does not bring forth good fruit is only fit to be cut down and cast into the fire. Wherefore by their fruits you shall know the good from the bad. </text:p>
      <text:p text:style-name="GHT_20_Verse" loext:marker-style-name="T93"><text:span text:style-name="T93">10 </text:span>Not everyone that says to me, ‘Master, Master,’<text:note text:id="ftn139" text:note-class="footnote"><text:note-citation>134</text:note-citation><text:note-body><text:p text:style-name="P92" loext:marker-style-name="T81"><text:span text:style-name="T81"><text:s/></text:span><text:span text:style-name="T281">Aramaic: </text:span><text:span text:style-name="T282">Mar</text:span><text:span text:style-name="T281"> or </text:span><text:span text:style-name="T282">Mari</text:span><text:span text:style-name="T281">; Hebrew: </text:span><text:span text:style-name="T282">Adon</text:span><text:span text:style-name="T281"> or </text:span><text:span text:style-name="T282">Adoni</text:span><text:span text:style-name="T281"> (</text:span><text:span text:style-name="T283">Adonee, </text:span><text:span text:style-name="T281">not Adonai). </text:span><text:span text:style-name="T282">Marya</text:span><text:span text:style-name="T281"> is the </text:span><text:span text:style-name="T284">Emphatic</text:span><text:span text:style-name="T281"> form meaning, </text:span><text:span text:style-name="T285">The</text:span><text:span text:style-name="T284"> Mar</text:span><text:span text:style-name="T281">, or </text:span><text:span text:style-name="T285">The</text:span><text:span text:style-name="T284"> Master. </text:span></text:p></text:note-body></text:note> shall enter into the Kingdom of Heaven; but he that does the will of my Father-Mother who is in heaven. Many will say to me in that day, ‘Master, Master, have we not prophesied in your name? and in your name have cast out demons? and in your name done many wonderful works?’ And then I will say to them, ‘I never knew you; depart from me, you that work Lawlessness.’ </text:p>
      <text:p text:style-name="GHT_20_Verse" loext:marker-style-name="T93"><text:soft-page-break/><text:span text:style-name="T93">11 </text:span>Therefore whosoever hears these sayings of mine, and does them, I will liken him to a wise man who built his house foursquare upon a rock. And the rain descended, and the floods came, and the winds blew upon that house; and it did not fall, for it was founded upon a rock. </text:p>
      <text:p text:style-name="GHT_20_Verse" loext:marker-style-name="T93"><text:span text:style-name="T93">12 </text:span>And everyone that hears these sayings of mine, and does not do them, shall be likened to a foolish man, who built his house upon the sand, and the rain descended, and the floods came, and the winds blew and beat upon that house, and it fell, and great was the fall of it. But a city which is built foursquare, enclosed in a circle or on the top of a hill, and established on a rock, can neither fall nor be hidden.”</text:p>
      <text:p text:style-name="GHT_20_Verse"><text:span text:style-name="T93">13 </text:span>And it came to pass, when Y'shúa had ended these sayings, the people were astonished at his teaching. For he taught them as one appealing to the reason and the heart, and not as the Scribes who taught, rather by authority.</text:p>
      <text:h text:style-name="GHT_20_Chapter" text:outline-level="1"><text:bookmark-start text:name="__RefHeading___Toc37245_3619305966"/><text:bookmark-start text:name="_Toc230713625"/>Chapter 28<text:bookmark-end text:name="__RefHeading___Toc37245_3619305966"/><text:bookmark-end text:name="_Toc230713625"/></text:h>
      <text:p text:style-name="GHT_20_Subheading" loext:marker-style-name="T93">Y'shúa Releases Caged Rabbits and Pigeons <text:span text:style-name="T93"/></text:p>
      <text:p text:style-name="GHT_20_Verse" loext:marker-style-name="T93"><text:span text:style-name="T93">1 </text:span>It came to pass one day as Y'shúa had finished his discourse, in a place near Tiberias where there are seven wells, a certain young man brought live rabbits and pigeons that he might have to eat with his disciples.<text:note text:id="ftn140" text:note-class="footnote"><text:note-citation>135</text:note-citation><text:note-body><text:p text:style-name="Footnote" loext:marker-style-name="T81"><text:span text:style-name="T81"><text:s/>The reference to </text:span><text:span text:style-name="T87">rabbits</text:span><text:span text:style-name="T81"> is puzzling, since they are not considered kosher under the law of Leviticus and Deuteronomy. </text:span></text:p></text:note-body></text:note> </text:p>
      <text:p text:style-name="GHT_20_Verse" loext:marker-style-name="T93"><text:span text:style-name="T93">2 </text:span>And Y'shúa looked on the young man with love and said to him, "You have a good heart and Elohíym shall give you light; But do you not know? that in the beginning, Elohíym gave to mankind the fruits of the earth for food, and did not make him lower than the ox, or the horse, or the sheep, that he should kill and eat the flesh and blood of his fellow creatures.</text:p>
      <text:p text:style-name="GHT_20_Verse" loext:marker-style-name="T93"><text:span text:style-name="T93">3 </text:span>You believe that Moshéh indeed commanded such creatures to be slain and offered in sacrifice and eaten, and so you do in the Miqdásh; but behold, a greater than Moshéh is here, and he comes to put away the bloody sacrifices of the Toráh and the feasting on them, and to restore to you the pure Oblation, and unbloody Sacrifice as in the beginning, even the grains and fruits of the earth.<text:note text:id="ftn141" text:note-class="footnote"><text:note-citation>136</text:note-citation><text:note-body><text:p text:style-name="Footnote" loext:marker-style-name="T81"><text:span text:style-name="T81"><text:s/></text:span>This poses a challenge to the conventional text concerning the offerings of Cain and Abel and suggests the possibility that the names were transposed in the first four verses. </text:p></text:note-body></text:note> </text:p>
      <text:p text:style-name="GHT_20_Verse" loext:marker-style-name="T93"><text:soft-page-break/><text:span text:style-name="T93">4 </text:span>Of that which you offer to Elohíym in purity, you shall eat, but of that kind which you do not offer in purity you shall not eat; for the hour comes when your sacrifices and feasts of blood shall cease, and you shall worship Elohíym with a holy worship and a pure Oblation.</text:p>
      <text:p text:style-name="GHT_20_Verse" loext:marker-style-name="T93"><text:span text:style-name="T93">5 </text:span>Therefore, let these creatures go free, that they may rejoice in Elohíym and bring no guilt to man.” And the young man set them free, and Y'shúa broke their cages and their bonds. <text:s text:c="2"/></text:p>
      <text:p text:style-name="GHT_20_Verse"><text:span text:style-name="T93">6 </text:span>But lo, they feared lest they should again be taken captive, and they went not away from him, but he spoke to them and dismissed them, and they obeyed his word, and departed in gladness. </text:p>
      <text:p text:style-name="GHT_20_Subheading" loext:marker-style-name="T93">If Any Thirst<text:span text:style-name="T93"/></text:p>
      <text:p text:style-name="GHT_20_Verse" loext:marker-style-name="T93"><text:span text:style-name="T93">7 </text:span>At that time as they sat by the well, which was in the midst of the six, Y'shúa stood up and cried out, “If any are thirsty, let them come to me and drink, for I will give to them of the waters of life. </text:p>
      <text:p text:style-name="GHT_20_Verse" loext:marker-style-name="T93"><text:span text:style-name="T93">8 </text:span>They who believe in me, out of their hearts shall flow rivers of water, and that which is given to them shall they speak with power, and their teaching shall be as living water.” </text:p>
      <text:p text:style-name="GHT_20_Verse" loext:marker-style-name="T93"><text:span text:style-name="T93">9 </text:span>(This, he spoke of the Spirit, which they that believed on him should receive, for the fullness of the Spirit was not yet given because that Y'shúa was not yet glorified). </text:p>
      <text:p text:style-name="GHT_20_Verse"><text:span text:style-name="T93">10 </text:span>“Whosoever drinks of the water that I shall give shall never thirst, but the water which comes from Elohíym shall be in them a well of water, springing up to everlasting life.” </text:p>
      <text:p text:style-name="GHT_20_Subheading" loext:marker-style-name="T93">Yoḥanán Sends His Disciples to Y'shúa<text:span text:style-name="T93"/></text:p>
      <text:p text:style-name="GHT_20_Verse" loext:marker-style-name="T93"><text:span text:style-name="T93">11 </text:span>And at that time Yoḥanán sent two of his disciples, saying, “Are you he that should come, or do we look for another?”<text:note text:id="ftn142" text:note-class="footnote"><text:note-citation>137</text:note-citation><text:note-body><text:p text:style-name="Footnote"><text:s/>Yo<text:span text:style-name="T42">ḥ</text:span>an<text:span text:style-name="T42">á</text:span>n was not doubting, he was directing his own disciples into Y<text:span text:style-name="T42">'</text:span>sh<text:span text:style-name="T42">ú</text:span>a’s fold.</text:p></text:note-body></text:note> And in that same hour he cured many of their sicknesses and plagues, and of evil spirits, and to many blind ones, he gave sight. </text:p>
      <text:p text:style-name="GHT_20_Verse" loext:marker-style-name="T93"><text:span text:style-name="T93">12 </text:span>Then Y'shúa answering said to them, “Go your way, and tell Yoḥanán what things you have seen and heard; how that the blind see, the lame walk, the lepers are cleansed, the deaf hear, the dead are raised, to the poor the gospel is preached. And blessed is he, whosoever shall not be offended in me.” </text:p>
      <text:p text:style-name="GHT_20_Verse" loext:marker-style-name="T93"><text:soft-page-break/><text:span text:style-name="T93">13 </text:span>And when the messengers of Yoḥanán were departed, he began to speak to the people concerning Yoḥanán. “What did you go out into the wilderness to see? a reed shaken with the wind, or a man clothed in soft garments? Behold, they that are gorgeously appareled, and live delicately, are in kings’ courts. </text:p>
      <text:p text:style-name="GHT_20_Verse" loext:marker-style-name="T93"><text:span text:style-name="T93">14 </text:span>But what did you go out to see? A prophet? Yes, I say to you, and the greatest of prophets. </text:p>
      <text:p text:style-name="GHT_20_Verse" loext:marker-style-name="T93"><text:span text:style-name="T93">15 </text:span>This is he, of whom it is written, ‘Behold, I send my messenger before your face, which shall prepare your way before you.’ For I say to you, among those that are born of women, there is not a greater [more significant] prophet than Yoḥanán ha’Matḅíl [the Baptist].” [Mal. 3:1a; Is. 40:3] </text:p>
      <text:p text:style-name="GHT_20_Verse"><text:span text:style-name="T93">16 </text:span>And all the people that heard him, and the tax collectors, justified Elohíym, being baptized with the Taviláh [baptism] of Yoḥanán. But the Pharisees and Lawyers rejected the counsel of Elohíym against themselves, not being baptized of him.</text:p>
      <text:h text:style-name="GHT_20_Chapter" text:outline-level="1"><text:bookmark-start text:name="__RefHeading___Toc37247_3619305966"/><text:bookmark-start text:name="_Toc230713626"/>Chapter 29<text:bookmark-end text:name="__RefHeading___Toc37247_3619305966"/><text:bookmark-end text:name="_Toc230713626"/></text:h>
      <text:p text:style-name="GHT_20_Subheading" loext:marker-style-name="T93">The Feeding of the Five Thousand with <text:line-break/>Six Loaves and Seven Clusters Of Grapes <text:span text:style-name="T93"/></text:p>
      <text:p text:style-name="GHT_20_Verse" loext:marker-style-name="T93"><text:span text:style-name="T93">1 </text:span>And the Feast of the [New Wine]<text:note text:id="ftn143" text:note-class="footnote"><text:note-citation>138</text:note-citation><text:note-body><text:p text:style-name="Footnote" loext:marker-style-name="T81"><text:span text:style-name="T81"><text:s/>Although the earlier text reads </text:span><text:span text:style-name="T87">Passover</text:span><text:span text:style-name="T81">, the reference to </text:span><text:span text:style-name="T87">clusters of grapes</text:span><text:span text:style-name="T81"> suggests that a later editorial substitution may have occurred since grapes would not have been ripe. The scene may instead reflect the </text:span><text:span text:style-name="T87">Festival of Firstfruits of New Wine</text:span><text:span text:style-name="T81">, known from Essene calendar traditions. </text:span></text:p></text:note-body></text:note> drew near, and the Apostles and their fellows gathered themselves together to Y'shúa and told him all things, both what they had done and what they had taught. And he said to them, “Come you yourselves apart into a desert place and rest a while.” For there were many coming and going, and they had no leisure so much as to eat.” </text:p>
      <text:p text:style-name="GHT_20_Verse" loext:marker-style-name="T93"><text:span text:style-name="T93">2 </text:span>And they privately departed into a desert place by ship. And the people saw them departing, and many knew him, and ran afoot there out of all cities, and outran them, and came together to him. </text:p>
      <text:p text:style-name="GHT_20_Verse" loext:marker-style-name="T93"><text:span text:style-name="T93">3 </text:span>And Y'shúa, when he came forth, saw many people and was moved with compassion towards them, because they were as sheep not having a shepherd. </text:p>
      <text:p text:style-name="GHT_20_Verse" loext:marker-style-name="T93"><text:span text:style-name="T93">4 </text:span>And the day was late, and his disciples came to him and said, “This is a desert place, and now the time is late. Send them away, that they may <text:soft-page-break/>go into the surrounding country into the villages and buy themselves bread, for they have nothing to eat.” </text:p>
      <text:p text:style-name="GHT_20_Verse" loext:marker-style-name="T93"><text:span text:style-name="T93">5 </text:span>He answered and said to them, “You give them food to eat.” And they say to him, “Shall we go and buy two hundred Denars of bread, and give it to them to eat?” </text:p>
      <text:p text:style-name="GHT_20_Verse" loext:marker-style-name="T93"><text:span text:style-name="T93">6 </text:span>He said to them, “How many loaves [of bread] do you have? Go and see.” And when they knew, they said, “Six loaves and seven clusters of grapes.” And he commanded them to make all sit down by companies of fifty upon the grass. And they sat down in ranks by hundreds and by fifties. </text:p>
      <text:p text:style-name="GHT_20_Verse" loext:marker-style-name="T93"><text:span text:style-name="T93">7 </text:span>And when he had taken the six loaves and the seven clusters of grapes, he looked up to heaven, and blessed and broke the loaves, and the grapes also, and gave them to his disciples to set before them and they divided them among them all. </text:p>
      <text:p text:style-name="GHT_20_Verse" loext:marker-style-name="T93"><text:span text:style-name="T93">8 </text:span>And they all ate and were filled. And they gathered twelve baskets full of the fragments that were left. And they that did eat of the loaves and of the fruit were about five thousand men, women and children, and he taught them many things. </text:p>
      <text:p text:style-name="GHT_20_Verse"><text:span text:style-name="T93">9 </text:span>And when the people had seen and heard, they were filled with gladness and said, “Truly, this is that Prophet that should come into the world.” [Dt. 18:15-18] And when he perceived that they would take him by force to make him king, he immediately constrained his disciples to get into the ship and to go before him to the other side to Bethsaida, while he sent away the people. <text:s/></text:p>
      <text:p text:style-name="GHT_20_Subheading" loext:marker-style-name="T93">Y'shúa Walks on the Water<text:span text:style-name="T93"/></text:p>
      <text:p text:style-name="GHT_20_Verse" loext:marker-style-name="T93"><text:span text:style-name="T93">10 </text:span>And when he had sent them away, he departed into a mountain to pray.<text:note text:id="ftn144" text:note-class="footnote"><text:note-citation>139</text:note-citation><text:note-body><text:p text:style-name="Footnote" loext:marker-style-name="T81"><text:span text:style-name="T81"><text:s/>The location may have been </text:span><text:span text:style-name="T87">Mt. Arbel</text:span><text:span text:style-name="T81"> or </text:span><text:span text:style-name="T87">Mt. Nitai</text:span><text:span text:style-name="T81"> near Tiberias, from which they could have crossed northeastward toward </text:span><text:span text:style-name="T87">Bethsaida</text:span><text:span text:style-name="T81">.</text:span></text:p></text:note-body></text:note> And when evening was come, he was there alone, but the ship was now in the midst of the sea, tossed with waves, for the wind was contrary. </text:p>
      <text:p text:style-name="GHT_20_Verse" loext:marker-style-name="T93"><text:span text:style-name="T93">11 </text:span>[In] the third watch of the night, Y'shúa went to them, walking on the sea. And when the disciples saw him walking on the sea, they were troubled, saying, “It is a spirit!” And they cried out for fear. But immediately Y'shúa spoke to them, saying, “Be of good cheer; It is I; do not be afraid.” </text:p>
      <text:p text:style-name="GHT_20_Verse" loext:marker-style-name="T93"><text:soft-page-break/><text:span text:style-name="T93">12 </text:span>And Képha answered him and said, “Master, if it is you, bid me to come to you on the water.” And he said, “Come.” And when Képha was come down out of the ship, he walked on the water, to go to Y'shúa. But when he saw the wind boisterous, he was afraid, and beginning to sink, he cried, saying, “Master, save me!” </text:p>
      <text:p text:style-name="GHT_20_Verse" loext:marker-style-name="T93"><text:span text:style-name="T93">13 </text:span>And immediately Y'shúa stretched forth his hand, and grabbed him, and said to him, “O you of little faith, why did you doubt? For did I not call you?”</text:p>
      <text:p text:style-name="GHT_20_Verse" loext:marker-style-name="T93"><text:span text:style-name="T93">14 </text:span>And he went up to them into the ship, and the wind ceased, and they were very amazed in themselves beyond measure and wondered. For they considered not the miracle of the loaves and the fruit, for their heart was hardened. </text:p>
      <text:p text:style-name="GHT_20_Verse" loext:marker-style-name="T93"><text:span text:style-name="T93">15 </text:span>And when they were come into the ship there was a great calm. Then they that were in the ship came and bowed before him, saying, “Of a truth, you are the Son of Elohíym!” </text:p>
      <text:p text:style-name="GHT_20_Verse" loext:marker-style-name="T93"><text:span text:style-name="T93">16 </text:span>And when they had passed over, they came to the land of Gennesaret and drew to the shore. And when they were come out of the ship, immediately they knew him. And ran through that whole region round about and began to carry about in beds those that were sick, where they heard he was. </text:p>
      <text:p text:style-name="GHT_20_Verse"><text:span text:style-name="T93">17 </text:span>And wherever he entered, into villages, or cities, or country, they laid the sick in the streets and besought him that they might touch, if it were but the border of his <text:span text:style-name="T270">t</text:span>all<text:span text:style-name="T271">í</text:span>th. And as many as touched him were made whole. </text:p>
      <text:p text:style-name="GHT_20_Verse">18. After these things, Y'shúa came with his disciples into Judæa, and there he tarried and baptized many who came to him and received his teaching.<text:note text:id="ftn145" text:note-class="footnote"><text:note-citation>140</text:note-citation><text:note-body><text:p text:style-name="Footnote" loext:marker-style-name="T54"><text:span text:style-name="T81"><text:s/></text:span>This appears to summarize what Y<text:span text:style-name="T207">'</text:span>shúa did after arriving in Judea. The route seems to have included Capernaum along the way (<text:span text:style-name="T38">G</text:span><text:span text:style-name="T286">ht</text:span> 30:1; 31:6, 12). Some Judeans present were troubled by his teaching, likely because his words challenged their literalism or conflicted with their Zealot expectations. Such expectations could have hindered his mission, and he would not permit others to force him into their preconceived understanding of the Messiah’s work. He knew what his words might provoke, and for the present they needed to move on. </text:p></text:note-body></text:note></text:p>
      <text:h text:style-name="GHT_20_Chapter" text:outline-level="1"><text:bookmark-start text:name="__RefHeading___Toc37249_3619305966"/><text:bookmark-start text:name="_Toc230713627"/>Chapter 30<text:bookmark-end text:name="__RefHeading___Toc37249_3619305966"/><text:bookmark-end text:name="_Toc230713627"/></text:h>
      <text:p text:style-name="GHT_20_Subheading" loext:marker-style-name="T93">The Bread of Life and the Living Vine (1)<text:span text:style-name="T93"/></text:p>
      <text:p text:style-name="GHT_20_Verse" loext:marker-style-name="T93"><text:span text:style-name="T93">1 </text:span>The day following, the people that stood on the other side of the sea, saw that there had been no other boat there, except the one where his <text:soft-page-break/>disciples had entered, and that Y'shúa did not go with his disciples into the boat, but that his disciples were gone alone. And when the people therefore saw that Y'shúa was not there nor his disciples, they also took a ship and came to Capernaum, seeking for Y'shúa. </text:p>
      <text:p text:style-name="GHT_20_Verse" loext:marker-style-name="T93"><text:span text:style-name="T93">2 </text:span>And when they had found him on the other side of the sea, they said to him, “Rabbi, how did you get here? Y'shúa answered them and said, “Truly, Truly, I say to you, you seek me, not because you saw the miracles, but because you did eat of the loaves and the fruit and were filled. Do not labour for the food which perishes, but for that food which endures to everlasting life, which the ‘Son of Man,’ who is also the Child of Elohíym,<text:note text:id="ftn146" text:note-class="footnote"><text:note-citation>141</text:note-citation><text:note-body><text:p text:style-name="Footnote"><text:s/>Here in <text:span text:style-name="T38">Ght</text:span> 30:2 and in 2:6, “Child” alludes to Isaiah 9:6-7. “For unto us a Child is given…”</text:p></text:note-body></text:note> shall give to you, for him has Elohíym, the All Parent, sealed.” </text:p>
      <text:p text:style-name="GHT_20_Verse" loext:marker-style-name="T93"><text:span text:style-name="T93">3 </text:span>Then said they to him, “What shall we do that we may work the works of Elohíym?” Y'shúa answered and said to them, “This is the work of Elohíym, that you believe the truth which is in me and who gives the truth and the life to you.” </text:p>
      <text:p text:style-name="GHT_20_Verse" loext:marker-style-name="T93"><text:span text:style-name="T93">4 </text:span>They therefore said to him, “What sign then do you show that we may see and believe you? What work do you perform? Our fathers ate manna in the desert. As it is written, “He gave them bread from heaven to eat.”</text:p>
      <text:p text:style-name="GHT_20_Verse" loext:marker-style-name="T93"><text:span text:style-name="T93">5 </text:span>Then Y'shúa said to them, “Truly, Truly, I say to you, Moshéh did not give you the true bread from heaven, but my Parent gives you the true bread from heaven and the fruit of the living vine. For the food of Elohíym is that which comes down from heaven and gives life to the world.” </text:p>
      <text:p text:style-name="GHT_20_Verse" loext:marker-style-name="T93"><text:span text:style-name="T93">6 </text:span>Then said they to him, “Master, forever give us this bread and this fruit.” And Y'shúa said to them, “I am the true Bread. I am the living Vine. They that come to me shall never hunger, and they that believe in me shall never thirst. And truly I say to you, unless you eat the flesh and drink the blood of Elohíym, you have no life in you. But you have seen me and do not believe. </text:p>
      <text:p text:style-name="GHT_20_Verse"><text:span text:style-name="T93">7 </text:span>All that my Parent has given to me shall come to me, and they that come to me, I will in no way cast out. For I came down from heaven, not to do my own will, but the will of Elohíym who sent me. And this <text:soft-page-break/>is the will of Elohíym who has sent me, that of all which are given to me, I should lose none but should raise them up at the last day.” </text:p>
      <text:p text:style-name="GHT_20_Subheading" loext:marker-style-name="T93">The Judæans Murmured at Him<text:span text:style-name="T93"/></text:p>
      <text:p text:style-name="GHT_20_Verse" loext:marker-style-name="T93"><text:span text:style-name="T93">8 </text:span>The Judæans<text:note text:id="ftn147" text:note-class="footnote"><text:note-citation>142</text:note-citation><text:note-body><text:p text:style-name="Footnote" loext:marker-style-name="T81"><text:span text:style-name="T81"><text:s/>Judæans in contrast to Galileans or Samaritans, etc. Judæans = Judæan Establishment or those under the Temple-Synagogue Government dominated by the Sadducean Priesthood and the Pharisees.</text:span></text:p></text:note-body></text:note> then murmured at him, because he said, “I am the bread which comes down from heaven.” And they said, “Is this not Y'shúa, the son of Yoséph and Miriám whose parentage we know? How is it then that he says, “I came down from heaven?” </text:p>
      <text:p text:style-name="GHT_20_Verse" loext:marker-style-name="T93"><text:span text:style-name="T93">9 </text:span>Y'shúa therefore answered and said to them, “Murmur not among yourselves. None can come to me except holy Love and Wisdom draws them, and these shall rise at the last day. It is written in the prophets; ‘They all shall be taught of Elohíym’. Every man therefore that has heard and has learned of the Truth, comes to me. </text:p>
      <text:p text:style-name="GHT_20_Verse"><text:span text:style-name="T93">10 </text:span>Not that anyone has seen the Holiest One at any time, except those which are of the Holiest, they alone, see the Holiest. Truly, Truly, I say to you, they who believe [and obey] the Truth, have everlasting life.” </text:p>
      <text:h text:style-name="GHT_20_Chapter" text:outline-level="1"><text:bookmark-start text:name="__RefHeading___Toc37251_3619305966"/><text:bookmark-start text:name="_Toc230713628"/>Chapter 31<text:bookmark-end text:name="__RefHeading___Toc37251_3619305966"/><text:bookmark-end text:name="_Toc230713628"/></text:h>
      <text:p text:style-name="GHT_20_Subheading" loext:marker-style-name="T93">The Bread of Life and the Living Vine (2)<text:span text:style-name="T93"/></text:p>
      <text:p text:style-name="GHT_20_Verse" loext:marker-style-name="T93"><text:span text:style-name="T93">1 </text:span>Again Y'shúa said, “I am the true Bread and the living Vine. Your fathers did eat manna in the wilderness and are dead. This is the food of Elohíym which comes down from heaven, that whosoever eats thereof shall not die. I am the living food which came down from heaven; if any eat of this food, they shall live forever; and the bread that I will give is my truth and the wine which I will give is my life.”</text:p>
      <text:p text:style-name="GHT_20_Verse" loext:marker-style-name="T93"><text:span text:style-name="T93">2 </text:span>And the Judæans struggled amongst themselves, saying, “How can this man give us himself for food?” Then Y'shúa said, “Do you think that I speak of the eating of flesh, which you ignorantly do in the Miqdásh of Elohíym?” </text:p>
      <text:p text:style-name="GHT_20_Verse" loext:marker-style-name="T93"><text:span text:style-name="T93">3 </text:span>Truly, my body is the sustenance of Elohíym, and truly this is food, and my blood is the life of Elohíym, and this is drink indeed. Not as your ancestors, who craved for flesh, and Elohíym gave them flesh in his wrath, and they ate of corruption till it stank in their nostrils, and their corpses fell by the thousands in the wilderness by reason of the plague. [Numbers 11]</text:p>
      <text:p text:style-name="GHT_20_Verse" loext:marker-style-name="T93"><text:soft-page-break/><text:span text:style-name="T93">4 </text:span>Of such it is written, “They shall wander nine and forty years in the wilderness till they are purified from their lusts, lest they enter into the land of rest, yes, seven times seven years shall they wander because they have not known My ways, neither obeyed My laws.”<text:span text:style-name="T99"><text:note text:id="ftn148" text:note-class="footnote"><text:note-citation>143</text:note-citation><text:note-body><text:p text:style-name="Footnote" loext:marker-style-name="T81"><text:span text:style-name="T81"><text:s/>Why 49 years rather than 40? The immediate contrast with the well-known 40 years alerts one to think in terms of a “fulness of time” and not a literal 49 years. Cf. Lev. 26; Dan. 9:24. This is confirmed in </text:span><text:span text:style-name="T212">Ght</text:span><text:span text:style-name="T144"> </text:span><text:span text:style-name="T81">82:32; 95:9. The literal 40 years is spoken allegorically.</text:span></text:p></text:note-body></text:note></text:span></text:p>
      <text:p text:style-name="GHT_20_Verse" loext:marker-style-name="T93"><text:span text:style-name="T93">5 </text:span>But they who eat this flesh and drink this blood dwells in me and I in them. As the Father-Mother of life has sent me, and by whom I live, so they that eat of me, who am the truth and the life, even they shall live by me. </text:p>
      <text:p text:style-name="GHT_20_Verse" loext:marker-style-name="T93"><text:span text:style-name="T93">6 </text:span>This is that living bread, which, coming down from heaven, gives life to the world—not as your ancestors ate manna and are dead. They that eat of this bread and this fruit, shall live forever.” These things he said in the synagogue, as he taught in Capernaum. Many therefore of his disciples when they heard this, said, “This is an extreme saying; Who can receive it?” </text:p>
      <text:p text:style-name="GHT_20_Verse" loext:marker-style-name="T93"><text:span text:style-name="T93">7 </text:span>When Y'shúa knew in himself that his disciples murmured at it, he said to them, “Does this offend you? And what if you shall see the Son and Daughter of Man<text:note text:id="ftn149" text:note-class="footnote"><text:note-citation>144</text:note-citation><text:note-body><text:p text:style-name="Footnote" loext:marker-style-name="T42"><text:span text:style-name="T81"><text:s/></text:span>Compare Prologue 1 and 6; see also Excursus IV, §5: “Son of Elohíym According to the Spirit,” concerning the preexistent heavenly identity of the Firstborn Son. </text:p></text:note-body></text:note> ascend to where they were before?<text:note text:id="ftn150" text:note-class="footnote"><text:note-citation>145</text:note-citation><text:note-body><text:p text:style-name="Footnote" loext:marker-style-name="T81"><text:span text:style-name="T81"><text:s/></text:span>See <text:span text:style-name="T38">G</text:span><text:span text:style-name="T287">ht</text:span> 95:7–8 and Appendix I, <text:span text:style-name="Emphasis">The Epistle of Apollos the Prophet</text:span>, v. 5, concerning the ascension of Y<text:span text:style-name="T288">'</text:span>shúa and Miriám ha-Migdalíth together.</text:p></text:note-body></text:note> It is the Spirit that quickens—the flesh and blood profits nothing. The words that I speak to you, they are Spirit and they are life. </text:p>
      <text:p text:style-name="GHT_20_Verse" loext:marker-style-name="T93"><text:span text:style-name="T93">8 </text:span>But there are some of you that do not believe [perceive and embrace me]. For Y'shúa knew from the beginning who they were, who should not believe, and who should betray him. Therefore, he said to them, “No one can come to me, unless it were given from above.”</text:p>
      <text:p text:style-name="GHT_20_Verse" loext:marker-style-name="T93"><text:span text:style-name="T93">9 </text:span>From that time many of his disciples went back and walked no more with him. Then Y'shúa said to the Twelve, “Will you also go away?” </text:p>
      <text:p text:style-name="GHT_20_Verse" loext:marker-style-name="T93"><text:span text:style-name="T93">10 </text:span>Then Shimón Képha answered him, “Master, to whom shall we go? You have the words of everlasting life. And we believe and we are sure that you are that Mashíakh, Son of the living <text:span text:style-name="T289">Ĕ</text:span>l.” </text:p>
      <text:p text:style-name="GHT_20_Verse"><text:span text:style-name="T93">11 </text:span>Y'shúa answered them, “Have not I chosen you Twelve, and also, one who is a traitor?” He spoke of Judas Iscariot son of Shimón the Levite, for he it was that should betray him. </text:p>
      <text:p text:style-name="GHT_20_Subheading" loext:marker-style-name="T93"><text:soft-page-break/>Is the Camel my Brother?<text:span text:style-name="T93"/></text:p>
      <text:p text:style-name="GHT_20_Verse" loext:marker-style-name="T93"><text:span text:style-name="T93">12 </text:span>And Y'shúa was traveling to Yerushaláyim, and there came a camel burdened with wood. And the camel could not drag it up the hill where he went for the weight thereof, and the driver beat him and cruelly mistreated him, but he could make him go no further. </text:p>
      <text:p text:style-name="GHT_20_Verse" loext:marker-style-name="T93"><text:span text:style-name="T93">13 </text:span>And Y'shúa seeing this, said to him, “Why do you beat your brother?” And the man answered, “I did not know that he is my brother. Is he not an animal of burden and made to serve me?” </text:p>
      <text:p text:style-name="GHT_20_Verse" loext:marker-style-name="T93"><text:span text:style-name="T93">14 </text:span>And Y'shúa said, “Has not the same Elohíym made of the same substance the camel and your children who serve you, and have you not one breath of life which you have both received from Elohíym? </text:p>
      <text:p text:style-name="GHT_20_Verse" loext:marker-style-name="T93"><text:span text:style-name="T93">15 </text:span>And the man marveled much at this saying, and he ceased from beating the camel, and took off some of the burden and the camel walked up the hill as Y'shúa went before him and stopped no more till he ended his journey. </text:p>
      <text:p text:style-name="GHT_20_Verse"><text:span text:style-name="T93">16 </text:span>And the camel knew Y'shúa, having felt of the love of Elohíym in him. And the man inquired further of the teaching, and Y'shúa taught him gladly and he became his disciple.</text:p>
      <text:h text:style-name="GHT_20_Chapter" text:outline-level="1"><text:bookmark-start text:name="__RefHeading___Toc37253_3619305966"/><text:bookmark-start text:name="_Toc230713629"/>Chapter 32<text:bookmark-end text:name="__RefHeading___Toc37253_3619305966"/><text:bookmark-end text:name="_Toc230713629"/></text:h>
      <text:p text:style-name="GHT_20_Subheading" loext:marker-style-name="T93">Elohíym the Food and Drink of All<text:span text:style-name="T93"/></text:p>
      <text:p text:style-name="GHT_20_Verse" loext:marker-style-name="T93"><text:span text:style-name="T93">1 </text:span>And it came to pass as he sat at supper with his disciples, one of them said to him, “Master, how do you say that you will give your flesh to eat and your blood to drink, for it is a difficult saying to many?”</text:p>
      <text:p text:style-name="GHT_20_Verse" loext:marker-style-name="T93"><text:span text:style-name="T93">2 </text:span>And Y'shúa answered and said, “The words which I spoke to you are Spirit and they are Life. To the ignorant and the fleshly minded they savour of bloodshed and death; but, blessed are they who comprehend.</text:p>
      <text:p text:style-name="GHT_20_Verse" loext:marker-style-name="T93"><text:span text:style-name="T93">3 </text:span>Behold the grain which grows up into ripeness and is cut down, and ground in the mill, and baked with fire into bread! Of this bread, my body is made, which you see. And behold the grapes which grow on the vine to ripeness, and are plucked and crushed in the winepress, and yield the fruit of the vine! Of this fruit of the vine and of water my blood is made.</text:p>
      <text:p text:style-name="GHT_20_Verse" loext:marker-style-name="T93"><text:span text:style-name="T93">4 </text:span>For of the fruits of the trees and the seeds of the herbs alone do I partake, and these are changed by the Spirit into my flesh and my blood. Of these alone and their like shall you eat who believe in me, and are <text:soft-page-break/>my disciples, for of these, in the Spirit come life and health and healing to man.</text:p>
      <text:p text:style-name="GHT_20_Verse" loext:marker-style-name="T93"><text:span text:style-name="T93">5 </text:span>Truly, my Presence shall be with you in the sustenance and life of Elohíym, manifested in this body and this blood. And of these you all shall eat and drink who believe in me.</text:p>
      <text:p text:style-name="GHT_20_Verse" loext:marker-style-name="T93"><text:span text:style-name="T93">6 </text:span>For in all places I shall be lifted up for the life of the world, as it is written in the prophets, ‘From the rising up of the sun to the going down of the same, in every place a pure Oblation with incense shall be offered to my name.’</text:p>
      <text:p text:style-name="GHT_20_Verse" loext:marker-style-name="T93"><text:span text:style-name="T93">7 </text:span>As in the natural so in the spiritual. My teaching and my life shall be food and drink to you, the Bread of Life and the Wine of Salvation.</text:p>
      <text:p text:style-name="GHT_20_Verse" loext:marker-style-name="T93"><text:span text:style-name="T93">8 </text:span>As the grain and the grapes are changed into flesh and blood, so must your natural minds be changed into spiritual. Seek you the transformation of the natural into the Spiritual.</text:p>
      <text:p text:style-name="GHT_20_Verse" loext:marker-style-name="T93"><text:span text:style-name="T93">9 </text:span>Truly I say to you, in the beginning, all creatures of Elohíym did find their sustenance in the herbs and the fruits of the earth alone, till the ignorance and the selfishness of man turned many of them from the use which Elohíym had given them to that which was contrary to their original use, but even these shall yet return to their natural food, as it is written in the prophets, and their words shall not fail.</text:p>
      <text:p text:style-name="GHT_20_Verse" loext:marker-style-name="T93"><text:span text:style-name="T93">10 </text:span>Truly, Elohíym ever gives of the eternal life and sustenance to renew the forms of the heavens and the earth. Thus, it is of the flesh and blood, even the sustenance and life of <text:span text:style-name="T105">יהוה</text:span>, that you are partakers to life, and my words are Spirit, and they are life.<text:note text:id="ftn151" text:note-class="footnote"><text:note-citation>146</text:note-citation><text:note-body><text:p text:style-name="Footnote" loext:marker-style-name="T81"><text:span text:style-name="T81"><text:s/></text:span><text:span text:style-name="T142">Y'shúa here appears to employ </text:span><text:span text:style-name="T144">Remez</text:span><text:span text:style-name="T142">—an allusive or allegorical mode of teaching.</text:span></text:p></text:note-body></text:note></text:p>
      <text:p text:style-name="GHT_20_Verse" loext:marker-style-name="T93"><text:span text:style-name="T93">11 </text:span>And if you keep my commandments and live the life of the righteous, you shall be happy in this life, and in that which is to come. Marvel not therefore that I said to you, unless you eat of the flesh and drink the blood of Elohíym, you have no life in you.” </text:p>
      <text:p text:style-name="GHT_20_Verse"><text:span text:style-name="T93">12 </text:span>And the disciples answered saying: “Master, forever, give us to eat of this bread and to drink of this cup; For, truly, your words are food and drink; By your life and by your sustenance may we live forever.” </text:p>
      <text:h text:style-name="GHT_20_Chapter" text:outline-level="1"><text:bookmark-start text:name="__RefHeading___Toc37255_3619305966"/><text:bookmark-start text:name="_Toc230713630"/><text:soft-page-break/>Chapter 33<text:bookmark-end text:name="__RefHeading___Toc37255_3619305966"/><text:bookmark-end text:name="_Toc230713630"/></text:h>
      <text:p text:style-name="GHT_20_Subheading" loext:marker-style-name="T93">By the Shedding of Blood of Others Is No Remission Of Sins<text:span text:style-name="T93"/></text:p>
      <text:p text:style-name="GHT_20_Verse" loext:marker-style-name="T93"><text:span text:style-name="T93">1 </text:span>Y'shúa was teaching his disciples in the outer court of the Miqdásh, and one of them said to him: “Master, it is said by the priests that without shedding of blood there is no remission. So, can the blood offerings of the Toráh take away sin?” </text:p>
      <text:p text:style-name="GHT_20_Verse" loext:marker-style-name="T93"><text:span text:style-name="T93">2 </text:span>And Y'shúa answered: “No blood offering, of animal or bird, or man, can take away sin, for how can the conscience be purged from sin by the shedding of innocent blood? No, it will increase the condemnation. </text:p>
      <text:p text:style-name="GHT_20_Verse" loext:marker-style-name="T93"><text:span text:style-name="T93">3 </text:span>The priests indeed receive such offering as a reconciliation of the worshippers for the trespasses against the “<text:span text:style-name="T279">Toráh of Moshéh</text:span>”; But for sins against the <text:span text:style-name="T279">Toráh of Elohíym</text:span>,<text:span text:style-name="T99"><text:note text:id="ftn152" text:note-class="footnote"><text:note-citation>147</text:note-citation><text:note-body><text:p text:style-name="Footnote" loext:marker-style-name="T81"><text:span text:style-name="T81"><text:s/>A distinction is made here between the </text:span><text:span text:style-name="T87">Tor</text:span><text:span text:style-name="T290">á</text:span><text:span text:style-name="T87">h of Eloh</text:span><text:span text:style-name="T290">í</text:span><text:span text:style-name="T291">y</text:span><text:span text:style-name="T87">m</text:span><text:span text:style-name="T81"> and the later, augmented form associated with the </text:span><text:span text:style-name="T87">Tor</text:span><text:span text:style-name="T290">á</text:span><text:span text:style-name="T87">h of Moses</text:span><text:span text:style-name="T81"> as transmitted by a corrupted priesthood. Certain sacrificial and dietary provisions represent later additions rather than the original divine order. </text:span></text:p></text:note-body></text:note></text:span> there can be no remission, except by repentance and amendment.</text:p>
      <text:p text:style-name="GHT_20_Verse" loext:marker-style-name="T93"><text:span text:style-name="T93">4 </text:span>Is it not written in the prophets, ‘Put away your blood sacrifices to your burnt offerings, and away with them’ [Isa 1:10-20; 66:1-4] and ‘cease from the eating of flesh’,<text:note text:id="ftn153" text:note-class="footnote"><text:note-citation>148</text:note-citation><text:note-body><text:p text:style-name="Footnote" loext:marker-style-name="T81"><text:span text:style-name="T81"><text:s/>The phrase </text:span><text:span text:style-name="T87">“cease from the eating of flesh”</text:span><text:span text:style-name="T81"> appears to reflect a prophetic theme that may have been obscured or removed in later transmission, according to the interpretive framework adopted here.</text:span></text:p></text:note-body></text:note> for ‘I spoke not to your fathers nor commanded them, when I brought them out of Mitsray<text:span text:style-name="T257">í</text:span>m, concerning these things?’ But this thing I commanded saying: </text:p>
      <text:p text:style-name="GHT_20_Verse"><text:span text:style-name="T93">5 </text:span>‘Obey my voice and walk in the ways that I have commanded you, and you shall be my people, and it shall be well with you.’ But they hearkened not, nor inclined their ear. [Jer 2:16-24]<text:span text:style-name="T99"><text:note text:id="ftn154" text:note-class="footnote"><text:note-citation>149</text:note-citation><text:note-body><text:p text:style-name="Footnote" loext:marker-style-name="T81"><text:span text:style-name="T81"><text:s/>Compare </text:span><text:span text:style-name="T87">Jeremiah 7:22–24; 8:8</text:span><text:span text:style-name="T81">. These passages are interpreted here as preserving traces of a prophetic protest against sacrificial corruption and scribal alteration. </text:span></text:p></text:note-body></text:note></text:span></text:p>
      <text:p text:style-name="GHT_20_Subheading" loext:marker-style-name="T93">House of Prayer or Den of Violence<text:span text:style-name="T93"/></text:p>
      <text:p text:style-name="GHT_20_Verse" loext:marker-style-name="T93"><text:span text:style-name="T93">6 </text:span>And what does <text:span text:style-name="T105">יהוה</text:span> command you but to do justice, love mercy, and walk humbly with your Elohíym? Is it not written that in the beginning Elohíym ordained the fruits of the trees and the seeds and the herbs to be food for all flesh? [Micah 6:6-8 ; Gen 1:29]</text:p>
      <text:p text:style-name="GHT_20_Verse"><text:span text:style-name="T93">7 </text:span>But they have made the House of Prayer ‘a den of violence’ [Jer. 7:11; Eze. 18:10], and for the pure Oblation with incense, they have polluted my altars with blood and eaten of the flesh of the slain. </text:p>
      <text:p text:style-name="GHT_20_Verse" loext:marker-style-name="T93"><text:soft-page-break/>8. But I say to you, shed no innocent blood nor eat flesh. Walk uprightly, love mercy, and do justly, and your days shall be long in the land.<text:span text:style-name="T93"/></text:p>
      <text:p text:style-name="GHT_20_Verse" loext:marker-style-name="T93"><text:span text:style-name="T93">9 </text:span>The grain that grows from the earth with the other grain, is it not transformed by the Spirit into my flesh? The grapes of the vineyard, with the other fruits are they not transformed by the Spirit into my blood? Let these, with your bodies and souls, be your Memorial to <text:span text:style-name="T105">יהוה</text:span>. </text:p>
      <text:p text:style-name="GHT_20_Verse"><text:span text:style-name="T93">10 </text:span>In these the presence of Elohíym is manifest as the sustenance and as the life of the world. Of these you shall eat and drink for the remission of sins and for everlasting life, to all who obey my words.” <text:s/></text:p>
      <text:p text:style-name="GHT_20_Subheading" loext:marker-style-name="T93">The Pool at Bethzatha<text:span text:style-name="T93"/></text:p>
      <text:p text:style-name="GHT_20_Verse" loext:marker-style-name="T93"><text:span text:style-name="T93">11 </text:span>Now there is at Yerushaláyim<text:span text:style-name="T99"><text:note text:id="ftn155" text:note-class="footnote"><text:note-citation>150</text:note-citation><text:note-body><text:p text:style-name="Footnote" loext:marker-style-name="T54"><text:span text:style-name="T81"><text:s/>The setting may refer to an immersion pool associated with an alternative </text:span><text:span text:style-name="T87">Jerusalem-centered community</text:span><text:span text:style-name="T81">, possibly linked in this interpretation with </text:span><text:span text:style-name="T87">Qumran</text:span><text:span text:style-name="T81"> or </text:span><text:span text:style-name="T87">Carmel</text:span><text:span text:style-name="T81"> traditions. See: www.pesherofchrist.com/Jerusalem_Qumran.html</text:span></text:p></text:note-body></text:note></text:span> by the sheep market, a pool which is called Bethzatha, having five porches. In these lay a great multitude of sick folk of blind, crippled, paralyzed. Waiting for the moving of the waters. </text:p>
      <text:p text:style-name="GHT_20_Verse"><text:span text:style-name="T93">12 </text:span>For, at a certain season, a messenger went down into the pool and troubled the waters; whosoever went first into the waters was made whole of whatever disease he had.<text:span text:style-name="T99"><text:note text:id="ftn156" text:note-class="footnote"><text:note-citation>151</text:note-citation><text:note-body><text:p text:style-name="Footnote"><text:span text:style-name="T81"><text:s/>The NET Bible notes that parts of </text:span><text:span text:style-name="T87">John 5:3b–4</text:span><text:span text:style-name="T81"> are absent from the earliest and best witnesses and are widely regarded by modern textual critics as secondary. In relation to </text:span><text:span text:style-name="T44">G</text:span><text:span text:style-name="T45">ht</text:span><text:span text:style-name="T81">, this may suggest either that the editor retained the longer traditional form without awareness of the textual problem, or that </text:span><text:span text:style-name="T212">Ght</text:span><text:span text:style-name="T144"> </text:span><text:span text:style-name="T81">preserves a form judged inauthentic by modern scholarship (right or wrong). </text:span></text:p></text:note-body></text:note></text:span> </text:p>
      <text:p text:style-name="GHT_20_Subheading" loext:marker-style-name="T93">And a man, impotent from his birth, was there. <text:span text:style-name="T93"/></text:p>
      <text:p text:style-name="GHT_20_Verse" loext:marker-style-name="T93"><text:span text:style-name="T93">13 </text:span>And Y'shúa said to him, “Do not the waters bring healing?<text:span text:style-name="T99"><text:note text:id="ftn157" text:note-class="footnote"><text:note-citation>152</text:note-citation><text:note-body><text:p text:style-name="Footnote" loext:marker-style-name="T81"><text:span text:style-name="T81"><text:s/>Y'shúa’s wording here differs from the form in John’s Gospel, which reads: </text:span><text:span text:style-name="T87">“Wilt thou be made whole?”</text:span></text:p></text:note-body></text:note></text:span> He said to him, “Yes, Master, but I have no man, when the water is troubled to put me in, and while I am trying to come, another steps down before me.” And Y'shúa said to him, “Arise, take up your bed and walk.” And immediately he rose and walked. And on the same day was the Šabbath . </text:p>
      <text:p text:style-name="GHT_20_Verse"><text:soft-page-break/><text:span text:style-name="T93">14 </text:span>Therefore, the Judæans<text:span text:style-name="T99"><text:note text:id="ftn158" text:note-class="footnote"><text:note-citation>153</text:note-citation><text:note-body><text:p text:style-name="Footnote" loext:marker-style-name="T292"><text:span text:style-name="T81"><text:s/>That is, those under the authority of the </text:span><text:span text:style-name="T87">Jerusalem–Judean–Sadducean–Pharisaic Temple and synagogue system</text:span><text:span text:style-name="T81">. The Essenes maintained their own communal and synagogal order, from which </text:span><text:span text:style-name="T258">Y'shúa</text:span><text:span text:style-name="T81"> </text:span><text:span text:style-name="T139">established his own branch.</text:span></text:p></text:note-body></text:note></text:span> said to him, “It is the Šabbath . It is not lawful for you to carry your bed.” And he that was healed knew not that it was Y'shúa. And Y'shúa had transported himself away, a multitude being in that place. </text:p>
      <text:h text:style-name="GHT_20_Chapter" text:outline-level="1"><text:bookmark-start text:name="__RefHeading___Toc37257_3619305966"/><text:bookmark-start text:name="_Toc230713631"/>Chapter 34<text:bookmark-end text:name="__RefHeading___Toc37257_3619305966"/><text:bookmark-end text:name="_Toc230713631"/></text:h>
      <text:p text:style-name="GHT_20_Subheading" loext:marker-style-name="T93">Y'shúa Teaches Under a Fig Tree Teaching; <text:line-break/>His Care for a Cat &amp; Love for All Creatures<text:span text:style-name="T93"/></text:p>
      <text:p text:style-name="GHT_20_Verse" loext:marker-style-name="T93"><text:span text:style-name="T93">1 </text:span>When Y'shúa knew how the Pharisees had murmured and complained because he made and baptized more disciples than Yoḥanán, he left Judæa and departed to Galilee.</text:p>
      <text:p text:style-name="GHT_20_Verse" loext:marker-style-name="T93"><text:span text:style-name="T93">2 </text:span>And Y'shúa came to a certain [fig] tree and abode beneath it many days. And there came Miriám ha-Migdalíth and other women and ministered to him of their resources, and he taught daily all that came to him.</text:p>
      <text:p text:style-name="GHT_20_Verse" loext:marker-style-name="T93"><text:span text:style-name="T93">3 </text:span>And the birds gathered around him, and welcomed him with their song, and other living creatures came to his feet, and he fed them, and they ate out of his hands.</text:p>
      <text:p text:style-name="GHT_20_Verse" loext:marker-style-name="T93"><text:span text:style-name="T93">4 </text:span>And when he departed, he blessed the women who showed love to him, and turning to the fig tree, he blessed it also, saying, “You have given me shelter and shade from the burning heat, and additionally, you also have given me food. </text:p>
      <text:p text:style-name="GHT_20_Verse" loext:marker-style-name="T93"><text:span text:style-name="T93">5 </text:span>Blessed be you, increase and be fruitful, and let all who come to you, find rest and shade and food, and let the birds of the air rejoice in your branches.”</text:p>
      <text:p text:style-name="GHT_20_Verse"><text:span text:style-name="T93">6 </text:span>And behold the tree grew and flourished exceedingly, and its branches took root downward, and sent shoots upward, and it spread mightily, so that no tree was like it, for its size and beauty, and the abundance and goodness of its fruit.</text:p>
      <text:p text:style-name="GHT_20_Subheading" loext:marker-style-name="T93">His Care for a Cat<text:span text:style-name="T93"/></text:p>
      <text:p text:style-name="GHT_20_Verse" loext:marker-style-name="T93"><text:span text:style-name="T93">7 </text:span>And as Y'shúa went into a certain village he saw a young cat which had none to care for her, and she was hungry and cried to him, and he took her up, and put her inside his garment, and she lay in his bosom.</text:p>
      <text:p text:style-name="GHT_20_Verse" loext:marker-style-name="T93"><text:soft-page-break/><text:span text:style-name="T93">8 </text:span>And when he came into the village, he set food and drink before the cat, and she ate, drank, and showed thanks to him. And he gave her to one of his disciples, who was a widow, whose name was Lorenza, and she took care of her.</text:p>
      <text:p text:style-name="GHT_20_Verse" loext:marker-style-name="T93"><text:span text:style-name="T93">9 </text:span>And some of the people said, “This man cares for all creatures. Are they his brothers and sisters that he should love them?” And he said to them, “Truly, these are your fellow creatures of the great Household of Elohíym, yes, they are your brethren and sisters, having the same breath of life in <text:span text:style-name="T105">יהוה</text:span>.</text:p>
      <text:p text:style-name="GHT_20_Verse"><text:span text:style-name="T93">10 </text:span>And whosoever cares for one of the least of these and gives it to eat and drink in its need, the same does it to me, and whoso willingly suffers one of these to be in want, and does not defend it when evilly treated, permits the evil as done to me; for as you have done in this life, so shall it be done to you in the life to come.” </text:p>
      <text:h text:style-name="GHT_20_Chapter" text:outline-level="1"><text:bookmark-start text:name="__RefHeading___Toc37259_3619305966"/><text:bookmark-start text:name="_Toc230713632"/>Chapter 35<text:bookmark-end text:name="__RefHeading___Toc37259_3619305966"/><text:bookmark-end text:name="_Toc230713632"/></text:h>
      <text:p text:style-name="GHT_20_Subheading" loext:marker-style-name="T93">How to Gain Everlasting Life <text:span text:style-name="T93"/></text:p>
      <text:p text:style-name="GHT_20_Verse" loext:marker-style-name="T93"><text:span text:style-name="T93">1 </text:span>And behold a certain lawyer stood up and tested him, saying, “Master, what shall I do to gain everlasting life?” He said to him, “What is written in the Toráh? How do you read it?” </text:p>
      <text:p text:style-name="GHT_20_Verse" loext:marker-style-name="T93"><text:span text:style-name="T93">2 </text:span>And answering, he said, “You shall not do to others as you desire that they should not do to you. You shall love your Elohíym with all your heart and all your soul and all your mind. You shall do to others as you would that they should do to you.” </text:p>
      <text:p text:style-name="GHT_20_Verse" loext:marker-style-name="T93"><text:span text:style-name="T93">3 </text:span>And he said to him, “You have answered right, this do, and you shall live; on these three commandments hang all the Toráh and the Prophets, for whoever loves Elohíym, loves his neighbor also.” </text:p>
      <text:p text:style-name="GHT_20_Verse" loext:marker-style-name="T93"><text:span text:style-name="T93">4 </text:span>But he, willing to justify himself, said to Y'shúa, “And who is my neighbor? And Y'shúa answering said, “A certain man went down from Yerushaláyim to Jericho, and fell among thieves, which stripped him of his garments and wounded him and departed leaving him half dead. </text:p>
      <text:p text:style-name="GHT_20_Verse" loext:marker-style-name="T93"><text:span text:style-name="T93">5 </text:span>And by chance there came down a certain Priest that way. And when he saw him, he passed by on the other side. And likewise, a Levite also came and looked on him and passed by on the other side. </text:p>
      <text:p text:style-name="GHT_20_Verse" loext:marker-style-name="T93"><text:span text:style-name="T93">6 </text:span>But a certain Samaritan, as he journeyed, came to where he was, and when he saw him, he had compassion on him. And went to him and <text:soft-page-break/>bound up his wounds, pouring in oil and wine, and set him on his own animal, and brought him to an inn and took care of him. </text:p>
      <text:p text:style-name="GHT_20_Verse" loext:marker-style-name="T93"><text:span text:style-name="T93">7 </text:span>And on the morrow when he departed, he took out two Dinars, and gave them to the host, and said, ‘Take care of him and whatever more you spend, when I come again, I will repay you.’ </text:p>
      <text:p text:style-name="GHT_20_Verse"><text:span text:style-name="T93">8 </text:span>Now, which of these three, do you think, was neighbor to him that fell among thieves? And he said, “He that showed mercy on him.” Then Y'shúa said to him, “Go, and you do likewise.”</text:p>
      <text:p text:style-name="GHT_20_Subheading" loext:marker-style-name="T93">Martha and Miriám and The Word<text:span text:style-name="T93"/></text:p>
      <text:p text:style-name="GHT_20_Verse" loext:marker-style-name="T93"><text:span text:style-name="T93">9 </text:span>Now it came to pass, as they went, that he entered a certain village, and a woman named Martha received him into her house. And she had a sister called Miriám [ha-Migdalíth], who also sat at the feet of Y'shúa and heard his word. </text:p>
      <text:p text:style-name="GHT_20_Verse" loext:marker-style-name="T93"><text:span text:style-name="T93">10 </text:span>But Martha was overwhelmed with much serving and came to him saying, “Master, do you not care that my sister has left me to serve alone? So, speak to her that she may help me.” </text:p>
      <text:p text:style-name="GHT_20_Verse"><text:span text:style-name="T93">11 </text:span>And Y'shúa answered and said to her, “Martha, Martha, you are worried and troubled about many things, but one thing is needful, and Miriám has chosen that good part, which shall not be taken away from her.” </text:p>
      <text:p text:style-name="GHT_20_Subheading" loext:marker-style-name="T93">Martha and Miriám and The Word<text:span text:style-name="T93"/></text:p>
      <text:p text:style-name="GHT_20_Verse" loext:marker-style-name="T93"><text:span text:style-name="T93">12 </text:span>Again, as Y'shúa sat at supper with his disciples in a certain city. He said to them, “As a table is set upon twelve pillars, so am I in your midst. </text:p>
      <text:p text:style-name="GHT_20_Verse" loext:marker-style-name="T93"><text:span text:style-name="T93">13 </text:span>Truly I say to you, wisdom builds her house and hews out her twelve pillars. She does prepare her bread and her oil and mingles her wine. She does furnish her table. </text:p>
      <text:p text:style-name="GHT_20_Verse" loext:marker-style-name="T93"><text:span text:style-name="T93">14 </text:span>And she stands upon the high places of the city, and cries to the sons and the daughters of men! ‘Whosoever will, let them turn in here, let them eat my bread and take of my oil, and drink my wine. </text:p>
      <text:p text:style-name="GHT_20_Verse"><text:span text:style-name="T93">15 </text:span>Forsake the foolish and live and go in the way of comprehension. The veneration of Elohíym is the beginning of wisdom, and the knowledge of the Holy One is comprehension. By me shall your days be multiplied, and the years of your life shall he increased.’”</text:p>
      <text:h text:style-name="GHT_20_Chapter" text:outline-level="1"><text:bookmark-start text:name="__RefHeading___Toc37261_3619305966"/><text:bookmark-start text:name="_Toc230713633"/><text:soft-page-break/>Chapter 36<text:bookmark-end text:name="__RefHeading___Toc37261_3619305966"/><text:bookmark-end text:name="_Toc230713633"/></text:h>
      <text:p text:style-name="GHT_20_Subheading" loext:marker-style-name="T93">The Woman Taken In Adultery <text:span text:style-name="T93"/></text:p>
      <text:p text:style-name="GHT_20_Verse" loext:marker-style-name="T93"><text:span text:style-name="T93">1 </text:span>On a certain day, early in the morning, Y'shúa came again into the Miqdásh, and all the people came to him, and he sat down and taught them.</text:p>
      <text:p text:style-name="GHT_20_Verse" loext:marker-style-name="T93"><text:span text:style-name="T93">2 </text:span>And the Scribes and Pharisees brought to him a woman taken in adultery. And when they had set her in the midst, they said to him, “Master, this woman was taken in adultery, in the very acts. Now Moshéh, in the Toráh, commanded us that such should be stoned, but what do you say?”</text:p>
      <text:p text:style-name="GHT_20_Verse" loext:marker-style-name="T93"><text:span text:style-name="T93">3 </text:span>They said this, testing him, that they might have [a basis] to accuse him. But Y'shúa stooped down, and with his finger wrote on the ground, as though he had not heard them.</text:p>
      <text:p text:style-name="GHT_20_Verse" loext:marker-style-name="T93"><text:span text:style-name="T93">4 </text:span>So when they continued asking him, he raised himself up, and said to them, “He that is without sin among you, let him cast the first stone at her.”</text:p>
      <text:p text:style-name="GHT_20_Verse" loext:marker-style-name="T93"><text:span text:style-name="T93">5 </text:span>And again he stooped down and wrote on the ground. And they which heard it, being convicted by their own conscience, went out one by one, beginning at the eldest, even to the last. And Y'shúa was left alone, and the woman standing in the midst.</text:p>
      <text:p text:style-name="GHT_20_Verse"><text:span text:style-name="T93">6 </text:span>When Y'shúa had lifted up himself, and saw none but the woman, he said to her, “Woman, where are those your accusers? Has no man condemned you?” She said to him, “No man, Master. And Y'shúa said to her, “Neither do I condemn you. From henceforth sin no more; go in peace.”</text:p>
      <text:p text:style-name="GHT_20_Subheading" loext:marker-style-name="T93">Two Men at the Miqdash Praying<text:span text:style-name="T93"/></text:p>
      <text:p text:style-name="GHT_20_Verse" loext:marker-style-name="T93"><text:span text:style-name="T93">7 </text:span>And he spoke this parable to certain ones which trusted in themselves that they were righteous, and despised others: “Two men went up into the Miqdásh to pray; the one a rich Pharisee, learned in the Law, and the other a tax collector, who was a sinner.</text:p>
      <text:p text:style-name="GHT_20_Verse" loext:marker-style-name="T93"><text:span text:style-name="T93">8 </text:span>The Pharisee stood and prayed thus with himself; Elohíym, I thank you, that I am not as other men are, extortioners, unjust, adulterers, or even as this tax collector. I fast twice per week. I give tithes of all that I possess.</text:p>
      <text:p text:style-name="GHT_20_Verse" loext:marker-style-name="T93"><text:soft-page-break/><text:span text:style-name="T93">9 </text:span>And the tax collector, standing afar off, would not lift up so much as his eyes to heaven, but smote upon his breast, saying, ‘Elohíym be merciful to me a sinner.’</text:p>
      <text:p text:style-name="GHT_20_Verse"><text:span text:style-name="T93">10 </text:span>I tell you that this man went down to his house justified rather than the other; For, every one that exalts himself shall be abased; And, he that humbles himself shall be exalted.”</text:p>
      <text:h text:style-name="GHT_20_Chapter" text:outline-level="1"><text:bookmark-start text:name="__RefHeading___Toc37263_3619305966"/><text:bookmark-start text:name="_Toc230713634"/>Chapter 37<text:bookmark-end text:name="__RefHeading___Toc37263_3619305966"/><text:bookmark-end text:name="_Toc230713634"/></text:h>
      <text:p text:style-name="GHT_20_Subheading" loext:marker-style-name="T93">The Re-generation Of the Soul<text:span text:style-name="T93"/></text:p>
      <text:p text:style-name="GHT_20_Verse" loext:marker-style-name="T93"><text:span text:style-name="T93">1 </text:span>Y'shúa sat in the porch of the Miqdásh, and some came to learn his teaching, and one said to him, “Master, what do you teach concerning life?”</text:p>
      <text:p text:style-name="GHT_20_Verse" loext:marker-style-name="T93"><text:span text:style-name="T93">2 </text:span>And he said to them, “Blessed are they who suffer many experiences, for they shall be made perfect through suffering: they shall be as the messengers of Elohíym in heaven and shall die no more, neither shall they be born any more, for death and birth have no more dominion over them.</text:p>
      <text:p text:style-name="GHT_20_Verse"><text:span text:style-name="T93">3 </text:span>They who have suffered and overcome shall be made Pillars in the Miqdásh of my Elohíym, and they shall go out no more. Truly, I say to you, unless you be born again of water and of fire, you cannot see the Kingdom of Elohíym.”</text:p>
      <text:p text:style-name="GHT_20_Subheading" loext:marker-style-name="T93">The Re-generation Of the Soul. <text:line-break/>Nicodemus Learns about Being Born Again &amp; Again<text:span text:style-name="T93"/></text:p>
      <text:p text:style-name="GHT_20_Verse" loext:marker-style-name="T93"><text:span text:style-name="T93">4 </text:span>And a certain Rabbi (Nicodemus) came to him by night, for fear of the [Establishment] Judæans, and said to him. “How can a man be born again when he is old? Can he enter a second time into his mother's womb and be born again?”</text:p>
      <text:p text:style-name="GHT_20_Verse" loext:marker-style-name="T93"><text:span text:style-name="T93">5 </text:span>Y'shúa answered, “Truly, I say to you, unless a man be born again of flesh and of Spirit, he cannot enter into the Kingdom of Elohíym. The wind blows where it wishes, and you hear the sound thereof, but cannot say from where it comes or where it goes.</text:p>
      <text:p text:style-name="GHT_20_Verse" loext:marker-style-name="T93"><text:span text:style-name="T93">6 </text:span>The light shines from the East all the way to the West. Out of the darkness, the sun arises and goes down into darkness again; so is it with man, from the ages to the ages.</text:p>
      <text:p text:style-name="GHT_20_Verse" loext:marker-style-name="T93"><text:soft-page-break/><text:span text:style-name="T93">7 </text:span>When it comes from the darkness, it is that he has lived before, and when it goes down again into darkness, it is that he may rest for a little while, and thereafter again exist.</text:p>
      <text:p text:style-name="GHT_20_Verse" loext:marker-style-name="T93"><text:span text:style-name="T93">8 </text:span>So, through many changes, you must be made perfect, as it is written in the book of Job, ‘I am a wanderer, changing place after place and house after house, until I come to the city and mansion which is eternal.’”<text:span text:style-name="T47"> </text:span><text:span text:style-name="T47"><text:note text:id="ftn159" text:note-class="footnote"><text:note-citation>154</text:note-citation><text:note-body><text:p text:style-name="Footnote" loext:marker-style-name="T81"><text:span text:style-name="T81"><text:s/>This verse is absent from the current text of </text:span><text:span text:style-name="T87">Job</text:span><text:span text:style-name="T81">, which may suggest either later removal, dependence on an alternate textual tradition, or the use of a source no longer extant.</text:span></text:p></text:note-body></text:note></text:span></text:p>
      <text:p text:style-name="GHT_20_Verse"><text:span text:style-name="T93">9 </text:span>And Nicodemus said to him, “How can these things be?” And Y'shúa answered and said to him, ‘Are you a teacher in Israel, and do not comprehend these things? Truly, we speak that which we do know, and give witness to what we have seen, and you do not receive our witness.</text:p>
      <text:p text:style-name="GHT_20_Verse"><text:span text:style-name="T47">10a</text:span> If I have told you of earthly things and you do not believe, how shall you believe if I tell you of heavenly things?” </text:p>
      <text:p text:style-name="GHT_20_Verse"><text:span text:style-name="T47">10b</text:span> [John commented,] “No man has ascended into heaven, but he<text:note text:id="ftn160" text:note-class="footnote"><text:note-citation>155</text:note-citation><text:note-body><text:p text:style-name="Footnote" loext:marker-style-name="T81"><text:span text:style-name="T81"><text:s/></text:span>Stated another way, every person first descends from the unseen order into bodily existence before eventually ascending toward the heavenly order. The same pattern applies to the “Son–Daughter of Man.” For the relationship between the Son of Man, Ḥanokh, Daniel 7, and Y’shúa, see the explanation following GHT 40:6. On the descent and ascent of persons and creation, see Excursuses VI–VII. </text:p></text:note-body></text:note> that [first] descended out of heaven,<text:span text:style-name="T293"> </text:span><text:span text:style-name="T99"><text:note text:id="ftn161" text:note-class="footnote"><text:note-citation>156</text:note-citation><text:note-body><text:p text:style-name="Footnote"><text:span text:style-name="T81"><text:s/></text:span>On the identification of the “Son of Man” with Ḥanokh (Enoch), see GHT 40:6; Daniel 7:13; and the Parables of Enoch in 1 Enoch 37–71. </text:p></text:note-body></text:note></text:span><text:span text:style-name="T99"><text:s/></text:span>even-as the Son-Daughter<text:note text:id="ftn162" text:note-class="footnote"><text:note-citation>157</text:note-citation><text:note-body><text:p text:style-name="P93"><text:s/>Cf. Prologue 6.</text:p></text:note-body></text:note><text:span text:style-name="T231"> </text:span>of Man which is-now in heaven.”<text:span text:style-name="T99"><text:note text:id="ftn163" text:note-class="footnote"><text:note-citation>158</text:note-citation><text:note-body><text:p text:style-name="Footnote" loext:marker-style-name="T81"><text:span text:style-name="T81"><text:s/>Verse </text:span><text:span text:style-name="T87">10b</text:span><text:span text:style-name="T81"> is a comment added by the Apostle John to further express what Y</text:span><text:span text:style-name="T157">'</text:span><text:span text:style-name="T81">sh</text:span><text:span text:style-name="T272">ú</text:span><text:span text:style-name="T81">a has just stated. </text:span></text:p></text:note-body></text:note></text:span> <text:s/>[<text:note text:id="ftn164" text:note-class="endnote"><text:note-citation>vi</text:note-citation><text:note-body><text:p text:style-name="Endnote"><text:span text:style-name="T294"><text:s/></text:span><text:span text:style-name="T81">When </text:span><text:span text:style-name="T295">Because verse 10b is presented as a comment by Yoḥanán rather than as part of Y</text:span><text:span text:style-name="T296">'</text:span><text:span text:style-name="T295">shúa’s direct speech, the expression “is now in heaven” naturally reflects a post-ascension vantage point. The wording is therefore consistent with a Johannine editorial or preservational layer added after Y</text:span><text:span text:style-name="T296">'</text:span><text:span text:style-name="T295">shúa’s ascension, though it cannot by itself establish the date of composition.</text:span></text:p><text:p text:style-name="P94"><text:span text:style-name="T297">Within the historical reconstruction proposed in this Commentary, Yoḥanán may have gathered earlier Gospel traditions and supplemented them with teachings he believed had been abbreviated, separated, or omitted elsewhere—including teachings concerning gilgul, the original fleshless diet, and Y</text:span><text:span text:style-name="T298">'</text:span><text:span text:style-name="T297">shúa’s hidden years. This possibility is developed more fully in Excursus I, Parts I–II.</text:span></text:p></text:note-body></text:note>]</text:p>
      <text:h text:style-name="GHT_20_Chapter" text:outline-level="1"><text:bookmark-start text:name="__RefHeading___Toc37265_3619305966"/><text:bookmark-start text:name="_Toc230713635"/>Chapter 38<text:bookmark-end text:name="__RefHeading___Toc37265_3619305966"/><text:bookmark-end text:name="_Toc230713635"/></text:h>
      <text:p text:style-name="GHT_20_Subheading" loext:marker-style-name="T93">Y'shúa Condemns Animal Cruelty <text:span text:style-name="T93"/></text:p>
      <text:p text:style-name="GHT_20_Verse" loext:marker-style-name="T93"><text:span text:style-name="T93">1 </text:span>And some of his disciples came and told him of a certain Egyptian, a son of Belial, who taught that it was lawful to torment animals, if their sufferings brought any profit to men.</text:p>
      <text:p text:style-name="GHT_20_Verse" loext:marker-style-name="T93"><text:span text:style-name="T93">2 </text:span>And Y'shúa said to them, “Truly, I say to you, they cannot be righteous, who partake of benefits which are gotten by wronging one of the creatures of Elohíym; Nor, can they touch holy things, or teach the Mysteries of the Kingdom, whose hands are stained with blood, or whose mouths are defiled with flesh. </text:p>
      <text:p text:style-name="GHT_20_Verse" loext:marker-style-name="T93"><text:soft-page-break/><text:span text:style-name="T93">3 </text:span>Elohíym gives the grains and the fruits of the earth for food; And, for righteous man, truly, there is no other lawful sustenance for the body. </text:p>
      <text:p text:style-name="GHT_20_Verse" loext:marker-style-name="T93"><text:span text:style-name="T93">4 </text:span>The robber who breaks into the house made by man is guilty, but they who break into the house made by Elohíym, even of the least of these, are the greater sinners. Wherefore, I say to all who desire to be my disciples, keep your hands from bloodshed and let no flesh enter your mouths, for Elohíym is just and bountiful, who ordains that man shall live by the fruits and seeds of the earth alone. </text:p>
      <text:p text:style-name="GHT_20_Verse" loext:marker-style-name="T93"><text:span text:style-name="T93">5 </text:span>But if any animal suffers greatly, and if its life be a misery to it, or if it be dangerous to you, release it from its life quickly, and with as little pain as you can. Send it forth in love and mercy, but do not torment it, and Elohíym, the Father-Mother, will show mercy to you, as you have shown mercy to those given into your hands. </text:p>
      <text:p text:style-name="GHT_20_Verse"><text:span text:style-name="T93">6 </text:span>And whatsoever you do to the least of these my children, you do it to me. For I am in them, and they are in me; Yes, I am in all creatures and all creatures are in me. In all their joys I rejoice, in all their afflictions I am afflicted. Wherefore I say to you: Be kind one to another, and to all the creatures of Elohíym.”</text:p>
      <text:p text:style-name="GHT_20_Subheading" loext:marker-style-name="T93">Y'shúa Raised Up a Dead Man<text:span text:style-name="T93"/></text:p>
      <text:p text:style-name="GHT_20_Verse"><text:span text:style-name="T93">7 </text:span>And it came to pass the day after, that he came into a city called Nain [in Galilee]; and many of his disciples went with him, and many people.</text:p>
      <text:p text:style-name="GHT_20_Verse" loext:marker-style-name="T93"><text:span text:style-name="T47">8 </text:span>Now when he came near to the gate of the city, behold there was a dead man carried out, the only son of his mother, and she was a widow. And many people of the city were with her.</text:p>
      <text:p text:style-name="GHT_20_Verse" loext:marker-style-name="T93"><text:span text:style-name="T93">9 </text:span>And when the Master saw her, he had compassion on her, and said to her, “Weep not, your son sleeps.” And he came and touched the coffin: and they that carried him stood still. And he said, “Young man, I say to you, Arise!”</text:p>
      <text:p text:style-name="GHT_20_Verse"><text:span text:style-name="T93">10 </text:span>And he that was considered dead sat up and began to speak. And he delivered him to his mother. And there came an awe upon all. And they glorified Elohíym, saying, “A great prophet is risen up among us; and Elohíym has visited his people.</text:p>
      <text:h text:style-name="GHT_20_Chapter" text:outline-level="1"><text:bookmark-start text:name="__RefHeading___Toc37267_3619305966"/><text:bookmark-start text:name="_Toc230713636"/><text:soft-page-break/>Chapter 39<text:bookmark-end text:name="__RefHeading___Toc37267_3619305966"/><text:bookmark-end text:name="_Toc230713636"/></text:h>
      <text:p text:style-name="GHT_20_Subheading" loext:marker-style-name="T93">Seven Parables of the Kingdom of Heaven to the Crowd<text:span text:style-name="T93"/></text:p>
      <text:p text:style-name="GHT_20_Verse" loext:marker-style-name="T93"><text:span text:style-name="T93">1 </text:span>Again, Y'shúa was sitting under the Fig tree, and his disciples gathered round him, and, round them came a multitude of people to hear him, and he said to them, “To what shall I liken the Kingdom of Heaven?” </text:p>
      <text:p text:style-name="GHT_20_Verse"><text:span text:style-name="T93">2 </text:span>And he spoke this parable, saying. </text:p>
      <text:p text:style-name="GHT_20_Verse" loext:marker-style-name="T93"><text:span text:style-name="T159">“</text:span>The Kingdom of Heaven is likened to a certain seed, small among seeds, which a man takes and sows in his field, but when it is grown, it becomes a great tree which sends forth its branches all around, which again, shooting downward into the earth takes root and grows upward, till the field is covered by the tree, so that the birds of the air come and lodge in the branches thereof and the creatures of the earth find shelter beneath it.” </text:p>
      <text:p text:style-name="GHT_20_Verse" loext:marker-style-name="T93"><text:span text:style-name="T93">3 </text:span>Another parable he put forth to them, saying, “The Kingdom of Heaven is likened to a great treasure hid in a field, the which when a man finds he hides it, and for joy thereof goes and sells all that he has and buys that field, knowing how great the wealth from it will be.”</text:p>
      <text:p text:style-name="GHT_20_Verse" loext:marker-style-name="T93"><text:span text:style-name="T93">4 </text:span>Again: “The Kingdom of Heaven is likened to one pearl of great price, which is found by a merchant seeking beautiful pearls, and the merchant finding it, sells all that he has and buys it, knowing how many more times it is worth than that which he gave for it.”</text:p>
      <text:p text:style-name="GHT_20_Verse"><text:span text:style-name="T93">5 </text:span>Again: </text:p>
      <text:p text:style-name="GHT_20_Verse" loext:marker-style-name="T93"><text:span text:style-name="T159">“</text:span>The Kingdom of Heaven is likened to a woman who takes of the incorruptible leaven and hides it in three measures of meal, till the whole is leavened; And being baked in the fire, it becomes one loaf. Or again: To one who takes a measure of pure wine and pours it into two or four measures of water, till the whole being mingled becomes the fruit of the vine.</text:p>
      <text:p text:style-name="GHT_20_Verse"><text:span text:style-name="T93">6 </text:span>Again: </text:p>
      <text:p text:style-name="GHT_20_Verse" loext:marker-style-name="T93"><text:span text:style-name="T159">“</text:span>The Kingdom of Heaven is likened to a city built foursquare on the top of a high hill, and established on a rock, and strong in its surrounding wall, and its towers and its gates, which lie to the north, and to the south, and to the east, and to the west. Such a city does not fall, neither can it be hidden, and its gates are open to all who, having the keys, will enter therein.</text:p>
      <text:p text:style-name="GHT_20_Verse"><text:span text:style-name="T93">7 </text:span>And he spoke another parable, saying: </text:p>
      <text:p text:style-name="GHT_20_Verse"><text:soft-page-break/><text:span text:style-name="T159">“</text:span>The Kingdom of Heaven is likened to good seed that a man sowed in his field, but in the night, while men slept, his enemy came and sowed tares also among the wheat and went his way. But when the blade sprung up and yielded fruit in the ear, there appeared the tares [darnel] also. </text:p>
      <text:p text:style-name="GHT_20_Verse"><text:span text:style-name="T47">8</text:span> And the servants of the householder came to him and said, ‘Sir, did you not sow good seed in your field? Why then does it have tares?’” And he said to them, “An enemy has done this!” </text:p>
      <text:p text:style-name="GHT_20_Verse"><text:span text:style-name="T47">9 </text:span>And the servants said to him, “Then, do you desire that we go and gather them up?” But he said, “No, lest perhaps while you gather up the tares, you root up the good wheat with them. </text:p>
      <text:p text:style-name="GHT_20_Verse" loext:marker-style-name="T93"><text:span text:style-name="T47">10</text:span> Let both grow together until the harvest, and in the time of the harvest, I will say to the reapers, ‘Gather up first the tares and bind them in bundles to burn them and enrich the soil but gather the wheat into my barn.’” [Explained at 40:6]</text:p>
      <text:p text:style-name="GHT_20_Verse"><text:span text:style-name="T93">11 </text:span>And again, he spoke, saying, </text:p>
      <text:p text:style-name="GHT_20_Verse" loext:marker-style-name="T93"><text:span text:style-name="T159">“</text:span>The Kingdom of Heaven is likened to the sowing of seed. Behold, a Sower went forth to sow, and as he sowed, some seeds fell by the wayside, and the fowls of the air came and devoured them. </text:p>
      <text:p text:style-name="GHT_20_Verse" loext:marker-style-name="T93"><text:span text:style-name="T93">12 </text:span>And others fell upon rocky places without much earth, and straightway they sprang up because they had no deepness of earth, and when the sun was risen they were scorched, and because they had no root they withered away. </text:p>
      <text:p text:style-name="GHT_20_Verse"><text:span text:style-name="T93">13 </text:span>And others fell among thorns, and the thorns grew up and choked them. And others fell upon good ground, ready prepared, and yielded fruit, some a hundredfold, some sixty, some thirty. They who have ears to hear let them hear.” [Explained at 40:8]</text:p>
      <text:h text:style-name="GHT_20_Chapter" text:outline-level="1"><text:bookmark-start text:name="__RefHeading___Toc37269_3619305966"/><text:bookmark-start text:name="_Toc230713637"/>Chapter 40<text:bookmark-end text:name="__RefHeading___Toc37269_3619305966"/><text:bookmark-end text:name="_Toc230713637"/></text:h>
      <text:p text:style-name="GHT_20_Subheading" loext:marker-style-name="T93">His Inner Teaching To The Twelve <text:span text:style-name="T93"/></text:p>
      <text:p text:style-name="GHT_20_Verse" loext:marker-style-name="T93"><text:span text:style-name="T93">1 </text:span>And the disciples came and said to him, “Why do you speak to the multitude in parables?” He answered and said to them, “Because it is given to you to know the Mysteries of the Kingdom of Heaven, but to them it is not given.</text:p>
      <text:p text:style-name="GHT_20_Verse" loext:marker-style-name="T93"><text:span text:style-name="T93">2 </text:span>For whosoever has, to him shall be given, and he shall have more abundance; But, whosoever has not, from him shall be taken away even that which he seems to have.</text:p>
      <text:p text:style-name="GHT_20_Verse" loext:marker-style-name="T93"><text:soft-page-break/><text:span text:style-name="T93">3 </text:span>Therefore, I speak to them in parables because they, seeing, see not, and hearing, they hear not, neither do they comprehend.</text:p>
      <text:p text:style-name="GHT_20_Verse" loext:marker-style-name="T93"><text:span text:style-name="T93">4 </text:span>For in them is fulfilled the prophecy of Yeshayáhu, which said, ‘Hearing, you shall hear and shall not comprehend, and seeing, you shall see and shall not perceive; for this people's heart is fattened, and their ears are dull of hearing and their eyes they have closed, lest at any time they should see with their eyes, and hear with their ears, and should comprehend with their heart, and should be converted and I should heal them.’</text:p>
      <text:p text:style-name="GHT_20_Verse" loext:marker-style-name="T93"><text:span text:style-name="T93">5 </text:span>But blessed are your eyes for they see, and your ears for they hear, and your hearts for they comprehend. For truly I say to you, that many prophets and righteous men have desired to see those things which you see, and have not seen them, and hear those things which you hear, and have not heard them.”</text:p>
      <text:p text:style-name="GHT_20_Verse" loext:marker-style-name="T93"><text:span text:style-name="T93">6 </text:span>Then Y'shúa sent the multitude away and his disciples came to him, saying, “Declare to us the parable of the field.” [see 39:7-10; 44:7] And he answered and said to them, “He that sows the good seed is the ‘Son of Man’;<text:span text:style-name="T137"><text:note text:id="ftn165" text:note-class="footnote"><text:note-citation>159</text:note-citation><text:note-body><text:p text:style-name="P95" loext:marker-style-name="T87"><text:span text:style-name="T81"><text:s/></text:span>The title “Son of Man” is here i<text:span text:style-name="T106">nterpreted in light of Daniel 7:13 and the Parables of Enoch in 1 Enoch 37–71. Compare </text:span><text:span text:style-name="T299">G</text:span><text:span text:style-name="T300">ht</text:span><text:span text:style-name="T106"> 40:6 </text:span><text:span text:style-name="T301">and the </text:span><text:span text:style-name="T302">Explanation on “The Son of Man”</text:span><text:span text:style-name="T106">. </text:span></text:p></text:note-body></text:note></text:span> <text:s/>the field is the world, the good seed are the children of the Kingdom, but the tares [darnel, weeds] are the children of the unrighteous. The enemy that sowed them is the devil, the harvest is The End of the Age, and the reapers are the messengers. </text:p>
      <text:p text:style-name="GHT_20_Verse" loext:marker-style-name="T93"><text:span text:style-name="T93">7 </text:span>As therefore the tares are gathered and burned in the fire so shall it be in the end of this world. The ‘Son of Man’ shall send forth his messengers, and they shall gather out of his Kingdom all things that offend, and them which act lawlessly, and shall cast them into a furnace of fire, and they who will not be purified shall be utterly consumed. Then shall the righteous shine forth as the sun in the Kingdom of Heaven.”</text:p>
      <text:p text:style-name="GHT_20_Verse" loext:marker-style-name="T93"><text:span text:style-name="T93">8 </text:span>“Hear also the parable of the Sower. The seed that fell by the wayside is like when any hear the Word of the Kingdom, and do not comprehend it, then comes the wicked one and catches away that which was sown in their heart. These are they which received seed by the wayside.</text:p>
      <text:p text:style-name="GHT_20_Verse" loext:marker-style-name="T93"><text:span text:style-name="T93">9 </text:span>And they that received the seed into stony places, the same are they that hear the Word and immediately receive it with joy. Yet they have no root in themselves but endure only a while, for when tribulation or <text:soft-page-break/>persecution arises because of the Word, by and by they are caused to stumble.</text:p>
      <text:p text:style-name="GHT_20_Verse" loext:marker-style-name="T93"><text:span text:style-name="T93">10 </text:span>They also that received seed among the thorns are they that hear the Word, and the cares of this world and the deceitfulness of riches choke the Word, and they become unfruitful.</text:p>
      <text:p text:style-name="GHT_20_Verse" loext:marker-style-name="T93"><text:span text:style-name="T93">11 </text:span>But they that receive the seed into the good ground, are they that hear the Word and comprehend it, who also bear fruit and bring forth, some thirty, some sixty, some a hundredfold.</text:p>
      <text:p text:style-name="GHT_20_Verse"><text:span text:style-name="T93">12 </text:span>These things I declare to you of the inner circle; but to those of the outer in parables. Let them hear who have ears to hear.”</text:p>
      <text:p text:style-name="P96" loext:marker-style-name="T303"><text:span text:style-name="T303">Explanation on “The Son of Man”</text:span><text:span text:style-name="T303"/></text:p>
      <text:p text:style-name="P97" loext:marker-style-name="T303"><text:span text:style-name="T303">1</text:span><text:span text:style-name="T304">st</text:span><text:span text:style-name="T303"> Ḥanokh (Enoch) Book II; Chapters 39—71 (39—70 in the Richard Laurence translation, 1883); The exaltedness and role of the “Son of Man” is described from Chapters 46—71(70); but, his identity is not revealed. At the end of Book II, Chapter 70, the Arch-Angel Micha’él finally reveals to Ḥanokh who is the “Son of Man”: it is Ḥanokh himself. Coupled with “Son of Man” of Daniel 7 and the identification of Y'shúa as the “Son of Man” leads to the conclusion that Ḥanokh was an earlier (maybe the first) incarnation of the “Mal’akh of Yahweh” (Y'shúa) as the “Son of Man”.</text:span></text:p>
      <text:p text:style-name="P98" loext:marker-style-name="T303"/>
      <text:p text:style-name="P96" loext:marker-style-name="T303"><text:span text:style-name="T303">In 1 Ḥanokh (1 Enoch), he says, </text:span><text:span text:style-name="T303"/></text:p>
      <text:p text:style-name="P97" loext:marker-style-name="T303"><text:span text:style-name="T242">70:15 </text:span><text:span text:style-name="T303">And those blessings, which proceeded from my mouth, became acceptable in the presence of the Ancient of Days. </text:span><text:span text:style-name="T242">16 </text:span><text:span text:style-name="T303">The Ancient of Days came with Micha’él and Gabri’él, Rapha’él and Phanu’él, with thousands of thousands, and myriads and myriads, which could not be numbered. <text:line-break/></text:span><text:span text:style-name="T242">17 </text:span><text:span text:style-name="T303">Then [Micha’él] that angel came to me, and with his voice saluted me, saying, </text:span><text:span text:style-name="T305">You are the Son of Man</text:span><text:span text:style-name="T303">, who is born for righteousness, and righteousness has rested upon you. </text:span><text:span text:style-name="T242">18 </text:span><text:span text:style-name="T303">The righteousness of the Ancient of Days shall not forsake you. </text:span><text:span text:style-name="T242">19 </text:span><text:span text:style-name="T303">He said, On you shall he confer peace in the name of the existing world; for from thence has peace gone forth since the world was created. </text:span><text:span text:style-name="T242">20 </text:span><text:span text:style-name="T303">And thus shall it happen to you for ever and ever.</text:span><text:span text:style-name="T306"> </text:span><text:span text:style-name="T242">21 </text:span><text:span text:style-name="T303">All who shall exist, and who shall walk in your path of righteousness, shall not forsake you forever. </text:span><text:span text:style-name="T242">22 </text:span><text:span text:style-name="T303">With you shall be their habitations, with you their lot; nor shall they be separated from you for ever and ever. </text:span><text:span text:style-name="T242">23 </text:span><text:span text:style-name="T303">And thus shall length of days be with the Son of Man. </text:span><text:span text:style-name="T242">24 </text:span><text:span text:style-name="T303">Peace shall be to the righteous; and the path of integrity shall the righteous pursue, in the name of the Lord of spirits, for ever and ever.</text:span></text:p>
      <text:p text:style-name="P99" loext:marker-style-name="T307"><text:soft-page-break/><text:span text:style-name="T308">Daniel 7:13</text:span><text:span text:style-name="T309"> <text:s/></text:span><text:span text:style-name="T310">I saw in the night visions, and, behold, one like the </text:span><text:span text:style-name="T311">Son of Man</text:span><text:span text:style-name="T310"> came with the clouds of heaven, and came to the Ancient of Days, and they brought him near before him. </text:span></text:p>
      <text:p text:style-name="P97" loext:marker-style-name="T307"><text:span text:style-name="T308">John 1:51; </text:span><text:span text:style-name="T312">Ght</text:span><text:span text:style-name="T308"> 10:15 … </text:span><text:span text:style-name="T307">“Truly, Truly, I say to you, hereafter you shall see heaven open, and the messengers of </text:span><text:span text:style-name="T313">Elohíym </text:span><text:span text:style-name="T307">ascending and descending upon the ‘</text:span><text:span text:style-name="T314">Son of </text:span><text:span text:style-name="T315">Man</text:span><text:span text:style-name="T316">’</text:span><text:span text:style-name="T307">.” <text:s text:c="3"/></text:span></text:p>
      <text:p text:style-name="P97" loext:marker-style-name="T317"><text:span text:style-name="T318">Acts 7:56 …</text:span><text:span text:style-name="T319"> </text:span><text:span text:style-name="T317">“Behold, I see the heavens opened, and the </text:span><text:span text:style-name="T320">Son of Man</text:span><text:span text:style-name="T317"> standing at the right hand of Elohiym!” <text:s text:c="3"/></text:span></text:p>
      <text:p text:style-name="P97" loext:marker-style-name="T4"><text:span text:style-name="T318">Rev</text:span><text:span text:style-name="T321">elation</text:span><text:span text:style-name="T318"> 1:13 </text:span><text:span text:style-name="T317">And in the midst of the seven menorahs one like unto the </text:span><text:span text:style-name="T320">Son of Man</text:span><text:span text:style-name="T317">, clothed with a garment down to the foot, and girded about the chest with a golden girdle.</text:span></text:p>
      <text:h text:style-name="GHT_20_Chapter" text:outline-level="1"><text:bookmark-start text:name="__RefHeading___Toc37271_3619305966"/><text:bookmark-start text:name="_Toc230713638"/>Chapter 41<text:bookmark-end text:name="__RefHeading___Toc37271_3619305966"/><text:bookmark-end text:name="_Toc230713638"/></text:h>
      <text:p text:style-name="GHT_20_Subheading" loext:marker-style-name="T93">Y'shúa Set Free the Caged Birds <text:span text:style-name="T93"/></text:p>
      <text:p text:style-name="GHT_20_Verse" loext:marker-style-name="T93"><text:span text:style-name="T93">1 </text:span>And as Y'shúa was [leaving Nain in Galilee and] heading to Jericho [in the Jordan Valley near the Dead Sea] there met him a man with a cage full of birds which he had caught and some young doves. And he saw how they were in misery having lost their liberty and moreover being tormented with hunger and thirst. </text:p>
      <text:p text:style-name="GHT_20_Verse" loext:marker-style-name="T93"><text:span text:style-name="T93">2 </text:span>And he said to the man, “What are you doing with these?” And the man answered, “I go to make my living by selling these birds which I have taken.” </text:p>
      <text:p text:style-name="GHT_20_Verse" loext:marker-style-name="T93"><text:span text:style-name="T93">3 </text:span>And Y'shúa said, “What do you think, if another, stronger than you or with greater craft, were to catch you and bind you, or your wife, or your children, and cast you into a prison, in order to sell you into captivity for his own profit, and to make a living? </text:p>
      <text:p text:style-name="GHT_20_Verse" loext:marker-style-name="T93"><text:span text:style-name="T93">4 </text:span>Are these not your fellow creatures, only weaker than you? And does not the same Elohíym, our Father-Mother, care for them as for you? Let these, your little brethren and sisters, go forth into freedom, and see that you do this thing no more but provide honestly for your living.” </text:p>
      <text:p text:style-name="GHT_20_Verse" loext:marker-style-name="T93"><text:span text:style-name="T93">5 </text:span>And the man marveled at these words and at his authority, and he let the birds go free. So, when the birds came forth, they flew to Y'shúa and stood on his shoulder and sang to him. </text:p>
      <text:p text:style-name="GHT_20_Verse"><text:span text:style-name="T93">6 </text:span>And the man inquired further of his doctrine,<text:span text:style-name="T99"><text:note text:id="ftn166" text:note-class="footnote"><text:note-citation>160</text:note-citation><text:note-body><text:p text:style-name="Footnote" loext:marker-style-name="T81"><text:span text:style-name="T81"><text:s/>Doctrine: systematic instruction given by a master and followed by a disciple (</text:span><text:span text:style-name="T88">talmíd</text:span><text:span text:style-name="T81">); in Hebrew terms, a way of walking—</text:span><text:span text:style-name="T322">Halakha</text:span><text:span text:style-name="T323">. </text:span></text:p></text:note-body></text:note></text:span> and he went his way, and learn<text:span text:style-name="T324">ed</text:span> the craft of making baskets, and by this craft he earned his <text:soft-page-break/>bread, and afterwards he broke his cages and his traps, and became a disciple of Y'shúa. </text:p>
      <text:p text:style-name="GHT_20_Subheading" loext:marker-style-name="T93">Working on the Šabbath <text:span text:style-name="T93"/></text:p>
      <text:p text:style-name="GHT_20_Verse" loext:marker-style-name="T93"><text:span text:style-name="T93">7 </text:span>And Y'shúa beheld a man working on the Šabbath , and he said to him, “Man, if you know what you do, you are blessed, for you do not break the Toráh in the spirit; but if you do know, you are accursed and a transgressor of the Toráh.”<text:span text:style-name="T99"><text:note text:id="ftn167" text:note-class="footnote"><text:note-citation>161</text:note-citation><text:note-body><text:p text:style-name="Footnote" loext:marker-style-name="T81"><text:span text:style-name="T81"><text:s/>The letter of the law versus the spirit of the law. Comprehending within various circumstances how to fulfill various commands that have come into conflict, the preservation of life takes precedence.</text:span></text:p></text:note-body></text:note></text:span></text:p>
      <text:p text:style-name="GHT_20_Verse" loext:marker-style-name="T93"><text:span text:style-name="T93">8 </text:span>And again, Y'shúa said to his disciples, “What shall be done to these servants, who knowing the will of their Master, do not prepare themselves for his coming, neither do according to his will? </text:p>
      <text:p text:style-name="GHT_20_Verse"><text:span text:style-name="T93">9 </text:span>Truly I say to you, they that know the will of their Master and does not do it, shall be beaten with many stripes. But they, who do not know the will of their Master and does not do it, shall be beaten with but few stripes. To whomsoever much is given, of them is much required. And to whom little is given, from them little is required.”<text:note text:id="ftn168" text:note-class="footnote"><text:note-citation>162</text:note-citation><text:note-body><text:p text:style-name="Footnote" loext:marker-style-name="T81"><text:span text:style-name="T81"><text:s/>And yet, all are commanded to learn and mature, until they too know “the will of their Master”.</text:span></text:p></text:note-body></text:note> </text:p>
      <text:p text:style-name="GHT_20_Subheading" loext:marker-style-name="T93">A Blind Man Denies that Others See<text:span text:style-name="T93"/></text:p>
      <text:p text:style-name="GHT_20_Verse" loext:marker-style-name="T93"><text:span text:style-name="T93">10 </text:span>And there was a certain man who was blind from his birth. And he denied that there were such things as sun, moon, and stars, or that color existed. And they tried in vain to persuade him that other people saw them; and they led him to Y'shúa, and he anointed his eyes and made him to see. </text:p>
      <text:p text:style-name="GHT_20_Verse" loext:marker-style-name="T93"><text:span text:style-name="T93">11 </text:span>And he greatly rejoiced with wonder and fear and confessed that previously he was blind. And now after this, he said, “I see all, I know everything, I am like Elohíym.” </text:p>
      <text:p text:style-name="GHT_20_Verse" loext:marker-style-name="T93"><text:span text:style-name="T93">12 </text:span>And again, Y'shúa said to him, “How can you know all? You cannot see through the walls of your house, nor read the thoughts of your fellow men, nor comprehend the language of birds, or of animals. You cannot even recall the events of your former life, conception, or birth. </text:p>
      <text:p text:style-name="GHT_20_Verse"><text:span text:style-name="T93">13 </text:span>Remember with humility how much remains unknown to you, yes, unseen, and doing so, you may see more clearly.”</text:p>
      <text:h text:style-name="GHT_20_Chapter" text:outline-level="1"><text:bookmark-start text:name="__RefHeading___Toc37273_3619305966"/><text:bookmark-start text:name="_Toc230713639"/><text:soft-page-break/>Chapter 42<text:bookmark-end text:name="__RefHeading___Toc37273_3619305966"/><text:bookmark-end text:name="_Toc230713639"/></text:h>
      <text:p text:style-name="GHT_20_Subheading" loext:marker-style-name="T93">Y'shúa Teaches About Marriage; <text:span text:style-name="T93"/></text:p>
      <text:p text:style-name="GHT_20_Verse" loext:marker-style-name="T93"><text:span text:style-name="T93">1 </text:span>And it came to pass that when Y'shúa had finished these sayings, he departed from Galilee and came into the coasts of Judæa beyond Jordan; and great multitudes followed him, and he healed them there. </text:p>
      <text:p text:style-name="GHT_20_Verse" loext:marker-style-name="T93"><text:span text:style-name="T93">2 </text:span>The Pharisees also came to him, testing him and saying to him, “Is it lawful for a man to put away a wife for every cause?”</text:p>
      <text:p text:style-name="GHT_20_Verse" loext:marker-style-name="T93"><text:span text:style-name="T93">3 </text:span>And he answered and said to them, “In some nations, one man has many wives and puts away whom he will for a just cause; and in some, a woman has many husbands and puts away whom she will for a just cause; and in others, one man is joined to one woman, in mutual love, and this is the first and the better way.</text:p>
      <text:p text:style-name="GHT_20_Verse" loext:marker-style-name="T93"><text:span text:style-name="T93">4 </text:span>For have you not read that Elohíym who made them at the beginning, made them male and female, and said, ‘For this cause shall a man or a woman leave father and mother, and shall cleave to his wife or her husband, and they two shall be one flesh.’</text:p>
      <text:p text:style-name="GHT_20_Verse" loext:marker-style-name="T93"><text:span text:style-name="T93">5 </text:span>Wherefore they are no more two, but one flesh. What therefore Elohíym have joined together, let not man put asunder.”</text:p>
      <text:p text:style-name="GHT_20_Verse" loext:marker-style-name="T93"><text:span text:style-name="T93">6 </text:span>They said to him, “Why did Moshéh then command to give a writing of divorcement?” He said to them, “Moshéh, because of the hardness of your hearts, permitted you to put away your wives, even as he permitted you to eat flesh, for many causes, but from the beginning it was not so.</text:p>
      <text:p text:style-name="GHT_20_Verse" loext:marker-style-name="T93"><text:span text:style-name="T93">7 </text:span>And I say to you, ‘Whosoever shall put away a wife, except it be for a just cause, and shall marry another in her place, commits adultery.’” His disciples say to him, “If the case of the man is so with his wife, it is not good to marry.”</text:p>
      <text:p text:style-name="GHT_20_Verse"><text:span text:style-name="T93">8 </text:span>But he said to them, “All cannot receive this saying, except those to whom it is given. For there are some, celibates who were so born from their mother’s womb, and there are some, which were made celibates of men, and there are some, who have made themselves celibates for the Kingdom of Heaven’s sake. He that is able to receive it, let him receive it.”</text:p>
      <text:p text:style-name="GHT_20_Subheading" loext:marker-style-name="T93"><text:soft-page-break/>His Blessing of the Little Children<text:span text:style-name="T93"/></text:p>
      <text:p text:style-name="GHT_20_Verse" loext:marker-style-name="T93"><text:span text:style-name="T93">9 </text:span>Then there came to him little children that he should put his hands on them and bless them, and the disciples rebuked them.</text:p>
      <text:p text:style-name="GHT_20_Verse"><text:span text:style-name="T93">10 </text:span>But Y'shúa said, “Permit little children to come to me and do not forbid them, for of such is the Kingdom of Heaven.” And he laid his hands on them and blessed them. </text:p>
      <text:p text:style-name="GHT_20_Subheading" loext:marker-style-name="T93">The Ten Lepers<text:span text:style-name="T93"/></text:p>
      <text:p text:style-name="GHT_20_Verse" loext:marker-style-name="T93"><text:span text:style-name="T93">11 </text:span>And as he entered a certain village, there met him ten men that were lepers, who stood afar off. And they lifted up their voices, and said, “Y'shúa, Master, have mercy on us.” </text:p>
      <text:p text:style-name="GHT_20_Verse" loext:marker-style-name="T93"><text:span text:style-name="T93">12 </text:span>And when he saw them, he said to them, “Go, show yourselves to the priests.”<text:span text:style-name="T99"><text:note text:id="ftn169" text:note-class="footnote"><text:note-citation>163</text:note-citation><text:note-body><text:p text:style-name="P100" loext:marker-style-name="T325"><text:span text:style-name="T325"><text:s/>In this passage the ten lepers are not told to offer a sacrifice according to the </text:span><text:span text:style-name="T326">Law of Moses</text:span><text:span text:style-name="T325">, but only to </text:span><text:span text:style-name="T326">show themselves to the priests</text:span><text:span text:style-name="T325">. Compare </text:span><text:span text:style-name="T326">Luke 17:12–19</text:span><text:span text:style-name="T325"> and the note at </text:span><text:span text:style-name="T327">Ght</text:span><text:span text:style-name="T77"> </text:span><text:span text:style-name="T326">15:1</text:span><text:span text:style-name="T325">.</text:span></text:p></text:note-body></text:note></text:span> And it came to pass that, as they went, they were cleansed. And one of them, when he saw that he was healed, turned back, and with a loud voice glorified Elohíym and fell down on his face at his feet, giving him thanks. And he was a Samaritan.</text:p>
      <text:p text:style-name="GHT_20_Verse"><text:span text:style-name="T93">13 </text:span>And Y'shúa answering said, “Were there not ten cleansed? But where are the nine? Are there not any found that returned to give glory to Elohíym, except this ‘stranger’.” And he said to him, “Arise, go your way, your faith has made you whole.” </text:p>
      <text:h text:style-name="GHT_20_Chapter" text:outline-level="1"><text:bookmark-start text:name="__RefHeading___Toc37275_3619305966"/><text:bookmark-start text:name="_Toc230713640"/>Chapter 43<text:bookmark-end text:name="__RefHeading___Toc37275_3619305966"/><text:bookmark-end text:name="_Toc230713640"/></text:h>
      <text:p text:style-name="GHT_20_Subheading" loext:marker-style-name="T93">The Rich Young Ruler &amp; Forsaking All<text:span text:style-name="T93"/></text:p>
      <text:p text:style-name="GHT_20_Verse" loext:marker-style-name="T93"><text:span text:style-name="T93">1 </text:span>And, behold, one came and said to him. “Good Master, what good thing shall I do, that I may have everlasting life?” And he said to him, “Why do you call me good? There is none good but One, that is, Elohíym; But, if you will enter into life, keep the mit<text:span text:style-name="T328">s</text:span>ṿ<text:span text:style-name="T329">ó</text:span>th.” He said to him, “Which are they?” </text:p>
      <text:p text:style-name="GHT_20_Verse" loext:marker-style-name="T93"><text:span text:style-name="T93">2 </text:span>Y'shúa said, “What does Moshéh teach? You shall not kill, you shall not commit adultery, you shall not steal, you shall not bear false witness, honour your father and your mother and, you shall love your neighbor as yourself.” The young man said to him, <text:span text:style-name="T159">“</text:span>All these things have I kept from my youth up; What do I still lack?” </text:p>
      <text:p text:style-name="GHT_20_Verse" loext:marker-style-name="T93"><text:soft-page-break/><text:span text:style-name="T93">3 </text:span>Y'shúa said to him, “If you desire to be perfect,<text:span text:style-name="T99"><text:note text:id="ftn170" text:note-class="footnote"><text:note-citation>164</text:note-citation><text:note-body><text:p text:style-name="Footnote" loext:marker-style-name="T81"><text:span text:style-name="T81"><text:s/>“If you desire to be perfect”. This is the path of the “higher-law” found within the scriptures…not the path of the “lower-law” also contained in the scriptures. The “higher-law” is the law of love that extends to all creatures. It is the law of “in the beginning” before it was augmented because of human hardness of heart—before protective barriers and temporary remedial laws were added.</text:span></text:p></text:note-body></text:note></text:span><text:span text:style-name="T293"> </text:span>go and sell what you have in abundance, and give to those who have not, and you shall have treasure in heaven; and come and follow me.” </text:p>
      <text:p text:style-name="GHT_20_Verse" loext:marker-style-name="T93"><text:span text:style-name="T93">4 </text:span>But when the young man heard that saying, he went away sorrowful, for he had great possessions, yes, more than satisfied his needs. </text:p>
      <text:p text:style-name="GHT_20_Verse" loext:marker-style-name="T93"><text:span text:style-name="T93">5 </text:span>Then Y'shúa said to his disciples, “Truly I say to you, that the rich man, with difficulty, shall enter into the Kingdom of Heaven. And again, I say to you, it is easier for a camel to go through the ‘gate of the needle’s eye’ than for a rich person to enter into the Kingdom of Elohíym.” </text:p>
      <text:p text:style-name="GHT_20_Verse" loext:marker-style-name="T93"><text:span text:style-name="T93">6 </text:span>When his disciples heard it, they were exceedingly amazed, saying, “Who then can be saved?” But Y'shúa beheld them, and said to them, “For the fleshly mind this is impossible, but with the spiritual mind all things are possible. [Romans 8:4-7]</text:p>
      <text:p text:style-name="GHT_20_Verse" loext:marker-style-name="T93"><text:span text:style-name="T93">7 </text:span>And I say to you, do not make for yourselves friends of ‘the mammon of unrighteousness’ so that when you fail they may receive you into their earthly habitations; But rather make for yourselves friends of the true riches, even the wisdom of Elohíym, that you may so be received into eternal dwellings which fade not away.” </text:p>
      <text:p text:style-name="GHT_20_Verse" loext:marker-style-name="T93"><text:span text:style-name="T93">8 </text:span>Then Képha said to him, “Behold we have forsaken all and followed you.” And Y'shúa said to them, “Truly I say to you, that you which have followed me, in the regeneration when the ‘Son of Man’ shall sit in the throne of his glory, you also shall sit upon twelve thrones, judging the Twelve Tribes of Yisraél, but the things of this world it is not mine to give. </text:p>
      <text:p text:style-name="GHT_20_Verse"><text:span text:style-name="T93">9 </text:span>And everyone that has forsaken riches, houses, and friends, for the sake of the Kingdom of Heaven and its righteousness, shall receive a hundredfold in the age to come and shall inherit everlasting life. But many that are first shall be last, and many that are last shall be first.” </text:p>
      <text:p text:style-name="GHT_20_Subheading" loext:marker-style-name="T93">Eating with Unwashed Hands<text:span text:style-name="T93"/></text:p>
      <text:p text:style-name="GHT_20_Verse" loext:marker-style-name="T93"><text:span text:style-name="T93">10 </text:span>And there came to him certain ones of the Scribes and Pharisees who had seen one of his disciples eat with unwashed hands. </text:p>
      <text:p text:style-name="GHT_20_Verse" loext:marker-style-name="T93"><text:soft-page-break/><text:span text:style-name="T93">11 </text:span>And they found fault, for the [Establishment] Judæans do not eat unless they have first washed their hands, and, many other things they observe, in the washing of cups and of vessels and of tables. </text:p>
      <text:p text:style-name="GHT_20_Verse" loext:marker-style-name="T93"><text:span text:style-name="T93">12 </text:span>And they said, “Why do not all your disciples walk after the tradition of the elders, for we saw one who ate with unwashed hands?” </text:p>
      <text:p text:style-name="GHT_20_Verse" loext:marker-style-name="T93"><text:span text:style-name="T93">13 </text:span>And Y'shúa said, “Well has Moshéh commanded you to be clean, and to keep your bodies clean, and your vessels clean, but you have added things, which often cannot be observed by everyone at all times and in all places. </text:p>
      <text:p text:style-name="GHT_20_Verse" loext:marker-style-name="T93"><text:span text:style-name="T93">14 </text:span>Hearken to me, therefore, not only unclean things entering into the body of man defile the man, but much more do evil and unclean thoughts, which pour from the heart of man, defile the inner man and defile others also. Therefore, take heed to your thoughts and cleanse your hearts and let your food be pure. </text:p>
      <text:p text:style-name="GHT_20_Verse"><text:span text:style-name="T93">15 </text:span>These things you ought to do and not to leave the others undone. Whoever breaks the law of purification out of necessity, are blameless, for they do it not of their own will, neither despising the law which is just and good. For cleanliness in all things is great gain.<text:span text:style-name="T99"><text:note text:id="ftn171" text:note-class="footnote"><text:note-citation>165</text:note-citation><text:note-body><text:p text:style-name="Footnote" loext:marker-style-name="T81"><text:span text:style-name="T81"><text:s/>This version of the episode differs noticeably in tone from </text:span><text:span text:style-name="T87">Mark 7:1–23</text:span><text:span text:style-name="T81"> and </text:span><text:span text:style-name="T87">Matthew 15:1–11</text:span><text:span text:style-name="T81">. Ritual impurity could result from contact with a corpse, leprosy, childbirth, menstruation, semen, idols, or dead creatures. These were not necessarily sins, but conditions requiring purification before entering the sacred space and demand constant awareness.</text:span></text:p></text:note-body></text:note></text:span><text:span text:style-name="T99"> </text:span></text:p>
      <text:p text:style-name="GHT_20_Verse"><text:span text:style-name="T47">16</text:span> Be not followers of evil fashions of the world even in appearance; For, many are led into evil by the outward appearance, and the likeness of evil.” [1 Thess. 5:22]</text:p>
      <text:h text:style-name="GHT_20_Chapter" text:outline-level="1"><text:bookmark-start text:name="__RefHeading___Toc37277_3619305966"/><text:bookmark-start text:name="_Toc230713641"/>Chapter 44<text:bookmark-end text:name="__RefHeading___Toc37277_3619305966"/><text:bookmark-end text:name="_Toc230713641"/></text:h>
      <text:p text:style-name="GHT_20_Subheading" loext:marker-style-name="T93">The Confession of the Twelve; Yom Teruah <text:span text:style-name="T168"><text:note text:id="ftn172" text:note-class="footnote"><text:note-citation>166</text:note-citation><text:note-body><text:p text:style-name="Footnote" loext:marker-style-name="T54"><text:span text:style-name="T81"><text:s/>This timing is inferred from </text:span><text:span text:style-name="T87">46:1</text:span><text:span text:style-name="T81">: “After six days, when the Festival of Sukkoth was at hand...” together with the thematic connections in this chapter.</text:span></text:p></text:note-body></text:note></text:span></text:p>
      <text:p text:style-name="GHT_20_Verse" loext:marker-style-name="T93"><text:span text:style-name="T93">1 </text:span>Again Y'shúa sat near the sea, in a circle of twelve palm trees, where he often resorted, and the Twelve and their fellows came to him, and they sat under the shade of the trees, and the Holy One taught them, sitting in their midst.</text:p>
      <text:p text:style-name="GHT_20_Verse" loext:marker-style-name="T93"><text:span text:style-name="T93">2 </text:span>And Y'shúa said to them, “you have heard what men in the world say concerning me, but whom do you say that I am?” Képha rose up with Andrew his brother and said, “You are the Mashíakh, the Son of the living Ĕl, who descends from heaven and dwells in the hearts of them <text:soft-page-break/>who believe and obey to righteousness.” And the rest rose up and said, each after his own manner, “These words are true, so we believe.” </text:p>
      <text:p text:style-name="GHT_20_Verse" loext:marker-style-name="T93"><text:span text:style-name="T93">3 </text:span>And Y'shúa answered them saying, “Blessed are you, my twelve, who believe, for flesh and blood has not revealed this to you, but the Spirit of Elohíym, which dwells in you. I indeed am the Way, the Truth and the Life; And, the Truth comprehends all things. </text:p>
      <text:p text:style-name="GHT_20_Verse" loext:marker-style-name="T93"><text:span text:style-name="T93">4 </text:span>All truth is in Elohíym, and I bear witness to the truth. I am the true Rock, and on this Rock do I build my Assembly, and the gates of Sheól<text:span text:style-name="T99"><text:note text:id="ftn173" text:note-class="footnote"><text:note-citation>167</text:note-citation><text:note-body><text:p text:style-name="Footnote" loext:marker-style-name="T81"><text:span text:style-name="T81"><text:s/>The </text:span><text:span text:style-name="T87">gates of She’ol</text:span><text:span text:style-name="T81"> lead to the regions of the underworld where the righteous and unrighteous await their respective destinies. In this interpretation, the righteous were not to remain there permanently because of Yahwéh’s work in Y'shúa—a process linked here with the events of </text:span><text:span text:style-name="T87">66–70 </text:span><text:span text:style-name="T330">ce</text:span><text:span text:style-name="T81"> and continuing thereafter. Compare </text:span><text:span text:style-name="T87">1 Thess. 4:13ff.</text:span><text:span text:style-name="T81"> and </text:span><text:span text:style-name="T87">Rev. 14:13</text:span><text:span text:style-name="T81">.</text:span></text:p></text:note-body></text:note></text:span> shall not prevail against it, and out of this Rock shall flow rivers of living water to give life to the peoples of the earth. [Ex. 17:6; 33:21-22]</text:p>
      <text:p text:style-name="GHT_20_Verse" loext:marker-style-name="T93"><text:span text:style-name="T93">5 </text:span>You are my chosen twelve. In me, the Head and Cornerstone, are the Twelve foundations of my house built on the rock, and on you, in me, shall my Assembly be built, and in truth and righteousness shall my Congregation be established. </text:p>
      <text:p text:style-name="GHT_20_Verse"><text:span text:style-name="T93">6 </text:span>And you shall sit on twelve thrones and send forth light and truth to all the Twelve Tribes of Yisraél after the Spirit, and I will be with you, even to The End of the [coming] Age. </text:p>
      <text:p text:style-name="GHT_20_Subheading" loext:marker-style-name="T93">Perverse Leaders shall Arise<text:span text:style-name="T93"/></text:p>
      <text:p text:style-name="GHT_20_Verse" loext:marker-style-name="T93"><text:span text:style-name="T93">7 </text:span>But there shall arise after you, men of perverse minds who shall, through ignorance or through craft, suppress many things that I have spoken to you, and lay to me things that I never taught, sowing tares among the good wheat which I have given you to sow in the world. <text:span text:style-name="T99">[</text:span><text:span text:style-name="T331">Ght</text:span><text:span text:style-name="T99"> 39:7; 40:6]</text:span></text:p>
      <text:p text:style-name="GHT_20_Verse" loext:marker-style-name="T93"><text:span text:style-name="T93">8 </text:span>Then shall the truth of Elohíym endure the contradiction of sinners, for thus it has been, and thus it will be. But the time comes when the things which they have hidden shall be revealed and made known, and the truth shall make free those which were bound.</text:p>
      <text:p text:style-name="GHT_20_Verse" loext:marker-style-name="T93"><text:span text:style-name="T93">9 </text:span>One is your Master; all you are brethren, and one is not greater than another in the place which I have given to you, for you have one Master, even Mashíakh, who is over you and with you and in you, and there is no inequality among my twelve, or their fellows. </text:p>
      <text:p text:style-name="GHT_20_Verse" loext:marker-style-name="T93"><text:soft-page-break/><text:span text:style-name="T93">10 </text:span>All are equally near to me. Therefore, do not strive for the first place, for you are all first, because you are the foundation stones and pillars of the Assembly, built on the truth which is in me and in you, and the truth and the Toráh you shall establish for all, as shall be given to you. </text:p>
      <text:p text:style-name="GHT_20_Verse" loext:marker-style-name="T93"><text:span text:style-name="T93">11 </text:span>Truly, when you and your fellows agree together touching anything in my name, I am in the midst of you and with you. </text:p>
      <text:p text:style-name="GHT_20_Verse"><text:span text:style-name="T93">12 </text:span>Woe is the time when the spirit of the world enters into the Assembly and my teachings and precepts are made void through the corruption of men and of women. Woe is the world when the Light is hidden. Woe is the world when these things shall be.” </text:p>
      <text:p text:style-name="GHT_20_Subheading" loext:marker-style-name="T93">Y'shúa Prays<text:span text:style-name="T93"/></text:p>
      <text:p text:style-name="GHT_20_Verse"><text:span text:style-name="T93">13 </text:span>At that time, Y'shúa lifted his voice and said, </text:p>
      <text:p text:style-name="GHT_20_Verse">“I thank you, O most righteous Parent, Creator of the heavens and earth, that though these things are hidden from the wise and the prudent [the Ḥakhamím], they are nevertheless revealed to babes. </text:p>
      <text:p text:style-name="GHT_20_Verse" loext:marker-style-name="T47"><text:span text:style-name="T47">14 </text:span>No one knows you, who is the Two-in-One, except the Son, who is the Daughter of man. None knows the Daughter or the Son except they to whom the Mashíakh is revealed.<text:note text:id="ftn174" text:note-class="footnote"><text:note-citation>168</text:note-citation><text:note-body><text:p text:style-name="Footnote" loext:marker-style-name="T81"><text:span text:style-name="T81"><text:s/></text:span>Cf. Prologue 6.</text:p></text:note-body></text:note></text:p>
      <text:p text:style-name="GHT_20_Verse"><text:span text:style-name="T93">15 </text:span>“Come to me all you that labor and are heavy laden, and I will give you rest. Take my yoke upon you and learn of me, for I am meek and lowly in heart, and you shall find rest for your souls. For my yoke is equal and it is easy, my burden is light and presses not unequally.”</text:p>
      <text:h text:style-name="GHT_20_Chapter" text:outline-level="1"><text:bookmark-start text:name="__RefHeading___Toc37279_3619305966"/><text:bookmark-start text:name="_Toc230713642"/>Chapter 45<text:bookmark-end text:name="__RefHeading___Toc37279_3619305966"/><text:bookmark-end text:name="_Toc230713642"/></text:h>
      <text:p text:style-name="GHT_20_Subheading" loext:marker-style-name="T93">Yom ha’Kippurim Preparation; <text:span text:style-name="T168"><text:note text:id="ftn175" text:note-class="footnote"><text:note-citation>169</text:note-citation><text:note-body><text:p text:style-name="Footnote" loext:marker-style-name="T81"><text:span text:style-name="T81"><text:s/>This timing is inferred from </text:span><text:span text:style-name="T87">46:1</text:span><text:span text:style-name="T81"> (“After six days, when the Festival of Sukkoth was at hand...”) together with the thematic relation to </text:span><text:span text:style-name="T87">Yom Kippur</text:span><text:span text:style-name="T81"> (cf. Jubilees 34:10–19).</text:span></text:p></text:note-body></text:note></text:span><text:s/>Seeking For Signs</text:p>
      <text:p text:style-name="GHT_20_Verse" loext:marker-style-name="T93"><text:span text:style-name="T93">1 </text:span>Then certain ones of the Scribes and of the Pharisees answered saying, “Master, we wish to see a sign from you.” But he answered and said to them, “An evil and adulterous generation [void of spiritual discernment]<text:span text:style-name="T99"><text:note text:id="ftn176" text:note-class="footnote"><text:note-citation>170</text:note-citation><text:note-body><text:p text:style-name="Footnote" loext:marker-style-name="T81"><text:span text:style-name="T81"><text:s/>Sufficient testimony and signs had already been given yet were ignored or denied. The “adulterous generation” refused to respond to the evidence placed before them.</text:span></text:p></text:note-body></text:note></text:span> seeks after a sign [ignoring what has already been given] and there shall no sign be given to it, except the sign of the prophet Jonah. </text:p>
      <text:p text:style-name="GHT_20_Verse" loext:marker-style-name="T93"><text:soft-page-break/><text:span text:style-name="T93">2 </text:span>Yes, as Jonah was three days and three nights in the belly of the Whale, so shall the ‘Son of Man’ be three days and three nights in the heart of the earth, and afterward he shall rise.<text:note text:id="ftn177" text:note-class="footnote"><text:note-citation>171</text:note-citation><text:note-body><text:p text:style-name="Footnote" loext:marker-style-name="T81"><text:span text:style-name="T81"><text:s/>For the full “three days and three nights” prophecy, compare </text:span><text:span text:style-name="T87">45:2; 49:3; 71:5; 79:6; 82:17; 83:5–10; 84:9; 85:5; 88:6</text:span><text:span text:style-name="T81">.</text:span></text:p></text:note-body></text:note> <text:s/></text:p>
      <text:p text:style-name="GHT_20_Verse" loext:marker-style-name="T93"><text:span text:style-name="T93">3 </text:span>The men of Nineveh shall rise in judgment with this generation and shall condemn it, because they repented at the preaching of Jonah, and behold a greater than Jonah is here. </text:p>
      <text:p text:style-name="GHT_20_Verse"><text:span text:style-name="T93">4 </text:span>The Queen of the South shall arise in the judgment with this generation and shall condemn it; For, she came from the uttermost parts of the earth to hear the wisdom of Solomon, and behold, a greater than Solomon is here.” </text:p>
      <text:p text:style-name="GHT_20_Subheading" loext:marker-style-name="T93">The Unclean Spirit<text:span text:style-name="T93"/></text:p>
      <text:p text:style-name="GHT_20_Verse" loext:marker-style-name="T93"><text:span text:style-name="T93">5 </text:span>Again he said: “When the unclean spirit is gone out of any, he walks through dry places seeking rest and finding none. It said, “I will return into my house from whence I came out. And when he is come, he finds it empty, swept and garnished, for they asked not the Good Spirit to dwell within them and be their eternal Guest. </text:p>
      <text:p text:style-name="GHT_20_Verse" loext:marker-style-name="T93"><text:span text:style-name="T93">6 </text:span>Then he goes and takes with him seven other spirits more wicked than himself, and they enter in and dwell there, and the last state of all such is worse than the first. Even so shall it be also to this wicked generation, which refuses entrance to the Spirit of Elohíym. </text:p>
      <text:p text:style-name="GHT_20_Verse"><text:span text:style-name="T93">7 </text:span>For I say to you, whosoever blasphemes the ‘Son of Man’, it shall be forgiven them; But whoever blasphemes the Ruách ha’Qodésh, it shall not be forgiven them either in this age, or in the next,<text:note text:id="ftn178" text:note-class="footnote"><text:note-citation>172</text:note-citation><text:note-body><text:p text:style-name="Footnote" loext:marker-style-name="T54"><text:span text:style-name="T81"><text:s/>See the note in Chapter 6 regarding the three ages.</text:span></text:p></text:note-body></text:note> for they resist the Light of Elohíym, by the false traditions of men.”</text:p>
      <text:p text:style-name="GHT_20_Subheading" loext:marker-style-name="T93">Y'shúa’s True Family<text:span text:style-name="T93"/></text:p>
      <text:p text:style-name="GHT_20_Verse" loext:marker-style-name="T93"><text:span text:style-name="T93">8 </text:span>While, he yet spoke to the people, behold, his parents and his brothers and his sisters stood without, desiring to speak with him. Then one said to him, “Behold your father and your mother, and your brothers and your sisters stand without, desiring to speak with you.” </text:p>
      <text:p text:style-name="GHT_20_Verse" loext:marker-style-name="T93"><text:span text:style-name="T93">9 </text:span>But he answered and said to him that told him, “Who is my father and who is my mother? and who are my brothers and my sisters?” </text:p>
      <text:p text:style-name="GHT_20_Verse"><text:soft-page-break/><text:span text:style-name="T93">10 </text:span>And he stretched forth his hand towards his disciples and said, “Behold, my father and my mother, my brothers and sisters, and my children! For whosoever shall do the will of my Parent who is in heaven, the same is my father and my mother, my brother and my sister, my son and my daughter. </text:p>
      <text:p text:style-name="GHT_20_Subheading" loext:marker-style-name="T93">The Covetous<text:span text:style-name="T93"/></text:p>
      <text:p text:style-name="GHT_20_Verse" loext:marker-style-name="T93"><text:span text:style-name="T93">11 </text:span>And there were some Pharisees, who were covetous and proud of their riches, and he said to them, “Take heed to yourselves, and beware of covetousness, for a man’s life consists not in the abundance of things which he possesses.” </text:p>
      <text:p text:style-name="GHT_20_Verse" loext:marker-style-name="T93"><text:span text:style-name="T93">12 </text:span>And he spoke a parable to them, saying, “The ground of a certain rich man brought forth plentifully; and he thought within himself, saying, ‘What shall I do, because I have no room where to bestow my fruits?’ </text:p>
      <text:p text:style-name="GHT_20_Verse" loext:marker-style-name="T93"><text:span text:style-name="T93">13 </text:span>And he said, ‘This will I do: I will pull down my barns and build greater, and there I will bestow all my fruits and my goods. </text:p>
      <text:p text:style-name="GHT_20_Verse" loext:marker-style-name="T93"><text:span text:style-name="T93">14 </text:span>And I will say to my soul, you have abundant goods laid up for many years, take your ease, drink and be merry.’ </text:p>
      <text:p text:style-name="GHT_20_Verse" loext:marker-style-name="T93"><text:span text:style-name="T93">15 </text:span>But Elohíym said to him, ‘You fool, this night your life shall be required of you; Then, whose shall those things be, which you have provided?’ </text:p>
      <text:p text:style-name="GHT_20_Verse"><text:span text:style-name="T93">16 </text:span>So are they that lay up treasures for themselves and are not rich in good works to those that need and are in want.” <text:s/></text:p>
      <text:h text:style-name="GHT_20_Chapter" text:outline-level="1"><text:bookmark-start text:name="__RefHeading___Toc37281_3619305966"/><text:bookmark-start text:name="_Toc230713643"/>Chapter 46<text:bookmark-end text:name="__RefHeading___Toc37281_3619305966"/><text:bookmark-end text:name="_Toc230713643"/></text:h>
      <text:p text:style-name="GHT_20_Subheading" loext:marker-style-name="T93">The Transfiguration on the Mount at Sukkóth <text:span text:style-name="T93"/></text:p>
      <text:p text:style-name="GHT_20_Verse"><text:span text:style-name="T93">1 </text:span>After six days, when the Ḥag Sukkόth [Festival of Tabernacles] was at hand, Y'shúa took the Twelve<text:span text:style-name="T99"><text:note text:id="ftn179" text:note-class="footnote"><text:note-citation>173</text:note-citation><text:note-body><text:p text:style-name="Footnote" loext:marker-style-name="T81"><text:span text:style-name="T81"><text:s/></text:span><text:span text:style-name="T332">Compare with Mark 9; Luke 9; Matthew 17; 2 Peter 1:16-18.</text:span></text:p></text:note-body></text:note></text:span> and brought them apart up into a high mountain, and as he was praying the fashion of his countenance was changed, and he was transfigured before them, and his face did shine as the sun, and his garment was white as the light. [4:3]</text:p>
      <text:p text:style-name="GHT_20_Verse" loext:marker-style-name="T93"><text:span text:style-name="T47">2</text:span> And, behold, there appeared to them Moshéh and Eliyáhu talking with him and spoke of the Toráh, and of his decease, which he should accomplish at Yerushaláyim. </text:p>
      <text:p text:style-name="GHT_20_Verse" loext:marker-style-name="T93"><text:soft-page-break/><text:span text:style-name="T93">3 </text:span>And Moshéh spoke, saying, “This is he of whom I foretold, saying, ‘A prophet from the midst of your brethren like me, shall <text:span text:style-name="T105">יהוה</text:span> send to you’, and that which <text:span text:style-name="T105">יהוה</text:span> speaks to him, shall he speak to you, and to him shall you hearken, and whosoever will not obey shall bring upon themselves their own destruction.</text:p>
      <text:p text:style-name="GHT_20_Verse" loext:marker-style-name="T93"><text:span text:style-name="T93">4 </text:span>Then Képha said to Y'shúa, “Rabban, it is good for us to be here; if you desire, let us make here three Sukkáth; one for you, and one for Moshéh, and one for Eliyáhu.” </text:p>
      <text:p text:style-name="GHT_20_Verse"><text:span text:style-name="T93">5 </text:span>While he yet spoke, behold a bright cloud overshadowed them, and twelve rays as of the sun issued from behind the cloud. [4:3] And a voice came out of the cloud, which said, “This is my beloved Son, in whom I am well pleased; hear you him.” [C<text:span text:style-name="T333">ompare </text:span><text:span text:style-name="T334">Ght</text:span> 8:2; 5:5] </text:p>
      <text:p text:style-name="GHT_20_Verse"><text:span text:style-name="T47">6 </text:span>And when the Talmidím heard it, they fell on their faces and were much amazed, and Y'shúa came and touched them and said, “Arise and be not afraid.” And when they had lifted their eyes, they saw no man, except Y'shúa only. And the six glories were seen upon him. [Isaiah 11:2]</text:p>
      <text:p text:style-name="GHT_20_Subheading" loext:marker-style-name="T93">The Giving of the Law of Mashíakh<text:span text:style-name="T93"/></text:p>
      <text:p text:style-name="GHT_20_Verse"><text:span text:style-name="T93">7 </text:span>And Y'shúa said to them, “Behold a new Toráh I give to you, [the higher law; 25:8] which is not new but Ancient.<text:span text:style-name="T99"><text:note text:id="ftn180" text:note-class="footnote"><text:note-citation>174</text:note-citation><text:note-body><text:p text:style-name="P101" loext:marker-style-name="T81"><text:span text:style-name="T81"><text:s/></text:span>The Higher Law is here traced through Melchizedek to the Beginning. Genesis 14:18 presents Melchizedek as both king and priest, bringing forth bread and wine rather than an animal victim. This earlier pattern provides an important background for the priesthood and bread-and-wine offering restored through Y’shúa. <text:span text:style-name="T49">See the accompanying endnote</text:span>, “Melchizedek, Zadok, and the Priesthood of the Higher Law.” <text:s/>For related historical evidence concerning Melchizedek’s bread-and-wine offering and the earlier bloodless tradition, <text:span text:style-name="T49">see Excursus II, Part I, §5:</text:span> “Possible Traces of an Earlier Bloodless Tradition.” </text:p></text:note-body></text:note></text:span> <text:s/><text:note text:id="ftn181" text:note-class="endnote"><text:note-citation>vii</text:note-citation><text:note-body><text:p text:style-name="Endnote"><text:s/><text:span text:style-name="T335">Melchizedek, Zadok, and the Priesthood of the Higher Law</text:span></text:p><text:p text:style-name="Endnote">Melchizedek first appears in Genesis 14:18–20 as the king of Salem and “priest of El Elyon”—Elohíym Most High. He comes forth to meet Aḅraham bearing bread and wine, blesses him in the name of the Most High, and receives a tenth from him. The account is brief, but its elements are significant: kingship and priesthood are united in one righteous figure; the blessing invokes the Creator of heaven and earth; and the visible offering consists of bread and wine rather than the flesh and blood of an animal.</text:p><text:p text:style-name="Endnote">Genesis does not explicitly call the bread and wine a sacrifice. Neither should more be claimed than the passage states. Nevertheless, their presence beside Melchizedek’s priestly blessing establishes a pattern markedly different from the later animal-sacrificial order. Within the theological framework of the <text:span text:style-name="T38">G</text:span><text:span text:style-name="T336">ht</text:span>, Melchizedek may therefore be understood as a witness to an earlier and higher priesthood grounded in righteousness, peace, blessing, thanksgiving, and the fruits of the earth.</text:p><text:p text:style-name="Endnote">The name <text:span text:style-name="Emphasis">Malkí-Tsédeq</text:span> is traditionally interpreted as “king of righteousness,” while his title “king of Salem” permits the related interpretation “king of peace” (Heb. 7:2). The name <text:span text:style-name="Emphasis">Tsadók</text:span>—Zadok—arises from the same Hebrew root associated with righteousness or justice. <text:soft-page-break/>This shared root does not prove that Melchizedek and the later priest Zadok were the same person or that every Zadokite priest possessed the Melchizedek office. It does establish a meaningful theological association among righteousness, legitimate priesthood, and the name borne by the Zadokite line.</text:p><text:p text:style-name="Endnote">The historical Zadok served as priest during the reigns of Daṿíd and Shlomóh, and his descendants later represented an authorized priestly lineage associated with the Jerusalem Temple. Ezekiel gives the “sons of Zadok” a privileged place because they remained faithful when other Levites went astray (Ezek. 44:10–16; 48:11). Communities represented among the Dead Sea Scrolls likewise appealed to Zadokite identity and authority while protesting the corruption of the contemporary Temple establishment. The Zadokite witness therefore preserves the principle that priestly legitimacy depends upon covenantal righteousness and fidelity, not merely possession of office.</text:p><text:p text:style-name="Endnote">Yet the Melchizedek priesthood precedes Zadok, Aharón, Levi, and the Sinai covenant. Aḅraham receives Melchizedek’s blessing generations before the Levitical priesthood is established. Hebrews draws attention to this chronological and theological priority: Levi, still within the ancestry of Aḅraham, may be said symbolically to have offered tithes through him, while the lesser receives blessing from the greater (Heb. 7:4–10). The argument does not merely replace one human priestly genealogy with another. It points beyond Levitical descent to a priesthood grounded in enduring life and divine appointment.</text:p><text:p text:style-name="P102">Psalm 110 joins this earlier priesthood to the enthroned messianic ruler:</text:p><text:p text:style-name="P103">You are a priest forever, according to the order of Melchizedek.</text:p><text:p text:style-name="P102">The Hebrew expression translated “according to the order” is unusual, and the ancient Greek renders it <text:span text:style-name="Emphasis">kata tēn taxin Melchisedek</text:span>—“according to the order of Melchizedek.” This became the governing interpretation employed in Hebrews. Since biblical Hebrew possesses no separate grammatical vocative case, the final name may also be heard interpretively as a direct address:</text:p><text:p text:style-name="P103">You are a priest forever—O Melchizedek!</text:p><text:p text:style-name="Endnote">This vocative reading is possible, especially where the enthroned Davidic ruler is being identified with the Melchizedek figure. It should nevertheless be presented as an interpretive possibility rather than as the only grammatically permissible translation. The conventional reading emphasizes a priesthood patterned after Melchizedek; the vocative reading emphasizes the identity of the addressed priest-king. Both readings associate the messianic ruler with the priesthood that preceded Levi.</text:p><text:p text:style-name="Endnote">The Letter to the Hebrews develops Psalm 110 as an early messianic midrash. Y<text:span text:style-name="T337">'</text:span>shúa does not assume the Aharonic office or descend from Levi according to the flesh. He arises from Yahudáh and the house of Daṿíd, yet receives priestly authority through divine appointment “after the order of Melchizedek.” His priesthood is therefore royal, heavenly, and prior in principle to the Levitical order. It does not depend upon service at the earthly altar or upon the repeated death of animal victims.</text:p><text:p text:style-name="Endnote">This distinction corresponds to the <text:span text:style-name="T38">G</text:span><text:span text:style-name="T338">ht</text:span>’s contrast between the Higher Law and the later bloody system. The priesthood of the Higher Law does not offer suffering creatures to obtain divine mercy. It ministers righteousness and peace, blesses in the name of the Most High, restores communion with Elohíym, and presents the pure oblation of bread, wine, oil, incense, thanksgiving, and consecrated life. The prophetic criticism of sacrifice and the Zadokite protest against corrupt priesthood stand within this larger movement of restoration.</text:p><text:p text:style-name="Endnote"><text:soft-page-break/>At the final supper, Y<text:span text:style-name="T337">'</text:span>shúa brings the Melchizedek pattern to its messianic fullness. Bread and the fruit of the vine become signs of divine life, spiritual nourishment, covenantal communion, and the willing offering of the whole person. The Eucharistic oblation is not a continuation of animal sacrifice under altered symbols. It is a restoration of the bloodless priestly pattern witnessed before Sinai and redirected toward the Perfect Life manifested in Y<text:span text:style-name="T337">'</text:span>shúa.</text:p><text:p text:style-name="Endnote">The relationship may therefore be summarized as a theological trajectory rather than a single uninterrupted institutional genealogy.</text:p><text:list text:style-name="L1"><text:list-item><text:p text:style-name="P104">Melchizedek embodies the primordial priest-king of righteousness and peace. </text:p></text:list-item><text:list-item><text:p text:style-name="P104">Zadok and the faithful sons of Zadok preserve the demand for legitimate and righteous priesthood. </text:p></text:list-item><text:list-item><text:p text:style-name="P104">Psalm 110 joins the Davidic Messiah to the enduring Melchizedek priesthood. </text:p></text:list-item><text:list-item><text:p text:style-name="P104">Hebrews interprets Y<text:span text:style-name="T339">'</text:span>shúa as the divinely appointed priest of that higher order. </text:p></text:list-item><text:list-item><text:p text:style-name="P104">The <text:span text:style-name="T38">G</text:span><text:span text:style-name="T340">ht</text:span> restores the ethical and liturgical substance of the order through the rejection of bloodshed and the pure oblation of bread, wine, thanksgiving, and consecrated life. </text:p></text:list-item></text:list><text:p text:style-name="Endnote">Melchizedek, Zadok, and Y<text:span text:style-name="T339">'</text:span>shúa should not therefore be collapsed into one historical office without distinction. They belong to successive manifestations of a common priestly principle: righteousness before ritual status, peace instead of violence, divine appointment instead of corrupted succession, and the offering of life rather than the taking of life. In Y<text:span text:style-name="T341">'</text:span>shúa, the royal and priestly trajectories converge, and the priesthood of the Higher Law is restored for the perfecting of the saints.</text:p></text:note-body></text:note><text:s text:c="2"/>Even as Moshéh gave the Ten Sayings to Yisraél after the flesh, so also, I give to you, the Twelve sayings, for the Kingdom of Yisraél after the spirit. </text:p>
      <text:p text:style-name="GHT_20_Verse" loext:marker-style-name="T93"><text:span text:style-name="T47">8 </text:span>For, who is the Yisraél of Elohíym? Even they of every nation and tribe who work righteousness, love mercy, and keep my commandments--these are the true Yisraél of Elohíym.”<text:span text:style-name="T99"><text:note text:id="ftn182" text:note-class="footnote"><text:note-citation>175</text:note-citation><text:note-body><text:p text:style-name="P72"><text:span text:style-name="T342"><text:s/>Compare </text:span><text:span text:style-name="T343">75:17–18</text:span><text:span text:style-name="T342"> and </text:span><text:span text:style-name="T343">44:6</text:span><text:span text:style-name="T342">, where the Israel of Elohíym is defined spiritually and ethically rather than merely by outward designation. </text:span></text:p></text:note-body></text:note></text:span> And standing upon his feet, Y'shúa spoke, saying: </text:p>
      <text:p text:style-name="GHT_20_Verse" loext:marker-style-name="T93"><text:span text:style-name="T93">9 </text:span>“Hear Yisraél, <text:span text:style-name="T105">יהוה</text:span> Elohéyḳa is One; Many are My seers and My prophets. In Me everything lives and moves and has being.” </text:p>
      <text:p text:style-name="GHT_20_Verse" loext:marker-style-name="T93"><text:soft-page-break/><text:span text:style-name="T93">10 </text:span>You will worship One: <text:span text:style-name="T105">יהוה</text:span>, the Father-Mother in the heavens of whom are all things and revere the sacred name. </text:p>
      <text:p text:style-name="GHT_20_Verse" loext:marker-style-name="T93"><text:span text:style-name="T93">11 </text:span>You will revere your fathers and your mothers on earth, whose care is for you, and all the Teachers of Righteousness.</text:p>
      <text:p text:style-name="GHT_20_Verse" loext:marker-style-name="T93"><text:span text:style-name="T93">12 </text:span>You will cherish and protect the weak, and those who are oppressed, and all creatures that suffer wrong.</text:p>
      <text:p text:style-name="GHT_20_Verse" loext:marker-style-name="T93"><text:span text:style-name="T93">13 </text:span>You will work with your hands the things that are good and decent; so, you will eat the fruits of the earth and live long in the earth. </text:p>
      <text:p text:style-name="GHT_20_Verse" loext:marker-style-name="T93"><text:span text:style-name="T93">14 </text:span>You will purify yourselves daily and rest the Seventh Day from labor, keeping holy the Šabbaths and the Festivals of your Elohíym. </text:p>
      <text:p text:style-name="GHT_20_Verse" loext:marker-style-name="T93"><text:span text:style-name="T93">15 </text:span>Do to others as you desire that others should do to you. </text:p>
      <text:p text:style-name="GHT_20_Verse" loext:marker-style-name="T93"><text:span text:style-name="T93">16 </text:span>You will not take away the life of any creature for your pleasure, nor for your profit, nor torment it.</text:p>
      <text:p text:style-name="GHT_20_Verse" loext:marker-style-name="T93"><text:span text:style-name="T93">17 </text:span>You will not steal the goods of anyone, nor gather lands and riches to yourselves, beyond your need or use. </text:p>
      <text:p text:style-name="GHT_20_Verse" loext:marker-style-name="T93"><text:span text:style-name="T93">18 </text:span>You will not eat the flesh nor drink the blood of any slaughtered creature nor anything which brings disorder to your health or senses. </text:p>
      <text:p text:style-name="GHT_20_Verse" loext:marker-style-name="T93"><text:span text:style-name="T93">19 </text:span>You will not make impure marriages where love and health [shalom] are not, nor corrupt yourselves or any creature made pure by the Holy One. [1 Cor. 6:15-20; 7:15] </text:p>
      <text:p text:style-name="GHT_20_Verse" loext:marker-style-name="T93"><text:span text:style-name="T93">20 </text:span>You will not bear false witness against any nor willfully deceive any by a lie to hurt them.</text:p>
      <text:p text:style-name="GHT_20_Verse" loext:marker-style-name="T93"><text:span text:style-name="T93">21 </text:span>Do not <text:span text:style-name="T344">do </text:span>to others as you desire that others should not do to you.</text:p>
      <text:p text:style-name="GHT_20_Verse"><text:span text:style-name="T93">22 </text:span>And when the Talmidím heard these words, they smote upon their breasts, saying: </text:p>
      <text:p text:style-name="GHT_20_Verse"><text:span text:style-name="T159">“</text:span>Wherein we have offended, O Elohíym forgive us: and may your Love, Wisdom, and Truth within us, incline our hearts to love and keep this Holy Toráh.”</text:p>
      <text:p text:style-name="GHT_20_Verse" loext:marker-style-name="T93"><text:span text:style-name="T93">23 </text:span>And Y'shúa said to them, “My yoke is equal and my burden light, if you are willing to bear it, to you it will be easy. Lay no other burden on those that enter into the Kingdom, but only these necessary things. </text:p>
      <text:p text:style-name="GHT_20_Verse" loext:marker-style-name="T93"><text:span text:style-name="T93">24 </text:span>This is the New Toráh to the Yisraél of Elohíym, and the Toráh is within, for it is the Toráh of Love—and it is not new but ancient. Take heed that you add nothing to this Toráh, neither take anything from it. Truly I say to you, they who believe and obey this Toráh shall be delivered, and they who know and obey it not, shall be lost. </text:p>
      <text:p text:style-name="GHT_20_Verse" loext:marker-style-name="T93"><text:soft-page-break/><text:span text:style-name="T93">25 </text:span>But as in Adam all die so in Mashíakh shall all be made alive. <text:span text:style-name="T99">[Romans 5:12-21]</text:span><text:span text:style-name="T204"> </text:span>And the disobedient shall be purged through many fires<text:note text:id="ftn183" text:note-class="footnote"><text:note-citation>176</text:note-citation><text:note-body><text:p text:style-name="Footnote" loext:marker-style-name="T81"><text:span text:style-name="T81"><text:s/>Cf. the experience of many fiery trials: </text:span><text:span text:style-name="T82">Ght</text:span><text:span text:style-name="T81"> 37; 46:25; 1 Peter 4:7, 12; Job 33:12-29</text:span></text:p></text:note-body></text:note> and they who persist shall descend and shall perish eternally.” </text:p>
      <text:p text:style-name="GHT_20_Verse" loext:marker-style-name="T93"><text:span text:style-name="T93">26 </text:span>And as they came down from the mountain, Y'shúa charged them, saying, “Tell the vision to no man, until the ‘Son of Man’ is risen again from the dead.” </text:p>
      <text:p text:style-name="GHT_20_Verse"><text:span text:style-name="T93">27 </text:span>His Talmidíym asked him, saying, “Why then do the Scribes say that Eliyáhu must first come? And Y'shúa answered and said to them, <text:span text:style-name="T159">“</text:span>Eliyáhu truly shall first come and restore all things. [Mal. 4:5] </text:p>
      <text:p text:style-name="GHT_20_Verse"><text:span text:style-name="T47">28 </text:span>But I say to you, that Eliyáhu is come already, and they knew him not, but have done to him whatsoever they desired. Likewise, shall also the ‘Son of Man’ suffer of them. Then the Talmidím understood that he spoke to them of Yoḥanán ha’Mat<text:span text:style-name="T345">ḅ</text:span>íl [John the Baptist].</text:p>
      <text:h text:style-name="GHT_20_Chapter" text:outline-level="1"><text:bookmark-start text:name="__RefHeading___Toc37283_3619305966"/><text:bookmark-start text:name="_Toc230713644"/>Chapter 47<text:bookmark-end text:name="__RefHeading___Toc37283_3619305966"/><text:bookmark-end text:name="_Toc230713644"/></text:h>
      <text:p text:style-name="GHT_20_Subheading" loext:marker-style-name="T93">The Spirit Gives Life <text:span text:style-name="T93"/></text:p>
      <text:p text:style-name="P105" loext:marker-style-name="T93"><text:span text:style-name="T93">1 </text:span>And when they were come down from the Mount, one of his disciples asked him, “Master, if a person does not keep all these mit<text:span text:style-name="T328">s</text:span>ṿóth shall he enter into Life?” And he said, “The Toráh [I give you] is good in the letter and without the Spirit is dead; But the Spirit makes the letter alive. [2 Corinthians 3:1-6]</text:p>
      <text:p text:style-name="GHT_20_Verse" loext:marker-style-name="T93"><text:span text:style-name="T93">2 </text:span>Take heed that you obey from the heart, and in the spirit of love, all the mit<text:span text:style-name="T328">s</text:span>ṿ<text:span text:style-name="T329">ó</text:span>th which I have given to you. </text:p>
      <text:p text:style-name="GHT_20_Verse" loext:marker-style-name="T93"><text:span text:style-name="T93">3 </text:span>It has been written, ‘You shall not kill’ but I say to you, if any hate and desire to slay, they are guilty of [transgressing] the Toráh, yes, if they cause hurt or torture to any innocent creature, they are guilty. But if they kill to put an end to suffering which cannot be healed, they are not guilty, if they do it quickly and in love. </text:p>
      <text:p text:style-name="GHT_20_Verse" loext:marker-style-name="T93"><text:span text:style-name="T93">4 </text:span>It has been said, ‘You shall not steal’; But I say to you, if any, not content with what they have, desire and seek after that which belongs to another or if they withhold that which is just from the worker, they have stolen in their heart already, and their guilt is greater than that of one who steals a loaf in necessity to satisfy his hunger. </text:p>
      <text:p text:style-name="GHT_20_Verse" loext:marker-style-name="T93"><text:span text:style-name="T93">5 </text:span>Again you have been told, ‘You shall not commit adultery’; But I say to you, if man or woman join together in marriage with unhealthy <text:soft-page-break/>bodies and beget unhealthy offspring, they are guilty, even though they have not taken their neighbor’s spouse; And if any have not taken a woman who belongs to another, but desire in their heart and seek after her, they have committed adultery already in spirit. </text:p>
      <text:p text:style-name="GHT_20_Verse" loext:marker-style-name="T93"><text:span text:style-name="T93">6 </text:span>And again I say to you, ‘If any desire and seek to possess the body of any creature for food, or for pleasure, or for profit, they defile themselves thereby.</text:p>
      <text:p text:style-name="GHT_20_Verse" loext:marker-style-name="T93"><text:span text:style-name="T93">7 </text:span>Yes, and if a man tells the truth to his neighbor in such a way as to lead him into evil, even though it is true in the letter, he is guilty. </text:p>
      <text:p text:style-name="GHT_20_Verse" loext:marker-style-name="T93"><text:span text:style-name="T93">8 </text:span>Walk in the spirit, and thus, you shall fulfill the Toráh and be fit for the Kingdom. Let the Toráh be within your own hearts rather than on tables of memorial, which things, nevertheless, you ought to do and not to leave the other undone. For the Toráh, which I have given to you, is holy, just, and good, and blessed are all they who obey and walk therein.</text:p>
      <text:p text:style-name="GHT_20_Verse"><text:span text:style-name="T93">9 </text:span>Elohíym is Spirit, and they who worship Elohíym must worship in spirit and in truth, at all times and in all places.” </text:p>
      <text:p text:style-name="GHT_20_Subheading" loext:marker-style-name="T93">The Rich Man and the Beggar<text:span text:style-name="T93"/></text:p>
      <text:p text:style-name="GHT_20_Verse" loext:marker-style-name="T93"><text:span text:style-name="T93">10 </text:span>And he spoke this parable to them who were rich, saying, “There was a certain rich man who was clothed in purple and fine linen, and rejoiced in luxury every day. </text:p>
      <text:p text:style-name="GHT_20_Verse" loext:marker-style-name="T93"><text:span text:style-name="T93">11 </text:span>And there was a certain beggar named Elazar, which was laid at his gate, full of sores. And desiring to be fed with the crumbs which fell from the rich man’s table; Moreover, the dogs came and licked his sores. </text:p>
      <text:p text:style-name="GHT_20_Verse" loext:marker-style-name="T93"><text:span text:style-name="T93">12 </text:span>And it happened, that the beggar died, and was carried by the messengers into Aḅraham’s <text:span text:style-name="T279">bosom</text:span>.<text:note text:id="ftn184" text:note-class="footnote"><text:note-citation>177</text:note-citation><text:note-body><text:p text:style-name="P106"><text:s/><text:span text:style-name="T346">Single underlines mark terms related to the compartments of </text:span><text:span text:style-name="T347">She’ol</text:span><text:span text:style-name="T346">. Double underlines indicate material absent from the </text:span><text:span text:style-name="T347">Gospel of Luke</text:span><text:span text:style-name="T346">. </text:span></text:p></text:note-body></text:note> The rich man also died and was buried with great pomp. And in <text:span text:style-name="T279">Sheól</text:span>,<text:note text:id="ftn185" text:note-class="footnote"><text:note-citation>178</text:note-citation><text:note-body><text:p text:style-name="Footnote" loext:marker-style-name="T81"><text:span text:style-name="T81"><text:s/></text:span>This Commentary understands She’ól as a differentiated postmortem realm, distinct from Gehenna and other images of judgment. It includes differing conditions or chambers for departed persons according to their moral and spiritual state. For the relationship among She’ól, gilgul, judgment, resurrection, and restoration, see Excursus VI, especially §§5–12. </text:p></text:note-body></text:note> [<text:note text:id="ftn186" text:note-class="endnote"><text:note-citation>viii</text:note-citation><text:note-body><text:p text:style-name="P107"><text:s/><text:span text:style-name="T161">“Aḅraham gave up the spirit and died in a good old age, an old man and full of years, and was gathered to his people” (Gen. 25:8). Similar language is used of Yishma’él, Yitsḥáq, and Ya’aqoḅ (Gen. 25:17; 35:29; 49:33). She’ól may designate the grave or, more broadly, the realm of departed persons, represented in Scripture as containing differing conditions or regions. Compare Deut. 32:22; Ps. 86:13; Prov. 9:18; Luke 16:19–31; 23:43.</text:span></text:p><text:p text:style-name="P108"><text:span text:style-name="T348">Gehenna derives from the Valley of Hinnom and became an image of divine judgment, fire, and destruction; the frequently repeated description of it as a continuously burning municipal rubbish dump should not be treated as an established first-century fact. Second Peter 2:4 uses the Greek verb </text:span><text:span text:style-name="Emphasis"><text:span text:style-name="T348">tartaroō</text:span></text:span><text:span text:style-name="T348"> for the confinement of the sinning messengers, while Jude 6 describes the same tradition of imprisonment without employing that term. Both reflect traditions also preserved in 1 Enoch and related literature.</text:span></text:p><text:p text:style-name="P109"><text:span text:style-name="T164">She’ól, Gehenna, Tartarus, and the Lake of Fire should therefore not automatically be collapsed into one undifferentiated “hell.” They represent differing conditions or images of death, confinement, judgment, and purification. The duration and ultimate outcome of these judgments have been interpreted variously as annihilation, endless punishment, or remedial judgment extending into later ages. The </text:span><text:span text:style-name="T166">G</text:span><text:span text:style-name="T349">ht</text:span><text:span text:style-name="T164">’s larger testimony should be considered in relation to its proclamation of judgment, purification, and final restoration. See Excursus VI, especially §§5–12.</text:span></text:p></text:note-body></text:note>] he lifted his eyes, being in torments, and sees Aḅraham afar off, and Elazar in <text:span text:style-name="T279">his bosom</text:span>. </text:p>
      <text:p text:style-name="GHT_20_Verse" loext:marker-style-name="T93"><text:span text:style-name="T93">13 </text:span>And he cried and said, ‘Father Aḅraham, have mercy on me, and send Elazar that he may dip the tip of his finger in water, and cool my tongue, for I am tormented in this <text:span text:style-name="T279">place</text:span>.’<text:note text:id="ftn187" text:note-class="footnote"><text:note-citation>179</text:note-citation><text:note-body><text:p text:style-name="Footnote" loext:marker-style-name="T81"><text:span text:style-name="T81"><text:s/></text:span><text:span text:style-name="T258">Luke’s Gospel reads </text:span><text:span text:style-name="T259">“flame”</text:span><text:span text:style-name="T258"> rather than </text:span><text:span text:style-name="T259">“place.”</text:span></text:p></text:note-body></text:note> </text:p>
      <text:p text:style-name="GHT_20_Verse" loext:marker-style-name="T93"><text:soft-page-break/><text:span text:style-name="T93">14 </text:span>But Aḅraham said, ‘Son, remember that you in your lifetime received your good things, and likewise Elazar bad things; But now, he is comforted, and you are tormented. <text:span text:style-name="T350">And thus, are the changes of life for the perfecting of souls</text:span>. And beside all this, <text:span text:style-name="T350">between us and you there is a great chasm established</text:span>, so that those that would pass from here to you cannot; Neither can they pass to us that would come from there, <text:span text:style-name="T350">till their time be accomplished</text:span>.’ </text:p>
      <text:p text:style-name="GHT_20_Verse" loext:marker-style-name="T93"><text:span text:style-name="T93">15 </text:span>Then he said, ‘I ask you therefore, Father, that you would send him to my father’s house, for I have five brothers, that he may testify to them, lest they also came into this place of torment.’ </text:p>
      <text:p text:style-name="GHT_20_Verse" loext:marker-style-name="T93"><text:span text:style-name="T93">16 </text:span>Abraham said to him, ‘They have Moshéh and the prophets, let them hear them.’ And he said, ‘No, Father Aḅraham; But if one went to them from the dead, they would repent.’ </text:p>
      <text:p text:style-name="GHT_20_Verse"><text:span text:style-name="T93">17 </text:span>And Abraham said to him, ‘If they do not listen to Moshéh and the prophets, neither will they be persuaded, though one rose from the dead.’</text:p>
      <text:h text:style-name="GHT_20_Chapter" text:outline-level="1"><text:bookmark-start text:name="__RefHeading___Toc37285_3619305966"/><text:bookmark-start text:name="_Toc230713645"/>Chapter 48<text:bookmark-end text:name="__RefHeading___Toc37285_3619305966"/><text:bookmark-end text:name="_Toc230713645"/></text:h>
      <text:p text:style-name="GHT_20_Subheading" loext:marker-style-name="T93">Y'shúa Feeds One Thousand with 5-Melons <text:span text:style-name="T93"/></text:p>
      <text:p text:style-name="GHT_20_Verse" loext:marker-style-name="T93"><text:span text:style-name="T93">1 </text:span>And it came to pass as Y'shúa had been teaching the multitudes, and they were hungry and weak by reason of the heat of the day that there passed by that way a woman on a camel laden with melons and other fruits.</text:p>
      <text:p text:style-name="GHT_20_Verse" loext:marker-style-name="T93"><text:span text:style-name="T93">2 </text:span>And Y'shúa raised his voice and cried out, “O you that thirst, seek the living water which comes from heaven, for this is the water of life, of which, whoso drinks does not thirst again.”</text:p>
      <text:p text:style-name="GHT_20_Verse" loext:marker-style-name="T93"><text:span text:style-name="T93">3 </text:span>And he took of the fruit, five melons and divided them among the people, and they ate, and their thirst was quenched, and he said to them, “If Elohíym makes the sun to shine, and the water to fill out these fruits of the earth, will not the same be the sun of your souls, and fill you with the water of life?</text:p>
      <text:p text:style-name="GHT_20_Verse"><text:span text:style-name="T93">4 </text:span>Seek the truth and let your souls be satisfied. The truth of Elohíym is that water which comes from heaven, without money and without price, and they who drink shall be satisfied. And those whom he fed were one thousand men, women and children—and none of them went home hungry or thirsty; and many that had fever were healed. </text:p>
      <text:p text:style-name="GHT_20_Subheading" loext:marker-style-name="T93"><text:soft-page-break/>Questions about the Šabbath Day<text:span text:style-name="T93"/></text:p>
      <text:p text:style-name="GHT_20_Verse" loext:marker-style-name="T93"><text:span text:style-name="T93">5 </text:span>At that time, Y'shúa went on the Šabbath day through the cornfields, and his disciples were hungry and began to pluck the ears of corn, and to eat.</text:p>
      <text:p text:style-name="GHT_20_Verse" loext:marker-style-name="T93"><text:span text:style-name="T93">6 </text:span>But when the Pharisees saw it, they said to him, “Behold, your disciples do that which is not lawful to do upon the Šabbath day.</text:p>
      <text:p text:style-name="GHT_20_Verse" loext:marker-style-name="T93"><text:span text:style-name="T93">7 </text:span>And he said to them, “Have you not read what Daṿíd did, when he was hungry, and they that were with him? How he entered the house of Elohíym and did eat the showbread, which was not lawful for him to eat, neither for them which were with him, but only for the priests? </text:p>
      <text:p text:style-name="GHT_20_Verse" loext:marker-style-name="T93"><text:span text:style-name="T93">8 </text:span>Or have you not read in the Toráh, how that on the Šabbath days, the priests in the Miqdásh do work on the Šabbath and are blameless? But I say to you, that in this place is One greater than the Miqdásh.</text:p>
      <text:p text:style-name="GHT_20_Verse"><text:span text:style-name="T93">9 </text:span>But if you had known what this means, ‘I will have mercy and not sacrifice’ you would not have condemned the guiltless. For the ‘Son of Man’ is Master – even of the Šabbath.”</text:p>
      <text:p text:style-name="GHT_20_Subheading" loext:marker-style-name="T93">Healing on the Šabbath Day<text:span text:style-name="T93"/></text:p>
      <text:p text:style-name="GHT_20_Verse" loext:marker-style-name="T93"><text:span text:style-name="T93">10 </text:span>And when he was departed from there, he went into their Synagogue. And, behold, there was a man that had his hand withered. And they asked him, saying, “Is it lawful to heal on the Šabbath days?” – that they might accuse him.</text:p>
      <text:p text:style-name="GHT_20_Verse" loext:marker-style-name="T93"><text:span text:style-name="T93">11 </text:span>And he said to them, “What man shall there be among you that shall have but one sheep, and if it falls into a pit on the Šabbath day, will he not lay hold on it and lift it out? And if you give help to a sheep, shall you not also give help to a man that needs it?</text:p>
      <text:p text:style-name="GHT_20_Verse" loext:marker-style-name="T93"><text:span text:style-name="T93">12 </text:span>Wherefore, it is lawful to do good on the Šabbath day.” Then he said <text:s/>to the man, “Stretch forth your hand.” And he stretched it forth, and it was restored whole, like as the other.</text:p>
      <text:p text:style-name="GHT_20_Verse" loext:marker-style-name="T93"><text:span text:style-name="T93">13 </text:span>Then the Pharisees went out and held a council against him, how they might destroy him. But when Y'shúa knew it, he withdrew himself from thence. And great multitudes followed him, and he healed their sick and infirm and charged them that they should not make it known.</text:p>
      <text:p text:style-name="GHT_20_Verse" loext:marker-style-name="T93"><text:span text:style-name="T93">14 </text:span>So it was fulfilled, which was spoken by Yeshayáhu the prophet, saying, “Behold my servant, whom I have chosen, my beloved, in <text:soft-page-break/>whom my soul is well pleased; I will put My Spirit upon him, and he will show judgment to the Nations;</text:p>
      <text:p text:style-name="GHT_20_Verse"><text:span text:style-name="T93">15 </text:span>He shall not strive nor cry, neither shall any man hear his voice in the streets; A bruised reed he shall not break, and smoking flax he shall not quench till he sends forth judgment to victory [Isa 42:1-2]; And in his name will the nations trust.” [Isa 11:10]</text:p>
      <text:h text:style-name="GHT_20_Chapter" text:outline-level="1"><text:bookmark-start text:name="__RefHeading___Toc37287_3619305966"/><text:bookmark-start text:name="_Toc230713646"/>Chapter 49<text:bookmark-end text:name="__RefHeading___Toc37287_3619305966"/><text:bookmark-end text:name="_Toc230713646"/></text:h>
      <text:p text:style-name="GHT_20_Subheading" loext:marker-style-name="T93">The True Miqdash of Elohíym <text:span text:style-name="T93"/></text:p>
      <text:p text:style-name="GHT_20_Verse" loext:marker-style-name="T93"><text:span text:style-name="T93">1 </text:span>And the Feast of the Passover was near. And it happened that some of the disciples, being masons, were set to repair one of the chambers of the Miqdásh. And Y'shúa was passing by, and they said to him, “Master, do you see these great buildings and what manner of stones are here, and how beautiful is the work of our ancestors?”</text:p>
      <text:p text:style-name="GHT_20_Verse" loext:marker-style-name="T93"><text:span text:style-name="T93">2 </text:span>And Y'shúa said, “Yes, it is beautiful and well-wrought are the stones, but the time comes when not one stone shall be left on another, for the enemy shall overthrow both the city and the Miqdásh. [<text:span text:style-name="T351">Ght</text:span><text:span text:style-name="T352"> </text:span>61]</text:p>
      <text:p text:style-name="GHT_20_Verse"><text:span text:style-name="T93">3 </text:span>But the True Miqdásh is the body of man in which Elohíym dwells by the Spirit, and when this Miqdásh is destroyed, in three days [and nights],<text:note text:id="ftn188" text:note-class="footnote"><text:note-citation>180</text:note-citation><text:note-body><text:p text:style-name="Footnote" loext:marker-style-name="T81"><text:span text:style-name="T81"><text:s/>Cf. 45:2; 83:10; 84:9; 88:6. The phrase “three days and three nights” may here symbolize the soul’s transition after death before receiving an incorruptible spiritual body.</text:span></text:p></text:note-body></text:note> Elohíym raises up a more glorious Miqdásh, which the eye of the natural man does not perceive. </text:p>
      <text:p text:style-name="GHT_20_Verse"><text:span text:style-name="T47">4 </text:span>Do you not know that you are the Miqdashím of the Ruách ha’Qodesh? and whoever destroys one of these Miqdashím the same shall be himself destroyed?”</text:p>
      <text:p text:style-name="GHT_20_Subheading" loext:marker-style-name="T93">The Scribes Seek to Entangle Y'shúa Over Sacrifices in the Mi<text:span text:style-name="T353">q</text:span>d<text:span text:style-name="T354">á</text:span>sh</text:p>
      <text:p text:style-name="GHT_20_Verse" loext:marker-style-name="T93"><text:span text:style-name="T93">5 </text:span>And some of the Scribes, hearing him, sought to entangle him in his talk and said, “If you would put away the sacrifices of sheep and oxen and birds, to what purpose was this Miqdásh built for Elohíym by Solomon, which has been now forty-six years in restoring?”<text:span text:style-name="T99"><text:note text:id="ftn189" text:note-class="footnote"><text:note-citation>181</text:note-citation><text:note-body><text:p text:style-name="Footnote" loext:marker-style-name="T81"><text:span text:style-name="T81"><text:s/>Historical records indicate that Herod proposed the Temple project in </text:span><text:span text:style-name="T87">19 </text:span><text:span text:style-name="T218">bce</text:span><text:span text:style-name="T81"> and began construction in </text:span><text:span text:style-name="T87">18 </text:span><text:span text:style-name="T218">bce</text:span><text:span text:style-name="T81">. Counting forward forty-six years yields approximately </text:span><text:span text:style-name="T87">27 </text:span><text:span text:style-name="T218">ce</text:span><text:span text:style-name="T81">. 46 – 18 = 28 (-1 for year 0) = 27 </text:span><text:span text:style-name="T82">ce</text:span><text:span text:style-name="T81">.</text:span></text:p></text:note-body></text:note></text:span></text:p>
      <text:p text:style-name="GHT_20_Verse" loext:marker-style-name="T93"><text:span text:style-name="T93">6 </text:span>And Y'shúa answered and said, “It is written in the prophets, ‘My house shall be called a house of prayer for all nations’ [Isaiah 56:7] for <text:soft-page-break/>the sacrifice of praise and thanksgiving. But you have made it a house of slaughter and filled it with abominations.</text:p>
      <text:p text:style-name="GHT_20_Verse" loext:marker-style-name="T93"><text:span text:style-name="T93">7 </text:span>Again it is written, ‘From the rising of the sun to the setting of the same, my name shall be great among the nations and incense with a pure offering shall be offered to me.’ But you have made it a desolation with your offerings of blood and used the sweet incense only to cover the bad smell thereof. I am come not to destroy the Toráh but to bring it to fullness. [<text:span text:style-name="T351">Ght</text:span><text:span text:style-name="T352"> </text:span>25:7]</text:p>
      <text:p text:style-name="GHT_20_Verse" loext:marker-style-name="T93"><text:span text:style-name="T93">8 </text:span><text:span text:style-name="T146">Do </text:span>you not know what is written? ‘Obedience is better than sacrifice and to hearken is better than the fat of rams. [1Samuel 15:22]’ ‘I, <text:span text:style-name="T105">יהוה</text:span>, am weary of your burnt offerings and vain oblations.’ ‘Your hands are full of blood.’ [Isaiah 1:10-14]</text:p>
      <text:p text:style-name="GHT_20_Verse"><text:span text:style-name="T93">9 </text:span>And is it not written, what is the true sacrifice? ‘Wash you and make you clean and put away the evil from before my eyes, cease to do evil, learn to do well. Do justice for the fatherless and the widow and all that are oppressed.’ So, doing, you shall fulfill the Toráh. [Isaiah 1:15-17]</text:p>
      <text:p text:style-name="GHT_20_Subheading" loext:marker-style-name="T93">The Mi<text:span text:style-name="T353">q</text:span>d<text:span text:style-name="T354">á</text:span>sh will be Taken Away</text:p>
      <text:p text:style-name="GHT_20_Verse" loext:marker-style-name="T93"><text:span text:style-name="T93">10 </text:span>The day comes when all that which is in the outer court, which pertains to blood offerings, shall be taken away and pure worshippers shall worship <text:span text:style-name="T105">יהוה</text:span> in purity and in truth!” [<text:span text:style-name="T38">Ght</text:span> 23:11; Rev. 11:1-2; 11:19]</text:p>
      <text:p text:style-name="GHT_20_Verse" loext:marker-style-name="T93"><text:span text:style-name="T93">11 </text:span>And they said, “Who are you that seeks to do away with the sacrifices, and despises the seed of Aḅraham? Have you learned this blasphemy from the Greeks and the Egyptians?”</text:p>
      <text:p text:style-name="GHT_20_Verse"><text:span text:style-name="T93">12 </text:span>And Y'shúa said, “Before Aḅraham was, I am he.” And they refused to listen, and some said, “He is inspired by a demon!” And others said, “He is mad!” And they went their way and told these things to the Priests and Elders. And they were angry, saying, “He has spoken blasphemy!” </text:p>
      <text:h text:style-name="GHT_20_Chapter" text:outline-level="1"><text:bookmark-start text:name="__RefHeading___Toc37289_3619305966"/><text:bookmark-start text:name="_Toc230713647"/>Chapter 50<text:bookmark-end text:name="__RefHeading___Toc37289_3619305966"/><text:bookmark-end text:name="_Toc230713647"/></text:h>
      <text:p text:style-name="GHT_20_Subheading" loext:marker-style-name="T93">Mashíakh the Light of the World<text:span text:style-name="T93"/></text:p>
      <text:p text:style-name="GHT_20_Verse" loext:marker-style-name="T93"><text:span text:style-name="T93">1 </text:span>Then again, Y'shúa spoke to them, saying, ”I am the Light of the world. He that follows me shall not walk in darkness but shall have the light of life.”</text:p>
      <text:p text:style-name="GHT_20_Verse" loext:marker-style-name="T93"><text:soft-page-break/><text:span text:style-name="T93">2 </text:span>The Pharisees therefore said to him, “You testify of yourself—your record is not true.”</text:p>
      <text:p text:style-name="GHT_20_Verse" loext:marker-style-name="T93"><text:span text:style-name="T93">3 </text:span>Y'shúa answered and said to them, “Though I testify of myself, yet my record is true, for I know from where I came, and where I go; But you cannot tell from where I come, and where I go.</text:p>
      <text:p text:style-name="GHT_20_Verse" loext:marker-style-name="T93"><text:span text:style-name="T93">4 </text:span>You judge after the flesh – I judge no man. And yet if I judge, my judgment is true, for I am not alone, but I come from the Father-Mother who sent me.</text:p>
      <text:p text:style-name="GHT_20_Verse" loext:marker-style-name="T93"><text:span text:style-name="T93">5 </text:span>It is also written in your Toráh,<text:span text:style-name="T137"><text:note text:id="ftn190" text:note-class="footnote"><text:note-citation>182</text:note-citation><text:note-body><text:p text:style-name="Footnote" loext:marker-style-name="T81"><text:span text:style-name="T81"><text:s/>He says </text:span><text:span text:style-name="T87">“your Torah”</text:span><text:span text:style-name="T81"> because, in this interpretive framework, the original Torah had already been edited or redacted. Even so, he reasons with them from within their own accepted text.</text:span></text:p></text:note-body></text:note></text:span> that the testimony of two men is true. I am one that testify of myself, Yoḥanán testified of me, and he is a prophet, and the Spirit of Truth that sent me testifies of me.”</text:p>
      <text:p text:style-name="GHT_20_Verse" loext:marker-style-name="T93"><text:span text:style-name="T93">6 </text:span>Then they said to him, “Where is your Father and your Mother?” Y'shúa answered, “You neither know me, nor my Parent. If you had known me, you should have known my Father and my Mother also”.</text:p>
      <text:p text:style-name="GHT_20_Verse" loext:marker-style-name="T93"><text:span text:style-name="T93">7 </text:span>And one said, “Show us the Father, show us the Mother, and we will believe you.” And he answered saying, “If you have seen your brother and felt his love, you have seen the Father. If you have seen your sister and felt her love, you have seen the Mother.</text:p>
      <text:p text:style-name="GHT_20_Verse" loext:marker-style-name="T93"><text:span text:style-name="T93">8 </text:span>Far and near, the All Holy One knows their own, yes, in each of you, the Fatherhood and the Motherhood may be seen, for the Father and the Mother are One in Elohíym.<text:note text:id="ftn191" text:note-class="footnote"><text:note-citation>183</text:note-citation><text:note-body><text:p text:style-name="P110"><text:s/><text:span text:style-name="T325">For fuller development of this teaching, see </text:span><text:span text:style-name="T327">Ght</text:span><text:span text:style-name="T77"> </text:span><text:span text:style-name="T326">64</text:span><text:span text:style-name="T325"> and </text:span><text:span text:style-name="T326">66</text:span><text:span text:style-name="T325">.</text:span></text:p></text:note-body></text:note> <text:s/></text:p>
      <text:p text:style-name="GHT_20_Verse"><text:span text:style-name="T93">9 </text:span>Y'shúa spoke these words in the treasury as he taught in the Miqdásh. And no man laid hands on him for his hour was not yet come. </text:p>
      <text:p text:style-name="GHT_20_Subheading">Y'shúa Speaks of Going Away</text:p>
      <text:p text:style-name="GHT_20_Verse" loext:marker-style-name="T93">Then Y'shúa said to them again, “I go my way, and you shall seek me, and shall die in your sins. Where I go, you cannot come.”<text:span text:style-name="T93"/></text:p>
      <text:p text:style-name="GHT_20_Verse" loext:marker-style-name="T93"><text:span text:style-name="T93">10 </text:span>Then the Judæans said, “Will he kill himself?” because he said, “Where I go, you cannot come.” And he said to them, “You are from beneath. I am from above. You are of this world. I am not of this world.</text:p>
      <text:p text:style-name="GHT_20_Verse" loext:marker-style-name="T93"><text:span text:style-name="T93">11 </text:span>Therefore I said to you that you shall die in your sins; For, if you believe not that I am of Elohíym, you shall die in your sins.”</text:p>
      <text:p text:style-name="GHT_20_Verse" loext:marker-style-name="T93"><text:span text:style-name="T93">12 </text:span>Then they said to him, “Who are you?” And Y'shúa said to them, “Even the same that I said to you from the beginning.</text:p>
      <text:p text:style-name="GHT_20_Verse" loext:marker-style-name="T93"><text:soft-page-break/><text:span text:style-name="T93">13 </text:span>I have many things to say which shall judge you. But the Holy One that sent me is true. And I speak to the world those things which I have heard from above.”</text:p>
      <text:p text:style-name="GHT_20_Verse" loext:marker-style-name="T93"><text:span text:style-name="T93">14 </text:span>Then Y'shúa said to them, “When you have lifted up the ‘Son of Man’, then you shall know that I am sent of Elohíym, and that I do nothing of myself; But, as the All Holy One has taught me, I speak these things; the All Holy One who sent me is with me. The All Holy One has not left me alone for I always do those things that please <text:span text:style-name="T105">יהוה</text:span>.</text:p>
      <text:p text:style-name="GHT_20_Verse"><text:span text:style-name="T93">15 </text:span>As he spoke these words, many trusted in him, for they said, “He is a Prophet sent from Elohíym—let us hear him.”</text:p>
      <text:h text:style-name="GHT_20_Chapter" text:outline-level="1"><text:bookmark-start text:name="__RefHeading___Toc37291_3619305966"/><text:bookmark-start text:name="_Toc230713648"/>Chapter 51<text:bookmark-end text:name="__RefHeading___Toc37291_3619305966"/><text:bookmark-end text:name="_Toc230713648"/></text:h>
      <text:p text:style-name="GHT_20_Subheading" loext:marker-style-name="T93">The Truth Makes Free; Abraham’s True Children<text:span text:style-name="T93"/></text:p>
      <text:p text:style-name="GHT_20_Verse" loext:marker-style-name="T93"><text:span text:style-name="T93">1 </text:span>Then Y'shúa said to those [establishment] Judæans that trusted in him, “If you continue in my word, then are you my disciples indeed. And you shall know the truth and the truth shall make you free.”</text:p>
      <text:p text:style-name="GHT_20_Verse" loext:marker-style-name="T93"><text:span text:style-name="T93">2 </text:span>They answered him, “We are Aḅraham’s seed and were never in bondage to any man. How can you say, ‘You shall be made free?’” Y'shúa answered them, “Truly, Truly, I say to you, whosoever commits sin is the servant of sin. And the servant abides not in the house forever; But the Son and the Daughter abides evermore.<text:span text:style-name="T99"><text:note text:id="ftn192" text:note-class="footnote"><text:note-citation>184</text:note-citation><text:note-body><text:p text:style-name="Footnote" loext:marker-style-name="T332"><text:span text:style-name="T81"><text:s/></text:span>Cf. Prologue 6.</text:p></text:note-body></text:note></text:span></text:p>
      <text:p text:style-name="GHT_20_Verse" loext:marker-style-name="T93"><text:span text:style-name="T93">3 </text:span>Therefore, if the Son shall make you free, you shall be free indeed. I know that you are Aḅraham's seed after the flesh but you seek to kill me, because my word has no place in you.</text:p>
      <text:p text:style-name="GHT_20_Verse" loext:marker-style-name="T93"><text:span text:style-name="T93">4 </text:span>I speak that which I have seen with my Parent and you do that which you have seen with your parent.” They answered and said to him, “Aḅraham is our father.” Y'shúa said to them, “If you were Aḅraham’s children, you would do the works of Aḅraham.</text:p>
      <text:p text:style-name="GHT_20_Verse" loext:marker-style-name="T93"><text:span text:style-name="T93">5 </text:span>But now you seek to kill me, a man that has told you the truth, which I have heard of Elohíym: Aḅraham did not do this. You do the deeds of your father. Then they said to him, “We are not born of fornication; we have one Father, even Elohíym.”</text:p>
      <text:p text:style-name="GHT_20_Verse" loext:marker-style-name="T93"><text:span text:style-name="T93">6 </text:span>Y'shúa said to them, “If Elohíym were your Parent, you would love me for I proceeded forth and came from Elohíym; neither came I of myself, but the All Holy One [the Kol ha’Qad<text:span text:style-name="T355">ó</text:span>sh] sent me. Why do <text:soft-page-break/>you not comprehend my speech? Even because you cannot hear my word.</text:p>
      <text:p text:style-name="GHT_20_Verse" loext:marker-style-name="T93"><text:span text:style-name="T93">7 </text:span>You are of your father the devil [the slanderer] and the lusts of your father you will do. He was a murderer from the beginning and abode not in the truth because [of this] there is no truth in him.</text:p>
      <text:p text:style-name="GHT_20_Verse" loext:marker-style-name="T93"><text:span text:style-name="T93">8 </text:span>When he speaks a lie, he speaks of his own. For he is a liar and the father of it. And because I tell you the truth, you do not believe me.</text:p>
      <text:p text:style-name="GHT_20_Verse" loext:marker-style-name="T93"><text:span text:style-name="T93">9 </text:span>As Moshéh raised the Serpent [Seraph]<text:span text:style-name="T99"><text:note text:id="ftn193" text:note-class="footnote"><text:note-citation>185</text:note-citation><text:note-body><text:p text:style-name="P111"><text:span text:style-name="T356"><text:s/></text:span><text:span text:style-name="T357">Numbers 21:8 uses the Hebrew </text:span><text:span text:style-name="Emphasis"><text:span text:style-name="T357">śārāph</text:span></text:span><text:span text:style-name="T357">—a “burning” or “fiery one”—for the image Moshéh was commanded to raise; verse 9 identifies what he made as a </text:span><text:span text:style-name="Emphasis"><text:span text:style-name="T357">neḥash neḥosheth</text:span></text:span><text:span text:style-name="T357">, a serpent of bronze or copper. The same Hebrew noun </text:span><text:span text:style-name="Emphasis"><text:span text:style-name="T357">śārāph</text:span></text:span><text:span text:style-name="T357"> is used for the heavenly Seraphim of Isaiah 6, but in Numbers 21 it refers most immediately to the fiery or venomous serpents afflicting the people. The bracketed “[Seraph]” therefore preserves the underlying Hebrew term and its wider associations without requiring that Moshéh raised a winged angelic figure. The image itself possessed no independent power: those who turned their gaze upward in obedient faith toward Elohíym received life.</text:span></text:p><text:p text:style-name="P112"><text:span text:style-name="T357">Y</text:span><text:span text:style-name="T358">'</text:span><text:span text:style-name="T357">shúa applies this pattern to the raising of the Son and Daughter of Man. As the visible image of the deadly power afflicting Yisra’él was raised before the people, so the Messiah is raised before the world as both the exposure of the serpentine power that has poisoned humanity and the manifestation of the divine Life that overcomes it. Those who gaze believing are not healed by an image or by suffering itself, but by turning in faithful obedience toward the Life of Elohíym revealed through the raised Messiah. The deception, disordered desire, violence, and death flowing from humanity’s submission to the Naḥash are thereby brought into judgment, while the covenantal remedy promised in Genesis 3:15 is manifested. Compare Num. 21:6–9; 2 Kings 18:4; John 3:14–15; Gen. 3:15; and Gal. 3:13.</text:span></text:p></text:note-body></text:note></text:span><text:span text:style-name="T359"> </text:span>in the wilderness, so must the Son and Daughter of Man<text:span text:style-name="T99"><text:note text:id="ftn194" text:note-class="footnote"><text:note-citation>186</text:note-citation><text:note-body><text:p text:style-name="P113"><text:span text:style-name="T6"><text:s/></text:span>Cf. Prologue 6.</text:p></text:note-body></text:note></text:span><text:span text:style-name="T231"> </text:span>be raised, that whosoever gazes, believing, should not perish, but have everlasting life.</text:p>
      <text:p text:style-name="GHT_20_Verse" loext:marker-style-name="T93"><text:span text:style-name="T93">10 </text:span>Which of you convicts me of sin? And if I speak the truth, why do you not believe me? He that is of Elohíym hears the words of Elohíym: you therefore do not hear them, because you are not of Elohíym.”</text:p>
      <text:p text:style-name="GHT_20_Verse"><text:span text:style-name="T93">11 </text:span>Then the Judæans answered and said to him, “Do we not rightly say that you are a Samaritan and have a demon?” Y'shúa answered, “I do not have a demon, but I honour the All Holy One, and you dishonor me. And I seek not my own glory but the glory of Elohíym. But there is One who judges.”</text:p>
      <text:p text:style-name="GHT_20_Subheading" loext:marker-style-name="T93">Challenges to His Teaching to not Eat Flesh<text:span text:style-name="T93"/></text:p>
      <text:p text:style-name="GHT_20_Verse" loext:marker-style-name="T93"><text:span text:style-name="T93">12 </text:span>And certain of the Elders and Scribes from the Miqdásh came to him saying, “Why do your disciples teach men that it is unlawful to eat the flesh of animals though they be offered in sacrifice as ordained by Moshéh.</text:p>
      <text:p text:style-name="GHT_20_Verse" loext:marker-style-name="T93"><text:soft-page-break/><text:span text:style-name="T93">13 </text:span>For it is written, Elohíym said to Noah, ‘The fear and the dread of you shall be upon every animal of the field, and every bird of the air, and every fish of the sea, into your hand they are delivered.’</text:p>
      <text:p text:style-name="GHT_20_Verse" loext:marker-style-name="T93"><text:span text:style-name="T93">14 </text:span>And Y'shúa said to them, “You hypocrites, well did Yeshayáhu speak of you and your forefathers saying, ‘This people approach close to me with their mouths and honors me with their lips, but their heart is far from me. For in vain do they worship me, believing and teaching for divine teachings, the commandments of men in my name but doing so only to satisfy their own lusts.’</text:p>
      <text:p text:style-name="GHT_20_Verse" loext:marker-style-name="T93"><text:span text:style-name="T93">15 </text:span>As also Yirmeyáhu testifies when he says concerning blood offerings and sacrifices, I, <text:span text:style-name="T105">יהוה</text:span>, Elohíym, commanded none of these things in the day that you came out of Egypt, but only this I commanded you: to do righteousness, walk in the ancient paths, do justice, love mercy, and walk humbly with your Elohíym. [Jeremiah 7:23; 18:15; 22:3]</text:p>
      <text:p text:style-name="GHT_20_Verse" loext:marker-style-name="T93"><text:span text:style-name="T93">16 </text:span>‘But you did not hearken to me’ who in the beginning gave you all manner of seed and fruit of the trees and seed having been for the food and healing of man and animal.” And they said, “You speak against the Toráh.”</text:p>
      <text:p text:style-name="GHT_20_Verse" loext:marker-style-name="T93"><text:span text:style-name="T93">17 </text:span>And he said, “In truth, I do not speak against Moshéh nor against the Toráh but against those who corrupted his Toráh, which he permitted because of the hardness of your hearts.</text:p>
      <text:p text:style-name="GHT_20_Verse"><text:span text:style-name="T93">18 </text:span>But, behold, a greater one than Moshéh is here!” And they were angry and took up stones to cast at him. And Y'shúa passed through their midst and was hidden from their violence.</text:p>
      <text:h text:style-name="GHT_20_Chapter" text:outline-level="1"><text:bookmark-start text:name="__RefHeading___Toc37293_3619305966"/><text:bookmark-start text:name="_Toc230713649"/>Chapter 52<text:bookmark-end text:name="__RefHeading___Toc37293_3619305966"/><text:bookmark-end text:name="_Toc230713649"/></text:h>
      <text:p text:style-name="GHT_20_Subheading" loext:marker-style-name="T93">His Pre-Existence in Aḅraham’s Time <text:span text:style-name="T93"/></text:p>
      <text:p text:style-name="GHT_20_Verse" loext:marker-style-name="T93"><text:span text:style-name="T93">1 </text:span>Another time Y'shúa said, “Truly, Truly, I say to you, if a man keeps my saying, he shall never see death.” Then the [establishment] Judæans said to him, “Now we know that you have a demon.</text:p>
      <text:p text:style-name="GHT_20_Verse" loext:marker-style-name="T93"><text:span text:style-name="T93">2 </text:span>Aḅraham is dead, and the prophets; and you say, ‘If a man keep my sayings, he shall never taste of death.’ Are you greater than our father Aḅraham, who is dead? and the Prophets are dead? Whom do you make yourself?”</text:p>
      <text:p text:style-name="GHT_20_Verse" loext:marker-style-name="T93"><text:span text:style-name="T93">3 </text:span>Y'shúa answered, “If I honor myself, my honour is nothing. It is my Father that honors me; Of whom, you say that he is your Ĕl. Yet you have not known him; But I know him, and if I should say, ‘I know him <text:soft-page-break/>not’, I shall be a liar like you. But I know The All Holy One [Kol Ha Qadósh] and am known by <text:span text:style-name="T105">יהוה</text:span>.</text:p>
      <text:p text:style-name="GHT_20_Verse" loext:marker-style-name="T93"><text:span text:style-name="T93">4 </text:span>Your father Aḅraham rejoiced to see my day; And, he saw it and was glad.” Then the Judæans said to him, “You are not yet forty-five years old, and have you seen Aḅraham?”</text:p>
      <text:p text:style-name="GHT_20_Verse" loext:marker-style-name="T93"><text:span text:style-name="T93">5 </text:span>Y'shúa said to them, “Truly, Truly, I say to you, before Aḅraham was, I am he.”</text:p>
      <text:p text:style-name="GHT_20_Verse" loext:marker-style-name="T93"><text:span text:style-name="T93">6 </text:span>And he said to them, “The All Holy One has sent you many prophets but you rose against those that were contrary to your lusts, reviling some and slaying others.”</text:p>
      <text:p text:style-name="GHT_20_Verse"><text:span text:style-name="T93">7 </text:span>Then they took up stones to cast at him; But Y'shúa was hidden, and went out of the Miqdásh, through the midst of them, and so again passed unseen by them.</text:p>
      <text:p text:style-name="GHT_20_Subheading" loext:marker-style-name="T93">He Speaks of Kingdom Comprehension<text:span text:style-name="T93"/></text:p>
      <text:p text:style-name="GHT_20_Verse" loext:marker-style-name="T93"><text:span text:style-name="T93">8 </text:span>Again when his disciples were with him in a place apart, one of them asked him concerning the Kingdom, and he said to them:</text:p>
      <text:p text:style-name="GHT_20_Verse" loext:marker-style-name="T93"><text:span text:style-name="T93">9 </text:span>“As it is above so it is below. As it is within, so it is without. As on the right hand, so on the left. As it is before, it is behind. As with the great, so with the small. As with the male, so with the female. When these things shall be seen then you shall see the Kingdom of Elohíym.</text:p>
      <text:p text:style-name="GHT_20_Verse" loext:marker-style-name="T93"><text:span text:style-name="T93">10 </text:span>For in me there is neither male nor female; But both are one in the All Perfect. The woman is not without the man nor is the man without the woman.</text:p>
      <text:p text:style-name="GHT_20_Verse" loext:marker-style-name="T93"><text:span text:style-name="T93">11 </text:span>Wisdom is not without love nor is love without wisdom. The head is not without the heart nor is the heart without the head in the Mashíakh, who atones<text:note text:id="ftn195" text:note-class="footnote"><text:note-citation>187</text:note-citation><text:note-body><text:p text:style-name="Footnote" loext:marker-style-name="T81"><text:span text:style-name="T81"><text:s text:c="2"/>Atones, at-ones, unites, harmonizes, balances, reconciles, rectifies.</text:span></text:p></text:note-body></text:note> all things. For Elohíym has made all things by number, by weight, and by measure, corresponding the one with the other.</text:p>
      <text:p text:style-name="GHT_20_Verse"><text:span text:style-name="T93">12 </text:span>These things are for those that comprehend to believe. If they do not comprehend, they are not for them. For to believe is to comprehend, and not to believe, is not to comprehend.<text:span text:style-name="T99"><text:note text:id="ftn196" text:note-class="footnote"><text:note-citation>188</text:note-citation><text:note-body><text:p text:style-name="Footnote" loext:marker-style-name="T81"><text:span text:style-name="T81"><text:s/></text:span><text:span text:style-name="T132">To intuitively comprehend leads to trusting-faithfulness and </text:span><text:span text:style-name="T81">each leads to the other, and each serves as a sign of the other.</text:span></text:p></text:note-body></text:note></text:span></text:p>
      <text:h text:style-name="GHT_20_Chapter" text:outline-level="1"><text:bookmark-start text:name="__RefHeading___Toc37295_3619305966"/><text:bookmark-start text:name="_Toc230713650"/><text:soft-page-break/>Chapter 53<text:bookmark-end text:name="__RefHeading___Toc37295_3619305966"/><text:bookmark-end text:name="_Toc230713650"/></text:h>
      <text:p text:style-name="GHT_20_Subheading" loext:marker-style-name="T93">Y'shúa Heals the Blind on the Šabbath<text:span text:style-name="T93"/></text:p>
      <text:p text:style-name="GHT_20_Verse" loext:marker-style-name="T93"><text:span text:style-name="T93">1 </text:span>And at another time as Y'shúa passed by, he saw a man which was blind from his birth. And his disciples asked him, saying, “Master, who did sin? this man, or his parents, that he was born blind?”</text:p>
      <text:p text:style-name="GHT_20_Verse" loext:marker-style-name="T93"><text:span text:style-name="T93">2 </text:span>Y'shúa answered, “To what significance is it, whether this man sinned, or his parents? So that the works of Elohíym are made manifest in him, I must work the works of my Parent who sent me while it is day. The night comes when no man can work. While I am in the world, I am the light of the world.”</text:p>
      <text:p text:style-name="GHT_20_Verse" loext:marker-style-name="T93"><text:span text:style-name="T93">3 </text:span>When he had thus spoken, he spat on the ground, and mingled clay with the spittle and he anointed the eyes of the blind man with the clay and said to him, “Go, wash in the pool of Siloam (this means by interpretation, Sent).” Therefore, he went his way, washed, and came seeing.</text:p>
      <text:p text:style-name="GHT_20_Verse" loext:marker-style-name="T93"><text:span text:style-name="T93">4 </text:span>Therefore, the neighbors and those who had seen him previously, that he was blind, said, “Is this not him that sat and begged?” Some said, “This is he.” Others said, “He is like him.” But he said, “I am he.”</text:p>
      <text:p text:style-name="GHT_20_Verse" loext:marker-style-name="T93"><text:span text:style-name="T93">5 </text:span>Therefore they said to him, “How were your eyes opened?” He answered and said, “A man that is called Y'shúa made clay and anointed my eyes, and said to me, ‘Go to the pool of Siloam and wash.’ And I went and washed, and I received sight.”</text:p>
      <text:p text:style-name="GHT_20_Verse"><text:span text:style-name="T93">6 </text:span>Then they said to him, “Where is he?” He said, “I do not know where he is, that made me whole.” </text:p>
      <text:p text:style-name="GHT_20_Subheading">He Speaks to the Sadducees of Resurrection</text:p>
      <text:p text:style-name="GHT_20_Verse" loext:marker-style-name="T93"><text:span text:style-name="T93">7 </text:span>Then certain ones of the [Hasmonean] Sadducees came to him, who deny that there is a Resurrection, and they asked him, saying, “Master, Moshéh wrote to us, ‘If any man’s brother dies having a wife and leaving no children, that his brother should take his wife and raise up seed to his brother.</text:p>
      <text:p text:style-name="GHT_20_Verse" loext:marker-style-name="T93"><text:span text:style-name="T93">8 </text:span>Now there were six brethren, and the first took a wife and he died childless. And the second took her to wife and he died childless. And the third, even to the sixth, and they died also leaving no children. Last of all, the woman died also.</text:p>
      <text:p text:style-name="GHT_20_Verse" loext:marker-style-name="T93"><text:soft-page-break/><text:span text:style-name="T93">9 </text:span>Now in the [coming] Resurrection, whose of them is she, for the six had her to wife.”</text:p>
      <text:p text:style-name="GHT_20_Verse" loext:marker-style-name="T93"><text:span text:style-name="T93">10 </text:span>And Y'shúa answered them saying, “Whether a woman with six husbands [polyandry] or a man with six wives [polygyny], the case is the same. For the children of this world marry and are given in marriage.</text:p>
      <text:p text:style-name="GHT_20_Verse" loext:marker-style-name="T93"><text:span text:style-name="T93">11 </text:span>But they, which being worthy, attain to the Resurrection from the dead, neither marry, nor are given in marriage, neither can they die any more, for they are equal to the messengers and are the children of Elohíym, being the children of the Resurrection.</text:p>
      <text:p text:style-name="GHT_20_Verse"><text:span text:style-name="T93">12 </text:span>Now that the dead are raised, even Moshéh showed at the bush, when he called Adonai, the Elohíym of Aḅraham, Yitsḥaq and Ya’acoḅ, for he is not the Elohíym of the dead but of the living, for all live to Him.<text:note text:id="ftn197" text:note-class="footnote"><text:note-citation>189</text:note-citation><text:note-body><text:p text:style-name="Footnote" loext:marker-style-name="T81"><text:span text:style-name="T81"><text:s/>Y'shúa was implying that they were alive even in their day, and that they were awaiting the coming resurrection.</text:span></text:p></text:note-body></text:note></text:p>
      <text:h text:style-name="GHT_20_Chapter" text:outline-level="1"><text:bookmark-start text:name="__RefHeading___Toc37297_3619305966"/><text:bookmark-start text:name="_Toc230713651"/>Chapter 54<text:bookmark-end text:name="__RefHeading___Toc37297_3619305966"/><text:bookmark-end text:name="_Toc230713651"/></text:h>
      <text:p text:style-name="GHT_20_Subheading" loext:marker-style-name="T93">Examination of him who was Born Blind<text:span text:style-name="T93"/></text:p>
      <text:p text:style-name="GHT_20_Verse" loext:marker-style-name="T93"><text:span text:style-name="T93">1 </text:span>Then they brought to the Pharisees him that previously was blind. And it was the Šabbath day when Y'shúa made the clay and opened his eyes.</text:p>
      <text:p text:style-name="GHT_20_Verse" loext:marker-style-name="T93"><text:span text:style-name="T93">2 </text:span>Then again, the Pharisees also asked him how he had received his sight. He said to them, “He put clay upon my eyes, and I washed and do see.”</text:p>
      <text:p text:style-name="GHT_20_Verse" loext:marker-style-name="T93"><text:span text:style-name="T93">3 </text:span>Therefore, some of the Pharisees said, “This man is not of Elohíym because he does not keep the Šabbath day.” Others said, “How can a man that is a sinner do such miracles?” And there was a division among them.</text:p>
      <text:p text:style-name="GHT_20_Verse" loext:marker-style-name="T93"><text:span text:style-name="T93">4 </text:span>They say to the blind man again, “What do you say of him, that he has opened your eyes?” He said, “He is a prophet.” </text:p>
      <text:p text:style-name="GHT_20_Verse" loext:marker-style-name="T93"><text:span text:style-name="T93">5 </text:span>But the [Rulers of the] Judæans<text:span text:style-name="T99"><text:note text:id="ftn198" text:note-class="footnote"><text:note-citation>190</text:note-citation><text:note-body><text:p text:style-name="Footnote" loext:marker-style-name="T81"><text:span text:style-name="T81"><text:s/>“The Judæans” here refers to those under the authority of the </text:span><text:span text:style-name="T87">Judæan–Jerusalem Temple–Synagogue establishment</text:span><text:span text:style-name="T81">, associated in this commentary mainly with the </text:span><text:span text:style-name="T87">Hasmonean Priests</text:span><text:span text:style-name="T81"> and the </text:span><text:span text:style-name="T87">Shammaite Pharisaic stream</text:span><text:span text:style-name="T81">, in contrast to Nazaræan-Essene and related groups.</text:span></text:p></text:note-body></text:note></text:span> did not believe concerning him, that he had been blind and received his sight, until they called the parents of him that had received his sight.</text:p>
      <text:p text:style-name="GHT_20_Verse" loext:marker-style-name="T93"><text:soft-page-break/><text:span text:style-name="T93">6 </text:span>And they asked them, saying, “Is this your son, who you say was born blind? How then does he now see?” His parents answered them and said, “We know that this is our son and that he was born blind; But, by what means he now sees, we do not know; Nor who has opened his eyes. He is of age; ask him, he shall speak for himself.”</text:p>
      <text:p text:style-name="GHT_20_Verse" loext:marker-style-name="T93"><text:span text:style-name="T93">7 </text:span>These words spoke his parents, because they feared the [Rulers of the] Judæans, for the Judæans had agreed already, that if any man did confess that he was the Mashíakh, he should be put out of the Synagogue. Therefore, his parents said, “He is of age? ask him.”</text:p>
      <text:p text:style-name="GHT_20_Verse" loext:marker-style-name="T93"><text:span text:style-name="T93">8 </text:span>Then again, they called the man that was blind and said to him, “Give Elohíym the praise. We know that this man is a sinner.” He answered and said, “Whether he is a sinner or not, I do not know. One thing I do know, that whereas I was blind, now I see.”</text:p>
      <text:p text:style-name="GHT_20_Verse" loext:marker-style-name="T93"><text:span text:style-name="T93">9 </text:span>Then they said to him again, “What did he do to you? How did he open your eyes?” He answered them, “I have told you already, and you did not listen. Why do you desire to hear it again? Will you also be his disciples?”</text:p>
      <text:p text:style-name="GHT_20_Verse" loext:marker-style-name="T93"><text:span text:style-name="T93">10 </text:span>Then they reviled him, and said, “You are his disciple; But we are disciples of Moshéh. We know that Elohíym spoke to Moshéh. As for this fellow, we do not know from where he is from.”</text:p>
      <text:p text:style-name="GHT_20_Verse" loext:marker-style-name="T93"><text:span text:style-name="T93">11 </text:span>The man answered and said to them, “Why, herein is a marvelous thing, that you know not from whence he is, and yet he has opened my eyes. Now we know that Elohíym does not hear sinners.</text:p>
      <text:p text:style-name="GHT_20_Verse" loext:marker-style-name="T93"><text:span text:style-name="T93">12 </text:span>But if any man is a worshipper of Elohíym, and does his will, him he hears. Since the world began, it was not heard that any man opened the eyes of one that was born blind. If this man were not of Elohíym, he could do nothing.”</text:p>
      <text:p text:style-name="GHT_20_Verse" loext:marker-style-name="T93"><text:span text:style-name="T93">13 </text:span>They answered and said to him, “You were altogether born in sins, and do you teach us?” And they cast him out.<text:span text:style-name="T99"><text:note text:id="ftn199" text:note-class="footnote"><text:note-citation>191</text:note-citation><text:note-body><text:p text:style-name="Footnote" loext:marker-style-name="T42"><text:span text:style-name="T81"><text:s/>The narrative closes the loop on the question of the man’s blindness by contrasting the response of Y'shúa with that of the Judæan leaders, who ultimately excommunicate him from their synagogue.</text:span></text:p></text:note-body></text:note></text:span></text:p>
      <text:p text:style-name="GHT_20_Verse" loext:marker-style-name="T93"><text:span text:style-name="T93">14 </text:span>Y'shúa heard that they had cast him out, and when he had found him, he said to him, “Do you believe on the Son of Elohíym? He answered and said, “Who is he, Master, that I might believe on him.”</text:p>
      <text:p text:style-name="GHT_20_Verse" loext:marker-style-name="T93"><text:span text:style-name="T93">15 </text:span>And Y'shúa said to him, “You have both seen him, and it is he that talks with you.” And he said, “Master, I believe.” And he bowed to him.</text:p>
      <text:p text:style-name="GHT_20_Verse"><text:soft-page-break/><text:span text:style-name="T93">16 </text:span>And Y'shúa said, “For judgment I am come into this world, that they which do not see might see; and that they which see might be made blind. And some of the Pharisees which were with him heard these words, and said to him, “Are we blind also?”</text:p>
      <text:p text:style-name="GHT_20_Subheading" loext:marker-style-name="T93">The House of Elohíym &amp; It<text:span text:style-name="T360">s</text:span> Members</text:p>
      <text:p text:style-name="GHT_20_Verse" loext:marker-style-name="T93"><text:span text:style-name="T93">17 </text:span>And Y'shúa, when he came to a certain place where seven palm trees grew, gathered his disciples around him, and to each he gave a number and a name which only he knew who received it. And he said to them, “Stand you as pillars in the House of Elohíym and show forth the order according to your numbers which you have received.”</text:p>
      <text:p text:style-name="GHT_20_Verse" loext:marker-style-name="T93"><text:span text:style-name="T93">18 </text:span>And they stood around him, and they made a body four square, and they counted the number, and could not. And they said to him, “Master, we cannot.” And Y'shúa said, “Let him who is greatest among you be even as the least, and the symbol of that which is first be as the symbol of that which is last.”</text:p>
      <text:p text:style-name="GHT_20_Verse" loext:marker-style-name="T93"><text:span text:style-name="T93">19 </text:span>And they did so, and in every way, there was equality, and yet each bore a different number and the one side was as the other and the upper was as the lower, and the inner as the outer. And the Master said, “It is enough. Such is the House of the wise Master Builder. Foursquare it is, and perfect. Many are the rooms, but the House is One.</text:p>
      <text:p text:style-name="GHT_20_Verse" loext:marker-style-name="T93"><text:span text:style-name="T93">20 </text:span>Again, consider the body of man, which is a Miqdásh of the Spirit [the Ruách of Elohíym]. For the body is one, united to its head, which with it is one body. And it has many members, yet, all are one body, and the one Spirit rules and works in all; so also, in the Kingdom.</text:p>
      <text:p text:style-name="GHT_20_Verse" loext:marker-style-name="T93"><text:span text:style-name="T93">21 </text:span>And the head does not say to the bosom, ‘I have no need of you’ nor the right hand to the left, ‘I have no need of you’ nor the left foot to the right, ‘I have no need of you’, neither the eyes to the ears, ‘We have no need of you’, nor the mouth to the nose, ‘I have no need for you’. For Elohíym has set in the one body every member as is fitting.</text:p>
      <text:p text:style-name="GHT_20_Verse" loext:marker-style-name="T93"><text:span text:style-name="T93">22 </text:span>If the whole were the head, where were the breasts? If the whole were the belly, where were the feet? Yes, those members which some affirm are less honourable, upon them has Elohíym bestowed the more honour.</text:p>
      <text:p text:style-name="GHT_20_Verse" loext:marker-style-name="T93"><text:span text:style-name="T93">23 </text:span>And those parts which some call unbecoming, upon those has been bestowed more abundant beauty, that they may care, one for the other. <text:soft-page-break/>So, if one member suffers, all members suffer with it, and if one member is honoured all members rejoice.</text:p>
      <text:p text:style-name="GHT_20_Verse"><text:span text:style-name="T93">24 </text:span>Now you are my Body and each one of you is a member in particular, and to each one of you do I give the fitting place, and one Head over all, and one Heart the center of all, that there be no lack nor schism, so that with your bodies, your souls, and your spirits you may glorify the All Parent through the Spirit which works in all and through all.” <text:line-break/>[1 Corinthians 12—14; Romans 12:4-5; Ephesians 1:22-23]<text:note text:id="ftn200" text:note-class="footnote"><text:note-citation>192</text:note-citation><text:note-body><text:p text:style-name="Footnote" loext:marker-style-name="T81"><text:span text:style-name="T81"><text:s/></text:span>This teaching closely anticipates Sha’ul’s later exposition of the Assembly as one body composed of many interdependent members (Rom. 12:4–5; 1 Cor. 12–14; Eph. 1:22–23). Within the historical framework proposed by this Commentary, the continuity may reflect instruction Sha’ul received after his conversion among assemblies of the Way, possibly including the congregation at Antioch. The precise channel through which the teaching reached him is not documented. </text:p></text:note-body></text:note></text:p>
      <text:h text:style-name="GHT_20_Chapter" text:outline-level="1"><text:bookmark-start text:name="__RefHeading___Toc37299_3619305966"/><text:bookmark-start text:name="_Toc230713652"/>Chapter 55<text:bookmark-end text:name="__RefHeading___Toc37299_3619305966"/><text:bookmark-end text:name="_Toc230713652"/></text:h>
      <text:p text:style-name="GHT_20_Subheading" loext:marker-style-name="T93">Mashíakh The Good Shepherd; <text:span text:style-name="T93"/></text:p>
      <text:p text:style-name="GHT_20_Verse" loext:marker-style-name="T93"><text:span text:style-name="T93">1 </text:span>At that time<text:span text:style-name="T99"><text:note text:id="ftn201" text:note-class="footnote"><text:note-citation>193</text:note-citation><text:note-body><text:p text:style-name="Footnote" loext:marker-style-name="T81"><text:span text:style-name="T81"><text:s/>In the Gospel of John this episode is set in winter at </text:span><text:span text:style-name="T87">Hanukkah</text:span><text:span text:style-name="T81">. Here it is cast within the narrative flow of statements and themes already established in </text:span><text:span text:style-name="T82">Ght</text:span><text:span text:style-name="T81">.</text:span></text:p></text:note-body></text:note></text:span><text:span text:style-name="T231"> </text:span>there passed by the way a shepherd leading his flock to the fold. And Y'shúa took up one of the young lambs in his arms and talked to it lovingly and pressed it to his bosom. And he spoke to his disciples, saying: </text:p>
      <text:p text:style-name="GHT_20_Verse" loext:marker-style-name="T93"><text:span text:style-name="T93">2 </text:span>“I am the good shepherd and know my sheep and am known of mine. As the Parent of all knows me, even so I know my sheep, and lay down my life for the sheep. And other sheep I have, which are not of this fold; Those also I must bring, and they shall hear my voice, and there shall be one flock and one shepherd. </text:p>
      <text:p text:style-name="GHT_20_Verse" loext:marker-style-name="T93"><text:span text:style-name="T93">3 </text:span>I lay down my life so that I may take it again. No man takes it from me, but I lay it down of myself. I have power to lay my body down and I have power to take it up again. </text:p>
      <text:p text:style-name="GHT_20_Verse" loext:marker-style-name="T93"><text:span text:style-name="T93">4 </text:span>I am the good shepherd. The good shepherd feeds his flock, he gathers his lambs in his arms and carries them in his bosom and gently leads those that are with young ones, yea the good shepherd gives his life for the sheep. </text:p>
      <text:p text:style-name="GHT_20_Verse" loext:marker-style-name="T93"><text:span text:style-name="T93">5 </text:span>But he that is a hireling, and not the shepherd, whose own the sheep are not, sees the wolf coming and leaves the sheep and flees, and the wolf catches them and scatters the sheep. The hireling flees because he is a hireling and cares not for the sheep. </text:p>
      <text:p text:style-name="GHT_20_Verse" loext:marker-style-name="T93"><text:soft-page-break/><text:span text:style-name="T93">6 </text:span>I am the door; By me, all who enter shall be safe and shall go in and out and find pasture. The evil one comes not but for to steal and to kill and destroy. I am come that they might have life, and that they might have it more abundantly. </text:p>
      <text:p text:style-name="GHT_20_Verse" loext:marker-style-name="T93"><text:span text:style-name="T93">7 </text:span>He that enters by the door, is the shepherd of the sheep to whom the porter opens, and the sheep hear his voice, and he calls his sheep by name and leads them out, and he knows the number. </text:p>
      <text:p text:style-name="GHT_20_Verse"><text:span text:style-name="T93">8 </text:span>And when he puts forth his sheep he goes before them and the sheep follow him, for, they know his voice. And a stranger will they not follow, but will flee from him, for they know not the voice of strangers.”</text:p>
      <text:p text:style-name="GHT_20_Verse"><text:span text:style-name="T47">9a</text:span> This parable Y'shúa spoke to them, but they did not comprehend what things they were which he spoke to them. </text:p>
      <text:p text:style-name="GHT_20_Subheading">I and My Parent are One</text:p>
      <text:p text:style-name="GHT_20_Verse" loext:marker-style-name="T93"><text:span text:style-name="T47">9b</text:span> Then Y'shúa said to them again, “My sheep hear my voice, and I know them, and they follow me, and I give to them everlasting life and they shall never perish, neither shall any man pluck them out of my hand. </text:p>
      <text:p text:style-name="GHT_20_Verse" loext:marker-style-name="T93"><text:span text:style-name="T93">10 </text:span>My Parent, who gave them to me, is greater than all and no man is able to pluck them out of my Parent’s hand. I and my Parent are one.”<text:span text:style-name="T99"><text:note text:id="ftn202" text:note-class="footnote"><text:note-citation>194</text:note-citation><text:note-body><text:p text:style-name="Footnote" loext:marker-style-name="T81"><text:span text:style-name="T81"><text:s/>That is, united in heart and mind, not equal. </text:span><text:span text:style-name="T212">Ght</text:span><text:span text:style-name="T144"> </text:span><text:span text:style-name="T81">79:13 “…</text:span><text:span text:style-name="T142">that they may be One even as we are One…”</text:span></text:p></text:note-body></text:note></text:span></text:p>
      <text:p text:style-name="GHT_20_Verse" loext:marker-style-name="T93"><text:span text:style-name="T93">11 </text:span>Then the [ruling] Judæans took up stones again to stone him. Y'shúa answered them, “Many good works I have showed you from my Parent, for which of those works do you stone me?”</text:p>
      <text:p text:style-name="GHT_20_Verse" loext:marker-style-name="T93"><text:span text:style-name="T93">12 </text:span>The Judæans answered him, saying, “For a good work we do not stone you, but for blasphemy, because that you, being a man, makes yourself equal with Elohíym.” Y'shúa answered them, “Did I say that I was equal to Elohíym? No, but I am one with Elohíym. Is it not written in the Scripture?: “I said, ‘You are elohíym’”. [Psalm 82:6]</text:p>
      <text:p text:style-name="GHT_20_Verse" loext:marker-style-name="T93"><text:span text:style-name="T93">13 </text:span>If he called them ‘elohíym’ to whom the word of Elohíym came, and the Scripture cannot be broken, do you say of him, whom the Parent of all has sanctified and sent into the world, ‘You do blaspheme’ because I said, ‘I am the Son of Elohíym’ and therefore, ‘One’ with the All Parent?</text:p>
      <text:p text:style-name="GHT_20_Verse" loext:marker-style-name="T93"><text:span text:style-name="T93">14 </text:span>If I do not do the works of my Parent, do not believe me; But if I do, though you do not believe me, believe the works, that you may know <text:soft-page-break/>and believe that the Spirit of the great Parent is in me, and I in my Parent.”</text:p>
      <text:p text:style-name="GHT_20_Verse" loext:marker-style-name="T93"><text:span text:style-name="T93">15 </text:span>Therefore, they sought again to take him, but he escaped out of their hands and went away again beyond Jordan, into the place where Yoḥanán at first baptized and there he stayed.</text:p>
      <text:p text:style-name="GHT_20_Verse"><text:span text:style-name="T93">16 </text:span>And many resorted to him, and said, “Yoḥanán, truly did no miracle; he is the Prophet that should come.” And many believed in him.<text:note text:id="ftn203" text:note-class="footnote"><text:note-citation>195</text:note-citation><text:note-body><text:p text:style-name="Footnote" loext:marker-style-name="T81"><text:span text:style-name="T81"><text:s/>To </text:span><text:span text:style-name="T87">“believe in him”</text:span><text:span text:style-name="T81"> means to spiritually perceive him, place trust in him, and keep faith with him as a reliable guide to Elohíym. It appears that many who were followers of Yoḥanan the Baptist finally embraced Y'shúa.</text:span></text:p></text:note-body></text:note></text:p>
      <text:h text:style-name="GHT_20_Chapter" text:outline-level="1"><text:bookmark-start text:name="__RefHeading___Toc37301_3619305966"/><text:bookmark-start text:name="_Toc230713653"/>Chapter 56<text:bookmark-end text:name="__RefHeading___Toc37301_3619305966"/><text:bookmark-end text:name="_Toc230713653"/></text:h>
      <text:p text:style-name="GHT_20_Subheading" loext:marker-style-name="T93">The Death &amp; Resurrection of Elazar (Lazarus); <text:line-break/>Miriám [ha-Migdalíth], Martha, and Elazar <text:span text:style-name="T93"/></text:p>
      <text:p text:style-name="GHT_20_Verse" loext:marker-style-name="T93"><text:span text:style-name="T93">1 </text:span>Now a certain man was sick, named Elazar of Bethany, the town of Miriám and her sister Martha. (It was that Miriám [ha-Migdalíth] who anointed the Master with scented oil and wiped his feet with her hair, whose brother Elazar was sick). </text:p>
      <text:p text:style-name="GHT_20_Verse" loext:marker-style-name="T93"><text:span text:style-name="T93">2 </text:span>Therefore, his sisters sent to him saying, “Master, behold he whom you love is sick!” When Y'shúa heard that, he said, “This sickness is not to death, but that the glory of Elohíym might be manifest in him.” Now Y'shúa loved Miriám and her sister and Elazar.<text:span text:style-name="T99"><text:note text:id="ftn204" text:note-class="footnote"><text:note-citation>196</text:note-citation><text:note-body><text:p text:style-name="Footnote"><text:span text:style-name="T81"><text:s/>Those especially said to be loved by Y'shúa include </text:span><text:span text:style-name="T87">Elazar, Miriam, and Martha</text:span><text:span text:style-name="T81"> (</text:span><text:span text:style-name="T44">G</text:span><text:span text:style-name="T45">ht</text:span><text:span text:style-name="T81"> 56:1–2). The “other disciple whom Y'shúa loved” is likely </text:span><text:span text:style-name="T87">Yoḥanan</text:span><text:span text:style-name="T81"> (</text:span><text:span text:style-name="T44">G</text:span><text:span text:style-name="T45">ht</text:span><text:span text:style-name="T81"> 84:6; 89:11). </text:span><text:span text:style-name="T218">Gbc</text:span><text:span text:style-name="T81"> (The Gospel of the Beloved Companion) distinguishes </text:span><text:span text:style-name="T87">Miriam ha-Migdalíth</text:span><text:span text:style-name="T81">/</text:span><text:span text:style-name="T87">Migdoláh</text:span><text:span text:style-name="T81"> as the “Beloved Companion,” whereas </text:span><text:span text:style-name="T212">Ght</text:span><text:span text:style-name="T144"> </text:span><text:span text:style-name="T81">presents a broader pattern of beloved figures. <text:s/></text:span></text:p></text:note-body></text:note></text:span></text:p>
      <text:p text:style-name="GHT_20_Verse" loext:marker-style-name="T93"><text:span text:style-name="T93">3 </text:span>When he heard that he was sick, he stayed two days still in the same place where he was. Then after that, he said to his disciples, “Let us go into Judæa again.” </text:p>
      <text:p text:style-name="GHT_20_Verse" loext:marker-style-name="T93"><text:span text:style-name="T93">4 </text:span>His disciples said to him, “Master, the [Rulers of the] Judæans recently sought to stone you, and do you go there again?” Y'shúa answered, “Are there not twelve hours in the day? If any man walks in the day, he stumbles not, because he sees the light of this world. </text:p>
      <text:p text:style-name="GHT_20_Verse" loext:marker-style-name="T93"><text:span text:style-name="T93">5 </text:span>But if a man walks in the night, he stumbles, because there is no light in him.” These things he said, and after that he said to them, “Our friend Elazar sleeps, but I go that I may awake him out of sleep.” </text:p>
      <text:p text:style-name="GHT_20_Verse" loext:marker-style-name="T93"><text:span text:style-name="T93">6 </text:span>Then his disciples said, “Master, if he sleeps, he shall do well. And a messenger came to him saying, “Elazar is dead.” </text:p>
      <text:p text:style-name="GHT_20_Verse" loext:marker-style-name="T93"><text:soft-page-break/><text:span text:style-name="T93">7 </text:span>Now when Y'shúa came, he found that he had lain in the grave four days already (Bethany was near to Yerushaláyim, about fifteen furlongs off).<text:span text:style-name="T99"><text:note text:id="ftn205" text:note-class="footnote"><text:note-citation>197</text:note-citation><text:note-body><text:p text:style-name="Footnote" loext:marker-style-name="T81"><text:span text:style-name="T81"><text:s/>Approximately 1.875 miles.</text:span></text:p></text:note-body></text:note></text:span> And many of the Judæans came to Martha and Miriám to comfort them concerning their brother. </text:p>
      <text:p text:style-name="GHT_20_Verse" loext:marker-style-name="T93"><text:span text:style-name="T93">8 </text:span>Then Martha, as soon as she heard that Y'shúa was coming, went and met him, but Miriám sat still in the house. Then Martha said to Y'shúa, “Master, if you had been here my brother would not have died. But I know that even now, whatsoever you will ask of Elohíym, Elohíym will give it to you.” </text:p>
      <text:p text:style-name="GHT_20_Verse" loext:marker-style-name="T93"><text:span text:style-name="T93">9 </text:span>Y'shúa said to her, “Your brother sleeps, and he shall rise again.” Martha said to him, “I know that he shall rise again, at the Resurrection at the last day.” </text:p>
      <text:p text:style-name="GHT_20_Verse" loext:marker-style-name="T93"><text:span text:style-name="T93">10 </text:span>Y'shúa said to her, “I am the Resurrection and the Life, he that believes in me, though he were dead, yet shall he live. I am the Way, the Truth, and the Life, and whosoever lives and believes in me shall never die.” </text:p>
      <text:p text:style-name="GHT_20_Verse"><text:span text:style-name="T93">11 </text:span>She said to him, “Yes, Master. I believe that you are the Mashíakh, the Son of Elohíym, which should come into the world. And when she had so said, she went her way and secretly called Miriám her sister saying, “The Master is come and calls for you.” As soon as she heard that, she arose quickly and came to him. </text:p>
      <text:p text:style-name="GHT_20_Verse" loext:marker-style-name="T93"><text:span text:style-name="T47">12 </text:span>Now Y'shúa was not yet come into the town but was in that place where Martha met him. Then the Judæans that were with her in the house and comforted her, when they saw Miriám that she arose up hastily and went out, followed her saying, “She goes to the grave to weep there.” </text:p>
      <text:p text:style-name="GHT_20_Verse" loext:marker-style-name="T93"><text:span text:style-name="T93">13 </text:span>Then, when Miriám [ha-Migdalíth] was come to where Y'shúa was and saw him, she fell at his feet, saying to him, “Master, if you had been here my brother would not have died.” When Y'shúa therefore saw her weeping and the Judæans that came with her also weeping, he groaned in the spirit and was troubled, and said, “Where have you laid him?” They said to him, “Master, come and see.” And Y'shúa wept. </text:p>
      <text:p text:style-name="GHT_20_Verse" loext:marker-style-name="T93"><text:span text:style-name="T93">14 </text:span>Then the Judæans said, “Behold, how he loved him!” And some of them said, “Could not this man which opened the eyes of the blind, have caused that even this man should not have died?” Y'shúa therefore <text:soft-page-break/>groaning again in himself (for he feared that he might be already [irretrievably] dead)<text:span text:style-name="T99"><text:note text:id="ftn206" text:note-class="footnote"><text:note-citation>198</text:note-citation><text:note-body><text:p text:style-name="Footnote" loext:marker-style-name="T81"><text:span text:style-name="T81"><text:s/>Considered irretrievably dead, since four days was commonly understood as the outer limit of the soul’s lingering connection to the body. See verse 18: </text:span><text:span text:style-name="T88">“When the thread of life is cut, truly it [life] does not return, but when it is whole there is hope.”</text:span></text:p></text:note-body></text:note></text:span> comes to the grave. It was a cave and a stone lay upon it. </text:p>
      <text:p text:style-name="GHT_20_Verse" loext:marker-style-name="T93"><text:span text:style-name="T93">15 </text:span>Y'shúa said, “Take away the stone.” Martha, the sister of him supposed to be dead, said to him, “Master by this time he stinks, for he has been dead four days!” Y'shúa said to her, “Did I not say to you, that if you would believe you should see the glory of Elohíym?” Then they took away the stone from the place where Elazar was laid. </text:p>
      <text:p text:style-name="GHT_20_Verse" loext:marker-style-name="T93"><text:span text:style-name="T93">16 </text:span>And Y'shúa lifted up his eyes and chanting, invoked the great name, and said, “My Parent, I thank you that you have heard me. And I know that you always hear me, but because of the people which stand by, I call upon you that they may believe that you have sent me.” And when he had thus spoken, he cried with a loud voice, “Elazar come forth.” </text:p>
      <text:p text:style-name="GHT_20_Verse" loext:marker-style-name="T93"><text:span text:style-name="T93">17 </text:span>And he that was dead came forth bound hand and foot with graveclothes, and his face was bound about with a napkin. </text:p>
      <text:p text:style-name="GHT_20_Verse"><text:span text:style-name="T93">18 </text:span>Y'shúa said to them, “Loose him and let him go. When the thread of life is cut truly it does not return, but when it is whole there is hope.” Then many of the Judæans that came to Miriám and had seen the things which Y'shúa did, believed <text:span text:style-name="T361">i</text:span>n him.</text:p>
      <text:h text:style-name="GHT_20_Chapter" text:outline-level="1"><text:bookmark-start text:name="__RefHeading___Toc37303_3619305966"/><text:bookmark-start text:name="_Toc230713654"/>Chapter 57<text:bookmark-end text:name="__RefHeading___Toc37303_3619305966"/><text:bookmark-end text:name="_Toc230713654"/></text:h>
      <text:p text:style-name="GHT_20_Subheading" loext:marker-style-name="T93">Concerning Little Children<text:span text:style-name="T93"/></text:p>
      <text:p text:style-name="GHT_20_Verse" loext:marker-style-name="T93"><text:span text:style-name="T93">1 </text:span>At the same time the disciples came to Y'shúa, saying, “Who is the greatest in the Kingdom of heaven?” And Y'shúa called a little child to him and set him in the midst of them and said, “Truly I say to you, unless you be converted and become innocent and teachable as little children, you shall not enter into the Kingdom of Heaven.</text:p>
      <text:p text:style-name="GHT_20_Verse" loext:marker-style-name="T93"><text:span text:style-name="T93">2 </text:span>Therefore, whosoever shall humble himself as this little child, the same is the greatest in the Kingdom of Heaven. And whosoever shall receive one such little child in my name receives me.</text:p>
      <text:p text:style-name="GHT_20_Verse" loext:marker-style-name="T93"><text:span text:style-name="T93">3 </text:span>Woe to the world because of offenses! For, it is necessary that offences come, but woe to that man by whom the offense comes. Wherefore, if you desire, or your pleasures do offend others, cut them off and cast <text:soft-page-break/>them from you. It is better for you to enter into life without, rather than having that which will be cast into eternal fire.</text:p>
      <text:p text:style-name="GHT_20_Verse"><text:span text:style-name="T93">4 </text:span>Take heed that you do not neglect one of these little ones; For I say to you, that in heaven their messengers do always behold the Face of Elohíym. For the ‘Son of Man’ is come to save that which was lost. </text:p>
      <text:p text:style-name="GHT_20_Subheading" loext:marker-style-name="T93">The Lost Sheep Found <text:span text:style-name="T93"/></text:p>
      <text:p text:style-name="GHT_20_Verse" loext:marker-style-name="T93"><text:span text:style-name="T93">5 </text:span>What do you think? If a man has a hundred sheep, and one of them is gone astray, does he not leave the ninety-nine and go into the mountains and seek that which is gone astray? And if it is that he finds it, truly I say to you, he rejoices more over that sheep than over the ninety-nine which did not go astray.</text:p>
      <text:p text:style-name="GHT_20_Verse"><text:span text:style-name="T93">6 </text:span>Even so, it is not the will of your Parent, who is in heaven, that one of these little ones should perish.”</text:p>
      <text:p text:style-name="GHT_20_Subheading" loext:marker-style-name="T93">Parable of the Fishes<text:span text:style-name="T93"/></text:p>
      <text:p text:style-name="GHT_20_Verse" loext:marker-style-name="T93"><text:span text:style-name="T93">7 </text:span>And there were certain men of doubtful mind, came to Y'shúa, and said to him: “You tell us that our life and being is from Elohíym, but we have never seen Elohíym, nor do we know of any Elohíym. Can you show us whom you call the Father-Mother, one Elohíym? We do not know if there is an Elohíym.”</text:p>
      <text:p text:style-name="GHT_20_Verse" loext:marker-style-name="T93"><text:span text:style-name="T93">8 </text:span>Y'shúa answered them, saying, “Hear this parable of the fishes. The fishes of a certain river communed with one another, saying, ‘They tell us that our life and being is from water, but we have never seen water, we know not what water is.’ Then some among them, wiser than the rest, said: ‘We have heard there dwells in the sea a wise and learned Fish, who knows all things. Let us journey to him and ask him to show us what water is.’</text:p>
      <text:p text:style-name="GHT_20_Verse" loext:marker-style-name="T93"><text:span text:style-name="T93">9 </text:span>So several of them set out to find this great and wise Fish and they came at last to the sea wherein the wise Fish dwelt, and they asked him.</text:p>
      <text:p text:style-name="GHT_20_Verse"><text:span text:style-name="T93">10 </text:span>And when he heard them, he said to them, ‘O you foolish fish that do not consider! Wise are you, the few who seek. In the water you live, and move, and have your being; from the water you came, to the water you return. You live in the water, yet you do not know it. In like manner, you live in Elohíym, and yet you ask of me, ‘Show us Elohíym.’ Elohíym is in all things, and all things are in Elohíym.</text:p>
      <text:p text:style-name="GHT_20_Subheading" loext:marker-style-name="T93"><text:soft-page-break/>Steps to Take for Those Who Trespass<text:span text:style-name="T93"/></text:p>
      <text:p text:style-name="GHT_20_Verse" loext:marker-style-name="T93"><text:span text:style-name="T93">11 </text:span>Again Y'shúa said to them, “If your brother or sister shall trespass against you, go and declare the fault between you and your brother or sister alone. If they shall hear you, you have gained them. But if they will not hear you, then take with you one or two more that in the mouth of two or three witnesses every word may be established.</text:p>
      <text:p text:style-name="GHT_20_Verse" loext:marker-style-name="T93"><text:span text:style-name="T93">12 </text:span>And if they neglect to hear them, tell it to the Assembly, but if they neglect to hear the Assembly, let them be to you as those that are outside the Assembly. Truly I say to you, whatsoever you shall justly bind on earth, shall be bound in heaven, and whatsoever you shall justly loose in earth, shall be loosed in heaven.</text:p>
      <text:p text:style-name="GHT_20_Verse"><text:span text:style-name="T93">13 </text:span>Again I say to you, that if seven, or, even if three of you shall agree on earth as touching anything that they ask, it shall be done for them of my Father-Mother who is in heaven. For where even three are gathered together in my name there I am in the midst of them, and if there is but one, I am in the heart of that one.”</text:p>
      <text:p text:style-name="GHT_20_Subheading" loext:marker-style-name="T93">How Often Do We Forgive a Brother<text:span text:style-name="T93"/></text:p>
      <text:p text:style-name="GHT_20_Verse" loext:marker-style-name="T93"><text:span text:style-name="T93">14 </text:span>Then came Képha to him and said, “Master, how often shall my brother sin against me and I forgive him? till seven times?” Y'shúa said to him, “I say not to you, until seven times, but until seventy times seven. For in the Prophets likewise unrighteousness was found, even after they were anointed by the Ruách ha’Qodésh.”</text:p>
      <text:p text:style-name="GHT_20_Verse" loext:marker-style-name="T93"><text:span text:style-name="T93">15 </text:span>And he spoke this parable, saying, “There was a certain king who would take account of his servants, and when he had begun to reckon, one was brought to him which owed him ten thousand talents. But <text:span text:style-name="T362">in</text:span>asmuch as he had nothing to pay, his master commanded him to be sold, and his wife, children, and all that he had, and payment to be made.</text:p>
      <text:p text:style-name="GHT_20_Verse" loext:marker-style-name="T93"><text:span text:style-name="T93">16 </text:span>The servant therefore, fell down and prostrated before him, saying, ‘Master, have patience with me and I will pay you all.’ Then the master of that servant was moved with compassion and loosed him and forgave him his debt.</text:p>
      <text:p text:style-name="GHT_20_Verse" loext:marker-style-name="T93"><text:span text:style-name="T93">17 </text:span>But the same servant went out and found one of his fellow-servants which owed him a hundred dinars, and he laid hands on him and took him by the throat, saying, ‘Pay me what you owe!’</text:p>
      <text:p text:style-name="GHT_20_Verse" loext:marker-style-name="T93"><text:soft-page-break/><text:span text:style-name="T93">18 </text:span>And his fellow-servant fell down at his feet and besought him, saying, ‘Have patience with me and I will pay you all’. And he would not; but he went and threw him into prison till he should pay the debt.</text:p>
      <text:p text:style-name="GHT_20_Verse" loext:marker-style-name="T93"><text:span text:style-name="T93">19 </text:span>So, when his fellow-servants saw what he had done, they were deeply sorry and came and told their master all that was done.</text:p>
      <text:p text:style-name="GHT_20_Verse" loext:marker-style-name="T93"><text:span text:style-name="T93">20 </text:span>Then his master, after he had called him, said to him, ‘O you wicked servant, I forgave you all that debt because you desired me; should you not also have had compassion on thy fellow-servant, even as I had pity on you.’ And his master was angry, and delivered him to the tormentors, till he should pay all that was due to him.</text:p>
      <text:p text:style-name="GHT_20_Verse"><text:span text:style-name="T93">21 </text:span>So likewise shall the heavenly Parent judge you, if you from your hearts do not forgive each one, his brother or sister, their trespasses. Nevertheless, let every man see that he pays that which he owes, for Elohíym loves the just. </text:p>
      <text:h text:style-name="GHT_20_Chapter" text:outline-level="1"><text:bookmark-start text:name="__RefHeading___Toc37305_3619305966"/><text:bookmark-start text:name="_Toc230713655"/>Chapter 58<text:bookmark-end text:name="__RefHeading___Toc37305_3619305966"/><text:bookmark-end text:name="_Toc230713655"/></text:h>
      <text:p text:style-name="GHT_20_Subheading" loext:marker-style-name="T93">Who are the Sons &amp; Daughters of Elohíym<text:span text:style-name="T93"/></text:p>
      <text:p text:style-name="GHT_20_Verse" loext:marker-style-name="T93"><text:span text:style-name="T93">1 </text:span>Y'shúa said to the disciples and to the multitude around them, Who is the son of Elohíym? Who is the daughter of Elohíym? Even the company of those who turn from all evil and do righteousness, love mercy, and walk reverently with their Elohíym. These are the sons and the daughters of Adam who come up out of Mitsra<text:span text:style-name="T273">y</text:span>ím [Egypt], to whom it is given that they should be called the sons and the daughters of Elohíym.</text:p>
      <text:p text:style-name="GHT_20_Verse"><text:span text:style-name="T93">2 </text:span>And they are gathered from all tribes and nations and peoples and tongues, and they come from the East and the West and the North and the South, and they dwell on Mount Tzión, and they eat bread, and they drink of the fruit of the vine at the table of Tzión, and they see Elohíym face to face.</text:p>
      <text:p text:style-name="GHT_20_Subheading" loext:marker-style-name="T93">Tax Collectors &amp; Sinners who Repent<text:span text:style-name="T93"/></text:p>
      <text:p text:style-name="GHT_20_Verse" loext:marker-style-name="T93"><text:span text:style-name="T93">3 </text:span>Then drew near to him all the tax collectors and sinners to hear him. And the Pharisees and Scribes murmured, saying, “This man receives sinners and eats with them.”</text:p>
      <text:p text:style-name="GHT_20_Verse" loext:marker-style-name="T93"><text:span text:style-name="T93">4 </text:span>And he spoke this parable to them, saying, “What man of you having a hundred sheep, if he loses one of them, does not leave the ninety and <text:soft-page-break/>nine in the wilderness, and go after that which is lost, until he finds it? And when he has found it, he lays it on his shoulders, rejoicing.</text:p>
      <text:p text:style-name="GHT_20_Verse" loext:marker-style-name="T93"><text:span text:style-name="T93">5 </text:span>And when he comes home, he calls together his friends and neighbors, saying to them, “Rejoice with me, for I have found my sheep which was lost. I say to you, that likewise joy shall be in heaven over one sinner that repents-returns, more than over ninety and nine just persons which need no repentance [teshuḅáh].</text:p>
      <text:p text:style-name="GHT_20_Verse"><text:span text:style-name="T93">6 </text:span>Or, what woman, having ten pieces of silver, if she loses one piece does not light a candle and seek diligently until she finds it? And when she has found it, she calls her friends and her neighbors together, saying, ‘Rejoice with me, for I have found the piece of silver which I had lost’. Likewise, I say to you, there is joy in the presence of the messengers of Elohíym over one sinner that repents.”</text:p>
      <text:p text:style-name="GHT_20_Subheading" loext:marker-style-name="T93">Parable of the Prodigal Son<text:span text:style-name="T93"/></text:p>
      <text:p text:style-name="GHT_20_Verse" loext:marker-style-name="T93"><text:span text:style-name="T93">7 </text:span>And he also spoke this parable: “A certain man had two sons, and the younger of them said to his parents, ‘Give me the portion of goods that falls to me’. And they divided their living to him. And not many days after the younger son gathered all together and took his journey into a fair country, and there wasted his resources with riotous living.</text:p>
      <text:p text:style-name="GHT_20_Verse" loext:marker-style-name="T93"><text:span text:style-name="T93">8 </text:span>And when he had spent all, there arose a mighty famine in that land, and he began to be in want. And he went and joined himself to a citizen of that country, and he sent him into his fields to feed swine. And he longed to fill his body with the pods that the swine ate, and no one gave to him.</text:p>
      <text:p text:style-name="GHT_20_Verse" loext:marker-style-name="T93"><text:span text:style-name="T93">9 </text:span>And when he came to himself, he said, ‘How many of my father’s hired servants have bread enough and more to spare, and I perish with hunger! I will arise and go to my father and mother and will say to them: my father and my mother, I have sinned against heaven and before you and am no more worthy to be called your son, make me like one of your hired servants.’</text:p>
      <text:p text:style-name="GHT_20_Verse" loext:marker-style-name="T93"><text:span text:style-name="T93">10 </text:span>And he arose and came to his parents. But when he was a great way off, his mother and his father saw him and had compassion and ran and fell on his neck and kissed him. And the son said to them, ‘My father and my mother, I have sinned against heaven and in your sight and am no more worthy to be called your son.’</text:p>
      <text:p text:style-name="GHT_20_Verse" loext:marker-style-name="T93"><text:soft-page-break/><text:span text:style-name="T93">11 </text:span>But the father said to his servants, ‘Bring forth the best robe, and put it on him, and put a ring on his hand and shoes on his feet, and bring here the best ripe fruits, and the bread and the oil and the wine, and let us eat and be merry; for this, my son, was dead and is alive again, he was lost and is found.’ And they began to be merry.</text:p>
      <text:p text:style-name="GHT_20_Verse" loext:marker-style-name="T93"><text:span text:style-name="T93">12 </text:span>Now his elder son was in the field, and as he came and drew near to the house, he heard music and dancing. And he called one of the servants and asked what these things meant. And he said to him, “Your brother who was lost is come back, and your father and your mother have prepared the bread and the oil and the wine and the best ripe fruits, because they have received him safe and sound.”</text:p>
      <text:p text:style-name="GHT_20_Verse" loext:marker-style-name="T93"><text:span text:style-name="T93">13 </text:span>And he was angry and would not go in. Therefore, his father came out and implored him. And he, answering, said to his father, ‘Behold, these many years have I served you, neither did I transgress at any time your commandments, and yet you never gave me such a significant feast that I might make merry with my friends.</text:p>
      <text:p text:style-name="GHT_20_Verse" loext:marker-style-name="T93"><text:span text:style-name="T93">14 </text:span>But as soon as this, your son is come, which has devoured your living with prostitutes, you prepared for him a feast of the best that you have.’</text:p>
      <text:p text:style-name="GHT_20_Verse"><text:span text:style-name="T93">15 </text:span>And his father said to him, son, you are ever with me, and all that I have is yours. It was proper, therefore, that we should be merry and be glad, for this your brother was dead and is alive again and was lost and is found.”</text:p>
      <text:h text:style-name="GHT_20_Chapter" text:outline-level="1"><text:bookmark-start text:name="__RefHeading___Toc37307_3619305966"/><text:bookmark-start text:name="_Toc230713656"/>Chapter 59<text:bookmark-end text:name="__RefHeading___Toc37307_3619305966"/><text:bookmark-end text:name="_Toc230713656"/></text:h>
      <text:p text:style-name="GHT_20_Subheading" loext:marker-style-name="T93">Y'shúa Forewarns His Disciples to Be Ready <text:span text:style-name="T93"/></text:p>
      <text:p text:style-name="GHT_20_Verse" loext:marker-style-name="T93"><text:span text:style-name="T93">1 </text:span>And Y'shúa went up into a mountain and there he sat with his disciples and taught them, and he said to them, “Fear not, little flock, for it is your Father’s good pleasure to give you the Kingdom.</text:p>
      <text:p text:style-name="GHT_20_Verse" loext:marker-style-name="T93"><text:span text:style-name="T93">2 </text:span>Sell that which you have and do that which is good, for those which do not have; provide yourselves bags which do not grow old, a treasure in the heavens that does not fail, where no thief approaches, neither does moth corrupt. For where your treasure is, there will your heart be also.</text:p>
      <text:p text:style-name="GHT_20_Verse" loext:marker-style-name="T93"><text:span text:style-name="T93">3 </text:span>Let your loins be girded about, and your lights burning, and you yourselves likened to men that wait for their master, when he will return from the wedding that when he comes and knocks, they may open to him immediately.</text:p>
      <text:p text:style-name="GHT_20_Verse" loext:marker-style-name="T93"><text:soft-page-break/><text:span text:style-name="T93">4 </text:span>Blessed are those servants whom the master, when he comes, shall find watching; Truly I say to you, that he shall gird himself and make them to sit down at his table, and will come forth and serve them.</text:p>
      <text:p text:style-name="GHT_20_Verse" loext:marker-style-name="T93"><text:span text:style-name="T93">5 </text:span>And if he shall come in the second watch or come in the third watch and find them so, blessed are those servants.</text:p>
      <text:p text:style-name="GHT_20_Verse" loext:marker-style-name="T93"><text:span text:style-name="T93">6 </text:span>And this know that if the guardian of the house, not knowing what hour the thief would come, would have watched and he would not have allowed his house to have been broken through. Be you therefore ready also, for the ‘Son of Man’ comes at an hour when you do not expect.</text:p>
      <text:p text:style-name="GHT_20_Verse" loext:marker-style-name="T93"><text:span text:style-name="T93">7 </text:span>Then Képha said to him, “Master, do you speak this parable to us, or even to all?” And the Master said, “Who then is that faithful and wise steward, whom his master shall make ruler over his household, to give them who serve their portion in due season?</text:p>
      <text:p text:style-name="GHT_20_Verse" loext:marker-style-name="T93"><text:span text:style-name="T93">8 </text:span>Blessed is that servant whom his master, when he comes, shall find so doing. Of a truth I say to you that he will make him ruler over all that he has.</text:p>
      <text:p text:style-name="GHT_20_Verse" loext:marker-style-name="T93"><text:span text:style-name="T93">9 </text:span>But if that servant say in his heart, ‘My master delays his coming and shall begin to beat the menservants and maidservants and to eat and drink and to be drunken, the master of that servant will come in a day when he looked not for him, and at an hour when he is not aware and will appoint him his portion with the unfaithful.</text:p>
      <text:p text:style-name="GHT_20_Verse" loext:marker-style-name="T93"><text:span text:style-name="T93">10 </text:span>And that servant, who knew his master’s will and did not prepare himself, neither did according to his will, shall be beaten with many stripes. But he that knew not, and did commit things worthy of stripes, he shall be beaten with few stripes. For whomsoever much is given, of him shall they require the less.</text:p>
      <text:p text:style-name="GHT_20_Verse" loext:marker-style-name="T93"><text:span text:style-name="T93">11 </text:span>For they who know the Elohúth [divinity or divine nature] and have found in the Way of Life the Mysteries of Light and then have fallen into sin, shall be punished with greater chastisements than they who have not known the Way of Life.</text:p>
      <text:p text:style-name="GHT_20_Verse"><text:span text:style-name="T93">12 </text:span>Such shall return when their cycle is completed and to those will be given space to consider, and amend their lives, and learning the Mysteries, enter into the Kingdom of Light.</text:p>
      <text:p text:style-name="GHT_20_Subheading" loext:marker-style-name="T93"><text:soft-page-break/>He Finds Zacchaeus <text:span text:style-name="T93"/></text:p>
      <text:p text:style-name="GHT_20_Verse" loext:marker-style-name="T93"><text:span text:style-name="T93">13 </text:span>And Y'shúa entered and passed through Jericho. And, behold, there was a man named Zacchaeus, which was the chief among the collectors of tribute, and he was rich.</text:p>
      <text:p text:style-name="GHT_20_Verse" loext:marker-style-name="T93"><text:span text:style-name="T93">14 </text:span>And he sought to see Y'shúa and who he was; and could not for the crowd, because he was little of stature. And he ran before and climbed up into a Sycamore tree to see him since he was to pass-by that way.</text:p>
      <text:p text:style-name="GHT_20_Verse" loext:marker-style-name="T93"><text:span text:style-name="T93">15 </text:span>And when Y'shúa came to the place, he looked up, and saw him, and said to him, “Zacchaeus, make haste, and come down; for today I must abide at your house.” And he made haste and came down and received him joyfully.</text:p>
      <text:p text:style-name="GHT_20_Verse" loext:marker-style-name="T93"><text:span text:style-name="T93">16 </text:span>And when they saw it, they all murmured, saying that he was gone to be guest with a man that is a sinner.</text:p>
      <text:p text:style-name="GHT_20_Verse" loext:marker-style-name="T93"><text:span text:style-name="T93">17 </text:span>And Zachaeus stood, and said to the Master, “Behold, Master, the half of my goods I give to the poor; And, if I have taken anything from any man by false accusation, I restore him fourfold.”</text:p>
      <text:p text:style-name="GHT_20_Verse"><text:span text:style-name="T93">18 </text:span>And Y'shúa said to him, “This day salvation [yashuáh] is come to your house, <text:span text:style-name="T362">in</text:span>asmuch as you are a just man, you also are a son of Aḅraham. For the ‘Son of Man’ is come to seek and to save [yasha] that which you deem to be lost.” </text:p>
      <text:h text:style-name="GHT_20_Chapter" text:outline-level="1"><text:bookmark-start text:name="__RefHeading___Toc37309_3619305966"/><text:bookmark-start text:name="_Toc230713657"/>Chapter 60<text:bookmark-end text:name="__RefHeading___Toc37309_3619305966"/><text:bookmark-end text:name="_Toc230713657"/></text:h>
      <text:p text:style-name="GHT_20_Subheading" loext:marker-style-name="T93">Y'shúa Rebuked Hypocrisy of the Judæan Leadership<text:span text:style-name="T93"/></text:p>
      <text:p text:style-name="GHT_20_Verse" loext:marker-style-name="T93"><text:span text:style-name="T93">1 </text:span>Then, Y'shúa spoke to the crowd and to his disciples, saying, [You have heard it said <text:span text:style-name="T363">by</text:span> them:] “The Scribes and the Pharisees, sit in the Seat of Moshéh—all then, as much as they<text:span text:style-name="T99"><text:note text:id="ftn207" text:note-class="footnote"><text:note-citation>199</text:note-citation><text:note-body><text:p text:style-name="P111" loext:marker-style-name="T81"><text:s/><text:span text:style-name="T357">The bracketed introduction and quotation marks treat the first declaration as the scribes’ and Pharisees’ own claim: because they claim to occupy the Seat of Moshéh, they also claim that the people must obey everything they teach. Vat. Ebr. 100 permits this reading, since its opening may be rendered actively: “The scribes and the Perushim say that they have ascended” to Moshéh’s seat. Y’shúa’s ensuing “But [I say to you]” answers that claim rather than merely criticizing a discrepancy between their teaching and conduct.</text:span></text:p><text:p text:style-name="P114">Nor does “all that they should say” confer indiscriminate authority upon them. Read normatively, it concerns what they ought rightly to teach from Moshéh: the authentic Higher Law is to be guarded and practiced, while teachings, enactments, and deeds contrary to that Law are to be rejected. See the accompanying endnote.</text:p></text:note-body></text:note></text:span> [<text:note text:id="ftn208" text:note-class="endnote"><text:note-citation>ix</text:note-citation><text:note-body><text:p text:style-name="P115" loext:marker-style-name="T42"><text:s/><text:span text:style-name="T364">Justin J. van Rensburg’s translation of Vat. Ebr. 100 gives a significant alternative framing of Matthew 23:1–3. The Hebrew opening is literally “they are saying,” although Van Rensburg notes that it may also be understood passively as “it is said.” Read actively, the passage reports the leaders’ own assertion: the scribes and Pharisees say that they have ascended to the Seat of Moshéh and that everyone must consequently obey all that they say. Van Rensburg further observes that this demand probably explains what they meant by </text:span><text:soft-page-break/><text:span text:style-name="T364">claiming Moshéh’s seat: they claimed an authority comparable to that of Moshéh and his Toráh.</text:span></text:p><text:p text:style-name="P69">On this reading, the instruction to obey everything “they” say belongs within the reported claim of the scribes and Pharisees; it is not Y<text:span text:style-name="T365">'</text:span>shúa’s unqualified recognition of their authority. The adversative “However” then introduces his answer: their claim must not be accepted merely because they assert it, for their words and deeds fail to embody Moshéh. The bracketed wording and quotation marks of <text:span text:style-name="T38">G</text:span><text:span text:style-name="T366">ht</text:span> 60:1 make this underlying contrast explicit: “You have heard it said by them … But I say to you.”</text:p><text:p text:style-name="P69">The wording “all that they should say” introduces a further qualification. What should be guarded and practiced is what they ought rightly to teach from Moshéh—the Higher Law—not everything taught under the claimed authority of his seat. The people and disciples must therefore discern between Moshéh and those who merely “talk Moshéh”; between the Everlasting Covenant and later human enactments; and between the Higher Law itself and traditions that obscure or contradict it.</text:p><text:p text:style-name="P69">Some manuscripts of Shem-Tob’s Hebrew Matthew provide an independent but related line of evidence. They read the singular “whatever he tells you,” permitting “he” to refer to Moshéh, whereas other witnesses retain the plural. The singular reading does not establish the interpretation of Vat. Ebr. 100, but it shows that Matthew 23:2–3 circulated in Hebrew forms capable of distinguishing the authority of Moshéh from the claims, ordinances, and deeds of the religious leaders. These witnesses are therefore corroborative rather than the foundation of the interpretation adopted here.</text:p><text:p text:style-name="P116">The immediate historical setting may especially involve the stricter Shammaite ascendancy, although the warning applies to every priestly, scribal, or Pharisaic subdivision that claims Mosaic authority while departing from the Higher Law. Rabbinic tradition itself remembers the Shammaite majority’s enactment of eighteen rulings as a grievous and coercive occasion for Yisra’él. Nevertheless, neither “the Pharisees” nor the wider Judæan leadership should be treated as entirely uniform.</text:p><text:p text:style-name="P117"><text:span text:style-name="T47">Compare Isa. 29:13; Matt. 15:3–9; 16:6–12; Mark 7:6–13; </text:span><text:span text:style-name="T367">G</text:span><text:span text:style-name="T368">ht</text:span><text:span text:style-name="T47"> 43:10; Jerusalem Talmud, Šabbath 1:4; Rabbi Harvey Falk, Jesus the Pharisee: A New Look at the Jewishness of Jesus, especially Chapter Three; George Howard, Hebrew Gospel of Matthew, at Matt. 23:2–3; and Justin J. van Rensburg, </text:span><text:a xlink:type="simple" xlink:href="http://www.hebrewgospels.com/_files/ugd/c68db9_71c9a9c22a2646ec93694a17128ef55f.pdf" text:style-name="Internet_20_link" text:visited-style-name="Visited_20_Internet_20_Link"><text:span text:style-name="T47">The Hebrew Gospels from Sepharad: Matthew</text:span></text:a><text:span text:style-name="T47">, at Matt. 23:1–3 and the accompanying notes.</text:span></text:p></text:note-body></text:note>] should say to you to guard, that guard and practice.” “But [I say <text:span text:style-name="T363">to you</text:span>], you shall not practice according to their deeds, for they talk Moshéh and do not do <text:soft-page-break/>Moshéh. Yes, [with such talk] they bind heavy burdens and grievous to be borne and lay them on men’s shoulders; But, they themselves will not move them with one of their fingers. </text:p>
      <text:p text:style-name="GHT_20_Verse" loext:marker-style-name="T93"><text:span text:style-name="T93">2 </text:span>Moreover, all their works they do for to be seen of men: they make broad their phylacteries and enlarge the borders of their garments, and love the uppermost rooms at feasts, and the chief seats in the synagogues, and greetings in the markets, and to be called of men, ‘Rabbi, Rabbi’. </text:p>
      <text:p text:style-name="GHT_20_Verse" loext:marker-style-name="T93"><text:span text:style-name="T93">3 </text:span>But you, do not desire to be called “Rabbi”: for one is your Rabbi, even Mashíakh; and all of you are brethren. And call not any one “Father” on earth, for on earth are fathers in the flesh only; but in the heaven [of the heavens] there is One who is your Father and your Mother, who has the spirit of truth, whom the world cannot receive. </text:p>
      <text:p text:style-name="GHT_20_Verse" loext:marker-style-name="T93"><text:span text:style-name="T93">4 </text:span>Neither desire to be called “Masters”, for one is your Master, even Mashíakh. But they that are greatest among you shall be your ministers [servers]. And whosoever shall exalt themselves shall be abased; and they that are humble in themselves shall be exalted. </text:p>
      <text:p text:style-name="GHT_20_Verse" loext:marker-style-name="T93"><text:span text:style-name="T93">5 </text:span>Woe to you, Scribes and Pharisees, hypocrites! for you shut up the Kingdom of Heaven against men: for you neither go in yourselves neither do you permit them that are entering to go in. </text:p>
      <text:p text:style-name="GHT_20_Verse" loext:marker-style-name="T93"><text:span text:style-name="T93">6 </text:span>Woe to you, Scribes and Pharisees, hypocrites! for you devour widows’ houses, and for a pretense make long prayer; Therefore, you shall receive the greater judgment.</text:p>
      <text:p text:style-name="GHT_20_Verse" loext:marker-style-name="T93"><text:span text:style-name="T93">7 </text:span>Woe to you, Scribes and Pharisees, hypocrites! for you encompass sea and land to make one proselyte; and when he is made, you make him twofold more the child of Gehenna than yourselves. </text:p>
      <text:p text:style-name="GHT_20_Verse" loext:marker-style-name="T93"><text:span text:style-name="T93">8 </text:span>Woe to you, you blind guides, who say, ‘Whosoever shall swear by the Miqdásh, it is nothing, but whosoever shall swear by the gold of the Miqdásh, he is a debtor!’ You fools and blind; for which is greater, the gold, or the Miqdásh that sanctifies the gold? </text:p>
      <text:p text:style-name="GHT_20_Verse" loext:marker-style-name="T93"><text:span text:style-name="T93">9 </text:span>And, ‘Whosoever shall swear by the altar, it is nothing; but whosoever swears by the gift that is upon it, he is guilty.’ You fools and blind: for which is greater, the gift, or the altar, that sanctifies the gift? </text:p>
      <text:p text:style-name="GHT_20_Verse" loext:marker-style-name="T93"><text:span text:style-name="T93">10 </text:span>Whosoever therefore shall swear by the altar, swears by it, and by all things thereon. And whosoever shall swear by the Miqdásh, swears by it, and by him that dwells therein. And he that shall swear by heaven <text:soft-page-break/>swears by the Throne of Elohíym, and by the Holy One that sits thereon. </text:p>
      <text:p text:style-name="GHT_20_Verse" loext:marker-style-name="T93"><text:span text:style-name="T93">11 </text:span>Woe to you, Scribes and Pharisees, hypocrites! for you pay tithe of mint, dill, and cumin, and have omitted the weightier matters of the Toráh: judgment, compassion, and faithfulness. These you ought to have done, and not to leave the other undone. You blind guides! for you strain out a gnat and swallow a camel. </text:p>
      <text:p text:style-name="GHT_20_Verse" loext:marker-style-name="T93"><text:span text:style-name="T93">12 </text:span>Woe to you, Scribes and Pharisees, hypocrites! for you make clean the outside of the cup and of the platter, but within they are full of extortion and excess. You blind Pharisee, cleanse first that which is within the cup and platter, then the outside of them that they may be clean also. </text:p>
      <text:p text:style-name="GHT_20_Verse" loext:marker-style-name="T93"><text:span text:style-name="T93">13 </text:span>Woe to you, Scribes and Pharisees, hypocrites! for you are likened to whited sepulchers, which indeed appear beautiful outward, but are within full of the bones of the dead and of all uncleanness. Even so, you also outwardly appear righteous to men, but within you are full of hypocrisy and make believe. </text:p>
      <text:p text:style-name="GHT_20_Verse" loext:marker-style-name="T93"><text:span text:style-name="T93">14 </text:span>Woe to you, Scribes and Pharisees, hypocrites! because you build the tombs of the prophets, and garnish the sepulchers of the righteous, and say, ‘If we had been in the days of our fathers, we would not have been partakers with them in the blood of the prophets.’ </text:p>
      <text:p text:style-name="GHT_20_Verse" loext:marker-style-name="T93"><text:span text:style-name="T93">15 </text:span>Wherefore, you are witness to yourselves that you do as the children of them which killed the prophets. Fill you up then the measure of your fathers. </text:p>
      <text:p text:style-name="GHT_20_Verse" loext:marker-style-name="T93"><text:span text:style-name="T93">16 </text:span>Wherefore said holy Wisdom, ‘Behold I send to you prophets, and wise men, and scribes: and some of them you shall kill and impale; and some of them shall you scourge in your synagogues and persecute them from city to city. And upon you shall come all the righteous blood shed upon the earth, from the blood of righteous Abel to the blood of Zakharyáh son of Barakhyáh [father of Yoḥanan the Baptist], who was slain between the Miqdásh and the Altar.<text:span text:style-name="T99"><text:note text:id="ftn209" text:note-class="footnote"><text:note-citation>200</text:note-citation><text:note-body><text:p text:style-name="Footnote" loext:marker-style-name="T81"><text:span text:style-name="T81"><text:s/></text:span><text:span text:style-name="T142">See </text:span><text:span text:style-name="T143">Ght</text:span><text:span text:style-name="T144"> 5:17</text:span><text:span text:style-name="T142"> and </text:span><text:span text:style-name="T143">Ght</text:span><text:span text:style-name="T144"> 60:16</text:span><text:span text:style-name="T142"> concerning the murder of </text:span><text:span text:style-name="T144">Zakharyáh</text:span><text:span text:style-name="T142"> between the Temple and the altar, in connection with the judgment on “this generation.”</text:span></text:p></text:note-body></text:note></text:span> Truly I say to you, all these things shall come upon this generation.” </text:p>
      <text:p text:style-name="GHT_20_Verse" loext:marker-style-name="T93"><text:span text:style-name="T93">17 </text:span>O Yerushaláyim, Yerushaláyim, you that kills the prophets, and stones them which are sent to you, how often would I have gathered <text:soft-page-break/>your children together, even as a hen gathers her chickens under her wings, and you would not! </text:p>
      <text:p text:style-name="GHT_20_Verse"><text:span text:style-name="T93">18 </text:span>Behold, now your house is left to you desolate. For I say to you, you shall not see me henceforth, till you shall say, ‘Holy, Holy, Holy! Blessed are they who come in the Name of the Righteous One.’<text:note text:id="ftn210" text:note-class="footnote"><text:note-citation>201</text:note-citation><text:note-body><text:p text:style-name="Footnote" loext:marker-style-name="T81"><text:span text:style-name="T81"><text:s/>The </text:span><text:span text:style-name="T87">law of agency</text:span><text:span text:style-name="T81"> means that the authorized agent stands in the place of the one who sends him: to receive one is to receive the other. Cf. </text:span><text:span text:style-name="T87">Matt. 10:40; </text:span><text:span text:style-name="T143">Ght</text:span><text:span text:style-name="T144"> </text:span><text:span text:style-name="T87">75:16</text:span><text:span text:style-name="T81">. “The Righteous One” is also one of the titles of the </text:span><text:span text:style-name="T87">Son of Man</text:span><text:span text:style-name="T81"> in 1 Enoch.</text:span></text:p></text:note-body></text:note></text:p>
      <text:h text:style-name="GHT_20_Chapter" text:outline-level="1"><text:bookmark-start text:name="__RefHeading___Toc37311_3619305966"/><text:bookmark-start text:name="_Toc230713658"/>Chapter 61<text:bookmark-end text:name="__RefHeading___Toc37311_3619305966"/><text:bookmark-end text:name="_Toc230713658"/></text:h>
      <text:p text:style-name="GHT_20_Subheading">Y'shúa Describes <text:span text:style-name="T369">t</text:span><text:span text:style-name="T279">he End</text:span> of their Generation <text:span text:style-name="T370">(</text:span>30-70 <text:span text:style-name="T371">ce</text:span><text:span text:style-name="T370">)</text:span> <text:line-break/>and <text:span text:style-name="T369">t</text:span><text:span text:style-name="T279">he End</text:span> of the Coming Age </text:p>
      <text:p text:style-name="GHT_20_Subheading">Recap and Contextualization of the Subject Matter</text:p>
      <text:p text:style-name="P118"><text:span text:style-name="T93">6:5 </text:span>A certain prophet said, <text:span text:style-name="T159">“</text:span>… in </text:p>
      <text:p text:style-name="P118" loext:marker-style-name="T47">(3) <text:span text:style-name="T279">The Age to Come</text:span>, you shall be called Yeshu-Maria. … but to <text:line-break/>(1) <text:span text:style-name="T279">this generation</text:span> the bride shall not be manifest, nor in <text:line-break/>(2) <text:span text:style-name="T279">the age ‘about to’ come</text:span>.”<text:note text:id="ftn211" text:note-class="footnote"><text:note-citation>202</text:note-citation><text:note-body><text:p text:style-name="P78" loext:marker-style-name="T81"><text:span text:style-name="T81"><text:s/></text:span>The three numbered time frames correspond to: (1) the transitional generation of 30–70 CE, during which the former Temple age ended; (2) the present messianic age inaugurated through that covenantal transition and symbolized by the thousand years; and (3) the future Age to Come beginning with the Return of Y’shúa and The End. See the explanatory endnote at GHT 6:5 and Excursus VI, especially §§7–10. </text:p></text:note-body></text:note></text:p>
      <text:p text:style-name="P119"><text:span text:style-name="T47">49:22</text:span> And Y'shúa said [in 30 <text:span text:style-name="T371">ce</text:span>], “Yes, [The Temple] is beautiful and well-wrought are the stones, but <text:span text:style-name="T279">the time comes when</text:span> not one stone shall be left on another, for the enemy shall overthrow both the City [of Jerusalem] and the Temple [therein].” [Fulfilled in 70 <text:span text:style-name="T371">ce</text:span>]</text:p>
      <text:p text:style-name="GHT_20_Verse"><text:span text:style-name="T47">49:10 </text:span><text:span text:style-name="T279">The day comes when</text:span> all that which is in the outer court [of the Temple], which pertains to blood offerings, shall be taken away and pure worshippers shall worship <text:span text:style-name="T105">יהוה</text:span> in purity…”</text:p>
      <text:p text:style-name="GHT_20_Verse"><text:span text:style-name="T47">44:7 </text:span>But <text:span text:style-name="T279">there shall arise after you</text:span> [of this generation], men of perverse minds who shall, through ignorance or through craft, suppress many things that I have spoken to you, and lay to me things that I never taught, <text:span text:style-name="T279">sowing tares among the good wheat</text:span> which I have given you to sow in the world. </text:p>
      <text:p text:style-name="GHT_20_Verse"><text:span text:style-name="T47">8 </text:span>Then shall the truth of Elohíym endure the contradiction of sinners, for thus it has been, and thus it will be. But <text:span text:style-name="T279">the time comes</text:span> when the things which they have hidden shall be revealed and made known, and the truth shall make free those which were bound. </text:p>
      <text:p text:style-name="GHT_20_Verse"><text:soft-page-break/><text:span text:style-name="T47">40:7 <text:s/></text:span>As therefore the tares are gathered and burned in the fire so shall it be in <text:span text:style-name="T279">The End of this Age</text:span>. The <text:span text:style-name="T137">‘Son of </text:span>Man’ shall send forth his messengers, and they shall gather out of his Kingdom all things that offend, and them which act lawlessly, and shall cast them into a furnace of fire, and they who will not be purified shall be utterly consumed. Then shall the righteous shine forth as the Sun in the Kingdom of Heaven.” </text:p>
      <text:p text:style-name="GHT_20_Verse"><text:span text:style-name="T47">60:16 </text:span>…Truly I say to you, all these things <text:span text:style-name="T279">shall come</text:span> upon <text:span text:style-name="T279">this generation</text:span>.” </text:p>
      <text:p text:style-name="GHT_20_Verse"><text:span text:style-name="T47">67:7 </text:span>“<text:span text:style-name="T279">When</text:span> the ‘Son of Man’ shall come in his glory and all the holy messengers with him, <text:span text:style-name="T279">then</text:span> shall he sit upon the throne of his glory. And before him, all nations shall be gathered and he shall separate them, one from another as a shepherd divides his sheep from the goats…”</text:p>
      <text:p text:style-name="GHT_20_Verse"><text:span text:style-name="T47">68:11-14 </text:span>“…Thus, cruelty and suffering and sorrow have entered the world, <text:span text:style-name="T279">till the time the Master returns</text:span>, and takes possession of all things, and calls his servants to account.” </text:p>
      <text:p text:style-name="GHT_20_Verse">Enoch 45:3-6<text:span text:style-name="T137"> “</text:span><text:span text:style-name="T372">On that day</text:span><text:span text:style-name="T137">, My Elect One </text:span><text:span text:style-name="T372">will sit on the throne of glory</text:span><text:span text:style-name="T137"> and will try their works, and their places of rest will be without number… </text:span>And I will <text:span text:style-name="T279">transform the heavens</text:span> and make it an eternal blessing and light. And I will <text:span text:style-name="T279">transform the earth</text:span> also and make it a blessing and I will cause My Elect Ones to dwell upon it. But the sinners and evil-doers shall not set foot on it. For I have provided and satisfied My Righteous Ones with peace and have caused them to dwell before Me. But for the sinners there is <text:span text:style-name="T279">judgment impending</text:span> with Me, so that I <text:span text:style-name="T279">shall destroy them</text:span> from the face of the earth.” </text:p>
      <text:p text:style-name="GHT_20_Subheading">Y'shúa Describes their Generation unto The End of the Age </text:p>
      <text:p text:style-name="GHT_20_Verse"><text:span text:style-name="T93">1a </text:span>And as Y'shúa sat upon the Mount of Olives, the disciples came to him privately, saying, “Tell us, When shall these things happen [to the Temple]? and What shall be the sign of your coming? [Parousia - Presence] and of The End of the Age?”<text:span text:style-name="T99"><text:note text:id="ftn212" text:note-class="footnote"><text:note-citation>203</text:note-citation><text:note-body><text:p text:style-name="Footnote" loext:marker-style-name="T81"><text:span text:style-name="T81"><text:s/>Matthew presents three questions here, whereas Mark and Luke preserve only the first two. The disciples likely still assumed a near-term public enthronement of the Messiah in Jerusalem and the overthrow of Rome. Much New Testament language describes events as </text:span><text:span text:style-name="T87">“about to”</text:span><text:span text:style-name="T81"> happen, often using the Greek verb </text:span><text:span text:style-name="T87">mellō</text:span><text:span text:style-name="T81"> (Strong’s G3195).</text:span></text:p></text:note-body></text:note></text:span></text:p>
      <text:p text:style-name="GHT_20_Verse" loext:marker-style-name="T93"><text:span text:style-name="T47">1b </text:span>And Y'shúa answered and said to them, “Take heed that no man deceives you. For many shall come in my name, saying, ‘I am Anointed’ and shall deceive many.</text:p>
      <text:p text:style-name="GHT_20_Verse"><text:soft-page-break/><text:span text:style-name="T93">2a </text:span>And you shall hear of wars and rumours of wars; see that you are not troubled; for all these things must happen, but The End is not yet. </text:p>
      <text:p text:style-name="P120"><text:span text:style-name="T93">2b </text:span>For nation shall rise against nation, and kingdom against kingdom; and there shall be famines, and pestilences, and earthquakes, in various places. All these are the commencement of birth pangs.</text:p>
      <table:table table:name="Table2" table:style-name="Table2">
        <table:table-column table:style-name="Table2.A"/>
        <table:table-column table:style-name="Table2.B"/>
        <table:table-column table:style-name="Table2.C"/>
        <table:table-column table:style-name="Table2.D"/>
        <table:table-row table:style-name="Table2.1">
          <table:table-cell table:style-name="Table2.A1" table:number-rows-spanned="2" office:value-type="string">
            <text:p text:style-name="P121"><text:span text:style-name="T373">30 </text:span><text:span text:style-name="T374">ce</text:span></text:p>
            <text:p text:style-name="P121"><text:span text:style-name="T375">Y</text:span><text:span text:style-name="T376">'</text:span><text:span text:style-name="T375">sh</text:span><text:span text:style-name="T376">ú</text:span><text:span text:style-name="T375">a</text:span></text:p>
          </table:table-cell>
          <table:table-cell table:style-name="Table2.B1" office:value-type="string">
            <text:p text:style-name="P121"><text:span text:style-name="T377">↔</text:span><text:span text:style-name="T378"> </text:span><text:span text:style-name="T379">This Generation’s End <text:s/></text:span><text:span text:style-name="T380">↔</text:span></text:p>
          </table:table-cell>
          <table:table-cell table:style-name="Table2.C1" office:value-type="string">
            <text:p text:style-name="P122"><text:span text:style-name="T381">←</text:span><text:span text:style-name="T382">70 CE</text:span><text:span text:style-name="T381"> ---</text:span><text:span text:style-name="T382"> </text:span><text:span text:style-name="T383"><text:s/></text:span><text:span text:style-name="T382">symbolic 1000 years</text:span><text:span text:style-name="T381"> <text:s/>--</text:span><text:span text:style-name="T384">-</text:span></text:p>
          </table:table-cell>
          <table:table-cell table:style-name="Table2.D1" table:number-rows-spanned="2" office:value-type="string">
            <text:p text:style-name="P123"><text:span text:style-name="T385">←</text:span><text:span text:style-name="T386">The <text:s/>En</text:span><text:span text:style-name="T387">d</text:span></text:p>
            <text:p text:style-name="P123"><text:span text:style-name="T388">←</text:span><text:span text:style-name="T389">The Retur</text:span><text:span text:style-name="T390">n</text:span></text:p>
          </table:table-cell>
        </table:table-row>
        <table:table-row table:style-name="Table2.2">
          <table:covered-table-cell table:style-name="Table2.A1"/>
          <table:table-cell table:style-name="Table2.B2" office:value-type="string">
            <text:p text:style-name="P121"><text:span text:style-name="T391">---Those Days--</text:span><text:span text:style-name="T375">-</text:span></text:p>
          </table:table-cell>
          <table:table-cell table:style-name="Table2.C1" office:value-type="string">
            <text:p text:style-name="P122"><text:span text:style-name="T384">←</text:span><text:span text:style-name="T392">The End</text:span><text:span text:style-name="T393"> -</text:span><text:span text:style-name="T392">--- </text:span><text:span text:style-name="T394">Those Days ----</text:span><text:span text:style-name="T395">-</text:span></text:p>
          </table:table-cell>
          <table:covered-table-cell table:style-name="Table2.D1"/>
        </table:table-row>
      </table:table>
      <text:p text:style-name="P124" loext:marker-style-name="T93"><text:span text:style-name="T93">3 </text:span>(And in <text:span text:style-name="T279">those days</text:span> <text:span text:style-name="T99">[after this transitional generation of 30-70 </text:span><text:span text:style-name="T396">ce</text:span><text:span text:style-name="T99">]</text:span>, those that have power shall gather to themselves the lands and riches of the earth for their own lusts and shall oppress the many who lack and hold them in bondage and use them to increase their riches. And they shall oppress even the animals of the field, setting up the abominable thing; But Elohíym shall send them his messenger and they shall proclaim his laws, which men have hidden by their traditions and those that transgress shall die.)</text:p>
      <text:p text:style-name="GHT_20_Verse" loext:marker-style-name="T93"><text:span text:style-name="T93">4 </text:span>Then they shall deliver you up to be afflicted and shall kill you; and you shall be hated of all nations<text:span text:style-name="T99"><text:note text:id="ftn213" text:note-class="footnote"><text:note-citation>204</text:note-citation><text:note-body><text:p text:style-name="Footnote" loext:marker-style-name="T81"><text:span text:style-name="T81"><text:s/></text:span><text:span text:style-name="T142">That is, </text:span><text:span text:style-name="T144">all nations</text:span><text:span text:style-name="T142">, not merely the </text:span><text:span text:style-name="T144">Roman Empire</text:span><text:span text:style-name="T142">, as some argue from Colossians 1:6.</text:span></text:p></text:note-body></text:note></text:span> for my name’s sake. And then shall many be offended, and shall betray one another, and shall hate one another. And many false prophets shall rise and shall deceive many.</text:p>
      <text:p text:style-name="GHT_20_Verse"><text:span text:style-name="T93">5a </text:span>And because iniquity shall abound, the love of many shall grow cold. But he that shall endure to <text:span text:style-name="T279">The End</text:span>, the same shall be delivered. </text:p>
      <text:p text:style-name="GHT_20_Verse" loext:marker-style-name="T397"><text:span text:style-name="T47">5b</text:span> And this Gospel of the Kingdom shall be preached in all the world for a witness to all nations; and then shall come <text:span text:style-name="T279">The End</text:span><text:span text:style-name="T204">.</text:span><text:span text:style-name="T99"><text:note text:id="ftn214" text:note-class="footnote"><text:note-citation>205</text:note-citation><text:note-body><text:p text:style-name="Footnote" loext:marker-style-name="T81"><text:span text:style-name="T81"><text:s/></text:span>In this Commentary, “The End” is understood in a two-stage sense: an initial covenantal End associated with the first century and a final consummation still future. See the accompanying endnote to GHT 61:5b. </text:p></text:note-body></text:note></text:span><text:span text:style-name="T99"> [</text:span><text:span text:style-name="T99"><text:note text:id="ftn215" text:note-class="endnote"><text:note-citation>x</text:note-citation><text:note-body><text:p text:style-name="Endnote"><text:span text:style-name="T398"><text:s/></text:span>As declared in 1 Enoch 45:3–6 and cited in the Recap above, The End is the time when the Son of Man establishes the messianic Kingdom upon the earth and the present heavens and earth are transformed. This Commentary understands the first-century crisis as a genuine covenantal End, but not the final consummation of all things. The prophetic complex expected within that generation was set in motion and partially realized: the former Temple order passed away, judgment came upon the persecuting powers, and the saints entered the First Resurrection. Yet the tribulation was mercifully curtailed and its remaining effects distributed across the long intervening age symbolized by the thousand years. This framework preserves both the reality of the first-century fulfillment and the continuing expectation of the future Return of Y<text:span text:style-name="T399">'</text:span>shúa, the final defeat of death, and the restoration of creation.</text:p></text:note-body></text:note></text:span><text:span text:style-name="T99">]</text:span></text:p>
      <text:p text:style-name="P125" loext:marker-style-name="T93">Their Generation of 30-70 <text:span text:style-name="T371">ce</text:span> sets things in Motion</text:p>
      <text:p text:style-name="GHT_20_Verse" loext:marker-style-name="T93"><text:span text:style-name="T93">6 </text:span><text:span text:style-name="T279">When you therefore shall see</text:span> the abomination of desolation,<text:span text:style-name="T99"><text:note text:id="ftn216" text:note-class="footnote"><text:note-citation>206</text:note-citation><text:note-body><text:p text:style-name="Footnote" loext:marker-style-name="T81"><text:span text:style-name="T81"><text:s/></text:span>Luke 21:20 identifies the approaching sign as Yerushaláyim surrounded by armies and calls the ensuing crisis “the days of vengeance, that all things which are written may be fulfilled” (Luke 21:22). In this Commentary, Daniel’s prophecy supplies the principal framework for understanding that judgment. Its fulfillment unfolds through the events leading to 70 CE while also participating in the larger prophetic complex extending toward The End. </text:p></text:note-body></text:note></text:span> spoken of by Daniel the prophet, standing in the Miqdásh [Temple], (whosoever reads, let him comprehend); <text:span text:style-name="T279">then</text:span> let those which are in Judæa flee to the mountains [kingdoms]. Let those which are on the housetop not <text:soft-page-break/>come down to take anything out of the house; nor let them who are in the field return to take their garments.</text:p>
      <text:p text:style-name="GHT_20_Verse" loext:marker-style-name="T93"><text:span text:style-name="T93">7 </text:span>And woe to them that are with child, and to them that nurse babes in <text:span text:style-name="T279">those days</text:span>! But pray that your flight [to the kingdoms] will not be in the winter, nor on the Šabbath day; for there shall be great tribulation [initiated], such as was not since the beginning of the world to this time, no, nor ever shall be. And unless <text:span text:style-name="T279">those days</text:span> are shortened [mercifully curtailed], there should no flesh be delivered; but for the elect’s sake <text:span text:style-name="T279">those days</text:span> shall be curtailed [and redistributed].<text:span text:style-name="T99"><text:note text:id="ftn217" text:note-class="footnote"><text:note-citation>207</text:note-citation><text:note-body><text:p text:style-name="Footnote" loext:marker-style-name="T81"><text:span text:style-name="T81"><text:s/></text:span>“Shortened” may also mean curtailed, abridged, or interrupted. In this Commentary, the prophecy is interpreted within a framework of covenantal mercy, according to which the projected consummation was divided and its remaining elements distributed across a longer age. See the accompanying endnote to <text:span text:style-name="T38">G</text:span><text:span text:style-name="T400">ht</text:span> 61:7.</text:p></text:note-body></text:note></text:span> [<text:note text:id="ftn218" text:note-class="endnote"><text:note-citation>xi</text:note-citation><text:note-body><text:p text:style-name="Endnote"><text:s/><text:span text:style-name="T164">“Shortened” may signify curtailed, abridged, interrupted, or broken up. The interpretation adopted in this Commentary arises from a covenantal open-theist understanding of prophecy: announced outcomes may be altered, delayed, or redistributed in response to </text:span><text:soft-page-break/><text:span text:style-name="T164">repentance, intercession, covenantal conditions, and divine mercy.</text:span></text:p><text:p text:style-name="Endnote">In the New Testament and the <text:span text:style-name="T38">G</text:span><text:span text:style-name="T401">ht</text:span>, the birth pangs, tribulation, coming of the Messiah, The End, and the Age to Come were projected toward a consummation within the generation addressed by Y<text:span text:style-name="T399">'</text:span>shúa. Yet, lest “no flesh should be saved,” the days were mercifully curtailed. The projected consummation was therefore divided:</text:p><text:p text:style-name="Endnote">(1) An End came upon their generation and age in 66–70 <text:span text:style-name="T401">ce</text:span>. The Temple was destroyed, the former priestly order passed away, the persecuting powers were judged, and the saints entered the First Resurrection.</text:p><text:p text:style-name="Endnote">(2) The final End of the present age remains future. At the Return of Y<text:span text:style-name="T399">'</text:span>shúa, the hostile powers will be removed, death itself will be destroyed, and the earth will enter the fullness of its promised renewal.</text:p><text:p text:style-name="Endnote">“Those Days” belong historically to the transitional generation of 30–70 <text:span text:style-name="T401">ce</text:span>, but the conditions manifested within them—deception, persecution, war, famine, and upheaval—continue during the extended age symbolized by the thousand years of Revelation 20. The Gospel of the Kingdom likewise continues to be proclaimed among all nations until The End comes. Thus, the first-century crisis was a genuine End, but it was not The End. The prophetic complex was set in motion and partially fulfilled within that generation, while its final and universal consummation was mercifully deferred. See Excursus VI, especially §§7–10.</text:p></text:note-body></text:note>]</text:p>
      <text:p text:style-name="GHT_20_Verse" loext:marker-style-name="T93"><text:span text:style-name="T93">8 </text:span>So then if any man shall say to you, ‘Behold, the Anointed One is here or there’ – do not make haste to believe it. For there shall arise false anointed ones, and false prophets, who shall show great signs and wonders; insomuch that, if it were possible, they shall deceive the very elect. Behold, I have told you before.</text:p>
      <text:p text:style-name="GHT_20_Verse" loext:marker-style-name="T93"><text:span text:style-name="T93">9 </text:span>Wherefore, if they shall say to you, ‘Behold, he is in the desert!’ Go not forth. ‘Behold, he is in the secret chambers!’ - do not hastily believe it. For as the sunlight comes out of the east, and shines unto the west, so also shall be the presence [parousia] of the ‘Son of Man’. (For wheresoever the carcass is [in the desert or secret chambers], there the vultures [false prophets] will be gathered together.)<text:span text:style-name="T99"><text:note text:id="ftn219" text:note-class="footnote"><text:note-citation>208</text:note-citation><text:note-body><text:p text:style-name="Footnote"><text:s/>See Jer. 7:33; 19:4–7; Isa. 66:24. The Valley of Gehinnom southeast of Yerushaláyim became a vivid symbol of judgment through its association with idolatry, child sacrifice, slain bodies, and prophetic threats of consuming fire. Y<text:span text:style-name="T402">'</text:span>shúa’s “presence” here should not be limited to a local physical appearance but may be understood as extending spiritually throughout the world. False prophets, by contrast, gather like vultures around corruption and death. </text:p></text:note-body></text:note></text:span> </text:p>
      <text:p text:style-name="GHT_20_Verse" loext:marker-style-name="T403"><text:span text:style-name="T93">10 </text:span>Now with the tribulation of <text:span text:style-name="T279">those days</text:span> shall the sun be darkened, and the moon shall not give her light, and the stars shall fall from the heavens — yes, the powers of the heavens [that were permitted to rule invisibly over the kingdoms] shall be shaken.<text:span text:style-name="T99"><text:note text:id="ftn220" text:note-class="footnote"><text:note-citation>209</text:note-citation><text:note-body><text:p text:style-name="Footnote" loext:marker-style-name="T81"><text:span text:style-name="T81"><text:s/></text:span>The darkened sun and moon and the falling stars employ prophetic-apocalyptic imagery for the shaking of ruling powers and the collapse of an established order. In this Commentary, the imagery received an initial first-century fulfillment but also points beyond that judgment toward the final removal of the hostile powers at The End. See the accompanying endnote to <text:span text:style-name="T38">G</text:span><text:span text:style-name="T404">ht</text:span> 61:10. </text:p></text:note-body></text:note></text:span> [<text:note text:id="ftn221" text:note-class="endnote"><text:note-citation>xii</text:note-citation><text:note-body><text:p text:style-name="P126"><text:span text:style-name="T53"><text:s/></text:span><text:span text:style-name="T405">The darkening of the sun and moon and the falling of the stars belong to the symbolic language of prophetic apocalypse. Such imagery commonly depicts the shaking and collapse of rulers, kingdoms, priesthoods, and established cosmic-political orders. In its first-century application, it describes the judgment that came upon Jerusalem, the Temple establishment, and the powers governing the former age.</text:span></text:p><text:p text:style-name="P127">The following declaration that “the powers of the heavens shall be shaken” also permits a deeper cosmological application. The hostile powers were decisively weakened through the death and resurrection of Y<text:span text:style-name="T406">'</text:span>shúa, judged in connection with the first-century transition, and will finally be abolished at his Return. Thus, the first fulfillment does not exhaust the prophecy.</text:p><text:p text:style-name="P127">Full preterism ordinarily confines the passage to the collapse of the former covenantal order in 70 <text:span text:style-name="T404">ce</text:span>. Strict futurism commonly reserves it for events immediately preceding the future Return. The interpretation adopted here recognizes a genuine first-century fulfillment while maintaining the future transformation described in 1 Enoch 37–71, 1 Corinthians 15:24–28, and the promises of new heavens and a new earth. The prophetic complex was set in motion within that generation, but its final termination awaits the removal of evil, the destruction of death, and the full manifestation of the messianic Kingdom.</text:p><text:p text:style-name="P128"><text:span text:style-name="T407">There was an End in 70 </text:span><text:span text:style-name="T408">ce</text:span><text:span text:style-name="T407">, but it was not The End.</text:span></text:p></text:note-body></text:note>]</text:p>
      <text:p text:style-name="P129"><text:span text:style-name="T93">11 </text:span>And then shall appear the sign of the ‘Son of Man’ in the heavens [the demolished Temple then being understood as the sign of his heavenly vindication] and then shall all the tribes of the Land mourn and they <text:soft-page-break/>shall see the ‘Son of Man’ coming in the clouds of the heavens with power and great glory. And he shall send his messengers with a great sound as of a trumpet, and they shall gather together his elect from the four winds, from one end of heaven to the other. </text:p>
      <text:p text:style-name="GHT_20_Subheading" loext:marker-style-name="T93">The Parable of the Fig Tree<text:span text:style-name="T93"/></text:p>
      <text:p text:style-name="GHT_20_Verse" loext:marker-style-name="T93"><text:span text:style-name="T93">12 </text:span>Now learn a parable of the fig tree; When its branch is yet tender, and puts forth leaves, you know that summer is near. So likewise, you, when you shall see all these things, know that it is near, even at the doors. Truly I say to you, this generation shall not pass till all these things are set in motion. Heaven and earth shall pass, but my words shall not pass away;<text:span text:style-name="T359"> </text:span><text:span text:style-name="T99"><text:note text:id="ftn222" text:note-class="footnote"><text:note-citation>210</text:note-citation><text:note-body><text:p text:style-name="Footnote" loext:marker-style-name="T81"><text:span text:style-name="T81"><text:s/></text:span><text:span text:style-name="T142">The Roman invasion and destruction of the Temple would serve as confirmation that Y'shúa’s warnings were true and that the remaining events he foretold would likewise unfold, both visible and invisible.</text:span></text:p></text:note-body></text:note></text:span></text:p>
      <text:p text:style-name="GHT_20_Verse" loext:marker-style-name="T93"><text:span text:style-name="T93">13 </text:span>But, of that day and hour no man knows—no, not the messengers of the heavens, but the All Parent only. For as the days of Noáḥ were, so also shall be the coming of the ‘Son of Man’. </text:p>
      <text:p text:style-name="GHT_20_Verse" loext:marker-style-name="T93"><text:span text:style-name="T93">14 </text:span>For as in the days that were before the flood, they were eating and drinking, marrying and giving in marriage, until the day that Noáḥ entered the ark and did not know until the flood came, and took them all away; so also, shall be the coming of the ‘Son of Man’.</text:p>
      <text:p text:style-name="GHT_20_Verse" loext:marker-style-name="T93"><text:span text:style-name="T93">15 </text:span>Then shall two be in the field; the one shall be taken, and the other left. Two women shall be grinding at the mill; the one shall be taken, and the other left. Watch therefore: for you do not know what hour your Master does come.</text:p>
      <text:p text:style-name="GHT_20_Verse" loext:marker-style-name="T93"><text:span text:style-name="T93">16 </text:span>But know this, that if the guardian of the house had known in what watch the thief would come, he would have watched and would not have suffered his house to be broken up. Therefore, you also <text:s/>be ready: for in such an hour as you do not think, the ‘Son of Man<text:span text:style-name="T159">’</text:span> comes.</text:p>
      <text:p text:style-name="GHT_20_Verse" loext:marker-style-name="T93"><text:span text:style-name="T93">17 </text:span>Who then is a faithful and wise servant, whom his master has made ruler over his household, to give them food in due season?</text:p>
      <text:p text:style-name="GHT_20_Verse" loext:marker-style-name="T93"><text:span text:style-name="T93">18 </text:span>Blessed is that servant, whom his master shall find so doing when he comes. Truly I say to you that he shall make him ruler over all his goods.</text:p>
      <text:p text:style-name="GHT_20_Verse" loext:marker-style-name="T93"><text:span text:style-name="T93">19 </text:span>But and if that evil servant shall say in his heart, ‘My master delays his coming’ and shall begin to beat his fellow servants, and to eat with the glutton, and drink with the drunken.</text:p>
      <text:p text:style-name="GHT_20_Verse"><text:soft-page-break/><text:span text:style-name="T93">20 </text:span>The master of that servant shall come in a day when he looks not for him, and in an hour that he is not aware. And shall appoint him his portion with the hypocrites in the outer darkness with the cruel, and them that have no love, no pity: there shall be weeping and gnashing of teeth.” </text:p>
      <text:h text:style-name="GHT_20_Chapter" text:outline-level="1"><text:bookmark-start text:name="__RefHeading___Toc37313_3619305966"/><text:bookmark-start text:name="_Toc230713659"/>Chapter 62<text:bookmark-end text:name="__RefHeading___Toc37313_3619305966"/><text:bookmark-end text:name="_Toc230713659"/></text:h>
      <text:p text:style-name="GHT_20_Subheading" loext:marker-style-name="T93">The Parable of The Ten Virgins<text:span text:style-name="T93"/></text:p>
      <text:p text:style-name="GHT_20_Verse" loext:marker-style-name="T93"><text:span text:style-name="T93">1 </text:span>“Then shall the Kingdom of Heaven be likened to ten virgins, which took their lamps, and went forth to meet the bridegroom. And five of them were wise, and five were foolish.</text:p>
      <text:p text:style-name="GHT_20_Verse" loext:marker-style-name="T93"><text:span text:style-name="T93">2 </text:span>They that were foolish took their lamps and took no oil with them: But the wise took oil in their vessels with their lamps.</text:p>
      <text:p text:style-name="GHT_20_Verse" loext:marker-style-name="T93"><text:span text:style-name="T93">3 </text:span>While the Groom was delayed, they all slumbered and slept. And at midnight there was a great cry made, ‘Behold, the Groom comes; go you out to meet him’. Then all those virgins arose and trimmed their lamps.</text:p>
      <text:p text:style-name="GHT_20_Verse" loext:marker-style-name="T93"><text:span text:style-name="T93">4 </text:span>And the foolish said to the wise, ‘Give us of your oil; for our lamps are gone out’. But the wise answered, saying, ‘Not so, lest there be not enough for us and you: but go rather to them that sell, and buy for yourselves.</text:p>
      <text:p text:style-name="GHT_20_Verse" loext:marker-style-name="T93"><text:span text:style-name="T93">5 </text:span>And while they went to buy, the Groom came; and they that were ready went in with him to the marriage: and the door was shut.</text:p>
      <text:p text:style-name="GHT_20_Verse" loext:marker-style-name="T93"><text:span text:style-name="T93">6 </text:span>Afterwards, the other virgins came also saying, ‘Master, Master, open to us’. But he answered and said, ‘Truly I say to you, I do not know you’.</text:p>
      <text:p text:style-name="GHT_20_Verse"><text:span text:style-name="T93">7 </text:span>Watch therefore, for you know neither the day nor the hour wherein the ‘Son of Man’ comes. Keep your lamps burning.”</text:p>
      <text:h text:style-name="GHT_20_Chapter" text:outline-level="1"><text:bookmark-start text:name="__RefHeading___Toc37315_3619305966"/><text:bookmark-start text:name="_Toc230713660"/>Chapter 63<text:bookmark-end text:name="__RefHeading___Toc37315_3619305966"/><text:bookmark-end text:name="_Toc230713660"/></text:h>
      <text:p text:style-name="GHT_20_Subheading" loext:marker-style-name="T93">Parable of The Talents <text:span text:style-name="T93"/></text:p>
      <text:p text:style-name="GHT_20_Verse" loext:marker-style-name="T93"><text:span text:style-name="T93">1 </text:span>He also said: “The Kingdom of Heaven is as a man traveling into a far country, who called his own servants, and delivered to them his goods. And to one he gave five talents, to another two, and to another one; to every man according to his particular ability; and immediately took his journey.</text:p>
      <text:p text:style-name="GHT_20_Verse" loext:marker-style-name="T93"><text:soft-page-break/><text:span text:style-name="T93">2 </text:span>Then he that had received the five talents went and traded with the same and made them other five talents. And likewise, he that had received two, he also gained other two. But he that had received one went and dug in the earth and hid his master’s money.</text:p>
      <text:p text:style-name="GHT_20_Verse" loext:marker-style-name="T93"><text:span text:style-name="T93">3 </text:span>After a long time, the master of those servants comes, and reckons with them. And so, he that had received five talents came and brought other five talents, saying, ‘Master, you delivered to me five talents; behold, I have gained beside them five talents more’. His master said to him, ‘Well done, you good and faithful servant; you have been faithful over a few things, I will make you ruler over many things; enter into the joy of your master’.</text:p>
      <text:p text:style-name="GHT_20_Verse" loext:marker-style-name="T93"><text:span text:style-name="T93">4 </text:span>He also that had received two talents came and said, ‘Master, you delivered to me two talents; behold, I have gained two other talents beside them’. His master said to him, ‘Well done, good and faithful servant; you have been faithful over a few things, I will make you ruler over many things; enter into the joy of your master’.</text:p>
      <text:p text:style-name="GHT_20_Verse" loext:marker-style-name="T93"><text:span text:style-name="T93">5 </text:span>Then he which had received the one talent came and said, ‘Master, I knew you, that you are a hard man, reaping where you have not sown, and gathering where you have not strawed. And I was afraid and went and hid your talent in the earth; lo, there you have what is yours’.</text:p>
      <text:p text:style-name="GHT_20_Verse" loext:marker-style-name="T93"><text:span text:style-name="T93">6 </text:span>His master answered and said to him, ‘You wicked and slothful servant, do you tell me that I reap where I did not sow, and gather where I have not strawed? You should have therefore, to have put your talents to use, with profit, and then at my coming I should have received mine own with interest.</text:p>
      <text:p text:style-name="GHT_20_Verse" loext:marker-style-name="T93"><text:span text:style-name="T93">7 </text:span>Take therefore the talent from him and give it to him who has two talents. For, to everyone that has improved shall be given, and he shall have abundance, but from him that has not improved, shall be taken away, even that which he has. And cast out the unprofitable servant into outer darkness, for that is the portion he has chosen’.</text:p>
      <text:p text:style-name="GHT_20_Verse"><text:span text:style-name="T93">8 </text:span>Y'shúa also said to his disciples, ‘Be yourselves approved money-exchangers of the Kingdom, rejecting the bad and the false, and retaining the good and the true’.</text:p>
      <text:p text:style-name="GHT_20_Subheading" loext:marker-style-name="T93">The Widow Cast Money into the Treasury<text:span text:style-name="T93"/></text:p>
      <text:p text:style-name="GHT_20_Verse" loext:marker-style-name="T93"><text:span text:style-name="T93">9 </text:span>And Y'shúa sat over against the Treasury and beheld how the people cast money into the Treasury.</text:p>
      <text:p text:style-name="GHT_20_Verse" loext:marker-style-name="T93"><text:soft-page-break/><text:span text:style-name="T93">10 </text:span>And there came a certain poor widow and she threw in two small copper coins, which make a penny.</text:p>
      <text:p text:style-name="GHT_20_Verse" loext:marker-style-name="T93"><text:span text:style-name="T93">11 </text:span>And he called his disciples to himself and said, ‘Truly I say to you, that this poor widow has cast more in than all those who have cast into the Treasure.</text:p>
      <text:p text:style-name="GHT_20_Verse"><text:span text:style-name="T93">12 </text:span>For all they did cast in of their abundance, but she of her poverty did cast in all that she had, even all her living.’” </text:p>
      <text:h text:style-name="GHT_20_Chapter" text:outline-level="1"><text:bookmark-start text:name="__RefHeading___Toc37317_3619305966"/><text:bookmark-start text:name="_Toc230713661"/>Chapter 64<text:bookmark-end text:name="__RefHeading___Toc37317_3619305966"/><text:bookmark-end text:name="_Toc230713661"/></text:h>
      <text:p text:style-name="GHT_20_Subheading" loext:marker-style-name="T93">Y'shúa Teaches in the Palm Circle about “Eloh<text:span text:style-name="T409">í</text:span>ym”</text:p>
      <text:p text:style-name="GHT_20_Verse" loext:marker-style-name="T93"><text:span text:style-name="T93">1 </text:span>Y'shúa came to a certain fountain near Bethany, around which grew twelve palm trees, where he often went with his disciples to teach them of the Mysteries of the Kingdom, and there he sat beneath the shade of the trees and his disciples with him.</text:p>
      <text:p text:style-name="GHT_20_Verse" loext:marker-style-name="T93"><text:span text:style-name="T93">2 </text:span>And one of them said, “Master, it is written of old, ‘The Elohíym made man in their own image, male and female created they them’. How do you say then that Elohíym is one’? And Y'shúa said to them, “Truly, I said to you, in Elohíym there is neither male nor female and yet both are one, and Elohíym is the two in one. He is she and she is he. The Elohíym, Elohéynu, is perfect, infinite, and one.</text:p>
      <text:p text:style-name="GHT_20_Verse" loext:marker-style-name="T93"><text:span text:style-name="T93">3 </text:span>As in the man [iysh], the Father is manifest, and the Mother hidden; so, in the woman [iyshah], the Mother is manifest, and the Father hidden. Therefore, shall the name of the Father and the Mother be equally sanctified, for they are the great powers of Elohíym, and the one is not without the other, in the one Elohíym. [<text:span text:style-name="T351">Ght</text:span><text:span text:style-name="T352"> </text:span>50:4-8]</text:p>
      <text:p text:style-name="GHT_20_Verse" loext:marker-style-name="T93"><text:span text:style-name="T93">4 </text:span>Adore Elohíym, above you, beneath you, on the right hand, on the left hand, before you, behind you, within you, around you. Truly, there is but one Elohíym who is all in all, and in whom all things do consist, the fount of all life and all sustenance, without beginning and without end.</text:p>
      <text:p text:style-name="GHT_20_Verse" loext:marker-style-name="T93"><text:span text:style-name="T93">5 </text:span>The things which are seen and pass away are the manifestations of the unseen which are eternal, that from the visible things of nature you may reach to the invisible things of Elohíym; and by that which is natural, attain to that which is spiritual.</text:p>
      <text:p text:style-name="GHT_20_Verse" loext:marker-style-name="T93"><text:span text:style-name="T93">6 </text:span>Truly, Elohíym created man in the elohiymly [divine] image male and female, and all nature is in the image of Elohíym, therefore is Elohíym both male and female [polarity], not divided, but the two in one, <text:soft-page-break/>undivided and eternal, by whom and in whom are all things, visible and invisible.</text:p>
      <text:p text:style-name="GHT_20_Verse"><text:span text:style-name="T93">7 </text:span>From <text:span text:style-name="T105">יהוה</text:span> they flow, to <text:span text:style-name="T105">יהוה</text:span> they return. The spirit to Spirit, soul to Soul, mind to Mind, sense to Sense, life to Life, form to Form, dust to Dust.</text:p>
      <text:p text:style-name="GHT_20_Subheading" loext:marker-style-name="T93">In The Beginning, There Came Forth<text:span text:style-name="T93"/></text:p>
      <text:p text:style-name="GHT_20_Verse" loext:marker-style-name="T93"><text:span text:style-name="T93">8 </text:span>In the beginning, Elohíym willed and there came forth the beloved son—the divine love, and the beloved daughter—the holy wisdom, equally proceeding from the one eternal fount;<text:span text:style-name="T99"><text:note text:id="ftn223" text:note-class="footnote"><text:note-citation>211</text:note-citation><text:note-body><text:p text:style-name="Footnote" loext:marker-style-name="T265"><text:span text:style-name="T81"><text:s/></text:span>Cf. Prologue 6. <text:span text:style-name="T265">Psalm </text:span><text:span text:style-name="T266">33:6</text:span><text:span text:style-name="T265"> reflects a related motif: the </text:span><text:span text:style-name="T266">Word</text:span><text:span text:style-name="T265"> (masc.) and </text:span><text:span text:style-name="T266">Spirit/Breath</text:span><text:span text:style-name="T265"> (fem.).</text:span></text:p></text:note-body></text:note></text:span> and of these are the generations of the spirits of Elohíym, the sons and daughters of <text:span text:style-name="T105">יהוה</text:span></text:p>
      <text:p text:style-name="GHT_20_Verse" loext:marker-style-name="T93"><text:span text:style-name="T93">9 </text:span>And these descend to earth, and dwell with men and teach them the ways of Elohíym, to love the laws of <text:span text:style-name="T105">יהוה</text:span>, and obey them, that in them they may find salvation.</text:p>
      <text:p text:style-name="GHT_20_Verse" loext:marker-style-name="T93"><text:span text:style-name="T93">10 </text:span>Many nations have seen their day; Under various names they have been revealed to them, and they have rejoiced in their light; and even now they come again to you, but Yisraél [after the flesh] does not receive them.</text:p>
      <text:p text:style-name="GHT_20_Verse" loext:marker-style-name="T93"><text:span text:style-name="T93">11 </text:span>Truly I say to you, my twelve, whom I have chosen, that which has been taught by them of old time is true—though corrupted by the foolish imaginations of men.”</text:p>
      <text:p text:style-name="GHT_20_Verse" loext:marker-style-name="T93"><text:span text:style-name="T93">12 </text:span>Again, Y'shúa spoke to Miriám ha-Migdalíth saying, “It is written in the Toráh, ‘Whoever leaves father or mother, let him die the death.’ Now the Toráh-Law speaks not of the parents in this life, but of the Indweller of light, which is in us to this day.</text:p>
      <text:p text:style-name="GHT_20_Verse"><text:span text:style-name="T93">13 </text:span>Whosoever therefore forsakes Mashíakh the deliverer, the holy Toráh [of love he brings], and the Body of the Elect, let them die the death. Yes, let them be lost in the outer darkness, for so they willed, and none can hinder.”</text:p>
      <text:h text:style-name="GHT_20_Chapter" text:outline-level="1"><text:bookmark-start text:name="__RefHeading___Toc37319_3619305966"/><text:bookmark-start text:name="_Toc230713662"/>Chapter 65<text:bookmark-end text:name="__RefHeading___Toc37319_3619305966"/><text:bookmark-end text:name="_Toc230713662"/></text:h>
      <text:p text:style-name="GHT_20_Subheading" loext:marker-style-name="T93">The Last Anointing by Miriám ha-Migdalíth<text:span text:style-name="T93"/></text:p>
      <text:p text:style-name="GHT_20_Verse" loext:marker-style-name="T93"><text:span text:style-name="T93">1 </text:span>Now, on the evening of the Šabbath before the Passover, as Y'shúa was in Bethany, he went to the house of Shimón the Jar Maker,<text:span text:style-name="T99"><text:note text:id="ftn224" text:note-class="footnote"><text:note-citation>212</text:note-citation><text:note-body><text:p text:style-name="Footnote" loext:marker-style-name="T410"><text:span text:style-name="T81"><text:s/>According to the </text:span><text:span text:style-name="T87">Aramaic Peshitta</text:span><text:span text:style-name="T81">, the term may refer to a </text:span><text:span text:style-name="T87">jar maker</text:span><text:span text:style-name="T81"> rather than a </text:span><text:span text:style-name="T87">leper</text:span><text:span text:style-name="T81">, suggesting a possible mistranslation in later Greek and English traditions.</text:span></text:p></text:note-body></text:note></text:span> and <text:soft-page-break/>there they made him a supper, and Martha served while Elazar was one of them that sat at table with him.</text:p>
      <text:p text:style-name="GHT_20_Verse" loext:marker-style-name="T93"><text:span text:style-name="T93">2 </text:span>And there came Miriám, called ha-Migdalíth, having a vase of perfumed-oil of spikenard, very precious and costly, and she opened the vase and poured the perfumed oil on the head of Y'shúa, and anointed his feet, and wiped them with the hair of her head.</text:p>
      <text:p text:style-name="GHT_20_Verse" loext:marker-style-name="T93"><text:span text:style-name="T93">3 </text:span>Then said one among his disciples, Judas Iscariot who was to betray him, “Why this waste of perfumed-oil, which might have been sold for three hundred Dinars and given to the poor?” And this he said not that he cared for the poor but because he was filled with jealousy and greed, and had the bag, and carried what was put therein. And they murmured against her.</text:p>
      <text:p text:style-name="GHT_20_Verse" loext:marker-style-name="T93"><text:span text:style-name="T93">4 </text:span>And Y'shúa said, “Let her alone, why do you trouble her? for she has done all she could; yes, she has wrought a good work on me. For you always have the poor with you, but me, you do not always have <text:span text:style-name="T50">with you</text:span>. She has anointed my body for the day of my burial.</text:p>
      <text:p text:style-name="GHT_20_Verse" loext:marker-style-name="T93"><text:span text:style-name="T93">5 </text:span>And truly, I say to you, wheresoever this Gospel shall be preached in the whole world there shall also be told this that she has done for a memorial of her.”</text:p>
      <text:p text:style-name="GHT_20_Verse"><text:span text:style-name="T93">6 </text:span>Then entered Satan into the heart of Judas Iscariot and he went his way and communed with the Chief Priests and Captains how he might betray him. And they were glad and covenanted with him for thirty pieces of silver, the price of a slave, and he promised them, and after that sought opportunity to betray him.</text:p>
      <text:p text:style-name="GHT_20_Subheading" loext:marker-style-name="T93">Strive Toward Perfection Without Delay<text:span text:style-name="T93"/></text:p>
      <text:p text:style-name="GHT_20_Verse" loext:marker-style-name="T93"><text:span text:style-name="T93">7 </text:span>And at that time, Y'shúa said to his disciples, “Preach to all the world, saying, ‘Strive to receive the Mysteries of Light and enter into the Kingdom of Light for now is the accepted time and now is the day of salvation [yashuáh].</text:p>
      <text:p text:style-name="GHT_20_Verse" loext:marker-style-name="T93"><text:span text:style-name="T93">8 </text:span>Do not put off from day to day, and from cycle to cycle, and from age to age, in the belief that when you return to this world, you will succeed in gaining the Mysteries and entering the Kingdom of Light.</text:p>
      <text:p text:style-name="GHT_20_Verse" loext:marker-style-name="T93"><text:span text:style-name="T93">9 </text:span>For you do not know when the number of perfected souls shall be filled up and then the gates of the Kingdom of Light will be shut, and from hence none will be able to come in thereby, nor will any go forth.</text:p>
      <text:p text:style-name="GHT_20_Verse"><text:soft-page-break/><text:span text:style-name="T93">10 </text:span>Strive that you may enter while the call is made, until the number of perfected souls shall be sealed and complete, and the door is shut.”<text:span text:style-name="T99"><text:note text:id="ftn225" text:note-class="footnote"><text:note-citation>213</text:note-citation><text:note-body><text:p text:style-name="Footnote" loext:marker-style-name="T81"><text:span text:style-name="T81"><text:s/></text:span>Verses 7–10 imply an appointed but undisclosed deadline and therefore warn against delaying the work of repentance and perfecting. In the first-century setting, the sealing of the appointed company belonged especially to the approaching First Resurrection and the conclusion of the former Temple age in 66–70 CE. The principle nevertheless remains applicable: no person should presume indefinitely upon future opportunities while neglecting the present assignment. The Return and The End will come, the tares will be removed, death will be overcome, and heaven and earth will be renewed.</text:p></text:note-body></text:note></text:span></text:p>
      <text:h text:style-name="GHT_20_Chapter" text:outline-level="1"><text:bookmark-start text:name="__RefHeading___Toc37321_3619305966"/><text:bookmark-start text:name="_Toc230713663"/>Chapter 66<text:bookmark-end text:name="__RefHeading___Toc37321_3619305966"/><text:bookmark-end text:name="_Toc230713663"/></text:h>
      <text:p text:style-name="GHT_20_Subheading" loext:marker-style-name="T93">Y'shúa Again Teaches His Disciples about “Eloh<text:span text:style-name="T411">í</text:span>ym”</text:p>
      <text:p text:style-name="GHT_20_Verse" loext:marker-style-name="T93"><text:span text:style-name="T93">1 </text:span>Again, Y'shúa taught them saying, “Elohíym has raised up witnesses to the truth in every nation and every age, that all might know the will of <text:span text:style-name="T105">יהוה</text:span> and do it, and after that, enter into the Kingdom, to be rulers and workers with <text:span text:style-name="T105">יהוה</text:span>.</text:p>
      <text:p text:style-name="GHT_20_Verse" loext:marker-style-name="T93"><text:span text:style-name="T93">2 </text:span>Elohíym is Power, Love and Wisdom, and these three are one. Elohíym is Truth, Goodness and Beauty, and these three are one.</text:p>
      <text:p text:style-name="GHT_20_Verse" loext:marker-style-name="T93"><text:span text:style-name="T93">3 </text:span>Elohíym is Justice, Knowledge and Purity, and these three are one. Elohíym is Splendour, Compassion and Holiness, and these three are one.</text:p>
      <text:p text:style-name="GHT_20_Verse" loext:marker-style-name="T93"><text:span text:style-name="T93">4 </text:span>And these four trinities are one in the hidden Elohíym: the Perfect, the Infinite, the Only.</text:p>
      <text:p text:style-name="GHT_20_Verse" loext:marker-style-name="T93"><text:span text:style-name="T93">5 </text:span>Likewise in every man who is perfected, there are three persons: that of the son, that of the spouse, and that of the father, and these three are one.</text:p>
      <text:p text:style-name="GHT_20_Verse" loext:marker-style-name="T93"><text:span text:style-name="T93">6 </text:span>So in every woman who is perfected are there three persons: that of the daughter, that of the bride, and that of the mother and these three are one. And the man and the woman are one even as Elohíym is one.</text:p>
      <text:p text:style-name="GHT_20_Verse" loext:marker-style-name="T93"><text:span text:style-name="T93">7 </text:span>Thus it is with Elohíym the Father-Mother, in whom is neither male nor female and in whom is both, and each is threefold, and all are one in the hidden unity.<text:note text:id="ftn226" text:note-class="footnote"><text:note-citation>214</text:note-citation><text:note-body><text:p text:style-name="Footnote" loext:marker-style-name="T81"><text:span text:style-name="T81"><text:s/></text:span><text:span text:style-name="T87">Paradox</text:span><text:span text:style-name="T81">: a statement that appears contradictory yet conveys a deeper truth.</text:span></text:p></text:note-body></text:note> </text:p>
      <text:p text:style-name="GHT_20_Verse" loext:marker-style-name="T93"><text:span text:style-name="T93">8 </text:span>Marvel not at this, for as it is above so it is below, and as it is below, so it is above, and that which is on earth is so, because it is so in Shamáyim.</text:p>
      <text:p text:style-name="GHT_20_Verse" loext:marker-style-name="T93"><text:span text:style-name="T93">9 </text:span>Again, I say to you, I and my bride are one, even as Maria ha-Migdalíth, whom I have chosen and sanctified to myself as a type, is one with me; I and my Assembly are one. And the Assembly is the elect of mankind for the salvation of all.</text:p>
      <text:p text:style-name="GHT_20_Verse" loext:marker-style-name="T93"><text:soft-page-break/><text:span text:style-name="T93">10 </text:span>The Assembly of the Firstborn is the Maria of Elohíym.<text:span text:style-name="T99"><text:note text:id="ftn227" text:note-class="footnote"><text:note-citation>215</text:note-citation><text:note-body><text:p text:style-name="Footnote" loext:marker-style-name="T81"><text:span text:style-name="T81"><text:s/></text:span>Viewed collectively and symbolically, Y<text:span text:style-name="T412">'</text:span>shúa as Head and Miriám—or the Assembly—as Body manifest the complete Yeshu-Maria pattern: the masculine and feminine fullness of the Anointed Life proceeding from Elohíym. </text:p></text:note-body></text:note></text:span> Thus, says <text:span text:style-name="T105">יהוה</text:span>, “She is my mother, and she has ever conceived me and brought me forth as her son in every age and clime. She is my bride, ever one in holy union with me her spouse. She is my daughter, for she has ever issued and proceeded from me her Father, rejoicing in me.”</text:p>
      <text:p text:style-name="GHT_20_Verse" loext:marker-style-name="T93"><text:span text:style-name="T93">11 </text:span>And these two trinities are one in <text:span text:style-name="T105">יהוה</text:span> and are strewn forth in each man and woman who are made perfect, ever being born of Elohíym, and rejoicing in light, ever being lifted up and made one with Elohíym, ever conceiving and bringing forth Elohíym for the salvation of the many.</text:p>
      <text:p text:style-name="GHT_20_Verse" loext:marker-style-name="T93"><text:span text:style-name="T93">12 </text:span>This is the mystery of the trinity in mankind, and moreover, in every individual child of man must be accomplished the mystery of Elohíym, ever witnessing to the light, suffering for the truth, ascending into Shamáyim, and sending forth the Spirit of Truth. And this is the path of salvation for the Kingdom of Elohíym is within.”<text:span text:style-name="T99"><text:note text:id="ftn228" text:note-class="footnote"><text:note-citation>216</text:note-citation><text:note-body><text:p text:style-name="Footnote" loext:marker-style-name="T81"><text:span text:style-name="T81"><text:s/>“Within” may mean </text:span><text:span text:style-name="T87">hidden from outward view</text:span><text:span text:style-name="T81">, </text:span><text:span text:style-name="T87">in the midst of you</text:span><text:span text:style-name="T81">, or </text:span><text:span text:style-name="T87">perceived inwardly</text:span><text:span text:style-name="T81">.</text:span></text:p></text:note-body></text:note></text:span></text:p>
      <text:p text:style-name="GHT_20_Verse"><text:span text:style-name="T93">13 </text:span>And one said to him, “Master, when shall the Kingdom come?” And he answered and said, “When that which is without shall be as that which is within, and that which is within shall be as that which is without, and, the male with the female, neither male nor female, but the two in one. They who have ears to hear, let them hear.”</text:p>
      <text:h text:style-name="GHT_20_Chapter" text:outline-level="1"><text:bookmark-start text:name="__RefHeading___Toc37323_3619305966"/><text:bookmark-start text:name="_Toc230713664"/>Chapter 67<text:bookmark-end text:name="__RefHeading___Toc37323_3619305966"/><text:bookmark-end text:name="_Toc230713664"/></text:h>
      <text:p text:style-name="GHT_20_Subheading" loext:marker-style-name="T93">Entry Into Yerushaláyim on a Donkey<text:span text:style-name="T93"/></text:p>
      <text:p text:style-name="GHT_20_Verse" loext:marker-style-name="T93"><text:span text:style-name="T93">1 </text:span>Now on the first day of the week [Yom Rishon of the Šabbath], when they came near to Yerushaláyim, to Bethphage and Bethany, at the Mount of Olives, he sent forth two of his disciples, and said to them, “Go your way into the village over against you, and as soon as you are inside it, you shall find a donkey tied, whereon never man sat, loose him and bring him.</text:p>
      <text:p text:style-name="GHT_20_Verse" loext:marker-style-name="T93"><text:span text:style-name="T93">2 </text:span>And if any say to you, ‘Why do you do this?’ Say that ‘the Master has need of him’ and immediately they will send him here.”</text:p>
      <text:p text:style-name="GHT_20_Verse" loext:marker-style-name="T93"><text:span text:style-name="T93">3 </text:span>And they went their way and found the ass tied without in a place where two ways met, and they loosed him. And certain of them that <text:soft-page-break/>stood there said to them, “What are you doing—releasing the colt?” And they said to them, even as Y'shúa had commanded. And they let them go.</text:p>
      <text:p text:style-name="GHT_20_Verse" loext:marker-style-name="T93"><text:span text:style-name="T93">4 </text:span>And they brought the donkey to Y'shúa, and cast their garments upon him, and he sat upon the donkey. And many spread their garments in the way, and others cut down branches off the trees and strewed them in the way.</text:p>
      <text:p text:style-name="GHT_20_Verse"><text:span text:style-name="T93">5 </text:span>And they that went before, and they that followed cried, saying, “Hosanna! Blessed are you who comes in the name of <text:span text:style-name="T105">יהוה</text:span> ! Blessed is the Kingdom of our ancestor Daṿíd and blessed are you who comes in the name of the highest! Hosanna in the highest!” [Zechariah 9:9; Psalm 118:25-26]</text:p>
      <text:p text:style-name="GHT_20_Subheading" loext:marker-style-name="T93">When the ‘Son of Man’ Comes in his Glory<text:span text:style-name="T93"/></text:p>
      <text:p text:style-name="GHT_20_Verse" loext:marker-style-name="T93"><text:span text:style-name="T93">6 </text:span>And Y'shúa entered Yerushaláyim and into the Miqdásh [Temple], and when he had looked round about upon all things, he spoke this parable to them, saying—</text:p>
      <text:p text:style-name="GHT_20_Verse" loext:marker-style-name="T93"><text:span text:style-name="T93">7 </text:span>“When the ‘Son of Man’ shall come in his glory and all the holy messengers with him, then shall he sit upon the throne of his glory. And before him, all nations shall be gathered, and he shall separate them, one from another as a shepherd divides his sheep from the goats. And he shall set the sheep on his right hand, but the goats on the left.</text:p>
      <text:p text:style-name="GHT_20_Verse" loext:marker-style-name="T93"><text:span text:style-name="T93">8 </text:span>Then shall the King say to them on his right hand, ‘Come you blessed of my Parent, inherit the Kingdom prepared for you from the foundation of the world.’ For I was hungry and you gave me food, was thirsty and you gave me drink. I was a stranger and you took me in, naked and you clothed me. I was sick and you visited me. I was in prison and you came to me.’</text:p>
      <text:p text:style-name="GHT_20_Verse" loext:marker-style-name="T93"><text:span text:style-name="T93">9 </text:span>Then shall the righteous answer him, saying, ‘Master, when did we see you, hungry and fed you? Or thirsty and gave you drink? when did we see you, a stranger and took you in? or naked, and clothed you? Or when did we see you sick, or in prison and came to you?’</text:p>
      <text:p text:style-name="GHT_20_Verse" loext:marker-style-name="T93"><text:span text:style-name="T93">10 </text:span>And the King shall answer and say to them, ‘Behold, I manifest myself to you in all created forms; and truly I say to you, Inasmuch as you have done it to the least of these my brethren, you have done it to me’.</text:p>
      <text:p text:style-name="GHT_20_Verse" loext:marker-style-name="T93"><text:soft-page-break/><text:span text:style-name="T93">11 </text:span>Then shall he say also to them on his left hand, ‘Depart from me you evil souls into the eternal fires which you have prepared for yourselves, till you are purified seven times and cleansed from your sins.</text:p>
      <text:p text:style-name="GHT_20_Verse" loext:marker-style-name="T93"><text:span text:style-name="T93">12 </text:span>For I was hungry and you gave me no food, I was thirsty and you gave me no drink. I was a stranger and you did not take me in, naked and you did not clothe me, sick and in prison and you did not visit me’.</text:p>
      <text:p text:style-name="GHT_20_Verse" loext:marker-style-name="T93"><text:span text:style-name="T93">13 </text:span>Then shall they also answer him, saying, ‘Master, when did we see you hungry, or thirsty, or a stranger, or naked, or in prison, and did not minister to you?’</text:p>
      <text:p text:style-name="GHT_20_Verse" loext:marker-style-name="T93"><text:span text:style-name="T93">14 </text:span>Then shall he answer them, saying, ‘Behold I manifest myself to you in all created forms, and truly I say to you, inasmuch as you did not do it to the least of these, my brethren, you did it not to me’.</text:p>
      <text:p text:style-name="GHT_20_Verse"><text:span text:style-name="T93">15 </text:span>And the cruel and the loveless shall go away into chastisement for ages, and if they repent not, be utterly destroyed; but the righteous and the merciful, shall go into life and peace eternal.” </text:p>
      <text:h text:style-name="GHT_20_Chapter" text:outline-level="1"><text:bookmark-start text:name="__RefHeading___Toc37325_3619305966"/><text:bookmark-start text:name="_Toc230713665"/>Chapter 68<text:bookmark-end text:name="__RefHeading___Toc37325_3619305966"/><text:bookmark-end text:name="_Toc230713665"/></text:h>
      <text:p text:style-name="GHT_20_Subheading" loext:marker-style-name="T93">The Parable of the Householder who Planted a Vineyard<text:span text:style-name="T93"/></text:p>
      <text:p text:style-name="GHT_20_Verse" loext:marker-style-name="T93"><text:span text:style-name="T93">1 </text:span>And Y'shúa said, “Hear another parable: There was a certain Householder, who planted a vineyard, and hedged it round about and dug a winepress in it, and built a tower, and let it out to Gardeners and went into a far country.</text:p>
      <text:p text:style-name="GHT_20_Verse" loext:marker-style-name="T93"><text:span text:style-name="T93">2 </text:span>And when the time of the ripe fruits drew near, he sent his servants to the Gardeners that they might receive the fruits of it. And the Gardeners took his servants and beat one, and stoned another, and killed another.</text:p>
      <text:p text:style-name="GHT_20_Verse" loext:marker-style-name="T93"><text:span text:style-name="T93">3 </text:span>Again he sent other servants, more honourable than the first, and they did to them likewise. But last of all, he sent to them his son, saying, ‘They will reverence my son’.</text:p>
      <text:p text:style-name="GHT_20_Verse" loext:marker-style-name="T93"><text:span text:style-name="T93">4 </text:span>But when the Gardeners saw the son, they said among themselves, ‘This is the heir, come let us kill him, and let us seize on his inheritance’. And they caught him and cast him out of the vineyard and slew him.</text:p>
      <text:p text:style-name="GHT_20_Verse" loext:marker-style-name="T93"><text:span text:style-name="T93">5 </text:span>When the Master of the vineyard comes, what will he do to those Gardeners? They said to him, ‘He will miserably destroy those wicked men and will let out his vineyard to other Gardeners, which shall render him the fruits in their seasons’.</text:p>
      <text:p text:style-name="GHT_20_Verse" loext:marker-style-name="T93"><text:soft-page-break/><text:span text:style-name="T93">6 </text:span>Y'shúa said to them, ‘Did you never read in the Scriptures, The Stone which the builders rejected, the same is become the head of the Pyramid? this is the doing of the Master and it is marvelous in our eyes?’</text:p>
      <text:p text:style-name="GHT_20_Verse" loext:marker-style-name="T93"><text:span text:style-name="T93">7 </text:span>Therefore I say to you, The Kingdom of Elohíym shall be taken from you and given to a nation<text:span text:style-name="T99"><text:note text:id="ftn229" text:note-class="footnote"><text:note-citation>217</text:note-citation><text:note-body><text:p text:style-name="P130" loext:marker-style-name="T81"><text:span text:style-name="T81"><text:s/></text:span>The “nation” may refer to the consecrated people constituted through the First Resurrection: Y<text:span text:style-name="T413">'</text:span>shúa as Firstfruits, the saints raised in connection with him, and the firstfruits company gathered during the crisis of 66–70 <text:span text:style-name="T414">ce</text:span>. See the accompanying endnote to <text:span text:style-name="T38">G</text:span><text:span text:style-name="T415">ht</text:span> 66:7.</text:p></text:note-body></text:note></text:span> bringing forth the fruits thereof. [<text:note text:id="ftn230" text:note-class="endnote"><text:note-citation>xiii</text:note-citation><text:note-body><text:p text:style-name="Endnote"><text:span text:style-name="T47"><text:s/></text:span><text:span text:style-name="T364">This nation is represented in the parable </text:span><text:span text:style-name="Emphasis"><text:span text:style-name="T364">Work in My Vineyard</text:span></text:span><text:span text:style-name="T364"> and may be identified with the heavenly “kingdom of priests and holy nation” constituted through the First Resurrection. It includes Y’shúa as the Firstborn from the dead, the saints raised in connection with him, and the martyrs and firstfruits company—including the 144,000—gathered during the first-century consummation.</text:span></text:p><text:p text:style-name="Endnote">These saints belong to the heavenly New Jerusalem and participate in the priestly and royal service of Y’shúa. The faithful who remain upon the earth become extensions and witnesses of that heavenly order. Whether the company also includes persons perfected and admitted to its service afterward should be left open rather than asserted beyond the available <text:soft-page-break/>testimony. See Exodus 19:6; Revelation 1:6; GHT 66:20; and Excursus VI, especially §§6–9.</text:p></text:note-body></text:note>] And whosoever shall fall on this Stone shall be broken, but on whomsoever it shall fall, it will grind them to powder.”</text:p>
      <text:p text:style-name="GHT_20_Verse" loext:marker-style-name="T93"><text:span text:style-name="T93">8 </text:span>And when the Chief Priests and Pharisees had heard his parables, they perceived that he spoke of them. But when they sought to lay hands on him, they feared the multitude, because they took him for a prophet.</text:p>
      <text:p text:style-name="GHT_20_Verse" loext:marker-style-name="T93"><text:span text:style-name="T93">9 </text:span>And afterwards, the disciples asked him the meaning of this parable, and he said to them, “The vineyard is the world, the husbandmen are your priests, and the messengers are the ministers of the good Toráh and the Prophets.</text:p>
      <text:p text:style-name="GHT_20_Verse" loext:marker-style-name="T93"><text:span text:style-name="T93">10 </text:span>When the fruits of their labor are demanded of the priests, none are given, but they evilly treat the messengers who teach the truth of Elohíym, even as they have done from the beginning.</text:p>
      <text:p text:style-name="GHT_20_Verse" loext:marker-style-name="T93"><text:span text:style-name="T93">11 </text:span>And when the ‘Son of Man’ comes, even the Mashíakh of Elohíym, they gather together against the holy one, and slay him, and cast him out of the vineyard, for they have not wrought the things of the Spirit, but sought their own pleasure and gain, rejecting the sacred Toráh.</text:p>
      <text:p text:style-name="GHT_20_Verse" loext:marker-style-name="T93"><text:span text:style-name="T93">12 </text:span>Had they accepted the Anointed One, who is the corner stone and the head, it would have been well with them, and the Building would have stood, even as the Miqdásh of Elohíym inhabited by the Spirit.</text:p>
      <text:p text:style-name="GHT_20_Verse" loext:marker-style-name="T93"><text:span text:style-name="T93">13 </text:span>But the day will come when the Toráh which they reject shall become the head stone, seen of all, and they who stumble on it shall be broken, but they who persist in disobedience shall <text:span text:style-name="T416">b</text:span>e ground to pieces.</text:p>
      <text:p text:style-name="GHT_20_Verse"><text:span text:style-name="T93">14 </text:span>For to some of the messengers Elohíym gave dominion over the course of this world, charging them to rule in wisdom, in justice, and in love. But they have neglected the commands of the Most-High and rebelled against the good order of Elohíym. Thus, cruelty and suffering and sorrow have entered the world, till the time the Master returns, and takes possession of all things, and calls his servants to account.”</text:p>
      <text:p text:style-name="GHT_20_Subheading" loext:marker-style-name="T93"><text:soft-page-break/>Work in My Vineyard<text:span text:style-name="T93"/></text:p>
      <text:p text:style-name="GHT_20_Verse" loext:marker-style-name="T93"><text:span text:style-name="T93">15 </text:span>And he spoke another parable, saying: “A certain man had two sons, and he came to the first and said, ‘Son, go work today in my vineyard’ and he answered and said, ‘I will not’ but afterwards he repented and went. And he came to the second and said likewise, and he answered and said, ‘I go, sir’ and did not go’. Which of those two did the will of his father?</text:p>
      <text:p text:style-name="GHT_20_Verse"><text:span text:style-name="T93">16 </text:span>They said to him, ‘The first’. And Y'shúa said to them, ‘Truly I say to you, that the tax-collectors and prostitutes go into the Kingdom of Elohíym before you. For Yoḥanán came to you in the Way of Righteousness and you did not believe him, but the tax collectors and the prostitutes believed him, and you, when you had seen it, did not repent afterwards, that you might believe him’.”</text:p>
      <text:p text:style-name="GHT_20_Subheading" loext:marker-style-name="T93">The Apostolic Divine Order<text:span text:style-name="T93"/></text:p>
      <text:p text:style-name="GHT_20_Verse" loext:marker-style-name="T93"><text:span text:style-name="T93">17 </text:span>And the Master gathered together all his disciples in a certain place. And he said to them, “Can you <text:s/>make perfection to appear out of that which is imperfect? Can you bring order out of disorder?” And they said, “Master, we cannot.”</text:p>
      <text:p text:style-name="GHT_20_Verse" loext:marker-style-name="T93"><text:span text:style-name="T93">18 </text:span>And he placed them according to the number of each in a four-square order, each side lacking one of twelve (and this he did, knowing who should betray him, who should be counted one of them by man, but was not of them).</text:p>
      <text:p text:style-name="GHT_20_Verse" loext:marker-style-name="T93"><text:span text:style-name="T93">19 </text:span>The first in the seventh rank from above in the middle, and the last in the seventh from below, and him that was neither first nor last did he make the Center of all, and the rest according to a divine order did he place them, each finding his own place. So those which were above, were even as those which were below, and the left side was equal to the right side, and the right side to the left, according to the sum of their numbers.</text:p>
      <text:p text:style-name="GHT_20_Verse"><text:span text:style-name="T93">20 </text:span>And he said, “Do you see how you stand? I say to you, in like manner is the order of the Kingdom, and the One who rules all is in your midst, and he is the center, and with him are the hundred and twenty, the elect of Yisraél, and after them comes the hundred and forty and four thousand, and the elect of the Nations, who are their brethren. </text:p>
      <text:h text:style-name="GHT_20_Chapter" text:outline-level="1"><text:bookmark-start text:name="__RefHeading___Toc37327_3619305966"/><text:bookmark-start text:name="_Toc230713666"/><text:soft-page-break/>Chapter 69<text:bookmark-end text:name="__RefHeading___Toc37327_3619305966"/><text:bookmark-end text:name="_Toc230713666"/></text:h>
      <text:p text:style-name="GHT_20_Subheading" loext:marker-style-name="T93">The Resurrection and the Life <text:span text:style-name="T93"/></text:p>
      <text:p text:style-name="GHT_20_Verse" loext:marker-style-name="T93"><text:span text:style-name="T93">1 </text:span>As Y'shúa sat by the west of the Miqdásh with his disciples, behold there passed some carrying one that was dead to burial, and a certain one said to him, “Master, if a man die, shall he live again?”</text:p>
      <text:p text:style-name="GHT_20_Verse" loext:marker-style-name="T93"><text:span text:style-name="T93">2 </text:span>And he answered and said, “I am the Resurrection and the Life; I am the Good, the Beautiful, the True; If a man believe in me, he shall not die but live eternally. As in Adam all die, so in the Mashíakh shall all be made alive. Blessed are the dead who die in union with me, and are made perfect in my image and likeness, for they rest from their labors and their works do follow them. They have overcome evil and are made Pillars in the Miqdásh of my Elohíym, and they go out no more, for they rest in <text:span text:style-name="T105">יהוה</text:span>.</text:p>
      <text:p text:style-name="GHT_20_Verse" loext:marker-style-name="T93"><text:span text:style-name="T93">3 </text:span>For them that have done evil there is no rest, but they go out and in, and suffer correction for ages, till they are made perfect. But for them that have done good and attained perfection, there is endless rest, and they go into eternal life. They rest in <text:span text:style-name="T105">יהוה</text:span>.</text:p>
      <text:p text:style-name="GHT_20_Verse" loext:marker-style-name="T93"><text:span text:style-name="T93">4 </text:span>Over them the repeated death and birth have no power, for them the wheel of <text:span text:style-name="T105">יהוה</text:span> revolves no more, for they have attained to the Center, where is eternal rest, and the center of all things is Elohíym.”</text:p>
      <text:p text:style-name="GHT_20_Verse" loext:marker-style-name="T93"><text:span text:style-name="T93">5 </text:span>And one of the disciples asked him, “How shall a man enter into the Kingdom?” And he answered and said, “If you do not make the below as the above, and the left as the right, and the behind as the before, entering into the Center and passing into the Spirit, you shall not enter into the Kingdom of Elohíym.”</text:p>
      <text:p text:style-name="GHT_20_Verse"><text:span text:style-name="T93">6 </text:span>And he also said, “You, do not believe that any man is wholly without error for even among the prophets and those who have been initiated into the Anointing, the word of error has been found. But there are a multitude of errors which are covered by love.” </text:p>
      <text:p text:style-name="GHT_20_Subheading" loext:marker-style-name="T93"><text:span text:style-name="T50">Y</text:span><text:span text:style-name="T417">'s</text:span><text:span text:style-name="T50">h</text:span><text:span text:style-name="T418">ú</text:span><text:span text:style-name="T50">a</text:span><text:span text:style-name="T40"> </text:span>Answers Salome</text:p>
      <text:p text:style-name="GHT_20_Verse" loext:marker-style-name="T93"><text:span text:style-name="T93">7 </text:span>And now when the evening had come, he went out to Bethany with the Twelve. For there, abode Elazar, Miriám, and Martha whom he loved.</text:p>
      <text:p text:style-name="GHT_20_Verse" loext:marker-style-name="T93"><text:span text:style-name="T93">8 </text:span>And Salome came to him, and asked him, saying, “Master, how long shall death hold sway?” And he answered, “So long as you men inflict <text:soft-page-break/>burdens and you women bring forth, and for this purpose I am come, to end the works of the disobedient.”</text:p>
      <text:p text:style-name="GHT_20_Verse" loext:marker-style-name="T93"><text:span text:style-name="T93">9 </text:span>And Salome said to him, “Then I have done well in not bringing forth.” And the Master answered and said, “Eat of every pasture which is good but of that which has the bitterness of death, do not eat.”</text:p>
      <text:p text:style-name="GHT_20_Verse"><text:span text:style-name="T93">10 </text:span>And when Salome asked when those things of which she <text:span text:style-name="T419">i</text:span>nquired should be known, the Master said, “When you shall tread upon the vesture of shame and rise above desire; when the two shall be one, and the male with the female shall be neither male nor female.” </text:p>
      <text:p text:style-name="GHT_20_Subheading" loext:marker-style-name="T93">When will All Obey the Torah of Love<text:span text:style-name="T93"/></text:p>
      <text:p text:style-name="GHT_20_Verse" loext:marker-style-name="T93"><text:span text:style-name="T93">11 </text:span>And again, to another disciple who asked, “When shall all obey the Toráh?” Y'shúa said, “When the Spirit of Elohíym shall fill the whole earth and every heart of man and of woman.”</text:p>
      <text:p text:style-name="GHT_20_Verse" loext:marker-style-name="T93"><text:span text:style-name="T93">12 </text:span>I cast the Toráh into the earth, and it took root and bore, in due time, twelve fruits for the nourishment of all. I cast the Toráh into the water, and it was cleansed from all defilements of evil. I cast the Toráh into the fire, and the gold was purged from all dross. I cast the Toráh into the air, and it was made alive by the Spirit of the Living One that fills all things and dwells in every heart.”</text:p>
      <text:p text:style-name="GHT_20_Verse"><text:span text:style-name="T93">13 </text:span>And many other similar sayings he spoke to them who had ears to hear, and a comprehending mind. But to the multitude they were dark sayings. </text:p>
      <text:h text:style-name="GHT_20_Chapter" text:outline-level="1"><text:bookmark-start text:name="__RefHeading___Toc37329_3619305966"/><text:bookmark-start text:name="_Toc230713667"/>Chapter 70<text:bookmark-end text:name="__RefHeading___Toc37329_3619305966"/><text:bookmark-end text:name="_Toc230713667"/></text:h>
      <text:p text:style-name="GHT_20_Subheading" loext:marker-style-name="T93">Y'shúa Rebukes Képha For His Haste <text:span text:style-name="T93"/></text:p>
      <text:p text:style-name="GHT_20_Verse" loext:marker-style-name="T93"><text:span text:style-name="T93">1 </text:span>Now on the next day as they were coming from Bethany, [Shimón] Képha was hungry, and perceiving a fig tree afar off having leaves thereon, he came, if perhaps he might find fruit thereon, and when he came, he found nothing but leaves, for the time of figs was not yet.</text:p>
      <text:p text:style-name="GHT_20_Verse" loext:marker-style-name="T93"><text:span text:style-name="T93">2 </text:span>And Képha was angry, and said to it, “Accursed tree, no man eat fruit of you hereafter forever.” And some of the disciples heard of it.</text:p>
      <text:p text:style-name="GHT_20_Verse" loext:marker-style-name="T93"><text:span text:style-name="T93">3 </text:span>And the next day as Y'shúa and his disciples passed by, Képha said to Y'shúa, “Master, behold, the fig tree which I cursed is green and flourishing, why did my word not prevail?”</text:p>
      <text:p text:style-name="GHT_20_Verse" loext:marker-style-name="T93"><text:span text:style-name="T93">4 </text:span>Y'shúa said to Képha, “You know not what spirit you are of. Why did you curse that which Elohíym has not cursed?” And Képha said, <text:soft-page-break/>“Behold Master, I was hungry, and finding leaves and no fruit, I was angry, and I cursed the tree.”</text:p>
      <text:p text:style-name="GHT_20_Verse" loext:marker-style-name="T93"><text:span text:style-name="T93">5 </text:span>And Y'shúa said, “Son of Yonah, do you not know that the time of figs was not yet? Behold, the corn which is in the field which grows according to its nature first the green shoot, then the stalk, then the ear—would you be angry if you came at the time of the tender shoot or the stalk, and did not find the corn in the ear? And would you curse the tree which, full of buds and blossoms, yet did not have ripe fruit?</text:p>
      <text:p text:style-name="GHT_20_Verse" loext:marker-style-name="T93"><text:span text:style-name="T93">6 </text:span>Truly, [Shimón] Képha, I say to you, one of my twelve [the other Shimón]<text:span text:style-name="T99"><text:note text:id="ftn231" text:note-class="footnote"><text:note-citation>218</text:note-citation><text:note-body><text:p text:style-name="Footnote" loext:marker-style-name="T81"><text:span text:style-name="T81"><text:s/></text:span><text:span text:style-name="T142">This refers to the other </text:span><text:span text:style-name="T144">Shimón among the Twelve</text:span><text:span text:style-name="T142">, not </text:span><text:span text:style-name="T144">Shimón-K</text:span><text:span text:style-name="T420">é</text:span><text:span text:style-name="T144">pha (Peter)</text:span><text:span text:style-name="T142">. See </text:span><text:span text:style-name="T143">Ght</text:span><text:span text:style-name="T144"> 78:12–18</text:span><text:span text:style-name="T142">.</text:span></text:p></text:note-body></text:note></text:span> will deny me thrice in his fear and anger with curses and swear that he knows me not, and the rest will forsake me for a season.</text:p>
      <text:p text:style-name="GHT_20_Verse"><text:span text:style-name="T93">7 </text:span>But you all shall repent and grieve bitterly, because in your hearts you love me, and you shall be as an altar of twelve hewn stones, and a witness to my name, and you shall be as the servants of servants, and the keys of the Assembly will I give to you [plural], and you shall feed my sheep and my lambs and you shall be my deputized agents<text:span text:style-name="T99"><text:note text:id="ftn232" text:note-class="footnote"><text:note-citation>219</text:note-citation><text:note-body><text:p text:style-name="P131" loext:marker-style-name="T81"><text:span text:style-name="T81"><text:s/>Jewish law recognized the </text:span><text:span text:style-name="T87">law of agency</text:span><text:span text:style-name="T81">: “A man’s agent is as himself” (</text:span><text:span text:style-name="T88">Kiddushin</text:span><text:span text:style-name="T81"> 41b). Such an authorized representative was called a </text:span><text:span text:style-name="T87">shalíaḥ</text:span><text:span text:style-name="T81"> (apostle). </text:span></text:p><text:p text:style-name="P131" loext:marker-style-name="T81"><text:a xlink:type="simple" xlink:href="https://www.jewishencyclopedia.com/articles/894-agency-law-of" text:style-name="Internet_20_link" text:visited-style-name="Visited_20_Internet_20_Link"><text:span text:style-name="Internet_20_link"><text:span text:style-name="T421">https://www.jewishencyclopedia.com/articles/894-agency-law-of</text:span></text:span></text:a><text:span text:style-name="T332"> </text:span></text:p></text:note-body></text:note></text:span> upon earth.<text:span text:style-name="T99"><text:note text:id="ftn233" text:note-class="footnote"><text:note-citation>220</text:note-citation><text:note-body><text:p text:style-name="Footnote" loext:marker-style-name="T81"><text:span text:style-name="T81"><text:s/>This passage may refer to the </text:span><text:span text:style-name="T87">resurrection into the New Jerusalem</text:span><text:span text:style-name="T81"> associated in this commentary with the events surrounding </text:span><text:span text:style-name="T87">66–70 </text:span><text:span text:style-name="T330">ce</text:span><text:span text:style-name="T81">, after which later successors would arise.</text:span></text:p></text:note-body></text:note></text:span></text:p>
      <text:p text:style-name="GHT_20_Subheading" loext:marker-style-name="T93">Dark Successors shall Arise but Then the Light<text:span text:style-name="T93"/></text:p>
      <text:p text:style-name="GHT_20_Verse" loext:marker-style-name="T93"><text:span text:style-name="T93">8 </text:span>But there shall arise men amongst them that succeed you, some of whom shall indeed love me even as you, who being hotheaded and unwise, and void of patience, shall curse those whom Elohíym has not cursed, and persecute them in their ignorance, because they cannot yet find in them the fruits they seek.</text:p>
      <text:p text:style-name="GHT_20_Verse" loext:marker-style-name="T93"><text:span text:style-name="T93">9 </text:span>And others being lovers of themselves shall make alliance with the kings and rulers of the world, and seek earthly power, and riches, and domination, and put to death by fire and sword those who seek the truth and therefore, are truly my disciples.</text:p>
      <text:p text:style-name="GHT_20_Verse" loext:marker-style-name="T93"><text:span text:style-name="T93">10 </text:span>And in their days, I, Y'shúa, shall be impaled afresh and put to open shame, for they will profess to do these things in my name.” And Képha said, “Be it far from you, Master!”</text:p>
      <text:p text:style-name="GHT_20_Verse" loext:marker-style-name="T93"><text:soft-page-break/><text:span text:style-name="T93">11 </text:span>And Y'shúa answered, “As I shall be nailed to the tree so also shall my Assembly in <text:span text:style-name="T279">those days</text:span>, for she is my Bride and one with me. But the day shall come when this darkness shall pass-away, and true Light shall shine.</text:p>
      <text:p text:style-name="GHT_20_Verse" loext:marker-style-name="T93"><text:span text:style-name="T93">12 </text:span>And one shall sit on my throne,<text:span text:style-name="T99"><text:note text:id="ftn234" text:note-class="footnote"><text:note-citation>221</text:note-citation><text:note-body><text:p text:style-name="Footnote" loext:marker-style-name="T81"><text:span text:style-name="T81"><text:s/></text:span>The identity of this promised ruler remains open. The passage may describe Y<text:span text:style-name="T422">'</text:span>shúa governing through an appointed successor, a future apostolic overseer filled with his spirit, or a Davidic prince serving beneath his universal sovereignty. The Prophets preserve two related trajectories. The messianic ruler—ultimately identified as the greater Seed of Daṿíd—receives an enduring throne and sovereignty over the nations (Gen. 49:10; 2 Sam. 7:12–16; Ps. 2:6–9; 72:8–11, 17; Isa. 9:6–7; 11:1–10; Jer. 23:5–6; Dan. 7:13–14; Zech. 9:9–10). Daṿíd himself, however, may serve as prince-king over restored Yisra’él beneath that universal messianic reign (Jer. 30:9; Ezek. 34:23–24; 37:24–25; Hos. 3:5). The manner in which Daṿíd would be manifested in that role—whether through resurrection, transfiguration, or another divinely appointed embodiment—is not specified. See Excursus VI, §10: “The Return of Y’shúa and the Age to Come.” </text:p></text:note-body></text:note></text:span> who shall be a Man of Truth and Goodness and Power, and he shall be filled with love and wisdom beyond all others and shall rule my Assembly by a Fourfold Twelve and by seventy-two as of old, and that only which is true shall he teach.</text:p>
      <text:p text:style-name="GHT_20_Verse" loext:marker-style-name="T93"><text:span text:style-name="T93">13 </text:span>And my Assembly shall be filled with Light, and give Light to all nations of the earth, and there shall be one Overseer sitting on his throne as a King and a Priest.</text:p>
      <text:p text:style-name="GHT_20_Verse"><text:span text:style-name="T93">14 </text:span>And my spirit shall be upon him, and his throne shall endure and not be shaken, for it shall be founded on love and truth and equity, and light shall come to it, and go forth from it to all the nations of the earth, and the truth shall make them free.”<text:note text:id="ftn235" text:note-class="footnote"><text:note-citation>222</text:note-citation><text:note-body><text:p text:style-name="Footnote"><text:s/>The language may also invite a first-century comparison. Following the ascension of Y<text:span text:style-name="T423">'</text:span>shúa, his brother Ya’aqóḅ was appointed as head of the Yerushaláyim Assembly (<text:span text:style-name="T38">G</text:span><text:span text:style-name="T424">ht</text:span> 95:13; Acts 12:17; 15:13; 21:18). The exalted Y<text:span text:style-name="T425">'</text:span>shúa therefore governed as the heavenly Messiah while Ya’aqóḅ exercised a corresponding earthly oversight from Yerushaláyim. This relationship may constitute an initial pattern or foreshadowing of the two Davidic trajectories: the greater Seed of Daṿíd reigning universally and Daṿíd serving as prince over restored Yisra’él beneath him. Since gilgul is an established reality within this Gospel, the further possibility that Ya’aqóḅ bore some continuity with, embodiment of, or calling associated with Daṿíd is intriguing. The text does not identify Ya’aqóḅ as a gilgul of Daṿíd, however, and the correspondence should remain a thought-provoking possibility rather than a stated conclusion. Compare Footnote 222 and Excursus VI, §10. </text:p></text:note-body></text:note></text:p>
      <text:h text:style-name="GHT_20_Chapter" text:outline-level="1"><text:bookmark-start text:name="__RefHeading___Toc37331_3619305966"/><text:bookmark-start text:name="_Toc230713668"/><text:soft-page-break/>Chapter 71<text:bookmark-end text:name="__RefHeading___Toc37331_3619305966"/><text:bookmark-end text:name="_Toc230713668"/></text:h>
      <text:p text:style-name="GHT_20_Subheading" loext:marker-style-name="T93">The Cleansing of The Miqdásh<text:span text:style-name="T93"/></text:p>
      <text:p text:style-name="GHT_20_Verse" loext:marker-style-name="T93"><text:span text:style-name="T93">1 </text:span>And the Judæan Passover<text:span text:style-name="T99"><text:note text:id="ftn236" text:note-class="footnote"><text:note-citation>223</text:note-citation><text:note-body><text:p text:style-name="Footnote" loext:marker-style-name="T81"><text:span text:style-name="T81"><text:s/>The </text:span><text:span text:style-name="T87">Judean Passover</text:span><text:span text:style-name="T81"> was calculated differently from the </text:span><text:span text:style-name="T87">calendar used at Qumran</text:span><text:span text:style-name="T81">, leading to differing observance dates.</text:span></text:p></text:note-body></text:note></text:span> was near, and Y'shúa went up again from Bethany into Yerushaláyim. And he found in the Miqdásh those that sold oxen and sheep and doves, and the changers of money sitting.</text:p>
      <text:p text:style-name="GHT_20_Verse" loext:marker-style-name="T93"><text:span text:style-name="T93">2 </text:span>And when he had made a scourge of seven cords, he drove them all out of the Miqdásh and loosed the sheep, the oxen, and the doves, and poured out the changers’ money, and overthrew the tables.</text:p>
      <text:p text:style-name="GHT_20_Verse" loext:marker-style-name="T93"><text:span text:style-name="T93">3 </text:span>And he said to them, “Take these things from here; make not my Father’s House a House of merchandise. Is it not written, ‘My House is a House of prayer for all nations?’ but you have made it a ‘den of violence’ and filled it with all manner of abominations.” [Jer. 7:11; Eze. 18:10]</text:p>
      <text:p text:style-name="GHT_20_Verse" loext:marker-style-name="T93"><text:span text:style-name="T93">4 </text:span>And he would not allow that any man should carry any vessel of blood through the Miqdásh, or that any animals should be slain. And the disciples remembered that it was written, “Zeal for your house has eaten me up.” [Psalm 69:9]</text:p>
      <text:p text:style-name="GHT_20_Verse" loext:marker-style-name="T93"><text:span text:style-name="T93">5 </text:span>Then the [Rulers of the] Judæans answered, and said to him, “What sign will you show to us, seeing that you do these things?” Y'shúa answered and said to them, “Again I say to you, destroy this Miqdásh, and in three days [and nights] I will raise it up.” [<text:span text:style-name="T38">G</text:span><text:span text:style-name="T426">ht</text:span> 45:2]</text:p>
      <text:p text:style-name="GHT_20_Verse"><text:span text:style-name="T93">6 </text:span>Then the Judæans said, “Forty and six years was this Miqdásh [Temple] in building,<text:span text:style-name="T99"><text:note text:id="ftn237" text:note-class="footnote"><text:note-citation>224</text:note-citation><text:note-body><text:p text:style-name="P132" loext:marker-style-name="T81"><text:span text:style-name="T81"><text:s/></text:span>The <text:span text:style-name="T38">G</text:span><text:span text:style-name="T427">ht</text:span> places this cleansing of the Miqdásh near the final Passover in 30 <text:span text:style-name="T427">ce</text:span>, in agreement with the general Passion sequence preserved in the Synoptic Gospels. John places the cleansing near the beginning of Y<text:span text:style-name="T428">'</text:span>shúa’s ministry, possibly as a theological arrangement intended to introduce Y<text:span text:style-name="T428">'</text:span>shúa’s body as the true Miqdásh and to frame his ministry from the outset as a confrontation with the corrupted Temple order. The accompanying statement that the Temple had been under construction for forty-six years corresponds approximately to 27 <text:span text:style-name="T427">ce</text:span> when reckoned from Herod’s commencement of the project around 20/19 <text:span text:style-name="T427">bce</text:span>; applied directly to the <text:span text:style-name="T38">G</text:span><text:span text:style-name="T427">ht</text:span>’s narrative setting in 30 <text:span text:style-name="T427">ce</text:span>, the project would have been nearer its forty-ninth year. The forty-six-year figure may therefore be an inherited chronological notice associated with John’s theological placement, an approximate reckoning from another stage of construction, or evidence of a different starting point for the calculation. It need not require two separate Temple cleansings. See Excursus V, §3: “The Herodian Temple as a Chronological Era.” </text:p></text:note-body></text:note></text:span> and will you raise it up in three days [and nights]?” But he spoke of the Miqdásh of his Body.</text:p>
      <text:p text:style-name="GHT_20_Verse" loext:marker-style-name="T93"><text:soft-page-break/><text:span text:style-name="T47">7 </text:span>(When therefore he was risen from the dead, his disciples remembered that he had said this to them; and believed the Scripture and the word which Y'shúa had said.)</text:p>
      <text:p text:style-name="GHT_20_Verse" loext:marker-style-name="T93"><text:span text:style-name="T93">8 </text:span>But the Scribes and the Priests saw and heard and were astonished and sought how they might destroy him, for they feared him, seeing that all the people were attentive to his teachings.</text:p>
      <text:p text:style-name="GHT_20_Verse"><text:span text:style-name="T93">9 </text:span>And when evening was come, he went out of the city. For, by day, he taught in the Miqdásh and at night he went out and abode on the Mount of Olives, and the people came early in the morning to hear him in the Miqdásh courts. </text:p>
      <text:p text:style-name="GHT_20_Subheading" loext:marker-style-name="T93">Passover Approaches<text:span text:style-name="T93"/></text:p>
      <text:p text:style-name="GHT_20_Verse" loext:marker-style-name="T93"><text:span text:style-name="T93">10 </text:span>Now when he was in Yerushaláyim at the [approaching of] Passover, many believed in his name, when they saw the miracles which he did.</text:p>
      <text:p text:style-name="GHT_20_Verse" loext:marker-style-name="T93"><text:span text:style-name="T93">11 </text:span>But Y'shúa did not commit himself to them, because he knew all men. And needed not that any should testify of man; for he knew what was in man.</text:p>
      <text:p text:style-name="GHT_20_Verse"><text:span text:style-name="T93">12 </text:span>And Y'shúa, seeing the Passover night was near, sent two of his disciples, that they should prepare the upper room where he desired to eat with his Twelve, and buy such things as were needful for the feast which he purposed thereafter.</text:p>
      <text:h text:style-name="GHT_20_Chapter" text:outline-level="1"><text:bookmark-start text:name="__RefHeading___Toc37333_3619305966"/><text:bookmark-start text:name="_Toc230713669"/>Chapter 72<text:bookmark-end text:name="__RefHeading___Toc37333_3619305966"/><text:bookmark-end text:name="_Toc230713669"/></text:h>
      <text:p text:style-name="GHT_20_Subheading" loext:marker-style-name="T93">The Many Mansions in The One House<text:span text:style-name="T93"/></text:p>
      <text:p text:style-name="GHT_20_Verse" loext:marker-style-name="T93"><text:span text:style-name="T93">1 </text:span>And as Y'shúa sat with his disciples in the Garden of Gethsemane, he said to them: “Let not your heart be troubled; you believe in Elohíym, believe also in me. In my parent’s house there are many mansions: if it were not so, I would have told you. I go to prepare a place for you. And if I go and prepare a place for you, I will come again and receive you to myself; that where I am, there you may be also. And where I go you know, and the way you know.”</text:p>
      <text:p text:style-name="GHT_20_Verse" loext:marker-style-name="T93"><text:span text:style-name="T93">2 </text:span>Thoma said to him, “Master, we know not where you are going; and how can we know the way?” Y'shúa said to him, “I am the Way, the Truth, and the Life. No man comes to the All Parent but by me. If you had known me, you should have known my Parent also; and from henceforth you know and have seen my Parent.”</text:p>
      <text:p text:style-name="GHT_20_Verse" loext:marker-style-name="T93"><text:soft-page-break/><text:span text:style-name="T93">3 </text:span>Philip said to him, “Master, show us the All-Parent and it suffices us.” Y'shúa said to him, “Have I been such a long time with you, and yet you have not known me, Philip? He that has seen me has seen the All-Parent; and how do you say then, ‘Show us the All-Parent?’ Do you not believe that I am in the All-Parent, and the All-Parent in me? The words that I speak to you, I speak not of myself; and the All-Parent who dwells in me, he does the works.</text:p>
      <text:p text:style-name="GHT_20_Verse" loext:marker-style-name="T93"><text:span text:style-name="T93">4 </text:span>Believe me, that I am in the All-Parent and the All-Parent in me; or else, believe me for the very works’ sake. Truly, Truly, I say to you, they who believe on me, the works that I do shall they do also, and greater works than these shall they do because I go to my Parent.</text:p>
      <text:p text:style-name="GHT_20_Verse" loext:marker-style-name="T93"><text:span text:style-name="T93">5 </text:span>And whatsoever you shall ask in my name, that will I do, that the All-Parent may be glorified in the Son and Daughter of Man.<text:note text:id="ftn238" text:note-class="footnote"><text:note-citation>225</text:note-citation><text:note-body><text:p text:style-name="P133"><text:s/>Cf. Prologue 6. </text:p></text:note-body></text:note> If you shall ask anything in my name, I will do it.</text:p>
      <text:p text:style-name="GHT_20_Verse" loext:marker-style-name="T93"><text:span text:style-name="T93">6 </text:span>If you love me, keep my commandments. And I will ask the All-Parent, who shall give you another Comforter, to abide with you forever—even the Spirit of Truth, whom the world cannot receive, because it sees not, neither knows, but you know; for the Spirit dwells with you and shall be in you.<text:note text:id="ftn239" text:note-class="footnote"><text:note-citation>226</text:note-citation><text:note-body><text:p text:style-name="P134"><text:s/>Here the Spirit of Truth is the Ru<text:span text:style-name="T42">á</text:span>ch of <text:span text:style-name="T38">Yhwh, </text:span>the living presence of the Father–Mother. She is already “with” the disciples through Y<text:span text:style-name="T429">'</text:span>shúa and will dwell “in” them after his glorification. <text:span text:style-name="T430">In </text:span><text:span text:style-name="T38">G</text:span><text:span text:style-name="T431">ht</text:span> 72:10 <text:span text:style-name="T430">he </text:span>identifies the Comforter as “my Mother, Sacred Wisdom”; 73:13 says that she proceeds from the Father and the Mother; and 74:3 <text:span text:style-name="T430">he </text:span>calls her “my Spirit.” See the note at <text:span text:style-name="T38">G</text:span><text:span text:style-name="T431">ht</text:span> 74:3. </text:p></text:note-body></text:note></text:p>
      <text:p text:style-name="GHT_20_Verse" loext:marker-style-name="T93"><text:span text:style-name="T93">8 </text:span>They who have my commandments, and keep them, these are they who love me. And they that love me shall be loved of my Parent, and I will love them and will manifest myself to them.”</text:p>
      <text:p text:style-name="GHT_20_Verse" loext:marker-style-name="T93"><text:span text:style-name="T93">9 </text:span>Yahudáh said to him, “Master, how is it that you will manifest yourself to us and not to the world?” Y'shúa answered and said to him, “If any love me, they will keep my words and the Holy One will love them and we will come to them and make our abode with them.</text:p>
      <text:p text:style-name="GHT_20_Verse" loext:marker-style-name="T93"><text:span text:style-name="T93">10 </text:span>They that do not love me do not keep my sayings; And, the word which you hear is not mine but the All-Parents’ who sent me. These things have I spoken to you, being yet present with you. But the Comforter, who is my Mother, Sacred Wisdom, whom the Father will send in my name, she shall teach you all things, and bring all things to your remembrance, whatsoever I have said to you.</text:p>
      <text:p text:style-name="GHT_20_Verse" loext:marker-style-name="T93"><text:soft-page-break/><text:span text:style-name="T93">11 </text:span>Peace I leave with you, my peace I give to you; not as the world gives, do I give to you. Do not let your heart be troubled, nor let it be afraid. You have heard how I said to you, I go away and come again to you. If you loved me you would rejoice, because I said, I go to the All-Parent; For the All-Parent is greater than me.</text:p>
      <text:p text:style-name="GHT_20_Verse" loext:marker-style-name="T93"><text:span text:style-name="T93">12 </text:span>And now I have told you before it happens, that when it has happened, you may believe. Hereafter I will not talk much with you; For, the prince of this world comes and has nothing in me.</text:p>
      <text:p text:style-name="GHT_20_Verse"><text:span text:style-name="T93">13 </text:span>But that the world may know that I love the All-Parent, as the All-Parent gave me commandment, even so I do. Even to ‘The End’.”</text:p>
      <text:h text:style-name="GHT_20_Chapter" text:outline-level="1"><text:bookmark-start text:name="__RefHeading___Toc37335_3619305966"/><text:bookmark-start text:name="_Toc230713670"/>Chapter 73<text:bookmark-end text:name="__RefHeading___Toc37335_3619305966"/><text:bookmark-end text:name="_Toc230713670"/></text:h>
      <text:p text:style-name="GHT_20_Subheading" loext:marker-style-name="T93">I Am The Netsár—You are Netsarím (Vine &amp; Branches) <text:span text:style-name="T93"/></text:p>
      <text:p text:style-name="GHT_20_Verse"><text:span text:style-name="T93">1 </text:span>After these things Y'shúa spoke, saying to them: <text:span text:style-name="T159">“</text:span>I am the true vine, and my Parent is the Vinedresser. Every branch in me that does not bear fruit is taken away: and every branch that bears fruit, is pruned so that it may bring forth more fruit.</text:p>
      <text:p text:style-name="GHT_20_Verse"><text:span text:style-name="T47">2a </text:span>Abide in me, and I in you. As the branch cannot bear fruit of itself, unless it abides in the vine, no more can you, unless you abide in me.</text:p>
      <text:p text:style-name="GHT_20_Verse" loext:marker-style-name="T93"><text:span text:style-name="T47">2b </text:span>I am the tree. You are the branches. Whosoever abides in me and I in them, the same brings forth much fruit; for apart from me you do nothing.</text:p>
      <text:p text:style-name="GHT_20_Verse"><text:span text:style-name="T93">3 </text:span>If any do not abide in me, they are cast forth as useless branches, and they wither away, and men gather them, and cast them into the fire, and they are burned. If you abide in me, and my words abide in you, you shall ask what you will, and it will be done to you. </text:p>
      <text:p text:style-name="GHT_20_Subheading" loext:marker-style-name="T93">The True Bread Made of Many Grains<text:span text:style-name="T93"/></text:p>
      <text:p text:style-name="GHT_20_Verse" loext:marker-style-name="T93"><text:span text:style-name="T93">4 </text:span>Truly, I am the true Bread which comes down out of heaven, even the sustenance of Elohíym, which is one with the life of Elohíym. And, as many grains are in one bread, so are you, who believe, and do the will of my Parent, one in me. Not as your ancestors did eat manna and are dead, but they who eat this Bread shall live forever. </text:p>
      <text:p text:style-name="GHT_20_Verse" loext:marker-style-name="T93"><text:span text:style-name="T93">5 </text:span>As the wheat is separated from the chaff, so you must be separated from the falsities of the world; yet, you must not go out of the world, but live separate in the world, for the life of the world.</text:p>
      <text:p text:style-name="GHT_20_Verse" loext:marker-style-name="T93"><text:soft-page-break/><text:span text:style-name="T93">6 </text:span>Truly, Truly, the wheat is parched by fire, so you, my disciples, must pass through tribulations. But rejoice! For, having suffered with me as one body, you shall reign with me in one body and give life to the world.</text:p>
      <text:p text:style-name="GHT_20_Verse" loext:marker-style-name="T93"><text:span text:style-name="T93">7 </text:span>Herein is my Parent glorified, that you bear much fruit; so, you shall be my disciples. As the All-Parent has loved me, so have I loved you—continue in my love. If you keep my commandments, you shall abide in my love; even as I have kept the commandments of my Parent and abide in the spirit of love.</text:p>
      <text:p text:style-name="GHT_20_Verse" loext:marker-style-name="T93"><text:span text:style-name="T93">8 </text:span>These things have I spoken to you, that my joy might remain in you, and that your joy might be full. This is my commandment: that you love one another as I have loved you. Greater love has no man than this: that a man lay down his life for his friend. You are my friends if you do whatsoever I command you.</text:p>
      <text:p text:style-name="GHT_20_Verse"><text:span text:style-name="T93">9 </text:span>Henceforth, I call you not servants; for the servant does not know what his master does. But I have called you friends for all things that I have heard of my Parent I have made known to you. You have not chosen me, but I have chosen you and ordained you, that you should remain, that whatsoever you shall ask of the All-Parent in my name, you may receive.</text:p>
      <text:p text:style-name="GHT_20_Subheading" loext:marker-style-name="T93">Love One-Another &amp; All Creatures &amp; Endure the Coming Persecution<text:span text:style-name="T93"/></text:p>
      <text:p text:style-name="GHT_20_Verse" loext:marker-style-name="T93"><text:span text:style-name="T93">10 </text:span>These things I command you, that you love one another and all the creatures of Elohíym. If the world hates you, you know that it hated me before it hated you. If you were of the world, the world would love its own, but because you are not of the world but I have chosen you out of the world, therefore the world hates you.</text:p>
      <text:p text:style-name="GHT_20_Verse" loext:marker-style-name="T93"><text:span text:style-name="T93">11 </text:span>Remember the word that I said to you, ‘The servant is not greater than his master.’ If they have persecuted me, they will also persecute you; if they have kept my saying, they will keep yours also. But all these things will they do to you for my name’s sake, because they do not know him that sent me.</text:p>
      <text:p text:style-name="GHT_20_Verse" loext:marker-style-name="T93"><text:span text:style-name="T93">12 </text:span>If I had not come and spoken to them, they would not have had sin; But now, they have no covering for their sin. He that hates me hates my Parent also. If I had not done among them the works which none other man did, they would not have had sin; But now, they have seen and hated both me and my Parent. But this comes to pass, that the word <text:soft-page-break/>might be fulfilled that is written in their Toráh,<text:span text:style-name="T99"><text:note text:id="ftn240" text:note-class="footnote"><text:note-citation>227</text:note-citation><text:note-body><text:p text:style-name="Footnote" loext:marker-style-name="T81"><text:span text:style-name="T81"><text:s/>The phrase </text:span><text:span text:style-name="T87">“their Torah”</text:span><text:span text:style-name="T81"> reflects the view that the written Torah as transmitted contained editorial alterations. The true Torah, in this interpretation, exists in its perfect form on </text:span><text:span text:style-name="T87">heavenly tablets</text:span><text:span text:style-name="T81">, which Y'shúa reveals and restores. It is also noteworthy that this quotation is taken from Psalms and reflects the idea that the Torah is broader than just the Pentateuch.</text:span></text:p></text:note-body></text:note></text:span> ‘They hated me without a cause.’ [Ps. 35:19; 69:4]</text:p>
      <text:p text:style-name="GHT_20_Verse"><text:span text:style-name="T93">13 </text:span>But when the Comforter is come, whom I will send to you from the All Parent, even the Spirit of Truth, which proceeds from the Father and the Mother, the same shall testify of me. And you also shall bear witness, because you have been with me from the beginning.”</text:p>
      <text:h text:style-name="GHT_20_Chapter" text:outline-level="1"><text:bookmark-start text:name="__RefHeading___Toc37337_3619305966"/><text:bookmark-start text:name="_Toc230713671"/>Chapter 74<text:bookmark-end text:name="__RefHeading___Toc37337_3619305966"/><text:bookmark-end text:name="_Toc230713671"/></text:h>
      <text:p text:style-name="GHT_20_Subheading" loext:marker-style-name="T93">Y'shúa Foretells Persecutions; The All-Parent &amp; The Comforter<text:span text:style-name="T93"/></text:p>
      <text:p text:style-name="GHT_20_Verse" loext:marker-style-name="T93"><text:span text:style-name="T93">1 </text:span>“These things have I spoken to you that you should be forewarned: They shall put you out of the Synagogues; yes, the time comes, that whosoever kills you will think that they do Elohíym service. And these things will they do to you, because they have not known the All Parent, nor me.</text:p>
      <text:p text:style-name="GHT_20_Verse" loext:marker-style-name="T93"><text:span text:style-name="T93">2 </text:span>But these things I have told you, that when the time shall come, you may remember that I told you of them. And these things I said not to you at the beginning, because I was with you. But now I go my way to my Parent that sent me; and none of you asks me, ‘Where are you going?’ But because I have said these things to you, sorrow has filled your heart.</text:p>
      <text:p text:style-name="GHT_20_Verse" loext:marker-style-name="T93"><text:span text:style-name="T93">3 </text:span>Nevertheless I tell you the truth: It is expedient for you that I go away; for if I do not go away, the Comforter will not come to you; but if I depart, I will send my Spirit to you.<text:span text:style-name="T99"><text:note text:id="ftn241" text:note-class="footnote"><text:note-citation>228</text:note-citation><text:note-body><text:p text:style-name="Footnote"><text:span text:style-name="T81"><text:s/></text:span>Y<text:span text:style-name="T432">'</text:span>shúa identifies the Comforter in <text:span text:style-name="T38">G</text:span><text:span text:style-name="T433">ht</text:span> 72:6, 10 and 73:13 as “my Spirit,” “the Spirit of Truth,” and “she.” This points to his glorification and manifestation as a “life-giving spirit” (1 Cor. 15:45). The Spiritess proceeds from Elohíym the Father–Mother through the glorified Y’shúa and into the Assembly; hence the apostolic expressions “the Spirit of Y’shúa” (Acts 16:7; Phil. 1:19) and “having received…he has poured forth this” (Acts 2:33). </text:p></text:note-body></text:note></text:span> And when the Spirit is come, the world shall be reproved of sin and of righteousness, and of judgment.</text:p>
      <text:p text:style-name="GHT_20_Verse" loext:marker-style-name="T93"><text:span text:style-name="T93">4 </text:span>Of sin, because they believe not on me; of righteousness, because I go to my Father and you see me no more; of judgment, because the prince of this world is judged.</text:p>
      <text:p text:style-name="GHT_20_Verse" loext:marker-style-name="T93"><text:span text:style-name="T93">5 </text:span>I yet have many things to say to you, but you cannot bear them now. Howbeit, when the Spiritess of Truth is come, she will guide you into <text:soft-page-break/>all truth, and the same will show you things to come and shall glorify me; For, the same shall receive of mine and shall show it to you.</text:p>
      <text:p text:style-name="GHT_20_Verse" loext:marker-style-name="T93"><text:span text:style-name="T93">6 </text:span>All things that my Parent has are mine: therefore, I said, that the Comforter shall take of mine and shall show it to you. A little while, and you shall not see me: and again, a little while, and you shall see me, because I go to the All-Parent. Then some of his disciples said among themselves, “What is this he says to us: ‘A little while and you shall not see me’; and again, ‘A little while and you shall see me’, and, ‘Because I go to the All-Parent’?</text:p>
      <text:p text:style-name="GHT_20_Verse" loext:marker-style-name="T93"><text:span text:style-name="T93">7 </text:span>Now Y'shúa knew that they were desirous to ask him, and said to them, “Do you <text:span text:style-name="T419">i</text:span>nquire among yourselves of that I said, ‘A little while, and you shall see me’? Truly, Truly, I say to you, that you shall weep and lament, but the world shall rejoice, and you shall be sorrowful; But your sorrow shall be turned into joy.</text:p>
      <text:p text:style-name="GHT_20_Verse" loext:marker-style-name="T93"><text:span text:style-name="T93">8 </text:span>A woman, when she is in travail, has sorrow because her hour is come. But as soon as she is delivered of the child, she remembers no more the anguish for joy that a person is born into the world. And therefore, you now have sorrow; but I will see you again, and your heart shall rejoice, and your joy—no man takes from you.</text:p>
      <text:p text:style-name="GHT_20_Verse" loext:marker-style-name="T93"><text:span text:style-name="T93">9 </text:span>And in that day, you shall ask me nothing. Truly, Truly, I say to you, ‘Whatsoever you shall ask my Parent in my name, you will receive. Until now you have asked nothing in my name: ask and you shall receive that your joy may be full. These things have I spoken to you in proverbs; but the time comes, when I shall no more speak to you in a mystery, but I shall show you plainly of the All-Parent.</text:p>
      <text:p text:style-name="GHT_20_Verse" loext:marker-style-name="T93"><text:span text:style-name="T93">10 </text:span>At that day, you shall ask in my name.<text:span text:style-name="T99"><text:note text:id="ftn242" text:note-class="footnote"><text:note-citation>229</text:note-citation><text:note-body><text:p text:style-name="Footnote" loext:marker-style-name="T81"><text:span text:style-name="T81"><text:s/>This does not refer to merely appending the phrase </text:span><text:span text:style-name="T87">“in the name of Y'shúa”</text:span><text:span text:style-name="T81"> to prayers. Those who are </text:span><text:span text:style-name="T87">in Y'shúa Messiah</text:span><text:span text:style-name="T81"> already pray in his name even without this practice, which is not observed in the New Testament.</text:span></text:p></text:note-body></text:note></text:span> And I say not to you, that I will pray my Parent for you; For the All-Parent in truth loves you because you have loved me and have believed that I came out from Elohíym. I came forth from Elohíym and am come into the world; Again, I leave the world and go to my Elohíym.”</text:p>
      <text:p text:style-name="GHT_20_Verse" loext:marker-style-name="T93"><text:span text:style-name="T93">11 </text:span>His disciples said to him, “Ah! now you speak plainly, and speak no mystery. Now are we sure that you know all things and need not that any man should ask you; by this we believe that you come forth from Elohíym. </text:p>
      <text:p text:style-name="GHT_20_Verse" loext:marker-style-name="T93"><text:soft-page-break/><text:span text:style-name="T93">12 </text:span>Y'shúa answered them, “Do you now believe? Behold, the hour comes, yes is now come, that you shall be scattered every man to his own home and shall leave me alone; And yet, I am not alone because the Father is with me. </text:p>
      <text:p text:style-name="GHT_20_Verse"><text:span text:style-name="T93">13 </text:span>These things I have spoken to you, that in me you might have peace. In the world you shall have tribulation but be of good cheer. I have overcome the world. Arise, let us go forth.</text:p>
      <text:h text:style-name="GHT_20_Chapter" text:outline-level="1"><text:bookmark-start text:name="__RefHeading___Toc37339_3619305966"/><text:bookmark-start text:name="_Toc230713672"/>Chapter 75<text:bookmark-end text:name="__RefHeading___Toc37339_3619305966"/><text:bookmark-end text:name="_Toc230713672"/></text:h>
      <text:p text:style-name="GHT_20_Subheading">The Last Supper–No More Flesh &amp; Blood</text:p>
      <text:p text:style-name="P89" loext:marker-style-name="T50"><text:span text:style-name="T50">Recap: 71:12 And Y'shúa, seeing the Passover night was near, sent two of his disciples, that they should prepare the upper room where he desired to eat with his Twelve, and buy such things as were needful for the festival which he purposed thereafter…</text:span><text:span text:style-name="T50"/></text:p>
      <text:p text:style-name="GHT_20_Verse">75:1 And at evening, the Master came into the house, and there are gathered with him the Twelve and their fellows:<text:note text:id="ftn243" text:note-class="footnote"><text:note-citation>230</text:note-citation><text:note-body><text:p text:style-name="P135"><text:span text:style-name="T434"><text:s/></text:span><text:span text:style-name="T435">This list repeats the apostolic–tribal correspondences first given in </text:span><text:span text:style-name="T434">Ght</text:span><text:span text:style-name="T435"> 17:2 and gathers them here within the setting of the Last Supper. The tribal designations have been carried forward from that earlier list where needed for clarity. </text:span></text:p></text:note-body></text:note> </text:p>
      <text:p text:style-name="GHT_20_Verse">Petros called Képha [Cephas],<text:note text:id="ftn244" text:note-class="footnote"><text:note-citation>231</text:note-citation><text:note-body><text:p text:style-name="Footnote" loext:marker-style-name="T81"><text:span text:style-name="T81"><text:s/></text:span><text:span text:style-name="Emphasis">Petros</text:span> is the Greek form, rendered <text:span text:style-name="Emphasis">Peter</text:span> in English; <text:span text:style-name="Emphasis">Képha</text:span> is the Aramaic form, represented in Greek as <text:span text:style-name="Emphasis">Kēphas</text:span> and in English as <text:span text:style-name="Emphasis">Cephas</text:span>. </text:p></text:note-body></text:note> for the tribe of Reuḅén; </text:p>
      <text:p text:style-name="GHT_20_Verse">Ya’aqóḅ, for the tribe of Naphtali; </text:p>
      <text:p text:style-name="GHT_20_Verse">Thoma, called Dydimus, for the tribe of Zabulon; </text:p>
      <text:p text:style-name="GHT_20_Verse">Matithyáhu, called Lewi, for the tribe of Gad; </text:p>
      <text:p text:style-name="GHT_20_Verse">Yoḥanán, for the tribe of Ephraím; </text:p>
      <text:p text:style-name="GHT_20_Verse">Shimón, for the tribe of Yissakár. </text:p>
      <text:p text:style-name="GHT_20_Verse">Andrew, for the tribe of [Manasséh]; </text:p>
      <text:p text:style-name="GHT_20_Verse">Nathanaél, for the tribe of Shimón; </text:p>
      <text:p text:style-name="GHT_20_Verse">Thaddeus, for the tribe of [Yahudáh]; </text:p>
      <text:p text:style-name="GHT_20_Verse">Ya’aqóḅ, for the tribe of Benyamín; </text:p>
      <text:p text:style-name="GHT_20_Verse">Yahudáh, for the tribe of Dan; </text:p>
      <text:p text:style-name="GHT_20_Verse" loext:marker-style-name="T93">Philip, for the tribe of Ashér. <text:span text:style-name="T93"/></text:p>
      <text:p text:style-name="GHT_20_Verse" loext:marker-style-name="T93">and their companions; And there was also Yahudáh [Judas] Iscariot, who by men was numbered with the Twelve, till the time when he should be manifested.<text:span text:style-name="T93"/></text:p>
      <text:p text:style-name="GHT_20_Verse" loext:marker-style-name="T93"><text:soft-page-break/><text:span text:style-name="T93">2 </text:span>And they were all clad in garments of white linen, pure and clear, for linen is the righteousness of the Saints [Q’doshíym]; and each had the color of his tribe. But the Master was clad in his pure white robe covering all, without a seam or spot. </text:p>
      <text:p text:style-name="GHT_20_Verse" loext:marker-style-name="T93"><text:span text:style-name="T93">3 </text:span>And there arose contention among them as to which of them should be esteemed the greatest. Wherefore he said to them, “He that is greatest among you let him be as he that serves.” </text:p>
      <text:p text:style-name="GHT_20_Verse" loext:marker-style-name="T93"><text:span text:style-name="T93">4 </text:span>And Y'shúa said, “With desire have I desired to eat this Passover [meal] with you before I suffer, and to institute the Memorial of my Oblation for the service and salvation of all. For behold the hour comes when the ‘Son of Man’ shall be betrayed into the hands of sinners.” </text:p>
      <text:p text:style-name="GHT_20_Verse" loext:marker-style-name="T93"><text:span text:style-name="T93">5 </text:span>And one of the Twelve said to him, “Master, is it I?” And he answered, “He to whom I give the sop, the same is he.” </text:p>
      <text:p text:style-name="GHT_20_Verse" loext:marker-style-name="T93"><text:span text:style-name="T93">6 </text:span>And Iscariot said to him, “Master, behold the Matsa [unleavened bread], the mingled wine [diluted with water] and the oil and the herbs, but where is the lamb that Mosh<text:span text:style-name="T436">é</text:span>h commanded? (for Yahudáh had bought the lamb but Y'shúa had forbidden that it should be killed). </text:p>
      <text:p text:style-name="GHT_20_Verse" loext:marker-style-name="T93"><text:span text:style-name="T93">7 </text:span>And Yoḥanán spoke in the Spirit, saying, “Behold the Lamb of Elohíym, the good Shepherd which gives his life for the sheep.” And Judas was troubled by these words, for he knew that he should betray him. But again, Judas said, “Master, is it not written in the Toráh that a lamb must be slain for the Passover within the gates?” </text:p>
      <text:p text:style-name="GHT_20_Verse" loext:marker-style-name="T93"><text:span text:style-name="T93">8 </text:span>And Y'shúa answered, “If I am lifted up on the tree then indeed the lamb shall be slain; But woe to him by whom it is delivered into the hands of the slayers. It would have been better of him had he not been born. </text:p>
      <text:p text:style-name="GHT_20_Verse"><text:span text:style-name="T93">9 </text:span>Truly I say to you, for this end I have come into the world, that I may put away all blood offerings and the eating of the flesh of the animals and the birds that are slain by men. </text:p>
      <text:p text:style-name="GHT_20_Subheading" loext:marker-style-name="T93">Food Given in the Beginning<text:span text:style-name="T93"/></text:p>
      <text:p text:style-name="GHT_20_Verse" loext:marker-style-name="T93"><text:span text:style-name="T93">10 </text:span>In the beginning, Elohíym gave to all, the fruits of the trees, and the seeds, and the herbs, for food; but those who loved themselves more than Elohíym or their fellows, corrupted their ways and brought diseases into their bodies and filled the earth with lust and violence. </text:p>
      <text:p text:style-name="GHT_20_Verse" loext:marker-style-name="T93"><text:soft-page-break/><text:span text:style-name="T93">11 </text:span>Not by shedding innocent blood, therefore, but by living a righteous life, you shall find the peace of Elohíym. You call me the Mashíakh of Elohíym and you say well, for I am the Way, the Truth, and the Life. </text:p>
      <text:p text:style-name="GHT_20_Verse" loext:marker-style-name="T93"><text:span text:style-name="T93">12 </text:span>Walk in the Way, and you shall find Elohíym. Seek the Truth and the Truth shall make you free. Live in the Life and you shall see no death. All things are alive in Elohíym, and the Spirit of Elohíym fills all things. </text:p>
      <text:p text:style-name="GHT_20_Verse" loext:marker-style-name="T93"><text:span text:style-name="T93">13 </text:span>Keep the commandments. Love your Elohíym with all your heart and love your neighbor as yourself. On these hang all the Toráh and the Prophets. And the sum of the Toráh is this—Do not <text:span text:style-name="T344">do </text:span>to others as you would not that others should do to you. Do to others as you desire that others should do to you. </text:p>
      <text:p text:style-name="GHT_20_Verse"><text:span text:style-name="T93">14 </text:span>Blessed are they who keep this Toráh, for Elohíym is manifested in all creatures. All creatures live in Elohíym, and Elohíym is hid in them.” </text:p>
      <text:p text:style-name="GHT_20_Subheading" loext:marker-style-name="T93">Now is Eloh<text:span text:style-name="T437">í</text:span>ym Glorified in the ‘Son of Man’ </text:p>
      <text:p text:style-name="GHT_20_Verse" loext:marker-style-name="T93"><text:span text:style-name="T93">15 </text:span>After these things, Y'shúa dipped the sop and gave it to Judas Iscariot, saying, “What you do, do quickly.” He then, having received the sop, went out immediately, and it was light. </text:p>
      <text:p text:style-name="GHT_20_Verse" loext:marker-style-name="T93"><text:span text:style-name="T93">16 </text:span>And when Judas Iscariot had gone out, Y'shúa said, “Now is the ‘Son of Man’ glorified among his Twelve and Elohíym is glorified in him. And truly I say to you, they who receive you receive me, and they who receive me receive the Father-Mother who sent me, and you who have been faithful to the Truth shall sit upon twelve thrones, judging the Twelve Tribes of Yisraél.” </text:p>
      <text:p text:style-name="GHT_20_Verse" loext:marker-style-name="T93"><text:span text:style-name="T93">17 </text:span>And one said to him, “Master, will you at this time restore the Kingdom to Yisraél?” And Y'shúa said, “My Kingdom is not [now] of this world,<text:note text:id="ftn245" text:note-class="footnote"><text:note-citation>232</text:note-citation><text:note-body><text:p text:style-name="Footnote" loext:marker-style-name="T81"><text:span text:style-name="T81"><text:s/>81:7 “…but now, my Kingdom is not from here.”</text:span></text:p></text:note-body></text:note> neither are all of them Yisraél who are called, ‘Yisraél’. </text:p>
      <text:p text:style-name="GHT_20_Verse"><text:span text:style-name="T93">18 </text:span>They in every nation who defile not themselves with cruelty, who do righteousness, love mercy, and reverence all the works of Elohíym, who give assistance to all that are weak and oppressed—the same are the Yisraél of Elohíym.” </text:p>
      <text:h text:style-name="GHT_20_Chapter" text:outline-level="1"><text:bookmark-start text:name="__RefHeading___Toc37341_3619305966"/><text:bookmark-start text:name="_Toc230713673"/><text:soft-page-break/>Chapter 76<text:bookmark-end text:name="__RefHeading___Toc37341_3619305966"/><text:bookmark-end text:name="_Toc230713673"/></text:h>
      <text:p text:style-name="GHT_20_Subheading" loext:marker-style-name="T93">The Washing of Feet <text:span text:style-name="T93"/></text:p>
      <text:p text:style-name="GHT_20_Verse" loext:marker-style-name="T93"><text:span text:style-name="T93">1 </text:span>And the lamps were burning, because it was evening and the Paschal Supper was completed. And Y'shúa arose from the table and laid aside his garment [tall<text:span text:style-name="T438">í</text:span>th] and girded himself with a towel and pouring water into a basin, washed the feet of each of the Fourfold Twelve, and wiped them with the towel with which he was girded.</text:p>
      <text:p text:style-name="GHT_20_Verse" loext:marker-style-name="T93"><text:span text:style-name="T93">2 </text:span>And one of them said, “Master, you shall not wash my feet.” And Y'shúa said, “If I wash you not, you have no part with me.” And he answered, “Rabbi, wash not my feet only, but my head and my hands.”</text:p>
      <text:p text:style-name="GHT_20_Verse" loext:marker-style-name="T93"><text:span text:style-name="T93">3 </text:span>And he said to him, “They who have come out of the bath [mikṿeh], do not need but to wash their feet, and they are clean every bit.”</text:p>
      <text:p text:style-name="GHT_20_Verse"><text:span text:style-name="T93">4 </text:span>And then putting on the over-garment [tall<text:span text:style-name="T438">í</text:span>th] of pure white linen without spot or seam, he sat at the table and said to them, “Do you know what I have done to you? You call me Master and Rabbi, and if then your Master and Rabbi have washed your feet, you ought also to wash one another’s feet. For I have given this example, that as I have done to you, so also should you do to others. </text:p>
      <text:p text:style-name="GHT_20_Subheading" loext:marker-style-name="T93">A New Commandment<text:span text:style-name="T93"/></text:p>
      <text:p text:style-name="GHT_20_Verse" loext:marker-style-name="T93"><text:span text:style-name="T93">5 </text:span>A new commandment I give to you, that you love one another and all the creatures of Elohíym. Love is the fulfilling of the Toráh. Love is of Elohíym, and Elohíym is love. Whosoever does not love, does not know Elohíym.</text:p>
      <text:p text:style-name="GHT_20_Verse" loext:marker-style-name="T93"><text:span text:style-name="T93">6 </text:span>Now you are clean through the word which I have spoken to you. By this shall all men know that you are my disciples if you have love one to another and show mercy and love to all creatures of Elohíym, especially to those that are weak and oppressed and suffer wrong. For the whole earth is filled with dark places of cruelty, and with pain and sorrow, by the selfishness and ignorance of man.</text:p>
      <text:p text:style-name="GHT_20_Verse"><text:span text:style-name="T93">7 </text:span>I say to you, love your enemies, bless them that curse you, and give them light for their darkness and let the spirit of love dwell within your hearts and abound to all. And again, I say to you, love one another and all the creation of Elohíym.” And when he had finished, they said, “Blessed is Elohíym!”</text:p>
      <text:p text:style-name="GHT_20_Verse"><text:soft-page-break/><text:span text:style-name="T47">8a </text:span>Then he lifted his voice, and they joined him, saying, “As the deer pants for the water brooks, so my soul pants after you, O Elohíym …” [Ps 42] </text:p>
      <text:p text:style-name="GHT_20_Subheading">The Eucharistic Oblation</text:p>
      <text:p text:style-name="GHT_20_Verse" loext:marker-style-name="T93"><text:span text:style-name="T47">8b</text:span> And when they had finished, one brought to him a censer full of live coals, and he cast frankincense thereon, even the frankincense which his mother had given him on the day of his manifestation, and the sweetness of the odor filled the room.</text:p>
      <text:p text:style-name="P136" loext:marker-style-name="T93"><text:span text:style-name="T93">9 </text:span>Then Y'shúa, placing before him the platter, and behind it the chalice, and lifting up his eyes to heaven, gave thanks for the goodness of Elohíym in all things and to all, and after that he took in his hands the Matsa, and blessed it; the wine likewise mingled with water and blessed it; chanting the Invocation of the sacred name the seven-fold <text:span text:style-name="T99">[Ya Hey Wa</text:span><text:span text:style-name="T439">u</text:span><text:span text:style-name="T99"> Hey Wa</text:span><text:span text:style-name="T439">u</text:span><text:span text:style-name="T99"> Hey Ya]</text:span>, calling upon the thrice holy name [Qadósh, Qadósh, Qadósh] Father-Mother in heaven to send down ‘Ruách ha’Qodésh’ and make the bread to be his body, even the Body of the Mashíakh, and the fruit of the vine to be his blood, even the Blood of the Mashíakh, leading to the remission of sins and everlasting life to all who obey the gospel.</text:p>
      <text:p text:style-name="GHT_20_Verse"><text:span text:style-name="T93">10 </text:span>Then lifting up the Oblation towards heaven, he said, “The ‘Son of Man’ (who is also the Daughter)<text:span text:style-name="T99"><text:note text:id="ftn246" text:note-class="footnote"><text:note-citation>233</text:note-citation><text:note-body><text:p text:style-name="Footnote" loext:marker-style-name="T81"><text:span text:style-name="T81"><text:s/></text:span>Cf. Prologue 6. </text:p></text:note-body></text:note></text:span> is lifted up from the earth, and I shall draw all people to me; then it shall be known of the people that I am sent from Elohíym.” </text:p>
      <text:p text:style-name="GHT_20_Subheading" loext:marker-style-name="T93">The High Priestly Prayer<text:span text:style-name="T93"/></text:p>
      <text:p text:style-name="GHT_20_Verse" loext:marker-style-name="T93"><text:span text:style-name="T93">11 </text:span>These things being done, Y'shúa spoke these words, lifting his eyes to heaven. “Abba-Emma, the hour is come, glorify your Son that your Son may be glorified in you.</text:p>
      <text:p text:style-name="GHT_20_Verse" loext:marker-style-name="T93"><text:span text:style-name="T93">12 </text:span>Yes! You have glorified me; You have filled my heart with fire; You have set lamps on my right hand and on my left so that no part of my being should be without light; Your love shines on my right hand and your wisdom on my left; your love, your wisdom, and your power are manifest in me.</text:p>
      <text:p text:style-name="P136" loext:marker-style-name="T93"><text:span text:style-name="T93">13 </text:span>I have glorified you on earth; I have finished the work you gave me to do. Qadósh One, keep through your name the Twelve and their <text:soft-page-break/>fellows whom you have given me, that they may be One even as we are One. While I was with them in the world, I kept them in your name, and none of them is lost, for he who went out from us, was not of us, nevertheless, I pray for him that he may be restored. Father-Mother, forgive him, for he knows not what he does.</text:p>
      <text:p text:style-name="GHT_20_Verse" loext:marker-style-name="T93"><text:span text:style-name="T93">14 </text:span>And now I come to you, and these things I speak in the world that they may have my joy fulfilled in themselves. I give them your word, and the world hates them, because they are not of the world, even as I am not of the world.</text:p>
      <text:p text:style-name="GHT_20_Verse" loext:marker-style-name="T93"><text:span text:style-name="T93">15 </text:span>I pray not that you should take them out of the world but that you should keep them from evil while yet in the world. Sanctify them through your truth: Your word is truth. As you sent me into the world, so also, I send them into the world, and for their sakes I sanctify myself, that they also may be sanctified through the truth.</text:p>
      <text:p text:style-name="P136" loext:marker-style-name="T93"><text:span text:style-name="T93">16 </text:span>Neither do I pray for these alone but for all that shall be added to their number and for the Seventy-Two also whom I sent forth, yes, and for all that shall believe in the truth through your word, that they also may be one as you, Most Qadósh One, are in me and I in you; that they may also be one in you, that the world may know that you have sent me.</text:p>
      <text:p text:style-name="P137" loext:marker-style-name="T93"><text:span text:style-name="T93">17 </text:span>Qadósh Parent, I also will that they whom you have given me, yea all who live, be with me where I am, that they may partake of my glory which you give me, for you love me in all, and all in me, from before the foundations of the world. </text:p>
      <text:p text:style-name="GHT_20_Verse" loext:marker-style-name="T93"><text:span text:style-name="T93">18 </text:span>The world has not known you in your righteousness, but I know you, and these know that you have sent me.</text:p>
      <text:p text:style-name="GHT_20_Verse"><text:span text:style-name="T93">19 </text:span>And I have declared to them your name that the love wherewith you have loved me may be in them, and that from them it may abound, even to all your creatures, yes, even to all.” </text:p>
      <text:p text:style-name="GHT_20_Subheading">They Prayed Together </text:p>
      <text:p text:style-name="GHT_20_Verse" loext:marker-style-name="T93">These words, being ended, they all lifted their voices with him, and prayed as he taught them, saying:<text:span text:style-name="T93"/></text:p>
      <text:p text:style-name="GHT_20_Verse" loext:marker-style-name="T93"><text:span text:style-name="T93">20 </text:span>“Our Father-Mother: Who is above and within, Consecrated be Thy Sacred Name by all—in a duality of three—in Love, Wisdom, and Equity; Thy Kingdom come to all. Thy sacred Will be done always—as in heaven, so on earth. Give us day by day to partake of Thy Sacred Bread, and the fruit of Thy Living Vine. As we seek to perfect others, so perfect <text:soft-page-break/>us in Thy Mashíakh. Show upon us Thy goodness, that to others we may show the same. In the hour of trial, deliver us from evil. </text:p>
      <text:p text:style-name="GHT_20_Verse"><text:span text:style-name="T93">21 </text:span>For thine is the Kingdom, the power, and the glory: From the ages of ages, now, and to the ages of ages. Amein!”</text:p>
      <text:p text:style-name="GHT_20_Subheading" loext:marker-style-name="T93">He Took Bread &amp; Broke It<text:span text:style-name="T93"/></text:p>
      <text:p text:style-name="GHT_20_Verse" loext:marker-style-name="T93"><text:span text:style-name="T93">22 </text:span>Then our Master took the Sacred Bread and broke it and also the Fruit of the Vine and mingled it, and having blessed and sanctified both, and casting a fragment of the Bread into the Cup, he blessed the holy Union.</text:p>
      <text:p text:style-name="GHT_20_Verse" loext:marker-style-name="T93"><text:span text:style-name="T93">23 </text:span>Then he gave the bread which he had consecrated to his disciples saying, <text:span text:style-name="T159">“</text:span>Eat you, for this is my body, even the body of the Mashíakh, which is given for the salvation of the body and the soul.”</text:p>
      <text:p text:style-name="GHT_20_Verse" loext:marker-style-name="T93"><text:span text:style-name="T93">24 </text:span>Likewise he gave to them the fruit of the vine which he had blessed, saying to them, “Drink you, for this becomes my blood, even the blood of the Mashíakh which is shed for you and for many, for the salvation of the soul and the body.”</text:p>
      <text:p text:style-name="GHT_20_Verse" loext:marker-style-name="T93"><text:span text:style-name="T93">25 </text:span>And when all had partaken, he said to them, <text:span text:style-name="T159">“</text:span>As often as you assemble together in my name, make this Oblation for a memorial of me, even the bread of everlasting life and the wine of everlasting salvation, and eat and drink thereof with pure heart, and you shall receive of the sustenance and the life of Elohíym, which dwells in me.”</text:p>
      <text:p text:style-name="GHT_20_Verse"><text:span text:style-name="T93">26 </text:span>And when they had sung a hymn, Y'shúa stood up amid his Apostles, and going to him who was their Center, as in a solemn dance, they rejoiced in him. And then, he went out to the Mount of Olives, and his disciples followed him.</text:p>
      <text:p text:style-name="GHT_20_Subheading" loext:marker-style-name="T93">Judas at the House of Caiaphas<text:span text:style-name="T93"/></text:p>
      <text:p text:style-name="GHT_20_Verse" loext:marker-style-name="T93"><text:span text:style-name="T93">27 </text:span>Now Yahudáh Iscariot had gone to the house of Caiaphas and said to him, “Behold! he has celebrated the Passover, within the gates, with the Matsa in place of the lamb. I indeed bought a lamb, but he forbade that it should be killed, and see, the man of whom I bought it, is a witness.”</text:p>
      <text:p text:style-name="GHT_20_Verse" loext:marker-style-name="T93"><text:span text:style-name="T93">28 </text:span>And Caiaphas rent his clothes and said, “Truly this is the Passover of the Toráh of Moshéh. He has done the deed, which is worthy of death, for it is a weighty transgression of the Toráh. What need [is there] of further witness? Yes, even now two robbers have broken into the Miqdásh and stolen the Book of the Toráh, and this is the end-result of <text:soft-page-break/>his teaching. Let us tell these things to the people who follow him, for they will fear the authority of the Toráh.”</text:p>
      <text:p text:style-name="GHT_20_Verse" loext:marker-style-name="T93"><text:span text:style-name="T93">29 </text:span>And one that was standing by as Yahudáh came out, said to him, “Do you think that they will put him to death?”</text:p>
      <text:p text:style-name="GHT_20_Verse"><text:span text:style-name="T93">30 </text:span>And Yahudáh said, “No, for he will do some mighty work to deliver himself out of their hands, even as when they of the synagogue in [Natsareth]<text:note text:id="ftn247" text:note-class="footnote"><text:note-citation>234</text:note-citation><text:note-body><text:p text:style-name="Footnote" loext:marker-style-name="T81"><text:span text:style-name="T81"><text:s/></text:span>The received Ouseley text reads “Capernaum.” The incident described here, however—the rejection in the synagogue, the attempt to cast Y<text:span text:style-name="T440">'</text:span>shúa from the brow of the hill, and his passage through their midst—explicitly recalls <text:span text:style-name="T38">G</text:span><text:span text:style-name="T441">ht</text:span> 13:1–8 and Luke 4:16, 28–30, both of which place the event at Natsareth. The bracketed “[Natsareth]” therefore corrects an apparent place-name transmission error rather than proposing a separate incident. </text:p></text:note-body></text:note> rose up against him and brought him to the brow of the hill that they might throw him down headlong. And did he not pass safely through their midst? He will surely escape them now also and proclaim himself openly and set up the Kingdom whereof he spoke.” </text:p>
      <text:h text:style-name="GHT_20_Chapter" text:outline-level="1"><text:bookmark-start text:name="__RefHeading___Toc37343_3619305966"/><text:bookmark-start text:name="_Toc230713674"/>Chapter 77<text:bookmark-end text:name="__RefHeading___Toc37343_3619305966"/><text:bookmark-end text:name="_Toc230713674"/></text:h>
      <text:p text:style-name="GHT_20_Subheading" loext:marker-style-name="T93">Warning of their Falling Away<text:span text:style-name="T93"/></text:p>
      <text:p text:style-name="GHT_20_Verse" loext:marker-style-name="T93"><text:span text:style-name="T93">1 </text:span>And as they went to the Mount of Olives, Y'shúa said to them, “You all shall fall away because of me this night; for it is written, ‘I will smite the shepherd, and the sheep of the flock shall be scattered abroad’. [Zechariah 13:7] But after I am risen again, I will go before you into Galilee.”</text:p>
      <text:p text:style-name="GHT_20_Verse" loext:marker-style-name="T93"><text:span text:style-name="T93">2 </text:span>Shimón [not Képha] answered and said to him, “Though all men shall fall away because of you, yet I will never be offended.” And the Master said, “Shimón, Shimón, behold Satan has desired to have you, that he may sift you as wheat. But I have prayed for you that your faith does not fail; and when you are converted, strengthen your brethren.”</text:p>
      <text:p text:style-name="GHT_20_Verse"><text:span text:style-name="T93">3 </text:span>And he said to him, “Master, I am ready to go with you, both to prison and to death.” And Y'shúa said, “I tell you, Shimón, the rooster shall not crow this night, before you shall thrice deny that you know me.” </text:p>
      <text:p text:style-name="GHT_20_Subheading" loext:marker-style-name="T93">His Agony in the Gethsemane<text:span text:style-name="T93"/></text:p>
      <text:p text:style-name="GHT_20_Verse" loext:marker-style-name="T93"><text:span text:style-name="T93">4 </text:span>Then comes Y'shúa with them, having crossed the brook Kidron, to the garden called Gethsemane, and said to the disciples, “Sit here while I go and pray over there.” (Yahudah [Judas] also, which betrayed him, knew the place, for Y'shúa often times resorted there with his disciples.) </text:p>
      <text:p text:style-name="GHT_20_Verse" loext:marker-style-name="T93"><text:soft-page-break/><text:span text:style-name="T93">5 </text:span>Then said he to them, “My soul is exceeding sorrowful, even to death; wait here and watch with me.”</text:p>
      <text:p text:style-name="GHT_20_Verse" loext:marker-style-name="T93"><text:span text:style-name="T93">6 </text:span>And he went little further and fell on his face and prayed, saying, “O my Father-Mother, if it is possible, let this cup pass from me; nevertheless, not as I will but as you will.”</text:p>
      <text:p text:style-name="GHT_20_Verse" loext:marker-style-name="T93"><text:span text:style-name="T93">7 </text:span>And there appeared a messenger to him from heaven strengthening him. And he came to the disciples and, finding them asleep, said to Képha, “What, could you not watch with me one hour?</text:p>
      <text:p text:style-name="GHT_20_Verse" loext:marker-style-name="T93"><text:span text:style-name="T93">8 </text:span>Watch and pray so that you do not enter into trial: the spirit indeed is willing, but the flesh is weak.”</text:p>
      <text:p text:style-name="GHT_20_Verse" loext:marker-style-name="T93"><text:span text:style-name="T93">9 </text:span>He went away again a second time and prayed, saying, “O my Father-Mother, if this cup may not pass away from me except I drink it, your will be done.”</text:p>
      <text:p text:style-name="GHT_20_Verse" loext:marker-style-name="T93"><text:span text:style-name="T93">10 </text:span>And being in an agony he prayed more earnestly; and his sweat became great drops of blood falling to the ground.</text:p>
      <text:p text:style-name="GHT_20_Verse" loext:marker-style-name="T93"><text:span text:style-name="T93">11 </text:span>And he came and found them asleep again, for their eyes were heavy.</text:p>
      <text:p text:style-name="GHT_20_Verse" loext:marker-style-name="T93"><text:span text:style-name="T93">12 </text:span>And he left them and went away again and prayed a third time, saying, “O my Father-Mother, not my will but yours be done, in earth as it is in heaven.”</text:p>
      <text:p text:style-name="GHT_20_Verse"><text:span text:style-name="T93">13 </text:span>Then he came to his disciples and said to them, “Sleep on now, and take your rest; behold, the hour is near, and the ‘Son of Man’ is betrayed into the hands of sinners. Rise! let us be going. Behold, he is at hand that does betray me.” </text:p>
      <text:h text:style-name="GHT_20_Chapter" text:outline-level="1"><text:bookmark-start text:name="__RefHeading___Toc37345_3619305966"/><text:bookmark-start text:name="_Toc230713675"/>Chapter 78<text:bookmark-end text:name="__RefHeading___Toc37345_3619305966"/><text:bookmark-end text:name="_Toc230713675"/></text:h>
      <text:p text:style-name="GHT_20_Subheading" loext:marker-style-name="T93">The Betrayal by Yahudáh ‘Iscariot’<text:span text:style-name="T93"/></text:p>
      <text:p text:style-name="GHT_20_Verse" loext:marker-style-name="T93"><text:span text:style-name="T93">1 </text:span>And it was while Y'shúa yet spoke, behold there came a crowd, and Yahudáh that was called ‘Iscariot’ went before them. For Yahudáh, having received a band of men and officers from the Chief Priests and Pharisees, came there with lanterns and torches and weapons.</text:p>
      <text:p text:style-name="GHT_20_Verse" loext:marker-style-name="T93"><text:span text:style-name="T93">2 </text:span>Y'shúa therefore, knowing all things that should come upon him, went forth and said to them, “Whom do you seek?” They answered him, “Y'shúa of Natsareth.” Y'shúa said to them, “I am he.”</text:p>
      <text:p text:style-name="GHT_20_Verse" loext:marker-style-name="T93"><text:span text:style-name="T93">3 </text:span>Then, as soon as he had said to them, “I am he”, they went backward and fell to the ground. And when they arose, then he asked them again, “Whom do you seek?” And they said, “Y'shúa of Natsareth.” And <text:soft-page-break/>Y'shúa answered, “I have told you: I am he. If therefore you seek me, let these go their way.”</text:p>
      <text:p text:style-name="GHT_20_Verse" loext:marker-style-name="T93"><text:span text:style-name="T93">4 </text:span>Now he that betrays him gave them a sign, saying, “Whomsoever I shall kiss, that same is he. Hold him securely.”</text:p>
      <text:p text:style-name="GHT_20_Verse" loext:marker-style-name="T93"><text:span text:style-name="T93">5 </text:span>And forthwith he came to Y'shúa and said, “Greetings, Rabbi; and kissed him.” And Y'shúa said to him, “Friend, why have you come? Is it with a kiss that you betray the ‘Son of Man’?”</text:p>
      <text:p text:style-name="GHT_20_Verse" loext:marker-style-name="T93"><text:span text:style-name="T93">6 </text:span>Then Y'shúa said to the Chief Priests and Captains of the Miqdásh and the Elders, which were come to him, “Why do you come out as against a thief, with swords and clubs? When I was daily with you in the Miqdásh, you stretched forth no hands against me; but this is your hour, and the power of darkness.”</text:p>
      <text:p text:style-name="GHT_20_Verse" loext:marker-style-name="T93"><text:span text:style-name="T93">7 </text:span>Then they came and laid hands on Y'shúa. And Shimón Képha stretched forth his hand and drew his sword and struck a servant of the High Priest and cut off his ear.</text:p>
      <text:p text:style-name="GHT_20_Verse" loext:marker-style-name="T93"><text:span text:style-name="T93">8 </text:span>Then said Y'shúa to him, “Put your sword back into its place—all they that take the sword shall perish by the sword.” And Y'shúa touched his ear and healed him.</text:p>
      <text:p text:style-name="GHT_20_Verse" loext:marker-style-name="T93"><text:span text:style-name="T93">9 </text:span>And he said to Képha, “Do you think that I cannot now pray to my Parent, and he shall presently give me more than twelve legions of messengers? But how then shall the Scriptures be fulfilled that thus it must be?”</text:p>
      <text:p text:style-name="GHT_20_Verse"><text:span text:style-name="T93">10 </text:span>Then all the disciples forsook him and fled. And they that had laid hands on Y'shúa led him away to Caiaphas, the High Priest. But they brought him to Annas first because he was father-in-law to Caiaphas, who was the High Priest for that same year. </text:p>
      <text:p text:style-name="GHT_20_Subheading" loext:marker-style-name="T93">Y'shúa Stands Before Caiaphas &amp; Shim<text:span text:style-name="T442">ó</text:span>n Denies Him</text:p>
      <text:p text:style-name="GHT_20_Verse" loext:marker-style-name="T93"><text:span text:style-name="T93">11 </text:span>Now Caiaphas was he who gave council to the [Rulers of the] Judæans that it was expedient that one man should die for the sins of the people.</text:p>
      <text:p text:style-name="GHT_20_Verse" loext:marker-style-name="T93"><text:span text:style-name="T93">12 </text:span>And the Scribes and the Elders were assembled together, but [Shimón] Képha, Yoḥanán, [the other] Shimón, and [the other] Yahudáh followed far off to the High Priest’s palace, and they went in and sat with the servants to see the end.</text:p>
      <text:p text:style-name="GHT_20_Verse" loext:marker-style-name="T93"><text:soft-page-break/><text:span text:style-name="T93">13 </text:span>And they had kindled a fire in the midst of the hall, and when they were set down together, [Shimón] Képha sat down among them and warmed himself, and [the other] Shimón also sat by him.</text:p>
      <text:p text:style-name="GHT_20_Verse" loext:marker-style-name="T93"><text:span text:style-name="T93">14 </text:span>But a certain maid beheld him [the other Shimón, not Képha] as he sat by the fire, and earnestly looked upon him and said, “This man was also with him.” And he denied him, saying, “Woman, I do not know him.”<text:span text:style-name="T99"><text:note text:id="ftn248" text:note-class="footnote"><text:note-citation>235</text:note-citation><text:note-body><text:p text:style-name="Footnote" loext:marker-style-name="T81"><text:span text:style-name="T81"><text:s/>In the canonical Gospels </text:span><text:span text:style-name="T87">Shimón K</text:span><text:span text:style-name="T185">é</text:span><text:span text:style-name="T87">pha (Peter)</text:span><text:span text:style-name="T81"> denies Y'shúa three times. In the </text:span><text:span text:style-name="T212">Ght</text:span><text:span text:style-name="T144"> </text:span><text:span text:style-name="T81">the denial is attributed instead to </text:span><text:span text:style-name="T87">the other Shimón</text:span><text:span text:style-name="T81">, while K</text:span><text:span text:style-name="T443">é</text:span><text:span text:style-name="T81">pha later affirms his loyalty (see </text:span><text:span text:style-name="T87">70:6–7</text:span><text:span text:style-name="T81">).</text:span></text:p></text:note-body></text:note></text:span></text:p>
      <text:p text:style-name="GHT_20_Verse" loext:marker-style-name="T93"><text:span text:style-name="T93">15 </text:span>And after a little while, another saw him and said, “You are also of them”. And [the other] Shimón said, “Man, I am not.”</text:p>
      <text:p text:style-name="GHT_20_Verse" loext:marker-style-name="T93"><text:span text:style-name="T93">16 </text:span>And about the space of one hour another confidently affirmed, saying, “Of a truth this fellow was with Y'shúa of Natsareth for his speech betrays him.”</text:p>
      <text:p text:style-name="GHT_20_Verse" loext:marker-style-name="T93"><text:span text:style-name="T93">17 </text:span>And Shimón denied the third time with an oath, saying, “I know not the man!” And immediately, while he yet spoke, the rooster crowed.</text:p>
      <text:p text:style-name="GHT_20_Verse"><text:span text:style-name="T93">18 </text:span>And the Master turned and looked upon [the other] Shimón. And Shimón remembered the word of the Master, how he had said to him, “Before the rooster crows this day you shall deny me thrice.” And Shimón went out and wept bitterly. </text:p>
      <text:h text:style-name="GHT_20_Chapter" text:outline-level="1"><text:bookmark-start text:name="__RefHeading___Toc37347_3619305966"/><text:bookmark-start text:name="_Toc230713676"/>Chapter 79<text:bookmark-end text:name="__RefHeading___Toc37347_3619305966"/><text:bookmark-end text:name="_Toc230713676"/></text:h>
      <text:p text:style-name="GHT_20_Subheading" loext:marker-style-name="T93">The Hebrew Trial before Caiaphas the High Priest<text:span text:style-name="T93"/></text:p>
      <text:p text:style-name="GHT_20_Verse" loext:marker-style-name="T93"><text:span text:style-name="T93">1 </text:span>The High Priest then asked Y'shúa about his disciples and about his teaching, saying, “How old are you? Are you he that said that our father Abraham saw your day?”</text:p>
      <text:p text:style-name="GHT_20_Verse" loext:marker-style-name="T93"><text:span text:style-name="T93">2 </text:span>And Y'shúa answered, “Truly, before Abraham was, I am he.” And the High Priest said, “You are not yet fifty years old. How do you say that you have seen Abraham? Who are you? Whom do you make yourself to be? What do you teach?”</text:p>
      <text:p text:style-name="GHT_20_Verse" loext:marker-style-name="T93"><text:span text:style-name="T93">3 </text:span>And Y'shúa answered him, “I spoke openly to the world; I even taught in the Synagogue and in the Miqdásh, where the Judæans always resort; and in secret I have said nothing. Why do you ask me? Ask them which heard me, what I have said to them; behold, they know what I said.”</text:p>
      <text:p text:style-name="GHT_20_Verse" loext:marker-style-name="T93"><text:span text:style-name="T93">4 </text:span>And when he had thus spoken, one of the officers which stood by, struck Y'shúa with the palm of his hand, saying, “Do you answer the <text:soft-page-break/>High Priest so?” Y'shúa answered him, “If I have spoken evil, bear witness of the evil, but if not, why do you strike me?<text:span text:style-name="T159">”</text:span></text:p>
      <text:p text:style-name="GHT_20_Verse" loext:marker-style-name="T93"><text:span text:style-name="T93">5 </text:span>Now the Chief Priests and Elders, and all the Council sought false witnesses against Y'shúa to put him to death; but found none; yes, many false witnesses came, yet they did not agree together.</text:p>
      <text:p text:style-name="GHT_20_Verse" loext:marker-style-name="T93"><text:span text:style-name="T93">6 </text:span>At the last came two false witnesses. And one of them said, “This fellow said, ‘I am able to destroy the Miqdásh of Elohíym and to build it in three days.” And the other said, “This man said, ‘I will destroy this Miqdásh and build another.’”</text:p>
      <text:p text:style-name="GHT_20_Verse" loext:marker-style-name="T93"><text:span text:style-name="T93">7 </text:span>And the High Priests arose and said to him, “Do you answer nothing? What is it which these witnesses speak against you?” But Y'shúa held his peace. Now it was unlawful among the Hebrews to try a man by night.</text:p>
      <text:p text:style-name="GHT_20_Verse" loext:marker-style-name="T93"><text:span text:style-name="T93">8 </text:span>And they said to him, “Are you the Mashíakh? Tell us.” And he said to them, “If I tell you, you will not believe; and if I also ask you, you will not answer me, nor let me go.”</text:p>
      <text:p text:style-name="GHT_20_Verse" loext:marker-style-name="T93"><text:span text:style-name="T93">9 </text:span>And they asked him further saying, “Do you abolish the sacrifices of the Toráh, and the eating of flesh as Moshéh commanded?” And he answered, “Behold, a greater than Moshéh is here.”</text:p>
      <text:p text:style-name="GHT_20_Verse" loext:marker-style-name="T93"><text:span text:style-name="T93">10 </text:span>And the High Priest answered and said to him, I adjure you by the living Ĕl, that you tell us whether you are the Mashíakh, the Son of Elohíym!” Y'shúa said to him, “You have spoken, and I say to you, ‘Hereafter you shall see the ‘Son of Man’ sitting on the right hand of power and coming in the clouds of heaven.”<text:span text:style-name="T99"><text:note text:id="ftn249" text:note-class="footnote"><text:note-citation>236</text:note-citation><text:note-body><text:p text:style-name="Footnote" loext:marker-style-name="T81"><text:span text:style-name="T81"><text:s/>This alludes to </text:span><text:span text:style-name="T87">Psalm 110:1</text:span><text:span text:style-name="T81"> and </text:span><text:span text:style-name="T87">Daniel 7</text:span><text:span text:style-name="T81">, where enthronement imagery describes the Son of Man seated at the right hand of divine power and coming in judgment. In this interpretation the prophecy relates to the judgment on the Temple system culminating in </text:span><text:span text:style-name="T87">66–70 </text:span><text:span text:style-name="T330">ce</text:span><text:span text:style-name="T81">.</text:span></text:p></text:note-body></text:note></text:span> [<text:note text:id="ftn250" text:note-class="endnote"><text:note-citation>xiv</text:note-citation><text:note-body><text:p text:style-name="P138"><text:span text:style-name="T43"><text:s/></text:span>For the complete documentary comparison with Pistis Sophia, see Appendix III. For the theological interpretation of the risen Light, the weakening of the tyrants, and the descent and ascent of creation, see Excursus VII, especially §§3–5. The Pistis Sophia passages cited follow G. R. S. Mead’s translation, Book I, chapters 15–16. </text:p></text:note-body></text:note>]</text:p>
      <text:p text:style-name="GHT_20_Verse" loext:marker-style-name="T93"><text:span text:style-name="T93">11 </text:span>Then the High Priest rent his clothes, saying, “He has spoken blasphemy. What further need do we have of witnesses? Behold, now you have heard his blasphemy.<text:span text:style-name="T99"><text:note text:id="ftn251" text:note-class="footnote"><text:note-citation>237</text:note-citation><text:note-body><text:p text:style-name="P139" loext:marker-style-name="T81"><text:span text:style-name="T81"><text:s/></text:span>The accusation of blasphemy gathers together the charges presented in verses 6–10 and in the earlier disputes of Chapters 15, 49, and 55:12. Within the <text:span text:style-name="T38">G</text:span><text:span text:style-name="T444">ht</text:span>, Y<text:span text:style-name="T445">'</text:span>shúa does not claim equality with Elohíym in being, authority, or rank; his unity with Elohíym is expressed as perfect concord of spirit, word, purpose, and will. Compare <text:span text:style-name="T38">G</text:span><text:span text:style-name="T444">ht</text:span> 50:3–8 and 79:10. </text:p></text:note-body></text:note></text:span> What do you think?” They answered and said, “He is worthy of death!”</text:p>
      <text:p text:style-name="GHT_20_Verse" loext:marker-style-name="T93"><text:span text:style-name="T93">12 </text:span>Then they spit in his face and battered him. And others struck him with the palms of their hands, saying, “Prophesy to us, you Mashíakh! Who is he that struck you?”</text:p>
      <text:p text:style-name="GHT_20_Verse" loext:marker-style-name="T93"><text:soft-page-break/><text:span text:style-name="T93">13 </text:span>Now when morning was come, all the Chief Priests and the Elders of the people, even the whole Council held a consultation, and took council against Y'shúa to put him to death.</text:p>
      <text:p text:style-name="GHT_20_Verse"><text:span text:style-name="T93">14 </text:span>And they gave forth their sentence against Y'shúa, that he was worthy of death, and that he should be bound and carried away, and delivered to Pilate. </text:p>
      <text:h text:style-name="GHT_20_Chapter" text:outline-level="1"><text:bookmark-start text:name="__RefHeading___Toc37349_3619305966"/><text:bookmark-start text:name="_Toc230713677"/>Chapter 80<text:bookmark-end text:name="__RefHeading___Toc37349_3619305966"/><text:bookmark-end text:name="_Toc230713677"/></text:h>
      <text:p text:style-name="GHT_20_Subheading" loext:marker-style-name="T93">The Sorrow &amp; Penance of Judas<text:span text:style-name="T93"/></text:p>
      <text:p text:style-name="GHT_20_Verse" loext:marker-style-name="T93"><text:span text:style-name="T93">1 </text:span>Now Yahudáh, who had betrayed him, when he saw that he was condemned, repented himself, and brought again the thirty pieces of silver to the Chief Priests and Elders, saying, “I have sinned in that I have betrayed the innocent blood.”</text:p>
      <text:p text:style-name="GHT_20_Verse" loext:marker-style-name="T93"><text:span text:style-name="T93">2 </text:span>And they said, “What is that to us? You see to that.” And he cast down the pieces of silver in the Miqdásh and departed and went out and hanged himself.</text:p>
      <text:p text:style-name="GHT_20_Verse" loext:marker-style-name="T93"><text:span text:style-name="T93">3 </text:span>And the Chief Priests took the pieces of silver and said, “It is not lawful for to put them into the treasury, because it is the price of blood.”</text:p>
      <text:p text:style-name="GHT_20_Verse" loext:marker-style-name="T93"><text:span text:style-name="T93">4 </text:span>And they took council and bought with them the potter’s field, to bury strangers in. Wherefore that field was called Akeldama, that is, the field of blood, to this day.</text:p>
      <text:p text:style-name="GHT_20_Verse" loext:marker-style-name="T93"><text:span text:style-name="T93">5 </text:span>Then was fulfilled that which was spoken by Za<text:span text:style-name="T446">k</text:span>hary<text:span text:style-name="T447">á</text:span>h, the prophet, saying, “They weighed for my price thirty pieces of silver.” And they took the thirty pieces of silver, the price of him that was valued, whom they of the children of Yisraél<text:note text:id="ftn252" text:note-class="footnote"><text:note-citation>238</text:note-citation><text:note-body><text:p text:style-name="Footnote" loext:marker-style-name="T142"><text:span text:style-name="T81"><text:s/>The name </text:span><text:span text:style-name="T87">Yisraél</text:span><text:span text:style-name="T81"> may be understood as </text:span><text:span text:style-name="T87">Yi-Sra-El: “He will rule as a prince with/for Elohíym.”</text:span><text:span text:style-name="T81"> Israel is also poetically called </text:span><text:span text:style-name="T87">Yeshur</text:span><text:span text:style-name="T448">ú</text:span><text:span text:style-name="T87">n</text:span><text:span text:style-name="T81">.</text:span></text:p></text:note-body></text:note> did value, and gave them for the potteries field, and cast them to the potter in the House of <text:span text:style-name="T105">יהוה</text:span>. [Zechariah 11:12-13]</text:p>
      <text:p text:style-name="GHT_20_Verse"><text:span text:style-name="T93">6 </text:span>Now, Y'shúa had said to his disciples, </text:p>
      <text:p text:style-name="GHT_20_Verse" loext:marker-style-name="T93"><text:span text:style-name="T159">“</text:span>Woe to the man who receives the Mysteries and falls into sin thereafter. </text:p>
      <text:p text:style-name="GHT_20_Verse" loext:marker-style-name="T93"><text:soft-page-break/><text:span text:style-name="T93">7 </text:span>For such there is no place of repentance in this cycle, seeing they have crucified afresh the divine<text:note text:id="ftn253" text:note-class="footnote"><text:note-citation>239</text:note-citation><text:note-body><text:p text:style-name="Footnote" loext:marker-style-name="T81"><text:span text:style-name="T81"><text:s/></text:span>Here divine is adjectival: the offspring of Elohíym are divine in origin and calling and resemble Elohíym in image, likeness, and character. The term does not identify them as Elohíym or as equal to the Infinite One in being, authority, or rank. “Elohíym-like” approximates the intended sense in English.</text:p></text:note-body></text:note> offspring of Elohíym and man, and put the Mashíakh within them to an open shame. </text:p>
      <text:p text:style-name="GHT_20_Verse" loext:marker-style-name="T93"><text:span text:style-name="T93">8 </text:span>Such are worse than the animals, whom you ignorantly affirm to perish, for in your Scriptures it is written, ‘That which befalls the animal befalls the sons of men.’ </text:p>
      <text:p text:style-name="GHT_20_Verse" loext:marker-style-name="T93"><text:span text:style-name="T93">9 </text:span>All live by one breath, as the one dies so dies the other, so that a man has no preeminence over an animal, for all go to the same place—all come from the dust and return to the dust together.” [Ecclesiastes 3:18-21]</text:p>
      <text:p text:style-name="GHT_20_Verse"><text:span text:style-name="T93">10 </text:span>These things Y'shúa spoke concerning them which were not regenerate, not having received the spirit of divine love, who, once having received the light, crucified the Son of Elohíym afresh, putting him to an open shame.</text:p>
      <text:h text:style-name="GHT_20_Chapter" text:outline-level="1"><text:bookmark-start text:name="__RefHeading___Toc37351_3619305966"/><text:bookmark-start text:name="_Toc230713678"/>Chapter 81<text:bookmark-end text:name="__RefHeading___Toc37351_3619305966"/><text:bookmark-end text:name="_Toc230713678"/></text:h>
      <text:p text:style-name="GHT_20_Subheading" loext:marker-style-name="T93">Taken From Caiaphas to Pilate <text:span text:style-name="T93"/></text:p>
      <text:p text:style-name="GHT_20_Verse" loext:marker-style-name="T93"><text:span text:style-name="T93">1 </text:span>Then they [the whole Council who condemned him] led Y'shúa from [the court of] Caiaphas [the High Priest] to the hall of judgment, to Pontius Pilate, the [Roman] Governor, and it was early, and they themselves did not go into the judgment hall, lest they should be defiled; but that they might keep the Festival [of Pesách / Passover].</text:p>
      <text:p text:style-name="GHT_20_Verse" loext:marker-style-name="T93"><text:span text:style-name="T93">2 </text:span>Pilate therefore went out to them and said, “What accusation do you bring against this man?” They answered and said to him, “If he were not a criminal, we would not have delivered him up to you. We have a law and by our law he ought to die because he would change the customs and rites which Moshéh delivered to us, yes, he made himself the Son of Elohíym.”</text:p>
      <text:p text:style-name="GHT_20_Verse" loext:marker-style-name="T93"><text:span text:style-name="T93">3 </text:span>Then Pilate said to them, “You take him and judge him according to your law.” For he knew that they had delivered him because of envy.</text:p>
      <text:p text:style-name="GHT_20_Verse" loext:marker-style-name="T93"><text:span text:style-name="T93">4 </text:span>The [Rulers of the] Judæans therefore said to him, “It is not lawful for us to put any man to death.” So, the saying of Y'shúa was fulfilled, which he spoke, signifying what death he should die.</text:p>
      <text:p text:style-name="GHT_20_Verse" loext:marker-style-name="T93"><text:soft-page-break/><text:span text:style-name="T93">5 </text:span>And they further accused him saying, “We found this fellow perverting the nation, and forbidding to give tribute to Caesar, saying that he himself is King Mashíakh.”</text:p>
      <text:p text:style-name="GHT_20_Verse" loext:marker-style-name="T93"><text:span text:style-name="T93">6 </text:span>Then Pilate entered the judgment hall again and called Y'shúa and said to him, “Are you the King of the Judæans?” Y'shúa answered him, “Do you say this thing of yourself, or did others tell it to you about me?”</text:p>
      <text:p text:style-name="GHT_20_Verse" loext:marker-style-name="T93"><text:span text:style-name="T93">7 </text:span>Pilate answered, “Am I a Judæan? Your own nation and the Chief Priests have delivered you to me; what have you done?” Y'shúa answered, “My Kingdom is not of this world. If my Kingdom were of this world, then would my servants fight, that I should not be delivered to the [Rulers of the] Judæans; but now, my Kingdom is not from here.”</text:p>
      <text:p text:style-name="GHT_20_Verse" loext:marker-style-name="T93"><text:span text:style-name="T93">8 </text:span>Pilate therefore said to him, “Are you a King then?” Y'shúa answered, “You say that I am, yes, a King I am. To this end I was born and for this cause I came to the world that I should bear witness to the truth. Every one that is of the truth hears my voice.”</text:p>
      <text:p text:style-name="GHT_20_Verse" loext:marker-style-name="T93"><text:span text:style-name="T93">9 </text:span>Pilate said to him, “What is truth? Y'shúa said, “Truth is from Shamáyim.” Pilate said, “Then truth is not on earth.” Y'shúa said to Pilate, “Do you believe that truth is on earth amongst those who receive and obey it? They are of the truth who judge righteously.”</text:p>
      <text:p text:style-name="GHT_20_Verse" loext:marker-style-name="T93"><text:span text:style-name="T93">10 </text:span>And when he had heard this, he went out again to the Judæans and said to them, “I find in him no fault at all.” And when he was accused by the Chief Priests and Elders, he answered them nothing.</text:p>
      <text:p text:style-name="GHT_20_Verse" loext:marker-style-name="T93"><text:span text:style-name="T93">11 </text:span>Then said Pilate to him, “Do you not hear, how many things they witness against you?”</text:p>
      <text:p text:style-name="GHT_20_Verse" loext:marker-style-name="T93"><text:span text:style-name="T93">12 </text:span>And he answered him not a word, insomuch that the governor marveled greatly, and again he said to them, “I find no fault in this man.”</text:p>
      <text:p text:style-name="GHT_20_Verse"><text:span text:style-name="T93">13 </text:span>And they grew more fierce saying, “He stirs up the people, teaching throughout all Judæa, beginning from Galilee to this place.” When Pilate heard of Galilee, he asked whether the man was a Galilean.</text:p>
      <text:p text:style-name="GHT_20_Subheading" loext:marker-style-name="T93">Y'shúa Before Herod<text:span text:style-name="T93"/></text:p>
      <text:p text:style-name="GHT_20_Verse" loext:marker-style-name="T93"><text:span text:style-name="T93">14 </text:span>And as soon as he knew that he belonged to Herod’s jurisdiction, he sent him to Herod, who himself also, was at Yerushaláyim at the time.</text:p>
      <text:p text:style-name="GHT_20_Verse" loext:marker-style-name="T93"><text:span text:style-name="T93">15 </text:span>And when Herod saw Y'shúa, he was exceedingly glad, for he was desirous to see him of a long season, because he had heard many things about him, and he hoped to have seen some miracle done by him.</text:p>
      <text:p text:style-name="GHT_20_Verse" loext:marker-style-name="T93"><text:soft-page-break/><text:span text:style-name="T93">16 </text:span>Then with many words, he questioned him but he answered him nothing. And the Chief Priests and Scribes stood and vehemently accused him. And many false witnesses rose up against him accusing him of things that he did not know.</text:p>
      <text:p text:style-name="GHT_20_Verse"><text:span text:style-name="T93">17 </text:span>And Herod with his men of war treated him with contempt and mocked him. And having put around him a gorgeous robe, sent him back to Pilate. And the same day Pilate and Herod were made friends together, for previously, they were at enmity between themselves. </text:p>
      <text:p text:style-name="GHT_20_Subheading" loext:marker-style-name="T93">Back to Pilate<text:span text:style-name="T93"/></text:p>
      <text:p text:style-name="GHT_20_Verse" loext:marker-style-name="T93"><text:span text:style-name="T93">18 </text:span>And Pilate went again into the judgment hall and said to Y'shúa, “Where are you from?” But Y'shúa gave him no answer. Then Pilate said to him, “Do you not speak to me? Do you not know that I have power to crucify you and have power to release you?”</text:p>
      <text:p text:style-name="GHT_20_Verse" loext:marker-style-name="T93"><text:span text:style-name="T93">19 </text:span>Y'shúa answered, “You could have no power at all against me unless it were given you from above, therefore he that delivered me to you has the greater sin.”</text:p>
      <text:p text:style-name="GHT_20_Verse" loext:marker-style-name="T93"><text:span text:style-name="T93">20 </text:span>And from thenceforth Pilate sought to release him; but the Judæans cried out, saying, “If you let this man go you are no friend of Caesar, whosoever makes himself a king speaks against Caesar.”</text:p>
      <text:p text:style-name="GHT_20_Verse" loext:marker-style-name="T93"><text:span text:style-name="T93">21 </text:span>And Pilate called together the Chief Priests and Rulers of the people. When he was set down on the judgment seat his wife sent to him, saying. “Have you nothing to do with that just man, for I have suffered many things this day in a dream because of him.”</text:p>
      <text:p text:style-name="GHT_20_Verse" loext:marker-style-name="T93"><text:span text:style-name="T93">22 </text:span>And Pilate said to them, “You have brought this man to me, as one that perverts the people, and behold I have examined him before you, and have found no fault in this man touching those things whereof you accuse him. No, nor yet Herod, for I sent you to him, and lo, nothing worthy of death was found in him.</text:p>
      <text:p text:style-name="GHT_20_Verse" loext:marker-style-name="T93"><text:span text:style-name="T93">23 </text:span>But you have a custom that I should release to you one at the Pesách; Do you desire therefore that I release to you the King of the Judæans?”</text:p>
      <text:p text:style-name="GHT_20_Verse" loext:marker-style-name="T93"><text:span text:style-name="T93">24 </text:span>Then cried they all again, saying, “Not this man but Barabba.” Now Barabba was a robber. And for sedition made in the city and for murder, he was cast into prison.</text:p>
      <text:p text:style-name="GHT_20_Verse" loext:marker-style-name="T93"><text:span text:style-name="T93">25 </text:span>Pilate therefore, desiring to release Y'shúa, spoke again to them. Which of the two do you desire that I release to you; Y'shúa Barabba, or Y'shúa which is called ‘the Mashíakh’? They said, “Barabba.”</text:p>
      <text:p text:style-name="GHT_20_Verse" loext:marker-style-name="T93"><text:soft-page-break/><text:span text:style-name="T93">26 </text:span>Pilate said to them, “What then shall I do with Y'shúa, which is called ‘the Mashíakh’”? They all say to him, “Let him be crucified.”</text:p>
      <text:p text:style-name="GHT_20_Verse" loext:marker-style-name="T93"><text:span text:style-name="T93">27 </text:span>And the Governor said, “Why, what evil has he done?” But they cried out all the more, saying, “Crucify him, crucify him!”</text:p>
      <text:p text:style-name="GHT_20_Verse" loext:marker-style-name="T93"><text:span text:style-name="T93">28 </text:span>Pilate therefore went forth again and said to them, “Behold, again, I bring him forth to you, that you may know that I find no fault in him. And again, they cried out, ‘Crucify him, crucify him’!</text:p>
      <text:p text:style-name="GHT_20_Verse" loext:marker-style-name="T93"><text:span text:style-name="T93">29 </text:span>And Pilate said to them, the third time, “Why, what evil has he done? I have found no cause of death in him: I will therefore chastise him and let him go.”</text:p>
      <text:p text:style-name="GHT_20_Verse" loext:marker-style-name="T93"><text:span text:style-name="T93">30 </text:span>And they were insistent with loud voices, requiring that he might be crucified. And the voices of them and of the Chief Priests prevailed.</text:p>
      <text:p text:style-name="GHT_20_Verse" loext:marker-style-name="T93"><text:span text:style-name="T93">31 </text:span>When Pilate saw that he could not prevail but rather that a tumult was made, he took water, and washed his hands before the multitude, saying, “I am innocent of the blood of this Tsaddíq: you see to it.”</text:p>
      <text:p text:style-name="GHT_20_Verse"><text:span text:style-name="T93">32 </text:span>Then all the people answered, and said, “His blood be on us and on our children.” And Pilate gave sentence that it should be as they required. And he delivered Y'shúa to their will. </text:p>
      <text:h text:style-name="GHT_20_Chapter" text:outline-level="1"><text:bookmark-start text:name="__RefHeading___Toc37353_3619305966"/><text:bookmark-start text:name="_Toc230713679"/>Chapter 82<text:bookmark-end text:name="__RefHeading___Toc37353_3619305966"/><text:bookmark-end text:name="_Toc230713679"/></text:h>
      <text:p text:style-name="GHT_20_Subheading" loext:marker-style-name="T93">The Crucifixion <text:note text:id="ftn254" text:note-class="footnote"><text:note-citation>240</text:note-citation><text:note-body><text:p text:style-name="P140"><text:s/>The Passion chronology of <text:span text:style-name="T38">G</text:span><text:span text:style-name="T449">ht</text:span> 82–84 is interpreted here within the 364-day <text:span text:style-name="T450">DSS </text:span>priestly calendar. Y<text:span text:style-name="T451">'</text:span>shúa observes Passover on Tuesday, the fourteenth day of the first month. He is crucified and buried on Wednesday, which the Temple authorities count as their Preparation; Thursday is their festival or high Šabbath; Friday is the intervening ordinary day; and Saturday is the weekly Šabbath. See Excursus V, §§9–12, and Appendix II. </text:p></text:note-body></text:note><text:s text:c="3"/><text:span text:style-name="T199">[</text:span><text:span text:style-name="T199"><text:note text:id="ftn255" text:note-class="endnote"><text:note-citation>xv</text:note-citation><text:note-body><text:p text:style-name="Endnote"><text:span text:style-name="T53"><text:s/></text:span>The timing of these events belongs to the sacred 364-day calendar preserved in the Dead Sea Scrolls and the Books of Enoch and Jubilees. It contains 364 days, fifty-two weekly Šabbaths, twelve months, and four seasons of ninety-one days each; consequently, the festivals fall on the same weekday every year. This calendar should not be confused with the first-century calendar of the Judæan establishment or with later rabbinic, Karaite, or Christian calendars. See Excursus V and Appendix II. </text:p></text:note-body></text:note></text:span><text:span text:style-name="T199">]</text:span></text:p>
      <text:p text:style-name="GHT_20_Verse" loext:marker-style-name="T93"><text:span text:style-name="T93">1 </text:span>Then he released Barabba to them, and when he had scourged Y'shúa he delivered him to be crucified. Then the soldiers of the governor took Y'shúa to the common hall and the whole band of soldiers gathered to him. </text:p>
      <text:p text:style-name="GHT_20_Verse" loext:marker-style-name="T93"><text:span text:style-name="T93">2 </text:span>And they stripped him and put on him a purple robe. And when they had plaited a crown of thorns, they put it upon his head and a reed in his right hand, and they bowed the knee before him and mocked him, saying, “Hail, King of the Yahudím!” </text:p>
      <text:p text:style-name="GHT_20_Verse" loext:marker-style-name="T93"><text:span text:style-name="T93">3 </text:span>Then came Y'shúa forth, wearing the crown of thorns, and the purple robe. And Pilate said to them, “Behold the man!” </text:p>
      <text:p text:style-name="GHT_20_Verse" loext:marker-style-name="T93"><text:soft-page-break/><text:span text:style-name="T93">4 </text:span>Therefore, when the Chief Priests and officers saw him, they cried out, saying, “Crucify him, crucify him!” And Pilate said to them, “You take him and crucify him, for I find no fault in him.” </text:p>
      <text:p text:style-name="GHT_20_Verse" loext:marker-style-name="T93"><text:span text:style-name="T93">5 </text:span>And they spit upon him and took the reed and smote him on the head. And after they had mocked him, they took the robe off from him, put his own garment on him, and led him away to crucify him. </text:p>
      <text:p text:style-name="GHT_20_Verse" loext:marker-style-name="T93"><text:span text:style-name="T93">6 </text:span>And as they led him away, they laid hold upon one Shimón, a Cyrenian, coming out of the country, and on him they laid the cross that he might bear it after Y'shúa. And there followed him a great company of people and of women, which also bewailed and lamented him. </text:p>
      <text:p text:style-name="GHT_20_Verse" loext:marker-style-name="T93"><text:span text:style-name="T93">7 </text:span>But Y'shúa, turning to them, said, “Daughters of Yerushaláyim, weep not for me, but weep for yourselves and for your children. For behold the days are coming in which they shall say, ‘Blessed are the barren, and the wombs that never bare, and the breasts which never gave suck.’ </text:p>
      <text:p text:style-name="GHT_20_Verse" loext:marker-style-name="T93"><text:span text:style-name="T93">8 </text:span>Then they shall begin to say to the mountains, ‘Fall on us!’ and to the hills, ‘Cover us!’ For if they do these things in a green tree, what shall be done in the dry.”</text:p>
      <text:p text:style-name="GHT_20_Verse" loext:marker-style-name="T93"><text:span text:style-name="T93">9 </text:span>And there were also two other malefactors led with him to be put to death. And when they were come to a place called Calvary, and Golgotha, that is, to say, a place of ‘a skull’, there they crucified him and the malefactors—one on the right hand and the other on the left. </text:p>
      <text:p text:style-name="GHT_20_Verse" loext:marker-style-name="T93"><text:span text:style-name="T93">10 </text:span>And it was the third hour [from sunrise] when they crucified him, and they gave him vinegar to drink mingled with gall, and when he had tasted thereof, he would not drink. And Y'shúa said, “Abba-Emma, forgive them, for they know not what they do.” </text:p>
      <text:p text:style-name="GHT_20_Verse">11 Then the soldiers, when they had crucified Y'shúa, took his garment and made four parts, to every soldier a part; and his vesture also. Now the vesture was without seam, woven from the top throughout. They said therefore among themselves, “Let us not tear it but cast lots for it, [to decide] whose it shall be.” </text:p>
      <text:p text:style-name="GHT_20_Verse">12 That the Scripture might be fulfilled, which said, “They parted my garment among them and for my vesture they did cast lots.” [Psalm 22:18] These things therefore the soldiers did. And sitting down they watched him there.</text:p>
      <text:p text:style-name="GHT_20_Verse" loext:marker-style-name="T93"><text:span text:style-name="T93">13 </text:span>And an inscription was also written over him in letters of Greek, and Latin, and Hebrew: “This is the King of the Yahudím.” </text:p>
      <text:p text:style-name="GHT_20_Verse" loext:marker-style-name="T93"><text:soft-page-break/><text:span text:style-name="T93">14 </text:span>This title then was read by many of the Judæans, for the place where Y'shúa was crucified was near to the city and it was written in Hebrew, Greek, and Latin. Then the Chief Priests of the Judæans said to Pilate, “Write not, ‘The King of the Yahudím’ but that he said, ‘I am the King of the Yahudím.’ Pilate answered, “What I have written, I have written.” </text:p>
      <text:p text:style-name="GHT_20_Verse" loext:marker-style-name="T93"><text:span text:style-name="T93">15 </text:span>And one of the malefactors which were hanged railed on him, saying, “If you are the Mashíakh, save yourself and us.” But the other answering rebuked him, saying, “Do you not fear Elohíym, seeing you are in the same condemnation, and us indeed justly? For we receive the due reward of our deeds but this man has done nothing amiss.” </text:p>
      <text:p text:style-name="GHT_20_Verse" loext:marker-style-name="T93"><text:span text:style-name="T93">16 </text:span>And he said to Y'shúa, “Master remember me when you come into your Kingdom.” And Y'shúa said to him, “Truly I say to you today, you shall be with me in Paradise.” </text:p>
      <text:p text:style-name="GHT_20_Verse" loext:marker-style-name="T93"><text:span text:style-name="T93">17 </text:span>And they that passed by reviled him, wagging their heads and saying, “You that would destroy the Miqdásh and build it in three days, save yourself. If you are the Son of Elohíym, come down from the cross.” </text:p>
      <text:p text:style-name="GHT_20_Verse"><text:span text:style-name="T93">18 </text:span>Likewise also, the Chief Priests mocking him, while the Scribes and Elders said, “He saved a lamb, himself he cannot save. If he is the King of Yisraél, let him now come down from the cross and we will believe him. He trusted in Elohíym, let him deliver him now if he will save him, for he said, “I am the Son of Elohíym.”</text:p>
      <text:p text:style-name="GHT_20_Verse" loext:marker-style-name="T93"><text:span text:style-name="T47">19</text:span> The usurers and the dealers in animals and birds also berated him, saying, “You who drives from the Miqdásh the traders in oxen, sheep, and doves, are yourself but a sheep that is sacrificed?” </text:p>
      <text:p text:style-name="GHT_20_Verse" loext:marker-style-name="T93"><text:span text:style-name="T93">20 </text:span>Now from the sixth hour [mid-day] there was darkness over all the land to the ninth hour [3 pm]. And some standing around, lit their torches, for the darkness was very great. And about the sixth hour Y'shúa cried with a loud voice, “Ĕlí, Ĕlí, lama sabachthani?” That, is to say, “My Ĕl, My Ĕl, why have you forsaken me?”<text:span text:style-name="T99"><text:note text:id="ftn256" text:note-class="footnote"><text:note-citation>241</text:note-citation><text:note-body><text:p text:style-name="Footnote" loext:marker-style-name="T81"><text:span text:style-name="T81"><text:s/></text:span>This quotation echoes Psalm 22:16 in English numbering—22:17 in the Hebrew text. The ancient Greek reads, “they dug” or “they pierced my hands and my feet,” whereas the Masoretic Text preserves the difficult expression, “like a lion, my hands and my feet.” The Judean Desert manuscript 5/6ḤevPs reads כארו with a final <text:span text:style-name="Emphasis">waw</text:span>, attesting an ancient verbal interpretation of the expression. The precise original form and translation remain debated, but the manuscript demonstrates that a reading resembling “they dug” or “they pierced” was not simply a later Christian invention. </text:p></text:note-body></text:note></text:span> </text:p>
      <text:p text:style-name="GHT_20_Verse"><text:span text:style-name="T93">21 </text:span>Some of them that stood there, when they heard that, said, “This man calls for Eliyáhu [Elijah].” Others said, “He calls on the sun [helios].” <text:soft-page-break/>The rest said, “Let it be. Let us see whether Eliyáhu will come to save him.” </text:p>
      <text:p text:style-name="GHT_20_Subheading" loext:marker-style-name="T93">Disciples at the Cross<text:span text:style-name="T93"/></text:p>
      <text:p text:style-name="GHT_20_Verse" loext:marker-style-name="T93"><text:span text:style-name="T93">22 </text:span>Now there stood by the cross of Y'shúa his mother and his mother’s sister, Miriám, the wife of Cleophas, and Miriám ha-Migdalíth. </text:p>
      <text:p text:style-name="GHT_20_Verse"><text:span text:style-name="T93">23 </text:span>When Y'shúa therefore saw his mother and the disciple whom he loved standing by, he said to his mother, “Woman, behold your son!” And he said to the disciple, “Behold your mother!” And from that hour that disciple took her into his own home. </text:p>
      <text:p text:style-name="GHT_20_Subheading" loext:marker-style-name="T93">It Is Finished<text:span text:style-name="T93"/></text:p>
      <text:p text:style-name="GHT_20_Verse" loext:marker-style-name="T93"><text:span text:style-name="T93">24 </text:span>After this, Y'shúa knowing that all things were now accomplished that the Scripture might be fulfilled, said, “I am thirsty.” And from a vessel they filled a sponge with vinegar, put it upon hyssop, and put it to his mouth. </text:p>
      <text:p text:style-name="GHT_20_Verse" loext:marker-style-name="T93"><text:span text:style-name="T93">25 </text:span>And Y'shúa cried with a loud voice, saying, “Abba-Emma, into your hand I commend my spirit.” </text:p>
      <text:p text:style-name="GHT_20_Verse" loext:marker-style-name="T93"><text:span text:style-name="T93">26 </text:span>When Y'shúa had therefore received the vinegar, he cried aloud, “It is finished!” And he bowed his head and gave up the spirit. And it was the ninth hour. </text:p>
      <text:p text:style-name="GHT_20_Verse" loext:marker-style-name="T93"><text:span text:style-name="T93">27 </text:span>And behold there was great thunder and lightning, and the partition wall of the Miqdásh fell down from which hung the veil and was rent in two, and the earth did quake and the rocks also were broken-up. </text:p>
      <text:p text:style-name="GHT_20_Verse" loext:marker-style-name="T93"><text:span text:style-name="T93">28 </text:span>Now when the centurion and they that were with him watching Y'shúa saw the earthquake and those things that were done, they feared greatly, saying, “Truly, this was the Son of Elohíym!” </text:p>
      <text:p text:style-name="GHT_20_Verse" loext:marker-style-name="T93"><text:span text:style-name="T93">29 </text:span>And many women were there, which followed from Galilee, ministering to them. And among them were Miriám the mother of Ya’aqóḅ and Yoséph, and the mother of Zebedee’s children [Ya’aqoḅ and Yoḥanán] and they lamented, saying, “The light of the world is hidden from our eyes; the Master, our love, is crucified.” </text:p>
      <text:p text:style-name="GHT_20_Verse" loext:marker-style-name="T93"><text:span text:style-name="T93">30 </text:span>Then the Judæans, because it was the preparation day [for them] and that the bodies should not remain upon the cross on the Shabbáth—for <text:soft-page-break/>that was a Paschal Šabbath,<text:span text:style-name="T99"><text:note text:id="ftn257" text:note-class="footnote"><text:note-citation>242</text:note-citation><text:note-body><text:p text:style-name="P141" loext:marker-style-name="T81"><text:span text:style-name="T81"><text:s/></text:span>The “Paschal Šabbath” here is the annual festival or high Šabbath recognized by the Judæan Temple establishment on Thursday, not the weekly seventh-day Šabbath two days later. This distinction explains why the women rest on Thursday, obtain and prepare the spices on Friday, and then wait through the weekly Šabbath. See <text:span text:style-name="T38">G</text:span><text:span text:style-name="T452">ht</text:span> 83:6–10 and Excursus V, §§9–12. </text:p></text:note-body></text:note></text:span> [<text:note text:id="ftn258" text:note-class="endnote"><text:note-citation>xvi</text:note-citation><text:note-body><text:p text:style-name="P142"><text:s/>For the complete reconstruction—including the distinction between the priestly and Judean calendars, the Wednesday crucifixion, the three days and three nights, and the Šabbath resurrection—see Excursus V, §§9–12. </text:p></text:note-body></text:note>] besought Pilate that their legs might be broken and that they might be taken away. </text:p>
      <text:p text:style-name="GHT_20_Verse" loext:marker-style-name="T93"><text:span text:style-name="T93">31 </text:span>Then the soldiers came and broke the legs of the two who were crucified with him. But when they came to Y'shúa and saw that he was dead already, they did not break his legs but one of the soldiers with a spear pierced his heart and forthwith there came out blood and water.</text:p>
      <text:p text:style-name="GHT_20_Verse"><text:span text:style-name="T93">32 </text:span>And he that saw it bare record and his record is true, and he knows what he says is true, that you might believe. For these things were done that the Scriptures might be fulfilled—‘A bone of him shall not be broken’ and again, ‘In the midst of the week the Messiah shall be cut off.’<text:span text:style-name="T99"><text:note text:id="ftn259" text:note-class="footnote"><text:note-citation>243</text:note-citation><text:note-body><text:p text:style-name="Footnote" loext:marker-style-name="T81"><text:span text:style-name="T81"><text:s/>Cf. </text:span><text:span text:style-name="T87">Psalm 34:20</text:span><text:span text:style-name="T81"> and </text:span><text:span text:style-name="T87">Daniel 9:24–27</text:span><text:span text:style-name="T81">. The mid-week timing (Wednesday) corresponds symbolically to the “midst of the week” in Daniel’s prophecy.</text:span></text:p></text:note-body></text:note></text:span><text:span text:style-name="T47"> </text:span><text:s/></text:p>
      <text:h text:style-name="GHT_20_Chapter" text:outline-level="1"><text:bookmark-start text:name="__RefHeading___Toc37355_3619305966"/><text:bookmark-start text:name="_Toc230713680"/>Chapter 83<text:bookmark-end text:name="__RefHeading___Toc37355_3619305966"/><text:bookmark-end text:name="_Toc230713680"/></text:h>
      <text:p text:style-name="GHT_20_Subheading" loext:marker-style-name="T93">The Burial of Y'shúa<text:span text:style-name="T93"/></text:p>
      <text:p text:style-name="GHT_20_Verse" loext:marker-style-name="T93"><text:span text:style-name="T93">1 </text:span>Now, when the evening was come, Yoséph of Arimathea, an honorable councilor who also waited for the Kingdom of Elohíym, came and went in boldly to Pilate and desired the body of Y'shúa. (He was a good man and just and had not consented to the council and their deed).</text:p>
      <text:p text:style-name="GHT_20_Verse" loext:marker-style-name="T93"><text:span text:style-name="T93">2 </text:span>And Pilate wondered if he was already dead, and calling the centurion to him, he asked him whether he had been dead for a while. And when he knew it from the centurion, he gave the body to Yoséph. He came therefore and took the body of Y'shúa.</text:p>
      <text:p text:style-name="GHT_20_Verse" loext:marker-style-name="T93"><text:span text:style-name="T93">3 </text:span>And also there came Nicodemus, who at the first came to Y'shúa by night, and brought a mixture of myrrh and aloes, about a hundred weight. Then they took the body of Y'shúa and wound it in linen clothes with the spices, as the manner of the Judæans is to bury.</text:p>
      <text:p text:style-name="GHT_20_Verse" loext:marker-style-name="T93"><text:span text:style-name="T93">4 </text:span>Now in the place where he was crucified [Wednesday], there was a garden and in the garden a new sepulchre wherein was never yet a man laid. Therefore, they laid Y'shúa there. And it was about the beginning of the second watch when they buried him, because of the Judæans’ preparation day [would soon end], for the sepulchre was near.</text:p>
      <text:p text:style-name="GHT_20_Verse" loext:marker-style-name="T93"><text:soft-page-break/><text:span text:style-name="T93">5 </text:span>And Miriám ha-Migdalíth and the other Miriám, and Miriám the mother of Yoséph beheld where he was laid. There at the tomb, they kept watch for three days and three nights.<text:note text:id="ftn260" text:note-class="footnote"><text:note-citation>244</text:note-citation><text:note-body><text:p text:style-name="Footnote" loext:marker-style-name="T453"><text:span text:style-name="T81"><text:s/></text:span>The three days and three nights are counted as Wednesday night–Thursday day, Thursday night–Friday day, and Friday night–Šabbath day. The resurrection occurs toward the completion of the Šabbath daylight, while the empty tomb is discovered on the following morning. See Excursus V, §§10–12. </text:p></text:note-body></text:note> <text:s/></text:p>
      <text:p text:style-name="GHT_20_Verse" loext:marker-style-name="T93"><text:span text:style-name="T93">6 </text:span>And the women also, who came with him from Galilee, followed bearing lamps in their hands [Wednesday Night] and beheld the sepulchre and how his body was laid, and they made lamentation over him. 7 And they returned and rested the next day [Thursday]—it being a high-day [Festival Šabbath for the Judæans]; And on [Friday] the day following, they bought and prepared spices and perfumed-oils and waited for the end of the Šabbath [at dark on Saturday Night].</text:p>
      <text:p text:style-name="GHT_20_Verse" loext:marker-style-name="T93"><text:span text:style-name="T93">8 </text:span>Now on [Thursday] the next day that followed [his burial], the Chief Priests and Pharisees came together to Pilate, saying, “Sir, we remember that deceiver said while he was yet alive, ‘After three days [and nights] I will arise’.</text:p>
      <text:p text:style-name="GHT_20_Verse" loext:marker-style-name="T93"><text:span text:style-name="T93">9 </text:span>Command therefore that the sepulchre be made secure until the third day is past, lest his disciples come by night and steal him away, and say to the people, ‘He is risen from the dead’—so the last error shall be worse than the first.”</text:p>
      <text:p text:style-name="GHT_20_Verse"><text:span text:style-name="T93">10 </text:span>Pilate said to them, “You have a Guard, go your way and make it as secure as you can.” They secured the sepulchre by sealing the stone and posting a guard until the third day [and night] had passed.</text:p>
      <text:h text:style-name="GHT_20_Chapter" text:outline-level="1"><text:bookmark-start text:name="__RefHeading___Toc37357_3619305966"/><text:bookmark-start text:name="_Toc230713681"/>Chapter 84<text:bookmark-end text:name="__RefHeading___Toc37357_3619305966"/><text:bookmark-end text:name="_Toc230713681"/></text:h>
      <text:p text:style-name="GHT_20_Subheading" loext:marker-style-name="T93">The Resurrection of Y'shúa<text:span text:style-name="T93"/></text:p>
      <text:p text:style-name="GHT_20_Verse" loext:marker-style-name="T93"><text:span text:style-name="T93">1 </text:span>Now after the Šabbath was ended and it began to dawn on the first day of the week, Miriám ha-Migdalíth came to the sepulchre, carrying the spices which she had prepared, and there were others with her.</text:p>
      <text:p text:style-name="GHT_20_Verse" loext:marker-style-name="T93"><text:span text:style-name="T93">2 </text:span>And as they were going, they said among themselves, “Who shall roll away the stone from the door of the sepulchre? For it was large. And when they came to the place and looked, they saw that the stone was rolled away.</text:p>
      <text:p text:style-name="GHT_20_Verse" loext:marker-style-name="T93"><text:span text:style-name="T93">3 </text:span>For behold there was a great earthquake. And the messenger of <text:span text:style-name="T105">יהוה</text:span> descended from heaven, rolled back the stone from the door, and sat <text:soft-page-break/>upon it. His countenance was like lighting and his garment white as snow. And for fear of him, the Guards shook and became as dead men.</text:p>
      <text:p text:style-name="GHT_20_Verse" loext:marker-style-name="T93"><text:span text:style-name="T93">4 </text:span>And the messenger answered and said to the women, “Do not fear, for I know that you seek Y'shúa, which was crucified. He is not here, for he is risen, as he said.</text:p>
      <text:p text:style-name="GHT_20_Verse" loext:marker-style-name="T93"><text:span text:style-name="T93">5 </text:span>Come, see the place where the Master lay. And go quickly and tell his disciples that he is risen from the dead; and, behold he goes before you into Galilee; there shall you see him; lo, I have told you.”</text:p>
      <text:p text:style-name="GHT_20_Verse" loext:marker-style-name="T93"><text:span text:style-name="T93">6 </text:span>And they entered-in and did not find the body of Y'shúa. Then she [Migdalíth] ran and came to Shimón Képha and the other disciple whom Y'shúa loved,<text:span text:style-name="T99"><text:note text:id="ftn261" text:note-class="footnote"><text:note-citation>245</text:note-citation><text:note-body><text:p text:style-name="P143"><text:span text:style-name="T81"><text:s/></text:span>The <text:span text:style-name="T38">G</text:span><text:span text:style-name="T454">ht</text:span> names Elazar, Miriám, and Martha among those whom Y<text:span text:style-name="T455">'</text:span>shúa loved (<text:span text:style-name="T38">G</text:span><text:span text:style-name="T454">ht</text:span> 56:1–2). “The other disciple whom Y<text:span text:style-name="T455">'</text:span>shúa loved” in 84:6 and 89:11 is most naturally identified with Yoḥanán in relation to the Johannine narrative (cf. John 21:20–24). The Gospel of the Beloved Companion separately identifies Miriám ha-Migdalíth as the “Beloved Companion” and wife (<text:span text:style-name="T38">G</text:span><text:span text:style-name="T454">bc</text:span> 6:3; 29:2); these related but distinct designations should not automatically be collapsed. See also the notes at <text:span text:style-name="T38">G</text:span><text:span text:style-name="T454">ht</text:span> 10. </text:p></text:note-body></text:note></text:span> and said to them, “They have taken away the Master out of the sepulchre, and we do not know where they have laid him.”</text:p>
      <text:p text:style-name="GHT_20_Verse" loext:marker-style-name="T93"><text:span text:style-name="T93">7 </text:span>And they [the three of them] ran and came to the sepulcher. And looking in, they saw the linen vesture lying, and the napkin that had been about his head not lying with the linen clothes but wrapped up in a place by itself.</text:p>
      <text:p text:style-name="GHT_20_Verse" loext:marker-style-name="T93"><text:span text:style-name="T93">8 </text:span>And it came to pass as they were perplexed, behold, two messengers stood by them in glistening garments of white, and said to them, “Why do you seek the living among the dead? He is not here, he is risen, and, behold, he goes before you into Galilee. There you shall see him.</text:p>
      <text:p text:style-name="GHT_20_Verse" loext:marker-style-name="T93"><text:span text:style-name="T93">9 </text:span>Do you not remember how he spoke to you, when he was yet in Galilee, that the ‘Son of Man’ should be crucified and that he would rise again after the third day?”<text:span text:style-name="T99"><text:note text:id="ftn262" text:note-class="footnote"><text:note-citation>246</text:note-citation><text:note-body><text:p text:style-name="Footnote" loext:marker-style-name="T42"><text:span text:style-name="T81"><text:s/>References in this Gospel to </text:span><text:span text:style-name="T87">“three days and three nights”</text:span><text:span text:style-name="T81">: cf. </text:span><text:span text:style-name="T87">45:2; 83:10; 84:9; 88:6</text:span><text:span text:style-name="T81">.</text:span></text:p></text:note-body></text:note></text:span> And they remembered his words. And they went out quickly and fled from the sepulchre; for they trembled with amazement, and they were afraid. </text:p>
      <text:p text:style-name="GHT_20_Verse" loext:marker-style-name="T93"><text:span text:style-name="T93">10 </text:span>(Now at the time of the earthquake, the graves were opened; and many of the Saints which slept arose and came out of the graves after his Resurrection and went into the city and appeared to many.)<text:span text:style-name="T99"><text:note text:id="ftn263" text:note-class="footnote"><text:note-citation>247</text:note-citation><text:note-body><text:p text:style-name="Footnote"><text:span text:style-name="T81"><text:s/></text:span>The First Resurrection begins with Y<text:span text:style-name="T455">'</text:span>shúa as the Firstfruits and Firstborn from the dead. It includes the saints raised in connection with his resurrection (Matt. 27:52–53), the martyrs awaiting vindication (Rev. 6:9–11), and the firstfruits company represented by the 144,000 (Rev. 14), gathered within the consummating events associated here with 66–70 CE. See Excursus VI, especially §§6–8. The first sentence of Revelation 20:5 is treated in this Commentary as a secondary gloss; this remains a text-critical judgment rather than an undisputed conclusion. See <text:span text:style-name="Emphasis">The Greek New Testament</text:span>, sixth revised edition (UBS6), at Revelation 20:5. </text:p></text:note-body></text:note></text:span></text:p>
      <text:p text:style-name="GHT_20_Verse" loext:marker-style-name="T93"><text:soft-page-break/><text:span text:style-name="T93">11 </text:span>But Miriám [ha-Migdalíth remained and] stood without at the sepulchre weeping. And as she wept, she again stooped down and looked into the sepulchre and saw two messengers in white garments, the one at the head and the other at the feet where the body of Y'shúa had lain. And they said to her, “Woman, why do you weep?”</text:p>
      <text:p text:style-name="GHT_20_Verse" loext:marker-style-name="T93"><text:span text:style-name="T93">12 </text:span>She said to them, “Because they have taken away my Master, and I do not know where they have laid him.” And when she had thus spoken, she turned herself back and saw Y'shúa standing but did not know that it was Y'shúa.</text:p>
      <text:p text:style-name="GHT_20_Verse" loext:marker-style-name="T93"><text:span text:style-name="T93">13 </text:span>Y'shúa said to her, “Woman, why do you weep? Whom do you seek?” She, supposing him to be the gardener, said to him, “Sir, if you have carried him from here, tell me where you have laid him, and I will take him away.” Y'shúa said to her, “Miriám!” She turned herself and said to him, “Rabboni!” (which is to say, My Master!)</text:p>
      <text:p text:style-name="GHT_20_Verse" loext:marker-style-name="T93"><text:span text:style-name="T93">14 </text:span>Y'shúa said to her, “Do not take hold of me, for I am not yet ascended to my Father—One with my Mother, but go to my brethren, and say to them, ‘I ascend to my Parent and your Parent; to my Elohíym and your Elohíym.’”</text:p>
      <text:p text:style-name="GHT_20_Verse"><text:span text:style-name="T93">15 </text:span>And Miriám ha-Migdalíth came and told the disciples that she had seen the Master, and that he had spoken these things to her and commanded her to announce his Resurrection from the dead. </text:p>
      <text:h text:style-name="GHT_20_Chapter" text:outline-level="1"><text:bookmark-start text:name="__RefHeading___Toc37359_3619305966"/><text:bookmark-start text:name="_Toc230713682"/>Chapter 85<text:bookmark-end text:name="__RefHeading___Toc37359_3619305966"/><text:bookmark-end text:name="_Toc230713682"/></text:h>
      <text:p text:style-name="GHT_20_Subheading" loext:marker-style-name="T93">Y'shúa Appears to Two Disciples at Emmaus<text:span text:style-name="T93"/></text:p>
      <text:p text:style-name="GHT_20_Verse" loext:marker-style-name="T93"><text:span text:style-name="T93">1 </text:span>And behold, two of them went that same day to a village called Emmaus, which was from Yerushaláyim about seven miles. And they talked together about all these things which had happened.</text:p>
      <text:p text:style-name="GHT_20_Verse" loext:marker-style-name="T93"><text:span text:style-name="T93">2 </text:span>And it was, that while they conversed together and reasoned, Y'shúa himself drew near and went with them. But their eyes were restrained that they should not recognize him.</text:p>
      <text:p text:style-name="GHT_20_Verse" loext:marker-style-name="T93"><text:span text:style-name="T93">3 </text:span>And he said to them, “What manner of conversation are these that you have with one another as you walk and are sad?”</text:p>
      <text:p text:style-name="GHT_20_Verse" loext:marker-style-name="T93"><text:span text:style-name="T93">4 </text:span>And the one of them, whose name was Cleophas, answering said to him, “Are you only a stranger in Yerushaláyim. and have not known <text:soft-page-break/>the things which happened there in these days?” And he said to them, “What things?” </text:p>
      <text:p text:style-name="GHT_20_Verse" loext:marker-style-name="T93"><text:span text:style-name="T93">5 </text:span>And they said to him, “Concerning Y'shúa of Natsareth who was a prophet mighty in deed and word before Elohíym and all the people; and how the Chief Priests and our Rulers delivered him to be condemned to death and have crucified him. But we trusted that it had been he which should have redeemed Yisraél; and beside all this, three days [and nights] have passed since these things were done.”<text:span text:style-name="T99"><text:note text:id="ftn264" text:note-class="footnote"><text:note-citation>248</text:note-citation><text:note-body><text:p text:style-name="Footnote" loext:marker-style-name="T81"><text:span text:style-name="T81"><text:s/>This alludes to the prophecy of </text:span><text:span text:style-name="T87">“three days and three nights.”</text:span></text:p></text:note-body></text:note></text:span></text:p>
      <text:p text:style-name="GHT_20_Verse" loext:marker-style-name="T93"><text:span text:style-name="T93">6 </text:span>Yes, and certain women also of our company made us astonished, which were early at the sepulchre; and when they did not find his body, they came saying, that they had also seen a vision of messengers who said that he was alive.</text:p>
      <text:p text:style-name="GHT_20_Verse" loext:marker-style-name="T93"><text:span text:style-name="T93">7 </text:span>And certain of them who were with us went to the sepulchre and found it even so as the women had said; but they did not see him.”</text:p>
      <text:p text:style-name="GHT_20_Verse" loext:marker-style-name="T93"><text:span text:style-name="T93">8 </text:span>Then he said to them, “O unthinking ones and slow of heart to believe all that the prophets have spoken; Ought not Mashíakh to have suffered these things, and then to enter into his glory?”</text:p>
      <text:p text:style-name="GHT_20_Verse" loext:marker-style-name="T93"><text:span text:style-name="T93">9 </text:span>And beginning at Moshéh and all the prophets, he expounded to them in all the Scriptures, the things concerning himself.</text:p>
      <text:p text:style-name="GHT_20_Verse"><text:span text:style-name="T93">10 </text:span>And they drew near to the village where they went and he moved as though he would have gone further. But they constrained him, saying, “Stay with us, for it is toward evening and the day is far spent.” And he went in to stay with them. </text:p>
      <text:p text:style-name="GHT_20_Subheading" loext:marker-style-name="T93">Revealed in the Breaking of Bread<text:span text:style-name="T93"/></text:p>
      <text:p text:style-name="GHT_20_Verse" loext:marker-style-name="T93"><text:span text:style-name="T93">11 </text:span>And it happened as he sat at table with them, he took bread and the fruit of the vine, and gave thanks, blessed it, broke it, and gave it to them. And their eyes were opened and they knew him; and he disappeared out of their sight.</text:p>
      <text:p text:style-name="GHT_20_Verse" loext:marker-style-name="T93"><text:span text:style-name="T93">12 </text:span>And they said one to another, “Did not our hearts burn within us while he talked with us by the way, and while he opened to us the Scriptures?” And they rose up the same hour, returned to Yerushaláyim, and found the Twelve gathered together and those that were with them, saying, “The Master is risen indeed, and has appeared to Shimón [Képha].”</text:p>
      <text:p text:style-name="GHT_20_Verse"><text:soft-page-break/><text:span text:style-name="T93">13 </text:span>And they told what things were done in the way and how he was known of them in breaking of bread. </text:p>
      <text:p text:style-name="GHT_20_Subheading" loext:marker-style-name="T93">The Guards Reported to Caiaphas<text:span text:style-name="T93"/></text:p>
      <text:p text:style-name="GHT_20_Verse" loext:marker-style-name="T93"><text:span text:style-name="T93">14 </text:span>Now while they had been going to Emmaus, some of the Guard came into the city and showed Caiaphas what things had been done.</text:p>
      <text:p text:style-name="GHT_20_Verse" loext:marker-style-name="T93"><text:span text:style-name="T93">15 </text:span>And they assembled with the Elders and took council and said, “Behold, while the soldiers slept, some of his disciples came and took his body away; And is not Yoséph of Arimathea one if his disciples?</text:p>
      <text:p text:style-name="GHT_20_Verse"><text:span text:style-name="T93">16 </text:span>For this cause, he did then request the body from Pilate that he might bury it in his garden in his own tomb. Let us therefore give money to the soldiers, saying, “Say you, ‘his disciples came by night and stole him away while we slept’. And if this come to the ears of the governor, we will persuade him and secure you.” </text:p>
      <text:h text:style-name="GHT_20_Chapter" text:outline-level="1"><text:bookmark-start text:name="__RefHeading___Toc37361_3619305966"/><text:bookmark-start text:name="_Toc230713683"/>Chapter 86<text:bookmark-end text:name="__RefHeading___Toc37361_3619305966"/><text:bookmark-end text:name="_Toc230713683"/></text:h>
      <text:p text:style-name="GHT_20_Subheading" loext:marker-style-name="T93">Y'shúa Appears in the Miqdásh and Blood Sacrifices Cease<text:span text:style-name="T93"/></text:p>
      <text:p text:style-name="GHT_20_Verse" loext:marker-style-name="T93"><text:span text:style-name="T93">1 </text:span>The same day, at the time of sacrifice in the Miqdásh there appeared among the dealers in animals and in birds, one clothed in white garments, bright as light, and in his hand a whip of seven cords.</text:p>
      <text:p text:style-name="GHT_20_Verse" loext:marker-style-name="T93"><text:span text:style-name="T93">2 </text:span>And at the sight of him, those who sold and bought fled in terror, and some of them fell as dead men, for they remembered how before his death Y'shúa had driven them away from the Miqdásh enclosure, in like manner.</text:p>
      <text:p text:style-name="GHT_20_Verse" loext:marker-style-name="T93"><text:span text:style-name="T93">3 </text:span>And some declared that they had seen a spirit. And others, that they had seen him who was crucified and that he had risen from the dead.</text:p>
      <text:p text:style-name="GHT_20_Verse" loext:marker-style-name="T93"><text:span text:style-name="T93">4 </text:span>And the sacrifices ceased that day in the Miqdásh; for all were in fear. And no one could be had to sell or to buy but rather, they let their captives go free.</text:p>
      <text:p text:style-name="GHT_20_Verse" loext:marker-style-name="T93"><text:span text:style-name="T93">5 </text:span>And the Priests and Elders caused a report to be spread, that they who had seen it were intoxicated, and had seen nothing. But many affirmed that they had seen him with their own eyes and felt on their backs the scourge but were powerless to resist; for, when some of the bolder ones among them put forth their hands, they could not seize the form which they beheld, nor grasp the whip that chastised them.</text:p>
      <text:p text:style-name="GHT_20_Verse" loext:marker-style-name="T93"><text:soft-page-break/><text:span text:style-name="T93">6 </text:span>And from that time, these believed in Y'shúa—that he was sent from Elohíym to deliver the oppressed and free those that were bound. And they turned away from their ways and sinned no longer.</text:p>
      <text:p text:style-name="GHT_20_Verse" loext:marker-style-name="T93"><text:span text:style-name="T93">7 </text:span>To others he also appeared in love and mercy and healed them by his touch and delivered them from the hands of the persecutor. And many like things were reported of him, and many said, “Of a truth the Kingdom is come!”</text:p>
      <text:p text:style-name="GHT_20_Verse"><text:span text:style-name="T93">8 </text:span>And some of those who had slept and risen when Y'shúa rose from the dead, appeared and were seen by many in the holy city, and great fear fell upon the wicked, but light and gladness came to the righteous in heart. </text:p>
      <text:h text:style-name="GHT_20_Chapter" text:outline-level="1"><text:bookmark-start text:name="__RefHeading___Toc37363_3619305966"/><text:bookmark-start text:name="_Toc230713684"/>Chapter 87<text:bookmark-end text:name="__RefHeading___Toc37363_3619305966"/><text:bookmark-end text:name="_Toc230713684"/></text:h>
      <text:p text:style-name="GHT_20_Subheading" loext:marker-style-name="T93">Y'shúa Appeared to His Disciples<text:span text:style-name="T93"/></text:p>
      <text:p text:style-name="GHT_20_Verse" loext:marker-style-name="T93"><text:span text:style-name="T93">1 </text:span>Then the same day, at Evening, being the first day of the week,<text:note text:id="ftn265" text:note-class="footnote"><text:note-citation>249</text:note-citation><text:note-body><text:p text:style-name="Footnote" loext:marker-style-name="T81"><text:span text:style-name="T81"><text:s/></text:span>In Genesis, evening and morning mark the boundaries of the daylight period and function as transitional “bookends” between day and night. “Tomorrow” ordinarily refers to the next dawn-to-dusk cycle. Night follows evening and begins when the stars become visible. Thus, the natural sequence adopted in this Commentary is Morning, Day, Evening, and Night. </text:p></text:note-body></text:note> when the doors were shut where the disciples were assembled for fear of the [Rulers of the] Judæans, Y'shúa came and stood in the midst and said to them, “Shalom to you.” But they were frightened and supposed that they had seen a spirit.</text:p>
      <text:p text:style-name="GHT_20_Verse" loext:marker-style-name="T93"><text:span text:style-name="T93">2 </text:span>And he said to them, “Look, it is I myself, like as you have seen me before. A spirit can indeed appear in flesh and bones as you see I have. Look at my hands and my feet—handle and see.”</text:p>
      <text:p text:style-name="GHT_20_Verse" loext:marker-style-name="T93"><text:span text:style-name="T93">3 </text:span>And when he had said so, he showed them his hands and his heart. Then the disciples were glad when they saw the Master.</text:p>
      <text:p text:style-name="GHT_20_Verse" loext:marker-style-name="T93"><text:span text:style-name="T93">4 </text:span>For Thoma, called Didymus, one of the disciples, had said to them, “Unless I shall see in his hands the print of the nails and thrust my hand into his heart, I will not believe.” Then he said to Thoma, “Behold my hands, my heart, and my feet; reach here your hands, and be not faithless but faithful.”</text:p>
      <text:p text:style-name="GHT_20_Verse" loext:marker-style-name="T93"><text:span text:style-name="T93">5 </text:span>And Thoma answered and said to him, “Adoní and Ĕlí!” [Psalm 110:1] And Y'shúa said to him, “Thoma, because you have seen me, you have believed; blessed are they that have not seen and yet have believed.”</text:p>
      <text:p text:style-name="GHT_20_Verse" loext:marker-style-name="T93"><text:soft-page-break/><text:span text:style-name="T93">6 </text:span>Then Y'shúa said to them again, “Peace to you, as Abba-Emmah has sent me, even so I send you.” And when he had said this, he breathed on them and said to them, “Receive the Ruách ha’Qodésh; proclaim the Good News and announce to all nations the Resurrection of the ‘Son of Man’.</text:p>
      <text:p text:style-name="GHT_20_Verse" loext:marker-style-name="T93"><text:span text:style-name="T93">7 </text:span>Teach the Holy Toráh of Love which I have delivered to you. And whosoever forsakes their sins, they are remitted to them, and whosoever continues in their sins they are retained to them.</text:p>
      <text:p text:style-name="GHT_20_Verse" loext:marker-style-name="T93"><text:span text:style-name="T93">8 </text:span>Baptize those who believe and repent; bless and anoint them; and offer the pure Oblation of the fruits of the earth, which I have appointed to you for a memorial of me.</text:p>
      <text:p text:style-name="GHT_20_Verse" loext:marker-style-name="T93"><text:span text:style-name="T93">9 </text:span>Lo, I have given my body and my blood to be offered on the tree, leading to the redemption of the world from the sin against love and from the bloody sacrifices and feasts of the past.</text:p>
      <text:p text:style-name="GHT_20_Verse" loext:marker-style-name="T93"><text:span text:style-name="T93">10 </text:span>And you shall offer the bread of life and the wine of salvation, for a pure Oblation with incense, as it is written of me, and you shall eat and drink thereof for a memorial, that I have delivered all who believe in me from the ancient bondage of your ancestors.</text:p>
      <text:p text:style-name="GHT_20_Verse" loext:marker-style-name="T93"><text:span text:style-name="T93">11 </text:span>For they, making a god of their belly, sacrificed to their god the innocent creatures of the earth in place of the carnal nature within themselves.</text:p>
      <text:p text:style-name="GHT_20_Verse" loext:marker-style-name="T93"><text:span text:style-name="T93">12 </text:span>And eating of their flesh and drinking of their blood to their own destruction, corrupted their bodies and shortened their days, even as the nations who did not know the truth, or who knowing it, have changed it into a lie.</text:p>
      <text:p text:style-name="GHT_20_Verse" loext:marker-style-name="T93"><text:span text:style-name="T93">13 </text:span>As I send you, so you send others also, to do these things in my name, and he laid his hands upon them.</text:p>
      <text:p text:style-name="GHT_20_Verse" loext:marker-style-name="T93"><text:span text:style-name="T93">14 </text:span>In the like manner as the Apostles, so also, he ordained Prophets and Evangelists and Shepherds (Sh’lichim, Naḅi’im, Meḅasorím &amp; Roím)—a consecrated Priesthood [<text:span text:style-name="T456">Kahunnáh</text:span>], and afterwards he laid his hand upon those whom they chose for Deacons (Shamashím), one for each of the Fourfold Twelve.</text:p>
      <text:p text:style-name="GHT_20_Verse"><text:span text:style-name="T93">15 </text:span>And these are for the rule and guidance of the Assembly worldwide, that all may be perfected in their places in the unity of the Body of the Mashíakh.”</text:p>
      <text:h text:style-name="GHT_20_Chapter" text:outline-level="1"><text:bookmark-start text:name="__RefHeading___Toc37365_3619305966"/><text:bookmark-start text:name="_Toc230713685"/><text:soft-page-break/>Chapter 88<text:bookmark-end text:name="__RefHeading___Toc37365_3619305966"/><text:bookmark-end text:name="_Toc230713685"/></text:h>
      <text:p text:style-name="GHT_20_Subheading" loext:marker-style-name="T93">The Eighth Day after the Resurrection <text:span text:style-name="T93"/></text:p>
      <text:p text:style-name="GHT_20_Verse" loext:marker-style-name="T93"><text:span text:style-name="T93">1 </text:span>And after seven days again, his disciples were within the Upper Room; then came Y'shúa, the doors being shut, and stood in their midst and said, “Peace to you!” And he was known to them in the holy Memorial.”</text:p>
      <text:p text:style-name="GHT_20_Verse" loext:marker-style-name="T93"><text:span text:style-name="T93">2 </text:span>And he said to them, “Love one another and all the creatures of Elohíym. Yet I say to you, not all are men, who are in the form of man. Are they men or women in the image of Elohíym whose ways are ways of violence, of oppression and wrong, who choose a lie rather than the truth?</text:p>
      <text:p text:style-name="GHT_20_Verse" loext:marker-style-name="T93"><text:span text:style-name="T93">3 </text:span>Not truly, until they are born again and receive the Spirit of Love and Wisdom within their hearts. Then only are they sons and daughters of Yisraél, and being of Yisraél, they are children of Elohíym. And for this cause, I came into the world, and for this, I have suffered at the hands of sinners.</text:p>
      <text:p text:style-name="GHT_20_Verse" loext:marker-style-name="T93"><text:span text:style-name="T93">4 </text:span>These are the words which I spoke to you, while I was yet with you, that all things must be fulfilled which were written in the Toráh of Moshéh and in the Prophets, and in the Psalms, concerning me.”</text:p>
      <text:p text:style-name="GHT_20_Verse" loext:marker-style-name="T93"><text:span text:style-name="T93">5 </text:span>And Y'shúa said, I stood in the midst of the world and in the flesh. I was seen and heard, and I found all men glutted with their own pleasures and drunk with their own follies, and none I found hungry or thirsty for the wisdom which is of Elohíym. My soul grieves over the sons and daughters of men because they are blind in their heart, and in their soul they are deaf and do not hear my voice.” </text:p>
      <text:p text:style-name="GHT_20_Verse" loext:marker-style-name="T93"><text:span text:style-name="T93">6 </text:span>Then he opened their comprehension, that they might discern the Scriptures, and said to them, “Thus it is written, and thus it behooved the Mashíakh to suffer, and to rise from the dead after the third day [and night]. And that repentance and remission of sins should be proclaimed in my name among all nations, beginning at Yerushaláyim. And you are witnesses of these things.</text:p>
      <text:p text:style-name="GHT_20_Verse" loext:marker-style-name="T93"><text:span text:style-name="T93">7 </text:span>And, behold, I send the promise of my Parent upon you, even of my Father—one with my Mother, whom you have not seen on the earth. For I say to you of a truth, as the whole world has been ruined by the sin and vanity of woman, so through the simplicity and truth of woman shall it be saved, even so, through you it shall be saved.</text:p>
      <text:p text:style-name="GHT_20_Verse" loext:marker-style-name="T93"><text:soft-page-break/><text:span text:style-name="T93">8 </text:span>Rejoice therefore and be glad, for you are more blessed than all who are on earth, for it is you, my twelve thousand who shall save the whole world.</text:p>
      <text:p text:style-name="GHT_20_Verse" loext:marker-style-name="T93"><text:span text:style-name="T93">9 </text:span>Again, I say to you, when the great tyrant and all the seven tyrants<text:note text:id="ftn266" text:note-class="footnote"><text:note-citation>250</text:note-citation><text:note-body><text:p text:style-name="Footnote" loext:marker-style-name="T81"><text:span text:style-name="T81"><text:s/>The “great tyrant and the seven tyrants” appear to echo the cosmological conflict scene in </text:span><text:span text:style-name="T88">Pistis Sophia</text:span><text:span text:style-name="T81">, where Adamas, “the great Tyrant,” and the hostile rulers fight in vain against the overwhelming Light of the risen Savior. GHT presents the tradition in a shorter and more resurrection-centered form: the tyrants are cosmic powers whose strength is diminished by Y</text:span><text:span text:style-name="T157">'</text:span><text:span text:style-name="T81">shúa after the resurrection. Read within GHT’s wider Hebraic frame, the scene may also be understood as a heavenly counterpart to the Tanakh motif of the Mal’akh of </text:span><text:span text:style-name="T82">Yhwh</text:span><text:span text:style-name="T81"> who fights for Yisra’él; here, however, the conflict is not merely against one earthly empire, but against the cosmic tyrannies that deform mankind itself.</text:span></text:p></text:note-body></text:note> began to fight in vain against the light, they knew not with whom or what they fought.</text:p>
      <text:p text:style-name="GHT_20_Verse" loext:marker-style-name="T93"><text:span text:style-name="T93">10 </text:span>For they saw nothing beyond a dazzling light, and when they fought, they expended their strength—one against another, and so it is.</text:p>
      <text:p text:style-name="GHT_20_Verse" loext:marker-style-name="T93"><text:span text:style-name="T93">11 </text:span>For this cause, I took a fourth part of their strength, so that they might not have such power, and prevail in their evil deeds.<text:note text:id="ftn267" text:note-class="footnote"><text:note-citation>251</text:note-citation><text:note-body><text:p text:style-name="P144" loext:marker-style-name="T81"><text:span text:style-name="T81"><text:s/>From a critical standpoint, the similarity between </text:span><text:span text:style-name="T82">G</text:span><text:span text:style-name="T457">ht</text:span><text:span text:style-name="T81"> 88:9–11 and </text:span><text:span text:style-name="T88">Pistis Sophia</text:span><text:span text:style-name="T81"> may suggest literary dependence or shared esoteric tradition. Yet, if Ouseley’s claim of visionary reception is granted its most charitable reading, another possibility emerges: </text:span><text:span text:style-name="T82">G</text:span><text:span text:style-name="T457">ht</text:span><text:span text:style-name="T81"> may preserve a simpler and more Hebraically framed form of a resurrection tradition later expanded in </text:span><text:span text:style-name="T88">Pistis Sophia</text:span><text:span text:style-name="T81">. In that case, </text:span><text:span text:style-name="T88">Pistis Sophia</text:span><text:span text:style-name="T81"> would not be the source of </text:span><text:span text:style-name="T82">G</text:span><text:span text:style-name="T457">ht</text:span><text:span text:style-name="T81">, but a later cosmological development of a tradition whose more original moral and apostolic form is preserved here.</text:span></text:p></text:note-body></text:note></text:p>
      <text:p text:style-name="GHT_20_Verse"><text:span text:style-name="T93">12 </text:span>For by involution and evolution shall the salvation of all the world be accomplished—by the descent of spirit into matter, and the ascent of matter into spirit, through the ages.”<text:note text:id="ftn268" text:note-class="footnote"><text:note-citation>252</text:note-citation><text:note-body><text:p text:style-name="Footnote"><text:s/>Verse 12 supplies the key to the preceding saying. The tyrants are hostile powers resisting the universal salvation accomplished “by involution and evolution,” that is, by the descent of spirit into matter and the ascent of matter into spirit through the ages. In this context they are not primarily Greek tyrants or merely earthly kings, but hidden ruling powers behind fallen humanity: violence, appetite, oppression, falsehood, vanity, blindness, and spiritual deafness. This explains the force of v. 5, where mankind is described as “glutted,” “drunk,” “blind,” and “deaf”; the human condition mirrors domination by these tyrannic powers. See also Excursus VII, especially §§2–5. </text:p></text:note-body></text:note> <text:s/><text:note text:id="ftn269" text:note-class="endnote"><text:note-citation>xvii</text:note-citation><text:note-body><text:p text:style-name="P145" loext:marker-style-name="T42"><text:span text:style-name="T42"><text:s/>The saying concerning the tyrants is not an isolated mythological fragment. It belongs to the resurrection commission of Chapter 88. The risen Y</text:span><text:span text:style-name="T458">'</text:span><text:span text:style-name="T42">shúa first opens the Scriptures, commands the proclamation of repentance and remission, promises “the promise of my Parent,” and names the apostolic company through whom the world is to be saved. Only then does he reveal that the hostile rulers have already been confounded by the Light and deprived of part of their strength. Verse 12 explains why: the salvation of the world unfolds through “involution and evolution,” the descent of spirit into matter and the ascent of matter into spirit through the ages. The tyrants are therefore not merely earthly oppressors, but cosmic powers that turn embodiment toward violence, appetite, falsehood, and oppression. This explains why the passage first describes mankind as “glutted,” “drunk,” “blind,” and “deaf”; the visible moral condition of humanity reflects the unseen tyranny of the hostile powers. By weakening them, the risen Y</text:span><text:span text:style-name="T458">'</text:span><text:span text:style-name="T42">shúa makes possible the long restoration of creation, in which matter itself is progressively raised into spirit.</text:span></text:p></text:note-body></text:note></text:p>
      <text:h text:style-name="GHT_20_Chapter" text:outline-level="1"><text:bookmark-start text:name="__RefHeading___Toc37367_3619305966"/><text:bookmark-start text:name="_Toc230713686"/>Chapter 89<text:bookmark-end text:name="__RefHeading___Toc37367_3619305966"/><text:bookmark-end text:name="_Toc230713686"/></text:h>
      <text:p text:style-name="GHT_20_Subheading" loext:marker-style-name="T93">Y'shúa Appeared at the Sea of Tiberias<text:span text:style-name="T93"/></text:p>
      <text:p text:style-name="P146" loext:marker-style-name="T93"><text:span text:style-name="T93">1 </text:span>After these things, Y'shúa showed himself again to the disciples at the sea of Tiberias, and in this way he showed himself. There were together Shimón, Képha, and Thoma, called Didymus, and Nathana<text:span text:style-name="T229">é</text:span>l of Cana in Galilee, and Ya’aqóḅ and Yoḥanán and two others of his disciples.</text:p>
      <text:p text:style-name="GHT_20_Verse"><text:span text:style-name="T93">2 </text:span>And Képha said to them, “I am going fishing.” They say to him, “We also are going with you.” They went forth and entered a ship <text:soft-page-break/>immediately. And that night they caught nothing. And when the morning was now come, Y'shúa stood on the shore, but the disciples did not know that it was Y'shúa.</text:p>
      <text:p text:style-name="GHT_20_Verse" loext:marker-style-name="T93"><text:span text:style-name="T93">3 </text:span>Then Y'shúa said to them, “Children, do you have any food? They answered him, “No, Master, not enough for all; there is nothing but a small loaf, a little oil, and a few dried fruits.” And he said to them, “Let these suffice; come and dine.”</text:p>
      <text:p text:style-name="GHT_20_Verse" loext:marker-style-name="T93"><text:span text:style-name="T93">4 </text:span>And he blessed them, and they ate and were filled, and there was a pitcher of water also, and he blessed it likewise, and lo, it was the fruit of the vine. </text:p>
      <text:p text:style-name="GHT_20_Verse" loext:marker-style-name="T93"><text:span text:style-name="T93">5 </text:span>And they marveled and said, “It is the Master.” And none of the disciples asked him. “Who are you?” knowing it was the Master.</text:p>
      <text:p text:style-name="GHT_20_Verse" loext:marker-style-name="T93"><text:span text:style-name="T93">6 </text:span>This is now the sixth time that Y'shúa showed himself to his disciples, after that he was risen from the dead. So, when they had dined, Y'shúa said to Képha, “Son of Yonah, do you love me more than these?” He said to him, “Yes, Master, you know that I love you.” He said to him, “Feed my lambs.” He said to him again the second time, “Képha, son of Yonah, do you love me?” He said to him, “Yes Master, you know that I love you.” He said to him, “Feed my sheep.”</text:p>
      <text:p text:style-name="GHT_20_Verse" loext:marker-style-name="T93"><text:span text:style-name="T93">7 </text:span>He said to him the third time, “Képha, son of Yonah, do you love me?” Képha was grieved because he said to him the third time, “Do you love me?” And he said to him, “Master, you know all things; you know that I love you.”<text:note text:id="ftn270" text:note-class="footnote"><text:note-citation>253</text:note-citation><text:note-body><text:p text:style-name="Footnote" loext:marker-style-name="T81"><text:span text:style-name="T81"><text:s/>Here </text:span><text:span text:style-name="T87">Shimón K</text:span><text:span text:style-name="T459">é</text:span><text:span text:style-name="T87">pha</text:span><text:span text:style-name="T81"> affirms his love for Y'shúa three times. In contrast, the </text:span><text:span text:style-name="T212">Ght</text:span><text:span text:style-name="T144"> </text:span><text:span text:style-name="T81">attributes the earlier triple denial to </text:span><text:span text:style-name="T87">the other Shimón</text:span><text:span text:style-name="T81"> (see </text:span><text:span text:style-name="T87">70:6–7; 78:14</text:span><text:span text:style-name="T81">).</text:span></text:p></text:note-body></text:note></text:p>
      <text:p text:style-name="GHT_20_Verse" loext:marker-style-name="T93"><text:span text:style-name="T93">8 </text:span>Y'shúa said to him, “Feed my Flock. Truly, Truly, I say to you, you are a rock from the rock, and on this rock will I build my Assembly, and I will raise you above my twelve to be my deputized-agent upon earth for a center of unity to the Twelve, and another shall be called and chosen to fill your place among the Twelve, and you shall be the servant of servants and shall feed my rams, my sheep, and my lambs.</text:p>
      <text:p text:style-name="GHT_20_Verse" loext:marker-style-name="T93"><text:span text:style-name="T93">9 </text:span>And yet another shall arise, and he shall teach many things which I have taught you already, and he shall spread the Gospel among the nations with great zeal.<text:note text:id="ftn271" text:note-class="footnote"><text:note-citation>254</text:note-citation><text:note-body><text:p text:style-name="Footnote" loext:marker-style-name="T81"><text:span text:style-name="T81"><text:s/></text:span>This likely refers to the apostle Sha’ul/Paul, whose zealous mission among the nations accords with the description. Because the figure is not named, the identification should remain probable rather than certain. </text:p></text:note-body></text:note> But the keys of the Kingdom will I give to those who succeed you in my Spirit and obeying my Toráh.</text:p>
      <text:p text:style-name="GHT_20_Verse" loext:marker-style-name="T93"><text:soft-page-break/><text:span text:style-name="T93">10 </text:span>And again, I say to you, When you were young you girded yourself and walked where you willed, but when you shall be old, you shall stretch forth your hands and another shall gird you and carry you where you do not desire.” This he spoke, signifying by what death he should glorify Elohíym.</text:p>
      <text:p text:style-name="GHT_20_Verse" loext:marker-style-name="T93"><text:span text:style-name="T93">11 </text:span>And when he had spoken this, he said to him, “Follow me”. Then Képha, turning around, saw the disciple whom Y'shúa loved following.<text:span text:style-name="T99"><text:note text:id="ftn272" text:note-class="footnote"><text:note-citation>255</text:note-citation><text:note-body><text:p text:style-name="Footnote" loext:marker-style-name="T81"><text:span text:style-name="T81"><text:s/></text:span>The “other disciple whom Y<text:span text:style-name="T460">'</text:span>shúa loved” is most naturally identified here with Yoḥanán. See the note at <text:span text:style-name="T38">G</text:span><text:span text:style-name="T461">ht</text:span> 84:6; compare John 21:20–24. </text:p></text:note-body></text:note></text:span> Képha seeing him, said to Y'shúa, “Master, and what shall this man do?” Y'shúa said to him, “If I desire that he remains till I come, what is that to you? You follow me.”</text:p>
      <text:p text:style-name="GHT_20_Verse"><text:span text:style-name="T93">12 </text:span>Then this saying went abroad among the brethren, that disciple should not die: yet Y'shúa did not say to him, “He shall not die”, but, “If I desire that he remains till I come, what is that to you.”</text:p>
      <text:h text:style-name="GHT_20_Chapter" text:outline-level="1"><text:bookmark-start text:name="__RefHeading___Toc37369_3619305966"/><text:bookmark-start text:name="_Toc230713687"/>Chapter 90<text:bookmark-end text:name="__RefHeading___Toc37369_3619305966"/><text:bookmark-end text:name="_Toc230713687"/></text:h>
      <text:p text:style-name="GHT_20_Subheading" loext:marker-style-name="T93">What Is Truth? Y'shúa Appears and Answers<text:span text:style-name="T93"/></text:p>
      <text:p text:style-name="GHT_20_Verse" loext:marker-style-name="T93"><text:span text:style-name="T93">1 </text:span>Again the Twelve were gathered together in the circle of palm trees, and one of them, Thoma, said to the other, “What is Truth? For the same things appear different to different minds and even to the same mind at different times. What then, is Truth?” </text:p>
      <text:p text:style-name="GHT_20_Verse" loext:marker-style-name="T93"><text:span text:style-name="T93">2 </text:span>And as they were speaking, Y'shúa appeared in their midst and said, “Truth, one and absolute, is in Elohíym alone, for no man nor any body of men, knows that which Elohíym alone knows, who is the All in All. To men is Truth revealed according to their capacity to comprehend and receive. </text:p>
      <text:p text:style-name="GHT_20_Verse" loext:marker-style-name="T93"><text:span text:style-name="T93">3 </text:span>The One Truth has many sides, and one sees one side only, another sees another, and some see more than others, according as it is given to them. </text:p>
      <text:p text:style-name="GHT_20_Verse" loext:marker-style-name="T93"><text:span text:style-name="T93">4 </text:span>Behold this crystal: how the one light its manifest in twelve faces, yea four times twelve, and each face reflects one ray of light, and one regards one face, and another, another <text:span text:style-name="T50">face</text:span>, but it is the one crystal and the one light that shines in all.</text:p>
      <text:p text:style-name="GHT_20_Verse" loext:marker-style-name="T93"><text:span text:style-name="T93">5 </text:span>Behold again: When one climbs a mountain and attains one height, he said, ‘This is the top of the mountain, let us reach it’; And when they <text:soft-page-break/>have reached that height, lo, they see another beyond it until they come to that height from which no other height is to be seen, if they are able to attain it. </text:p>
      <text:p text:style-name="GHT_20_Verse" loext:marker-style-name="T93"><text:span text:style-name="T93">6 </text:span>So it is with Truth. I am the Truth and the Way and the Life and have given to you the Truth I have received from above. And that which is seen and received by one, is not seen and received by another. That which appears true to some, seems not true to others. They who are in the valley see not as those who are on the hilltop. </text:p>
      <text:p text:style-name="GHT_20_Verse" loext:marker-style-name="T93"><text:span text:style-name="T93">7 </text:span>But to each, it is the Truth as the one mind sees it, and for that time, till a higher Truth shall be revealed to the same: and to the soul which receives higher light, shall more light be given. Wherefore, condemn not others, so that you will not be condemned. </text:p>
      <text:p text:style-name="GHT_20_Verse" loext:marker-style-name="T93"><text:span text:style-name="T93">8 </text:span>As you keep the holy Toráh of Love which I have given to you, so shall the Truth be revealed more and more to you; And the Spirit of Truth which comes from above shall guide you, albeit through many wanderings, into all Truth, even as the fiery cloud guided the children of Yisraél through the wilderness. [Exodus 13:21]</text:p>
      <text:p text:style-name="GHT_20_Verse" loext:marker-style-name="T93"><text:span text:style-name="T93">9 </text:span>Be faithful to the light you have till a higher light is given to you. Seek more light and you shall have abundantly; Do not rest till you find. </text:p>
      <text:p text:style-name="GHT_20_Verse" loext:marker-style-name="T93"><text:span text:style-name="T93">10 </text:span>Elohíym gives you all Truth as a ladder with many steps, for the salvation and perfection of the soul, and the truth which seems <text:span text:style-name="T50">true</text:span> today, you will abandon for the higher truth of the morrow. Press to perfection. </text:p>
      <text:p text:style-name="GHT_20_Verse" loext:marker-style-name="T93"><text:span text:style-name="T93">11 </text:span>Whosoever keeps the Holy Toráh which I have given, the same shall save their souls, however differently they may see the truths which I have given. </text:p>
      <text:p text:style-name="GHT_20_Verse" loext:marker-style-name="T93"><text:span text:style-name="T93">12 </text:span>Many shall say to me, ‘Master, Master, we have been zealous for your Truth. But I shall say to them, ‘No, but that others may see as you see, and no other truth beside. Faith [Emunáh] without love is dead. Love is the fulfilling of the Toráh. </text:p>
      <text:p text:style-name="GHT_20_Verse" loext:marker-style-name="T93"><text:span text:style-name="T93">13 </text:span>How shall faith in what they receive profit them that suppress it in unrighteousness? They who have love have all things, and without love there is nothing of worth. Let each one hold what they see to be the truth in love, knowing that where love is not [present], truth is a dead letter and profits nothing. </text:p>
      <text:p text:style-name="GHT_20_Verse" loext:marker-style-name="T93"><text:span text:style-name="T93">14 </text:span>There abide Goodness, and Truth, and Beauty, but the greatest of these is Goodness [Benevolence]. If any have hatred to their fellows and <text:soft-page-break/>harden their hearts to the creatures of Elohíym’s hands, how can they see Truth to salvation, seeing their eyes are blinded and their hearts are hardened to Elohíym’s creation? </text:p>
      <text:p text:style-name="GHT_20_Verse" loext:marker-style-name="T93"><text:span text:style-name="T93">15 </text:span>As I have received the Truth, so I have given it to you. Let each receive it according to their light and ability to comprehend and do not persecute those who receive it after a different interpretation. </text:p>
      <text:p text:style-name="GHT_20_Verse"><text:span text:style-name="T93">16 </text:span>For Truth is the Might of Elohíym and it shall prevail in the end over all errors. But the Holy Toráh which I have given is plain for all and just and good. Let all observe it for the salvation of their souls.”</text:p>
      <text:h text:style-name="GHT_20_Chapter" text:outline-level="1"><text:bookmark-start text:name="__RefHeading___Toc37371_3619305966"/><text:bookmark-start text:name="_Toc230713688"/>Chapter 91<text:bookmark-end text:name="__RefHeading___Toc37371_3619305966"/><text:bookmark-end text:name="_Toc230713688"/></text:h>
      <text:p text:style-name="GHT_20_Subheading" loext:marker-style-name="T93">The Order of the Kingdom (Part 1)<text:span text:style-name="T93"/></text:p>
      <text:p text:style-name="GHT_20_Verse" loext:marker-style-name="T93"><text:span text:style-name="T93">1 </text:span>In that time after Y'shúa had risen from the dead, he tarried ninety days<text:span text:style-name="T99"><text:note text:id="ftn273" text:note-class="footnote"><text:note-citation>256</text:note-citation><text:note-body><text:p text:style-name="P147" loext:marker-style-name="T81"><text:span text:style-name="T81"><text:s/></text:span>The ninety-day interval is reckoned from the day following the eighth-day appearance recorded in <text:span text:style-name="T38">G</text:span><text:span text:style-name="T462">ht</text:span> 88:1. It concludes immediately before the ascension on the Šabbath, eight days before the second Shaḅuóth—the Festival of New Wine. See the chronological note at <text:span text:style-name="T38">G</text:span><text:span text:style-name="T462">ht</text:span> 95:1. </text:p></text:note-body></text:note></text:span> with Miriám his mother and Miriám ha-Migdalíth who anointed his body and Miriám of Cleophas and the Twelve, and their fellows, instructing them and answering questions concerning the Kingdom of Elohíym. </text:p>
      <text:p text:style-name="GHT_20_Verse" loext:marker-style-name="T93"><text:span text:style-name="T93">2 </text:span>And as they sat at supper—when it was evening—Miriám ha-Migdalíth asked him, saying, “Master, will you now declare to us the order of the Kingdom?” </text:p>
      <text:p text:style-name="GHT_20_Verse" loext:marker-style-name="T93"><text:span text:style-name="T93">3 </text:span>And Y'shúa answered and said, “Truly I say to you, O Miriám, and to each of my disciples, The Kingdom of Heaven is within you. But the time comes when that which is within shall be made manifest in the without, for the sake of the world. </text:p>
      <text:p text:style-name="GHT_20_Verse" loext:marker-style-name="T93"><text:span text:style-name="T93">4 </text:span>Order indeed is good and needful, but before all things is love. Love one another and all the creatures of Elohíym, and by this shall all men know that you are my disciples.” </text:p>
      <text:p text:style-name="GHT_20_Verse" loext:marker-style-name="T93"><text:span text:style-name="T93">5 </text:span>And one<text:span text:style-name="T99"><text:note text:id="ftn274" text:note-class="footnote"><text:note-citation>257</text:note-citation><text:note-body><text:p text:style-name="Footnote" loext:marker-style-name="T81"><text:span text:style-name="T81"><text:s/></text:span>The unidentified questioner presupposes the continuing authority of circumcision. Y<text:span text:style-name="T463">'</text:span>shúa rejects that premise for those in Mashíakh, replacing cutting and bloodshed with the peaceful reception of the child into the congregation. See the accompanying endnote to <text:span text:style-name="T38">G</text:span><text:span text:style-name="T464">ht</text:span> 91:5.</text:p></text:note-body></text:note></text:span> [<text:note text:id="ftn275" text:note-class="endnote"><text:note-citation>xviii</text:note-citation><text:note-body><text:p text:style-name="P148"><text:s/><text:span text:style-name="T465">The unidentified interlocutor appears not to have received the full scope of Y</text:span><text:span text:style-name="T466">'</text:span><text:span text:style-name="T465">shúa’s teaching and assumes that infants should continue to be admitted through the cutting of the flesh commanded in the received Torah. Y</text:span><text:span text:style-name="T466">'</text:span><text:span text:style-name="T465">shúa does not accept the premise. He declares that for those who are in the Messiah there is neither cutting of the flesh nor shedding of blood.</text:span></text:p><text:p text:style-name="P149">This rejection has parallels in certain Nasarean and Mandaean traditions that regarded blood rituals—and, in some cases, circumcision itself—as corruptions attributed to Abraham or Moshéh. Such parallels do not establish direct dependence, but they demonstrate that opposition to circumcision existed within religious streams related to the wider Jewish-Christian environment.</text:p><text:p text:style-name="P149">The following passage replaces the bloody sign with a peaceful reception of the child into the congregation. If water is involved in that reception, it may recall the cleansing waters of the Flood and the restoration of the Noahic covenant without bloodshed. That association remains interpretive rather than explicit in the text.</text:p><text:p text:style-name="P150"><text:span text:style-name="T407">Some early followers of Y</text:span><text:span text:style-name="T467">'</text:span><text:span text:style-name="T407">shúa may nevertheless have continued circumcision as an inherited ethnic or communal practice, especially where abandoning it would have severed them completely from the wider people of Yisra’él. The </text:span><text:span text:style-name="T468">G</text:span><text:span text:style-name="T469">ht</text:span><text:span text:style-name="T407">, however, presents the Higher Law itself as requiring no cutting of the flesh and no shedding of blood.</text:span></text:p></text:note-body></text:note>] asked him, saying, “Master, do you desire that infants be received into the congregation in like manner as Moshéh commanded by incision?” And Y'shúa answered, “For those who are in Mashíakh, there is no cutting of the flesh nor shedding of blood. </text:p>
      <text:p text:style-name="GHT_20_Verse" loext:marker-style-name="T93"><text:soft-page-break/><text:span text:style-name="T93">6 </text:span>Let the infant of eight days be presented to the Father-Mother, who is in heaven, with prayer and thanksgiving, and let a name be given to it by its parents, and let the presbyter sprinkle pure water upon it, according to that which is written in the prophets [Eze. 36:25] and let its parents see to it that it is brought up in the ways of righteousness, neither eating flesh nor drinking strong drink nor hurting the creatures which Elohíym has given into the hands of man to protect.” </text:p>
      <text:p text:style-name="GHT_20_Verse" loext:marker-style-name="T93"><text:span text:style-name="T93">7 </text:span>Again one said to him, “Master, what do you desire when they grow up?” And Y'shúa said, “After seven years, or when they begin to know the evil from the good, and learn to choose the good, let them come to me and receive the blessing at the hands of the Presbyter [Elder] or the Messenger [Overseer – Paqid] of the Assembly with prayer and thanksgiving. And let them be admonished to keep from flesh eating and strong drink, and from hunting the innocent creatures of Elohíym; for shall they be lower than the horse or the sheep to whom these things are against nature?” </text:p>
      <text:p text:style-name="GHT_20_Verse" loext:marker-style-name="T93"><text:span text:style-name="T93">8 </text:span>And again he said, “If there come to us any that eat flesh and drink strong drink, shall we receive them?” And Y'shúa said to him, “Let such abide in the outer court till they cleanse themselves from these grosser evils; for till they perceive and repent of these, they are not fit to receive the higher Mysteries.” </text:p>
      <text:p text:style-name="GHT_20_Verse" loext:marker-style-name="T93"><text:span text:style-name="T93">9 </text:span>And another asked him, saying, “When do you desire that they receive Baptism?” And Y'shúa answered, “After another seven years or when they know the teaching and do that which is good and learn to work with their own hands and choose a craft whereby they may live and are steadfastly set on the right way, then let them ask for initiation. And let the Messenger or Presbyter of the Assembly examine them and see if they are worthy and let him offer thanksgiving and prayer and bury them in the waters of separation that they may rise to newness of life, confessing Elohíym as their Father and Mother, vowing to obey the Holy Toráh, and keep themselves separate from the evil in the world.” </text:p>
      <text:p text:style-name="GHT_20_Verse"><text:span text:style-name="T93">10 </text:span>And another asked him, “Master, at what time shall they receive the Anointing?” And Y'shúa answered, “When they have reached the age of maturity and manifested in themselves the seven-fold gifts of the Spirit; <text:s/>then, let the Messenger offer prayer and thanksgiving and seal them with the seal of the Anointing. It is good that all be tried in each <text:soft-page-break/>degree seven years. Nevertheless, let it be to each according to their growth in the love and the wisdom of Elohíym. </text:p>
      <text:h text:style-name="GHT_20_Chapter" text:outline-level="1"><text:bookmark-start text:name="__RefHeading___Toc37373_3619305966"/><text:bookmark-start text:name="_Toc230713689"/>Chapter 92<text:bookmark-end text:name="__RefHeading___Toc37373_3619305966"/><text:bookmark-end text:name="_Toc230713689"/></text:h>
      <text:p text:style-name="GHT_20_Subheading" loext:marker-style-name="T93">The Order of the Kingdom (Part 2)<text:span text:style-name="T93"/></text:p>
      <text:p text:style-name="GHT_20_Verse" loext:marker-style-name="T93"><text:span text:style-name="T93">1 </text:span>And another asked him, saying, “Master, do you desire that there be marriages among us as it is among the nations of earth?” And Y'shúa answered, saying, “Among some it is the custom that one woman may marry several men [polyandry], who shall say to her, ‘Be our wife and take away our reproach.’ Among others it is the custom, that one man may marry several women [polygyny], and who shall say to him, ‘Be our husband and take away our reproach’; for they who love, do feel it is a reproach to be unloved.</text:p>
      <text:p text:style-name="GHT_20_Verse" loext:marker-style-name="T93"><text:span text:style-name="T93">2 </text:span>But to you my disciples, I show a better and more perfect way, even this, that marriage should be between one man and one woman [monogamy], who by perfect love and sympathy are united, and that while love and life do last, howbeit in perfect freedom. But let them see to it that they have perfect health, and that they genuinely love each other in all purity, and not for worldly advantage only, and then let them betroth one to another before witnesses.</text:p>
      <text:p text:style-name="GHT_20_Verse" loext:marker-style-name="T93"><text:span text:style-name="T93">3 </text:span>Then, when the time is come, let the Messenger or Presbyter offer prayer and thanksgiving and bind them with the scarlet cord, if you will, and crown them, and lead them thrice around the altar and let them eat of one bread and drink of one cup. Then holding their hands together, let him say to them in this wise, ‘Be you two in one, blessed be the holy union, you whom Elohíym does join together let no man put asunder, so long as life and love do last.’</text:p>
      <text:p text:style-name="GHT_20_Verse" loext:marker-style-name="T93"><text:span text:style-name="T93">4 </text:span>And if they bear children, let them do so with discretion and prudence according to their ability to maintain them. Nevertheless, to those who would be perfect and to whom it is given, I say, let them be as the messengers of Elohíym in heaven who neither marry nor are given in marriage nor have children nor care for tomorrow, but are free from bonds, even as I am, and keep and store up the power of Elohíym within for their ministry and for works of healing, even as I have done. But the many cannot receive this saying, only they to whom it is given.”</text:p>
      <text:p text:style-name="GHT_20_Verse" loext:marker-style-name="T93"><text:span text:style-name="T93">5 </text:span>And another asked him, saying, “Master, in what manner shall we offer the Holy Oblation?” And Y'shúa answered, saying, “The Oblation <text:soft-page-break/>which Elohíym loves in secret is a pure heart. But for a memorial of worship offer unleavened bread, mingled wine, oil and incense. When you come together in one place to offer the Holy Oblation, the lamps being lit, let him who presides, even the Messenger of the Assembly, or the Presbyter, having clean hands and a pure heart, take from the things offered, unleavened bread and mingled wine with incense.</text:p>
      <text:p text:style-name="GHT_20_Verse" loext:marker-style-name="T93"><text:span text:style-name="T93">6 </text:span>And let him give thanks over them and bless them calling upon the Father-Mother in heaven to send their Ruách ha’Qodésh that it may come upon and make them to be the Body and Blood, even the sustenance and life of <text:span text:style-name="T105">יהוה</text:span>, which is ever being broken and shed for all.</text:p>
      <text:p text:style-name="GHT_20_Verse"><text:span text:style-name="T93">7 </text:span>And let him lift it up toward heaven and pray for all, even for those who are gone before, for those who are yet alive, and for those who are yet to come. As I have taught you, so pray, and after this let him break the bread and put a fragment in the cup, and then bless the holy union, and then let him give to the faithful, saying after this manner, This is the body of the Mashíakh even the sustenance of Elohíym (ever being broken and shed for you and for all), to everlasting life. As you have seen me do, do so also, in the spirit of love, for the words I speak to you, they are spirit, and they are life.” </text:p>
      <text:h text:style-name="GHT_20_Chapter" text:outline-level="1"><text:bookmark-start text:name="__RefHeading___Toc37375_3619305966"/><text:bookmark-start text:name="_Toc230713690"/>Chapter 93<text:bookmark-end text:name="__RefHeading___Toc37375_3619305966"/><text:bookmark-end text:name="_Toc230713690"/></text:h>
      <text:p text:style-name="GHT_20_Subheading" loext:marker-style-name="T93">The Order of the Kingdom (Part 3)<text:span text:style-name="T93"/></text:p>
      <text:p text:style-name="GHT_20_Verse" loext:marker-style-name="T93"><text:span text:style-name="T93">1 </text:span>And another spoke, saying, “Master, if one has committed a sin, can a man remit or retain his sin?” And Y'shúa said, “Elohíym forgives all sin to those who repent [regret, confess, &amp; turn away from it], but as you sow, so also must you reap. Neither Elohíym nor man can remit the sins of those who do not repent nor forsake their sins nor yet retain the sins of those who forsake them. But if one being in the spirit sees clearly that any repent and forsake their sins, such may say truly to the penitent, ‘Your sins are forgiven you’. For all sin is remitted by repentance and amendment [of life]; and they are loosed from it who forsake it and are bound to it who continue it.</text:p>
      <text:p text:style-name="GHT_20_Verse" loext:marker-style-name="T93"><text:span text:style-name="T93">2 </text:span>Nevertheless the fruits of the sin must continue for a season; for as we sow so must we reap for Elohíym is not mocked, and they who sow to the flesh shall reap corruption, they who sow to the spirit shall reap life eternal. Wherefore, if any forsake their sins and confess them, let the Presbyter say to such in this wise, ‘May Elohíym forgive you your sins, <text:soft-page-break/>and bring you to everlasting life. All sin against Elohíym is forgiven by Elohíym, and sin against man by man.”</text:p>
      <text:p text:style-name="GHT_20_Verse" loext:marker-style-name="T93"><text:span text:style-name="T93">3 </text:span>And another asked him, saying, “If any are sick among us, shall we have power to heal even as you do?” And Y'shúa answered, “This power comes of perfect chastity and of faith. They who are born of Elohíym keep their seed within them. [avoiding seductive fornication; 9:5]</text:p>
      <text:p text:style-name="GHT_20_Verse" loext:marker-style-name="T93"><text:span text:style-name="T93">4 </text:span>Nevertheless, if any be sick among you, let them send for the Presbyters of the Assembly that they may anoint them with oil of olive in the name of the Lord, and the prayer of faith and the going out of power with the voice of thanksgiving, shall raise them up, if they are not detained by sin, of this, or a former life.”</text:p>
      <text:p text:style-name="GHT_20_Verse" loext:marker-style-name="T93"><text:span text:style-name="T93">5 </text:span>And another asked him, saying, “Master, how shall the holy Assembly be ordered and who shall minister therein?” And Y'shúa answered, “When my disciples are gathered in my name, let them choose from among themselves true and faithful men and women, who shall be ministers and counselors in temporal things and provide for the necessities of the poor and those who cannot work. And let these look to the ordering of the goods of the Assembly and assist at the Oblation; and let these be your Deacons with their Helps.</text:p>
      <text:p text:style-name="GHT_20_Verse" loext:marker-style-name="T93"><text:span text:style-name="T93">6 </text:span>And when these have given proof of their ministry, let them choose from them those who have spiritual gifts, whether of guidance or of prophecy or of preaching and of teaching and healing, that they may edify the flock, offer the holy Oblation, and minister the Mysteries of Elohíym. And let these be your Presbyter and their Helps.</text:p>
      <text:p text:style-name="GHT_20_Verse" loext:marker-style-name="T93"><text:span text:style-name="T93">7 </text:span>And from these who have served well in their degree, let one be chosen who is counted most worthy and let him preside over all and he shall be your Messenger. And let the Messenger ordain the Deacons and consecrate the Presbyters—anoint them and laying their hands upon them and breathing upon them that they may receive the Ruách ha’Qodésh for the office to which they are called. And as for the Messenger, let one of the higher ministry anoint and consecrate him, even one of the Supreme Council.</text:p>
      <text:p text:style-name="GHT_20_Verse" loext:marker-style-name="T93"><text:span text:style-name="T93">8 </text:span>For as I send Apostles and Prophets, so also I send Evangelists and Shepherds—the forty-eight pillars of the tabernacle—that by the ministry of the four, I may build up and perfect my Assembly. And they shall sit in Yerushaláyim a holy congregation, each with his Helper and Deacon. And to them shall the scattered congregations refer in all <text:soft-page-break/>matters pertaining to the Assembly. And as light comes, so shall they rule, <text:s/>guide, edify, and teach my holy Assembly. They shall receive light from all, and to all shall they give more light.</text:p>
      <text:p text:style-name="GHT_20_Verse" loext:marker-style-name="T93"><text:span text:style-name="T93">9 </text:span>And do not forget with your prayers and supplications, intercessions and giving of thanks, to offer the incense, as it is written in the last of your prophets, saying, ‘From the rising of the sun to the setting of the same, incense shall be offered to my name in all places with a pure Oblation for my name shall be great among the nations’. [Malachi 1:11]</text:p>
      <text:p text:style-name="GHT_20_Verse"><text:span text:style-name="T93">10 </text:span>For truly I say to you, incense is the memorial of the intercession of the Saints within the veil, with words that cannot be uttered [in common speech].” [Rom. 8:26 ; 1 Cor. 14:1-40]</text:p>
      <text:h text:style-name="GHT_20_Chapter" text:outline-level="1"><text:bookmark-start text:name="__RefHeading___Toc37377_3619305966"/><text:bookmark-start text:name="_Toc230713691"/>Chapter 94<text:bookmark-end text:name="__RefHeading___Toc37377_3619305966"/><text:bookmark-end text:name="_Toc230713691"/></text:h>
      <text:p text:style-name="GHT_20_Subheading" loext:marker-style-name="T93">The Order of the Kingdom (Part 4)<text:span text:style-name="T93"/></text:p>
      <text:p text:style-name="GHT_20_Verse" loext:marker-style-name="T93"><text:span text:style-name="T93">1 </text:span>And another asked him, saying, “Master, how should we bury our dead?” And Y'shúa answered, “Seek the council of the Deacons in this matter, for it concerns the body only. Truly, I say to you, there is no death to those who believe in the life to come. Death, as you deem it, is the door to life, and the grave is the gate to Resurrection for those who believe and obey. Do not mourn, nor weep for those that have left you; but rather, rejoice for their entrance into life. </text:p>
      <text:p text:style-name="GHT_20_Verse" loext:marker-style-name="T93"><text:span text:style-name="T93">2 </text:span>As all creatures come forth from the unseen into this world, so they return to the unseen and so will they come again till they are purified. Let the bodies of them that depart be committed to the elements, and the Father-Mother who renews all things shall give the Messengers charge over them. And let the Presbyter pray that their bodies may rest in peace and their souls awake to a joyful Resurrection. </text:p>
      <text:p text:style-name="GHT_20_Verse" loext:marker-style-name="T93"><text:span text:style-name="T93">3 </text:span>There is a Resurrection from the body; and there is a Resurrection in the body. There is a raising out of the life of the flesh; and there is a falling into the life of the flesh. Let prayer be made for those who are gone before and for those that are alive and for those that are yet to come, for all are One family in Elohíym. In Elohíym, they live and move and have their being. </text:p>
      <text:p text:style-name="GHT_20_Verse" loext:marker-style-name="T93"><text:span text:style-name="T93">4 </text:span>The body that you lay in the grave or that is consumed by fire is not the body that shall be; but, those who come shall receive other bodies yet their own. And as they have sown in one life so shall they reap in <text:soft-page-break/>another. Blessed are they who have worked righteousness in this life for they shall receive the crown of life.” </text:p>
      <text:p text:style-name="GHT_20_Verse" loext:marker-style-name="T93"><text:span text:style-name="T93">5 </text:span>And another asked him, saying, “Master, under the Toráh, Moshéh clothed the priests with garments of beauty for their ministration in the Miqdásh. Shall we also clothe them to whom we commit the ministry of sacred things as you have taught us?” And Y'shúa answered, “White linen is the righteousness of the Saints but the time truly comes when Tzión shall be desolate, and after the time of her affliction is past, she shall arise and put on her beautiful garments, as it is written. </text:p>
      <text:p text:style-name="GHT_20_Verse" loext:marker-style-name="T93"><text:span text:style-name="T93">6 </text:span>But you, seek first the Kingdom of Righteousness and all these things shall be added to you. In all things seek simplicity and do not give occasion to vain glory. Seek first to be clothed with charity, the garment of salvation, and the robe of righteousness.</text:p>
      <text:p text:style-name="GHT_20_Verse" loext:marker-style-name="T93"><text:span text:style-name="T93">7 </text:span>For what does it profit if you do not have these? As the sound of brass and tinkling of cymbal you are if you do not have love. Seek righteousness, love, and peace, and all things of beauty shall be added to you.”</text:p>
      <text:p text:style-name="GHT_20_Verse" loext:marker-style-name="T93"><text:span text:style-name="T93">8 </text:span>And yet another asked him, saying, “Master, how many of the rich and mighty will enter into life and join us who are poor and despised. How, then, shall we carry on the work of Elohíym in the regeneration of mankind?” And Y'shúa said, “This also is a matter for the Deacons of the Assembly in council with the Elders. </text:p>
      <text:p text:style-name="GHT_20_Verse" loext:marker-style-name="T93"><text:span text:style-name="T93">9 </text:span>But when my disciples are come together on the Šabbath at evening [ereḅ] or in the morning [boker] of the first day of the Šabbath-week, let them each bring an offering of a tithe, or the tithe of a tithe of their increase as Elohíym does prosper them, and put it in the treasury for the maintenance of the Assembly and the ministry, and the works thereof. For I say to you, it is more blessed to give than to receive. </text:p>
      <text:p text:style-name="GHT_20_Verse"><text:span text:style-name="T93">10 </text:span>So shall all things be done, decently and in order. And the rest the Spirit will set in order, which proceeds from the Father-Mother in heaven. I have instructed you now in first principles, and, lo, I am with you always, even to The End of the Age.</text:p>
      <text:h text:style-name="GHT_20_Chapter" text:outline-level="1"><text:bookmark-start text:name="__RefHeading___Toc37379_3619305966"/><text:bookmark-start text:name="_Toc230713692"/><text:soft-page-break/>Chapter 95<text:bookmark-end text:name="__RefHeading___Toc37379_3619305966"/><text:bookmark-end text:name="_Toc230713692"/></text:h>
      <text:p text:style-name="GHT_20_Subheading" loext:marker-style-name="T93">Exhortation &amp; Ascension after Ninety Days <text:span text:style-name="T93"/></text:p>
      <text:p text:style-name="GHT_20_Verse" loext:marker-style-name="T93"><text:span text:style-name="T93">1 </text:span>And Y'shúa, after he had showed himself alive to his disciples after his Resurrection and sojourned with them for ninety days<text:span text:style-name="T99"><text:note text:id="ftn276" text:note-class="footnote"><text:note-citation>258</text:note-citation><text:note-body><text:p text:style-name="Footnote" loext:marker-style-name="T81"><text:span text:style-name="T81"><text:s/></text:span>In this reconstruction, the ninety-day sojourn begins on the day following the eighth-day appearance of <text:span text:style-name="T38">G</text:span><text:span text:style-name="T470">ht</text:span> 88:1. It extends from the twenty-sixth day of the first month through the twenty-fourth day of the fourth month, inclusively. The ascension consequently falls on the following Šabbath, the twenty-fifth day of the fourth month, eight days before the Festival of New Wine on the third day of the fifth month. The seven complete days of prayer extend from the twenty-sixth day of the fourth month through the second day of the fifth month. Compare <text:span text:style-name="T38">G</text:span><text:span text:style-name="T470">ht</text:span> 95:5; 96:1, 8. </text:p></text:note-body></text:note></text:span> teaching and speaking of the Kingdom, the things pertaining to the Kingdom of Elohíym, and had finished all things that he had to do, he led forth the Twelve with Miriám ha-Migdalíth, Yos<text:span text:style-name="T471">é</text:span>ph his father, Miriám his mother, and the other holy women as far as Bethany to a mountain called Olivet, where he had appointed them. </text:p>
      <text:p text:style-name="GHT_20_Verse" loext:marker-style-name="T93"><text:span text:style-name="T93">2 </text:span>And when they saw him as he stood amidst them, they prostrated before him but some doubted. And Y'shúa spoke to them, saying, “Behold, I have chosen you from among men and have given you the Toráh and the Word of Truth. </text:p>
      <text:p text:style-name="GHT_20_Verse" loext:marker-style-name="T93"><text:span text:style-name="T93">3 </text:span>I have set you as the light of the world, and as a city that cannot be hidden. But the time comes when darkness shall cover the earth and gross darkness the people. And the enemies of truth and righteousness shall rule in my name, and set up a kingdom of this world, and oppress the peoples, and cause the enemy to blaspheme putting for my teachings the opinions of men, and teaching in my name that which I have not taught and darkening much that I have taught by their traditions. </text:p>
      <text:p text:style-name="GHT_20_Verse" loext:marker-style-name="T93"><text:span text:style-name="T93">4 </text:span>But be of good cheer, for the time will also come when the truth they have hidden shall be manifested, and the light shall shine and the darkness shall pass away, and the true Kingdom shall be established which shall be in the world, but not of it, and the Word of Righteousness and Love shall go forth from the Center, even the holy city of Mount Tzión, and the Mount which is in the land of Egypt shall be known as an altar of witness to <text:span text:style-name="T105">יהוה</text:span>. </text:p>
      <text:p text:style-name="GHT_20_Verse" loext:marker-style-name="T93"><text:span text:style-name="T93">5 </text:span>And now I go to my Parent and your Parent, my Elohíym and your Elohíym. But you, tarry in Yerushaláyim and abide in prayer. And after seven days, you shall receive power from on high, and the promise of the Ruách ha’Qodésh shall be fulfilled to you. And you shall go forth <text:soft-page-break/>from Yerushaláyim to all the Tribes of Yisraél and to the uttermost parts of the earth.” </text:p>
      <text:p text:style-name="GHT_20_Verse" loext:marker-style-name="T93"><text:span text:style-name="T93">6 </text:span>And having said these things, he lifted his pure and holy hands and blessed them. And it came to pass that while he blessed them, he was parted from them. And a cloud, as the sun in brightness, received him out of their sight. And as he went up, some held him by the feet and others bowed before him, falling to the earth on their faces. </text:p>
      <text:p text:style-name="GHT_20_Verse" loext:marker-style-name="T93"><text:span text:style-name="T93">7 </text:span>And while they gazed steadfastly into heaven, behold two stood by them in white apparel, and said, “You men of Yisraél, why do you stand gazing into the sky? This same Y'shúa who is taken from you in a cloud and as you have seen him go into heaven, even so he shall come again to the earth<text:span text:style-name="T99"><text:note text:id="ftn277" text:note-class="footnote"><text:note-citation>259</text:note-citation><text:note-body><text:p text:style-name="Footnote" loext:marker-style-name="T81"><text:span text:style-name="T81"><text:s/>The phrase </text:span><text:span text:style-name="T87">“come again”</text:span><text:span text:style-name="T81"> carries the sense of </text:span><text:span text:style-name="T87">return</text:span><text:span text:style-name="T81">. In this commentary, it is also connected with broader themes of return found elsewhere in the Gospel (cf. 59:12; 64:10; 65:8; 68:14; 94:2; 95:7).</text:span></text:p></text:note-body></text:note></text:span> [<text:note text:id="ftn278" text:note-class="endnote"><text:note-citation>xix</text:note-citation><text:note-body><text:p text:style-name="P151"><text:soft-page-break/><text:s/><text:span text:style-name="T164">As explained previously, Y’shúa first came in embodied human life through Yoséph and Miriám. He came again in the events surrounding 66–70 CE, raising the righteous dead—including the martyrs who had rested in Abraham’s Bosom—in what Revelation 20 identifies as the First Resurrection.</text:span></text:p><text:p text:style-name="P152"><text:span text:style-name="T47">That first-century coming may have been witnessed visibly by some, but its principal manifestation belonged to the heavenly and spiritual order. Compare Appendix I, </text:span><text:span text:style-name="Emphasis"><text:span text:style-name="T47">The Epistle of Apollos the Prophet</text:span></text:span><text:span text:style-name="T47">. If Y’shúa were to enter mortal embodiment again, that could likewise be described as another coming or gilgul, just as this Commentary provisionally associates earlier manifestations with Ḥanókh and Melchizedek. Such an interpretation remains speculative.</text:span></text:p><text:p text:style-name="P153">The present Commentary does not adopt another mortal embodiment of Y’shúa as the expected meaning of his future Return, although it recognizes the possibility of Daṿíd being manifested as prince over restored Yisra’él beneath Y’shúa’s universal sovereignty. Y’shúa’s coming in 66–70 CE brought an End, but not The End of the Age. See Excursus VI, especially §§7–10, concerning the First Resurrection, the present age, and the future Return of Y’shúa.</text:p></text:note-body></text:note>].” </text:p>
      <text:p text:style-name="GHT_20_Verse"><text:span text:style-name="T93">8 </text:span>Then they returned to Yerushaláyim from the Mount of Olives, which is a Šabbath day’s journey from the city.<text:span text:style-name="T99"><text:note text:id="ftn279" text:note-class="footnote"><text:note-citation>260</text:note-citation><text:note-body><text:p text:style-name="Footnote" loext:marker-style-name="T81"><text:span text:style-name="T81"><text:s/></text:span>A Šabbath day’s journey was traditionally reckoned as approximately two thousand cubits—about 0.6–0.7 mile, or roughly one kilometer, depending upon the length assigned to the cubit. Compare Acts 1:12 and m. ‘Eruvin 4:11.</text:p></text:note-body></text:note></text:span> And as they returned, they missed Miriám ha-Migdalíth. And they looked for her but did not find her. And some of the disciples said, “The Master has taken her.” And they marveled and were in great awe. </text:p>
      <text:p text:style-name="GHT_20_Subheading" loext:marker-style-name="T93">Y'shúa, an Example to All<text:span text:style-name="T93"/></text:p>
      <text:p text:style-name="GHT_20_Verse" loext:marker-style-name="T93"><text:span text:style-name="T93">9 </text:span>Now it was midsummer when Y'shúa ascended into heaven. And he had not yet attained his fiftieth year for it was needful that ‘seven times seven years’ should be fulfilled in his life.<text:span text:style-name="T99"><text:note text:id="ftn280" text:note-class="footnote"><text:note-citation>261</text:note-citation><text:note-body><text:p text:style-name="Footnote" loext:marker-style-name="T258"><text:span text:style-name="T81"><text:s/></text:span><text:span text:style-name="T258">This passage is interpreted in connection with </text:span><text:span text:style-name="T259">Daniel 9:24–27</text:span><text:span text:style-name="T258">, where the Anointed One is “cut off” in the midst of the final week. In this reconstruction the crucifixion occurs both </text:span><text:span text:style-name="T259">within the final seven-year period</text:span><text:span text:style-name="T258"> and symbolically </text:span><text:span text:style-name="T259">in the midst of the week</text:span><text:span text:style-name="T258">. </text:span>See Excursus V, §§6–7, concerning Daniel’s seventy weeks and its middle year.</text:p></text:note-body></text:note></text:span> </text:p>
      <text:p text:style-name="GHT_20_Verse"><text:span text:style-name="T93">10 </text:span>Yes [also], that he might be perfected by the suffering of all experiences and be an example to all—to children and parents, to the married and the celibates, to youth and those of full age, yes, and to all ages and conditions of mortal life. </text:p>
      <text:h text:style-name="GHT_20_Chapter" text:outline-level="1"><text:bookmark-start text:name="__RefHeading___Toc37381_3619305966"/><text:bookmark-start text:name="_Toc230713693"/><text:soft-page-break/>Chapter 96<text:bookmark-end text:name="__RefHeading___Toc37381_3619305966"/><text:bookmark-end text:name="_Toc230713693"/></text:h>
      <text:p text:style-name="GHT_20_Subheading" loext:marker-style-name="T93">The Pouring Out of The Spirit<text:span text:style-name="T93"/></text:p>
      <text:p text:style-name="GHT_20_Verse" loext:marker-style-name="T93"><text:span text:style-name="T93">1 </text:span>And as the disciples were gathered together in the upper room after they returned from the Mount, they all continued with one accord in prayer and supplication [seven days], and their number was about one hundred and twenty.<text:span text:style-name="T99"><text:note text:id="ftn281" text:note-class="footnote"><text:note-citation>262</text:note-citation><text:note-body><text:p text:style-name="Footnote" loext:marker-style-name="T81"><text:span text:style-name="T81"><text:s/></text:span>The seven days of prayer foretold in 95:5 extend from the day after the ascension—the twenty-sixth day of the fourth month—through the second day of the fifth month. They immediately precede the Festival of New Wine on the third day of the fifth month.</text:p></text:note-body></text:note></text:span></text:p>
      <text:p text:style-name="GHT_20_Verse" loext:marker-style-name="T93"><text:span text:style-name="T93">2 </text:span>And in that day, Ya’aqóḅ [brother of <text:s/>Yoḥanán] stood up and said; “Men and brethren, it is known to you how the Master, before he left us, chose Képha to preside over us and watch over us in his name and how it is necessary that one of those who have been with us and a witness to his Resurrection be chosen and appointed to take his place. </text:p>
      <text:p text:style-name="GHT_20_Verse" loext:marker-style-name="T93"><text:span text:style-name="T93">3 </text:span>And they chose two, called Barsabba and Matithyáhu [Matthias], and they prayed and said, “You Adonái, who knows the hearts of all men, show which of these two you have chosen to take part in this Apostleship from which you do raise your servant Képha to preside over us.”</text:p>
      <text:p text:style-name="GHT_20_Verse" loext:marker-style-name="T93"><text:span text:style-name="T93">4 </text:span>And they gave forth their lots, and the lot fell upon Matithyáhu, and the Twelve received him, and he was numbered among the Apostles.</text:p>
      <text:p text:style-name="GHT_20_Verse" loext:marker-style-name="T93"><text:span text:style-name="T93">5 </text:span>Then Yoḥanán and Ya’aqóḅ [the “Sons of Thunder]<text:span text:style-name="T137"><text:note text:id="ftn282" text:note-class="footnote"><text:note-citation>263</text:note-citation><text:note-body><text:p text:style-name="Footnote" loext:marker-style-name="T81"><text:span text:style-name="T81"><text:s/></text:span>Verses 2 and 5 refer to Ya’aqóḅ son of Zebedee, brother of Yoḥanán and one of the “sons of thunder” (Mark 3:17); he was later killed by Herod (Acts 12:1–2). This Ya’aqóḅ must be distinguished from Ya’aqóḅ the brother of Y<text:span text:style-name="T472">'</text:span>shúa, who is appointed over the Yerushaláyim Assembly in verse 13a and appears in Acts 12:17; 15:13; and 21:18. The Epistle of James is traditionally associated with the latter Ya’aqóḅ, although the epistle does not identify its author more fully.</text:p></text:note-body></text:note></text:span> separated Képha from their number by laying on of hands, that he might preside over them in the name of the Master, saying, “Brother, be you as a hewn stone, six-squared. Even you, Képha, which are an Eḅen [Rock] bearing witness to the Truth on every side.”</text:p>
      <text:p text:style-name="GHT_20_Verse" loext:marker-style-name="T93"><text:span text:style-name="T93">6 </text:span>And to the Apostles were given staffs to guide their steps in the ways of truth and crowns of glory withal; and to the Prophets burning lamps to show light on the path and censers with fire; and to the Evangelists the Book of the Holy Toráh<text:span text:style-name="T99"><text:note text:id="ftn283" text:note-class="footnote"><text:note-citation>264</text:note-citation><text:note-body><text:p text:style-name="Footnote" loext:marker-style-name="T81"><text:span text:style-name="T81"><text:s/></text:span>The text does not identify the contents or origin of this “Book of the Holy Toráh.” Within the symbolic distribution of ministries, it appears to represent a written instrument of evangelistic instruction by which the people are recalled to first principles. It should not be equated with any particular surviving book without further evidence. </text:p></text:note-body></text:note></text:span> to recall the people to the first principles; <text:soft-page-break/>and to the Shepherds were given the cup and platter to feed and nourish the flock. </text:p>
      <text:p text:style-name="GHT_20_Verse"><text:span text:style-name="T93">7 </text:span>But to none was given anything that was not given to all, for all were one Priesthood under the Mashíakh as their Master, the Great High Priest in the Miqdásh of Elohíym. And to the Deacons were given baskets that they might carry therein the things needful for the holy worship. And the number was about one hundred and twenty, Képha overseeing them [along with Ya’aqoḅ].<text:note text:id="ftn284" text:note-class="footnote"><text:note-citation>265</text:note-citation><text:note-body><text:p text:style-name="P154" loext:marker-style-name="T81"><text:span text:style-name="T81"><text:s/></text:span>The bracketed addition anticipates verse 13a, where Ya’aqóḅ the brother of Y’shúa is appointed Mebakker and Messenger of the Yerushaláyim Assembly. It does not make Képha and Ya’aqóḅ interchangeable or assign them an identical jurisdiction: Képha exercises the broader apostolic presidency described in v<text:span text:style-name="T473">ss.</text:span> 2–7, while Ya’aqóḅ serves as the presiding overseer of the Assembly at Yerushaláyim. </text:p></text:note-body></text:note> </text:p>
      <text:p text:style-name="GHT_20_Subheading" loext:marker-style-name="T93">Filled with the Holy Spirit<text:span text:style-name="T93"/></text:p>
      <text:p text:style-name="GHT_20_Verse" loext:marker-style-name="T93"><text:span text:style-name="T93">8 </text:span>And when ‘the third day’<text:span text:style-name="T359"><text:note text:id="ftn285" text:note-class="footnote"><text:note-citation>266</text:note-citation><text:note-body><text:p text:style-name="Footnote" loext:marker-style-name="T81"><text:span text:style-name="T81"><text:s/></text:span>“The third day” functions here both calendrically and typologically. In this reconstruction it is the third day of the fifth month, the Festival of New Wine. The expression also recalls the third-day manifestation at Sinai (Exod. 19:11, 15–16), so that the outpouring of the Spirit presents the apostolic Assembly as a renewed covenantal community. The accusation that the disciples were filled with “new wine” in Acts 2:13 acquires particular significance within this setting, although the connection remains interpretive rather than explicit. </text:p><text:p text:style-name="P155">Elsewhere, “on the third day” functions as a traditional prophetic formulation applied to Y’shúa’s resurrection (Hos. 6:2; 1 Cor. 15:4). This formulation does not require abandoning the Gospel’s more explicit chronology of “three days and three nights.” The expressions operate at different levels: one serves as a prophetic and theological summation, while the other specifies the chronological sequence of three nights and three daylight periods.</text:p></text:note-body></text:note></text:span> had fully come, they were all with one accord in the one place, and as they prayed, there came a sound from heaven as of a rushing mighty wind, and the room in which they were assembled was shaken, and it filled the place. </text:p>
      <text:p text:style-name="GHT_20_Verse" loext:marker-style-name="T93"><text:span text:style-name="T93">9 </text:span>And there appeared cloven tongues of flame like fire and sat upon the head of each of them. And they were all filled with the Ruách ha’Qodésh and began to speak with tongues as the Ruách [Spirit] gave them utterance. And Képha stood up and proclaimed the Toráh of Mashíakh to the multitude of all nations and tongues who were gathered together by the report of what had been seen and heard, each man hearing in his own tongue wherein he was born. </text:p>
      <text:p text:style-name="GHT_20_Verse" loext:marker-style-name="T93"><text:span text:style-name="T93">10 </text:span>And of those that listened there were gathered to the Assembly that day, three thousand souls, and they received the Holy Toráh [of Mashiakh], repented of their sins, and were baptized and continued steadfastly in the Apostles’ fellowship and worship, and the Oblation and prayers. </text:p>
      <text:p text:style-name="GHT_20_Verse" loext:marker-style-name="T93"><text:soft-page-break/><text:span text:style-name="T93">11 </text:span>And they who believed gave up their possessions and had all things in common and abode together in one place, showing the love and the goodness of Elohíym to their brothers and sisters and to all creatures, and working with their hands for the common good. </text:p>
      <text:p text:style-name="GHT_20_Verse"><text:span text:style-name="T93">12 </text:span>And from these there were called twelve to be Prophets with the Apostles, and twelve to be Evangelists and twelve to be Shepherds, and their Helps were added to them, and Deacons of the Assembly worldwide, and they numbered one hundred and twenty. And thus, the ‘Tabernacle of Daṿíd’ was raised up with living men filled with goodness, even as the Master had shown to them. </text:p>
      <text:p text:style-name="GHT_20_Verse"><text:span text:style-name="T47">13a </text:span>The Assembly in Yerushaláyim was given Ya’aqóḅ, the brother of the Master for its Mebakker<text:span text:style-name="T99"><text:note text:id="ftn286" text:note-class="footnote"><text:note-citation>267</text:note-citation><text:note-body><text:p text:style-name="Footnote" loext:marker-style-name="T81"><text:span text:style-name="T81"><text:s/></text:span>Meba<text:span text:style-name="T474">kk</text:span>er and Paqid are related but not identical Hebrew titles. Meba<text:span text:style-name="T474">kk</text:span>er denotes an examiner or overseer and is used for the supervisory officer in the Damascus Document; <text:span text:style-name="T475">P</text:span>aqid denotes an appointed officer, superintendent, or overseer in biblical Hebrew. “Bishop,” derived from the Greek episkopos, is a functional ecclesial equivalent rather than a literal rendering of either Hebrew term. Here Meba<text:span text:style-name="T474">kk</text:span>er identifies Ya’aqóḅ as the presiding overseer of the Yerushaláyim Assembly. Compare Gen. 41:34; 2 Chr. 31:13; Jer. 20:1; and CD XIII.7–16. </text:p></text:note-body></text:note></text:span> and Messenger, and under him twenty four priests in a fourfold ministry, and helpers and deacons also. </text:p>
      <text:p text:style-name="GHT_20_Verse"><text:span text:style-name="T47">13b </text:span>And after six days, many came together [on the Šabbath Day], and there were added six thousand men and women who received the holy Toráh of Love, and they received the word with gladness. </text:p>
      <text:p text:style-name="GHT_20_Subheading" loext:marker-style-name="T93">They Gathered Again the Next Day<text:span text:style-name="T93"/></text:p>
      <text:p text:style-name="GHT_20_Verse" loext:marker-style-name="T93"><text:span text:style-name="T93">14 </text:span>And<text:span text:style-name="T99"><text:note text:id="ftn287" text:note-class="footnote"><text:note-citation>268</text:note-citation><text:note-body><text:p text:style-name="Footnote" loext:marker-style-name="T81"><text:span text:style-name="T81"><text:s/></text:span>Verses 14–15 of the present edition do not appear in Alan Wauters and Rick Van Wyhe’s The Gospel of the Nazirenes. Whether this difference reflects editorial abridgment, a different source arrangement, or another stage of transmission cannot presently be determined. </text:p></text:note-body></text:note></text:span> as they gathered together on the Day of the Master after the Šabbath was past, and were offering the holy Oblation, they missed Miriám and Yoséph, the parents of Y'shúa. And they searched but did not find them. </text:p>
      <text:p text:style-name="GHT_20_Verse"><text:span text:style-name="T93">15 </text:span>And some of them said, “Surely the Master has taken them away, as he did ha-Migdalíth. And they were filled with awe and sung praises to Elohíym.” </text:p>
      <text:p text:style-name="GHT_20_Verse"><text:span text:style-name="T47">16a</text:span> And the Spirit of Elohíym came upon the Apostles and the Prophets with them. </text:p>
      <text:p text:style-name="GHT_20_Verse" loext:marker-style-name="T93"><text:span text:style-name="T47">16b</text:span> And memorializing [in a confession] what the Master had taught them, with one voice they confessed and praised Elohíym, saying:<text:span text:style-name="T99"><text:note text:id="ftn288" text:note-class="footnote"><text:note-citation>269</text:note-citation><text:note-body><text:p text:style-name="Footnote" loext:marker-style-name="T81"><text:span text:style-name="T81"><text:s/></text:span>This creedal passage has been minimally and cautiously restructured in wording, punctuation, and presentation. These adjustments are intended to clarify its sense within the theological framework of the Gospel as a whole, not to replace its received substance. Because several expressions employ the distinctive Father–Mother, Son–Daughter, and Yeshu-Maria language of the <text:span text:style-name="T38">G</text:span><text:span text:style-name="T476">ht</text:span>, the creed should be interpreted in relation to the complete Gospel rather than isolated from it. </text:p></text:note-body></text:note></text:span> <text:s/></text:p>
      <text:p text:style-name="GHT_20_Verse"><text:soft-page-break/><text:span text:style-name="T93">17 </text:span>“We believe in One Elohíym: [<text:span text:style-name="T99"><text:note text:id="ftn289" text:note-class="endnote"><text:note-citation>xx</text:note-citation><text:note-body><text:p text:style-name="Endnote"><text:s/><text:span text:style-name="T164">The Father–Mother language of this creed expresses one of the </text:span><text:span text:style-name="T166">G</text:span><text:span text:style-name="T477">ht</text:span><text:span text:style-name="T164">’s governing theological convictions: the fullness of masculine and feminine attributes exists within the one divine Being. Elohíym is not presented as a male deity standing alongside a female deity, but as the one undivided All-Parent in whom Fatherhood and Motherhood, Love and Wisdom, originating power and nurturing life are eternally united.</text:span></text:p><text:p text:style-name="Endnote">The title <text:span text:style-name="Emphasis">El</text:span> designates the Mighty or Supernal One, while <text:span text:style-name="Emphasis">Eloah</text:span> and <text:span text:style-name="Emphasis">Elohíym</text:span> belong to the wider biblical vocabulary for deity. Masculine and feminine associations may be heard symbolically within this vocabulary, especially in conjunction with the Gospel’s explicit Father–Mother teaching. Such associations should not, however, be treated as though Hebrew grammar by itself proves a literal equation of “God + Goddess = Gods.” The theological meaning arises from the Gospel’s complete pattern rather than from morphology alone.</text:p><text:p text:style-name="Endnote">The <text:span text:style-name="T38">G</text:span><text:span text:style-name="T478">ht</text:span> extends this complementary pattern through such expressions as Father–Mother, Son–Daughter, Love-Wisdom, and Yeshu-Maria. These expressions suggest that created life manifests corresponding masculine and feminine polarities and that perfection restores their harmony. They do not necessarily require a literal genealogy in which the divine Parent biologically produces fraternal twins or in which every symbolic pairing represents an actual heavenly marriage.</text:p><text:p text:style-name="Endnote">Later works, including the so-called <text:span text:style-name="Emphasis">Nasarean Bible of the Essene Way</text:span>, have developed more elaborate systems of emanation involving Yah, Ẏah and Ẏahlah, Jahday and Jahnah, and their proposed embodiments as Y<text:span text:style-name="T479">'</text:span>shúa and Miriám ha-Migdalíth. Such constructions may preserve echoes of the <text:span text:style-name="T38">G</text:span><text:span text:style-name="T478">ht</text:span>’s Father–Mother and Son–Daughter imagery, but they should not be used to govern the interpretation of this Gospel. Their elaborate divine genealogy and the equal worship they accord to several figures go beyond the testimony adopted in this Commentary.</text:p><text:p text:style-name="Endnote">The position maintained here is that Yahwéh alone—the one ultimate Father–Mother and All-Parent—is properly adored as the Infinite and uncreated One. Y<text:span text:style-name="T479">'</text:span>shúa and all other sons and daughters possess a divine origin and calling, but remain created or begotten beings rather than equal manifestations of the Infinite essence. The divine attributes proceed from Yahwéh and are reflected through creation; created persons are not therefore separate <text:soft-page-break/>deities or self-existent emanations of the same infinite Being.</text:p><text:p text:style-name="Endnote">The <text:span text:style-name="T478">Ght</text:span> introduces a theology of divine fullness, complementary manifestation, and the restoration of male and female into harmony. Where the Gospel speaks explicitly, its testimony should be affirmed. Where later systems construct detailed heavenly genealogies, biological relationships, or successive embodiments, those proposals should remain clearly distinguished from the Gospel itself.</text:p></text:note-body></text:note></text:span>] the Infinite, the Secret Fount, the Eternal Parent—Of whom are all things invisible and visible, The All in all, through all around all—The Holy Twain, in whom all things consist; the One who Was, who Is, who Will-Be. </text:p>
      <text:p text:style-name="P89" loext:marker-style-name="T93">[ha’Yáh, ho’Wéh, ha’YihYéh]<text:span text:style-name="T93"/></text:p>
      <text:p text:style-name="GHT_20_Verse"><text:span text:style-name="T93">18 </text:span>We believe in one Lord our Lady, the perfect holy Mashíakh, Eloáh of Elohíym, Light of Light begotten. Our Lord—the Father, Spouse and Son. Our Lady: the Mother, Bride, and Daughter. Three Modes in one Essence undivided: one Biune Trinity; that Elohíym may be manifested as the Father, Spouse, and Son of every soul, and that every soul may be perfected as the Mother, Bride, and Daughter of Elohíym. </text:p>
      <text:p text:style-name="GHT_20_Verse" loext:marker-style-name="T93"><text:span text:style-name="T93">19 </text:span>And this by ascent of the soul into the Spirit and the descent of the Spirit into the soul; <text:span text:style-name="T480">[</text:span><text:span text:style-name="T481"><text:note text:id="ftn290" text:note-class="endnote"><text:note-citation>xxi</text:note-citation><text:note-body><text:p text:style-name="P156"><text:s/><text:span text:style-name="T164">The expression “the one Lord our Lady, the perfect holy Mashíakh (Yeshu-Maria)” should be interpreted within the </text:span><text:span text:style-name="T166">G</text:span><text:span text:style-name="T482">ht</text:span><text:span text:style-name="T164">’s symbolic language of masculine and feminine completeness. It does not necessarily identify two independently worshiped messianic beings. “Yeshu-Maria” may express the perfected union of messianic strength and tenderness, active Love and receptive Wisdom, Son and Daughter, within the complete manifestation of the Anointed Life.</text:span></text:p><text:p text:style-name="P157">The creed subsequently declares that the Eternal Spirit proceeds from the divine fullness. This Spirit may be understood as the living breath and presence of Elohíym the Father–Mother, bearing both masculine and feminine attributes. The Spirit descended upon Y<text:span text:style-name="T483">'</text:span>shúa, publicly anointed and empowered him, and brought Isaiah 11:2 and 61:1 to their fullest messianic expression. This anointing did not begin his personal existence or imply that he had previously lacked holiness; it manifested and authorized the mature earthly mission of the preexistent Firstborn Son. See Excursus IV, especially §§5 and 8.</text:p><text:p text:style-name="P157">Miriám ha-Migdalíth participates closely in Y<text:span text:style-name="T483">'</text:span>shúa’s work and may function as a corresponding feminine sign of the Assembly, sacred Wisdom, and the Bride united with the Messiah. The inference that she received an exactly corresponding transformation or heavenly anointing should nevertheless remain provisional unless the text states it directly. Her union with Y<text:span text:style-name="T483">'</text:span>shúa may be understood covenantally, typologically, spiritually, or through some combination of these.</text:p><text:p text:style-name="Endnote">In this representative sense, what is accomplished in Y<text:span text:style-name="T483">'</text:span>shúa extends through ha-Migdalíth to the Assembly: death, descent, resurrection, ascension, and future manifestation become the pattern of the consecrated community. Those immersed into the Messiah participate in his death and are raised to walk in newness of life (Rom. 6:1–4). The male is not perfected without the female, nor the female without the male; both are restored through the Spirit to their intended harmony within the one divine purpose.</text:p></text:note-body></text:note></text:span><text:span text:style-name="T480">]</text:span><text:span text:style-name="T359"> </text:span>Who comes from Shamáyim <text:span text:style-name="T480">[</text:span><text:span text:style-name="T481"><text:note text:id="ftn291" text:note-class="endnote"><text:note-citation>xxii</text:note-citation><text:note-body><text:p text:style-name="P158"><text:span text:style-name="T54"><text:s/></text:span><text:span text:style-name="T484">The expression “the Virgin ever blessed” must be interpreted within the theological framework of the Gospel as a whole. The </text:span><text:span text:style-name="T485">G</text:span><text:span text:style-name="T486">ht</text:span><text:span text:style-name="T484"> repeatedly identifies Y</text:span><text:span text:style-name="T487">'</text:span><text:span text:style-name="T484">shúa as the offspring of both Yoséph and Miriám according to the flesh. Prologue 1 calls him “the seed of Daṿíd through Yoséph and Miriám”; </text:span><text:span text:style-name="T485">G</text:span><text:span text:style-name="T486">ht</text:span><text:span text:style-name="T484"> 2:2 declares that “of them both was Yeshu-Maria”; </text:span><text:span text:style-name="T485">G</text:span><text:span text:style-name="T486">ht</text:span><text:span text:style-name="T484"> 2:9–12 blesses the fruit of Yoséph’s loins, foretells that he will beget the child, and states that he went into Miriám and she conceived; </text:span><text:span text:style-name="T485">G</text:span><text:span text:style-name="T486">ht</text:span><text:span text:style-name="T484"> 8:8 calls Y</text:span><text:span text:style-name="T487">'</text:span><text:span text:style-name="T484">shúa “after the flesh indeed the Son of Yoséph and Miriám”; and </text:span><text:span text:style-name="T485">G</text:span><text:span text:style-name="T486">ht</text:span><text:span text:style-name="T484"> 96:29 concludes by confessing him as “a Son of Daṿíd after the Flesh, the Son of Elohíym after the Spirit.”</text:span></text:p><text:p text:style-name="P159">The creedal expression therefore cannot properly be isolated and made to contradict these clearer and repeated declarations. “The Virgin ever blessed” may refer to Miriám as the virgin who became the blessed mother of Y<text:span text:style-name="T8">'</text:span>shúa through her lawful union with Yoséph. Alternatively, within the mystical Father-Mother language of the creed, it may refer to the virginal and maternal Spirit through whom the heavenly life of the Mashíakh descends into embodiment “in Yeshu-Maria and every Mashíakh of Elohíym.” The latter possibility is supported by the Gospel’s portrayal of the Holy Spirit as the heavenly Mother (<text:span text:style-name="T38">G</text:span><text:span text:style-name="T488">ht</text:span> 72:10).</text:p><text:p text:style-name="P159"><text:soft-page-break/>In either interpretation, the creed does not require the exclusion of Yoséph’s physical fatherhood. The <text:span text:style-name="T38">G</text:span><text:span text:style-name="T488">ht</text:span> distinguishes Y<text:span text:style-name="T8">'</text:span>shúa’s generation according to the flesh from his heavenly origin and sonship according to the Spirit. See Excursus IV: “The Son of Daṿíd after the Flesh and the Son of Elohíym after the Spirit.”</text:p><text:p text:style-name="P160"/></text:note-body></text:note></text:span><text:span text:style-name="T480">]</text:span> and is incarnate of the Virgin ever blessed, in Yeshu-Maria and every Mashíakh of Eloh<text:span text:style-name="T489">í</text:span>ym; and is born, and teaches the way of life, and suffers under the world rulers and is crucified, and is buried, and descends into She’ol. Who rises again and ascends into glory; from thence giving light and life to all.</text:p>
      <text:p text:style-name="GHT_20_Verse" loext:marker-style-name="T93"><text:span text:style-name="T93">20 </text:span>We believe in the seven-fold Spirit of Elohíym, the Life-Giver; Which proceeds from the holy Two; Which came upon Y'shúa and comes upon all that are faithful to the light within; Which dwells in the Assembly, the Yisraél elect of Elohíym; Which comes ever into the world and lights every soul that seeks; Which gives the Toráh which judges the living and the dead; Which speaks by the Prophets of every age and clime.</text:p>
      <text:p text:style-name="GHT_20_Verse" loext:marker-style-name="T93"><text:span text:style-name="T93">21 </text:span>We believe in one holy, multinational, and apostolic Assembly; the witness to all truth, the receiver and giver of the same; Begotten of the Spirit and Fire of Elohíym; Nourished by the waters, seeds, and fruits of earth; Who by the Spirit of Life, her twelve Books and Sacraments, her holy words and works, knit together the elect in one mystical fellowship and at-one [unite; reconcile] mankind with Elohíym, making us partakers of the divine life and sustenance; signifying the same in holy Symbols.</text:p>
      <text:p text:style-name="GHT_20_Verse" loext:marker-style-name="T93"><text:soft-page-break/><text:span text:style-name="T93">22 </text:span>And we look for the coming of the multinational Mashíakh; and the Kingdom of the Heavens wherein dwells righteousness; And the holy city whose gates are twelve wherein are the Miqdásh and Altar of Elohíym; Whence proceeds three Orders in fourfold ministry—to teach all truth and offer the daily sacrifice of praise.</text:p>
      <text:p text:style-name="GHT_20_Verse"><text:span text:style-name="T93">23 </text:span>As in the inner so in the outer; as in the great so in the small; As above, so below; as in heaven so in earth.</text:p>
      <text:p text:style-name="GHT_20_Verse" loext:marker-style-name="T93">We believe in the Purification of the soul through many births and experiences, the Resurrection from the dead and the everlasting Life of the righteous, the Ages of Ages, and Rest in Elohíym forever. —Amein.”<text:span text:style-name="T93"/></text:p>
      <text:p text:style-name="GHT_20_Verse" loext:marker-style-name="T93"><text:span text:style-name="T93">24 </text:span>And as the smoke of the incense arose, there was heard the sound as of many bells, and a multitude of the heavenly host praising Elohíym and saying:</text:p>
      <text:p text:style-name="GHT_20_Verse" loext:marker-style-name="T93"><text:span text:style-name="T93">25 </text:span>“Glory, honour, praise and worship be to Elohíym; the Father, Spouse, and Son, One with the Mother, Bride, and Daughter; From whom proceeds The Eternal Spirit; From whom are all created things. From the Ages of Ages, Now, and to the Ages of Ages — Amein — HalleluYâh, HalleluYâh, HalleluYâh!”</text:p>
      <text:p text:style-name="GHT_20_Verse"><text:span text:style-name="T93">26 </text:span>And if any man takes from or adds to the words of this Gospel, or hide, as under a bushel, the light thereof, which is given by the Spirit through us, the Twelve witnesses chosen of Elohíym,<text:span text:style-name="T99"><text:note text:id="ftn292" text:note-class="footnote"><text:note-citation>270</text:note-citation><text:note-body><text:p text:style-name="Footnote" loext:marker-style-name="T81"><text:span text:style-name="T201"><text:s/></text:span>Acts likewise presents the apostolic company as witnesses commissioned to proclaim the word, and it continues to designate them as “the Twelve” after Matithyáhu is numbered with the Eleven. Compare Acts 1:8, 21–26; 6:2–4; and 10:39–42. </text:p></text:note-body></text:note></text:span> for the enlightenment of the world leading to salvation, let him be Anathema. Maran-atha! [we proclaim] until The Coming of Mashíakh Yeshu-Maria, our Deliverer, with all the Holy Saints (Qadósh Q’doshíym). </text:p>
      <text:p text:style-name="GHT_20_Verse" loext:marker-style-name="T93"><text:span text:style-name="T93">27 </text:span>For those that believe, these things are true. For those that do not believe, they are like an idle tale. But to those with perceiving minds and hearts, regarding ‘the spirit’ rather than ‘the letter which kills’, they are spiritual truths. </text:p>
      <text:p text:style-name="GHT_20_Verse"><text:span text:style-name="T93">28 </text:span>For the things that are written are true, not because they are written, but rather, they are written because they are true. And these are written that you may believe with your hearts and proclaim with your mouths to the salvation of many. Amein. </text:p>
      <text:p text:style-name="GHT_20_Verse"><text:span text:style-name="T47">29 </text:span>Here ends the Holy Gospel of the Perfect Life of Yeshu-Maria, the Mashiakh, a Son of Daṿíd after the Flesh, the Son of Elohíym after the <text:soft-page-break/>Spirit. Glory be to Elohíym by whose power and help it has been written. </text:p>
      <text:p text:style-name="Standard"><text:s/>_________________________</text:p>
      <text:h text:style-name="GHT_20_Section" text:outline-level="1"><text:bookmark-start text:name="_Toc224907335"/><text:bookmark-start text:name="__RefHeading___Toc37383_3619305966"/><text:bookmark-start text:name="_Toc230713694"/>Appendix I<text:bookmark-end text:name="_Toc224907335"/>: <text:line-break/>The Epistle of Apollos <text:span text:style-name="T490">t</text:span>he Prophet<text:bookmark-end text:name="__RefHeading___Toc37383_3619305966"/><text:bookmark-end text:name="_Toc230713694"/></text:h>
      <text:p text:style-name="P161">Editorial Note: The date and provenance of this short epistle cannot presently be established through an independently authenticated ancient manuscript. It is preserved here because its internal testimony distinguishes Y<text:span text:style-name="T491">'</text:span>shúa’s coming during the events surrounding the fall of Yerushaláyim from his future Return “at The End of the Age in glory.” It therefore constitutes an important documentary witness within the reception history of the <text:span text:style-name="T38">G</text:span><text:span text:style-name="T492">ht</text:span> and directly supports the two-stage interpretation developed in this Commentary. See Excursus VI, especially §§7–10.</text:p>
      <text:p text:style-name="P161"/>
      <text:p text:style-name="GHT_20_Subheading"><text:bookmark-start text:name="__RefHeading___Toc37385_3619305966"/><text:bookmark-start text:name="_Toc230713695"/>Apollos to Hierasthenes, Greeting.<text:bookmark-end text:name="_Toc230713695"/> <text:bookmark-end text:name="__RefHeading___Toc37385_3619305966"/><text:span text:style-name="T493"/></text:p>
      <text:p text:style-name="GHT_20_Verse"><text:span text:style-name="T93">1 </text:span>Touching the matter whereby you did <text:span text:style-name="T419">i</text:span>nquire in your last epistle, I will inform you even as I have received. I, Apollos, was in my house in Natsareth after the holy city had been taken by the Romans, and the Temple of Elohíym destroyed, even as the Master had told us.</text:p>
      <text:p text:style-name="GHT_20_Verse"><text:span text:style-name="T93">2 </text:span>And as the sun went down and I was resting from my work, the room was filled with a bright light and there appeared to me, Agella, my sister (who had been reported as dead with many others of the brethren who were in the holy city at the time of the siege and who have never since been seen by any to this day).</text:p>
      <text:p text:style-name="GHT_20_Verse"><text:span text:style-name="T93">3 </text:span>And Agella spoke to me saying, “Brother, why do you grieve for me and for the fall of Yerushaláyim and the holy house. Grieve, rather, that you were left behind when we, with others of the brethren who were ready, were taken up from the earth.</text:p>
      <text:p text:style-name="GHT_20_Verse"><text:span text:style-name="T93">4 </text:span>For when the city was grievously besieged and the battle was the most fierce and the confusion great and terrible, there was seen by all a great wonder in the heavens.</text:p>
      <text:p text:style-name="GHT_20_Verse"><text:span text:style-name="T93">5 </text:span>For the Master himself appeared from the clouds with her to whom he first appeared after he rose from the dead, who announced his Resurrection to the Twelve and the holy messengers according to the word that he spoke to us while he was in the flesh.</text:p>
      <text:p text:style-name="GHT_20_Verse"><text:span text:style-name="T93">6 </text:span>And we who grievously longed for deliverance and were ready for his appearance were caught up to him in the clouds with John [Yoḥanán], who alone of the Twelve remained [there in the city] (whether in the body or out of the body I did not know).</text:p>
      <text:p text:style-name="GHT_20_Verse"><text:soft-page-break/><text:span text:style-name="T93">7 </text:span>It was in a moment, and we were changed in the twinkling of an eye, and those who were his enemies saw it and fled in great confusion and fell on the swords of the Romans and perished. And to me alone has it been given that I should appear to you for your comfort my brother, and for the consolation of those that are left behind and those that shall come after them, that they may believe in the words spoken by the Master before he suffered.</text:p>
      <text:p text:style-name="GHT_20_Verse"><text:span text:style-name="T93">8 </text:span>Farewell brother, and go and comfort those that are left, for there will arise those who will deny that he returned as he said, because none of those who saw his appearance are left behind to witness thereof.</text:p>
      <text:p text:style-name="GHT_20_Verse"><text:span text:style-name="T93">9 </text:span>But you, believe that the Mashíakh shall return again at The End of the Age in glory.” </text:p>
      <text:p text:style-name="GHT_20_Verse"><text:span text:style-name="T93">10 </text:span>And I arose and went to some of the brethren and told them these things, but they seemed to them as an idle tale, for they answered, “If your sister and the others were taken, why have we been left behind in the misery of this world? Surely they have fallen by the sword also and it was a vision, and we which are left behind shall perish likewise?”</text:p>
      <text:p text:style-name="P137"><text:span text:style-name="T93">11 </text:span>And I returned to my home and held my peace, for I was in doubt, and said, “If the thing is true, it will be brought to light in a future day; for the Master did certainly say that before this generation should pass away all these things should <text:span text:style-name="T494">happen</text:span>. <text:span text:style-name="T494">Just</text:span> as my sister has told me, they have been.”</text:p>
      <text:p text:style-name="GHT_20_Verse"><text:span text:style-name="T93">12 </text:span>They who are with me salute you. Peace be with you, and to all in your house. </text:p>
      <text:h text:style-name="GHT_20_Section" text:outline-level="1"><text:bookmark-start text:name="__RefHeading___Toc37387_3619305966"/><text:bookmark-start text:name="_Toc230713696"/>Appendix II: <text:line-break/>Chronological Framework of <text:bookmark-end text:name="_Toc230713696"/><text:span text:style-name="T495">the </text:span><text:span text:style-name="T496">Ght</text:span><text:bookmark-end text:name="__RefHeading___Toc37387_3619305966"/></text:h>
      <text:p text:style-name="P162"><text:span text:style-name="T103">The chronology of Y'shúa's life presented in </text:span><text:span text:style-name="Emphasis"><text:span text:style-name="T103">The Gospel of the Holy Twelve</text:span></text:span><text:span text:style-name="T103"> shares several features with traditional Gospel chronologies, yet it also contains distinctive chronological notices that require a different reconstruction. In the framework adopted by this Commentary Edition, Y'shúa was born about 13 </text:span><text:span text:style-name="T497">bce</text:span><text:span text:style-name="T103"> and underwent death and resurrection in the spring of 30 </text:span><text:span text:style-name="T497">ce</text:span><text:span text:style-name="T103">, at approximately forty-two years of age.</text:span></text:p>
      <text:p text:style-name="P163">The <text:span text:style-name="T38">G</text:span><text:span text:style-name="T498">ht</text:span> places his ascension in midsummer of the same year. Its declaration that “seven times seven years” had been fulfilled in his life is interpreted covenantally and typologically rather than as a second biological chronology. The completed pattern of seven sevens presents <text:span text:style-name="T34">Y'shúa</text:span> at the threshold of Jubilee, while the adopted birth-to-ascension chronology places him at approximately forty-two years of age. See Excursus V, §4, under “The ‘Seven Times Seven Years’ of Ght 95.” <text:s/></text:p>
      <text:p text:style-name="Text_20_body">The so-called “missing years” of his life are accounted for through an earlier date of birth, two periods in Egypt, seven years of marriage and study, and several years of teaching and ministering in countries of the East. After completing his studies, Y'shúa spent seven years in Egypt, returned to Yisraél and taught there for approximately three years, and then traveled throughout Assyria, India, Persia, and Chaldea for another seven to eight years.</text:p>
      <text:p text:style-name="Text_20_body">The sequence adopted here places Y'shúa's return from the East before his baptismal coronation and anointing by Yoḥanán. His baptism was followed by forty days of testing in the desert and then by the final years of his public ministry in Yisraél. This sequence also helps explain why Yoḥanán—although closely related to Y'shúa and approximately the same age—did not recognize him as “the One” until his return and manifestation at the Jordan.</text:p>
      <text:p text:style-name="P164">The statement in <text:span text:style-name="T371">G</text:span><text:span text:style-name="T498">ht</text:span> 8:8 that <text:span text:style-name="T34">Y'shúa</text:span> “began at this time to be thirty years of age” is not treated as an exact statement of his biological age at baptism. If born about 13 <text:span text:style-name="T497">bce</text:span>, he would have been approximately thirty-nine at his baptismal anointing in 27 <text:span text:style-name="T497">ce</text:span>. This Commentary understands “thirty years” primarily as a displaced notice related to the thirtieth year of the Herodian Temple era, corresponding approximately with his ordination or advanced formation in Egypt at about twenty-three or twenty-four years of age. The symbolism of mature priestly service and wording resembling Luke 3:23 may also have influenced the received expression. See Excursus V, §5: “He Began at This Time to Be Thirty Years of Age.” </text:p>
      <text:p text:style-name="Text_20_body"><draw:frame draw:style-name="fr2" draw:name="Image1" text:anchor-type="char" svg:width="4.75in" svg:height="7.3701in" draw:z-index="1"><draw:image xlink:href="Pictures/10000001000003E8000005DC9345B386.png" xlink:type="simple" xlink:show="embed" xlink:actuate="onLoad" draw:mime-type="image/png"/></draw:frame><text:soft-page-break/></text:p>
      <text:h text:style-name="GHT_20_Section" text:outline-level="1"><text:bookmark-start text:name="__RefHeading___Toc37389_3619305966"/><text:bookmark-start text:name="_Toc230713697"/>Appendix III: <text:line-break/>G<text:span text:style-name="T499">ht</text:span> and <text:span text:style-name="T40">Pistis Sophia:</text:span> <text:span text:style-name="T490">A </text:span>Compar<text:bookmark-end text:name="_Toc230713697"/><text:span text:style-name="T500">ative Table</text:span><text:bookmark-end text:name="__RefHeading___Toc37389_3619305966"/></text:h>
      <text:p text:style-name="GHT_20_Numbered_20_Section">1. Purpose of the Comparison</text:p>
      <text:p text:style-name="P164">This appendix presents the principal correspondences between <text:span text:style-name="T38">G</text:span><text:span text:style-name="T501">ht</text:span> 88:9–12 and the cosmological conflict described in <text:span text:style-name="Emphasis">Pistis Sophia</text:span>. In both accounts, the risen Savior appears as overwhelming Light, hostile rulers unknowingly fight against him, their conflict turns toward their own diminishment, and part of their power is removed so that they can no longer accomplish their evil works as fully as before.</text:p>
      <text:p text:style-name="Text_20_body">The comparison establishes a close verbal and thematic relationship, but it does not by itself determine the direction of dependence or the history of transmission. <text:span text:style-name="T38">G</text:span><text:span text:style-name="T501">ht</text:span><text:span text:style-name="T502"> </text:span>places the episode within a concise resurrection commission governed by repentance, rebirth, apostolic witness, and the restoration of the world. <text:span text:style-name="Emphasis">Pistis Sophia</text:span> presents related imagery within a more elaborate cosmology of aeons, rulers, and regions. For the theological interpretation of these correspondences, see Excursus VII, “The Risen Light, the Seven Tyrants, and the Descent and Ascent of Creation.”</text:p>
      <text:p text:style-name="GHT_20_Numbered_20_Section">2. Side-by-Side Comparison</text:p>
      <table:table table:name="Table3" table:style-name="Table3">
        <table:table-column table:style-name="Table3.A"/>
        <table:table-column table:style-name="Table3.B"/>
        <table:table-column table:style-name="Table3.C"/>
        <table:table-header-rows>
          <table:table-row table:style-name="Table3.1">
            <table:table-cell table:style-name="Table3.A1" office:value-type="string">
              <text:p text:style-name="P165">Point of comparison</text:p>
            </table:table-cell>
            <table:table-cell table:style-name="Table3.B1" office:value-type="string">
              <text:p text:style-name="P166"><text:span text:style-name="T503">Ght</text:span><text:span text:style-name="T49"> 88:9–12</text:span></text:p>
            </table:table-cell>
            <table:table-cell table:style-name="Table3.C1" office:value-type="string">
              <text:p text:style-name="P167">Pistis Sophia, <text:span text:style-name="T504">Book I, chapters 15-16</text:span></text:p>
            </table:table-cell>
          </table:table-row>
        </table:table-header-rows>
        <table:table-row table:style-name="Table3.2">
          <table:table-cell table:style-name="Table3.A2" office:value-type="string">
            <text:p text:style-name="P168">The chief tyrant<text:span text:style-name="T49"/></text:p>
          </table:table-cell>
          <table:table-cell table:style-name="Table3.B2" office:value-type="string">
            <text:p text:style-name="P168">“the great tyrant”</text:p>
          </table:table-cell>
          <table:table-cell table:style-name="Table3.C2" office:value-type="string">
            <text:p text:style-name="P168">“Adamas, the great Tyrant”</text:p>
          </table:table-cell>
        </table:table-row>
        <table:table-row table:style-name="Table3.3">
          <table:table-cell table:style-name="Table3.A2" office:value-type="string">
            <text:p text:style-name="P168">The other tyrants<text:span text:style-name="T49"/></text:p>
          </table:table-cell>
          <table:table-cell table:style-name="Table3.B2" office:value-type="string">
            <text:p text:style-name="P168">“all the seven tyrants”</text:p>
          </table:table-cell>
          <table:table-cell table:style-name="Table3.C2" office:value-type="string">
            <text:p text:style-name="P168">“all the tyrants in all the aeons”</text:p>
          </table:table-cell>
        </table:table-row>
        <table:table-row table:style-name="Table3.1">
          <table:table-cell table:style-name="Table3.A2" office:value-type="string">
            <text:p text:style-name="P168">Their opposition<text:span text:style-name="T49"/></text:p>
          </table:table-cell>
          <table:table-cell table:style-name="Table3.B2" office:value-type="string">
            <text:p text:style-name="P169">“began to fight in vain </text:p>
            <text:p text:style-name="P169">against the Light”</text:p>
          </table:table-cell>
          <table:table-cell table:style-name="Table3.C2" office:value-type="string">
            <text:p text:style-name="P168">“began to fight in vain against the Light”</text:p>
          </table:table-cell>
        </table:table-row>
        <table:table-row table:style-name="Table3.1">
          <table:table-cell table:style-name="Table3.A2" office:value-type="string">
            <text:p text:style-name="P168">Their ignorance<text:span text:style-name="T49"/></text:p>
          </table:table-cell>
          <table:table-cell table:style-name="Table3.B2" office:value-type="string">
            <text:p text:style-name="P169">“they knew not with </text:p>
            <text:p text:style-name="P169">whom or what they fought”</text:p>
          </table:table-cell>
          <table:table-cell table:style-name="Table3.C2" office:value-type="string">
            <text:p text:style-name="P168">“they knew not against whom they fought”</text:p>
          </table:table-cell>
        </table:table-row>
        <table:table-row table:style-name="Table3.1">
          <table:table-cell table:style-name="Table3.A2" office:value-type="string">
            <text:p text:style-name="P168">The <text:s/>Light</text:p>
          </table:table-cell>
          <table:table-cell table:style-name="Table3.B2" office:value-type="string">
            <text:p text:style-name="P169">“they saw nothing beyond </text:p>
            <text:p text:style-name="P169">a dazzling Light”</text:p>
          </table:table-cell>
          <table:table-cell table:style-name="Table3.C2" office:value-type="string">
            <text:p text:style-name="P168">“they saw nothing but the overmastering Light”</text:p>
          </table:table-cell>
        </table:table-row>
        <table:table-row table:style-name="Table3.1">
          <table:table-cell table:style-name="Table3.A2" office:value-type="string">
            <text:p text:style-name="P168">Their <text:span text:style-name="T502">conflict turns inward</text:span></text:p>
          </table:table-cell>
          <table:table-cell table:style-name="Table3.B2" office:value-type="string">
            <text:p text:style-name="P169">“they expended their <text:span text:style-name="T106"/></text:p>
            <text:p text:style-name="P72">strength—one against another”</text:p>
          </table:table-cell>
          <table:table-cell table:style-name="Table3.C2" office:value-type="string">
            <text:p text:style-name="P168">“they were weakened all together one with another” </text:p>
          </table:table-cell>
        </table:table-row>
        <table:table-row table:style-name="Table3.1">
          <table:table-cell table:style-name="Table3.A2" office:value-type="string">
            <text:p text:style-name="P168">Diminished strength<text:span text:style-name="T49"/></text:p>
          </table:table-cell>
          <table:table-cell table:style-name="Table3.B2" office:value-type="string">
            <text:p text:style-name="P169">“I took a fourth part </text:p>
            <text:p text:style-name="P169">of their strength”</text:p>
          </table:table-cell>
          <table:table-cell table:style-name="Table3.C2" office:value-type="string">
            <text:p text:style-name="P168">“I took the third of their power” </text:p>
          </table:table-cell>
        </table:table-row>
        <table:table-row table:style-name="Table3.1">
          <table:table-cell table:style-name="Table3.A2" office:value-type="string">
            <text:p text:style-name="P168">Purpose<text:span text:style-name="T49"/></text:p>
          </table:table-cell>
          <table:table-cell table:style-name="Table3.B2" office:value-type="string">
            <text:p text:style-name="P170">“so that they might not have such </text:p>
            <text:p text:style-name="P170">power, and prevail in their evil deeds”</text:p>
          </table:table-cell>
          <table:table-cell table:style-name="Table3.C2" office:value-type="string">
            <text:p text:style-name="P168">So they could not accomplish their evil works as before</text:p>
          </table:table-cell>
        </table:table-row>
        <table:table-row table:style-name="Table3.1">
          <table:table-cell table:style-name="Table3.A10" office:value-type="string">
            <text:p text:style-name="P170">Larger <text:span text:style-name="T502">cosmo-logical frame</text:span></text:p>
          </table:table-cell>
          <table:table-cell table:style-name="Table3.B10" office:value-type="string">
            <text:p text:style-name="P170">“by involution and evolution… </text:p>
            <text:p text:style-name="P170">the descent of spirit into matter, </text:p>
            <text:p text:style-name="P170">and the ascent of matter into spirit”</text:p>
          </table:table-cell>
          <table:table-cell table:style-name="Table3.C10" office:value-type="string">
            <text:p text:style-name="P168">No exact verbal counterpart in chapters 15–16; <text:span text:style-name="Emphasis">Pistis Sophia</text:span> places the conflict within an extensive aeonic cosmology. </text:p>
          </table:table-cell>
        </table:table-row>
      </table:table>
      <text:p text:style-name="P171"><text:soft-page-break/>Textual Basis: The wording from Pistis Sophia follows the English translation of G. R. S. Mead, Book I, chapters 15–16. Chapter 15 describes Adamas and the tyrants fighting vainly against the overwhelming Light; chapter 16 describes the removal of a third of their power so that they cannot accomplish their evil deeds as before. </text:p>
      <text:p text:style-name="GHT_20_Numbered_20_Section">3. <text:span text:style-name="T502">Principal Observations</text:span></text:p>
      <text:p text:style-name="Text_20_body">The two accounts share the same essential sequence: hostile rulers oppose the Light without understanding whom they confront; their resistance results in confusion and diminished strength; and part of their power is removed so that their evil activity may be restrained. The cumulative agreement is much more significant than any single shared expression.</text:p>
      <text:p text:style-name="P172">Important differences nevertheless remain. <text:span text:style-name="T38">G</text:span><text:span text:style-name="T501">ht</text:span> speaks of “the great tyrant and all the seven tyrants,” whereas <text:span text:style-name="Emphasis">Pistis Sophia</text:span> identifies Adamas as “the great Tyrant” and places the conflict among the rulers of the aeons. <text:span text:style-name="T38">G</text:span><text:span text:style-name="T501">ht</text:span> says that <text:span text:style-name="T34">Y'shúa</text:span> takes “a fourth part of their strength,” while <text:span text:style-name="Emphasis">Pistis Sophia</text:span> speaks of the removal of a third of their power. These differences show that the accounts are closely related without being verbally or conceptually identical.</text:p>
      <text:p text:style-name="Text_20_body"><text:span text:style-name="T38">G</text:span><text:span text:style-name="T501">ht</text:span> also gives the tradition a distinctive function. The conflict appears within the eighth-day resurrection commission and leads directly into the declaration concerning “the descent of spirit into matter, and the ascent of matter into spirit, through the ages.” The episode therefore explains both the changed condition under which the apostolic mission proceeds and the larger restoration of embodied creation. The fuller interpretation of that relationship belongs to Excursus VII.</text:p>
      <text:h text:style-name="P173" text:outline-level="1"><text:bookmark-start text:name="__RefHeading___Toc95024_2618736420"/>Excursus I, <text:span text:style-name="T505">Part I:</text:span> <text:line-break/>A Johannine Origin? <text:bookmark-end text:name="__RefHeading___Toc95024_2618736420"/></text:h>
      <text:p text:style-name="GHT_20_Section_20_Sub">Could there have been <text:span text:style-name="T50">an</text:span><text:span text:style-name="T506">other</text:span> ancient Johannine Gospel? <text:s/></text:p>
      <text:p text:style-name="GHT_20_Numbered_20_Section">Introduction: The Question of Original</text:p>
      <text:p text:style-name="Text_20_body"><text:span text:style-name="T103">The precise origin of </text:span><text:span text:style-name="Emphasis"><text:span text:style-name="T103">The Gospel of the Holy Twelve</text:span></text:span><text:span text:style-name="T103"> cannot presently be demonstrated by an extant ancient manuscript or by a continuous, independently documented chain of transmission reaching back to the apostolic age. The surviving work came to public attention through the ministry and writings of the Reverend Gideon Jasper Richard Ouseley in the nineteenth century, and its present English form contains linguistic and editorial features belonging to that later period.</text:span></text:p>
      <text:p text:style-name="Text_20_body">This historical difficulty must be acknowledged plainly. The present edition does not ask the reader to believe that every sentence, expression, or arrangement in the received English text descended unchanged from the hand of an apostle.</text:p>
      <text:p text:style-name="Text_20_body">Nevertheless, the absence of an extant ancient manuscript does not, by itself, settle every question concerning the possible antiquity of the traditions embodied in the work. Texts may be expanded, abbreviated, translated, harmonized, paraphrased, adapted, lost, rediscovered, or preserved through channels that leave only an incomplete historical record. The form in which a work is received may be considerably later than some of the traditions contained within it.</text:p>
      <text:p text:style-name="Text_20_body">The more careful question is therefore not merely:</text:p>
      <text:p text:style-name="Text_20_body">Can the surviving English text be proved to be an untouched apostolic manuscript? It cannot. The more fruitful questions are:</text:p>
      <text:p text:style-name="Text_20_body">Could the Gospel preserve an ancient apostolic foundation beneath its later language and editorial form?</text:p>
      <text:p text:style-name="Text_20_body">Does it contain narrative, ethical, and theological traditions that may derive from an early Hebrew or Johannine setting?</text:p>
      <text:p text:style-name="Text_20_body">Can a historically plausible scenario be constructed in which an apostolic Gospel was enlarged, transmitted, obscured, and eventually received in a later form?</text:p>
      <text:p text:style-name="Text_20_body">This excursus presents such a scenario. It is offered neither as established history nor as a substitute for textual evidence, but as a reasoned reconstruction—a best-case historical possibility by which the contents of the Gospel may be examined without either uncritical acceptance or premature dismissal.</text:p>
      <text:p text:style-name="GHT_20_Numbered_20_Section"><text:bookmark-start text:name="__RefHeading___Toc95026_2618736420"/><text:soft-page-break/>1. What the Early Sources Actually Establish<text:bookmark-end text:name="__RefHeading___Toc95026_2618736420"/></text:p>
      <text:p text:style-name="Text_20_body">Any responsible reconstruction must begin by distinguishing what the surviving sources say from what later interpreters infer from them.</text:p>
      <text:p text:style-name="GHT_20_Subheading"><text:bookmark-start text:name="__RefHeading___Toc95028_2618736420"/>John in Jerusalem<text:bookmark-end text:name="__RefHeading___Toc95028_2618736420"/></text:p>
      <text:p text:style-name="Text_20_body">The Apostle Yoḥanan—John—belonged to the earliest circle of Y<text:span text:style-name="T507">'</text:span>shúa’s disciples and remained an important figure in the Jerusalem assembly during the first generation of the apostolic mission. Paul names “James and Cephas and John” as those reputed to be pillars and as leaders who extended fellowship to Paul and Barnabas in their mission among the nations.</text:p>
      <text:p text:style-name="Text_20_body">This places John within the Jerusalem leadership during the period associated with the early apostolic deliberations. It does not tell us how long he remained there or precisely when he departed for another region.</text:p>
      <text:p text:style-name="Text_20_body">The Book of Acts increasingly concentrates upon Paul and his associates and does not attempt to record the later movements of every member of the Twelve. Its silence concerning John after the earlier Jerusalem narratives cannot therefore establish that John remained continuously in Jerusalem. Neither does that silence prove that he had already relocated elsewhere. The date of John’s departure must remain uncertain.</text:p>
      <text:p text:style-name="GHT_20_Subheading"><text:bookmark-start text:name="__RefHeading___Toc95030_2618736420"/>The Flight from Jerusalem<text:bookmark-end text:name="__RefHeading___Toc95030_2618736420"/></text:p>
      <text:p text:style-name="Text_20_body">Eusebius preserves a tradition that members of the Jerusalem assembly received a warning before the war and departed from the city to settle at Pella in the region beyond the Jordan. His account concerns the Jerusalem believers collectively; it does not specifically identify John as one of those who fled to Pella. The often-repeated claim that John personally fled Jerusalem for Pella and then traveled from Pella to Ephesus is therefore a possible reconstruction, not a statement preserved by Eusebius.</text:p>
      <text:p text:style-name="Text_20_body">John may have departed before the general flight. He may have traveled between Jerusalem and the Asian assemblies. He may have remained in Judea until the approaching war. The surviving evidence does not permit certainty.</text:p>
      <text:p text:style-name="GHT_20_Subheading"><text:bookmark-start text:name="__RefHeading___Toc95032_2618736420"/>John in Asia and Ephesus<text:bookmark-end text:name="__RefHeading___Toc95032_2618736420"/></text:p>
      <text:p text:style-name="P174">The later tradition connecting John with Asia Minor, and particularly with Ephesus, is much stronger than the tradition concerning the exact date of his arrival.</text:p>
      <text:p text:style-name="Text_20_body"><text:soft-page-break/>Irenaeus states that John, the disciple of the Lord, published his Gospel while residing at Ephesus in Asia. He also appeals to the congregation at Ephesus, which had been associated first with Paul and afterward with John, as a witness to the apostolic tradition. Eusebius preserves the report that John continued among the Asian congregations into the reign of Trajan.</text:p>
      <text:p text:style-name="Text_20_body">These traditions do not prove every later story told concerning John, but they do establish an early and substantial memory of his ministry in Asia Minor.</text:p>
      <text:p text:style-name="Text_20_body">What they do not establish is equally important: they do not tell us with certainty whether John arrived in the 50s, the 60s, or after the destruction of Jerusalem in 70 <text:span text:style-name="T508">ce</text:span>.</text:p>
      <text:p text:style-name="P174">The historical tradition therefore leaves open the possibility of an earlier movement into Asia than is commonly assumed.</text:p>
      <text:p text:style-name="GHT_20_Numbered_20_Section"><text:bookmark-start text:name="__RefHeading___Toc95034_2618736420"/>2. A Possible Departure after the Jerusalem Council<text:bookmark-end text:name="__RefHeading___Toc95034_2618736420"/></text:p>
      <text:p text:style-name="Text_20_body">A plausible reconstruction may begin with John remaining among the Jerusalem apostles through the period of the Jerusalem Council, approximately 49–50 <text:span text:style-name="T508">ce</text:span>, and departing for Asia Minor sometime during the following decade.</text:p>
      <text:p text:style-name="Text_20_body">Such a movement would have been neither unusual nor unexpected. The apostolic mission was expanding rapidly beyond Judea. Jewish communities and assemblies of believers were already established throughout Syria, Asia Minor, Greece, and Rome. Ephesus stood at the center of a major network of roads, trade routes, religious activity, and communication linking the cities of western Asia.</text:p>
      <text:p text:style-name="Text_20_body">John need not have entered Ephesus immediately as its principal overseer. He may first have undertaken an itinerant ministry among the assemblies of Asia, visiting established communities while preserving an independent apostolic mission.</text:p>
      <text:p text:style-name="Text_20_body">This qualification is necessary because Acts gives an extensive account of Paul’s work at Ephesus without mentioning John. If John had already been publicly presiding over the Ephesian assembly throughout Paul’s ministry, that silence would be conspicuous. It is more historically cautious to propose that John entered the broader Asian region during the 50s and only later made Ephesus his settled center.</text:p>
      <text:p text:style-name="Text_20_body">A possible sequence would therefore be:</text:p>
      <text:list text:style-name="L2">
        <text:list-item>
          <text:p text:style-name="P175">John remains associated with the Jerusalem leadership through approximately 50 <text:span text:style-name="T508">ce</text:span>.</text:p>
        </text:list-item>
        <text:list-item>
          <text:p text:style-name="P175">During the early or middle 50s, he begins traveling among the assemblies of Asia Minor.</text:p>
        </text:list-item>
        <text:list-item>
          <text:p text:style-name="P175"><text:soft-page-break/>His ministry develops alongside, but not necessarily in direct competition with, that of Paul and his associates.</text:p>
        </text:list-item>
        <text:list-item>
          <text:p text:style-name="P175">Following Paul’s departure, imprisonment, or death, John’s leadership becomes increasingly prominent among the Asian congregations.</text:p>
        </text:list-item>
        <text:list-item>
          <text:p text:style-name="P175">Ephesus eventually becomes the principal center of his later ministry.</text:p>
        </text:list-item>
      </text:list>
      <text:p text:style-name="Text_20_body">Nothing in the surviving record proves this sequence. Nothing in the surviving record renders it impossible.</text:p>
      <text:p text:style-name="P176"/>
      <text:p text:style-name="GHT_20_Numbered_20_Section"><text:bookmark-start text:name="__RefHeading___Toc95036_2618736420"/>3. John as Witness, Teacher, and Preserver of Tradition<text:bookmark-end text:name="__RefHeading___Toc95036_2618736420"/></text:p>
      <text:p text:style-name="Text_20_body">John would not have arrived in Asia merely as an administrator. He came, according to the apostolic tradition, as one who had known Y<text:span text:style-name="T507">'</text:span>shúa, heard his teachings, participated in his ministry, witnessed his death, and proclaimed his resurrection.</text:p>
      <text:p text:style-name="Text_20_body">His authority would therefore have rested upon more than the possession of a written text. It would have included:</text:p>
      <text:list text:style-name="L3">
        <text:list-item>
          <text:p text:style-name="P177">personal recollections;</text:p>
        </text:list-item>
        <text:list-item>
          <text:p text:style-name="P177">remembered teachings and dialogues;</text:p>
        </text:list-item>
        <text:list-item>
          <text:p text:style-name="P177">patterns of worship and prayer;</text:p>
        </text:list-item>
        <text:list-item>
          <text:p text:style-name="P177">interpretations learned within the earliest apostolic circle;</text:p>
        </text:list-item>
        <text:list-item>
          <text:p text:style-name="P177">traditions preserved by Y<text:span text:style-name="T507">'</text:span>shúa’s family and disciples;</text:p>
        </text:list-item>
        <text:list-item>
          <text:p text:style-name="P177">memories maintained by women who had accompanied the ministry;</text:p>
        </text:list-item>
        <text:list-item>
          <text:p text:style-name="P177">and explanations given orally within the Jerusalem assembly.</text:p>
        </text:list-item>
      </text:list>
      <text:p text:style-name="Text_20_body">The first generation of the Y<text:span text:style-name="T507">'</text:span>shúa movement did not depend exclusively upon completed written Gospels. Oral testimony, memorized sayings, liturgical recitation, prophetic interpretation, letters, collections of teachings, and developing narrative accounts circulated together.</text:p>
      <text:p text:style-name="Text_20_body">Written and oral tradition need not be treated as opposites. Written Gospels arose from a living environment of testimony, and their circulation did not immediately bring all oral teaching to an end.</text:p>
      <text:p text:style-name="Text_20_body">If John lived and taught into advanced age, as the early tradition maintains, he would have stood at a point of convergence between the remembered ministry of Y<text:span text:style-name="T507">'</text:span>shúa and the developing written Gospel tradition.</text:p>
      <text:p text:style-name="Text_20_body">That position would make him a natural preserver, interpreter, and editor of apostolic material.</text:p>
      <text:p text:style-name="P176"><text:soft-page-break/></text:p>
      <text:p text:style-name="GHT_20_Numbered_20_Section"><text:bookmark-start text:name="__RefHeading___Toc95038_2618736420"/>4. The Earlier Gospel Accounts<text:bookmark-end text:name="__RefHeading___Toc95038_2618736420"/></text:p>
      <text:p text:style-name="Text_20_body">Within the chronological framework adopted in this Commentary, the written Gospel tradition developed earlier than is often allowed in modern reconstructions.</text:p>
      <text:p text:style-name="Text_20_body">Luke, or an earlier substantial form of Luke, may have been composed while eyewitnesses remained available and before the completion of Acts. Mark may then have presented a more compressed proclamation based upon apostolic preaching, while Matthew developed the material for a readership requiring fuller instruction in Y<text:span text:style-name="T507">'</text:span>shúa’s relation to Torah, prophecy, and Israel.</text:p>
      <text:p text:style-name="Text_20_body">John’s Gospel could likewise have been composed in an initial form before the destruction of the Temple.</text:p>
      <text:p text:style-name="Text_20_body">The statement in John 5:2 that there “is” in Jerusalem, near the Sheep Gate, a pool having five porticoes is compatible with a pre-70 setting, although that grammatical detail cannot by itself establish the date. An author may employ a historical present, preserve the wording of an earlier source, or describe a site that remained recognizable after destruction. The verse is evidence worth considering, but it is not decisive proof.</text:p>
      <text:p text:style-name="Text_20_body">Within the present reconstruction, John could have composed his familiar Gospel during the late 50s or early 60s as a selective apostolic testimony.</text:p>
      <text:p text:style-name="Text_20_body">The Gospel itself acknowledges its selective character:</text:p>
      <text:p text:style-name="Text_20_body">“Many other signs truly did Y<text:span text:style-name="T507">'</text:span>shúa in the presence of his disciples, which are not written in this book.”</text:p>
      <text:p text:style-name="Text_20_body">It concludes with an even broader acknowledgment:</text:p>
      <text:p text:style-name="Text_20_body">“There are also many other things which Y<text:span text:style-name="T507">'</text:span>shúa did, which, if they should be written every one, I suppose that even the world itself could not contain the books that should be written.”</text:p>
      <text:p text:style-name="Text_20_body">These statements should not be pressed as direct evidence for the <text:span text:style-name="T38">G</text:span><text:span text:style-name="T508">ht</text:span>. They do, however, make an important point: the canonical Gospel of John does not claim to contain the whole of what John knew.</text:p>
      <text:p text:style-name="Text_20_body">Its selectivity is intentional.</text:p>
      <text:p text:style-name="Text_20_body">John’s familiar Gospel may therefore represent one literary purpose among several possible forms of his testimony. It presents chosen signs, extended discourses, and a theological interpretation intended to lead its readers to recognize Y<text:span text:style-name="T507">'</text:span>shúa as the Messiah and Firstborn Son of Elohíym.</text:p>
      <text:p text:style-name="Text_20_body"><text:soft-page-break/>A selective Gospel does not exclude the later production of a fuller account.</text:p>
      <text:p text:style-name="GHT_20_Numbered_20_Section"><text:bookmark-start text:name="__RefHeading___Toc95040_2618736420"/>5. Late Trinitarian Development <text:span text:style-name="T509">Not Required</text:span><text:bookmark-end text:name="__RefHeading___Toc95040_2618736420"/></text:p>
      <text:p text:style-name="Text_20_body">One common argument for dating the Gospel of John near the end of the first century is that its supposedly “high Christology” must have required a long period of theological development.</text:p>
      <text:p text:style-name="Text_20_body">That argument is less compelling when Johannine language is read within its Hebrew and Jewish environment rather than through the definitions of later imperial Christianity.</text:p>
      <text:p text:style-name="Text_20_body">The Gospel’s spoken-Word, preexistent Son, heavenly emissary, revealer of the Father, and agent of creation need not be interpreted as a fourth-century coequal person within a triune divine essence. Such language may be understood within older scriptural and Jewish categories:</text:p>
      <text:list text:style-name="L4">
        <text:list-item>
          <text:p text:style-name="P178">the Word by which Elohíym creates and reveals;</text:p>
        </text:list-item>
        <text:list-item>
          <text:p text:style-name="P178">Wisdom brought forth before the ordering of the world;</text:p>
        </text:list-item>
        <text:list-item>
          <text:p text:style-name="P178">the Mal’akh of Yahwéh bearing the divine name and authority;</text:p>
        </text:list-item>
        <text:list-item>
          <text:p text:style-name="P178">the chief heavenly representative;</text:p>
        </text:list-item>
        <text:list-item>
          <text:p text:style-name="P178">the Son of Man revealed in the heavenly court;</text:p>
        </text:list-item>
        <text:list-item>
          <text:p text:style-name="P178">the Firstborn through whom the purposes of the Father are accomplished;</text:p>
        </text:list-item>
        <text:list-item>
          <text:p text:style-name="P178">and the authorized emissary who speaks and acts in the name of the One who sent him.</text:p>
        </text:list-item>
      </text:list>
      <text:p text:style-name="Text_20_body">Understood in this manner, Johannine Christology does not require generations of separation from the Hebrew apostolic setting. It may represent an early Jewish theology of divine agency, preexistence, authorization, and embodiment.</text:p>
      <text:p text:style-name="Text_20_body">The Gospel’s exalted presentation of Y<text:span text:style-name="T507">'</text:span>shúa therefore provides no necessary obstacle to an early date.</text:p>
      <text:p text:style-name="GHT_20_Numbered_20_Section"><text:bookmark-start text:name="__RefHeading___Toc95042_2618736420"/>6. Patmos and an Early Date for Revelation<text:bookmark-end text:name="__RefHeading___Toc95042_2618736420"/></text:p>
      <text:p text:style-name="Text_20_body">Revelation identifies its author as John and places him upon the island called Patmos “because of the word of Elohíym and the testimony of Y<text:span text:style-name="T507">'</text:span>shúa.” The text does not identify the emperor responsible for his circumstances. It does not name Domitian, Nero, or any other ruler.</text:p>
      <text:p text:style-name="Text_20_body">The conventional late date places Revelation near 95–96 <text:span text:style-name="T508">ce</text:span> during the reign of Domitian. That date rests principally upon later patristic interpretation, especially <text:soft-page-break/>the disputed wording of Irenaeus concerning what was “seen” near the end of Domitian’s reign.</text:p>
      <text:p text:style-name="Text_20_body">An early-date reconstruction instead places Revelation within the crisis of the 60s:</text:p>
      <text:list text:style-name="L5">
        <text:list-item>
          <text:p text:style-name="P179">the Neronian persecution had begun;</text:p>
        </text:list-item>
        <text:list-item>
          <text:p text:style-name="P179">Rome had become identified with violent opposition to the saints;</text:p>
        </text:list-item>
        <text:list-item>
          <text:p text:style-name="P179">Jerusalem and the Temple were approaching judgment;</text:p>
        </text:list-item>
        <text:list-item>
          <text:p text:style-name="P179">conflict between the apostolic movement and hostile authorities was intensifying;</text:p>
        </text:list-item>
        <text:list-item>
          <text:p text:style-name="P179">and the assemblies of Asia faced pressure to compromise with imperial and commercial power.</text:p>
        </text:list-item>
      </text:list>
      <text:p text:style-name="Text_20_body">Within the partial-preterist understanding adopted in this Commentary, the internal concerns of Revelation fit naturally within the period leading to the Jewish war and the destruction of Jerusalem.</text:p>
      <text:p text:style-name="Text_20_body">This does not require every symbol in Revelation to have been exhausted by 70 <text:span text:style-name="T510">ce</text:span>. The Apocalypse may describe first-century judgments while also reaching toward the final renewal of creation, the ultimate defeat of death, and the future manifestation of the New Jerusalem. An early Revelation and a partially futurist consummation are not mutually exclusive.</text:p>
      <text:p text:style-name="Text_20_body">Under the proposed sequence, John may have written or completed the familiar Gospel and some of his correspondence before Patmos, received the Apocalypse during the Neronian crisis, and afterward returned to the Asian assemblies carrying a heightened awareness that one age was ending and another had begun.</text:p>
      <text:p text:style-name="GHT_20_Numbered_20_Section"><text:bookmark-start text:name="__RefHeading___Toc95044_2618736420"/>7. The Crisis of 66–70 <text:span text:style-name="T508">ce</text:span><text:bookmark-end text:name="__RefHeading___Toc95044_2618736420"/></text:p>
      <text:p text:style-name="Text_20_body">The Jewish war and the destruction of Jerusalem created conditions in which a fuller preservation of apostolic tradition would have become urgent.</text:p>
      <text:p text:style-name="Text_20_body"><text:span text:style-name="T511">The catastrophe involved far more than the loss of buildings. It transformed the structure of the early Y</text:span><text:span text:style-name="T512">'</text:span><text:span text:style-name="T511">shúa</text:span> movement.</text:p>
      <text:p text:style-name="Text_20_body">The Jerusalem assembly, the original center of apostolic authority, was scattered. The Temple was destroyed. Judea was devastated. Older disciples and eyewitnesses were dying through age, war, persecution, and displacement. The number of Gentile believers was increasing, while direct familiarity with the Hebrew language, Jewish interpretive patterns, and the original Palestinian setting was diminishing.</text:p>
      <text:p text:style-name="Text_20_body"><text:soft-page-break/>At the same time, the meaning of Y<text:span text:style-name="T507">'</text:span>shúa’s teachings concerning the Temple, sacrifice, mercy, purity, judgment, and restoration would have required renewed explanation.</text:p>
      <text:p text:style-name="Text_20_body">Questions would naturally have arisen:</text:p>
      <text:list text:style-name="L6">
        <text:list-item>
          <text:p text:style-name="P180">What had Y<text:span text:style-name="T507">'</text:span>shúa taught concerning the sacrificial system?</text:p>
        </text:list-item>
        <text:list-item>
          <text:p text:style-name="P180">How should his followers understand the destruction of the Temple?</text:p>
        </text:list-item>
        <text:list-item>
          <text:p text:style-name="P180">Which commandments belonged to the original will of Elohíym, and which represented later concessions to human violence?</text:p>
        </text:list-item>
        <text:list-item>
          <text:p text:style-name="P180">What did he teach concerning the sanctity of life?</text:p>
        </text:list-item>
        <text:list-item>
          <text:p text:style-name="P180">How were mercy and justice to govern food, worship, family, and community?</text:p>
        </text:list-item>
        <text:list-item>
          <text:p text:style-name="P180">What role had women played among his disciples?</text:p>
        </text:list-item>
        <text:list-item>
          <text:p text:style-name="P180">What teachings had been preserved orally but not included in the shorter written narratives?</text:p>
        </text:list-item>
        <text:list-item>
          <text:p text:style-name="P180">How should the mission of Y<text:span text:style-name="T507">'</text:span>shúa be understood after the collapse of the Jerusalem order?</text:p>
        </text:list-item>
      </text:list>
      <text:p text:style-name="Text_20_body">If John survived this crisis and remained active among the Asian assemblies, he would have possessed both motive and opportunity to gather a fuller record.</text:p>
      <text:p text:style-name="GHT_20_Numbered_20_Section"><text:bookmark-start text:name="__RefHeading___Toc95046_2618736420"/>8. The Proposed Expanded Apostolic Recension<text:bookmark-end text:name="__RefHeading___Toc95046_2618736420"/></text:p>
      <text:p text:style-name="Text_20_body">The central proposal of this excursus may now be stated.</text:p>
      <text:p text:style-name="Text_20_body">What if, after the destruction of Jerusalem, John undertook or supervised the production of an expanded Gospel recension?</text:p>
      <text:p text:style-name="Text_20_body">Such a work could have drawn upon:</text:p>
      <text:list text:style-name="L7">
        <text:list-item>
          <text:p text:style-name="P181">John’s personal memories and earlier testimony;</text:p>
        </text:list-item>
        <text:list-item>
          <text:p text:style-name="P181">the Gospel he had already composed;</text:p>
        </text:list-item>
        <text:list-item>
          <text:p text:style-name="P181">Luke and Acts, or the traditions embodied within them;</text:p>
        </text:list-item>
        <text:list-item>
          <text:p text:style-name="P181">Markan and Matthean accounts;</text:p>
        </text:list-item>
        <text:list-item>
          <text:p text:style-name="P181">sayings and narratives preserved orally among surviving disciples;</text:p>
        </text:list-item>
        <text:list-item>
          <text:p text:style-name="P181">traditions associated with the family of Y<text:span text:style-name="T507">'</text:span>shúa;</text:p>
        </text:list-item>
        <text:list-item>
          <text:p text:style-name="P181">memories preserved by women within the apostolic circle;</text:p>
        </text:list-item>
        <text:list-item>
          <text:p text:style-name="P181">liturgical teachings used in baptism, prayer, fasting, and communal meals;</text:p>
        </text:list-item>
        <text:list-item>
          <text:p text:style-name="P181"><text:soft-page-break/>interpretations of Torah transmitted within the Jerusalem assembly;</text:p>
        </text:list-item>
        <text:list-item>
          <text:p text:style-name="P181">and materials preserved in collections no longer extant.</text:p>
        </text:list-item>
      </text:list>
      <text:p text:style-name="Text_20_body">This would not necessarily have been an attempt to replace Luke, Mark, Matthew, or John. It could instead have functioned as an expanded apostolic synthesis: a fuller presentation intended to preserve materials that the individual Gospels, because of their particular purposes and limitations, had selected, condensed, or omitted.</text:p>
      <text:p text:style-name="Text_20_body">The resulting work would naturally resemble a Gospel harmony in some places because it would bring parallel narratives into a continuous sequence. Yet it would be more than a harmony. It would contain additional teaching, interpretation, dialogue, and narrative remembered from outside the four shorter accounts.</text:p>
      <text:p text:style-name="Text_20_body">This model offers one possible explanation for the character of the <text:span text:style-name="T38">G</text:span><text:span text:style-name="T510">ht</text:span>.</text:p>
      <text:p text:style-name="Text_20_body">The work repeatedly follows the broad narrative framework familiar from the canonical Gospels, but expands it with teachings concerning:</text:p>
      <text:list text:style-name="L8">
        <text:list-item>
          <text:p text:style-name="P182">the original creation and the Edenic order;</text:p>
        </text:list-item>
        <text:list-item>
          <text:p text:style-name="P182">the sanctity of animal life;</text:p>
        </text:list-item>
        <text:list-item>
          <text:p text:style-name="P182">mercy in place of bloodshed;</text:p>
        </text:list-item>
        <text:list-item>
          <text:p text:style-name="P182">opposition to unnecessary killing;</text:p>
        </text:list-item>
        <text:list-item>
          <text:p text:style-name="P182">the distinction between the original Law and later corruptions or concessions;</text:p>
        </text:list-item>
        <text:list-item>
          <text:p text:style-name="P182">the spiritual equality and ministry of women;</text:p>
        </text:list-item>
        <text:list-item>
          <text:p text:style-name="P182">rebirth and the progress of the soul;</text:p>
        </text:list-item>
        <text:list-item>
          <text:p text:style-name="P182">the Father-Mother imagery of divine fullness;</text:p>
        </text:list-item>
        <text:list-item>
          <text:p text:style-name="P182">the restoration of creation;</text:p>
        </text:list-item>
        <text:list-item>
          <text:p text:style-name="P182">and the Higher Law embodied in Y<text:span text:style-name="T507">'</text:span>shúa.</text:p>
        </text:list-item>
      </text:list>
      <text:p text:style-name="Text_20_body">The presence of these themes does not prove Johannine authorship. Their cumulative coherence, however, raises the possibility that the Gospel preserves traditions belonging to an alternative stream of early Y<text:span text:style-name="T507">'</text:span>shúa remembrance—one that understood his mission as the restoration of the original, compassionate order of creation.</text:p>
      <text:p text:style-name="GHT_20_Numbered_20_Section"><text:bookmark-start text:name="__RefHeading___Toc95048_2618736420"/>9. Why Such a Gospel Might Have Disappeared<text:bookmark-end text:name="__RefHeading___Toc95048_2618736420"/></text:p>
      <text:p text:style-name="Text_20_body">If an expanded apostolic Gospel once existed, why was it not preserved openly beside the four canonical Gospels? Several possibilities may be considered.</text:p>
      <text:p text:style-name="GHT_20_Subheading"><text:bookmark-start text:name="__RefHeading___Toc95050_2618736420"/><text:soft-page-break/>Its length and composite form<text:bookmark-end text:name="__RefHeading___Toc95050_2618736420"/></text:p>
      <text:p text:style-name="Text_20_body">A long Gospel synthesis would have been more difficult and expensive to copy than a shorter individual Gospel. Communities often preserved texts that were already widely distributed and regularly used in public worship. An expanded recension may have circulated only in a limited geographical or communal setting.</text:p>
      <text:p text:style-name="GHT_20_Subheading"><text:bookmark-start text:name="__RefHeading___Toc95052_2618736420"/>The decline of its originating community<text:bookmark-end text:name="__RefHeading___Toc95052_2618736420"/></text:p>
      <text:p text:style-name="Text_20_body">If the text was maintained among Hebrew, vegetarian, ascetic, or otherwise marginal communities, the decline or persecution of those communities could have interrupted its transmission.</text:p>
      <text:p text:style-name="GHT_20_Subheading"><text:bookmark-start text:name="__RefHeading___Toc95054_2618736420"/>Conflict over its teachings<text:bookmark-end text:name="__RefHeading___Toc95054_2618736420"/></text:p>
      <text:p text:style-name="Text_20_body">Teachings critical of animal sacrifice, meat eating, patriarchal restrictions, wealth, imperial power, or emerging clerical structures could have made the work unwelcome within developing ecclesiastical institutions.</text:p>
      <text:p text:style-name="GHT_20_Subheading"><text:bookmark-start text:name="__RefHeading___Toc95056_2618736420"/>The preference for four separate Gospels<text:bookmark-end text:name="__RefHeading___Toc95056_2618736420"/></text:p>
      <text:p text:style-name="Text_20_body">By the later second century, influential teachers such as Irenaeus argued vigorously for a fourfold Gospel collection—neither more nor fewer. A composite Gospel claiming to preserve additional apostolic material would have faced increasing resistance once the fourfold collection became the controlling ecclesiastical norm. Irenaeus explicitly opposed attempts to increase or decrease the accepted number of Gospels.</text:p>
      <text:p text:style-name="GHT_20_Subheading"><text:bookmark-start text:name="__RefHeading___Toc95058_2618736420"/>Adaptation into other literature<text:bookmark-end text:name="__RefHeading___Toc95058_2618736420"/></text:p>
      <text:p text:style-name="Text_20_body">Portions of the fuller tradition may have been extracted, paraphrased, or absorbed into other writings. Teachings may survive in scattered forms within Jewish-Christian, ascetic, Clementine, Thomasine, Manichaean, Mandaean, or later mystical literature without preserving the original work as a whole.</text:p>
      <text:p text:style-name="GHT_20_Subheading"><text:bookmark-start text:name="__RefHeading___Toc95060_2618736420"/>Concealment or private transmission<text:bookmark-end text:name="__RefHeading___Toc95060_2618736420"/></text:p>
      <text:p text:style-name="Text_20_body">Communities sometimes protected disputed writings through private copying, oral instruction, or restricted circulation. Such transmission becomes increasingly difficult to document and is especially vulnerable to alteration.</text:p>
      <text:p text:style-name="Text_20_body">None of these possibilities proves that this is what happened. Together, however, they show that the disappearance of a limited ancient recension would not be historically inconceivable.</text:p>
      <text:p text:style-name="GHT_20_Numbered_20_Section"><text:bookmark-start text:name="__RefHeading___Toc95062_2618736420"/><text:soft-page-break/>10. The Survival of Teachings Apart from the Gospel<text:bookmark-end text:name="__RefHeading___Toc95062_2618736420"/></text:p>
      <text:p text:style-name="Text_20_body">The disappearance of a complete Gospel does not require the disappearance of every teaching once contained within it. A literary work may cease to circulate as a whole while portions of its tradition continue independently through communities, teachers, ascetical practices, liturgies, disputed writings, and oral instruction.</text:p>
      <text:p text:style-name="Text_20_body">Several of the more distinctive teachings gathered together in the <text:span text:style-name="T38">Ght</text:span> appear separately within later Jewish-Christian and early Christian sources. These include abstinence from flesh, criticism of animal sacrifice, the recovery of an original Law obscured by later additions, the presence of false or corrupt passages within received Scripture, the preexistence and continuing journey of the soul, and the preservation of mysteries not openly taught to all hearers.</text:p>
      <text:p text:style-name="Text_20_body">No single surviving source reproduces the entire theological pattern of the <text:span text:style-name="T38">Ght</text:span>. Yet this dispersion may itself be significant. What appears in the <text:span text:style-name="T38">Ght</text:span> as a unified restoration of the Higher Law appears elsewhere as separated fragments: one community preserves abstinence from flesh, another rejects sacrifice, another distinguishes true Scripture from false additions, another teaches the soul’s existence before birth, and another remembers secret teachings entrusted only to the mature.</text:p>
      <text:p text:style-name="Text_20_body">The Council of Ancyra in the early fourth century bears witness to clergy whose abstinence from flesh was sufficiently principled that church authorities required them at least to taste meat, under threat of removal from office. The Pseudo-Clementine literature preserves the conviction that false passages had entered Scripture and anticipates the later sending forth of the true Gospel for the correction of heresy. Origen preserves a complex doctrine of preexistent souls, differing embodiments, and their long restorative journey toward Elohíym, even though the extent to which he accepted repeated earthly embodiment remains disputed.</text:p>
      <text:p text:style-name="Text_20_body">These witnesses do not prove the apostolic origin of the <text:span text:style-name="T38">G</text:span><text:span text:style-name="T513">ht</text:span>. Neither should their cumulative importance be minimized. They demonstrate that major elements of its teaching existed within ancient Christian and Jewish-Christian discourse long before the nineteenth century.</text:p>
      <text:p text:style-name="Text_20_body">It is therefore possible that communities and teachers preserved portions of a once more integrated apostolic tradition after the fuller literary form had disappeared. The <text:span text:style-name="T38">G</text:span><text:span text:style-name="T513">ht</text:span> may represent not the sudden creation of an entirely new theology, but the later regathering—or recovery—of teachings that had survived separately within the margins of Christian memory.</text:p>
      <text:p text:style-name="Text_20_body"><text:soft-page-break/>For a fuller examination, see Excursus II, “Scattered Witnesses to the Higher Law: Teachings Preserved Apart from the Gospel of the Holy Twelve.” </text:p>
      <text:p text:style-name="GHT_20_Numbered_20_Section"><text:bookmark-start text:name="__RefHeading___Toc95064_2618736420"/>1<text:span text:style-name="T514">1</text:span>. Ancient Foundation and Later Form<text:bookmark-end text:name="__RefHeading___Toc95064_2618736420"/></text:p>
      <text:p text:style-name="Text_20_body">The strongest defensible hypothesis is not that the entire received <text:span text:style-name="T38">G</text:span><text:span text:style-name="T515">ht</text:span><text:span text:style-name="T516"> </text:span>descended word-for-word from John.</text:p>
      <text:p text:style-name="Text_20_body">The more measured hypothesis is that the present Gospel may contain several historical layers:</text:p>
      <text:list text:style-name="L9">
        <text:list-item>
          <text:p text:style-name="P183"><text:span text:style-name="Strong_20_Emphasis"><text:span text:style-name="T103">An apostolic or early Hebrew foundation</text:span></text:span><text:span text:style-name="T103"> preserving narrative and teachings associated with Y</text:span><text:span text:style-name="T517">'</text:span><text:span text:style-name="T103">shúa and his first disciples;</text:span></text:p>
        </text:list-item>
        <text:list-item>
          <text:p text:style-name="P183"><text:span text:style-name="Strong_20_Emphasis"><text:span text:style-name="T103">A Johannine or Asian recension</text:span></text:span><text:span text:style-name="T103"> that gathered and interpreted this material within a fuller Gospel framework;</text:span></text:p>
        </text:list-item>
        <text:list-item>
          <text:p text:style-name="P183"><text:span text:style-name="Strong_20_Emphasis"><text:span text:style-name="T103">Later harmonizing and transmissional layers</text:span></text:span><text:span text:style-name="T103"> introduced as the work was copied, translated, summarized, expanded, or adapted;</text:span></text:p>
        </text:list-item>
        <text:list-item>
          <text:p text:style-name="P183"><text:span text:style-name="Strong_20_Emphasis"><text:span text:style-name="T103">A nineteenth-century English form</text:span></text:span><text:span text:style-name="T103"> shaped by the language, vocabulary, theological concerns, and editorial habits associated with Ouseley and his environment;</text:span></text:p>
        </text:list-item>
        <text:list-item>
          <text:p text:style-name="P183"><text:span text:style-name="Strong_20_Emphasis"><text:span text:style-name="T103">Modern editorial restoration</text:span></text:span><text:span text:style-name="T103">, including the correction of names, language, internal inconsistencies, punctuation, and textual arrangement.</text:span></text:p>
        </text:list-item>
      </text:list>
      <text:p text:style-name="Text_20_body">This layered model neither dismisses the Gospel as a nineteenth-century invention nor treats its received English wording as an untouched first-century document.</text:p>
      <text:p text:style-name="Text_20_body">It permits the possibility that ancient substance has come down through later linguistic clothing.</text:p>
      <text:p text:style-name="Text_20_body">This distinction is indispensable. A saying may be ancient even when its surviving English expression is modern. A narrative may preserve early tradition even when its present arrangement reflects later harmonization. Conversely, a passage that sounds ancient may still be a later composition.</text:p>
      <text:p text:style-name="Text_20_body">Each unit must therefore be examined according to:</text:p>
      <text:list text:style-name="L10">
        <text:list-item>
          <text:p text:style-name="P184">its relation to the canonical Gospels;</text:p>
        </text:list-item>
        <text:list-item>
          <text:p text:style-name="P184">its linguistic and conceptual setting;</text:p>
        </text:list-item>
        <text:list-item>
          <text:p text:style-name="P184">its agreement with ancient Jewish and early apostolic traditions;</text:p>
        </text:list-item>
        <text:list-item>
          <text:p text:style-name="P184">its possible dependence upon later literature;</text:p>
        </text:list-item>
        <text:list-item>
          <text:p text:style-name="P184">its internal consistency;</text:p>
        </text:list-item>
        <text:list-item>
          <text:p text:style-name="P184"><text:soft-page-break/>its ethical and theological coherence;</text:p>
        </text:list-item>
        <text:list-item>
          <text:p text:style-name="P184">and its place within the larger structure of the <text:span text:style-name="T38">G</text:span><text:span text:style-name="T510">ht</text:span>.</text:p>
        </text:list-item>
      </text:list>
      <text:p text:style-name="GHT_20_Numbered_20_Section"><text:bookmark-start text:name="__RefHeading___Toc95066_2618736420"/><text:span text:style-name="T50">1</text:span><text:span text:style-name="T518">2</text:span><text:span text:style-name="T50">. The Role of Ouseley</text:span><text:bookmark-end text:name="__RefHeading___Toc95066_2618736420"/></text:p>
      <text:p text:style-name="Text_20_body">The historical question concerning the possible ancient foundation of the Gospel must be distinguished from the later question of how its received English form came through Ouseley. That question requires separate examination and forms Part II of this excursus. </text:p>
      <text:p text:style-name="GHT_20_Numbered_20_Section"><text:bookmark-start text:name="__RefHeading___Toc95068_2618736420"/><text:span text:style-name="T50">1</text:span><text:span text:style-name="T518">3</text:span><text:span text:style-name="T50">. A Proposed Chronological Reconstruction</text:span><text:bookmark-end text:name="__RefHeading___Toc95068_2618736420"/></text:p>
      <text:p text:style-name="Text_20_body">The best-case Johannine scenario may be summarized as follows:</text:p>
      <table:table table:name="Table4" table:style-name="Table4">
        <table:table-column table:style-name="Table4.A"/>
        <table:table-column table:style-name="Table4.B"/>
        <table:table-row>
          <table:table-cell table:style-name="Table4.A1" office:value-type="string">
            <text:p text:style-name="Text_20_body">Approximate Date</text:p>
          </table:table-cell>
          <table:table-cell table:style-name="Table4.A1" office:value-type="string">
            <text:p text:style-name="Text_20_body">Proposed Development</text:p>
          </table:table-cell>
        </table:table-row>
        <table:table-row>
          <table:table-cell table:style-name="Table4.A1" office:value-type="string">
            <text:p text:style-name="P185">30–50 <text:span text:style-name="T519">ce</text:span></text:p>
          </table:table-cell>
          <table:table-cell table:style-name="Table4.A1" office:value-type="string">
            <text:p text:style-name="P185">John remains among the Jerusalem apostles, preserving personal memories and apostolic teaching.</text:p>
          </table:table-cell>
        </table:table-row>
        <table:table-row>
          <table:table-cell table:style-name="Table4.A1" office:value-type="string">
            <text:p text:style-name="P185">50–55 <text:span text:style-name="T519">ce</text:span></text:p>
          </table:table-cell>
          <table:table-cell table:style-name="Table4.A1" office:value-type="string">
            <text:p text:style-name="P185">Following the Jerusalem Council, John begins traveling toward or within Asia Minor.</text:p>
          </table:table-cell>
        </table:table-row>
        <table:table-row>
          <table:table-cell table:style-name="Table4.A1" office:value-type="string">
            <text:p text:style-name="P185">55–62 <text:span text:style-name="T519">ce</text:span></text:p>
          </table:table-cell>
          <table:table-cell table:style-name="Table4.A1" office:value-type="string">
            <text:p text:style-name="P185">He teaches among the Asian assemblies and develops an early written form of his testimony.</text:p>
          </table:table-cell>
        </table:table-row>
        <table:table-row>
          <table:table-cell table:style-name="Table4.A1" office:value-type="string">
            <text:p text:style-name="P185">60–64 <text:span text:style-name="T519">ce</text:span></text:p>
          </table:table-cell>
          <table:table-cell table:style-name="Table4.A1" office:value-type="string">
            <text:p text:style-name="P185">The familiar Gospel of John and some Johannine correspondence begin to take shape or circulate.</text:p>
          </table:table-cell>
        </table:table-row>
        <table:table-row>
          <table:table-cell table:style-name="Table4.A1" office:value-type="string">
            <text:p text:style-name="P185">64–68 <text:span text:style-name="T519">ce</text:span></text:p>
          </table:table-cell>
          <table:table-cell table:style-name="Table4.A1" office:value-type="string">
            <text:p text:style-name="P185">John experiences persecution or confinement on Patmos and receives the Apocalypse during the Neronian crisis.</text:p>
          </table:table-cell>
        </table:table-row>
        <table:table-row>
          <table:table-cell table:style-name="Table4.A1" office:value-type="string">
            <text:p text:style-name="P185">66–70 <text:span text:style-name="T519">ce</text:span></text:p>
          </table:table-cell>
          <table:table-cell table:style-name="Table4.A1" office:value-type="string">
            <text:p text:style-name="P185">The Jewish war, deaths of apostolic witnesses, dispersion of the Jerusalem assembly, and destruction of the Temple create an urgent preservation crisis.</text:p>
          </table:table-cell>
        </table:table-row>
        <table:table-row>
          <table:table-cell table:style-name="Table4.A1" office:value-type="string">
            <text:p text:style-name="P185">70–85 <text:span text:style-name="T519">ce</text:span></text:p>
          </table:table-cell>
          <table:table-cell table:style-name="Table4.A1" office:value-type="string">
            <text:p text:style-name="P185">John, centered in or near Ephesus, gathers or supervises a fuller Gospel recension incorporating written accounts and additional apostolic traditions.</text:p>
          </table:table-cell>
        </table:table-row>
        <table:table-row>
          <table:table-cell table:style-name="Table4.A1" office:value-type="string">
            <text:p text:style-name="P185">Late first to early second century</text:p>
          </table:table-cell>
          <table:table-cell table:style-name="Table4.A1" office:value-type="string">
            <text:p text:style-name="P185">The work circulates within a limited network of Asian, Hebrew, ascetic, or restorationist communities.</text:p>
          </table:table-cell>
        </table:table-row>
        <text:soft-page-break/>
        <table:table-row>
          <table:table-cell table:style-name="Table4.A1" office:value-type="string">
            <text:p text:style-name="P185">Later centuries</text:p>
          </table:table-cell>
          <table:table-cell table:style-name="Table4.A1" office:value-type="string">
            <text:p text:style-name="P185">The text is abbreviated, adapted, fragmented, concealed, or absorbed into other streams of tradition.</text:p>
          </table:table-cell>
        </table:table-row>
        <table:table-row>
          <table:table-cell table:style-name="Table4.A1" office:value-type="string">
            <text:p text:style-name="P185">Nineteenth <text:line-break/>century</text:p>
          </table:table-cell>
          <table:table-cell table:style-name="Table4.A1" office:value-type="string">
            <text:p text:style-name="P185"><text:span text:style-name="T520">Ouseley receives, reconstructs, composes, translates, or edits the form that becomes known as </text:span><text:span text:style-name="Emphasis"><text:span text:style-name="T520">The Gospel of the Holy Twelve</text:span></text:span><text:span text:style-name="T520">.</text:span></text:p>
          </table:table-cell>
        </table:table-row>
        <table:table-row>
          <table:table-cell table:style-name="Table4.A1" office:value-type="string">
            <text:p text:style-name="P185">Present edition</text:p>
          </table:table-cell>
          <table:table-cell table:style-name="Table4.A1" office:value-type="string">
            <text:p text:style-name="P185">The received text is critically edited while its historical, ethical, and theological claims are examined afresh.</text:p>
          </table:table-cell>
        </table:table-row>
      </table:table>
      <text:p text:style-name="Text_20_body"/>
      <text:p text:style-name="Text_20_body">This chronology is hypothetical. Its value lies not in providing an illusion of certainty but in demonstrating that an apostolic-foundation theory can be stated in a coherent historical form.</text:p>
      <text:p text:style-name="GHT_20_Numbered_20_Section"><text:bookmark-start text:name="__RefHeading___Toc95070_2618736420"/>Conclusion: Permission to Examine the Possibility<text:bookmark-end text:name="__RefHeading___Toc95070_2618736420"/></text:p>
      <text:p text:style-name="Text_20_body"><text:tab/>The reader need not accept this reconstruction in order to benefit from the <text:span text:style-name="T38">G</text:span><text:span text:style-name="T519">ht</text:span>. Neither should the reader be required to reject it before examining the text.</text:p>
      <text:p text:style-name="Text_20_body"><text:tab/>The proper position is one of disciplined openness: acknowledging what cannot be proved, recognizing what remains possible, and testing the Gospel according to its contents, contexts, correspondences, differences, and fruits.</text:p>
      <text:p text:style-name="Text_20_body"><text:tab/>The hypothesis advanced here is therefore modest but meaningful:</text:p>
      <text:p text:style-name="Text_20_body"><text:tab/>The received Gospel of the Holy Twelve may preserve, beneath later linguistic and editorial layers, traditions derived from an expanded apostolic Gospel associated with John and the surviving disciples in Asia Minor after the destruction of Jerusalem.</text:p>
      <text:p text:style-name="Text_20_body"><text:tab/>This is not offered as a conclusion already established. It is a historical possibility to be investigated.</text:p>
      <text:p text:style-name="Text_20_body"><text:tab/>The final judgment must arise from cumulative evidence.</text:p>
      <text:p text:style-name="Text_20_body"><text:tab/>Does the Gospel illuminate the Hebrew setting of Y<text:span text:style-name="T507">'</text:span>shúa?</text:p>
      <text:p text:style-name="Text_20_body"><text:tab/>Does it preserve teachings consistent with the prophetic call to mercy rather than sacrifice?</text:p>
      <text:p text:style-name="Text_20_body"><text:tab/>Does it restore neglected dimensions of the original creation order?</text:p>
      <text:p text:style-name="Text_20_body"><text:tab/>Does it explain difficult sayings and discontinuities within the canonical narratives?</text:p>
      <text:p text:style-name="Text_20_body"><text:soft-page-break/><text:tab/>Does it contain traces of genuinely ancient tradition alongside later language?</text:p>
      <text:p text:style-name="Text_20_body"><text:tab/>Does it bear the ethical and spiritual character of the Higher Law attributed to Y<text:span text:style-name="T507">'</text:span>shúa?</text:p>
      <text:p text:style-name="Text_20_body"><text:tab/>And can its later history be explained without either dismissing the whole as invention or accepting every received word without examination?</text:p>
      <text:p text:style-name="Text_20_body"><text:tab/>The present Commentary proceeds upon the conviction that these questions deserve to be asked—and that this Gospel deserves to be heard in full before its final judgment is rendered.</text:p>
      <text:h text:style-name="P186" text:outline-level="1"><text:bookmark-start text:name="_Toc230713698 Copy 2"/><text:bookmark-start text:name="__RefHeading___Toc37391_3619305966 Copy 2"/>Excursus <text:span text:style-name="T505">I, Part II: </text:span><text:line-break/><text:span text:style-name="T505">A Johannine Gospel?</text:span> <text:bookmark-end text:name="__RefHeading___Toc37391_3619305966 Copy 2"/></text:h>
      <text:p text:style-name="P187"><text:bookmark-end text:name="_Toc230713698 Copy 2"/>Ouseley, Visionary Reception, <text:line-break/>and the Formation of the Received English Text </text:p>
      <text:p text:style-name="GHT_20_Numbered_20_Section"><text:bookmark-start text:name="__RefHeading___Toc45479_78557317"/>Introduction: From Ancient Transmission to Modern Reception<text:bookmark-end text:name="__RefHeading___Toc45479_78557317"/></text:p>
      <text:p text:style-name="Text_20_body">Part I considered the question: Could there have been <text:span text:style-name="Emphasis">another</text:span> ancient Johannine Gospel—a fuller apostolic recension preserving traditions omitted, abbreviated, or separated within the canonical accounts?</text:p>
      <text:p text:style-name="Text_20_body">That question must be distinguished from another: How did the work now known as <text:span text:style-name="Emphasis">The Gospel of the Holy Twelve</text:span> come into its surviving English form?</text:p>
      <text:p text:style-name="Text_20_body">The first question concerns the possible origin and early transmission of the traditions embodied in the Gospel. The second concerns the Reverend Gideon Jasper Richard Ouseley, the religious environment in which he lived, the extraordinary means by which the Gospel was said to have been communicated, and the editorial process by which its received English form was produced.</text:p>
      <text:p text:style-name="Text_20_body">These questions are related, but they are not identical. Even if an ancient apostolic foundation once existed, it does not follow that the surviving English text reproduces it without alteration. Conversely, the presence of nineteenth-century language, editorial harmonization, and contemporary religious vocabulary does not prove that every tradition contained within the work originated in the nineteenth century.</text:p>
      <text:p text:style-name="Text_20_body">The possible antiquity of the underlying Gospel and the demonstrably later form in which it has reached us must therefore be evaluated separately.</text:p>
      <text:p text:style-name="Text_20_body">This requires neither uncritical belief nor predetermined rejection. It requires historical investigation, theological discernment, and an acknowledgment that ordinary textual transmission may not be the only kind of reception claimed for this Gospel.</text:p>
      <text:p text:style-name="GHT_20_Numbered_20_Section"><text:bookmark-start text:name="__RefHeading___Toc45481_78557317"/>1. Gideon Jasper Richard Ouseley and His Religious Setting<text:bookmark-end text:name="__RefHeading___Toc45481_78557317"/></text:p>
      <text:p text:style-name="Text_20_body">The Reverend Gideon Jasper Richard Ouseley was born in Lisbon on October 15, 1835, the son of Sir Ralph Ouseley. Following his father’s death in 1842, he was brought to Ireland, where he later studied at Trinity College, Dublin, graduating <text:soft-page-break/>in 1858. He was ordained within the Established Church of Ireland and appointed curate of Warrenpoint in County Down in 1861.</text:p>
      <text:p text:style-name="Text_20_body">Ouseley’s religious development did not remain confined within the ordinary Anglican establishment. By 1870 he had renounced the consumption of flesh, alcoholic drink, and tobacco, regarding these practices as inconsistent with the humanity and religion taught by the Messiah and his apostles. During this period he entered the ministry of the Catholic Apostolic Church.</text:p>
      <text:p text:style-name="Text_20_body">The Catholic Apostolic Church arose during the nineteenth-century revival of interest in apostolic offices, prophecy, spiritual gifts, and the restoration of the primitive Church. Its distinctive ministry included apostles, prophets, evangelists, and pastors, reflecting the fourfold ministry described in Ephesians 4:11. It regarded prophetic utterance and the direct activity of the Holy Spirit as continuing realities within the community of faith.</text:p>
      <text:p text:style-name="Text_20_body">Such an environment is important for understanding Ouseley. Claims of dreams, visions, prophetic impressions, spiritual communication, and restored apostolic teaching would not have appeared to him as foreign intrusions into Christianity. They belonged to a religious worldview in which the spiritual gifts had not ceased and in which the Church might yet recover truths and ministries lost during centuries of institutional decline.</text:p>
      <text:p text:style-name="Text_20_body">Ouseley was also strongly influenced by the spiritual and ethical teachings associated with Anna Kingsford and Edward Maitland. Their work joined mystical Christianity with vegetarianism, opposition to animal experimentation, the spiritual equality of the sexes, and the conviction that the outward forms of religion concealed a deeper and more compassionate Gospel.</text:p>
      <text:p text:style-name="Text_20_body">Ouseley’s association with these currents does not prove that the <text:span text:style-name="T38">Ght</text:span> was ancient. It does, however, help explain why he became receptive to a Gospel centered upon mercy, purity, the sanctity of life, the Father-Mother fullness of Elohíym, and the restoration of an original religion uncorrupted by bloodshed.</text:p>
      <text:p text:style-name="Text_20_body">His religious environment must therefore be considered in two directions. A critic may regard it as the source from which the Gospel’s distinctive teachings were composed. A sympathetic reader may regard it as the providential preparation of a person capable of recognizing and receiving neglected teachings. Historical investigation can establish the environment; it cannot, by itself, decide between those interpretations.</text:p>
      <text:p text:style-name="GHT_20_Numbered_20_Section"><text:bookmark-start text:name="__RefHeading___Toc45483_78557317"/><text:soft-page-break/>2. The First Appearance and Publication of the Gospel<text:bookmark-end text:name="__RefHeading___Toc45483_78557317"/></text:p>
      <text:p text:style-name="Text_20_body">The public history of the <text:span text:style-name="T38">G</text:span><text:span text:style-name="T521">ht</text:span> begins near the end of the nineteenth century.</text:p>
      <text:p text:style-name="Text_20_body">The work was serialized in <text:span text:style-name="Emphasis">The Lindsey and Lincolnshire Star</text:span> between July 30, 1898, and March 10, 1901. A collected edition appeared in 1901 under the title <text:span text:style-name="Emphasis">The Gospel of the Holy Twelve</text:span>, also known as <text:span text:style-name="Emphasis">The Gospel of the Perfect Life</text:span>. Ouseley died on December 9, 1906. The work was subsequently preserved and reissued through the efforts of Samuel Hopgood Hart, who produced an edition in 1924. Further editions followed during the twentieth century, sometimes with altered introductions, titles, explanatory materials, spellings, and editorial arrangements.</text:p>
      <text:p text:style-name="Text_20_body">This publication history corrects the impression that the Gospel first appeared in book form only after Ouseley’s death. It had already been serialized and collected during his lifetime. The 1924 publication was a later reissue, not the first appearance of the work.</text:p>
      <text:p text:style-name="Text_20_body">The received Gospel consists of ninety-six Lections and extends from events preceding the birth of Y<text:span text:style-name="T522">'</text:span>shúa through his ministry, death, resurrection, and final instructions to the disciples. Its conclusion enters the narrative world of the opening chapters of Acts, thereby presenting a continuous Gospel extending from the annunciations surrounding the birth of Y<text:span text:style-name="T522">'</text:span>shúa to the beginning of the apostolic mission.</text:p>
      <text:p text:style-name="Text_20_body">The work resembles a Gospel harmony because it incorporates and arranges material recognizable from the canonical Gospels. Yet it is not merely a conventional harmony. It contains extensive additional teachings and narratives concerning the original creation, the Edenic diet, mercy toward animals, rejection of blood sacrifice, the Higher Law, the spiritual ministry of women, the preexistence and progress of the soul, the Father-Mother nature of divine fullness, and the ultimate restoration of creation.</text:p>
      <text:p text:style-name="Text_20_body">The historical question is not whether the present English text makes use of the canonical Gospels. It plainly does. The more difficult question is whether the additional material was created entirely by Ouseley and his contemporaries or whether some of it represents the recovery, reconstruction, or renewed communication of an earlier body of tradition.</text:p>
      <text:p text:style-name="GHT_20_Numbered_20_Section"><text:bookmark-start text:name="__RefHeading___Toc45485_78557317"/>3. What the Explanatory Preface Claims<text:bookmark-end text:name="__RefHeading___Toc45485_78557317"/></text:p>
      <text:p text:style-name="Text_20_body">An explanatory preface appearing in editions of the Gospel presents an extraordinary account of its origin and reception.</text:p>
      <text:p text:style-name="P188"><text:soft-page-break/>According to that account, the <text:span text:style-name="T38">G</text:span><text:span text:style-name="T521">ht</text:span> represented an ancient and comparatively complete Christian record preserved in a Buddhist monastery in Tibet, where members of an Essene community had concealed it from those who would corrupt or destroy it. The original was said to have been written or preserved in Aramaic.</text:p>
      <text:p text:style-name="Text_20_body">Yet the same explanatory tradition does not claim that Ouseley personally traveled to Tibet, entered the monastery, examined an ancient codex, or translated a physical manuscript brought to England. Instead, it states that the Gospel was communicated to its editors “in numerous fragments at different times” through Emmanuel Swedenborg, Anna Kingsford, Edward Maitland, and a priest of an earlier century who identified himself as Placidus, formerly of the Franciscan and afterward of the Carmelite Order.</text:p>
      <text:p text:style-name="Text_20_body">These spiritual intermediaries were said to have translated the Gospel from the original and communicated it to the editors in the flesh. The received fragments were then supplemented in their appropriate places from the Authorized Version of the four canonical Gospels, revised where considered necessary under the same spiritual direction.</text:p>
      <text:p text:style-name="Text_20_body">The preface further insists that these communications were not obtained in séance rooms devoted to curiosity or entertainment. They were said to have come through “dreams and visions of the night” and by direct spiritual guidance.</text:p>
      <text:p text:style-name="Text_20_body">This account makes several distinct claims:</text:p>
      <text:list text:style-name="L11">
        <text:list-item>
          <text:p text:style-name="P189">An ancient Gospel once existed. </text:p>
        </text:list-item>
        <text:list-item>
          <text:p text:style-name="P189">It was preserved in the East, possibly within a Tibetan monastery. </text:p>
        </text:list-item>
        <text:list-item>
          <text:p text:style-name="P190">It was associated with Essene or Hebrew followers of Y<text:span text:style-name="T522">'</text:span>shúa. </text:p>
        </text:list-item>
        <text:list-item>
          <text:p text:style-name="P189">Its contents were translated or mediated by departed spiritual witnesses. </text:p>
        </text:list-item>
        <text:list-item>
          <text:p text:style-name="P189">Ouseley and his associates received the material in fragments. </text:p>
        </text:list-item>
        <text:list-item>
          <text:p text:style-name="P189">The fragments were placed within a narrative framework supplied in part by the canonical Gospels. </text:p>
        </text:list-item>
        <text:list-item>
          <text:p text:style-name="P190">The resulting English work was therefore both received and edited. </text:p>
        </text:list-item>
      </text:list>
      <text:p text:style-name="Text_20_body">These claims cannot be treated as though they described the ordinary discovery and translation of an ancient manuscript. No physical Aramaic manuscript has been made available for inspection. No documented chain connects a known Tibetan codex with Ouseley’s English publication. The asserted transmission is visionary and spiritual rather than conventionally textual.</text:p>
      <text:p text:style-name="Text_20_body">This does not necessarily render the account meaningless. It does mean that the claims must be evaluated according to the kind of claims they actually are.</text:p>
      <text:p text:style-name="GHT_20_Numbered_20_Section"><text:bookmark-start text:name="__RefHeading___Toc45487_78557317"/><text:soft-page-break/>4. Two Transmission Accounts—or Two Parts of One Account?<text:bookmark-end text:name="__RefHeading___Toc45487_78557317"/></text:p>
      <text:p text:style-name="P188">The history associated with the <text:span text:style-name="T38">G</text:span><text:span text:style-name="T521">ht</text:span> is sometimes presented in two apparently conflicting forms.</text:p>
      <text:p text:style-name="Text_20_body">According to one account, an ancient Gospel was carried into the East and preserved among Essene or related communities, perhaps in India or Tibet. It was later translated or brought back toward the West, only to be concealed, lost, or confiscated.</text:p>
      <text:p text:style-name="Text_20_body">According to another account, Ouseley and his associates received the Gospel through dreams, visions, and communications involving Swedenborg, Kingsford, Maitland, and Placidus.</text:p>
      <text:p text:style-name="Text_20_body">These accounts are frequently combined without explanation, causing understandable confusion. If Ouseley translated a physical Aramaic manuscript, why was spiritual communication necessary? If the Gospel was communicated through departed witnesses, in what sense was it translated from a manuscript preserved in Tibet?</text:p>
      <text:p text:style-name="Text_20_body">The available evidence does not presently answer these questions. Nevertheless, the two accounts are not necessarily mutually exclusive.</text:p>
      <text:p text:style-name="Text_20_body">It is conceivable that the first account concerns the location or earlier transmission of the original Gospel, while the second concerns the means by which its contents were made known to Ouseley. Under that reconstruction, neither Ouseley nor his immediate associates would need to have possessed the physical manuscript. The spiritual intermediaries would be understood as translating or transmitting the contents of an original preserved elsewhere.</text:p>
      <text:p text:style-name="Text_20_body">A related possibility is that several distinct traditions became joined together in later explanatory prefaces: an Eastern-preservation tradition, a story concerning Placidus, visionary experiences reported by Ouseley, and editorial explanations supplied by later custodians of the work.</text:p>
      <text:p text:style-name="Text_20_body">It is also possible that the Tibetan and Aramaic narrative functioned as a symbolic or legitimating account intended to express the conviction that the Gospel preserved an ancient Eastern and Essene tradition.</text:p>
      <text:p text:style-name="Text_20_body">At present, none of these explanations can be established.</text:p>
      <text:p text:style-name="Text_20_body">The safest conclusion is therefore limited: the Eastern-preservation account and the visionary-reception account should be distinguished, but their coexistence need not be declared impossible. They may represent two stages of one claimed transmission, <text:soft-page-break/>separate traditions later combined, or different attempts to explain how an ancient Gospel could reappear without an inspectable manuscript.</text:p>
      <text:p text:style-name="GHT_20_Numbered_20_Section"><text:bookmark-start text:name="__RefHeading___Toc45489_78557317"/>5. Composition, Redaction, and the Canonical Gospels<text:bookmark-end text:name="__RefHeading___Toc45489_78557317"/></text:p>
      <text:p text:style-name="P188">The <text:span text:style-name="T38">G</text:span><text:span text:style-name="T521">ht</text:span> contains unmistakable evidence of literary formation in the English-speaking Christian world. Its wording frequently resembles the Authorized Version, its narrative structure draws upon the four canonical Gospels, and its arrangement brings separate Gospel episodes into a continuous sequence.</text:p>
      <text:p text:style-name="Text_20_body">These characteristics are fully consistent with the explanatory preface, which acknowledges that the received fragments were supplemented in their appropriate places from the canonical Gospels.</text:p>
      <text:p text:style-name="Text_20_body">The presence of this canonical material should therefore not be treated as a discovery concealed by the editors. Some form of supplementation and redaction was admitted.</text:p>
      <text:p text:style-name="Text_20_body">The more important question concerns the extent and nature of that redaction.</text:p>
      <text:p text:style-name="Text_20_body">Several possibilities may be considered:</text:p>
      <text:list text:style-name="L12">
        <text:list-item>
          <text:p text:style-name="P191">Ouseley composed the additional material and inserted it into a harmony of the canonical Gospels. </text:p>
        </text:list-item>
        <text:list-item>
          <text:p text:style-name="P191">He adapted ideas from Kingsford, Maitland, Swedenborg, vegetarian reformers, mystical Christianity, and other available sources. </text:p>
        </text:list-item>
        <text:list-item>
          <text:p text:style-name="P191">He received fragmentary writings from unidentified human contributors. </text:p>
        </text:list-item>
        <text:list-item>
          <text:p text:style-name="P191">He reconstructed what he believed to be an earlier Gospel from scattered religious traditions. </text:p>
        </text:list-item>
        <text:list-item>
          <text:p text:style-name="P191">He sincerely believed that words and narratives received in dreams or visions came from spiritual messengers. </text:p>
        </text:list-item>
        <text:list-item>
          <text:p text:style-name="P191">Ancient material was communicated through extraordinary means and expressed in the language available to its nineteenth-century receivers. </text:p>
        </text:list-item>
        <text:list-item>
          <text:p text:style-name="P192">The Gospel arose through some combination of composition, study, memory, visionary experience, and later editorial arrangement. </text:p>
        </text:list-item>
      </text:list>
      <text:p text:style-name="Text_20_body">The received work itself may contain more than one of these processes.</text:p>
      <text:p text:style-name="Text_20_body">This is especially plausible if the Gospel was communicated in fragments rather than delivered as a completed book. Fragmentary reception would require selection, ordering, supplementation, and interpretation. Even a genuine spiritual <text:soft-page-break/>communication would pass through the vocabulary, memory, theology, and literary habits of its receiver.</text:p>
      <text:p text:style-name="Text_20_body">The present English Gospel should therefore not be imagined as a word-for-word transcript of an ancient Aramaic manuscript. It is more appropriately examined as a layered text whose final form reflects both received material and nineteenth-century editorial activity.</text:p>
      <text:p text:style-name="Text_20_body">Such a conclusion does not decide whether its underlying substance is ancient. It defines more carefully what an ancient-substance hypothesis would mean.</text:p>
      <text:p text:style-name="GHT_20_Numbered_20_Section"><text:bookmark-start text:name="__RefHeading___Toc45491_78557317"/>6. Sincerity, Inspiration, and the Question of Fraud<text:bookmark-end text:name="__RefHeading___Toc45491_78557317"/></text:p>
      <text:p text:style-name="P188">The absence of a physical manuscript has led many critics to describe the <text:span text:style-name="T38">G</text:span><text:span text:style-name="T521">ht</text:span> as a fraud or forgery. Such judgments may appear simple, but they often combine several different questions.</text:p>
      <text:p text:style-name="Text_20_body">A work may be historically unverified without being fraudulent. A person may report a vision sincerely and still be mistaken concerning its source. A religious text may contain later composition while preserving older traditions. An editor may reshape received material without intending to deceive. Fraud, in the strict sense, requires knowing misrepresentation intended to produce belief in what the author himself knows to be false.</text:p>
      <text:p text:style-name="Text_20_body">Ouseley did not merely claim to have discovered an inspectable ancient manuscript and then refuse to produce it. The explanatory materials associated with the Gospel disclose a far more unusual process: reception in fragments through dreams, visions, spiritual intermediaries, and editorial supplementation from the canonical Gospels.</text:p>
      <text:p text:style-name="Text_20_body">A reader may regard this account as unbelievable, psychologically generated, religiously mistaken, or historically insufficient. None of those conclusions, by itself, demonstrates conscious fraud.</text:p>
      <text:p text:style-name="Text_20_body">Suppose that a person received teachings in dreams and visions, sincerely believed them to be divine communications, recorded them, and arranged them within the Gospel of Luke or a harmony of the four Gospels. If that person openly acknowledged the process, the resulting work might be challenged as revelation, composition, or interpretation. It would not necessarily be a deliberate forgery.</text:p>
      <text:p text:style-name="Text_20_body">Sincerity, however, does not establish inspiration. A person may honestly misunderstand an inner experience. Religious enthusiasm can mingle with memory, imagination, study, expectation, and personal conviction. The possibility of <text:soft-page-break/>sincerity therefore removes neither the need for discernment nor the need for textual criticism.</text:p>
      <text:p text:style-name="Text_20_body">The alternatives should be stated without concealment:</text:p>
      <text:list text:style-name="L13">
        <text:list-item>
          <text:p text:style-name="P193">Ouseley may have been the conscious author of the work. </text:p>
        </text:list-item>
        <text:list-item>
          <text:p text:style-name="P193">He may have been a sincere religious composer who attributed his own insights to revelation. </text:p>
        </text:list-item>
        <text:list-item>
          <text:p text:style-name="P193">He may have believed that he received communications whose actual source cannot now be determined. </text:p>
        </text:list-item>
        <text:list-item>
          <text:p text:style-name="P193">He may have gathered and adapted older written or oral traditions. </text:p>
        </text:list-item>
        <text:list-item>
          <text:p text:style-name="P193">He may have received genuine spiritual communications containing ancient substance. </text:p>
        </text:list-item>
        <text:list-item>
          <text:p text:style-name="P194">He may have fulfilled several of these roles simultaneously—as receiver, compiler, interpreter, author, and editor. </text:p>
        </text:list-item>
      </text:list>
      <text:p text:style-name="Text_20_body">The available historical evidence does not permit one of these possibilities to be demonstrated conclusively. The contents of the Gospel must therefore be examined individually and cumulatively rather than accepted or rejected solely through a label attached to Ouseley.</text:p>
      <text:p text:style-name="GHT_20_Numbered_20_Section"><text:bookmark-start text:name="__RefHeading___Toc45493_78557317"/>7. Did the Spiritual Gifts Continue?<text:bookmark-end text:name="__RefHeading___Toc45493_78557317"/></text:p>
      <text:p text:style-name="P188">The claims associated with the <text:span text:style-name="T38">G</text:span><text:span text:style-name="T521">ht</text:span> raise a larger theological question: Did prophecy, visions, dreams, and other spiritual gifts cease with the first generation of the apostles?</text:p>
      <text:p text:style-name="Text_20_body">If all extraordinary revelation is assumed to have ceased permanently with the completion of the New Testament canon, then Ouseley’s explanation will be rejected before the contents of the Gospel are examined. That rejection would arise from a prior theological commitment rather than from historical investigation of Ouseley himself.</text:p>
      <text:p text:style-name="Text_20_body">Scripture does not present dreams and visions as inherently illegitimate. The prophets repeatedly received revelation through visions. Yo’el declared that the Spirit would be poured out upon sons and daughters, who would prophesy, while others would dream dreams and see visions. Peter applied that promise to the apostolic outpouring of the Spirit. Paul instructed assemblies not to despise prophetic utterances, but to test all things and retain what is good. John likewise instructed believers to test the spirits rather than assume that every spiritual claim was either necessarily true or necessarily false.</text:p>
      <text:p text:style-name="Text_20_body"><text:soft-page-break/>The command to test presupposes both possibility and danger. Genuine spiritual gifts may continue, but so may deception, misunderstanding, exaggeration, and false prophecy.</text:p>
      <text:p text:style-name="Text_20_body">The relevant alternatives are therefore not limited to absolute acceptance and absolute denial. A claimed revelation may contain truth mixed with the limitations of the receiver. A genuine spiritual impression may be imperfectly remembered or expressed. A later editor may alter an earlier communication. A true teaching may be placed within an uncertain historical framework. Conversely, elevated language and compassionate teaching do not automatically prove a divine origin.</text:p>
      <text:p text:style-name="P188">The <text:span text:style-name="T38">G</text:span><text:span text:style-name="T521">ht</text:span> itself should therefore be approached according to the apostolic principle of discernment:</text:p>
      <text:p text:style-name="P195">Do not quench the Spirit. Do not despise prophecies. Test all things; hold fast that which is good.</text:p>
      <text:p text:style-name="Text_20_body">Within this framework, the continuation of spiritual gifts makes Ouseley’s claim possible, but not automatically authentic. It permits examination; it does not eliminate it.</text:p>
      <text:p text:style-name="GHT_20_Numbered_20_Section"><text:bookmark-start text:name="__RefHeading___Toc45495_78557317"/>8. Testing a Claimed Restoration<text:bookmark-end text:name="__RefHeading___Toc45495_78557317"/></text:p>
      <text:p text:style-name="P188">If the <text:span text:style-name="T38">G</text:span><text:span text:style-name="T521">ht</text:span> cannot presently be authenticated through an extant ancient manuscript, by what criteria may it be tested?</text:p>
      <text:p text:style-name="Text_20_body">No single test is sufficient. A cumulative evaluation is required.</text:p>
      <text:p text:style-name="Text_20_body">First, its teachings should be examined in relation to the Hebrew and Jewish setting of Y<text:span text:style-name="T522">'</text:span>shúa. Do they illuminate known debates concerning Torah, purity, sacrifice, mercy, food, creation, resurrection, and the world to come? Or do they depend entirely upon ideas foreign to the first-century setting?</text:p>
      <text:p text:style-name="Text_20_body">Second, the additional material should be compared with ancient Christian and Jewish-Christian traditions. Do distinctive teachings attributed to Y<text:span text:style-name="T522">'</text:span>shúa appear, even in fragmentary form, among early communities and writers? The independent survival of such teachings would not prove the <text:span text:style-name="T38">G</text:span><text:span text:style-name="T521">ht</text:span> as a complete text, but it could demonstrate that its religious world was not created wholly in the nineteenth century.</text:p>
      <text:p text:style-name="Text_20_body">Third, the work must be examined for dependence upon identifiable later sources. Vocabulary, concepts, and narrative features demonstrably arising in later periods should be acknowledged. Their presence may indicate composition, translation, paraphrase, editorial expansion, or the conceptual language of the receiver.</text:p>
      <text:p text:style-name="Text_20_body"><text:soft-page-break/>Fourth, the internal coherence of the Gospel should be tested. Does it present a unified understanding of the Higher Law, or does it contain incompatible layers and unresolved tensions? Apparent inconsistencies may reveal differing sources, incomplete redaction, or later alteration.</text:p>
      <text:p text:style-name="Text_20_body">Fifth, the Gospel should be examined ethically and spiritually. Does it produce mercy, righteousness, reverence for life, purity of heart, reconciliation, and love of Elohíym and neighbor? Y<text:span text:style-name="T522">'</text:span>shúa’s principle remains relevant: a tree is known by its fruits.</text:p>
      <text:p text:style-name="Text_20_body">Spiritual fruit does not by itself establish the antiquity of a document. A modern work may teach what is good, and an ancient work may preserve what is corrupt. Nevertheless, spiritual character remains relevant when a work claims to restore the compassionate teaching of the Messiah.</text:p>
      <text:p text:style-name="Text_20_body">Sixth, the Gospel should be compared with the difficulties, omissions, and discontinuities present within the canonical narratives. Does its additional material merely exploit gaps imaginatively, or does it sometimes provide explanations possessing historical, narrative, or theological coherence?</text:p>
      <text:p text:style-name="Text_20_body">Finally, the work must remain open to correction. A claim of inspiration should not be used to protect every inherited word, punctuation mark, sequence, or editorial decision. If the Gospel passed through successive receivers, editors, translations, and publications, textual imperfection should be expected.</text:p>
      <text:p text:style-name="Text_20_body">A restored Gospel need not be treated as infallibly transmitted in order to preserve genuine apostolic substance.</text:p>
      <text:p text:style-name="GHT_20_Numbered_20_Section"><text:bookmark-start text:name="__RefHeading___Toc45497_78557317"/>9. Related Claims and Later Adaptations<text:bookmark-end text:name="__RefHeading___Toc45497_78557317"/></text:p>
      <text:p text:style-name="Text_20_body">The later history of Essene and vegetarian Gospel literature has introduced further confusion into the reception of Ouseley’s work.</text:p>
      <text:p text:style-name="Text_20_body">Edmond Bordeaux Szekely claimed that he had gained access to ancient Essene manuscripts in European ecclesiastical collections and produced works including <text:span text:style-name="Emphasis">The Essene Gospel of Peace</text:span> and other writings attributed to an Essene tradition. His accounts of manuscript discovery and translation have been widely challenged, and the original manuscripts from which his works were allegedly translated have not been made available for independent examination.</text:p>
      <text:p text:style-name="P188">Some of Szekely’s teachings display notable affinities with Ouseley’s Gospel. Because Ouseley’s work had already appeared publicly, the possibility that Szekely adapted, expanded, or reworked material drawn from the <text:span text:style-name="T38">G</text:span><text:span text:style-name="T521">ht</text:span> must be seriously <text:soft-page-break/>considered. His writings should not be treated automatically as independent manuscript confirmation of Ouseley.</text:p>
      <text:p text:style-name="Text_20_body">Nicolas Notovitch’s <text:span text:style-name="Emphasis">Unknown Life of Jesus Christ</text:span>, with its account of Y<text:span text:style-name="T522">'</text:span>shúa’s travels and education in the East, belongs to a related but distinguishable body of modern literature. Its claims likewise require independent evaluation and should not be employed as direct evidence for the <text:span text:style-name="T38">G</text:span><text:span text:style-name="T521">ht</text:span> merely because both traditions associate Y<text:span text:style-name="T522">'</text:span>shúa or his teachings with the East.</text:p>
      <text:p text:style-name="Text_20_body">Other accounts have connected the Gospel with Francis Bacon, with the mysterious Franciscan-Carmelite Placidus, or with an ancient manuscript carried from the East and later confiscated by ecclesiastical authorities. These traditions presently remain beyond historical demonstration.</text:p>
      <text:p text:style-name="Text_20_body">They should be recorded because they form part of the reception history of the Gospel, but they should not be combined into a single confident narrative.</text:p>
      <text:p text:style-name="Text_20_body">The most defensible procedure is to distinguish:</text:p>
      <text:list text:style-name="L14">
        <text:list-item>
          <text:p text:style-name="P196">what Ouseley and the early editors actually claimed; </text:p>
        </text:list-item>
        <text:list-item>
          <text:p text:style-name="P196">what later custodians added or clarified; </text:p>
        </text:list-item>
        <text:list-item>
          <text:p text:style-name="P196">what subsequent writers inferred; </text:p>
        </text:list-item>
        <text:list-item>
          <text:p text:style-name="P197">and what modern interpreters have proposed in an attempt to reconcile the traditions. </text:p>
        </text:list-item>
      </text:list>
      <text:p text:style-name="Text_20_body">The present Commentary need not defend every later claim in order to take seriously the possibility of an ancient foundation beneath the received Gospel.</text:p>
      <text:p text:style-name="GHT_20_Numbered_20_Section"><text:bookmark-start text:name="__RefHeading___Toc45499_78557317"/>10. Ancient Substance in Nineteenth-Century Language<text:bookmark-end text:name="__RefHeading___Toc45499_78557317"/></text:p>
      <text:p text:style-name="P188">The language of the <text:span text:style-name="T38">G</text:span><text:span text:style-name="T521">ht</text:span> unmistakably reflects the period in which its surviving English form appeared. This fact must be acknowledged, but its significance requires careful interpretation.</text:p>
      <text:p text:style-name="Text_20_body">Inspiration does not ordinarily erase the personality, education, vocabulary, memory, or conceptual world of the person receiving it. The Hebrew prophets spoke through the idioms of their own ages. The canonical evangelists arranged inherited traditions according to their own purposes and literary abilities. Translators necessarily express earlier meanings through later languages.</text:p>
      <text:p text:style-name="Text_20_body">If Ouseley received fragmentary teachings through dreams, visions, impressions, or spiritual communications, he would still have understood and expressed them through the English religious vocabulary available to him. Ideas received inwardly <text:soft-page-break/>may have been clothed in the language of the Authorized Version, contemporary vegetarian reform, mystical Christianity, the Catholic Apostolic restoration, and the theological works known to him.</text:p>
      <text:p text:style-name="Text_20_body">The presence of nineteenth-century language would therefore establish the historical setting of the received expression. It would not necessarily establish the date of every underlying idea.</text:p>
      <text:p text:style-name="Text_20_body">At the same time, this principle must not become an explanation capable of protecting every passage from criticism. Some language may represent translation; some may reflect paraphrase; some may be editorial expansion; some may be mistaken interpretation; and some may be original composition.</text:p>
      <text:p text:style-name="Text_20_body">The ancient-substance hypothesis is strongest when stated modestly:</text:p>
      <text:p text:style-name="P198">The received <text:span text:style-name="T38">G</text:span><text:span text:style-name="T521">ht</text:span> may preserve ancient teachings and narrative traditions expressed, arranged, and sometimes expanded through nineteenth-century human instruments.</text:p>
      <text:p text:style-name="Text_20_body">This hypothesis accounts for both sides of the text: its striking relationship to ancient Jewish-Christian themes and its equally evident relationship to the language and religious concerns of Ouseley’s age.</text:p>
      <text:p text:style-name="GHT_20_Numbered_20_Section"><text:bookmark-start text:name="__RefHeading___Toc45501_78557317"/>11. Restoration through Returning Witnesses?<text:bookmark-end text:name="__RefHeading___Toc45501_78557317"/></text:p>
      <text:p text:style-name="P188">If the <text:span text:style-name="T38">G</text:span><text:span text:style-name="T521">ht</text:span>’s teaching concerning the continuing journey and repeated embodiment of the soul is provisionally granted, another possibility arises concerning the later recovery of the Gospel.</text:p>
      <text:p text:style-name="Text_20_body">The individuals through whom neglected teachings reappeared need not have been spiritually unrelated to the earlier apostolic community. Ouseley, Anna Kingsford, Edward Maitland, and others drawn toward the restoration of compassionate religion may conceivably have included souls formerly associated with Y<text:span text:style-name="T522">'</text:span>shúa, his disciples, or later communities that preserved portions of the Higher Law.</text:p>
      <text:p text:style-name="Text_20_body">Such a possibility cannot be demonstrated through ordinary historical inquiry. No method of textual criticism can establish that one historical person is the later embodiment of another. This proposal therefore belongs to theological reflection rather than to documentary proof.</text:p>
      <text:p text:style-name="P188">Nevertheless, within the worldview of the <text:span text:style-name="T38">G</text:span><text:span text:style-name="T521">ht</text:span> it is not inherently unreasonable. A soul entrusted with a work in one lifetime might return in another age to recover, complete, or transmit it. What appears historically as affinity, intuition, unusual <text:soft-page-break/>recognition, or an urgent sense of mission might, within such a framework, reflect an older spiritual memory whose details remain veiled from conscious recollection.</text:p>
      <text:p text:style-name="Text_20_body">This possibility may also help explain why a restored teaching would be expressed in the language of the age in which it reappeared. Inspiration does not normally erase the vocabulary, education, personality, or conceptual world of the human instrument. An ancient apostolic substance could therefore be expressed through nineteenth-century English, contemporary reform movements, and the particular intellectual categories available to its receivers.</text:p>
      <text:p text:style-name="Text_20_body">The presence of later terminology would not necessarily disprove inspiration. It would demonstrate that the teaching had passed through historically situated minds.</text:p>
      <text:p text:style-name="Text_20_body">Yet this principle must not be used to protect every wording from examination. A passage may be inspired, adapted, mistaken, expanded, or editorially imposed. The possibility of returning witnesses strengthens the call for discernment; it does not remove it.</text:p>
      <text:p text:style-name="Text_20_body">The proposal may therefore be stated cautiously:</text:p>
      <text:p text:style-name="P195">If the soul continues its journey through repeated embodiments, those who participated in the later recovery of the Higher Law may have been drawn to that task by connections reaching back far beyond their present lives.</text:p>
      <text:p text:style-name="Text_20_body">This remains a spiritual possibility rather than a historical conclusion. Its value lies in showing how the late appearance of a text and the ancient origin of its spiritual mission might coexist within the theological world presented by the Gospel itself.</text:p>
      <text:p text:style-name="GHT_20_Numbered_20_Section"><text:bookmark-start text:name="__RefHeading___Toc45503_78557317"/>Conclusion: Reception, Redaction, and Discernment<text:bookmark-end text:name="__RefHeading___Toc45503_78557317"/></text:p>
      <text:p text:style-name="P188">The received English form of the <text:span text:style-name="T38">G</text:span><text:span text:style-name="T521">ht</text:span> cannot presently be traced through an unbroken documentary chain to an extant ancient manuscript. Its public history begins with Ouseley near the end of the nineteenth century. Its wording reflects the Authorized Version, its arrangement reveals harmonizing activity, and its explanatory tradition appeals to dreams, visions, spiritual intermediaries, and direct guidance.</text:p>
      <text:p text:style-name="Text_20_body">These facts must not be concealed.</text:p>
      <text:p text:style-name="Text_20_body">They also do not settle every question concerning the origin of the traditions contained within the Gospel.</text:p>
      <text:p text:style-name="Text_20_body"><text:soft-page-break/>Ouseley may have been author, editor, compiler, visionary receiver, or some combination of these. The work may contain nineteenth-century expression, later expansion, canonical supplementation, ancient fragments, inherited traditions, and spiritually received material within a single literary form.</text:p>
      <text:p text:style-name="Text_20_body">The claim made here is therefore not that the surviving English Gospel descended word-for-word from an Aramaic manuscript written by John. The more measured possibility is that an ancient apostolic substance—perhaps associated with a fuller Johannine Gospel—was preserved in fragments, scattered through marginal communities, spiritually recovered, and clothed in the language of a later age.</text:p>
      <text:p text:style-name="Text_20_body">The unusual mode of reception prevents ordinary manuscript authentication. It does not prevent historical comparison, textual analysis, theological discernment, or spiritual testing.</text:p>
      <text:p text:style-name="Text_20_body">The reader is therefore invited neither to accept every word without examination nor to reject the whole before hearing it.</text:p>
      <text:p text:style-name="Text_20_body">The proper questions remain:</text:p>
      <text:p text:style-name="P188">Did teachings now gathered within the <text:span text:style-name="T38">G</text:span><text:span text:style-name="T521">ht</text:span> exist within ancient Jewish-Christian and apostolic traditions?</text:p>
      <text:p text:style-name="Text_20_body">Does the Gospel preserve a coherent witness to the Higher Law of mercy, life, purity, and restoration?</text:p>
      <text:p text:style-name="Text_20_body">Can its later language be distinguished from its possibly earlier substance?</text:p>
      <text:p text:style-name="Text_20_body">Does its received form show signs of inspiration alongside signs of human limitation and editorial construction?</text:p>
      <text:p text:style-name="Text_20_body">And does the Gospel bear fruits consistent with the compassionate character of Y<text:span text:style-name="T522">'</text:span>shúa?</text:p>
      <text:p text:style-name="Text_20_body">Part I asked whether there could have been <text:span text:style-name="Emphasis">another</text:span> ancient Johannine Gospel. Part II has asked whether such a Gospel—or portions of its teaching—could have been received anew through historically situated human instruments.</text:p>
      <text:p text:style-name="Text_20_body">Neither question can presently be answered through documentary evidence alone. Both deserve disciplined consideration.</text:p>
      <text:p text:style-name="P188">The investigation must now turn from the claimed history of the complete Gospel to the teachings that survived apart from it. If distinctive elements of the Higher Law can be found scattered throughout ancient Jewish-Christian and early Christian memory, their cumulative witness may help determine whether the <text:span text:style-name="T38">G</text:span><text:span text:style-name="T521">ht</text:span> represents a wholly modern creation—or the later regathering of a tradition that had never entirely disappeared. </text:p>
      <text:h text:style-name="P199" text:outline-level="1"><text:bookmark-start text:name="__RefHeading___Toc37391_3619305966 Copy 1"/><text:bookmark-start text:name="_Toc230713698 Copy 1"/>Excursus <text:span text:style-name="T523">II: </text:span><text:line-break/><text:bookmark-end text:name="_Toc230713698 Copy 1"/><text:span text:style-name="T524">Scattered Witnesses </text:span><text:span text:style-name="T525">to</text:span><text:span text:style-name="T524"> the Higher Law:</text:span><text:bookmark-end text:name="__RefHeading___Toc37391_3619305966 Copy 1"/></text:h>
      <text:p text:style-name="P200">Teachings Preserved Apart from the Gospel of the Holy Twelve </text:p>
      <text:p text:style-name="GHT_20_Numbered_20_Section">Introduction</text:p>
      <text:p text:style-name="P201"><text:span text:style-name="T526">The </text:span>historical claims surrounding th<text:span text:style-name="Emphasis">e Gospel of the Holy Twel</text:span>ve cannot be established merely by demonstrating that certain individual teachings found within it appeared elsewhere. A parallel teaching does not, by itself, prove literary dependence, establish the existence of a particular manuscript, or confirm the precise history later attributed to that manuscript. Historical responsibility requires that these distinctions be maintained.</text:p>
      <text:p text:style-name="Text_20_body">Nevertheless, the cumulative survival of the Gospel’s characteristic teachings is significant. Its major themes did not suddenly appear together in a cultural or religious vacuum. The Edenic diet, opposition to animal sacrifice, rejection of bloodshed, concern for animals, purification of the received Scriptures, the continuing journey of the soul, the ministry of women, the union of masculine and feminine imagery in Elohíym, and the preservation of mysteries for spiritually mature hearers all have recognizable precedents or parallels in earlier Jewish, Christian, philosophical, mystical, and sectarian traditions.</text:p>
      <text:p text:style-name="Text_20_body">These surviving witnesses do not prove that every community possessing one such teaching also possessed the <text:span text:style-name="Emphasis">Gospel of the Holy Twelve</text:span>. Nor do they demonstrate that every fragment originated from one common written source. They do, however, show that the Gospel gathers together teachings that were repeatedly remembered, defended, opposed, obscured, and sometimes suppressed throughout religious history.</text:p>
      <text:p text:style-name="Text_20_body">The question, therefore, is not simply whether the complete Gospel can be traced through an uninterrupted chain of surviving manuscripts. The question is also whether its teachings left recognizable footprints: in scriptural tensions, prophetic protests, remembered sayings, ascetic communities, disputed doctrines, ecclesiastical prohibitions, and scattered testimonies concerning the original Way of Life.</text:p>
      <text:p text:style-name="Text_20_body">This excursus examines those footprints.</text:p>
      <text:p text:style-name="P202"><text:bookmark-start text:name="__RefHeading___Toc75222_78557317"/><text:span text:style-name="T527">P</text:span><text:span text:style-name="T528">art</text:span><text:span text:style-name="T527"> I</text:span><text:span text:style-name="T529">: </text:span><text:span text:style-name="T530">The Edenic Law of Life and the Witness against Bloodshed</text:span><text:bookmark-end text:name="__RefHeading___Toc75222_78557317"/></text:p>
      <text:p text:style-name="GHT_20_Numbered_20_Section"><text:bookmark-start text:name="__RefHeading___Toc71794_78557317"/>1. The Edenic Beginning<text:bookmark-end text:name="__RefHeading___Toc71794_78557317"/></text:p>
      <text:p text:style-name="Text_20_body">The biblical story begins without slaughter. Humanity is not first placed in a world ordered around hunting, sacrifice, or the consumption of flesh. The original provision given to humankind is the fruit and seed-bearing produce of the earth:</text:p>
      <text:p text:style-name="P195">“Behold, I have given you every herb bearing seed, which is upon the face of all the earth, and every tree, in which is the fruit of a tree yielding seed; to you it shall be for food” (Genesis 1:29).</text:p>
      <text:p text:style-name="Text_20_body">The animals likewise receive “every green herb for food” (Genesis 1:30). Whatever later permissions and accommodations may appear in the biblical record, the beginning itself is unmistakable. The first table is bloodless. No creature must die so that another may eat. Humanity and the animals receive their nourishment directly from the abundance of the earth.</text:p>
      <text:p text:style-name="Text_20_body">This Edenic provision is more than a dietary regulation. It reveals the moral character of the original creation. Life is sustained without deliberate killing, and dominion is exercised within an order of provision rather than predation. Humanity’s authority over the animals cannot rightly be separated from humanity’s vocation to bear the image of Elohíym. Dominion, in its unfallen form, is therefore custodial and compassionate—not tyrannical, exploitative, or bloodthirsty.</text:p>
      <text:p text:style-name="Text_20_body">The <text:span text:style-name="Emphasis">Gospel of the Holy Twelve</text:span> repeatedly returns to this beginning. Its opposition to flesh-eating and animal sacrifice is not presented merely as an optional ascetic discipline for a spiritual elite. It is grounded in the conviction that the original Law of Life preceded the fallen order of bloodshed. The Higher Law is “higher” not because it is a late spiritual refinement but because it belongs to the intention of creation itself.</text:p>
      <text:p text:style-name="Text_20_body">According to this understanding, redemption does not merely forgive humanity while leaving its violent habits unchallenged. Redemption restores humanity to its intended likeness. It heals the relationships between the human creature, the animal creation, the earth, and the Creator of them all.</text:p>
      <text:p text:style-name="Text_20_body">The prophetic expectation of restoration likewise looks toward the recovery of this original peace. The wolf dwells with the lamb; the leopard lies down with the young goat; the lion eats straw like the ox; and none hurts or destroys in the holy mountain of Yahwéh (Isaiah 11:6–9; 65:25). These images portray more than <text:soft-page-break/>political tranquility among human nations. They anticipate the healing of the animal creation itself and the cessation of predatory violence.</text:p>
      <text:p text:style-name="Text_20_body">The biblical story thus begins and ends with the promise of a bloodless order. The violence between these two horizons belongs to the history of corruption, accommodation, judgment, and restoration. It must not be mistaken for the eternal character of Elohíym or the final destiny of creation.</text:p>
      <text:p text:style-name="GHT_20_Numbered_20_Section"><text:bookmark-start text:name="__RefHeading___Toc71796_78557317"/>2. The Entrance of Bloodshed<text:bookmark-end text:name="__RefHeading___Toc71796_78557317"/></text:p>
      <text:p text:style-name="Text_20_body">The first explicit death in the biblical narrative is not an animal sacrifice but the murder of a brother. Qayin rises against Heḅel, and the ground receives innocent blood. Yahwéh says:</text:p>
      <text:p text:style-name="P195">“The voice of your brother’s blood cries to me from the ground” (Genesis 4:10).</text:p>
      <text:p text:style-name="Text_20_body">Bloodshed is therefore introduced as a rupture within creation. Blood does not disappear silently into the earth. It has a voice. It bears witness before Elohíym concerning the life unjustly taken.</text:p>
      <text:p text:style-name="Text_20_body">The narrative soon associates the growth of human civilization with the multiplication of violence. Lamech boasts of killing a man, and by the generation of the Flood, “the earth was filled with violence” (Genesis 6:11). The Hebrew term <text:span text:style-name="Emphasis">ḥamas</text:span> describes violence, wrong, and destructive oppression. The Flood narrative presents violence not as an incidental human failing but as a force corrupting the whole earth.</text:p>
      <text:p text:style-name="Text_20_body">First Enoch develops this primeval history more explicitly. After the Watchers transgress the appointed boundaries and their offspring multiply violence upon the earth, the account states:</text:p>
      <text:p text:style-name="P195">“And they began to sin against birds, and beasts, and reptiles, and fish, and to devour one another’s flesh, and drink the blood. Then the earth laid accusation against the lawless ones” (1 Enoch 7:5–6).</text:p>
      <text:p text:style-name="Text_20_body">The correspondence with Genesis is striking. In Genesis, the blood of Heḅel cries from the ground. In 1 Enoch, the earth itself accuses those who have filled it with violence. Creation does not remain a passive stage upon which violence occurs. The earth receives the blood, remembers the violence, and bears testimony against the lawless.</text:p>
      <text:p text:style-name="Text_20_body">First Enoch also describes the Watchers as those who:</text:p>
      <text:p text:style-name="P195"><text:soft-page-break/>“…have lusted after flesh and blood as those also do who die and perish” (1 Enoch 15:4).</text:p>
      <text:p text:style-name="Text_20_body">The lust for “flesh and blood” is thereby associated with a descent into the conditions and appetites of mortal corruption. The Watchers abandon their proper estate, transgress the boundaries established for them, and communicate forbidden knowledge. Their offspring consume the produce of humanity and then turn upon human beings, animals, birds, reptiles, and fish. Appetite becomes insatiable, and insatiable appetite becomes violence.</text:p>
      <text:p text:style-name="Text_20_body">The <text:span text:style-name="Emphasis">Clementine Homilies</text:span> and the <text:span text:style-name="Emphasis">Gospel of the Holy Twelve</text:span> preserve similar memories of a primeval degradation in which violence, flesh-eating, forbidden knowledge, and spiritual corruption belong to one another. The consumption of flesh is not treated as an isolated dietary choice. It appears within a larger fall of perception and desire.</text:p>
      <text:p text:style-name="Text_20_body">Some may understand the Enochic account as preserving a memory of unnatural interference with the created orders, perhaps extending even to the corruption of animal life. The text does not describe genetic alteration in modern scientific terms, and such an interpretation must remain conjectural. Its unmistakable theological claim is that forbidden knowledge, transgression of created boundaries, appetite for flesh and blood, and violence against humans and animals belong to one interrelated corruption.</text:p>
      <text:p text:style-name="Text_20_body">The present condition of predation, fear, disease, and death is therefore not necessarily the measure of the beginning. Creation has been “subjected to corruption” and “groans and travails in pain” while awaiting liberation (Romans 8:19–23). What is now observed in nature may describe the condition of a fallen world without defining the original or final intention of Elohíym.</text:p>
      <text:p text:style-name="Text_20_body">The <text:span text:style-name="Emphasis">Gospel of the Holy Twelve</text:span> extends this moral perception beyond violence committed against human beings. The willful torment and killing of animals also belong to the fallen dominion of violence. This does not equate animals and human beings in every respect, nor does it deny the distinctive vocation of humanity. It recognizes that animals are living creatures brought forth by the same Creator, animated by the breath of life, and entrusted to human care.</text:p>
      <text:p text:style-name="Text_20_body">The moral boundary between killing an animal and killing a human being should not be erased. Yet neither should the two be treated as though they have no spiritual relationship. A culture that normalizes the confinement, mutilation, exploitation, and killing of weaker creatures trains the human heart in habits of separation. <text:soft-page-break/>The victim becomes an object, suffering becomes invisible, and appetite is permitted to overrule mercy.</text:p>
      <text:p text:style-name="Text_20_body">The Gospel’s warning is therefore directed not only toward the outward act but toward the inward condition formed by that act. What human beings repeatedly justify, they eventually cease to see.</text:p>
      <text:p text:style-name="GHT_20_Numbered_20_Section"><text:bookmark-start text:name="__RefHeading___Toc71798_78557317"/>3. Corruption, Accommodation, and the Received Scriptures<text:bookmark-end text:name="__RefHeading___Toc71798_78557317"/></text:p>
      <text:p text:style-name="Text_20_body">In the biblical and related Jewish traditions, the fall of humanity is not confined to a single act of disobedience. It unfolds through escalating alienation: from Elohíym, from one another, from the earth, and from the other living creatures. Fear replaces trust, domination replaces stewardship, and violence becomes embedded within the structures of human life.</text:p>
      <text:p text:style-name="Text_20_body">Later permissions recorded in Scripture belong to this altered world. They should not automatically be projected backward into Eden as expressions of the original and perfect will of Elohíym. Y<text:span text:style-name="T522">'</text:span>shúa supplied the interpretive principle when discussing another Mosaic permission:</text:p>
      <text:p text:style-name="P195">“From the beginning it was not so” (Matthew 19:8).</text:p>
      <text:p text:style-name="Text_20_body">His immediate subject was divorce, but the principle reaches farther. A commandment or permission may regulate a fallen condition without expressing the highest intention of creation. The presence of a practice within the Mosaic legal corpus does not necessarily mean that the practice belongs to the everlasting ideal. Some laws restrain human hardness; others temporarily accommodate it. The beginning remains the measure by which the accommodation is judged.</text:p>
      <text:p text:style-name="Text_20_body">The distinction between the Higher Law and the accommodated law is essential to the theological vision of the <text:span text:style-name="Emphasis">Gospel of the Holy Twelve</text:span>. The Higher Law proceeds from the character and original intention of Elohíym. The lower or accommodated law addresses humanity within conditions of hardness, ignorance, appetite, violence, and institutional power.</text:p>
      <text:p text:style-name="Text_20_body">This distinction must be handled carefully. It should not be used to dismiss the Hebrew Scriptures, condemn the Jewish people, or imagine that later Christian societies escaped the same corruption. The Church inherited, defended, and eventually industrialized many of the very practices it attributed to an earlier or supposedly less spiritual age. The conflict is not between compassionate Christians and bloodthirsty Jews. It is between the original Law of Life and the recurring human impulse to make appetite, violence, and domination appear sacred.</text:p>
      <text:p text:style-name="Text_20_body"><text:soft-page-break/>The <text:span text:style-name="Emphasis">Gospel of the Holy Twelve</text:span> presents the received scriptural tradition as containing both true revelation and later corruption. This is one of its most difficult and controversial claims. Yet the recognition that biblical texts underwent transmission, collection, editing, supplementation, harmonization, and interpretive development is not unique to the Gospel.</text:p>
      <text:p text:style-name="Text_20_body">Modern source-critical theories have attempted to identify various literary strata within the Torah, conventionally described by designations such as J, E, D, P, and H. These theories remain debated and continue to be revised. They cannot simply be treated as proof that particular sacrificial passages were deliberately inserted to corrupt a pristine vegetarian Torah.</text:p>
      <text:p text:style-name="Text_20_body">Historical criticism does, however, confirm a more modest and important point: the Torah reached its received form through a long and complex history. Priestly, legal, narrative, prophetic, and wisdom traditions were transmitted and arranged across generations. The final text contains both the memory of an Edenic, bloodless beginning and an elaborate sacrificial system; both the later permission to consume flesh and severe restrictions upon blood; both commands concerning offerings and prophetic declarations that Elohíym did not desire slaughter.</text:p>
      <text:p text:style-name="Text_20_body">These tensions require interpretation.</text:p>
      <text:p text:style-name="Text_20_body">One response is to flatten them—to insist that every command and permission represents the same level of divine intention. Another is to recognize progressive accommodation: Elohíym working within fallen societies, restraining what could not yet be removed, while preserving within Scripture the testimony of a more ancient and perfect Way.</text:p>
      <text:p text:style-name="Text_20_body">The <text:span text:style-name="Emphasis">Gospel of the Holy Twelve</text:span> adopts the second course but goes farther. It attributes some distortions to corrupting hands that placed commands upon Elohíym that did not originate in the divine will. Such a claim cannot be demonstrated in every particular by surviving manuscript evidence. It should therefore be presented as the Gospel’s prophetic and theological interpretation, not as an uncontested conclusion of textual scholarship.</text:p>
      <text:p text:style-name="Text_20_body">Nevertheless, the accusation is not without biblical analogy. Yirmeyáh declares:</text:p>
      <text:p text:style-name="P195">“How do you say, ‘We are wise, and the Torah of Yahwéh is with us’? But behold, the false pen of the scribes has made it into a lie” (Jeremiah 8:8).</text:p>
      <text:p text:style-name="Text_20_body">Whatever the precise historical circumstances of this declaration, it establishes that a prophet could accuse religious scribes of mishandling the Torah. Scripture itself <text:soft-page-break/>does not require the naïve assumption that every religious editor, interpreter, priest, or copyist acted without institutional interest or human corruption.</text:p>
      <text:p text:style-name="Text_20_body">The Gospel’s charge should therefore neither be asserted carelessly nor dismissed merely because it challenges inherited assumptions. It belongs to a recognizable prophetic tradition: the Word of Elohíym confronting what human beings have claimed in the name of Elohíym.</text:p>
      <text:p text:style-name="Text_20_body"><text:bookmark-start text:name="__RefHeading___Toc71800_78557317"/>4. Discernment within Scripture<text:bookmark-end text:name="__RefHeading___Toc71800_78557317"/></text:p>
      <text:p text:style-name="Text_20_body">Certain communities later classified as “Ebionite,” along with related traditions preserved in the <text:span text:style-name="Emphasis">Clementine Homilies</text:span>, taught that the received Scriptures contained both true and false passages. Their proposed solution was not the rejection of the Creator or the abandonment of Israel’s Scriptures. It was discernment.</text:p>
      <text:p text:style-name="Text_20_body">This approach differs fundamentally from those systems that treated the Creator of the Hebrew Scriptures as an inferior or evil being and therefore rejected the Scriptures as the revelation of a hostile deity. The Nazarean response does not separate Y<text:span text:style-name="T522">'</text:span>shúa from the Elohíym of Israel. It distinguishes instead between the true Elohíym and false things attributed to him.</text:p>
      <text:p text:style-name="Text_20_body">The Scriptures remain necessary witnesses, but not every received statement is placed upon the same level merely because it appears within the collected text. Disputed passages are weighed according to the character of Elohíym, the Edenic beginning, the testimony of the prophets, the fruit produced by a teaching, and the revelation given through Y<text:span text:style-name="T522">'</text:span>shúa.</text:p>
      <text:p text:style-name="Text_20_body">This is not arbitrary permission to retain whatever pleases the reader and discard whatever does not. Discernment must be governed by a consistent principle. That principle is the Everlasting Covenant and the Law of Life:</text:p>
      <text:p text:style-name="P195">Does the passage reveal the Creator who gives life, calls for mercy, protects the innocent, and restores creation—or does it make the Creator appear to delight in bloodshed, cruelty, domination, and destruction?</text:p>
      <text:p text:style-name="Text_20_body">The interpreter must also distinguish several levels of evidence. Some conclusions are stated directly in the surviving text. Others arise from contextual or linguistic reasoning. Some are reported by ancient witnesses. Still others are theological reconstructions of an earlier form that cannot presently be verified through surviving manuscripts.</text:p>
      <text:p text:style-name="Text_20_body">Such reconstructions may be considered without being presented as established textual facts. They are attempts to discern what may lie beneath the surviving priestly or sacrificial layer.</text:p>
      <text:p text:style-name="GHT_20_Numbered_20_Section"><text:bookmark-start text:name="__RefHeading___Toc71802_78557317"/><text:soft-page-break/>5. Possible Traces of an Earlier Bloodless Tradition<text:bookmark-end text:name="__RefHeading___Toc71802_78557317"/></text:p>
      <text:p text:style-name="GHT_20_Subheading">Qayin and Heḅel</text:p>
      <text:p text:style-name="Text_20_body">Genesis 4, as presently received, places an animal offering at the beginning of life outside Eden. Qayin brings fruit from the ground, while Heḅel brings from the firstborn of his flock and from their fat. Yahwéh regards Heḅel and his offering but does not regard Qayin and his offering.</text:p>
      <text:p text:style-name="Text_20_body">Later sacrificial interpretation naturally treats the animal offering as righteous because it involves blood, while the offering from the earth is considered insufficient. Yet the text itself never states that Qayin’s offering was rejected because it was bloodless. Neither does it explicitly say that Heḅel’s offering was accepted because an animal had been killed.</text:p>
      <text:p text:style-name="Text_20_body">The moral failure explicitly revealed in the narrative is Qayin’s anger, refusal of correction, and murder of his brother. The assumption that Elohíym required blood is read into the passage from later sacrificial theology.</text:p>
      <text:p text:style-name="Text_20_body">A stronger Nazarean reconstruction may ask whether the identities or offerings of the two brothers were transposed during the transmission or priestly reshaping of the narrative. On this proposal, it was originally the animal offering that was rejected and the bloodless fruit offering that was accepted. A comparatively small narrative reversal could then have established the sacrifice of animals as a righteous practice from the earliest generation.</text:p>
      <text:p text:style-name="Text_20_body">No presently surviving manuscript confirms such a transposition. Moreover, the identities, occupations, offerings, divine responses, and subsequent murder are interwoven throughout the chapter; the proposal would involve more than the simple exchange of two names in the first four verses. It must therefore remain a theological reconstruction rather than a demonstrated restoration of the original text.</text:p>
      <text:p text:style-name="Text_20_body">Nevertheless, the reconstruction exposes an important interpretive fact: Genesis 4 does not itself say that the absence of blood caused the rejection of Qayin’s offering. That conclusion depends upon a sacrificial assumption brought to the story.</text:p>
      <text:p text:style-name="GHT_20_Subheading">Altars and bloodless offerings</text:p>
      <text:p text:style-name="Text_20_body">Modern readers often encounter the words <text:span text:style-name="Emphasis">altar</text:span>, <text:span text:style-name="Emphasis">offering</text:span>, or <text:span text:style-name="Emphasis">sacrifice</text:span> and automatically imagine a slaughtered animal. But offerings in the biblical world included grain, oil, incense, bread, wine, fruit, and other gifts. An altar could be associated with memorial, thanksgiving, prayer, covenantal dedication, or bloodless oblation.</text:p>
      <text:p text:style-name="Text_20_body"><text:soft-page-break/>Where a narrative states that a patriarch built an altar or presented an offering without identifying an animal victim, the interpreter should not silently insert animal slaughter into the account.</text:p>
      <text:p text:style-name="Text_20_body">An altar is not itself proof of bloodshed. The later predominance of animal sacrifice should not determine the meaning of every earlier or unspecified offering.</text:p>
      <text:p text:style-name="GHT_20_Subheading">Melchizedek’s bread and wine</text:p>
      <text:p text:style-name="Text_20_body">Melchizedek provides an especially significant example:</text:p>
      <text:p text:style-name="P195">“And Melchizedek king of Salem brought forth bread and wine; and he was the priest of El Elyon” (Genesis 14:18).</text:p>
      <text:p text:style-name="Text_20_body">The passage does not depict him slaughtering an animal. His priestly appearance is associated with bread, wine, blessing, and thanksgiving. He blesses Aḅraham and blesses El Elyon, possessor of heaven and earth.</text:p>
      <text:p text:style-name="Text_20_body">The Hebrew text does not explicitly call the bread and wine a sacrifice; they may also represent priestly hospitality offered to Aḅraham and his companions. Nevertheless, the deliberate association of bread and wine with the priesthood of Melchizedek established an enduring pattern of bloodless priestly ministry.</text:p>
      <text:p text:style-name="Text_20_body">Whether understood strictly as an offering, a sacred meal, or priestly hospitality, the narrative presents Melchizedek without an animal victim. His ministry is characterized by nourishment and blessing rather than slaughter.</text:p>
      <text:p text:style-name="Text_20_body">This pattern reappears in the bread and wine of Y<text:span text:style-name="T522">'</text:span>shúa’s memorial oblation. The priesthood after the order of Melchizedek does not continue the repeated slaughter of animals. It presents the fruits of the earth in thanksgiving and remembers the self-giving life of the Messiah.</text:p>
      <text:p text:style-name="GHT_20_Subheading">A possible reconsideration of Genesis 15</text:p>
      <text:p text:style-name="Text_20_body">The received text of Genesis 15 describes Aḅraham taking specified animals, dividing most of them in the middle, and placing the divided portions opposite one another. The birds are not divided. Birds of prey descend upon what the text calls the <text:span text:style-name="Emphasis">pegarim</text:span>, normally understood as carcasses, and Aḅraham drives them away. In its present linguistic form, the passage describes slain animals arranged in a covenantal ceremony.</text:p>
      <text:p text:style-name="Text_20_body">A more conjectural Nazarean reconstruction asks whether an earlier account of the separation and protection of animals was subsequently transformed into a blood-covenant ceremony. On this reading, the animals were divided according to kind or placed separately, while Aḅraham protected them from predatory creatures. The <text:soft-page-break/>scene would then resemble the custodial mission of Noaḥ and preserve an Edenic image of the righteous human being caring for the animal family.</text:p>
      <text:p text:style-name="Text_20_body">The surviving Hebrew wording does not directly establish a division into pens and must not be represented as though it plainly did. Nevertheless, the remaining features—the ordered separation of animals, the distinction involving the birds, and Aḅraham’s protection of them from birds of prey—invite theological reconsideration. It remains possible that an older tradition of animal preservation was transformed through the language and ritual assumptions of a later blood-covenant theology.</text:p>
      <text:p text:style-name="Text_20_body">This proposal is reconstructive rather than textually demonstrable. Its value lies not in claiming certainty but in asking whether a narrative now interpreted entirely through sacrifice may retain traces of an earlier custodial meaning.</text:p>
      <text:p text:style-name="GHT_20_Subheading">From a prohibition of flesh and blood to the regulation of blood</text:p>
      <text:p text:style-name="Text_20_body">The received Torah permits flesh after the Flood while prohibiting the consumption of blood:</text:p>
      <text:p text:style-name="P195">“But flesh with its life, which is its blood, you shall not eat” (Gen 9:4).</text:p>
      <text:p text:style-name="Text_20_body">Later Kashrut distinguishes between animals classified as clean and unclean and governs the removal of blood. Within that accommodated system, killing and consuming an animal is no longer treated as the central transgression. The prohibition focuses upon blood or upon animals classified as unfit for consumption.</text:p>
      <text:p text:style-name="Text_20_body">A Nazarean reconstruction may ask whether an earlier prohibition against eating “flesh and blood”—animal consumption itself—was subsequently narrowed so that flesh became permissible after its blood had been removed. The original moral boundary would thereby have been transformed into a regulated system of flesh-eating.</text:p>
      <text:p text:style-name="Text_20_body">No surviving textual witness presently proves that such a grammatical alteration occurred. Nevertheless, the reconstruction explains how an original prohibition against consuming animals could have been converted into a prohibition against consuming blood alone.</text:p>
      <text:p text:style-name="Text_20_body">The Book of Jubilees strongly emphasizes the prohibition against blood but does not plainly preserve a universal prohibition against flesh. It may therefore bear witness to an ancient concern with blood while already reflecting the accommodated dietary order. From the perspective of the Higher Law, regulation represents restraint within a fallen condition; it does not necessarily reveal the original perfection.</text:p>
      <text:p text:style-name="GHT_20_Numbered_20_Section"><text:bookmark-start text:name="__RefHeading___Toc71804_78557317"/><text:soft-page-break/>6. Sacrifice as Concession rather than the Highest Will<text:bookmark-end text:name="__RefHeading___Toc71804_78557317"/></text:p>
      <text:p text:style-name="Text_20_body">The biblical sacrificial system has often been treated as though animal slaughter were eternally necessary to Elohíym. Yet the prophets repeatedly resist such a conclusion:</text:p>
      <text:p text:style-name="P195">“To what purpose is the multitude of your sacrifices to me? … I delight not in the blood of bullocks, or of lambs, or of goats” (Is 1:11).</text:p>
      <text:p text:style-name="P195">“For I desired mercy, and not sacrifice; and the knowledge of Elohíym more than burnt offerings” (Hosea 6:6).</text:p>
      <text:p text:style-name="P195">“Will Yahwéh be pleased with thousands of rams, or with ten thousands of rivers of oil? … He has shown you, O man, what is good” (Micah 6:7–8).</text:p>
      <text:p text:style-name="P195">“For I spoke not to your fathers, nor commanded them in the day that I brought them out of the land of Egypt, concerning burnt offerings or sacrifices” (Jeremiah 7:22).</text:p>
      <text:p text:style-name="Text_20_body">These declarations do not make the historical sacrificial system disappear. Nor do they all necessarily reject every ritual offering in their immediate literary settings. Collectively, however, they deny that the shedding of animal blood constitutes the heart of true worship. Justice, mercy, obedience, humility, and knowledge of Elohíym stand above sacrifice.</text:p>
      <text:p text:style-name="Text_20_body">The Higher Law interprets animal sacrifice as belonging to the history of human accommodation rather than to the eternal appetite of the Creator. Elohíym does not require suffering in order to become merciful. Blood does not awaken compassion in the One who is already compassionate.</text:p>
      <text:p text:style-name="Text_20_body">Sacrificial rites may have functioned as concessions, restrictions, symbols, or transitional forms within ancient society. They may also have been expanded by priestly institutions whose authority and livelihood became inseparable from the altar. These possibilities require careful historical differentiation. Yet the fundamental theological conclusion remains: what Elohíym permits within human hardness must not be confused with what Elohíym desires in the perfection of creation.</text:p>
      <text:p text:style-name="Text_20_body">This prophetic distinction is especially clear in Jeremiah 7:22. The prophet does not merely say that obedience is more important than sacrifice. He denies that sacrifice constituted the substance of the command given when Israel was brought from Egypt. The primary command was:</text:p>
      <text:p text:style-name="P195">“Obey my voice, and I will be your Elohíym, and you shall be my people” (Jeremiah 7:23).</text:p>
      <text:p text:style-name="Text_20_body"><text:soft-page-break/>The Everlasting Covenant is therefore relational and moral before it is ritual. The prophetic voice reaches behind the accumulated sacrificial system to recover the original call to obedience, mercy, justice, and life.</text:p>
      <text:p text:style-name="GHT_20_Numbered_20_Section"><text:bookmark-start text:name="__RefHeading___Toc71806_78557317"/>7. Y<text:span text:style-name="T531">'</text:span>shúa and the Restoration of the Higher Law<text:bookmark-end text:name="__RefHeading___Toc71806_78557317"/></text:p>
      <text:p text:style-name="Text_20_body">Y<text:span text:style-name="T522">'</text:span>shúa did not present mercy as a secondary virtue. He placed it at the center of Torah interpretation:</text:p>
      <text:p text:style-name="P195">“Go and learn what this means: ‘I desire mercy, and not sacrifice’” (Matthew 9:13).</text:p>
      <text:p text:style-name="Text_20_body">He repeated the same prophetic declaration when his disciples were condemned for violating inherited Sabbath expectations (Matthew 12:7). In both cases, mercy becomes an interpretive key. The Law is not rightly understood when its application crushes life, condemns the innocent, or elevates religious observance above compassion.</text:p>
      <text:p text:style-name="Text_20_body">Y<text:span text:style-name="T522">'</text:span>shúa’s appeal to the beginning likewise shows that he distinguished the original will of Elohíym from later concessions made because of human hardness. He did not come merely to endorse every inherited interpretation. He restored the Torah by uncovering its original moral and spiritual center.</text:p>
      <text:p text:style-name="Text_20_body">The cleansing of the Temple bears directly upon this question. Y<text:span text:style-name="T522">'</text:span>shúa did not merely object to dishonest currency exchange conducted near an otherwise unquestioned sacrificial system. He disrupted the commercial machinery through which animals were bought and sold for slaughter. The canonical accounts preserve his intervention among the sellers of doves, sheep, and oxen and his declaration that the house of prayer had been made a den of robbers.</text:p>
      <text:p text:style-name="Text_20_body">The <text:span text:style-name="Emphasis">Gospel of the Holy Twelve</text:span> makes explicit what the canonical narratives leave less fully developed: Y<text:span text:style-name="T522">'</text:span>shúa’s protest concerned the shedding of innocent blood as well as commercial corruption. Whether every detail of the expanded account can be independently recovered from other sources, its interpretation coheres with the prophetic trajectory. The Temple was intended to be a house of prayer for all nations, not a place where the cries of living creatures were transformed into religious commerce.</text:p>
      <text:p text:style-name="Text_20_body">Y<text:span text:style-name="T522">'</text:span>shúa’s ministry accordingly represents restoration rather than innovation. He calls humanity back to the beginning—to mercy, purity, reconciliation, and the Law of Life.</text:p>
      <text:p text:style-name="Text_20_body"><text:soft-page-break/>His work does not culminate in convincing Elohíym to accept violence. It exposes violence, bears its consequences, and opens a path beyond it. Salvation is not accomplished because the Father required the suffering of an innocent victim before he could forgive. Salvation is revealed through the faithful Son who entered the machinery of human violence, refused to become its servant, and overcame it through self-giving love.</text:p>
      <text:p text:style-name="Text_20_body">The bread and wine of his memorial must be understood within this restoration. He did not institute another animal sacrifice. He took the bloodless gifts associated with Melchizedek, offered thanksgiving, and gave them as memorials of his life and covenant. The bread represented the body of a life freely given; the wine represented the life poured out in love. The symbols do not sanctify slaughter. They transform the sacrificial imagination from the killing of another to the voluntary offering of oneself in service.</text:p>
      <text:p text:style-name="Text_20_body">The Higher Law therefore calls the disciple not to find another victim but to become a living offering:</text:p>
      <text:p text:style-name="P195">“Present your bodies a living sacrifice, holy, acceptable unto Elohíym, which is your reasonable service” (Romans 12:1).</text:p>
      <text:p text:style-name="Text_20_body">The true sacrifice is living, holy, compassionate, and intelligent.</text:p>
      <text:p text:style-name="GHT_20_Numbered_20_Section"><text:bookmark-start text:name="__RefHeading___Toc71808_78557317"/>8. The Netsarim and the Branches of the Original Way<text:bookmark-end text:name="__RefHeading___Toc71808_78557317"/></text:p>
      <text:p text:style-name="Text_20_body">In this excursus, <text:span text:style-name="Emphasis">Netsarim</text:span> is used in a broader theological and reconstructive sense than may be allowed by the classifications of some surviving ecclesiastical records. It includes the closely related Nazorean, Nasarean, Ebionite, Ossaean, Essene, and other branches believed to have preserved portions of the original Way taught by Y<text:span text:style-name="T522">'</text:span>shúa.</text:p>
      <text:p text:style-name="Text_20_body">These communities should not be assumed to have been institutionally identical, uniform in every doctrine, or known everywhere by the same name. They are treated here as branches of a wider spiritual family whose surviving characteristics overlap in significant ways.</text:p>
      <text:p text:style-name="Text_20_body">Ancient heresiologists classified religious communities according to their own theological and institutional interests. Their classifications preserve valuable information, but they may also divide closely related communities into sharply separated sects, exaggerate their differences, or describe later developments as though they had always existed. Whether intentional or not, categorization could serve the effect <text:soft-page-break/>of dividing related witnesses and preventing their common heritage from being recognized.</text:p>
      <text:p text:style-name="Text_20_body">The term <text:span text:style-name="Emphasis">Netsarim</text:span>, as used here, is consequently both historical and theological. Historically, it is connected with the Nazoreans and with the accusation that Sha’ul was a leader of “the sect of the Nazoreans” (Acts 24:5). Theologically, it embraces the people of “the Way” (Acts 9:2; 19:9, 23; 22:4; 24:14, 22), the <text:span text:style-name="Emphasis">Q’doshim</text:span> or Holy Ones, and related communities preserving recognizable portions of the Everlasting Covenant and Higher Law.</text:p>
      <text:p text:style-name="Text_20_body">This usage does not claim that every group later called Essene, Ebionite, Nazorean, or Ossaean possessed the complete <text:span text:style-name="Emphasis">Gospel of the Holy Twelve</text:span>, or that all held precisely the same teachings. It proposes that the surviving names may represent related branches, local expressions, reformations, and later fragments of a once broader movement. Their commonalities may be more historically important than the rigid boundaries imposed upon them by later cataloguers of heresies.</text:p>
      <text:p text:style-name="GHT_20_Numbered_20_Section"><text:bookmark-start text:name="__RefHeading___Toc71810_78557317"/>9. The Essenes and the Holy Ones<text:bookmark-end text:name="__RefHeading___Toc71810_78557317"/></text:p>
      <text:p text:style-name="Text_20_body">Philo’s description of the Essenes is particularly important. In <text:span text:style-name="Emphasis">Every Good Man Is Free</text:span>, he refers to the multitude of those called Essenes in a construction associating <text:span text:style-name="Emphasis">Essaioi</text:span> with <text:span text:style-name="Emphasis">hosioi</text:span>—“holy ones.” The Greek wordplay treats their name as related, whether etymologically or interpretively, to holiness.</text:p>
      <text:p text:style-name="Text_20_body">Whatever the final linguistic origin of the name “Essene,” Philo’s association is evidence that the Essenes could be understood in his own time as the Holy Ones. They were known for consecrated life, communal discipline, simplicity, purity, opposition to greed, and resistance to ordinary structures of domination.</text:p>
      <text:p text:style-name="Text_20_body">This association illuminates the consistent apostolic designation, “the saints”—the Holy Ones. Sha’ul does not normally identify the assemblies under the later name “Christians,” nor does he repeatedly address them as Nazareans. He writes:</text:p>
      <text:p text:style-name="P195">“To all that are in Rome, beloved of Elohíym, called to be saints” (Romans 1:7).</text:p>
      <text:p text:style-name="P195">“To the assembly of Elohíym which is at Corinth, to them that are sanctified … called to be saints” (1 Corinthians 1:2).</text:p>
      <text:p text:style-name="P195">“To the saints which are at Ephesus, and to the faithful in Messiah Y<text:span text:style-name="T522">'</text:span>shúa” (Ephesians 1:1).</text:p>
      <text:p text:style-name="Text_20_body"><text:soft-page-break/>The “saints” are not merely morally admirable individuals scattered throughout an otherwise ordinary religious institution. They are the consecrated members of a covenantal order. They belong to the Holy Way.</text:p>
      <text:p text:style-name="Text_20_body">The term <text:span text:style-name="Emphasis">Q’doshim</text:span> is, of course, broader than one historical sect and is rooted throughout the Hebrew Scriptures. Yet its persistent apostolic use, Philo’s association of the Essenes with the Holy Ones, and the common emphasis upon consecration support the understanding that the saints participated in the wider stream here designated as the Netsarim.</text:p>
      <text:p text:style-name="Text_20_body">The Essene world should not be reduced entirely to the community associated with Qumran. Ancient reports describe Essenes throughout the land, including villages and cities. Philo also describes the Therapeutae and Therapeutrides of Egypt—a contemplative order including men and women who practiced disciplined study, prayer, fasting, sacred meals, hymns, and allegorical interpretation.</text:p>
      <text:p text:style-name="Text_20_body">The communities were not necessarily identical in every practice. Some may have embraced celibacy or severe separation, while others married, lived in towns, raised families, practiced trades, and participated more directly in the life of Israel. Qumran represents one rigorous expression of the wider holy-community tradition, not necessarily the measure of every Essene or Netsarim branch.</text:p>
      <text:p text:style-name="GHT_20_Numbered_20_Section"><text:bookmark-start text:name="__RefHeading___Toc71812_78557317"/>10. Sha’ul as an Emissary of the Way<text:bookmark-end text:name="__RefHeading___Toc71812_78557317"/></text:p>
      <text:p text:style-name="Text_20_body">Sha’ul should not be treated as the founder of a separate Gentile religion detached from Israel, Torah, or the Way. In Acts, his opponents accuse him of being:</text:p>
      <text:p text:style-name="P195">“…a ringleader of the sect of the Nazoreans” (Acts 24:5).</text:p>
      <text:p text:style-name="Text_20_body">When answering the accusation, Sha’ul does not deny his belonging to the Way:</text:p>
      <text:p text:style-name="P195">“According to the Way which they call a sect, so worship I the Elohíym of my fathers, believing all things which are written in the Torah and in the Prophets” (Acts 24:14).</text:p>
      <text:p text:style-name="Text_20_body">Sha’ul places himself within Israel, within the Way, and within the hope proclaimed by the Torah and the Prophets. His mission among the nations was a distinctive commission within that movement, not the creation of another religion.</text:p>
      <text:p text:style-name="Text_20_body">His writings were later separated from their Hebrew, prophetic, and apostolic setting. Emerging Gentile Christianity frequently used Sha’ul against Torah, against Israel, and against forms of life that he himself continued to honor. Conversely, some communities later classified as Ebionite reportedly rejected him.</text:p>
      <text:p text:style-name="Text_20_body"><text:soft-page-break/>Those reports need not define the position of every early Nazorean, Essene, or fleshless community. They may reflect later divisions, reactions against distorted Pauline teaching, opposition to his particular mission, or the beliefs of only some groups classified under a broad and sometimes hostile name.</text:p>
      <text:p text:style-name="Text_20_body">Sha’ul could thus be misunderstood in opposite directions: appropriated by Gentile Christianity as an opponent of Torah, and rejected by some Torah-observant communities because they encountered either distorted versions of his teaching or traditions hostile to his mission.</text:p>
      <text:p text:style-name="Text_20_body">His consistent designation for the covenant community is “the saints”—the Holy Ones. This coheres with the understanding of the apostolic assemblies as an extension and renewal of the ancient consecrated order.</text:p>
      <text:p text:style-name="GHT_20_Subheading">Hearing both sides of the Corinthian correspondence</text:p>
      <text:p text:style-name="Text_20_body">Sha’ul’s letters must be read as correspondence rather than uninterrupted theological treatises. First Corinthians responds to oral reports, communal disputes, and a written communication containing questions or assertions from the Corinthians.</text:p>
      <text:p text:style-name="Text_20_body">Reports had come from Chloe’s household (1 Corinthians 1:11). Sha’ul had heard of serious misconduct in the assembly (5:1). He had previously written a letter that no longer survives (5:9). The Corinthians had also written to him, and he begins explicitly addressing their communication in 7:1:</text:p>
      <text:p text:style-name="P195">“Now concerning the things whereof you wrote unto me.”</text:p>
      <text:p text:style-name="Text_20_body">First Corinthians therefore forms part of a larger exchange whose other documents have not been preserved.</text:p>
      <text:p text:style-name="Text_20_body">Because ancient Greek manuscripts did not supply modern quotation marks, the boundary between a Corinthian slogan and Sha’ul’s response must often be inferred. Statements such as the following appear to reproduce claims he immediately qualifies, redirects, or overturns:</text:p>
      <text:p text:style-name="P195">“All things are lawful for me” (6:12; 10:23).</text:p>
      <text:p text:style-name="P195">“Food is for the belly, and the belly for food” (6:13).</text:p>
      <text:p text:style-name="P195">“It is good for a man not to touch a woman” (7:1).</text:p>
      <text:p text:style-name="P195">“We all have knowledge” (8:1).</text:p>
      <text:p text:style-name="Text_20_body">Sha’ul’s method is not always to reject a proposition completely. He may quote it, expose its inadequacy, qualify it, and then subject it to the law of love:</text:p>
      <text:p text:style-name="P195">“All things are lawful”—but not all things are beneficial.</text:p>
      <text:p text:style-name="P195">“All things are lawful”—but not all things build up.</text:p>
      <text:p text:style-name="P195"><text:soft-page-break/>“We all have knowledge”—but knowledge puffs up, while love builds up.</text:p>
      <text:p text:style-name="Text_20_body">When translators fail to recognize the dialogical arrangement, a Corinthian assertion may be printed as though it were Sha’ul’s own unqualified declaration. Assumptions concerning Sha’ul then control punctuation, translation, and interpretation.</text:p>
      <text:p text:style-name="Text_20_body">This does not give the interpreter unlimited permission to assign every difficult statement to the Corinthians. Proposed quotations should be evaluated according to grammar, context, abrupt changes of voice, repetition, rhetorical qualification, and the larger movement of the argument. The quotation hypothesis should not be invoked merely to remove an inconvenient verse.</text:p>
      <text:p text:style-name="Text_20_body">Nevertheless, it warns against constructing Sha’ul’s theology from isolated assertions in a pastoral dialogue whose other side is no longer extant.</text:p>
      <text:p text:style-name="GHT_20_Subheading">First Corinthians 8–10</text:p>
      <text:p text:style-name="Text_20_body">First Corinthians 8 may contain more of the Corinthians’ reasoning than most translations reveal:</text:p>
      <text:p text:style-name="P195">“Now concerning things offered to idols: We know that we all have knowledge.”</text:p>
      <text:p text:style-name="Text_20_body">“We all have knowledge” appears to be their assertion. The following statement may also reproduce, at least partly, the argument of the knowledgeable faction:</text:p>
      <text:p text:style-name="P195">“We know that an idol is nothing in the world, and that there is no other Elohíym but one” (1 Corinthians 8:4).</text:p>
      <text:p text:style-name="Text_20_body">The proposition is true, but the Corinthians were using knowledge to defend conduct that disregarded its effect upon others. Sha’ul challenges not merely their understanding of idols but their use of knowledge. Knowledge separated from love becomes destructive.</text:p>
      <text:p text:style-name="Text_20_body">His argument culminates not in the celebration of flesh but in renunciation:</text:p>
      <text:p text:style-name="P195">“Wherefore, if food causes my brother to stumble, I will eat no flesh while the world stands, lest I cause my brother to stumble” (1 Corinthians 8:13).</text:p>
      <text:p text:style-name="Text_20_body">This is often treated as rhetorical exaggeration, as though Sha’ul would abstain only under an unlikely and temporary circumstance. Within the Higher Law reading, it reveals the direction of his ethic. Love surrenders appetite rather than injure another soul or darken another person’s spiritual perception.</text:p>
      <text:p text:style-name="Text_20_body"><text:soft-page-break/>In chapter 10, Sha’ul exposes the spiritual reality underlying idolatrous meals:</text:p>
      <text:p text:style-name="P195">“You cannot drink the cup of the Master and the cup of demons; you cannot partake of the Master’s table and of the table of demons” (1 Corinthians 10:21).</text:p>
      <text:p text:style-name="Text_20_body">Chapters 8–10 therefore constitute a sustained answer. They should not be reduced to isolated permission-verses.</text:p>
      <text:p text:style-name="Text_20_body">The instruction to eat whatever is sold in the marketplace without questioning its origin (10:25) remains more difficult. It may be understood as a temporary pastoral concession for converts navigating a pagan marketplace in which the history of food could not always be known. Alternatively, a larger portion of the paragraph may preserve Corinthian claims surrounded by Sha’ul’s qualifications. The precise quotation boundaries cannot be established with certainty.</text:p>
      <text:p text:style-name="Text_20_body">Even if the marketplace instruction is Sha’ul’s own, a concession governing uncertain circumstances is not necessarily a declaration of the Edenic ideal. Sha’ul was leading people out of deeply established sacrificial cultures. He did not always begin with the final discipline;; he ministered to people at different stages of awakening.</text:p>
      <text:p text:style-name="Text_20_body">Romans 14 similarly concerns judgment, conscience, hospitality, and communal peace among people at differing levels of understanding. The statement that one eats all things while another eats only herbs describes the dispute. It does not necessarily declare both practices equally representative of the perfection of creation.</text:p>
      <text:p text:style-name="Text_20_body">The direction of Sha’ul’s ethic is expressed in his command:</text:p>
      <text:p text:style-name="P195">“Destroy not him with your food, for whom Messiah died” (Romans 14:15).</text:p>
      <text:p text:style-name="Text_20_body">And again:</text:p>
      <text:p text:style-name="P195">“For food destroy not the work of Elohíym” (Romans 14:20).</text:p>
      <text:p text:style-name="Text_20_body">The governing principle is not appetite but love. Liberty that wounds, destroys, or darkens another is no longer spiritual liberty.</text:p>
      <text:p text:style-name="GHT_20_Subheading">Love and Wisdom</text:p>
      <text:p text:style-name="Text_20_body">First Corinthians as a whole is masterfully arranged around disputes involving knowledge, appetite, liberty, sexuality, wealth, worship, spiritual gifts, status, and resurrection. Sha’ul gradually brings all these matters under one governing principle: love.</text:p>
      <text:p text:style-name="Text_20_body">First Corinthians 13 is not an ornamental interruption between chapters concerning spiritual gifts. It is the interpretive center of the letter:</text:p>
      <text:p text:style-name="P195"><text:soft-page-break/>“Though I … understand all mysteries, and all knowledge … and have not love, I am nothing” (1 Corinthians 13:2).</text:p>
      <text:p text:style-name="Text_20_body">Knowledge, liberty, ritual, spiritual experience, and even correct doctrine become empty when separated from love. The Corinthians boast of knowledge or wisdom, but Sha’ul insists that genuine knowledge must be governed by love.</text:p>
      <text:p text:style-name="P188">This harmonizes with the <text:span text:style-name="T38">G</text:span><text:span text:style-name="T521">ht</text:span>’s union of Love and Wisdom. Knowledge without love inflates the self and injures others. Love without wisdom may remain blind or ineffective. The mature disciple must unite the two.</text:p>
      <text:p text:style-name="GHT_20_Numbered_20_Section"><text:bookmark-start text:name="__RefHeading___Toc71814_78557317"/>11. The Survival of the Fleshless Witness<text:bookmark-end text:name="__RefHeading___Toc71814_78557317"/></text:p>
      <text:p text:style-name="Text_20_body">The rejection of flesh and blood did not disappear with the apostolic generation. Various Jewish-Christian, ascetic, monastic, philosophical, and mystical communities continued to practice abstention from animal flesh. Their reasons were not always identical. Some pursued bodily discipline; some sought ritual purity; some rejected the passions associated with appetite; some opposed sacrifice; some appealed to Eden; and some extended active compassion toward animals.</text:p>
      <text:p text:style-name="Text_20_body">The existence of different motivations should not obscure the recurring witness. Across centuries and regions, communities remembered that the life of holiness could be associated with a bloodless table.</text:p>
      <text:p text:style-name="Text_20_body">Certain ecclesiastical rulings are especially revealing. At times, clergy or ascetics who abstained from flesh were required to demonstrate that they did not regard animal food as inherently defiling by tasting it. Refusal could expose them to removal from office or condemnation.</text:p>
      <text:p text:style-name="Text_20_body">Such rulings do not prove that the whole early Church was vegetarian. They prove something more limited but still important: principled abstention from flesh was sufficiently persistent and theologically charged to provoke institutional regulation. Authorities were not merely confronting private preference. They were confronting a practice understood by some as a testimony against flesh-eating itself.</text:p>
      <text:p text:style-name="Text_20_body">The institutional requirement to taste flesh served as a boundary marker. One might fast, abstain temporarily, or practice ascetic discipline—but one was not permitted to imply that killing and eating animals stood contrary to the higher will of Elohíym. The fleshless witness could be tolerated as discipline more readily than as doctrine.</text:p>
      <text:p text:style-name="Text_20_body">This distinction helps explain why the teaching survived in fragments. Vegetarian practice could remain after its Edenic and anti-sacrificial foundation had been <text:soft-page-break/>muted. Fasting could be praised while compassion for animals was forgotten. Monastic abstention could be accepted while ordinary believers were assured that flesh-eating had no spiritual consequences.</text:p>
      <text:p text:style-name="Text_20_body">The outward practice survived, but its prophetic meaning was often removed.</text:p>
      <text:p text:style-name="GHT_20_Numbered_20_Section"><text:bookmark-start text:name="__RefHeading___Toc71816_78557317"/>12. The Gospel as a Reunification of the Scattered Witness<text:bookmark-end text:name="__RefHeading___Toc71816_78557317"/></text:p>
      <text:p text:style-name="Text_20_body">The significance of the <text:span text:style-name="Emphasis">Gospel of the Holy Twelve</text:span> lies not in the presence of one isolated teaching about diet. It brings together a network of themes that elsewhere survive separately:</text:p>
      <text:list text:style-name="L15">
        <text:list-item>
          <text:p text:style-name="P203">the bloodless food of Eden; </text:p>
        </text:list-item>
        <text:list-item>
          <text:p text:style-name="P203">the corruption introduced through the Watchers and Giants; </text:p>
        </text:list-item>
        <text:list-item>
          <text:p text:style-name="P203">the connection between flesh, blood, violence, and spiritual degradation; </text:p>
        </text:list-item>
        <text:list-item>
          <text:p text:style-name="P203">the accusation of the earth against bloodshed; </text:p>
        </text:list-item>
        <text:list-item>
          <text:p text:style-name="P203">the corruption and accommodation of the received Scriptures; </text:p>
        </text:list-item>
        <text:list-item>
          <text:p text:style-name="P203">the prophetic rejection of sacrifice; </text:p>
        </text:list-item>
        <text:list-item>
          <text:p text:style-name="P204">the restoration of mercy through Y<text:span text:style-name="T522">'</text:span>shúa; </text:p>
        </text:list-item>
        <text:list-item>
          <text:p text:style-name="P203">the cleansing of the Temple from the traffic in animals; </text:p>
        </text:list-item>
        <text:list-item>
          <text:p text:style-name="P203">the bread-and-wine oblation after the order of Melchizedek; </text:p>
        </text:list-item>
        <text:list-item>
          <text:p text:style-name="P203">the Holy Ones as a consecrated covenantal community; </text:p>
        </text:list-item>
        <text:list-item>
          <text:p text:style-name="P204">and the recovery of compassionate dominion over the animal creation. </text:p>
        </text:list-item>
      </text:list>
      <text:p text:style-name="Text_20_body">No single parallel proves the Gospel’s claimed history. The cumulative pattern is nevertheless difficult to dismiss as an arbitrary modern invention. Its teachings belong to old and recurring streams of interpretation, practice, protest, and spiritual aspiration.</text:p>
      <text:p text:style-name="Text_20_body">The Gospel reunites what history separated. It gives explicit form to teachings that elsewhere remain scattered: Eden without slaughter, prophecy without sacrifice, priesthood without animal victims, discipleship without dominion through violence, and redemption as the restoration of all living creation.</text:p>
      <text:p text:style-name="P188">This does not prove that every surviving fragment descended directly from the written <text:span text:style-name="T38">G</text:span><text:span text:style-name="T521">ht</text:span>. It permits another possibility: the teachings survived even when the complete Gospel did not. Communities may have preserved portions through oral tradition, liturgical practice, scriptural interpretation, disciplined life, or related writings now lost. Some retained the dietary witness but lost the teaching concerning the soul. Others retained mystical teachings but abandoned compassion for <text:soft-page-break/>animals. Others preserved women’s ministry, bread-and-wine oblation, scriptural discernment, or the union of Love and Wisdom.</text:p>
      <text:p text:style-name="Text_20_body">The complete pattern became fragmented, but its parts did not vanish.</text:p>
      <text:p text:style-name="Text_20_body">The appearance of these teachings together in the <text:span text:style-name="Emphasis">Gospel of the Holy Twelve</text:span> can therefore be understood as a reunification of the scattered witness—a restoration of the fuller pattern from which the surviving fragments derive their deepest coherence.</text:p>
      <text:p text:style-name="GHT_20_Numbered_20_Section">13. Compassion for Those Still Awakening</text:p>
      <text:p text:style-name="Text_20_body">The Higher Law should not become another instrument of condemnation. Many who eat flesh have never been taught to perceive the practice spiritually. They inherited it from their families, religions, cultures, and economic circumstances. Their Scriptures were interpreted for them through sacrificial assumptions, and the suffering behind their food was kept distant from their sight.</text:p>
      <text:p text:style-name="Text_20_body">Those awakening to the Law of Life should therefore remember their own former blindness. Spiritual perception ordinarily develops by stages. Truth may be spoken clearly without hatred, contempt, or continual accusation.</text:p>
      <text:p text:style-name="Text_20_body">The purpose of the fleshless witness is not to declare that those who have not yet received it possess no intelligence, goodness, spiritual experience, or usefulness in the work of Elohíym. Common grace operates throughout the human family. Elohíym employs people at many stages of understanding, and individuals who remain blind in one area may show remarkable light, courage, wisdom, or compassion in another.</text:p>
      <text:p text:style-name="Text_20_body">Nevertheless, mercy does not require silence concerning violence. Compassion for people must not be purchased by abandoning compassion for animals. Neither should compassion for animals become an excuse for cruelty toward people.</text:p>
      <text:p text:style-name="Text_20_body">The disciple of the Higher Law must hold both together.</text:p>
      <text:p text:style-name="Text_20_body">The awakening person speaks because the victims cannot speak within human institutions. Yet he speaks humbly, remembering that he too inherited the same practices and once defended what he now recognizes as contrary to the beginning.</text:p>
      <text:p text:style-name="Text_20_body">The restoration of the Law of Life is therefore neither an occasion for pride nor a weapon against those still awakening. It is a call to repentance, healing, and renewed perception:</text:p>
      <text:p text:style-name="P195">The earth belongs to Yahwéh, and every living creature is sustained by his breath. Humanity was appointed to tend and protect the <text:soft-page-break/>garden, not to transform creation into a place of terror. The Messiah restores that lost vocation—not by compelling the heart through violence, but by awakening within it the union of Love and Wisdom.</text:p>
      <text:p text:style-name="Text_20_body">The Higher Law calls humanity home: from bloodshed to mercy, from appetite to self-mastery, from domination to stewardship, from sacrifice to thanksgiving, and from the death-bearing customs of the fallen world to the original Way of Life.</text:p>
      <text:p text:style-name="Text_20_body">Yet the scattered witnesses did not preserve only teachings concerning food, sacrifice, mercy, and the sanctity of life. Other fragments point toward mysteries of the soul, the divine fullness, the ministry of women, and teachings entrusted by degrees to those prepared to receive them. These less visible strands require separate consideration, for they may help explain not only what was lost, but how the hidden portions of the apostolic tradition could reappear in a later age. </text:p>
      <text:p text:style-name="P202"><text:bookmark-start text:name="__RefHeading___Toc75224_78557317"/>P<text:span text:style-name="T532">art</text:span> II: The Continuing Journey of the Soul and the Restoration of the Hidden Mysteries<text:bookmark-end text:name="__RefHeading___Toc75224_78557317"/></text:p>
      <text:p text:style-name="P205"><text:span text:style-name="T103">The witnesses considered in Part I suggest that several teachings </text:span><text:span text:style-name="T533">prominent</text:span><text:line-break/><text:span text:style-name="T534">i</text:span><text:span text:style-name="T103">n the</text:span><text:span text:style-name="Emphasis"><text:span text:style-name="T103"> Gospel of the Holy Twelv</text:span></text:span><text:span text:style-name="T103">e did not suddenly appear in the nineteenth century. They survived—sometimes openly, sometimes in altered form, and often only as isolated fragments—among Jewish-Christian communities, ascetic movements, mystical schools, scattered writings, and individual teachers who stood at the margins of developing orthodoxy.</text:span></text:p>
      <text:p text:style-name="Text_20_body"><text:span text:style-name="T525">Yet the survival of fragments is not the same as the survival of the whole. One community might preserve abstinence from flesh but lose the teaching concerning the soul’s continuing journey. Another might preserve the preexistence of souls while abandoning the Edenic covenant with the animals. A mystical school might retain Father-Mother imagery or the ascent of the soul but sever these mysteries from the moral simplicity and compassionate life taught by Y</text:span><text:span text:style-name="T522">'</text:span>shúa. Elsewhere, the memory of women as apostles, prophets, and bearers of revelation might remain, while the larger Gospel setting in which their ministries belonged disappeared.</text:p>
      <text:p text:style-name="P206">The result is not one uninterrupted institutional lineage, but a field of scattered witnesses. Their value lies not in proving that any one later group possessed the original Gospel in its fullness, but in demonstrating that teachings now regarded as strange or foreign to Christianity were known, debated, preserved, or opposed within the ancient religious world from which Christianity emerged.</text:p>
      <text:p text:style-name="GHT_20_Subheading">The Continuing Journey of the Soul</text:p>
      <text:p text:style-name="P206">Among the most disputed teachings of the <text:span text:style-name="Emphasis">Gospel of the Holy Twelve</text:span> is its presentation of the soul as passing through more than one earthly embodiment in its long journey toward restoration. The soul does not begin with the formation of its present body, nor is its eternal destiny fixed by one brief and often unequal earthly life. It comes from Elohíym, enters the conditions necessary for its instruction and purification, and continues until the purposes of divine Love and Wisdom have been fulfilled.</text:p>
      <text:p text:style-name="P207"><text:span text:style-name="T525">This teaching should not be reduced to the popular idea of reincarnation as an automatic cycle governed by an impersonal law. </text:span>In the <text:span text:style-name="T38">G</text:span><text:span text:style-name="T535">ht</text:span>, the continuing journey of the person is governed by divine Love and Wisdom. Its successive conditions are moral, educational, remedial, and covenantal. The soul reaps what it has sown, but it is not abandoned to a blind mechanism. It remains within the providence of <text:soft-page-break/>the Father-Mother, whose judgments are restorative and whose purpose is ultimately to bring creation back into harmony.</text:p>
      <text:p text:style-name="Text_20_body"><text:span text:style-name="T525">Such a view supplies a different framework for understanding inequality, suffering, spiritual maturity, and the differing conditions into which human beings are born. It does not require us to judge every sufferer as personally guilty of the condition endured. Neither Y</text:span><text:span text:style-name="T522">'</text:span><text:span text:style-name="T525">shúa nor the </text:span><text:span text:style-name="T38">G</text:span><text:span text:style-name="T521">ht</text:span> permits such cruelty. Rather, it places each life within a journey larger than present memory can ordinarily perceive. Some suffering may arise from personal wrongdoing, some from the wrongdoing of others, some from collective disorder, and some from the conditions through which the soul is instructed and perfected. Only Elohíym possesses sufficient knowledge to judge the whole course of a soul.</text:p>
      <text:p text:style-name="Text_20_body"><text:span text:style-name="T525">The canonical writings preserve questions that make particular sense within such a world. The disciples could ask whether a man born blind had sinned before his birth. Y</text:span><text:span text:style-name="T522">'</text:span><text:span text:style-name="T525">shúa could speak of Yoḥanan as Eliyahu who was to come. Some believed Y</text:span><text:span text:style-name="T522">'</text:span><text:span text:style-name="T525">shúa himself to be Yoḥanan, Eliyahu, Y</text:span><text:span text:style-name="T534">i</text:span><text:span text:style-name="T525">rm</text:span><text:span text:style-name="T534">e</text:span><text:span text:style-name="T525">yahu, or one of the former prophets returned. These passages do not by themselves establish a complete doctrine of repeated embodiment, but they show that questions of preexistence and returning prophetic identity were not unintelligible within the world of Y</text:span><text:span text:style-name="T522">'</text:span>shúa and his disciples.</text:p>
      <text:p text:style-name="P206">Other early traditions also preserved belief in the soul’s existence before its present bodily life. Several Jewish and Christian teachers spoke of souls descending into embodiment, advancing through different conditions, or being restored through successive ages. Origen unquestionably taught the preexistence of rational beings and a long remedial movement toward restoration. Whether he also taught repeated earthly embodiment in the precise sense later attributed to him remains disputed; some passages associated with his school appear to approach the idea, while other surviving passages explicitly reject the crude transmigration of souls from human beings into animals. Historical care therefore requires that Origen not be made to prove more than the surviving evidence will bear.</text:p>
      <text:p text:style-name="P206">Nevertheless, the controversy surrounding him is itself significant. Questions about the soul’s prior existence, its embodiment, its education through successive ages, and the final restoration of fallen beings were present within early Christian thought. They were not inventions of modern spiritualism. Their eventual exclusion from orthodox theology does not demonstrate that such questions had never belonged to earlier Christian reflection.</text:p>
      <text:p text:style-name="Text_20_body"><text:soft-page-break/><text:span text:style-name="T525">The </text:span><text:span text:style-name="T38">G</text:span><text:span text:style-name="T521">ht</text:span> gathers these scattered questions into a more coherent vision. The soul’s continuing journey is joined to moral responsibility, mercy toward every creature, purification from violence, and the patient restoration of all life. It is not offered to satisfy curiosity about former personalities. Its purpose is ethical and spiritual: what we do to another being, we do within one living creation whose members meet one another again under the righteous government of Elohíym.</text:p>
      <text:p text:style-name="GHT_20_Subheading"><text:bookmark-start text:name="__RefHeading___Toc71818_78557317"/>Women as Disciples, Ministers, and Bearers of Mystery<text:bookmark-end text:name="__RefHeading___Toc71818_78557317"/></text:p>
      <text:p text:style-name="P206">The <text:span text:style-name="T38">G</text:span><text:span text:style-name="T521">ht</text:span>’s prominent place for women likewise has substantial points of contact with surviving early traditions. Women accompany Y<text:span text:style-name="T522">'</text:span>shúa, support the apostolic mission, receive instruction, exercise spiritual gifts, and serve as witnesses to his resurrection. Miriám ha-Migdalíth is not merely a repentant sinner standing at the edge of a male story. She appears as a close disciple and a recipient of spiritual understanding.</text:p>
      <text:p text:style-name="Text_20_body"><text:span text:style-name="T525">Even within the canonical writings, this cannot be dismissed as a late innovation. Women traveled with Y</text:span><text:span text:style-name="T522">'</text:span>shúa and provided for the mission. Miriám ha-Migdalíth became the first announced witness of the resurrection. Prisca instructed Apollos alongside Aquila. Phoebe served the assembly at Cenchreae and was entrusted with important responsibilities. Junia was known among the apostles—or, at the least, was highly regarded by them. The four daughters of Philip prophesied. Other women labored beside Sha’ul in the work of the Gospel and hosted assemblies in their homes.</text:p>
      <text:p text:style-name="Text_20_body"><text:span text:style-name="T525">Later texts magnified some of these memories. The </text:span><text:span text:style-name="Emphasis"><text:span text:style-name="T525">Acts of Paul and Thecla</text:span></text:span><text:span text:style-name="T525"> portrayed a woman abandoning conventional expectations in order to become a teacher and herald of the message. Traditions associated with Miriám ha-Migdalíth, Salome, Martha, Mariamne, and other women represented them as disciples who questioned Y</text:span><text:span text:style-name="T522">'</text:span>shúa, received revelation, challenged male misunderstanding, or carried apostolic teaching into new regions. These writings differ widely in age, character, and theological reliability, but together they testify that the memory of authoritative women could not easily be erased.</text:p>
      <text:p text:style-name="P206">At the same time, the growing institutional church increasingly restricted women’s public activity. Prophetic women were often treated with suspicion, particularly when they stood outside episcopal control. Later arguments sought to make male office universal and exclusive, even though the earlier evidence was more varied. As ecclesiastical authority became increasingly formalized, memories of women as prophets, apostles, teachers, and bearers of revelation were narrowed, allegorized, or relegated to writings excluded from the developing canon.</text:p>
      <text:p text:style-name="Text_20_body"><text:soft-page-break/><text:span text:style-name="T525">The </text:span><text:span text:style-name="T38">G</text:span><text:span text:style-name="T521">ht</text:span>’s presentation of women should therefore not be accepted merely because it agrees with modern ideas of equality. Nor should it be rejected merely because later churches reserved authority to men. It should be evaluated in light of Y<text:span text:style-name="T522">'</text:span>shúa’s own treatment of women, the ministries preserved in the earliest writings, and the principle that the Spirit distributes gifts according to divine Wisdom rather than human rank.</text:p>
      <text:p text:style-name="Text_20_body"><text:span text:style-name="T525">In this respect the </text:span><text:span text:style-name="T38">G</text:span><text:span text:style-name="T521">ht</text:span> does not overturn the apostolic order; it calls attention to dimensions of that order that were progressively diminished. Male and female are distinct, but neither is spiritually incomplete or excluded from consecrated service. Both bear the divine image, and both may become vessels of the spoken-Word.</text:p>
      <text:p text:style-name="GHT_20_Subheading"><text:bookmark-start text:name="__RefHeading___Toc71820_78557317"/>Father-Mother and the Fullness of the Divine Image<text:bookmark-end text:name="__RefHeading___Toc71820_78557317"/></text:p>
      <text:p text:style-name="P206">Closely related to the restoration of women is the <text:span text:style-name="T38">G</text:span><text:span text:style-name="T521">h</text:span><text:span text:style-name="T536">t</text:span>’s Father-Mother imagery. Its language does not teach two rival deities, nor does it divide Elohíym into a male god and a female goddess. Rather, it declares that the source of all life contains the fullness from which both fatherhood and motherhood proceed.</text:p>
      <text:p text:style-name="P206">The canonical Scriptures overwhelmingly employ masculine titles for Elohíym, especially Father, King, and Husband. Yet they also compare divine care to that of a mother who conceives, gives birth, nurses, comforts, gathers, and refuses to forget her children. Wisdom is repeatedly personified in feminine form. The Spirit, <text:span text:style-name="Emphasis">ruaḥ</text:span> in Hebrew and <text:span text:style-name="Emphasis">ruḥa</text:span> in Syriac, is grammatically feminine in those languages, although grammatical gender alone cannot establish a doctrine of divine femininity.</text:p>
      <text:p text:style-name="Text_20_body"><text:span text:style-name="T525">More strikingly, an early Jewish-Christian Gospel remembered Y</text:span><text:span text:style-name="T522">'</text:span>shúa speaking of “my mother, the Holy Spirit.” Whatever interpretation is given to that saying, it demonstrates that maternal language for the Spirit was possible within at least one early Semitic Christian stream. Other ancient Christian texts spoke of the Spirit, Wisdom, or the heavenly Church in maternal terms. Later Syriac Christianity continued to use maternal imagery for the Spirit even while remaining within an otherwise conventional Christian framework.</text:p>
      <text:p text:style-name="Text_20_body"><text:span text:style-name="T525">The </text:span><text:span text:style-name="T38">G</text:span><text:span text:style-name="T521">ht</text:span> brings these dispersed images together. Elohíym is Father-Mother, and the divine activity is revealed through Love and Wisdom, Son and Daughter, the Two-in-One. Such language is intended to express fullness, not biological sexuality. Elohíym is not a magnified human male. Human fatherhood and motherhood are limited earthly expressions of qualities whose perfect source is in the One.</text:p>
      <text:p text:style-name="Text_20_body"><text:span text:style-name="T525">This also illuminates the declaration that humanity was created in the divine image, “male and female.” If both male and female manifest that image, then the </text:span><text:soft-page-break/><text:span text:style-name="T525">divine original cannot be confined to masculinity alone. The </text:span><text:span text:style-name="T38">G</text:span><text:span text:style-name="T521">ht</text:span>’s language therefore functions as a corrective to an exclusively male religious imagination that too easily transformed divine fatherhood into the sanctification of male domination.</text:p>
      <text:p text:style-name="P206">Yet this correction should be made gently. Generations of sincere believers have addressed Elohíym as Father without intending to deny divine tenderness, Wisdom, or maternal care. The purpose is not to condemn inherited language, but to recover its neglected fullness. “Father-Mother” does not abolish “Father”; it prevents “Father” from being interpreted as though the Infinite possessed the limitations of an earthly male.</text:p>
      <text:p text:style-name="GHT_20_Subheading"><text:bookmark-start text:name="__RefHeading___Toc71822_78557317"/>Mysteries Reserved for the Mature<text:bookmark-end text:name="__RefHeading___Toc71822_78557317"/></text:p>
      <text:p text:style-name="P206">The <text:span text:style-name="T38">G</text:span><text:span text:style-name="T521">ht</text:span> also distinguishes between teachings proclaimed openly and mysteries entrusted by degrees to those prepared to receive them. This distinction is sometimes viewed suspiciously, as if every form of reserved teaching must be a later esoteric corruption. The earliest Christian sources, however, present a more complex picture.</text:p>
      <text:p text:style-name="P208">Y<text:span text:style-name="T522">'</text:span>shúa taught the multitudes in parables but explained certain matters privately to his disciples. He told them that they could not yet bear everything he wished to reveal. Sha’ul distinguished between milk for infants and solid food for the mature, and spoke wisdom among the perfect or mature. The letter to the Hebrews likewise contrasts elementary instruction with advancement toward perfection. Clement of Alexandria later claimed that deeper apostolic instruction had been transmitted to those capable of receiving it.</text:p>
      <text:p text:style-name="P206">Such distinctions need not imply a secret elite possessing salvation unavailable to ordinary believers. Properly understood, maturity concerns readiness, character, and responsibility. A teaching may be true and yet be harmful when given to someone determined to misunderstand or exploit it. Mysteries concerning the soul’s prior journey, spiritual identities, heavenly orders, or the restoration of all things can easily become occasions for pride, speculation, or self-exaltation. The immature may use them to imagine themselves superior to others. The mature receive them as a summons to humility and service.</text:p>
      <text:p text:style-name="P206">The test of a genuine mystery is therefore not its strangeness but its fruit. Does it deepen love, reverence, mercy, self-restraint, and responsibility? Does it lead the hearer to protect the weak and recognize the life of Elohíym throughout creation? Or does it produce vanity, domination, fear, and contempt?</text:p>
      <text:p text:style-name="Text_20_body"><text:soft-page-break/><text:span text:style-name="T525">The </text:span><text:span text:style-name="T38">G</text:span><text:span text:style-name="T521">ht</text:span> repeatedly joins revelation with purification. The mysteries are not prizes for intellectual cleverness. They are perceived as the heart, conduct, and spiritual senses become capable of receiving them. “Reserved” therefore need not mean permanently concealed. It may mean preserved until the hearer, the community, or the appointed age is ready.</text:p>
      <text:p text:style-name="GHT_20_Subheading"><text:bookmark-start text:name="__RefHeading___Toc71824_78557317"/>The Scattering of the Mysteries<text:bookmark-end text:name="__RefHeading___Toc71824_78557317"/></text:p>
      <text:p text:style-name="P206">If an early Gospel or apostolic body of teaching contained such mysteries, why did it not survive intact and openly within the institutional church?</text:p>
      <text:p text:style-name="P206">No single answer is sufficient. Some teachings may have been transmitted orally and lost when communities were dispersed or destroyed. Some writings perished through ordinary neglect, war, climate, and the fragility of manuscripts. Some were displaced as particular episcopal and theological traditions gained authority. Others were rejected because they became associated with rival movements. Still others may have been deliberately altered, abbreviated, or suppressed.</text:p>
      <text:p text:style-name="P206">But suppression should not be invoked carelessly as the explanation for every absence. History rarely leaves evidence adequate to reconstruct each act of loss. The more responsible claim is cumulative: the victorious form of Christianity did not preserve the entire diversity of earlier Jewish-Christian, ascetic, prophetic, mystical, and female-led traditions. It selected, interpreted, and transmitted some materials while rejecting or marginalizing others. Therefore, the disappearance of a teaching from later orthodoxy cannot by itself prove that the teaching had never existed.</text:p>
      <text:p text:style-name="P206">The surviving fragments resemble pieces of a shattered vessel. Vegetarian practice appears in one place; opposition to sacrifice in another. Preexistent souls and universal restoration appear elsewhere. Maternal language for the Spirit survives in a Jewish-Christian saying. Women as bearers of revelation appear in apostolic memory and extra-canonical acts and gospels. Mysteries for the mature appear in canonical and Alexandrian traditions. Concern over the corruption or falsification of Scripture appears in Jewish-Christian and Clementine literature.</text:p>
      <text:p text:style-name="Text_20_body"><text:span text:style-name="T525">No single fragment reproduces the </text:span><text:span text:style-name="T38">G</text:span><text:span text:style-name="T521">ht</text:span>. Nor does the accumulation of fragments prove that the nineteenth-century text is a word-for-word copy of a first-century manuscript. It does, however, make a more modest and important conclusion possible: the principal teachings of the <text:span text:style-name="T38">G</text:span><text:span text:style-name="T521">ht</text:span> belong to an ancient field of religious thought. They have historical antecedents and parallels. Their convergence within one Gospel is remarkable precisely because the teachings had otherwise survived apart.</text:p>
      <text:p text:style-name="GHT_20_Subheading"><text:bookmark-start text:name="__RefHeading___Toc71826_78557317"/><text:soft-page-break/>Restoration in an Appointed Age<text:bookmark-end text:name="__RefHeading___Toc71826_78557317"/></text:p>
      <text:p text:style-name="P206">The <text:span text:style-name="T38">G</text:span><text:span text:style-name="T521">ht</text:span> presents its recovery as more than the accidental discovery of forgotten information. It understands restoration as an act of providence: truths hidden through violence, corruption, spiritual immaturity, or historical necessity are brought forward again when the world has need of them.</text:p>
      <text:p text:style-name="P206">Such a claim cannot be established by textual criticism alone. History may identify antecedents, parallels, layers of composition, and possible channels of transmission. It can show that a nineteenth-century recipient lived within a particular religious environment and used the language available to him. It cannot measure the action of the Spirit or finally determine whether an old witness has been renewed through a later messenger.</text:p>
      <text:p text:style-name="P208">The claim must therefore be tested by several kinds of discernment. Does the restored teaching agree with the deepest moral movement of the prophets and Y<text:span text:style-name="T522">'</text:span>shúa? Does it illuminate difficult or neglected strands within the ancient witnesses? Does it call humanity back toward the Edenic peace between human beings, animals, and the earth? Does it magnify Love and Wisdom, or merely exalt the messenger through whom it came?</text:p>
      <text:p text:style-name="P206">A restored Gospel need not be free of every transmissional mark in order to bear genuine witness. If the divine message has repeatedly passed through human language, memory, translation, editing, and interpretation, then restoration itself may occur through the same human conditions. The presence of nineteenth-century vocabulary would not necessarily cancel an older spiritual or literary foundation. It would require careful discrimination between the enduring substance of the teaching and the forms through which that substance has been expressed.</text:p>
      <text:p text:style-name="P209"><text:span text:style-name="T525">The </text:span><text:span text:style-name="T38">G</text:span><text:span text:style-name="T521">ht</text:span> should therefore neither be accepted without examination nor dismissed before examination. It asks to be weighed beside the canonical Scriptures, the Jewish-Christian witnesses, the surviving extra-canonical traditions, and the moral character of Y<text:span text:style-name="T522">'</text:span>shúa. Its authority finally rests not upon a demand for credulity, but upon the recognition of the same Light shining through scattered lamps.</text:p>
      <text:p text:style-name="GHT_20_Subheading"><text:bookmark-start text:name="__RefHeading___Toc71828_78557317"/>Restoration through Returning Witnesses?<text:bookmark-end text:name="__RefHeading___Toc71828_78557317"/></text:p>
      <text:p text:style-name="P206">The teaching of the soul’s continuing journey raises one final possibility. If souls may return to earthly embodiment, then restoration need not occur only through the rediscovery of manuscripts. It may also occur through the return of witnesses.</text:p>
      <text:p text:style-name="P206">This possibility must be expressed with humility. History cannot prove that Rev. Gideon Jasper Richard Ouseley, Anna Kingsford, Edward Maitland, or any other <text:soft-page-break/>modern reformer was the renewed embodiment of a particular apostolic person. Similarity of teaching, spiritual vocation, or inward conviction is not sufficient to establish identity. Such claims can quickly become speculative and may distract attention from the message itself.</text:p>
      <text:p text:style-name="Text_20_body"><text:span text:style-name="T525">Nevertheless, within the theological world presented by the </text:span><text:span text:style-name="T38">G</text:span><text:span text:style-name="T521">ht</text:span>, the possibility is coherent. Those who labored for a truth in one age might return in another age to continue the work left unfinished. A witness silenced in antiquity might be raised again under another name and condition. Souls associated with one another in former service might be gathered again when their common work was to be renewed.</text:p>
      <text:p text:style-name="P206">This does not require that they possess full conscious memory of their former lives. The returning soul may experience its commission as an inward necessity, an unusual sympathy, a sudden awakening, or an irresistible burden to restore a truth it cannot wholly explain. Its former knowledge may emerge only gradually and through the limitations of its new personality, education, language, and historical setting.</text:p>
      <text:p text:style-name="P206">Under this interpretation, Ouseley need not be imagined as mechanically copying a heavenly manuscript word for word. He may instead have served as a receiving and reconstructive instrument through whom older material, spiritual memory, inherited fragments, visionary impressions, and nineteenth-century language converged. Kingsford and Maitland, independently preserving related teachings concerning diet, spiritual interpretation, divine duality, and the recovery of an original Gospel, may represent related witnesses raised within the same restorative movement.</text:p>
      <text:p text:style-name="P206">This remains a confession of possibility, not a historical demonstration. Yet it offers a theological explanation for the strange convergence before us: a Gospel appearing in a later age that gathers teachings whose scattered traces reach far back into Jewish, Christian, ascetic, mystical, and prophetic history.</text:p>
      <text:p text:style-name="P206">Perhaps the mysteries were never wholly extinguished. Perhaps they were divided among communities because no single institution remained able—or willing—to preserve them together. Perhaps the fragments waited until they could be gathered again. And perhaps those who once bore witness to them were themselves permitted to return when the appointed season had come.</text:p>
      <text:p text:style-name="P206">The <text:span text:style-name="Emphasis">Gospel of the Holy Twelve</text:span> does not ask its readers merely to admire recovered mysteries. It summons them to embody the Higher Law: to cease from bloodshed, to honor the divine image in male and female, to recognize the continuing <text:soft-page-break/>accountability of the soul, to receive truth according to spiritual maturity, and to participate in the restoration of all creation.</text:p>
      <text:p text:style-name="P206">The final test of the restored Gospel is therefore not whether it makes us feel chosen above others. It is whether it makes us more compassionate toward them. It is not whether we can name our former lives, but whether we live this life faithfully. It is not whether we possess mysteries hidden from the world, but whether those mysteries restore within us the Love and Wisdom whose image the world has forgotten.</text:p>
      <text:p text:style-name="GHT_20_Appendix-Excursus_20_Start"/>
      <text:p text:style-name="GHT_20_Appendix-Excursus_20_Start"/>
      <text:p text:style-name="Text_20_body"/>
      <text:h text:style-name="P210" text:outline-level="1"><text:bookmark-start text:name="__RefHeading___Toc95074_2618736420"/>Excursus <text:span text:style-name="T537">III: </text:span><text:line-break/><text:span text:style-name="T537">How This Commentary Approaches the Text</text:span> <text:bookmark-end text:name="__RefHeading___Toc95074_2618736420"/></text:h>
      <text:p text:style-name="GHT_20_Numbered_20_Section">Hearing the Gospel Before Judging It </text:p>
      <text:p text:style-name="Text_20_body"><text:span text:style-name="T538">The </text:span><text:span text:style-name="Emphasis"><text:span text:style-name="T538">Gospel of the Holy Twelve</text:span></text:span><text:span text:style-name="T538"> does not present itself merely as a devotional retelling of the canonical Gospels, a nineteenth-century religious composition, or an imaginative reconstruction of the life of Y</text:span><text:span text:style-name="T539">'</text:span><text:span text:style-name="T538">shúa. It speaks as an authoritative Gospel restored after a period of concealment, corruption, and loss. Its concluding testimony identifies the work with the Spirit-mediated witness of the Twelve chosen by Elohíym. Throughout its chapters, it presents its distinctive teachings not as innovations but as truths belonging to the original Way and the Higher Law taught by Y</text:span><text:span text:style-name="T539">'</text:span><text:span text:style-name="T538">shúa.</text:span></text:p>
      <text:p text:style-name="Text_20_body">This claim is extraordinary, but it is not therefore entitled to dismissal without examination. The purpose of this Commentary Edition is to allow the Gospel to be heard according to its own testimony while also examining its language, history, contents, correspondences, differences, and fruits. It does not require the reader to declare in advance that every word of the received text has descended unchanged from the apostolic age. Neither does it permit the absence of a presently available ancient manuscript to settle every question before the Gospel itself has been considered.</text:p>
      <text:p text:style-name="Text_20_body">The appropriate posture is one of disciplined openness: prayerful without being credulous, critical without being hostile, historically responsible without becoming spiritually deaf, and willing to receive truth even when it challenges inherited practices and established religious boundaries.</text:p>
      <text:p text:style-name="P209">This Commentary does not approach the <text:span text:style-name="T38">G</text:span><text:span text:style-name="T521">ht</text:span> as a religiously neutral artifact whose prophetic claims must first be translated into categories acceptable to modern scholarship. The Gospel presents itself as an authoritative restoration of the teaching of Y<text:span text:style-name="T522">'</text:span>shúa, sanctioned by the Holy Twelve and brought forth after a period of concealment and corruption. That testimony must be allowed to stand in its full force. Readers may provisionally understand the work in different ways as they examine its history, contents, coherence, and fruits. Some may regard it initially as a nineteenth-century composition, others as a visionary reconstruction or layered transmission, and others as the recovery of an ancient apostolic Gospel. This Commentary permits such differing points of entry, but it does not conceal its own conviction that the work is prophetic in character and that its central teachings preserve a genuine restoration of the Higher Law of Y<text:span text:style-name="T522">'</text:span>shúa.</text:p>
      <text:p text:style-name="GHT_20_Numbered_20_Section"><text:bookmark-start text:name="__RefHeading___Toc71830_78557317"/><text:soft-page-break/>1. The Gospel’s Own Testimony<text:bookmark-end text:name="__RefHeading___Toc71830_78557317"/></text:p>
      <text:p text:style-name="Text_20_body">Every writing that claims sacred authority should first be heard on its own terms. This does not mean that its claims must be accepted merely because they are made. It means that they must be understood accurately before they are judged.</text:p>
      <text:p text:style-name="P209">The <text:span text:style-name="T38">G</text:span><text:span text:style-name="T521">ht</text:span> speaks in the voice of recovered apostolic testimony. It presents Y<text:span text:style-name="T522">'</text:span>shúa as restoring the original Law given from the beginning: the law of life, mercy, purity, justice, love, wisdom, and peace. It repeatedly distinguishes this Higher Law from commandments and customs arising from violence, hardness of heart, priestly corruption, or human accommodation. It declares that truth was hidden, sacred teachings were altered, and practices contrary to the divine will were attributed to Elohíym.</text:p>
      <text:p text:style-name="Text_20_body">The Gospel therefore asks to be judged not as a collection of miscellaneous expansions but as a coherent testimony of restoration. Its teachings concerning the original food, the rejection of bloodshed and animal sacrifice, the spiritual equality of male and female, the Father-Mother fullness of Elohíym, the continuing journey of the soul, the ministry of women, the purification of worship, and the final restoration of creation belong to one theological and ethical vision.</text:p>
      <text:p text:style-name="P209">At its conclusion, the work places itself under the authority of the Spirit and the collective witness of the Twelve. The title <text:span text:style-name="Emphasis">Gospel of the Holy Twelve</text:span> is therefore not merely an editorial label. It expresses the authority claimed by the work itself: that its testimony belongs to the apostolic body and is sanctioned by those chosen to bear witness to Y<text:span text:style-name="T522">'</text:span>shúa.</text:p>
      <text:p text:style-name="Text_20_body">This Commentary does not hide or diminish that claim. It allows the <text:span text:style-name="T38">G</text:span><text:span text:style-name="T521">ht</text:span> to say what it says about itself before asking how that testimony may be understood historically, literarily, and spiritually.</text:p>
      <text:p text:style-name="GHT_20_Numbered_20_Section"><text:bookmark-start text:name="__RefHeading___Toc71832_78557317"/>2. Neither Neutrality nor Uncritical Acceptance<text:bookmark-end text:name="__RefHeading___Toc71832_78557317"/></text:p>
      <text:p text:style-name="Text_20_body">Religious neutrality is often treated as the only responsible position from which to conduct historical inquiry. Yet complete neutrality is rarely possible. Every reader approaches a sacred text with assumptions about revelation, canon, authority, history, and what kinds of religious claims are considered believable.</text:p>
      <text:p text:style-name="Text_20_body">One reader may assume that divine revelation ended with the books later gathered into the accepted canon. Another may assume that visions and prophetic restoration are inherently impossible. Another may accept the possibility of revelation but <text:soft-page-break/>reject any teaching that challenges inherited doctrine. Such assumptions may appear cautious, but they already predetermine much of the outcome.</text:p>
      <text:p text:style-name="Text_20_body">Uncritical acceptance presents a different danger. To honor the prophetic character of the <text:span text:style-name="T38">G</text:span><text:span text:style-name="T521">ht</text:span> does not require the editor to protect every received wording from investigation. Transmission through human instruments may involve translation, recollection, adaptation, arrangement, explanatory expansion, or editorial alteration. A sacred work may possess genuine prophetic substance while still bearing marks of the age and personalities through which it passed.</text:p>
      <text:p text:style-name="Text_20_body">The method followed here is therefore neither blind acceptance nor preliminary dismissal. It is an engaged and believing discernment. The Commentary approaches the <text:span text:style-name="T38">G</text:span><text:span text:style-name="T521">ht</text:span> with confidence that its central message is worthy of proclamation, while recognizing that questions concerning its historical formation and present wording must be examined honestly.</text:p>
      <text:p text:style-name="Text_20_body">This position may be described as confessional without being inflexible. The editor does not pretend indifference toward the Gospel’s truth, yet neither does personal conviction eliminate the responsibility to distinguish evidence from inference and revelation from editorial explanation.</text:p>
      <text:p text:style-name="Text_20_body">Hospitality toward the reader’s present judgment must not become neutrality toward the Gospel’s own testimony.</text:p>
      <text:p text:style-name="GHT_20_Numbered_20_Section"><text:bookmark-start text:name="__RefHeading___Toc71834_78557317"/>3. Provisional Ways of Approaching the <text:span text:style-name="T38">G</text:span><text:span text:style-name="T521">ht</text:span><text:bookmark-end text:name="__RefHeading___Toc71834_78557317"/></text:p>
      <text:p text:style-name="Text_20_body">Readers will not all arrive at the same starting place. Some will encounter the <text:span text:style-name="T38">G</text:span><text:span text:style-name="T521">ht</text:span> with immediate spiritual recognition. Others will approach it with interest but considerable uncertainty. Still others may begin in suspicion because of its documented emergence in the nineteenth century, its absence from the established canon, or the unfamiliarity of its teachings.</text:p>
      <text:p text:style-name="Text_20_body">Several provisional descriptions may therefore arise.</text:p>
      <text:p text:style-name="Text_20_body">A reader may initially understand the <text:span text:style-name="T38">G</text:span><text:span text:style-name="T521">ht</text:span> as:</text:p>
      <text:list text:style-name="L16">
        <text:list-item>
          <text:p text:style-name="P211">a nineteenth-century religious composition attributed to Rev. Gideon Jasper Richard Ouseley;</text:p>
        </text:list-item>
        <text:list-item>
          <text:p text:style-name="P211">a harmony of the canonical Gospels expanded with additional teachings;</text:p>
        </text:list-item>
        <text:list-item>
          <text:p text:style-name="P211">a visionary or revelatory work received through dreams, impressions, or spiritual communication;</text:p>
        </text:list-item>
        <text:list-item>
          <text:p text:style-name="P211">a reconstruction of teachings preserved separately in Jewish-Christian, ascetic, mystical, and reforming traditions;</text:p>
        </text:list-item>
        <text:list-item>
          <text:p text:style-name="P211"><text:soft-page-break/>a layered text containing both ancient traditions and later language;</text:p>
        </text:list-item>
        <text:list-item>
          <text:p text:style-name="P211">an inspired restoration in which older apostolic substance was brought forth through nineteenth-century human instruments;</text:p>
        </text:list-item>
        <text:list-item>
          <text:p text:style-name="P212">or the substantially recovered apostolic Gospel it claims to be.</text:p>
        </text:list-item>
      </text:list>
      <text:p text:style-name="Text_20_body">These categories need not always be mutually exclusive. A revelatory work may employ remembered canonical language. A restored tradition may be expressed through the vocabulary of the age in which it reappears. An ancient foundation may have been arranged and interpreted by later hands. Inspiration may operate through historical sources, visionary reception, editorial labor, or some combination of them.</text:p>
      <text:p text:style-name="Text_20_body">These possibilities are offered as doors through which readers may enter the investigation—not as a set of equally sufficient final conclusions. The Commentary does not assume that the most skeptical explanation is automatically the most intelligent, nor that the most expansive claim is established without examination.</text:p>
      <text:p text:style-name="Text_20_body">Readers should be given room to begin where they are. They should also remain open to the possibility that the Gospel may require them to move beyond their initial category.</text:p>
      <text:p text:style-name="GHT_20_Numbered_20_Section"><text:bookmark-start text:name="__RefHeading___Toc71836_78557317"/>4. The Right to Be Heard in Full<text:bookmark-end text:name="__RefHeading___Toc71836_78557317"/></text:p>
      <text:p text:style-name="Text_20_body">The late documented appearance of a sacred text naturally raises historical questions. It does not, by itself, determine the age or origin of every tradition contained within that text. A saying may be older than its surviving copy. An oral teaching may precede the literary form in which it eventually appears. A body of teaching may survive through fragments, adaptations, restricted circulation, or communities that no longer preserve the original work as a whole.</text:p>
      <text:p text:style-name="Text_20_body">Excursuses I and II have presented a possible historical framework for understanding the <text:span text:style-name="T38">G</text:span><text:span text:style-name="T521">ht</text:span> and have identified scattered witnesses to teachings now gathered within it. These considerations do not prove that the present English text existed word for word in the apostolic age. They do show that its major teachings cannot responsibly be dismissed as though they arose without ancient antecedents.</text:p>
      <text:p text:style-name="Text_20_body">The <text:span text:style-name="T38">G</text:span><text:span text:style-name="T521">ht</text:span> therefore possesses the right to be heard in full before its final judgment is rendered.</text:p>
      <text:p text:style-name="Text_20_body">This means more than reading a few isolated passages about animals, diet, reincarnation, or Father-Mother imagery. A teaching removed from the Gospel’s complete vision may appear eccentric. Within the whole, however, its relationship <text:soft-page-break/>to creation, fall, purification, restoration, and the perfecting of the saints becomes clearer.</text:p>
      <text:p text:style-name="Text_20_body">The reader should ask not only, “Is this teaching found in precisely this form within the later canon?” but also:</text:p>
      <text:list text:style-name="L17">
        <text:list-item>
          <text:p text:style-name="P213">Does it illuminate the Hebrew and prophetic setting of Y<text:span text:style-name="T522">'</text:span>shúa?</text:p>
        </text:list-item>
        <text:list-item>
          <text:p text:style-name="P214">Does it recover tensions already present within Scripture?</text:p>
        </text:list-item>
        <text:list-item>
          <text:p text:style-name="P214">Does it agree with the prophetic preference for mercy rather than sacrifice?</text:p>
        </text:list-item>
        <text:list-item>
          <text:p text:style-name="P214">Does it restore the Edenic pattern from which humanity departed?</text:p>
        </text:list-item>
        <text:list-item>
          <text:p text:style-name="P214">Does it explain the survival of related teachings among otherwise disconnected communities?</text:p>
        </text:list-item>
        <text:list-item>
          <text:p text:style-name="P214">Does it reveal a coherent moral purpose?</text:p>
        </text:list-item>
        <text:list-item>
          <text:p text:style-name="P215">Does it bear the character of the Love and Wisdom manifested through Y<text:span text:style-name="T522">'</text:span>shúa?</text:p>
        </text:list-item>
      </text:list>
      <text:p text:style-name="Text_20_body">A work claiming restoration will necessarily challenge the forms of religion from which it says truth was removed. It cannot be fairly judged solely by its agreement with the institutions, practices, and textual boundaries it calls into question.</text:p>
      <text:p text:style-name="GHT_20_Numbered_20_Section"><text:bookmark-start text:name="__RefHeading___Toc71838_78557317"/>5. Different Kinds of Evidence and Recognition<text:bookmark-end text:name="__RefHeading___Toc71838_78557317"/></text:p>
      <text:p text:style-name="Text_20_body">Not every truth is recognized through the same means. Historical inquiry is indispensable, but it is not the only form of discernment appropriate to a work claiming prophetic authority.</text:p>
      <text:p text:style-name="GHT_20_Subheading"><text:bookmark-start text:name="__RefHeading___Toc71840_78557317"/>Historical evidence<text:bookmark-end text:name="__RefHeading___Toc71840_78557317"/></text:p>
      <text:p text:style-name="Text_20_body">Historical evidence includes manuscript history, publication records, linguistic features, literary parallels, ancient testimonies, community practices, ecclesiastical prohibitions, and the survival of related teachings. Such evidence may establish that a belief existed, that a practice was contested, or that an ancient parallel deserves consideration.</text:p>
      <text:p text:style-name="Text_20_body">History is especially important for correcting exaggerated claims on either side. It prevents defenders from claiming more than the evidence can sustain, and it prevents critics from declaring teachings modern merely because they disappeared from later orthodoxy.</text:p>
      <text:p text:style-name="GHT_20_Subheading"><text:bookmark-start text:name="__RefHeading___Toc71842_78557317"/><text:soft-page-break/>Textual and literary correspondence<text:bookmark-end text:name="__RefHeading___Toc71842_78557317"/></text:p>
      <text:p text:style-name="Text_20_body">The <text:span text:style-name="T38">G</text:span><text:span text:style-name="T521">ht</text:span> may be compared with the canonical Gospels, Hebrew Scripture, Jewish-Christian literature, early Christian writings, ascetic traditions, and other texts preserving related material. Correspondence may suggest shared traditions, common environments, dependence, expansion, interpretation, or independent preservation.</text:p>
      <text:p text:style-name="Text_20_body">Similarity does not automatically prove direct literary descent. Difference does not automatically prove invention. Each correspondence must be weighed according to its character and context.</text:p>
      <text:p text:style-name="GHT_20_Subheading"><text:bookmark-start text:name="__RefHeading___Toc71844_78557317"/>Internal coherence<text:bookmark-end text:name="__RefHeading___Toc71844_78557317"/></text:p>
      <text:p text:style-name="Text_20_body">A writing may also be judged by the relationship of its teachings to one another. The distinctive teachings of the <text:span text:style-name="T38">G</text:span><text:span text:style-name="T521">ht</text:span> do not stand as unrelated additions. Its Edenic food, rejection of bloodshed, opposition to animal sacrifice, restoration of women, Father-Mother imagery, continuing journey of the soul, and universal renewal arise from a common vision: Life proceeds from Elohíym and is being restored through Love and Wisdom.</text:p>
      <text:p text:style-name="Text_20_body">Internal coherence alone cannot prove apostolic origin, but it can reveal that the text preserves an integrated theological world rather than an accidental collection of curiosities.</text:p>
      <text:p text:style-name="GHT_20_Subheading"><text:bookmark-start text:name="__RefHeading___Toc71846_78557317"/>Ethical and spiritual fruit<text:bookmark-end text:name="__RefHeading___Toc71846_78557317"/></text:p>
      <text:p text:style-name="P209">Y<text:span text:style-name="T522">'</text:span>shúa taught that a tree is known by its fruit. A Gospel that produces mercy, humility, purity, justice, reconciliation, reverence for life, and love of Elohíym and neighbor provides evidence of its spiritual character.</text:p>
      <text:p text:style-name="Text_20_body">This test should not be sentimentalized. The Higher Law confronts appetite, violence, self-deception, and inherited customs. Its fruits appear not merely in agreeable feelings but in transformed conduct: ceasing from bloodshed, refusing cruelty, practicing self-mastery, protecting the vulnerable, and extending mercy to human beings and animals alike.</text:p>
      <text:p text:style-name="GHT_20_Subheading"><text:bookmark-start text:name="__RefHeading___Toc71848_78557317"/>Intuitive and spiritual recognition<text:bookmark-end text:name="__RefHeading___Toc71848_78557317"/></text:p>
      <text:p text:style-name="Text_20_body">Some readers may recognize the voice of the Gospel before they can defend it historically. Its teachings may awaken something long present within conscience or spiritual memory. A passage may suddenly unite questions that had remained unresolved for years. The reader may perceive the character of Y<text:span text:style-name="T522">'</text:span>shúa in its words with a certainty not produced by argument alone.</text:p>
      <text:p text:style-name="Text_20_body"><text:soft-page-break/>Such recognition should not be ridiculed. The canonical prophets and apostles did not understand revelation merely as the conclusion of documentary analysis. Spiritual things are spiritually discerned.</text:p>
      <text:p text:style-name="Text_20_body">Yet inward recognition must remain humble. One person’s spiritual certainty cannot simply be imposed upon another as public proof. Intuition should be tested by coherence, character, conduct, and the fruits it produces. Genuine illumination does not create contempt for those who have not yet seen what another believes has been shown to them.</text:p>
      <text:p text:style-name="Text_20_body">Historical inquiry, intellectual understanding, moral response, and spiritual recognition may therefore work together. For many readers, conviction will arise gradually through their convergence.</text:p>
      <text:p text:style-name="GHT_20_Numbered_20_Section"><text:bookmark-start text:name="__RefHeading___Toc71850_78557317"/>6. Distinguishing the Levels of Judgment<text:bookmark-end text:name="__RefHeading___Toc71850_78557317"/></text:p>
      <text:p text:style-name="Text_20_body">To preserve clarity, this Commentary distinguishes several levels of statement.</text:p>
      <text:p text:style-name="GHT_20_Subheading"><text:bookmark-start text:name="__RefHeading___Toc71852_78557317"/>What the text explicitly states<text:bookmark-end text:name="__RefHeading___Toc71852_78557317"/></text:p>
      <text:p text:style-name="Text_20_body">The first responsibility is to represent the <text:span text:style-name="T38">G</text:span><text:span text:style-name="T521">ht</text:span> accurately. When the Gospel declares that a teaching was corrupted, that Y<text:span text:style-name="T522">'</text:span>shúa prohibited a practice, or that a mystery was revealed to the disciples, the Commentary should identify this as the testimony of the text.</text:p>
      <text:p text:style-name="Text_20_body">The formulation “the <text:span text:style-name="T38">G</text:span><text:span text:style-name="T521">ht</text:span> states” does not imply editorial doubt. It simply distinguishes the Gospel’s explicit testimony from the historical discussion surrounding it.</text:p>
      <text:p text:style-name="GHT_20_Subheading"><text:bookmark-start text:name="__RefHeading___Toc71854_78557317"/>What ancient witnesses report<text:bookmark-end text:name="__RefHeading___Toc71854_78557317"/></text:p>
      <text:p text:style-name="Text_20_body">Ancient writings may preserve related teachings or practices. These witnesses can demonstrate that an idea was known, debated, practiced, condemned, or attributed to particular communities. They do not necessarily prove that those witnesses possessed the <text:span text:style-name="T38">G</text:span><text:span text:style-name="T521">ht</text:span> itself.</text:p>
      <text:p text:style-name="GHT_20_Subheading"><text:bookmark-start text:name="__RefHeading___Toc71856_78557317"/>What may reasonably be inferred<text:bookmark-end text:name="__RefHeading___Toc71856_78557317"/></text:p>
      <text:p text:style-name="Text_20_body">Several pieces of evidence may support a reasonable inference even when direct documentation is lacking. An inference should be presented positively when the evidence warrants it, but it should not be mislabeled as established fact.</text:p>
      <text:p text:style-name="GHT_20_Subheading"><text:bookmark-start text:name="__RefHeading___Toc71858_78557317"/><text:soft-page-break/>What belongs to historical reconstruction<text:bookmark-end text:name="__RefHeading___Toc71858_78557317"/></text:p>
      <text:p text:style-name="Text_20_body">The proposed Johannine or Asian recension, the fragmentation of a fuller Gospel, possible channels of hidden transmission, and the precise role of Ouseley belong partly to reconstruction. Such proposals may be coherent and illuminating without being demonstrable in every detail.</text:p>
      <text:p text:style-name="GHT_20_Subheading"><text:bookmark-start text:name="__RefHeading___Toc71860_78557317"/>What belongs to theological interpretation<text:bookmark-end text:name="__RefHeading___Toc71860_78557317"/></text:p>
      <text:p text:style-name="Text_20_body">A historical event or literary relationship may possess a theological meaning that ordinary historical method cannot prove. The scattering of teachings, the appointed recovery of the Gospel, and the possible return of earlier witnesses through later embodiments belong to this level.</text:p>
      <text:p text:style-name="GHT_20_Subheading"><text:bookmark-start text:name="__RefHeading___Toc71862_78557317"/>What belongs to prophetic conviction<text:bookmark-end text:name="__RefHeading___Toc71862_78557317"/></text:p>
      <text:p text:style-name="Text_20_body">Prophetic conviction arises when the work is recognized as bearing divine authority and present commission. It may be supported by historical and textual evidence, but it is not reducible to them. One may become convinced that the <text:span text:style-name="T38">G</text:span><text:span text:style-name="T521">ht</text:span> truly restores the Higher Law even while questions about particular passages or stages of transmission remain unresolved.</text:p>
      <text:p text:style-name="Text_20_body">These distinctions do not divide truth into unrelated compartments. They prevent confusion and allow each kind of claim to bear the weight appropriate to it.</text:p>
      <text:p text:style-name="P216"><text:bookmark-start text:name="__RefHeading___Toc71864_78557317"/>7. Ancient Substance and Later Language<text:bookmark-end text:name="__RefHeading___Toc71864_78557317"/></text:p>
      <text:p text:style-name="Text_20_body">A common objection to the <text:span text:style-name="T38">G</text:span><text:span text:style-name="T521">ht</text:span> is that portions of its language sound later than the apostolic age. This observation deserves consideration, but it does not settle the question of the age of the underlying teaching.</text:p>
      <text:p text:style-name="Text_20_body">Revelation does not ordinarily erase the vocabulary, education, memory, personality, or historical environment of the person through whom it comes. The Hebrew prophets spoke in recognizable human language. The canonical Gospels differ in vocabulary, arrangement, and emphasis. Translators necessarily clothe earlier testimony in later words.</text:p>
      <text:p text:style-name="Text_20_body">If Ouseley functioned as receiver, transmitter, editor, prophet, or some combination of these, nineteenth-century language would be expected. A revelation received in English during that period would not necessarily reproduce the idiom of a first-century Hebrew or Greek manuscript.</text:p>
      <text:p text:style-name="Text_20_body">The crucial distinction is between substance and clothing.</text:p>
      <text:p text:style-name="Text_20_body">An ancient teaching may survive in later expression. A genuine saying may be expanded by explanation. A historical memory may be placed within a harmonized <text:soft-page-break/>narrative. Conversely, language that sounds scriptural may still be secondary. Each passage must be examined rather than accepted or rejected through a single general rule.</text:p>
      <text:p text:style-name="Text_20_body">This layered approach allows the Commentary to affirm the prophetic work without claiming that every word has passed through history untouched. It also permits editorial correction where names, sequence, grammar, internal inconsistency, or transmissional disturbance require attention.</text:p>
      <text:p text:style-name="Text_20_body">Confidence in the prophetic substance of the Gospel does not require certainty concerning every stage of its literary transmission.</text:p>
      <text:p text:style-name="Text_20_body">At the same time, “later language” must not become a convenient excuse by which any difficult passage is removed. The received text deserves a presumption of meaningfulness. Editorial intervention should be restrained, visible where necessary, and directed toward clarifying rather than remaking the Gospel.</text:p>
      <text:p text:style-name="GHT_20_Numbered_20_Section"><text:bookmark-start text:name="__RefHeading___Toc71866_78557317"/>8. The Higher Law as the Interpretive Center<text:bookmark-end text:name="__RefHeading___Toc71866_78557317"/></text:p>
      <text:p text:style-name="Text_20_body">The central interpretive key of this Commentary is the Higher Law revealed through Y<text:span text:style-name="T522">'</text:span>shúa. This Law is not a new legal code replacing an older one. It is the eternal will of Elohíym manifested from the beginning and restored wherever human violence, appetite, fear, and priestly domination have obscured it.</text:p>
      <text:p text:style-name="Text_20_body">The Higher Law begins with Life. Creation proceeds from Elohíym and belongs to Elohíym. Human beings are appointed to stewardship rather than tyranny. Food is given without killing. Worship arises through thanksgiving, prayer, purity, and self-offering rather than through the blood of another creature.</text:p>
      <text:p text:style-name="Text_20_body">The Higher Law is then manifested through Love and Wisdom. It calls humanity:</text:p>
      <text:list text:style-name="L18">
        <text:list-item>
          <text:p text:style-name="P217">from bloodshed to mercy;</text:p>
        </text:list-item>
        <text:list-item>
          <text:p text:style-name="P217">from appetite to self-mastery;</text:p>
        </text:list-item>
        <text:list-item>
          <text:p text:style-name="P217">from domination to stewardship;</text:p>
        </text:list-item>
        <text:list-item>
          <text:p text:style-name="P217">from sacrifice to thanksgiving;</text:p>
        </text:list-item>
        <text:list-item>
          <text:p text:style-name="P217">from outward religion to inward purification;</text:p>
        </text:list-item>
        <text:list-item>
          <text:p text:style-name="P217">from partiality to the recognition of the divine image in male and female;</text:p>
        </text:list-item>
        <text:list-item>
          <text:p text:style-name="P217">from final condemnation to restorative judgment;</text:p>
        </text:list-item>
        <text:list-item>
          <text:p text:style-name="P218">and from the customs of death to the original Way of Life.</text:p>
        </text:list-item>
      </text:list>
      <text:p text:style-name="Text_20_body"><text:soft-page-break/>This interpretive center does not mean that every difficult passage is forced into a predetermined system. It means that individual sayings are read within the Gospel’s own repeated declarations concerning creation, mercy, purification, and restoration.</text:p>
      <text:p text:style-name="Text_20_body">Where a passage appears to conflict with this center, the Commentary asks whether the difficulty arises from translation, later addition, disrupted arrangement, symbolism, or incomplete understanding. It does not immediately subordinate the Gospel’s controlling vision to the violent customs the work itself seeks to correct.</text:p>
      <text:p text:style-name="Text_20_body">The Higher Law also provides a criterion for reading the canonical Scriptures. The <text:span text:style-name="T38">G</text:span><text:span text:style-name="T521">ht</text:span> does not reject Scripture as a whole. It distinguishes the living testimony of Elohíym from passages or interpretations shaped by human hardness, bloodshed, and priestly interest. <text:span text:style-name="T540">Y</text:span><text:span text:style-name="T541">'</text:span><text:span text:style-name="T540">shúa</text:span>, as the embodied spoken-Word, remains the clearest interpreter of the divine will.</text:p>
      <text:p text:style-name="GHT_20_Numbered_20_Section"><text:bookmark-start text:name="__RefHeading___Toc71868_78557317"/>9. Testing Prophetic Claims by Their Fruits<text:bookmark-end text:name="__RefHeading___Toc71868_78557317"/></text:p>
      <text:p text:style-name="Text_20_body">A claim of revelation should be tested. But the test cannot consist merely of asking whether the teaching agrees with later ecclesiastical consensus. The prophets frequently challenged established religious authorities, accepted customs, and inherited interpretations.</text:p>
      <text:p text:style-name="Text_20_body">The appropriate tests include coherence with the character of Elohíym, the example of <text:span text:style-name="T540">Y</text:span><text:span text:style-name="T541">'</text:span><text:span text:style-name="T540">shúa</text:span>, the prophetic movement toward mercy, and the fruits produced in those who receive the teaching.</text:p>
      <text:p text:style-name="Text_20_body">The <text:span text:style-name="T38">G</text:span><text:span text:style-name="T521">ht</text:span>’s condemnation of flesh eating and bloodshed should not be used as a weapon of contempt against those who have inherited these practices. Many sincere and compassionate people have never seriously considered the moral or spiritual implications of killing animals for food. Others have been taught that Scripture commands or approves the practice and that questioning it is rebellion against Elohíym.</text:p>
      <text:p text:style-name="Text_20_body">This editor stands among those who once shared such assumptions. Recognition of error should therefore produce humility rather than superiority.</text:p>
      <text:p text:style-name="Text_20_body">Nevertheless, compassion toward people does not require silence concerning the victims of inherited custom. The taking of animal life, the consumption of flesh and blood, and participation in systems of suffering have spiritual effects. They can dull compassion, normalize domination, and influence the way sacred writings are interpreted. A culture habituated to killing may find it difficult to recognize a Gospel that calls killing itself into question.</text:p>
      <text:p text:style-name="Text_20_body"><text:soft-page-break/>The <text:span text:style-name="T38">G</text:span><text:span text:style-name="T521">ht</text:span>’s prophetic force lies partly in its refusal to leave this contradiction undisturbed. It calls human beings to repentance without denying their intelligence, dignity, or capacity for transformation. Its judgment is severe because the suffering is real; its purpose is merciful because restoration remains possible.</text:p>
      <text:p text:style-name="Text_20_body">The fruit of receiving this teaching should therefore not be hatred of those who do not yet accept it. It should be greater tenderness, patience, courage, and faithfulness. The reader is invited to speak the truth clearly while allowing others the space to work out their own response before Elohíym.</text:p>
      <text:p text:style-name="Text_20_body">The mysteries of the Gospel are genuine only insofar as they restore Love and Wisdom in those who receive them.</text:p>
      <text:p text:style-name="GHT_20_Numbered_20_Section"><text:bookmark-start text:name="__RefHeading___Toc71870_78557317"/>10. The Position of This Commentary Edition<text:bookmark-end text:name="__RefHeading___Toc71870_78557317"/></text:p>
      <text:p text:style-name="Text_20_body">This Commentary Edition proceeds from the conviction that the <text:span text:style-name="Emphasis">Gospel of the Holy Twelve</text:span> is prophetic in character and that its central teachings preserve a genuine restoration of the Higher Law of <text:span text:style-name="T540">Y</text:span><text:span text:style-name="T541">'</text:span><text:span text:style-name="T540">shúa</text:span>.</text:p>
      <text:p text:style-name="Text_20_body">This conviction does not depend upon proving that the entire received English text existed in its present form during the first century. Nor does it require certainty concerning every detail of Ouseley’s reception of the work. The historical and literary form may be layered. The transmission may involve apostolic tradition, later preservation, visionary reception, editorial arrangement, and nineteenth-century expression.</text:p>
      <text:p text:style-name="Text_20_body">The prophetic authority of the Gospel rests principally in the testimony it bears: its recovery of the Edenic order, its exposure of religious bloodshed, its restoration of mercy, its vindication of women, its teaching concerning the soul’s continuing journey, its revelation of the Father-Mother fullness, and its summons to the perfecting of the saints.</text:p>
      <text:p text:style-name="Text_20_body">These teachings illuminate one another. Together they disclose a vision of creation and redemption whose coherence exceeds the treatment of any single disputed doctrine.</text:p>
      <text:p text:style-name="Text_20_body">The Commentary therefore does not stand outside the Gospel as a detached judge. It stands beneath its summons while retaining responsibility for careful interpretation. Its task is to clarify, compare, investigate, and bear witness. Where historical certainty is unavailable, it will say so. Where an inference is reasonable, it will present it. Where the Gospel speaks prophetically, it will not weaken that voice merely to avoid offense.</text:p>
      <text:p text:style-name="Text_20_body"><text:soft-page-break/>The editor’s conviction is openly stated so that readers may evaluate both the text and its interpretation honestly.</text:p>
      <text:p text:style-name="GHT_20_Numbered_20_Section"><text:bookmark-start text:name="__RefHeading___Toc71872_78557317"/>11. An Invitation to Disciplined Openness<text:bookmark-end text:name="__RefHeading___Toc71872_78557317"/></text:p>
      <text:p text:style-name="Text_20_body">No reader should feel compelled to claim a certainty not yet possessed. Faith produced by pressure is not discernment. The Gospel may be approached gradually, questioned honestly, and tested patiently.</text:p>
      <text:p text:style-name="Text_20_body">The reader is invited to bring:</text:p>
      <text:list text:style-name="L19">
        <text:list-item>
          <text:p text:style-name="P219">prayerful openness;</text:p>
        </text:list-item>
        <text:list-item>
          <text:p text:style-name="P219">intellectual honesty;</text:p>
        </text:list-item>
        <text:list-item>
          <text:p text:style-name="P219">ethical seriousness;</text:p>
        </text:list-item>
        <text:list-item>
          <text:p text:style-name="P219">willingness to examine inherited assumptions;</text:p>
        </text:list-item>
        <text:list-item>
          <text:p text:style-name="P219">compassion toward every living being;</text:p>
        </text:list-item>
        <text:list-item>
          <text:p text:style-name="P220">and readiness to put truth into practice.</text:p>
        </text:list-item>
      </text:list>
      <text:p text:style-name="Text_20_body">Some may first recognize only one teaching. Mercy toward animals may open the way to reconsider sacrifice. The equality and ministry of women may illuminate the Father-Mother fullness. The continuing journey of the soul may make restorative judgment intelligible. The distinction between the Higher Law and later corruption may resolve contradictions long endured within Scripture. Over time, what first appeared to be a collection of unusual teachings may reveal itself as one integrated Gospel.</text:p>
      <text:p text:style-name="Text_20_body">Others may recognize the voice more immediately. They may perceive that the work names truths they had already begun to know inwardly. Such recognition is a gift, but it remains a beginning. Every insight must be embodied in conduct.</text:p>
      <text:p text:style-name="Text_20_body">The <text:span text:style-name="T38">G</text:span><text:span text:style-name="T521">ht</text:span> does not ask merely to be classified. It asks to be heard, tested, and lived.</text:p>
      <text:p text:style-name="Text_20_body">Its final judgment cannot be rendered solely by determining where a surviving copy appeared, which vocabulary belongs to which century, or how closely every sentence resembles the canonical Gospels. These questions matter, and this Commentary does not avoid them. But a prophetic work must also be judged by what it reveals, what it restores, what it demands, and what kind of people it forms.</text:p>
      <text:p text:style-name="Text_20_body">Does it lead from violence to mercy?</text:p>
      <text:p text:style-name="Text_20_body">Does it restore reverence for all life?</text:p>
      <text:p text:style-name="Text_20_body">Does it expose the ways appetite and custom have shaped religion?</text:p>
      <text:p text:style-name="Text_20_body">Does it call women and men alike into the fullness of the divine image?</text:p>
      <text:p text:style-name="Text_20_body"><text:soft-page-break/>Does it transform judgment from endless vengeance into purification and restoration?</text:p>
      <text:p text:style-name="Text_20_body">Does it present <text:span text:style-name="T540">Y</text:span><text:span text:style-name="T541">'</text:span><text:span text:style-name="T540">shúa</text:span> as the living embodiment of Love and Wisdom?</text:p>
      <text:p text:style-name="Text_20_body">Does it call the saints toward perfection rather than mere assent?</text:p>
      <text:p text:style-name="Text_20_body">And does its Light become clearer as its teachings are practiced?</text:p>
      <text:p text:style-name="Text_20_body">These questions do not eliminate historical inquiry. They complete it.</text:p>
      <text:p text:style-name="Text_20_body">The reader may begin with whatever provisional category permits an honest hearing. But the reader should remain open to being changed by the encounter. What begins as the study of an unfamiliar Gospel may become the recognition of a forgotten commandment, the recovery of a suppressed testimony, and finally the hearing of a prophetic voice addressed to the present age.</text:p>
      <text:p text:style-name="Text_20_body">This Commentary offers its assistance along that journey. It does not stand between the reader and the Gospel. Its purpose is to remove unnecessary obstacles, identify the questions honestly, illuminate the historical and scriptural background, and then allow the Higher Law of <text:span text:style-name="T540">Y</text:span><text:span text:style-name="T541">'</text:span><text:span text:style-name="T540">shúa</text:span> to speak for itself.</text:p>
      <text:p text:style-name="Text_20_body">The Gospel comes first.</text:p>
      <text:p text:style-name="Text_20_body">Let it be heard in full before its final judgment is rendered.</text:p>
      <text:h text:style-name="P221" text:outline-level="1"><text:bookmark-start text:name="__RefHeading___Toc37391_3619305966 Copy 3 Copy 1 Copy 1"/>Excursus <text:span text:style-name="T34">IV</text:span><text:span text:style-name="T542">: <text:line-break/></text:span><text:span text:style-name="T543">The Son of David After the Flesh</text:span><text:bookmark-end text:name="__RefHeading___Toc37391_3619305966 Copy 3 Copy 1 Copy 1"/></text:h>
      <text:p text:style-name="P222"><text:span text:style-name="T544">a</text:span>nd The Son of Eloh<text:span text:style-name="T409">í</text:span>ym After The Spirit;</text:p>
      <text:p text:style-name="P223">Yoséph, the Conception of Y<text:span text:style-name="T545">'</text:span>shúa, <text:line-break/>and the Twofold Sonship in the Gospel of the Holy Twelve</text:p>
      <text:p text:style-name="GHT_20_Numbered_20_Section">Introduction: The Declaration at the Beginning</text:p>
      <text:p text:style-name="P224">The Gospel of the Holy Twelve does not postpone its understanding of Y<text:span text:style-name="T546">'</text:span>shúa’s parentage and sonship until the infancy narrative. It declares it in the first verse of its Prologue:</text:p>
      <text:p text:style-name="P225">“Here begins the Gospel of the Perfect Life of Yeshu-Maria, The Mashíakh, the seed of Daṿíd through Yoséph and Miriám according to the [lineage of the] flesh, and the [Firstborn] Son of Elohíym, through divine Love and Wisdom, according with the Spirit.”</text:p>
      <text:p text:style-name="P226">This sentence establishes two related but distinguishable lines of identity. According to the flesh, Y<text:span text:style-name="T546">'</text:span>shúa is the seed of Daṿíd through Yoséph and Miriám. According with the Spirit, he is the Firstborn Son of Elohíym through divine Love and Wisdom. The distinction does not diminish either side of his identity. His human and Davidic descent is real; his heavenly origin, consecration, and divine sonship are also real. The one does not need to displace the other.</text:p>
      <text:p text:style-name="P226">The same distinction appears again when Y<text:span text:style-name="T546">'</text:span>shúa enters his public ministry:</text:p>
      <text:p text:style-name="P226">“Y<text:span text:style-name="T546">'</text:span>shúa began at this time to be thirty years of age, being after the flesh indeed the Son of Yoséph and Miriám, but after the Spirit, The Mashíakh, The Son of Elohíym, The Father and Mother eternal” (<text:span text:style-name="T38">G</text:span><text:span text:style-name="T547">ht</text:span> 8:8).</text:p>
      <text:p text:style-name="P225">Finally, the Gospel closes by restating the same confession:</text:p>
      <text:p text:style-name="P226">“Here ends the Holy Gospel of the Perfect Life of Yeshu-Maria, the Mashíakh, a Son of Daṿíd after the Flesh, the Son of Elohíym after the Spirit” (<text:span text:style-name="T38">G</text:span><text:span text:style-name="T547">ht</text:span> 96:29).</text:p>
      <text:p text:style-name="P226">These declarations form an interpretive frame around the entire Gospel. What is announced in the Prologue is repeated at the commencement of Y<text:span text:style-name="T546">'</text:span>shúa’s ministry and confessed again at the conclusion. The distinction between sonship after the flesh and sonship after the Spirit is therefore not an incidental expression. It is part of the Gospel’s governing christology.</text:p>
      <text:p text:style-name="P226"><text:soft-page-break/>This testimony also places the reader before one of the sharpest differences between the Gospel of the Holy Twelve and the later prevailing interpretation of the canonical infancy narratives. The traditional doctrine of the virgin conception ordinarily understands Miriám to have conceived Y<text:span text:style-name="T546">'</text:span>shúa without the seed or physical fatherhood of Yoséph. The <text:span text:style-name="T38">G</text:span><text:span text:style-name="T547">ht</text:span>, however, repeatedly identifies Yoséph and Miriám together as the earthly parents of Y<text:span text:style-name="T546">'</text:span>shúa and presents his Davidic descent through them according to the flesh.</text:p>
      <text:p text:style-name="P227">Because the doctrine of the virgin conception is deeply embedded in Christian faith, liturgy, art, and culture, this difference should neither be concealed nor treated carelessly. The purpose of this excursus is not to ridicule an inherited belief or judge those who sincerely receive it. It is to allow the Gospel of the Holy Twelve to speak according to its own testimony and to consider the implications of what it says.</text:p>
      <text:p text:style-name="GHT_20_Numbered_20_Section"><text:span text:style-name="T548">1. </text:span>“Of Them Both Was Yeshu-Maria”</text:p>
      <text:p text:style-name="P226">The conception narrative begins by introducing Miriám as “a virgin betrothed-in-marriage” to Yoséph, a man “of the house of Daṿíd” (<text:span text:style-name="T38">G</text:span><text:span text:style-name="T547">ht</text:span> 2:1). It then describes both of them:</text:p>
      <text:p text:style-name="P226">“Yoséph was a just and rational mind, and he was skilled in all manner of work in wood and in stone. And Miriám was a tender and discerning soul, and she made veils for the Miqdásh. And they were both pure before Elohíym; and of them both was Yeshu-Maria, who is called the Mashíakh” (<text:span text:style-name="T38">G</text:span><text:span text:style-name="T547">ht</text:span> 2:2).</text:p>
      <text:p text:style-name="P226">The words “of them both” are decisive. Y<text:span text:style-name="T546">'</text:span>shúa is not presented as physically belonging to Miriám alone while Yoséph serves only as guardian, legal father, or protector. The Gospel begins with the purity of both parents and declares that Yeshu-Maria was “of them both.”</text:p>
      <text:p text:style-name="P225">The parallel structure is deliberate. Miriám is tender and discerning; Yoséph is just and rational. Both are pure before Elohíym. Both are visited by Gaḅriél. The Motherhood of Elohíym is said to be with Miriám, while the Fatherhood of Elohíym is said to be with Yoséph. The fruit of Miriám’s womb is blessed, and the fruit of Yoséph’s loins is blessed. The child comes through their united participation under divine inspiration.</text:p>
      <text:p text:style-name="P228"><text:span text:style-name="T34">This presentation does not portray conception as an ordinary event devoid of divine action. The entire account is governed by prophecy, angelic visitation, consecration, and the power of the Ruách ha’Qodésh. But divine action does not require the exclusion of Yoséph. In the </text:span><text:span text:style-name="T44">G</text:span><text:span text:style-name="T547">ht</text:span><text:span text:style-name="T34">, the Spirit sanctifies and directs the union of the parents rather than replacing the father.</text:span></text:p>
      <text:p text:style-name="GHT_20_Numbered_20_Section"><text:soft-page-break/><text:span text:style-name="T548">2. </text:span>The Annunciations to Miriám and Yoséph</text:p>
      <text:p text:style-name="P225">The Gospel presents two annunciations that correspond to one another.</text:p>
      <text:p text:style-name="P225">To Miriám, the messenger says:</text:p>
      <text:p text:style-name="P226">“The Ruách ha’Qodésh shall come upon Yoséph your Spouse, and the power of the Highest shall overshadow you, O Miriám; therefore also that consecrated one which shall be born of you shall be called the Mashíakh, the Child of Elohíym” (<text:span text:style-name="T38">G</text:span><text:span text:style-name="T547">ht</text:span> 2:6).</text:p>
      <text:p text:style-name="P225">This differs significantly from the customary reading of Luke 1:35. The Spirit is said to come upon Yoséph, while the power of the Highest overshadows Miriám. The divine action encompasses them both. The result is that the child will be consecrated and called the Mashíakh, the Child of Elohíym.</text:p>
      <text:p text:style-name="P225">The language is vocational and consecratory. The child’s divine calling is proclaimed before conception, just as the prophetic callings of Yirmeyáhu and Yoḥanán are associated with the womb. Yet a calling established before birth does not eliminate human parentage. Divine foreknowledge, election, and consecration operate through human generation.</text:p>
      <text:p text:style-name="P225">On the same day, Gaḅriél appears to Yoséph:</text:p>
      <text:p text:style-name="P226">“Greetings, Yoséph, you who are highly favoured, for the Fatherhood of Elohíym is with you. Blessed are you among men and blessed be the fruit of your loins” (<text:span text:style-name="T38">G</text:span><text:span text:style-name="T547">ht</text:span> 2:9).</text:p>
      <text:p text:style-name="P225">The correspondence is unmistakable:</text:p>
      <text:list text:style-name="L20">
        <text:list-item>
          <text:p text:style-name="P229">Miriám is highly favoured; Yoséph is highly favoured.</text:p>
        </text:list-item>
        <text:list-item>
          <text:p text:style-name="P229">The Motherhood of Elohíym is with Miriám; the Fatherhood of Elohíym is with Yoséph.</text:p>
        </text:list-item>
        <text:list-item>
          <text:p text:style-name="P229">The fruit of Miriám’s womb is blessed; the fruit of Yoséph’s loins is blessed.</text:p>
        </text:list-item>
        <text:list-item>
          <text:p text:style-name="P229">Miriám is told that she will conceive; Yoséph is told that he will beget.</text:p>
        </text:list-item>
        <text:list-item>
          <text:p text:style-name="P230">Both receive the child under the direction and blessing of Elohíym.</text:p>
        </text:list-item>
      </text:list>
      <text:p text:style-name="P225">The messenger then tells Yoséph:</text:p>
      <text:p text:style-name="P226">“Behold you shall beget a child, and you shall call his name Yeshu-Maria, for he shall deliver his people from their sins” (<text:span text:style-name="T38">G</text:span><text:span text:style-name="T547">ht</text:span> 2:10).</text:p>
      <text:p text:style-name="P225">The verb “beget” and the expression “fruit of your loins” do not naturally describe merely legal adoption. Within the narrative, Yoséph is presented as the physical father through whom the promised Davidic seed is transmitted.</text:p>
      <text:p text:style-name="P225">The account reaches its plain conclusion:</text:p>
      <text:p text:style-name="P226"><text:soft-page-break/>“Then Yoséph being raised from sleep did as the messenger had told him, and went into Miriám, his betrothed wife, and she conceived the Holy One in her womb” (<text:span text:style-name="T38">G</text:span><text:span text:style-name="T547">ht</text:span> 2:12).</text:p>
      <text:p text:style-name="P227">There is no attempt here to disguise the marital act. Neither is it described as profane. Yoséph acts in obedience to the heavenly message; he goes into his betrothed wife; and she conceives the consecrated child. The conception is holy because the parents are pure, their union is lawful, the event is divinely directed, and the child has been set apart for a unique mission.</text:p>
      <text:p text:style-name="GHT_20_Numbered_20_Section"><text:span text:style-name="T548">3. </text:span>Virginity, Betrothal, and Marriage</text:p>
      <text:p text:style-name="P225">Miriám is properly called a virgin when Gaḅriél comes to her. This need not mean that she remains physically untouched throughout conception and birth. The narrative presents her as a virgin betrothed-in-marriage who afterward enters into union with her husband.</text:p>
      <text:p text:style-name="P225">Jewish betrothal was more binding than modern engagement. The woman and man were legally pledged to one another, and dissolution ordinarily required formal action. Nevertheless, betrothal could precede the commencement of shared domestic and sexual life. Thus, Miriám may truthfully be called a virgin and Yoséph’s betrothed wife at the same time.</text:p>
      <text:p text:style-name="P226">The sanctity of Miriám does not depend upon perpetual virginity. Nor is virginity itself degraded when a lawfully married virgin enters into union with her husband. Marital intercourse does not transform purity into impurity. Within the <text:span text:style-name="T38">G</text:span><text:span text:style-name="T547">ht</text:span> narrative, the conception occurs in obedience, covenant, mutual purity, and the overshadowing purpose of Elohíym.</text:p>
      <text:p text:style-name="P226">This understanding also protects Miriám from the opposing accusations that have so often surrounded the infancy traditions. On one side, she has been accused of sexual wrongdoing and Y<text:span text:style-name="T546">'</text:span>shúa of illegitimacy. On the other, her holiness has sometimes been defended as though it required the permanent exclusion of ordinary marital life. The <text:span text:style-name="T38">G</text:span><text:span text:style-name="T547">ht</text:span> presents another possibility: Miriám was a pure virgin, lawfully joined to Yoséph, who conceived a holy child through her husband under divine blessing.</text:p>
      <text:p text:style-name="P231">Her blessedness arises not from the rejection of marriage but from her faithfulness within it. She hears the prophetic word, consents to the divine purpose, conceives the promised child, and becomes the mother of the one called to deliver the people from their sins.</text:p>
      <text:p text:style-name="GHT_20_Numbered_20_Section"><text:soft-page-break/><text:span text:style-name="T549">4. </text:span>The Seed of Daṿíd through Yoséph</text:p>
      <text:p text:style-name="P226">The identification of Yoséph as the father of Y<text:span text:style-name="T546">'</text:span>shúa is inseparable from the promise that the Mashíakh would arise from the seed of Daṿíd.</text:p>
      <text:p text:style-name="P226">In the infancy narrative, Yoséph is explicitly called a “Son of Daṿíd” (<text:span text:style-name="T38">G</text:span><text:span text:style-name="T547">ht</text:span> 2:10). The child is promised “the throne of his father Daṿíd” (2:5). The Prologue then identifies the Mashíakh as “the seed of Daṿíd through Yoséph and Miriám according to the flesh.”</text:p>
      <text:p text:style-name="P226">The expression “according to the flesh” concerns actual human descent. It is not primarily a statement of affection, legal guardianship, or social identity. Y<text:span text:style-name="T546">'</text:span>shúa belongs to the line of Daṿíd because he has entered embodied human life through the Davidic family.</text:p>
      <text:p text:style-name="P226">The canonical writings preserve the same expectation. Sha’ul speaks of the Gospel concerning the Son who “came from the seed of Daṿíd according to the flesh” and was declared Son of Elohíym with power according to the Spirit of holiness (Rom. 1:3–4). This formulation closely resembles the twofold confession of the <text:span text:style-name="T38">G</text:span><text:span text:style-name="T547">ht</text:span>. Human and Davidic descent belongs to one order; divine sonship manifested in power belongs to another.</text:p>
      <text:p text:style-name="P226">Likewise, both canonical genealogies terminate with Yoséph. Their exact relationship has been explained in different ways, but Matthew identifies Ya’aqóḅ as the father of Yoséph, while Luke traces Y<text:span text:style-name="T546">'</text:span>shúa’s lineage through Yoséph and Eli. Later interpreters frequently assigned Luke’s genealogy to Miriám, but the text itself presents it in relation to Yoséph. Whatever explanation is adopted for the differences between the two genealogies, both testify to the importance of Yoséph in establishing Y<text:span text:style-name="T546">'</text:span>shúa’s Davidic identity.</text:p>
      <text:p text:style-name="P226">The <text:span text:style-name="T38">G</text:span><text:span text:style-name="T547">ht</text:span> preserves its own ancestry in <text:span text:style-name="T38">G</text:span><text:span text:style-name="T547">ht</text:span> 8:9, naming Yoséph as the son of Ya’aqóḅ and Elishéḅa and Miriám as the daughter of Eli and Ḥannah. It therefore presents both parents as belonging within the Davidic family. Yet the Prologue still gives Yoséph an explicit place in the transmission of the seed according to the flesh.</text:p>
      <text:p text:style-name="P232"><text:span text:style-name="T34">If Yoséph contributed nothing to the physical generation of Y</text:span><text:span text:style-name="T546">'</text:span><text:span text:style-name="T34">shúa, the repeated language of seed, flesh, loins, fatherhood, and begetting becomes difficult to explain. Within the </text:span><text:span text:style-name="T44">G</text:span><text:span text:style-name="T547">ht</text:span>, these expressions agree with one another because they describe one coherent belief: Yoséph was the biological father of <text:span text:style-name="T34">Y</text:span><text:span text:style-name="T546">'</text:span><text:span text:style-name="T34">shúa</text:span>.</text:p>
      <text:p text:style-name="GHT_20_Numbered_20_Section"><text:soft-page-break/><text:span text:style-name="T549">5. </text:span>Son of Elohíym According to the Spirit</text:p>
      <text:p text:style-name="P233"><text:span text:style-name="T34">To affirm Yoséph’s physical fatherhood is not, within this Gospel, to deny Y</text:span><text:span text:style-name="T546">'</text:span><text:span text:style-name="T34">shúa’s heavenly origin or reduce him to an ordinary man. The </text:span><text:span text:style-name="T44">G</text:span><text:span text:style-name="T547">ht</text:span> does not force the reader to choose between genuine humanity and divine sonship.</text:p>
      <text:p text:style-name="P234">Y<text:span text:style-name="T546">'</text:span>shúa is the Firstborn Son of Elohíym according with the Spirit. His spiritual identity precedes his earthly birth. “Firstborn,” in this understanding, does not mean eternally generated from the indivisible essence of Elohíym, without beginning, as formulated in later creedal theology. Neither does it make the Son co-eternal, co-equal, or identical in essence with the One who brought him forth. Only Yahwéh is without origin—the eternal Source from whom all life proceeds. The Firstborn Son is the first brought forth among the created sons and daughters of Elohíym, possessing preeminence and the greater inheritance among many children, but remaining dependent upon the One who gave him life.</text:p>
      <text:p text:style-name="P225">His beginning belongs to Day One, when Elohíym said, “Let there be Light.” This primal Light is not merely the later light of the sun, moon, and stars, which were appointed on the fourth day. It marks the bringing forth of the Kingdom of Light and the heavenly company of spirits—the “sons of Elohíym” who shouted for joy when the foundations of the earth were laid (Job 38:4–7). Among these children of Light, Y<text:span text:style-name="T550">'</text:span>shúa is the Firstborn Spirit: the foremost Son, heavenly Messenger, and chief fiduciary agent through whom the purpose of Yahwéh is administered from age to age. His earthly conception does not begin his personal existence; it provides the body, ancestry, and historical life through which the preexistent Son enters the human family.</text:p>
      <text:p text:style-name="P234">The Prologue places him within the divine pattern of Love and Wisdom, Life and Light, descent and embodiment. Elsewhere, the Gospel presents him as having come from above, as possessing a mission extending beyond the limits of his present lifetime, and as standing within the work of Elohíym from the ages.</text:p>
      <text:p text:style-name="P226">The distinction, therefore, is not between a merely human Y<text:span text:style-name="T546">'</text:span>shúa and a divine Y<text:span text:style-name="T546">'</text:span>shúa. It is between the origins of his embodied life and the origin and calling of the spirit who entered that life.</text:p>
      <text:p text:style-name="P225">According to the flesh, he is generated through Yoséph and Miriám. According to the Spirit, he is the Firstborn Son sent by Elohíym. The heavenly Son does not merely appear to possess flesh; he truly enters the human family. He receives a body, ancestry, people, parents, language, land, and covenantal identity.</text:p>
      <text:p text:style-name="P225"><text:soft-page-break/>This protects the reality of embodiment. The Son of Elohíym does not descend as an apparition or temporarily occupy a body unrelated to human descent. He becomes the son of Yoséph and Miriám according to the flesh. His earthly life is not a disguise. It is a genuine entrance into the condition of humanity.</text:p>
      <text:p text:style-name="P225">His baptismal begetting or declaration likewise need not be understood as the beginning of his existence. It is the public anointing, manifestation, and commissioning of the one already set apart. The Spirit descends upon him, and the heavenly voice identifies him as the beloved Son. The preexistent Son is manifested within history as the Anointed One.</text:p>
      <text:p text:style-name="P225">Thus, physical begetting, spiritual sonship, and messianic anointing are distinguishable without being divided:</text:p>
      <text:list text:style-name="L21">
        <text:list-item>
          <text:p text:style-name="P235">Yoséph and Miriám beget and bear him according to the flesh.</text:p>
        </text:list-item>
        <text:list-item>
          <text:p text:style-name="P235">Elohíym is the source of his spiritual life and Firstborn identity.</text:p>
        </text:list-item>
        <text:list-item>
          <text:p text:style-name="P236">The Ruách ha’Qodésh consecrates and publicly empowers him as the Mashíakh. </text:p>
        </text:list-item>
      </text:list>
      <text:p text:style-name="GHT_20_Numbered_20_Section"><text:span text:style-name="T549">6. </text:span>“Born of a Woman” and “Born of Elohíym”</text:p>
      <text:p text:style-name="P225">The Scriptures often speak of divine action in human birth without implying that the human father has been removed. Yitsḥáq is born through promise, yet he remains the physical son of Aḅraham and Saráh. Shimshón and Yoḥanán are consecrated before birth, yet each has a human father and mother. A child may be given by Elohíym, filled with the Spirit from the womb, and appointed for a divine work without ceasing to be the offspring of both parents.</text:p>
      <text:p text:style-name="P226">Sha’ul says that Elohíym sent forth his Son, “born of a woman, born under the Toráh” (Gal. 4:4). The emphasis is upon genuine human birth and covenantal location, not upon an explanation of the biological mechanism of conception. Likewise, calling Y<text:span text:style-name="T546">'</text:span>shúa the “seed of the woman” does not necessarily exclude the seed of a father. Every human child is born of a woman, though conceived through father and mother.</text:p>
      <text:p text:style-name="Text_20_body"><text:span text:style-name="T34">The </text:span><text:span text:style-name="T44">G</text:span><text:span text:style-name="T547">ht</text:span>’s Prologue also speaks of those who receive the Light as becoming sons and daughters of Elohíym, “who are born—not of the will of the blood and flesh, but of Elohíym.” This spiritual birth does not ordinarily abolish physical parentage. It describes a second and higher source of identity. Those born according to flesh may also be born of Elohíym according to Spirit.</text:p>
      <text:p text:style-name="P231"><text:soft-page-break/>Y<text:span text:style-name="T546">'</text:span>shúa embodies this pattern in its fullest and preeminent form. He is truly born within the human family while bearing the Firstborn identity and mission of the heavenly Son.</text:p>
      <text:p text:style-name="GHT_20_Numbered_20_Section"><text:span text:style-name="T549">7. </text:span>The Sign of Immanuél</text:p>
      <text:p text:style-name="P233"><text:span text:style-name="T44">G</text:span><text:span text:style-name="T547">ht</text:span> 2:11 connects the conception of <text:span text:style-name="T34">Y</text:span><text:span text:style-name="T546">'</text:span><text:span text:style-name="T34">shúa</text:span> with the prophecy:</text:p>
      <text:p text:style-name="P225">“Behold a maiden shall conceive and be with child and shall bring forth a son, and shall call his name Immanuél, which being interpreted is, Elohíym is with us.”</text:p>
      <text:p text:style-name="P225">In Isaiah 7–8, the promised child functions as a sign within the historical crisis facing Aḥáz and the house of Daṿíd. Before the child reaches a specified stage of maturity, the kings feared by Aḥáz will lose their power. Isaiah then speaks of the prophetess conceiving and bearing a son whose symbolic name interprets the approaching judgment and deliverance.</text:p>
      <text:p text:style-name="P226">The immediate Isaianic setting need not be denied in order to recognize a greater correspondence in the birth of Y<text:span text:style-name="T546">'</text:span>shúa. The earlier child signified that Elohíym remained present with his people during the Assyrian crisis. Y<text:span text:style-name="T546">'</text:span>shúa becomes the fuller sign of divine presence during the crisis surrounding Herod, Rome, and the restoration of Yisra’él.</text:p>
      <text:p text:style-name="Text_20_body"><text:span text:style-name="T34">The force of “Immanuél” is therefore theological and prophetic: Elohíym is with us. It does not necessarily define a conception without a human father. In the </text:span><text:span text:style-name="T44">G</text:span><text:span text:style-name="T547">ht</text:span>, the sign is fulfilled through the divinely directed union of Yoséph and Miriám and through the birth of the child in whom the presence, message, and saving purpose of Elohíym are manifested.</text:p>
      <text:p text:style-name="P231">The wonder is not reduced by this reading. It is relocated. The wonder consists in providence, prophecy, consecration, spiritual identity, and the entry of the Firstborn Son into the Davidic family—not necessarily in the suspension of human fatherhood.</text:p>
      <text:p text:style-name="GHT_20_Numbered_20_Section"><text:span text:style-name="T549">8. </text:span>The Role of the Ruách ha’Qodésh</text:p>
      <text:p text:style-name="Text_20_body"><text:span text:style-name="T34">The </text:span><text:span text:style-name="T44">G</text:span><text:span text:style-name="T547">ht</text:span> does not separate the conception from the activity of the Ruách ha’Qodésh. It interprets that activity differently.</text:p>
      <text:p text:style-name="P225">The Spirit comes upon Yoséph. The power of the Highest overshadows Miriám. Both parents are brought beneath the divine purpose, and the child conceived through them is consecrated from the womb. The Spirit does not function as a physical or sexual substitute for Yoséph. Elohíym is not portrayed as taking Miriám <text:soft-page-break/>in place of her husband. Such a conception would blur the distinction between the Creator and the generative myths attributed to the gods of the nations.</text:p>
      <text:p text:style-name="P225">Rather, the Spirit sanctifies, enables, guides, and reveals. The conception is “of the Spirit” because it occurs within the will and power of Elohíym. The child is the Child of Elohíym because of his heavenly identity, consecration, and mission, not because Elohíym has biologically displaced Yoséph.</text:p>
      <text:p text:style-name="P226">This distinction is necessary for understanding the closing creed. Its language speaks of the heavenly Mashíakh, the descent of the Spirit into the soul, and the manifestation of the divine pattern “in Yeshu-Maria and every Mashíakh of Elohíym.” This is larger than a statement about the physical conception of Y<text:span text:style-name="T546">'</text:span>shúa alone. It concerns the Spirit’s descent and embodiment within those who are anointed.</text:p>
      <text:p text:style-name="P226">The phrase concerning “the Virgin ever blessed” is therefore difficult to isolate from the creed’s mystical and universal language. If it refers to the motherly Spirit proceeding from the Father-Mother, then it concerns the heavenly source through whom the soul and spiritual identity of the Mashíakh enter embodiment. If it refers directly to Miriám, it must still be interpreted in harmony with the Gospel’s repeated testimony that Y<text:span text:style-name="T546">'</text:span>shúa was the son of Yoséph and Miriám according to the flesh.</text:p>
      <text:p text:style-name="P232"><text:span text:style-name="T34">In either case, the creed cannot safely be used to overturn the explicit narrative of </text:span><text:span text:style-name="T44">G</text:span><text:span text:style-name="T547">ht</text:span> 2 or the framing declarations of Prologue 1, <text:span text:style-name="T44">G</text:span><text:span text:style-name="T547">ht</text:span> 8:8, and <text:span text:style-name="T44">G</text:span><text:span text:style-name="T547">ht</text:span> 96:29. A compressed and symbolically difficult creedal expression should be interpreted through the Gospel’s clearer and repeated statements.</text:p>
      <text:p text:style-name="GHT_20_Numbered_20_Section"><text:span text:style-name="T549">9. </text:span>Why the Tradition Developed Differently</text:p>
      <text:p text:style-name="P225">The canonical infancy narratives have been read for many centuries as teaching conception without a human father. That reading became joined to later theological affirmations concerning Miriám’s perpetual virginity and, in some traditions, her preservation from inherited sin.</text:p>
      <text:p text:style-name="P226">Several historical pressures may have contributed to this development. Accusations against Miriám’s chastity and Y<text:span text:style-name="T546">'</text:span>shúa’s legitimacy would naturally provoke strong defenses of both. The desire to confess Y<text:span text:style-name="T546">'</text:span>shúa’s divine origin could also encourage readers to treat human fatherhood as incompatible with divine sonship. In the wider Greco-Roman world, stories of extraordinary births supplied familiar categories through which the greatness of a religious figure could be expressed, although the <text:soft-page-break/>Jewish and Christian traditions transformed rather than simply reproduced those categories.</text:p>
      <text:p text:style-name="P226">It is not necessary to suppose that every development arose through conscious deception. Devotional interpretation, apologetic necessity, textual harmonization, ascetic ideals, and later doctrinal controversies could gradually reinforce one another. Once the doctrine became embedded in creeds and liturgy, questioning it came to appear equivalent to denying Y<text:span text:style-name="T546">'</text:span>shúa’s divine sonship.</text:p>
      <text:p text:style-name="P233"><text:span text:style-name="T34">The </text:span><text:span text:style-name="T44">G</text:span><text:span text:style-name="T547">ht</text:span> breaks that assumed connection. It permits Yoséph to be the physical father without surrendering <text:span text:style-name="T34">Y</text:span><text:span text:style-name="T546">'</text:span><text:span text:style-name="T34">shúa</text:span>’s preexistence, Firstborn identity, divine calling, or messianic anointing. Indeed, it may be said to defend more fully the reality that the heavenly Son came in the flesh. His Davidic humanity is not symbolic, legal, or apparent. It is embodied through actual human descent.</text:p>
      <text:p text:style-name="P226">This does not require us to judge the sincerity or spiritual standing of those who confess the traditional virgin conception. Many have received it as part of their inherited devotion to Y<text:span text:style-name="T546">'</text:span>shúa and their desire to honour his divine mission. The question here is narrower: What does the Gospel of the Holy Twelve itself teach?</text:p>
      <text:p text:style-name="P231">Its answer is consistent. Yoséph and Miriám were both pure before Elohíym. The heavenly message came to them both. The Fatherhood and Motherhood of Elohíym worked through them both. Yoséph was commanded to beget; Miriám was promised that she would conceive. He went into his wife in obedience, and she conceived the consecrated child. Of them both was Yeshu-Maria.</text:p>
      <text:p text:style-name="GHT_20_Numbered_20_Section"><text:span text:style-name="T549">10. </text:span>The Fullness of the Twofold Confession</text:p>
      <text:p text:style-name="P225">The twofold confession preserves truths that have too often been forced into opposition.</text:p>
      <text:p text:style-name="P226">Y<text:span text:style-name="T546">'</text:span>shúa is the son of Yoséph and Miriám after the flesh. Therefore, he truly belongs to the family of humanity, the house of Daṿíd, the people of Yisra’él, and the historical covenant. His suffering is real because his body is real. His obedience is lived within the conditions of embodied existence. His victory reveals what humanity may become when restored to the image of Elohíym.</text:p>
      <text:p text:style-name="P226">Y<text:span text:style-name="T546">'</text:span>shúa is also the Firstborn Son of Elohíym after the Spirit. Therefore, his identity is not exhausted by his physical generation. He comes bearing a calling from before his birth, a consciousness of heavenly origin, and a mission extending through the ages. He embodies divine Love and Wisdom and reveals the Father-Mother to the world.</text:p>
      <text:p text:style-name="P225"><text:soft-page-break/>His human fatherhood and divine sonship belong to different orders and therefore do not compete. Yoséph is the father of his flesh; Elohíym is the eternal source of his spirit, identity, authority, and mission. Through Yoséph and Miriám, the Firstborn Son receives embodied Davidic life. Through the Spirit, that embodied life is consecrated, enlightened, anointed, and manifested as the Mashíakh.</text:p>
      <text:p text:style-name="P226">The Gospel begins and ends with this balance because it is essential to its testimony. The one who comes from heaven does not despise human generation. The one born through father and mother is not thereby separated from his heavenly origin. Spirit descends into matter so that matter may be raised into spirit. The conception and birth of Y<text:span text:style-name="T546">'</text:span>shúa already anticipate that larger movement of salvation.</text:p>
      <text:p text:style-name="P225">Thus, the confession may be heard in its full force:</text:p>
      <text:p text:style-name="P225">He is the seed of Daṿíd through Yoséph and Miriám according to the flesh.</text:p>
      <text:p text:style-name="P225">He is the Firstborn Son of Elohíym through divine Love and Wisdom according with the Spirit.</text:p>
      <text:p text:style-name="P225">He is genuinely the son of man and uniquely the Son of Elohíym—not by denying either origin, but by uniting heaven and earth within one consecrated life.</text:p>
      <text:p text:style-name="P224"/>
      <text:h text:style-name="P237" text:outline-level="1"><text:bookmark-start text:name="__RefHeading___Toc37391_3619305966 Copy 3 Copy 1"/>Excursus <text:span text:style-name="T34">V</text:span><text:span text:style-name="T542">: <text:line-break/></text:span><text:span text:style-name="T551">The 364-Day Calendar<text:line-break/>And the Chronology of Y</text:span><text:span text:style-name="T552">'</text:span><text:span text:style-name="T551">sh</text:span><text:span text:style-name="T553">ú</text:span><text:span text:style-name="T551">a</text:span><text:bookmark-end text:name="__RefHeading___Toc37391_3619305966 Copy 3 Copy 1"/></text:h>
      <text:p text:style-name="P238">Sacred Time, the Herodian Temple Era,<text:line-break/>and the Wednesday-to-Šabbath Passion </text:p>
      <text:p text:style-name="GHT_20_Numbered_20_Section">Introduction: Recovering Sacred Time </text:p>
      <text:p text:style-name="P239">Modern readers ordinarily encounter the life of Y'shúa through calendars and chronologies inherited from later Judaism and Christianity. The dates of Passover are usually calculated according to the later Jewish lunisolar calendar, while the days of Y'shúa's death and resurrection are commonly arranged according to the Christian Good Friday–Easter Sunday tradition. These systems have become so familiar that they are often treated as though they were the only chronological settings available to the Gospel narratives.</text:p>
      <text:p text:style-name="P225">Yet the surviving literature of ancient Israel preserves another calendar: a 364-day priestly calendar arranged in exactly fifty-two weeks. This calendar is witnessed in <text:span text:style-name="Emphasis">1 Enoch</text:span>, <text:span text:style-name="Emphasis">Jubilees</text:span>, and calendrical writings preserved among the Dead Sea Scrolls. Its year begins on the fourth day of the week, corresponding to the fourth day of creation, when the heavenly lights were appointed “for signs, and for seasons, and for days, and years” (Gen. 1:14). Because its year consists of complete weeks, each appointed time returns upon the same day of the week from year to year.</text:p>
      <text:p text:style-name="Text_20_body"><text:span text:style-name="T34">This calendar provides a different framework for considering the chronology of </text:span><text:span text:style-name="Emphasis"><text:span text:style-name="T34">The Gospel of the Holy Twelve</text:span></text:span><text:span text:style-name="T34">. Within it, Passover occurs according to a fixed weekly order; Y'shúa's death may be placed on Wednesday; the promised three days and three nights may be allowed their full natural sequence; </text:span>and the resurrection may occur toward the close of the Šabbath daylight before the evening, night, and first-day appearances that follow. </text:p>
      <text:p text:style-name="P225">The question of sacred time, however, extends beyond the Passion week. The <text:span text:style-name="T38">G</text:span><text:span text:style-name="T45">ht</text:span> contains chronological notices concerning Y'shúa's birth, childhood, journeys, baptismal anointing, years of ministry, death, and resurrection. Some of these differ from the chronology ordinarily inferred from the canonical gospels. Most notably, the Gospel appears to require an earlier birth and a longer life in order to accommodate two periods in Egypt, years of travel and ministry in countries of the East, and two periods of ministry in Yisraél.</text:p>
      <text:p text:style-name="P225"><text:soft-page-break/>The Gospel also contains unusual numerical statements associated with the reconstruction of the Herodian Temple. These notices may preserve a secondary chronological era within the received text—one calculated from the commencement of Herod's rebuilding of the Temple rather than from Y'shúa's biological age. If so, certain statements that appear contradictory when read as personal ages may belong to another system of reckoning.</text:p>
      <text:p text:style-name="P240">This possibility becomes especially important in <text:span text:style-name="T38">G</text:span><text:span text:style-name="T45">ht</text:span> 8:8, where Y'shúa is said to have “began at this time to be thirty years of age.” The present Commentary retains the received wording but does not treat it as proof that Y'shúa was biologically thirty at his baptism. Within the adopted reconstruction, the number is best understood as a displaced chronological notice related to the thirtieth year of the Herodian Temple era, subsequently attached to wording concerning Y'shúa’s personal age. The exact process of displacement cannot now be reconstructed with certainty, but the statement must be considered within the Gospel’s complete chronological pattern rather than allowed to overturn that pattern in isolation. </text:p>
      <text:p text:style-name="P240">The adopted reconstruction places Herod’s announcement and initiation of the Temple project around 20/19 <text:span text:style-name="T497">bce</text:span>, with preparations and active reconstruction beginning around 19/18 <text:span text:style-name="T497">bce</text:span>. It places the birth of Y'shúa around 13 <text:span text:style-name="T497">bce</text:span>. <text:s/>It places his return and baptismal anointing in 27 <text:span text:style-name="T497">ce</text:span>, followed by his forty days of testing and approximately three years of final ministry in Yisraél. His death and resurrection consequently occur in the spring of 30 <text:span text:style-name="T497">ce</text:span>, when he was approximately forty-two years of age.</text:p>
      <text:p text:style-name="P241">This chronology also intersects with the prophecy of Daniel's seventy weeks. In the reckoning adopted here, the decree of Artaxerxes was issued in the winter of 458 BCE, with the first complete year beginning in the spring of 457 <text:span text:style-name="T497">bce</text:span>. The sixty-nine weeks of years then reach their completion in the spring of 27 <text:span text:style-name="T497">ce</text:span>, corresponding to Y'shúa's return and public anointing. The year 30 <text:span text:style-name="T497">ce</text:span> becomes the middle year of the seventieth week—the year in which the Anointed One is cut off and the sacrificial order loses its divine legitimacy before its historical destruction in 70 <text:span text:style-name="T497">ce</text:span>.</text:p>
      <text:p text:style-name="P242">No single element of this reconstruction is asked to bear the entire argument. The 364-day calendar, the Herodian Temple era, Daniel's seventy weeks, the expanded life of Y'shúa in the <text:span text:style-name="T38">G</text:span><text:span text:style-name="T45">ht</text:span>, and the Wednesday-to-Šabbath Passion are separate lines of evidence. Their significance lies in the way they converge.</text:p>
      <text:p text:style-name="P225">The chronology offered here is therefore an adopted framework for this Commentary Edition. It distinguishes what the Gospel explicitly states from what may <text:soft-page-break/>reasonably be inferred or reconstructed. Some conclusions are stronger than others, and certain details must remain provisional. Nevertheless, the resulting sequence possesses a coherence that deserves to be examined rather than dismissed merely because it differs from the chronology inherited through later tradition.</text:p>
      <text:p text:style-name="P242">For the <text:span text:style-name="T38">G</text:span><text:span text:style-name="T45">ht</text:span>, sacred time is not an incidental background to the mission of Y'shúa. His life unfolds within an appointed order. His birth, preparation, travels, anointing, ministry, death, and resurrection belong to a prophetic pattern joining creation, covenant, priesthood, and fulfillment. To recover the calendar is therefore not simply to recover dates. It is to recover something of the sacred order within which the Gospel presents his mission.</text:p>
      <text:p text:style-name="GHT_20_Numbered_20_Section"><text:bookmark-start text:name="__RefHeading___Toc125892_1235801637"/>1. The 364-Day Priestly Calendar<text:bookmark-end text:name="__RefHeading___Toc125892_1235801637"/></text:p>
      <text:p text:style-name="P225">The 364-day calendar is not a modern invention devised to make the chronology of Y'shúa conform to a preferred Passion sequence. Its basic structure is preserved in several ancient Israelite sources, most prominently the astronomical portions of <text:span text:style-name="Emphasis">1 Enoch</text:span>, the calendrical instructions of <text:span text:style-name="Emphasis">Jubilees</text:span>, and writings found among the Dead Sea Scrolls. These witnesses do not answer every question concerning its practical regulation, but they preserve the same essential order: a year of 364 days divided into fifty-two complete weeks.</text:p>
      <text:p text:style-name="P225">The mathematical structure is simple:</text:p>
      <text:p text:style-name="P243">364 days = 52 complete weeks </text:p>
      <text:p text:style-name="Text_20_body">The year consists of four equal quarters of ninety-one days. Each quarter contains thirteen weeks, commonly arranged as two months of thirty days followed by a third month of thirty-one days:</text:p>
      <table:table table:name="Table5" table:style-name="Table5">
        <table:table-column table:style-name="Table5.A"/>
        <table:table-column table:style-name="Table5.B"/>
        <table:table-column table:style-name="Table5.C"/>
        <table:table-column table:style-name="Table5.D"/>
        <table:table-header-rows>
          <table:table-row>
            <table:table-cell table:style-name="Table5.A1" office:value-type="string">
              <text:p text:style-name="P244">Quarter</text:p>
            </table:table-cell>
            <table:table-cell table:style-name="Table5.A1" office:value-type="string">
              <text:p text:style-name="P244">Monthly arrangement</text:p>
            </table:table-cell>
            <table:table-cell table:style-name="Table5.A1" office:value-type="string">
              <text:p text:style-name="P244">Total days</text:p>
            </table:table-cell>
            <table:table-cell table:style-name="Table5.A1" office:value-type="string">
              <text:p text:style-name="P244">Complete weeks</text:p>
            </table:table-cell>
          </table:table-row>
        </table:table-header-rows>
        <table:table-row>
          <table:table-cell table:style-name="Table5.A1" office:value-type="string">
            <text:p text:style-name="Text_20_body">First</text:p>
          </table:table-cell>
          <table:table-cell table:style-name="Table5.A1" office:value-type="string">
            <text:p text:style-name="Text_20_body">30 + 30 + 31</text:p>
          </table:table-cell>
          <table:table-cell table:style-name="Table5.A1" office:value-type="string">
            <text:p text:style-name="Text_20_body">91</text:p>
          </table:table-cell>
          <table:table-cell table:style-name="Table5.A1" office:value-type="string">
            <text:p text:style-name="Text_20_body">13</text:p>
          </table:table-cell>
        </table:table-row>
        <table:table-row>
          <table:table-cell table:style-name="Table5.A1" office:value-type="string">
            <text:p text:style-name="Text_20_body">Second</text:p>
          </table:table-cell>
          <table:table-cell table:style-name="Table5.A1" office:value-type="string">
            <text:p text:style-name="Text_20_body">30 + 30 + 31</text:p>
          </table:table-cell>
          <table:table-cell table:style-name="Table5.A1" office:value-type="string">
            <text:p text:style-name="Text_20_body">91</text:p>
          </table:table-cell>
          <table:table-cell table:style-name="Table5.A1" office:value-type="string">
            <text:p text:style-name="Text_20_body">13</text:p>
          </table:table-cell>
        </table:table-row>
        <table:table-row>
          <table:table-cell table:style-name="Table5.A1" office:value-type="string">
            <text:p text:style-name="Text_20_body">Third</text:p>
          </table:table-cell>
          <table:table-cell table:style-name="Table5.A1" office:value-type="string">
            <text:p text:style-name="Text_20_body">30 + 30 + 31</text:p>
          </table:table-cell>
          <table:table-cell table:style-name="Table5.A1" office:value-type="string">
            <text:p text:style-name="Text_20_body">91</text:p>
          </table:table-cell>
          <table:table-cell table:style-name="Table5.A1" office:value-type="string">
            <text:p text:style-name="Text_20_body">13</text:p>
          </table:table-cell>
        </table:table-row>
        <table:table-row>
          <table:table-cell table:style-name="Table5.A1" office:value-type="string">
            <text:p text:style-name="Text_20_body">Fourth</text:p>
          </table:table-cell>
          <table:table-cell table:style-name="Table5.A1" office:value-type="string">
            <text:p text:style-name="Text_20_body">30 + 30 + 31</text:p>
          </table:table-cell>
          <table:table-cell table:style-name="Table5.A1" office:value-type="string">
            <text:p text:style-name="Text_20_body">91</text:p>
          </table:table-cell>
          <table:table-cell table:style-name="Table5.A1" office:value-type="string">
            <text:p text:style-name="Text_20_body">13</text:p>
          </table:table-cell>
        </table:table-row>
        <table:table-row>
          <table:table-cell table:style-name="Table5.A1" office:value-type="string">
            <text:p text:style-name="Text_20_body"><text:span text:style-name="Strong_20_Emphasis">Complete year</text:span></text:p>
          </table:table-cell>
          <table:table-cell table:style-name="Table5.A1" office:value-type="string">
            <text:p text:style-name="Text_20_body"><text:span text:style-name="Strong_20_Emphasis">Twelve months</text:span></text:p>
          </table:table-cell>
          <table:table-cell table:style-name="Table5.A1" office:value-type="string">
            <text:p text:style-name="Text_20_body"><text:span text:style-name="Strong_20_Emphasis">364</text:span></text:p>
          </table:table-cell>
          <table:table-cell table:style-name="Table5.A1" office:value-type="string">
            <text:p text:style-name="Text_20_body"><text:span text:style-name="Strong_20_Emphasis">52</text:span></text:p>
          </table:table-cell>
        </table:table-row>
      </table:table>
      <text:p text:style-name="Text_20_body">Because every quarter contains exactly thirteen weeks, the same dates return upon the same days of the week each year. The weekly Šabbath is never displaced, and <text:soft-page-break/>the appointed festivals do not migrate through the week. Passover, the Festival of Unleavened Bread, the offering of the firstfruits, the Festival of Weeks, the Day of Atonement, and the Festival of Tabernacles retain their fixed relationship to the weekly cycle.</text:p>
      <text:p text:style-name="P225">This stability is one of the calendar's principal features. Sacred time is not made dependent upon a new monthly observation or a succession of human rulings. Its order is established in advance and proceeds according to an uninterrupted pattern of complete weeks.</text:p>
      <text:p text:style-name="GHT_20_Subheading"><text:bookmark-start text:name="__RefHeading___Toc125894_1235801637"/>The Fourth Day and the Order of Creation<text:bookmark-end text:name="__RefHeading___Toc125894_1235801637"/></text:p>
      <text:p text:style-name="P225">The year begins on the fourth day of the week, corresponding to the fourth day of creation:</text:p>
      <text:p text:style-name="P245">And Elohíym said, Let there be lights in the firmament of the heaven to divide the day from the night; and let them be for signs, and for seasons, and for days, and years.</text:p>
      <text:p text:style-name="P245">—Genesis 1:14</text:p>
      <text:p text:style-name="P225">The fourth-day beginning is therefore not an arbitrary calendrical convention. It arises from the creation narrative itself. The heavenly lights were appointed on the fourth day to govern the divisions of time; accordingly, the priestly year begins on the fourth day.</text:p>
      <text:p text:style-name="P225">This joining of the annual calendar to the creation week gives the system both its mathematical regularity and its theological meaning. The calendar is presented as an earthly reflection of an order established in the heavens. The appointed times do not originate in changing human institutions. Humanity receives and observes an order already woven into creation.</text:p>
      <text:p text:style-name="P225">The first day of the year consequently falls on Wednesday. Each succeeding quarter also begins on the fourth day of the week because each contains exactly ninety-one days, or thirteen complete weeks. Thus the whole year is constructed around the repeated correspondence between the creation week and the cycle of the seasons.</text:p>
      <text:p text:style-name="GHT_20_Subheading"><text:bookmark-start text:name="__RefHeading___Toc125896_1235801637"/>The Appointed Times Remain in Their Places<text:bookmark-end text:name="__RefHeading___Toc125896_1235801637"/></text:p>
      <text:p text:style-name="P225"><text:span text:style-name="Emphasis">Jubilees</text:span> treats the proper reckoning of the year as a matter of covenantal faithfulness. Its warning is severe: if Yisraél neglects the 364-day order and follows an inaccurate reckoning, the people will disturb the appointed times, treat ordinary days as holy, and observe holy days at the wrong time.</text:p>
      <text:p text:style-name="P225"><text:soft-page-break/>The concern is not simply that one calendar contains a different number of days from another. The calendar governs the communal life of the covenant:</text:p>
      <text:list text:style-name="L22">
        <text:list-item>
          <text:p text:style-name="P246">days of work and rest; </text:p>
        </text:list-item>
        <text:list-item>
          <text:p text:style-name="P246">fasts and festivals; </text:p>
        </text:list-item>
        <text:list-item>
          <text:p text:style-name="P246">priestly service; </text:p>
        </text:list-item>
        <text:list-item>
          <text:p text:style-name="P246">agricultural offerings; </text:p>
        </text:list-item>
        <text:list-item>
          <text:p text:style-name="P247">and the remembrance of the acts of Elohíym. </text:p>
        </text:list-item>
      </text:list>
      <text:p text:style-name="P225">To alter the calendar is therefore to alter the order of worship. A displaced appointed time may retain the same name while no longer occupying its intended place within the sacred year.</text:p>
      <text:p text:style-name="P225">This helps explain why calendrical disagreement could become a serious source of division within Second Temple Judaism. Communities might affirm the same Torah and remember the same deliverance from Egypt, yet celebrate Passover on different days because they followed different reckonings of the year. The dispute concerned not whether the festivals should be observed, but when the appointed time had actually arrived.</text:p>
      <text:p text:style-name="GHT_20_Subheading"><text:bookmark-start text:name="__RefHeading___Toc125898_1235801637"/>The Calendar Preserved Among the Dead Sea Scrolls<text:bookmark-end text:name="__RefHeading___Toc125898_1235801637"/></text:p>
      <text:p text:style-name="P225">The discovery of the Dead Sea Scrolls established that the 364-day calendar was more than a literary feature of <text:span text:style-name="Emphasis">1 Enoch</text:span> and <text:span text:style-name="Emphasis">Jubilees</text:span>. Calendrical texts among the scrolls coordinate the festivals, weekly Šabbaths, priestly courses, and other commemorations within a fixed cycle.</text:p>
      <text:p text:style-name="P225">These texts demonstrate the importance attached to the relationship between the calendar and the priesthood. The courses of priestly service could be arranged in advance because the year consisted of complete weeks. The calendar permitted recurring cycles of worship to be coordinated without disrupting the weekly Šabbath.</text:p>
      <text:p text:style-name="P225">The community associated with these writings regarded itself as preserving a faithful priestly order during a time when the Temple and its leadership had become corrupt. Its calendrical separation from the ruling priesthood was therefore part of a larger dispute concerning authority, purity, covenant, and legitimate worship.</text:p>
      <text:p text:style-name="P225">It is not necessary to identify every user of the 364-day calendar with one named sect. Nor should every writing found near Qumran be assumed to express precisely the same position. The evidence nevertheless reveals a recognizable priestly <text:soft-page-break/>calendrical tradition that circulated within ancient Judaism and was preserved by communities deeply concerned with covenantal restoration.</text:p>
      <text:p text:style-name="GHT_20_Subheading"><text:bookmark-start text:name="__RefHeading___Toc125900_1235801637"/>The Calendar and the Higher Law<text:bookmark-end text:name="__RefHeading___Toc125900_1235801637"/></text:p>
      <text:p text:style-name="P242">The presence of this calendar within the world surrounding the <text:span text:style-name="T38">G</text:span><text:span text:style-name="T45">ht</text:span> is significant. The Gospel repeatedly distinguishes the original Law of Elohíym from corruptions, concessions, and practices introduced through hardness of heart. It calls its hearers back to the Beginning—to the divine order preceding bloodshed, animal sacrifice, oppression, and the distortion of sacred teaching.</text:p>
      <text:p text:style-name="P225">The restoration of sacred time belongs naturally within this return to the Beginning. Just as the Higher Law is grounded in the original purpose of creation, the priestly calendar is grounded in the creation week. Both appeal beyond later custom to an earlier divine order.</text:p>
      <text:p text:style-name="P242">This does not mean that the <text:span text:style-name="T38">G</text:span><text:span text:style-name="T45">ht</text:span> provides a complete calendrical manual. It does not explain the months, quarters, priestly courses, or method of long-term adjustment. Its Passion chronology, however, may be read coherently within the weekly structure preserved by the 364-day calendar. That calendar supplies the setting in which Passover, the Preparation, the three days and three nights, the Šabbath resurrection, and the first-day appearances can each retain their distinct place.</text:p>
      <text:p text:style-name="GHT_20_Subheading"><text:bookmark-start text:name="__RefHeading___Toc125902_1235801637"/>The Question of Seasonal Adjustment<text:bookmark-end text:name="__RefHeading___Toc125902_1235801637"/></text:p>
      <text:p text:style-name="P225">A 364-day year is approximately one and one-quarter days shorter than the astronomical solar year. If no adjustment were made, the calendar would gradually move backward through the seasons. Passover would eventually cease to occur in the spring, and the harvest festivals would become separated from their proper agricultural settings.</text:p>
      <text:p text:style-name="P225">The ancient witnesses plainly preserve the 364-day structure, but the surviving evidence does not disclose one universally accepted method by which ancient communities maintained its alignment with the solar year. Various reconstructions have therefore been proposed. Some regard the calendar primarily as an ideal or schematic year. Others conclude that periodic intercalation must have been practiced even though the complete ancient rule has not survived.</text:p>
      <text:p text:style-name="P225">Any adjustment should preserve the calendar’s defining feature: its uninterrupted sequence of complete weeks. The insertion of one or two isolated days would cause the dates and festivals to move to different weekdays. The insertion of a complete seven-day week preserves the relationship between the annual dates and the weekly Šabbath.</text:p>
      <text:p text:style-name="P225"><text:soft-page-break/>The working calendar used in this Commentary therefore intercalates one complete week approximately every five or six years. In an ordinary year, the calendar contains 364 days and fifty-two weekly Šabbaths. In an intercalated year, it contains 371 days and fifty-three weekly Šabbaths.</text:p>
      <text:p text:style-name="P225">The adopted method keeps the first day of the year upon Wednesday and within a few days of the spring equinox. When the advancing equinox reaches the Wednesday upon which the new calendar year would otherwise begin, an additional seven-day week is inserted. The next 364-day count then begins on the following Wednesday. In this manner, the calendar is restored to its proper seasonal relationship without interrupting the seven-day cycle.</text:p>
      <text:p text:style-name="P225">This method should be distinguished from the calendar’s firmly attested ancient features. The 364-day year, its fifty-two weeks, its four equal quarters, and its fixed festival order are directly witnessed. The insertion of a complete week every five or six years is the practical reconstruction adopted here to preserve that ancient structure in continuing use.</text:p>
      <text:p text:style-name="P225">The precise ancient method of intercalation remains uncertain. The Commentary therefore does not claim that an intact intercalation formula has been recovered. It claims only that some form of adjustment was necessary if the calendar was used continuously and remained aligned with the seasons, and that adjustment by complete weeks best preserves its internal design.</text:p>
      <text:p text:style-name="GHT_20_Numbered_20_Section">2. Beginning the Year in the Spring</text:p>
      <text:p text:style-name="P225">The priestly year begins in the spring, the season of renewal and deliverance. This agrees with the command given at the time of the Exodus:</text:p>
      <text:p text:style-name="P248">This month shall be unto you the beginning of months: it shall be the first month of the year to you.</text:p>
      <text:p text:style-name="P248">—Exodus 12:2</text:p>
      <text:p text:style-name="P225">The beginning of the sacred year is therefore connected with Passover and the deliverance of Yisraél from Egypt. It does not arise merely from a civil convention. It begins in the season in which Elohíym brought his people from bondage and established them as a covenantal community.</text:p>
      <text:p text:style-name="P225">Within the adopted reconstruction, the year begins on the third or fourth Wednesday of March and remains within a few days of the spring equinox. Wednesday preserves the fourth-day commencement established by the creation <text:soft-page-break/>pattern, while periodic intercalation keeps the calendar aligned with the spring season.</text:p>
      <text:p text:style-name="P225">In an ordinary year, the count proceeds through 364 days and ends on Tuesday, the third day of the following week. The next year then begins on Wednesday. Because the ordinary year contains exactly fifty-two weeks, the weekday sequence never changes.</text:p>
      <text:p text:style-name="P225">Approximately every five or six years, the accumulating difference between the 364-day count and the astronomical solar year requires adjustment. When the spring equinox reaches the Wednesday upon which the new year would otherwise begin, one complete week is inserted. The current year consequently contains 371 days, and the next 364-day year begins on the following Wednesday.</text:p>
      <text:p text:style-name="P225">This produces two complementary forms of alignment:</text:p>
      <text:list text:style-name="L23">
        <text:list-item>
          <text:p text:style-name="P249">alignment with the created order of the heavens and seasons; </text:p>
        </text:list-item>
        <text:list-item>
          <text:p text:style-name="P250">alignment with the uninterrupted order of the seven-day week. </text:p>
        </text:list-item>
      </text:list>
      <text:p text:style-name="P225">The equinox is therefore not declared the first day of the year regardless of the weekday upon which it occurs. Neither is the calendar allowed to drift indefinitely from the spring season merely to preserve an unadjusted count of 364 days. The intercalated week holds the seasonal and weekly principles together.</text:p>
      <text:p text:style-name="GHT_20_Subheading"><text:bookmark-start text:name="__RefHeading___Toc125904_1235801637"/>The Fixed Order of the Priestly Calendar<text:bookmark-end text:name="__RefHeading___Toc125904_1235801637"/></text:p>
      <text:p text:style-name="Text_20_body">Once the first Wednesday of the year has been established, the dates of the first month follow in a fixed weekly sequence. In the priestly calendar, the fourteenth day always falls on Tuesday:</text:p>
      <table:table table:name="Table6" table:style-name="Table6">
        <table:table-column table:style-name="Table6.A"/>
        <table:table-column table:style-name="Table6.B"/>
        <table:table-column table:style-name="Table6.C"/>
        <table:table-header-rows>
          <table:table-row>
            <table:table-cell table:style-name="Table6.A1" office:value-type="string">
              <text:p text:style-name="P251">Day of <text:span text:style-name="T554">1</text:span><text:span text:style-name="T555">st</text:span><text:span text:style-name="T554"> </text:span>month</text:p>
            </table:table-cell>
            <table:table-cell table:style-name="Table6.A1" office:value-type="string">
              <text:p text:style-name="P251">Day of week</text:p>
            </table:table-cell>
            <table:table-cell table:style-name="Table6.A1" office:value-type="string">
              <text:p text:style-name="P251">Significance</text:p>
            </table:table-cell>
          </table:table-row>
        </table:table-header-rows>
        <table:table-row>
          <table:table-cell table:style-name="Table6.A1" office:value-type="string">
            <text:p text:style-name="P185">1</text:p>
          </table:table-cell>
          <table:table-cell table:style-name="Table6.A1" office:value-type="string">
            <text:p text:style-name="P185">Wednesday</text:p>
          </table:table-cell>
          <table:table-cell table:style-name="Table6.A1" office:value-type="string">
            <text:p text:style-name="P185">Beginning of the priestly year</text:p>
          </table:table-cell>
        </table:table-row>
        <table:table-row>
          <table:table-cell table:style-name="Table6.A1" office:value-type="string">
            <text:p text:style-name="P185">10</text:p>
          </table:table-cell>
          <table:table-cell table:style-name="Table6.A1" office:value-type="string">
            <text:p text:style-name="P185">Friday</text:p>
          </table:table-cell>
          <table:table-cell table:style-name="Table6.A1" office:value-type="string">
            <text:p text:style-name="P185">Setting apart of the Passover</text:p>
          </table:table-cell>
        </table:table-row>
        <table:table-row>
          <table:table-cell table:style-name="Table6.A1" office:value-type="string">
            <text:p text:style-name="P185">14</text:p>
          </table:table-cell>
          <table:table-cell table:style-name="Table6.A1" office:value-type="string">
            <text:p text:style-name="P185">Tuesday</text:p>
          </table:table-cell>
          <table:table-cell table:style-name="Table6.A1" office:value-type="string">
            <text:p text:style-name="P185">Priestly-calendar Passover</text:p>
          </table:table-cell>
        </table:table-row>
        <table:table-row>
          <table:table-cell table:style-name="Table6.A1" office:value-type="string">
            <text:p text:style-name="P185">15</text:p>
          </table:table-cell>
          <table:table-cell table:style-name="Table6.A1" office:value-type="string">
            <text:p text:style-name="P185">Wednesday</text:p>
          </table:table-cell>
          <table:table-cell table:style-name="Table6.A1" office:value-type="string">
            <text:p text:style-name="P185">First day of Unleavened Bread</text:p>
          </table:table-cell>
        </table:table-row>
        <table:table-row>
          <table:table-cell table:style-name="Table6.A1" office:value-type="string">
            <text:p text:style-name="P185">21</text:p>
          </table:table-cell>
          <table:table-cell table:style-name="Table6.A1" office:value-type="string">
            <text:p text:style-name="P185">Tuesday</text:p>
          </table:table-cell>
          <table:table-cell table:style-name="Table6.A1" office:value-type="string">
            <text:p text:style-name="P185">Seventh day of Unleavened Bread</text:p>
          </table:table-cell>
        </table:table-row>
      </table:table>
      <text:p text:style-name="P225">This fixed arrangement becomes essential when considering the final Passover of Y'shúa. The Passion chronology cannot be reconstructed by consulting only the later Jewish calendar. Different communities within Second Temple Judaism did not necessarily recognize the same day as the fourteenth of the first month.</text:p>
      <text:p text:style-name="P252"><text:soft-page-break/><text:span text:style-name="T34">According to the reconstruction adopted here, Y'shúa and his disciples observed Passover according to the priestly calendar, whose fourteenth day fell on Tuesday. </text:span>The Temple authorities and the wider public religious order followed another reckoning, here designated the public Temple calendar. <text:span text:style-name="T34">Their fourteenth day—their Preparation for the festival—fell on Wednesday, followed by their festival Šabbath on Thursday.</text:span></text:p>
      <table:table table:name="Table14" table:style-name="Table14">
        <table:table-column table:style-name="Table14.A"/>
        <table:table-column table:style-name="Table14.B"/>
        <table:table-column table:style-name="Table14.C"/>
        <table:table-header-rows>
          <table:table-row>
            <table:table-cell table:style-name="Table14.A1" office:value-type="string">
              <text:p text:style-name="P251">Day</text:p>
            </table:table-cell>
            <table:table-cell table:style-name="Table14.A1" office:value-type="string">
              <text:p text:style-name="P251">Priestly calendar</text:p>
            </table:table-cell>
            <table:table-cell table:style-name="Table14.A1" office:value-type="string">
              <text:p text:style-name="P251">Public Temple reckoning</text:p>
            </table:table-cell>
          </table:table-row>
        </table:table-header-rows>
        <table:table-row>
          <table:table-cell table:style-name="Table14.A1" office:value-type="string">
            <text:p text:style-name="P185">Tuesday</text:p>
          </table:table-cell>
          <table:table-cell table:style-name="Table14.A1" office:value-type="string">
            <text:p text:style-name="P185">Fourteenth day; Y'shúa’s Passover</text:p>
          </table:table-cell>
          <table:table-cell table:style-name="Table14.A1" office:value-type="string">
            <text:p text:style-name="P185">Before the public Preparation</text:p>
          </table:table-cell>
        </table:table-row>
        <table:table-row>
          <table:table-cell table:style-name="Table14.A1" office:value-type="string">
            <text:p text:style-name="P185">Wednesday</text:p>
          </table:table-cell>
          <table:table-cell table:style-name="Table14.A1" office:value-type="string">
            <text:p text:style-name="P185">First day of Unleavened Bread</text:p>
          </table:table-cell>
          <table:table-cell table:style-name="Table14.A1" office:value-type="string">
            <text:p text:style-name="P185">Fourteenth day; Preparation</text:p>
          </table:table-cell>
        </table:table-row>
        <table:table-row>
          <table:table-cell table:style-name="Table14.A1" office:value-type="string">
            <text:p text:style-name="P185">Thursday</text:p>
          </table:table-cell>
          <table:table-cell table:style-name="Table14.A1" office:value-type="string">
            <text:p text:style-name="P185">Continuing festival</text:p>
          </table:table-cell>
          <table:table-cell table:style-name="Table14.A1" office:value-type="string">
            <text:p text:style-name="P185">Fifteenth day; festival or “high” Šabbath</text:p>
          </table:table-cell>
        </table:table-row>
        <table:table-row>
          <table:table-cell table:style-name="Table14.A1" office:value-type="string">
            <text:p text:style-name="P185">Friday</text:p>
          </table:table-cell>
          <table:table-cell table:style-name="Table14.A1" office:value-type="string">
            <text:p text:style-name="P185">Ordinary day between the two Šabbaths</text:p>
          </table:table-cell>
          <table:table-cell table:style-name="Table14.A1" office:value-type="string">
            <text:p text:style-name="P185">Opportunity to obtain and prepare spices</text:p>
          </table:table-cell>
        </table:table-row>
        <table:table-row>
          <table:table-cell table:style-name="Table14.A1" office:value-type="string">
            <text:p text:style-name="P185">Saturday</text:p>
          </table:table-cell>
          <table:table-cell table:style-name="Table14.A1" office:value-type="string">
            <text:p text:style-name="P185">Weekly Šabbath</text:p>
          </table:table-cell>
          <table:table-cell table:style-name="Table14.A1" office:value-type="string">
            <text:p text:style-name="P185">Weekly Šabbath</text:p>
          </table:table-cell>
        </table:table-row>
      </table:table>
      <text:p text:style-name="P225">The two calendars therefore overlap without agreeing upon the designation of the day. Tuesday is the appointed Passover according to the priestly reckoning recognized by Y'shúa and his disciples. Wednesday is the public Preparation according to the calendar followed by the Temple authorities. Thursday is their annual festival Šabbath, while Saturday remains the weekly Šabbath.</text:p>
      <text:p text:style-name="P225">This provides a coherent setting for the Gospel accounts. Y'shúa can share a genuine Passover with his disciples on the appointed priestly date while the authorities still regard the public Preparation as approaching. He can then be arrested during the night following Tuesday, condemned and put to death on Wednesday, and buried before the rival calendar’s festival Šabbath begins on Thursday morning.</text:p>
      <text:p text:style-name="P225">The calendar also provides the first major key to the Passion chronology. The Šabbath approaching at Y'shúa’s burial was not the weekly seventh-day Šabbath. It was the annual festival Šabbath observed by the Temple establishment. The weekly Šabbath followed two days later. Once these two Šabbaths and the competing calendars are distinguished, the interval of three days and three nights becomes visible.</text:p>
      <text:p text:style-name="GHT_20_Numbered_20_Section"><text:bookmark-start text:name="__RefHeading___Toc125906_1235801637"/><text:soft-page-break/>3. The Herodian Temple as a Chronological Era<text:bookmark-end text:name="__RefHeading___Toc125906_1235801637"/></text:p>
      <text:p text:style-name="P242">Alongside the sacred calendar, the <text:span text:style-name="T38">G</text:span><text:span text:style-name="T45">ht</text:span> appears to preserve another means of reckoning time: the years associated with Herod's reconstruction of the Temple. This possibility is especially important because some numerical statements in the Gospel do not agree with one another if every number is interpreted as the biological age of Y'shúa.</text:p>
      <text:p text:style-name="P225">Modern readers naturally assume that a statement such as “in his eighteenth year” must refer to the eighteenth year of a person's life. Ancient writings, however, also dated events according to regnal years, priestly administrations, the foundation or rebuilding of cities and temples, and other events of public importance. A major undertaking such as Herod's reconstruction of the Temple could therefore become a chronological point from which later years were counted.</text:p>
      <text:p text:style-name="GHT_20_Subheading"><text:bookmark-start text:name="__RefHeading___Toc125908_1235801637"/>Herod's Reconstruction of the Temple<text:bookmark-end text:name="__RefHeading___Toc125908_1235801637"/></text:p>
      <text:p text:style-name="P225">Josephus gives two different regnal notices for the commencement of Herod's Temple project. In <text:span text:style-name="Emphasis">The Jewish War</text:span>, he places it in the fifteenth year of Herod's reign; in <text:span text:style-name="Emphasis">Antiquities</text:span>, he places it in the eighteenth. The apparent difference may arise from distinct ways of counting Herod's reign—from his Roman appointment as king or from his capture of Yerushaláyim and assumption of actual rule.</text:p>
      <text:p text:style-name="P241">These notices place Herod’s announcement and initiation of the project around 20/19 <text:span text:style-name="T497">bce</text:span>. Preparations, the training of workers, and the commencement of active reconstruction extended into approximately 19/18 <text:span text:style-name="T497">bce</text:span>. The chronological era reflected in the <text:span text:style-name="T38">G</text:span><text:span text:style-name="T45">ht</text:span> may therefore have been reckoned from the active building phase rather than from the earliest announcement of Herod’s intention.</text:p>
      <text:p text:style-name="P225">The work was more than a repair of the existing sanctuary. Herod enlarged the Temple precincts and transformed the whole complex into one of the greatest architectural projects of the period. The central sanctuary was completed comparatively quickly, but work upon the larger complex continued for many years.</text:p>
      <text:p text:style-name="P225">This prolonged undertaking explains the statement preserved in John 2:20:</text:p>
      <text:p text:style-name="P253">Forty and six years was this Temple in building, and will you raise it up in three days?</text:p>
      <text:p text:style-name="P225">The statement need not mean that the sanctuary itself required forty-six years before it could be used. It refers more naturally to the continuing Temple project. The reconstruction had become an era extending across the lifetimes of those who encountered Y'shúa.</text:p>
      <text:p text:style-name="P242"><text:soft-page-break/>The canonical Gospel of John therefore provides clear evidence that the progress of Herod's Temple could be expressed as a numbered span of years. This makes it reasonable to ask whether similar numerical notices within the <text:span text:style-name="T38">G</text:span><text:span text:style-name="T45">ht</text:span> also preserve a Temple-era reckoning.</text:p>
      <text:p text:style-name="P254"><text:bookmark-start text:name="__RefHeading___Toc125910_1235801637"/>The “Eighteenth Year” in <text:span text:style-name="T44">G</text:span><text:span text:style-name="T45">ht</text:span> 6<text:bookmark-end text:name="__RefHeading___Toc125910_1235801637"/></text:p>
      <text:p text:style-name="P242">The chronological notices in <text:span text:style-name="T38">G</text:span><text:span text:style-name="T45">ht</text:span> 6 require particular care. After describing Y'shúa at twelve years of age in the Temple, the received text introduces an “eighteenth year.” If this is treated as the eighteenth year of Y'shúa's life, the sequence becomes compressed and difficult to reconcile with the surrounding narrative.</text:p>
      <text:p text:style-name="P255"><text:span text:style-name="T34">The chapter has already identified Y'shúa as approximately twelve years old. </text:span>The surrounding narrative describes his return to Natsareth, growth and preparation, years of study and ministry in Egypt and the East, subsequent baptismal anointing, forty days of testing, and final ministry in Yisra’él. <text:span text:style-name="T34">Reading every subsequent number as a personal age risks collapsing events that the Gospel itself appears to distinguish.</text:span></text:p>
      <text:p text:style-name="P240">The “eighteenth year” may instead refer to the Herodian Temple era. If the initial project belongs to 20/19 <text:span text:style-name="T497">bce</text:span> but the working era was reckoned from the active reconstruction around 19/18 <text:span text:style-name="T497">bce</text:span>, its eighteenth year would fall approximately around 2/1 <text:span text:style-name="T497">bce</text:span>. Inclusive reckoning and uncertainty concerning the precise starting point prevent an exact conversion, but this corresponds closely to the period in which the adopted chronology places twelve-year-old Y'shúa in the Temple. </text:p>
      <table:table table:name="Table7" table:style-name="Table7">
        <table:table-column table:style-name="Table7.A"/>
        <table:table-column table:style-name="Table7.B"/>
        <table:table-header-rows>
          <table:table-row>
            <table:table-cell table:style-name="Table7.A1" office:value-type="string">
              <text:p text:style-name="P251">Chronological marker</text:p>
            </table:table-cell>
            <table:table-cell table:style-name="Table7.A1" office:value-type="string">
              <text:p text:style-name="P251">Approximate date</text:p>
            </table:table-cell>
          </table:table-row>
        </table:table-header-rows>
        <table:table-row>
          <table:table-cell table:style-name="Table7.A1" office:value-type="string">
            <text:p text:style-name="P185">Herod announces and initiates the Temple project</text:p>
          </table:table-cell>
          <table:table-cell table:style-name="Table7.A1" office:value-type="string">
            <text:p text:style-name="P256">20/19 <text:span text:style-name="T497">bce</text:span></text:p>
          </table:table-cell>
        </table:table-row>
        <table:table-row>
          <table:table-cell table:style-name="Table7.A1" office:value-type="string">
            <text:p text:style-name="P185">Preparations and active reconstruction begin</text:p>
          </table:table-cell>
          <table:table-cell table:style-name="Table7.A1" office:value-type="string">
            <text:p text:style-name="P256">19/18 <text:span text:style-name="T497">bce</text:span></text:p>
          </table:table-cell>
        </table:table-row>
        <table:table-row>
          <table:table-cell table:style-name="Table7.A1" office:value-type="string">
            <text:p text:style-name="P257">Birth of <text:span text:style-name="T34">Y'shúa</text:span></text:p>
          </table:table-cell>
          <table:table-cell table:style-name="Table7.A1" office:value-type="string">
            <text:p text:style-name="P256">ca. 13 <text:span text:style-name="T497">bce</text:span></text:p>
          </table:table-cell>
        </table:table-row>
        <table:table-row>
          <table:table-cell table:style-name="Table7.A1" office:value-type="string">
            <text:p text:style-name="P185">Eighteenth year of the working Temple era</text:p>
          </table:table-cell>
          <table:table-cell table:style-name="Table7.A1" office:value-type="string">
            <text:p text:style-name="P256">ca. 2/1 <text:span text:style-name="T497">bce</text:span></text:p>
          </table:table-cell>
        </table:table-row>
        <table:table-row>
          <table:table-cell table:style-name="Table7.A1" office:value-type="string">
            <text:p text:style-name="P257"><text:span text:style-name="T34">Y'shúa</text:span> in the Temple at approximately twelve years</text:p>
          </table:table-cell>
          <table:table-cell table:style-name="Table7.A1" office:value-type="string">
            <text:p text:style-name="P256">ca. 1 <text:span text:style-name="T497">bce</text:span></text:p>
          </table:table-cell>
        </table:table-row>
      </table:table>
      <text:p text:style-name="P164">These dates are necessarily approximate. Ancient inclusive reckoning and uncertainty concerning the precise event from which the Temple era was counted prevent the correspondence from being reduced to a single modern civil year. Nevertheless, the eighteenth year of the active Temple reconstruction corresponds closely with <text:span text:style-name="T34">Y'shúa</text:span>’s appearance in that sanctuary at approximately twelve years of <text:soft-page-break/>age and fits the Temple-era interpretation more naturally than a personal-age reading. </text:p>
      <text:p text:style-name="P225">This reading also suits the setting. The chronological notice occurs within material centered upon Y'shúa's appearance in the Temple. The Gospel may therefore be coordinating two ages: the age of the child and the age of the Herodian sanctuary in which he appeared.</text:p>
      <text:p text:style-name="GHT_20_Subheading"><text:bookmark-start text:name="__RefHeading___Toc125912_1235801637"/>Y'shúa and the Temple<text:bookmark-end text:name="__RefHeading___Toc125912_1235801637"/></text:p>
      <text:p text:style-name="P225">The juxtaposition may possess theological significance as well as chronological value. Y'shúa enters the Temple as a child of approximately twelve years, while the reconstructed sanctuary is in approximately its eighteenth year. One is growing toward the fullness of his mission; the other is still being raised as the monumental center of the existing religious order.</text:p>
      <text:p text:style-name="P225">Yet the Gospel will ultimately identify Y'shúa—not the Herodian structure—as the bearer of the living divine presence. The Temple built of stone continues to rise, but the embodied sanctuary of the Spoken-Word is already present within it. The teachers are astonished at the wisdom of the child, though the larger meaning of his presence remains concealed.</text:p>
      <text:p text:style-name="P225">This correspondence should not be pressed beyond the evidence. The Gospel does not stop to explain that it has changed from personal age to Temple-era reckoning. The numerical notice may have suffered displacement during transmission, or the received wording may preserve only part of a chronological system once more readily understood by its readers.</text:p>
      <text:p text:style-name="P225">Nevertheless, the Temple-era interpretation offers a plausible explanation for the “eighteenth year” without requiring Y'shúa to advance abruptly from twelve to eighteen within a narrative that appears to describe a more complex sequence.</text:p>
      <text:p text:style-name="GHT_20_Numbered_20_Section"><text:bookmark-start text:name="__RefHeading___Toc125914_1235801637"/>4. An Earlier Birth and a Longer Life<text:bookmark-end text:name="__RefHeading___Toc125914_1235801637"/></text:p>
      <text:p text:style-name="P258">The chronology most familiar to Christian readers places Y'shúa's birth shortly before the death of Herod the Great, ordinarily between 6 and 4 <text:span text:style-name="T497">bce</text:span>. His public ministry begins at approximately thirty years of age, and his death is commonly placed either in 30 or 33 <text:span text:style-name="T371">ce</text:span>. Depending upon the selected dates, he is therefore understood to have lived for approximately thirty-three to thirty-eight years.</text:p>
      <text:p text:style-name="P242">The <text:span text:style-name="T38">G</text:span><text:span text:style-name="T45">ht</text:span> appears to preserve a longer chronology. Its account includes:</text:p>
      <text:list text:style-name="L24">
        <text:list-item>
          <text:p text:style-name="P259">Y'shúa's birth during the reign of Herod; </text:p>
        </text:list-item>
        <text:list-item>
          <text:p text:style-name="P259"><text:soft-page-break/>the flight into Egypt; </text:p>
        </text:list-item>
        <text:list-item>
          <text:p text:style-name="P259">seven years spent there before the family returned; </text:p>
        </text:list-item>
        <text:list-item>
          <text:p text:style-name="P259">his appearance in the Temple at approximately twelve years of age; </text:p>
        </text:list-item>
        <text:list-item>
          <text:p text:style-name="P259">a period of teaching and preparation in Yisraél; </text:p>
        </text:list-item>
        <text:list-item>
          <text:p text:style-name="P259">a later journey through Assyria, India, Persia, and neighboring lands; </text:p>
        </text:list-item>
        <text:list-item>
          <text:p text:style-name="P259">another period connected with Egypt; </text:p>
        </text:list-item>
        <text:list-item>
          <text:p text:style-name="P259">his return to Yisraél; </text:p>
        </text:list-item>
        <text:list-item>
          <text:p text:style-name="P259">his baptismal anointing and forty days of testing; </text:p>
        </text:list-item>
        <text:list-item>
          <text:p text:style-name="P260">and approximately three years of final ministry before his death. </text:p>
        </text:list-item>
      </text:list>
      <text:p text:style-name="P241">These periods cannot comfortably be placed within a life ending in the early thirties unless much of the Gospel's account is greatly compressed. The adopted chronology therefore places Y'shúa's birth around 13 <text:span text:style-name="T497">bce</text:span> and his death in 30 <text:span text:style-name="T497">ce</text:span>, making him approximately forty-two years of age at the completion of his earthly ministry.</text:p>
      <text:p text:style-name="P261"><text:bookmark-start text:name="__RefHeading___Toc125916_1235801637"/>Birth Around 13 <text:span text:style-name="T556">bce</text:span><text:bookmark-end text:name="__RefHeading___Toc125916_1235801637"/></text:p>
      <text:p text:style-name="P241">The proposed date should not be treated as an exact birthday established beyond dispute. “About 13 <text:span text:style-name="T497">bce</text:span>” represents an approximate chronological anchor derived from the combined sequence of the <text:span text:style-name="T38">G</text:span><text:span text:style-name="T45">ht</text:span>.</text:p>
      <text:p text:style-name="Text_20_body">An earlier birth allows the following periods to unfold without unnecessary compression:</text:p>
      <table:table table:name="Table8" table:style-name="Table8">
        <table:table-column table:style-name="Table8.A"/>
        <table:table-column table:style-name="Table8.B"/>
        <table:table-column table:style-name="Table8.C"/>
        <table:table-header-rows>
          <table:table-row>
            <table:table-cell table:style-name="Table8.A1" office:value-type="string">
              <text:p text:style-name="P251">Period</text:p>
            </table:table-cell>
            <table:table-cell table:style-name="Table8.A1" office:value-type="string">
              <text:p text:style-name="P251">Approximate date</text:p>
            </table:table-cell>
            <table:table-cell table:style-name="Table8.A1" office:value-type="string">
              <text:p text:style-name="P251">Approximate age</text:p>
            </table:table-cell>
          </table:table-row>
        </table:table-header-rows>
        <table:table-row>
          <table:table-cell table:style-name="Table8.A1" office:value-type="string">
            <text:p text:style-name="P185">Birth of Y'shúa</text:p>
          </table:table-cell>
          <table:table-cell table:style-name="Table8.A1" office:value-type="string">
            <text:p text:style-name="P256">ca. 13 <text:span text:style-name="T497">bce</text:span></text:p>
          </table:table-cell>
          <table:table-cell table:style-name="Table8.A1" office:value-type="string">
            <text:p text:style-name="P185">0</text:p>
          </table:table-cell>
        </table:table-row>
        <table:table-row>
          <table:table-cell table:style-name="Table8.A1" office:value-type="string">
            <text:p text:style-name="P185">Flight to Egypt</text:p>
          </table:table-cell>
          <table:table-cell table:style-name="Table8.A1" office:value-type="string">
            <text:p text:style-name="P256">ca. 10 <text:span text:style-name="T497">bce</text:span></text:p>
          </table:table-cell>
          <table:table-cell table:style-name="Table8.A1" office:value-type="string">
            <text:p text:style-name="P185">2–3</text:p>
          </table:table-cell>
        </table:table-row>
        <table:table-row>
          <table:table-cell table:style-name="Table8.A1" office:value-type="string">
            <text:p text:style-name="P185">Seven-year sojourn in Egypt</text:p>
          </table:table-cell>
          <table:table-cell table:style-name="Table8.A1" office:value-type="string">
            <text:p text:style-name="P256">ca. 10–3 <text:span text:style-name="T497">bce</text:span></text:p>
          </table:table-cell>
          <table:table-cell table:style-name="Table8.A1" office:value-type="string">
            <text:p text:style-name="P185">2/3–9/10</text:p>
          </table:table-cell>
        </table:table-row>
        <table:table-row>
          <table:table-cell table:style-name="Table8.A1" office:value-type="string">
            <text:p text:style-name="P185">Appearance in the Temple</text:p>
          </table:table-cell>
          <table:table-cell table:style-name="Table8.A1" office:value-type="string">
            <text:p text:style-name="P256">ca. 1 <text:span text:style-name="T497">bce</text:span></text:p>
          </table:table-cell>
          <table:table-cell table:style-name="Table8.A1" office:value-type="string">
            <text:p text:style-name="P185">12</text:p>
          </table:table-cell>
        </table:table-row>
        <table:table-row>
          <table:table-cell table:style-name="Table8.A1" office:value-type="string">
            <text:p text:style-name="P185">Further formation and ministry</text:p>
          </table:table-cell>
          <table:table-cell table:style-name="Table8.A1" office:value-type="string">
            <text:p text:style-name="P256">early first century <text:span text:style-name="T497">ce</text:span></text:p>
          </table:table-cell>
          <table:table-cell table:style-name="Table8.A1" office:value-type="string">
            <text:p text:style-name="P185">teens and adulthood</text:p>
          </table:table-cell>
        </table:table-row>
        <table:table-row>
          <table:table-cell table:style-name="Table8.A1" office:value-type="string">
            <text:p text:style-name="P185">Travels through the East</text:p>
          </table:table-cell>
          <table:table-cell table:style-name="Table8.A1" office:value-type="string">
            <text:p text:style-name="P256">before 27 <text:span text:style-name="T497">ce</text:span></text:p>
          </table:table-cell>
          <table:table-cell table:style-name="Table8.A1" office:value-type="string">
            <text:p text:style-name="P185">adulthood</text:p>
          </table:table-cell>
        </table:table-row>
        <table:table-row>
          <table:table-cell table:style-name="Table8.A1" office:value-type="string">
            <text:p text:style-name="P185">Return and baptismal anointing</text:p>
          </table:table-cell>
          <table:table-cell table:style-name="Table8.A1" office:value-type="string">
            <text:p text:style-name="P256">27 <text:span text:style-name="T497">ce</text:span></text:p>
          </table:table-cell>
          <table:table-cell table:style-name="Table8.A1" office:value-type="string">
            <text:p text:style-name="P185">about 39</text:p>
          </table:table-cell>
        </table:table-row>
        <table:table-row>
          <table:table-cell table:style-name="Table8.A1" office:value-type="string">
            <text:p text:style-name="P185">Final ministry in Yisraél</text:p>
          </table:table-cell>
          <table:table-cell table:style-name="Table8.A1" office:value-type="string">
            <text:p text:style-name="P256">27–30 <text:span text:style-name="T497">ce</text:span></text:p>
          </table:table-cell>
          <table:table-cell table:style-name="Table8.A1" office:value-type="string">
            <text:p text:style-name="P185">about 39–42</text:p>
          </table:table-cell>
        </table:table-row>
        <text:soft-page-break/>
        <table:table-row>
          <table:table-cell table:style-name="Table8.A1" office:value-type="string">
            <text:p text:style-name="P185">Death and resurrection</text:p>
          </table:table-cell>
          <table:table-cell table:style-name="Table8.A1" office:value-type="string">
            <text:p text:style-name="P256"><text:span text:style-name="T557">S</text:span>pring 30 <text:span text:style-name="T497">ce</text:span></text:p>
          </table:table-cell>
          <table:table-cell table:style-name="Table8.A1" office:value-type="string">
            <text:p text:style-name="P185">about 42</text:p>
          </table:table-cell>
        </table:table-row>
        <table:table-row>
          <table:table-cell table:style-name="Table8.A1" office:value-type="string">
            <text:p text:style-name="P262">Ascension</text:p>
          </table:table-cell>
          <table:table-cell table:style-name="Table8.A1" office:value-type="string">
            <text:p text:style-name="P263">Midsummer 30 <text:s/><text:span text:style-name="T371">ce</text:span></text:p>
          </table:table-cell>
          <table:table-cell table:style-name="Table8.A1" office:value-type="string">
            <text:p text:style-name="P262">about 42</text:p>
          </table:table-cell>
        </table:table-row>
      </table:table>
      <text:p text:style-name="Text_20_body">The chart does not claim that every journey can be assigned an exact beginning and ending. It demonstrates that the Gospel's larger narrative becomes chronologically possible when sufficient years are allowed for it.</text:p>
      <text:p text:style-name="GHT_20_Subheading"><text:bookmark-start text:name="__RefHeading___Toc125918_1235801637"/>The Significance of Forty-Two<text:bookmark-end text:name="__RefHeading___Toc125918_1235801637"/></text:p>
      <text:p text:style-name="P225">The resulting age of approximately forty-two may possess symbolic resonance. Forty-two is six times seven. Seven frequently signifies completion, sacred order, or a completed cycle, while six is associated with humanity, created on the sixth day.</text:p>
      <text:p text:style-name="P225">It would be unwise to build the chronology upon this symbolism. The age of forty-two arises from the chronological reconstruction; it is not imposed upon the evidence in order to produce a symbolic number. Nevertheless, once the chronology has been reached by other means, the resulting number is notable within a Gospel that repeatedly employs symbolic patterns.</text:p>
      <text:p text:style-name="P225">The possibility may therefore be acknowledged without being turned into proof. Y'shúa completes six cycles of seven years before the culmination of his earthly mission. Whether the received Gospel intends this pattern cannot be established, but it accords with its broader presentation of his life as unfolding within sacred order.</text:p>
      <text:p text:style-name="P254"><text:bookmark-start text:name="__RefHeading___Toc125920_1235801637"/>The “Seven Times Seven Years” of <text:span text:style-name="T44">G</text:span><text:span text:style-name="T45">ht</text:span> 95<text:bookmark-end text:name="__RefHeading___Toc125920_1235801637"/></text:p>
      <text:p text:style-name="P242">The adopted biological chronology must be distinguished from another form of reckoning preserved near the conclusion of the <text:span text:style-name="T38">G</text:span><text:span text:style-name="T45">ht</text:span>:</text:p>
      <text:p text:style-name="P264">Now it was midsummer when Y'shúa ascended into heaven. And he had not yet attained his fiftieth year, for it was needful that “seven times seven years” should be fulfilled in his life. Yea also, that he might be perfected by the suffering of all experiences and be an example to all—to children and parents, to the married and the celibates, to youth and those of full age, yea, and to all ages and conditions of mortal life.<text:line-break/>— <text:span text:style-name="T38">G</text:span><text:span text:style-name="T45">ht</text:span> 95:9–10</text:p>
      <text:p text:style-name="P240">Read as a literal statement of biological age, this would appear to place Y'shúa’s ascension near the completion of forty-nine years. That does not agree with the <text:soft-page-break/>earlier birth around 13 <text:span text:style-name="T497">bce</text:span> and the death, resurrection, and ascension in 30 <text:span text:style-name="T497">ce</text:span>, which yield an age of approximately forty-two.</text:p>
      <text:p text:style-name="P225">The language of the passage, however, is explicitly concerned with completion, perfection, and the fulfillment of all conditions of mortal experience. “Seven times seven years” may therefore express a covenantal or typological fullness rather than provide another ordinary birth-to-death calculation. Forty-nine is the completed cycle of seven sevens, associated with fullness, release, restoration, and the approach of Jubilee.</text:p>
      <text:p text:style-name="P240">The statement that Y'shúa “had not yet attained his fiftieth year” places him symbolically at the threshold of Jubilee. His life has fulfilled the complete pattern of seven sevens, and his ascension marks the passage beyond that completed cycle. The emphasis rests upon the completeness of his experience and mission rather than upon the arithmetic of his biological age.</text:p>
      <text:p text:style-name="P225">The two reckonings may therefore be distinguished:</text:p>
      <table:table table:name="Table15" table:style-name="Table15">
        <table:table-column table:style-name="Table15.A"/>
        <table:table-column table:style-name="Table15.B"/>
        <table:table-header-rows>
          <table:table-row>
            <table:table-cell table:style-name="Table15.A1" office:value-type="string">
              <text:p text:style-name="P265">Form of reckoning</text:p>
            </table:table-cell>
            <table:table-cell table:style-name="Table15.A1" office:value-type="string">
              <text:p text:style-name="P266">Meaning</text:p>
            </table:table-cell>
          </table:table-row>
        </table:table-header-rows>
        <table:table-row>
          <table:table-cell table:style-name="Table15.A1" office:value-type="string">
            <text:p text:style-name="P267">Approximately forty-two biological years</text:p>
          </table:table-cell>
          <table:table-cell table:style-name="Table15.A1" office:value-type="string">
            <text:p text:style-name="P268">The historical chronology from birth around 13 <text:span text:style-name="T497">bce</text:span> to ascension in 30 <text:span text:style-name="T371">ce</text:span></text:p>
          </table:table-cell>
        </table:table-row>
        <table:table-row>
          <table:table-cell table:style-name="Table15.A1" office:value-type="string">
            <text:p text:style-name="P269">“Seven times seven years”</text:p>
          </table:table-cell>
          <table:table-cell table:style-name="Table15.A1" office:value-type="string">
            <text:p text:style-name="P270">The covenantal and typological completion of <text:span text:style-name="T34">Y'shúa</text:span>’s mortal experience</text:p>
          </table:table-cell>
        </table:table-row>
        <table:table-row>
          <table:table-cell table:style-name="Table15.A1" office:value-type="string">
            <text:p text:style-name="P267">“Not yet attained his fiftieth year”</text:p>
          </table:table-cell>
          <table:table-cell table:style-name="Table15.A1" office:value-type="string">
            <text:p text:style-name="P271">His position at the threshold of Jubilee, release, and ascension</text:p>
          </table:table-cell>
        </table:table-row>
      </table:table>
      <text:p text:style-name="P242">This distinction does not treat the forty-nine-year saying as meaningless or dismiss it as an error. It recognizes that the <text:span text:style-name="T38">G</text:span><text:span text:style-name="T45">ht</text:span> can employ chronological numbers at more than one level. The historical life encompasses approximately six cycles of seven years, while the Gospel presents the completed meaning of that life through the greater pattern of seven times seven.</text:p>
      <text:p text:style-name="P240">The biological chronology and the covenantal reckoning therefore answer different questions. The first asks how long Y'shúa lived within ordinary historical time. The second declares that his life fulfilled the complete pattern appointed to his mission.</text:p>
      <text:p text:style-name="GHT_20_Subheading"><text:bookmark-start text:name="__RefHeading___Toc125922_1235801637"/>The So-Called “Missing Years”<text:bookmark-end text:name="__RefHeading___Toc125922_1235801637"/></text:p>
      <text:p text:style-name="P225">Within the canonical gospels, Y'shúa largely disappears from view between his childhood and the beginning of his public ministry. These are commonly called his “missing” or “hidden” years.</text:p>
      <text:p text:style-name="P242">The <text:span text:style-name="T38">G</text:span><text:span text:style-name="T45">ht</text:span> does not leave the whole period empty. It presents a life involving formation, travel, teaching, and encounter with peoples beyond Yisraél. Y'shúa's <text:soft-page-break/>journey through lands of the East is not an incidental adventure added to the edge of his ministry. It contributes to the Gospel's presentation of a universal mission and helps explain the breadth of wisdom attributed to him upon his return.</text:p>
      <text:p text:style-name="P225">The earlier birth date gives these journeys chronological room. It also avoids treating the baptism as the beginning of all meaningful ministry or spiritual consciousness in Y'shúa's life. His baptism marks his public anointing for the final phase of his work in Yisraél, not the first awakening of his calling.</text:p>
      <text:p text:style-name="P225">In this reconstruction, the life of Y'shúa unfolds through several stages:</text:p>
      <text:list text:style-name="L25">
        <text:list-item>
          <text:p text:style-name="P272">childhood under Herod and the first refuge in Egypt; </text:p>
        </text:list-item>
        <text:list-item>
          <text:p text:style-name="P272">return to Natsareth and appearance in the Temple; </text:p>
        </text:list-item>
        <text:list-item>
          <text:p text:style-name="P272">growth, preparation, and early teaching; </text:p>
        </text:list-item>
        <text:list-item>
          <text:p text:style-name="P272">travel and ministry in Egypt and the East; </text:p>
        </text:list-item>
        <text:list-item>
          <text:p text:style-name="P272">return to Yisraél; </text:p>
        </text:list-item>
        <text:list-item>
          <text:p text:style-name="P272">baptismal anointing and testing; </text:p>
        </text:list-item>
        <text:list-item>
          <text:p text:style-name="P272">the final ministry; </text:p>
        </text:list-item>
        <text:list-item>
          <text:p text:style-name="P273">death, resurrection, and ascension. </text:p>
        </text:list-item>
      </text:list>
      <text:p text:style-name="P242">The longer chronology therefore serves the narrative rather than merely extending Y'shúa's age. It allows the distinct stages preserved by the <text:span text:style-name="T38">G</text:span><text:span text:style-name="T45">ht</text:span> to remain distinct.</text:p>
      <text:p text:style-name="GHT_20_Numbered_20_Section"><text:bookmark-start text:name="__RefHeading___Toc125924_1235801637"/>5. “He Began <text:span text:style-name="T558">at This Time </text:span>to Be Thirty Years of Age”<text:bookmark-end text:name="__RefHeading___Toc125924_1235801637"/></text:p>
      <text:p text:style-name="P274">The principal difficulty for this reconstruction appears in <text:span text:style-name="T44">G</text:span><text:span text:style-name="T45">ht</text:span> 8:8:</text:p>
      <text:p text:style-name="P253">And Y'shúa began at this time to be thirty years of age, being after the flesh the son of Yoséph and Miriám.</text:p>
      <text:p text:style-name="P225">If this statement is read as an exact notice of Y'shúa's biological age at baptism, it conflicts with the earlier birth and longer chronology adopted here. The statement must therefore be faced directly rather than passed over.</text:p>
      <text:p text:style-name="P225">The Commentary retains the reading because it belongs to the received text. Editorial honesty requires that an apparent difficulty remain visible. At the same time, one numerical statement should not automatically override the more extensive chronology implied by the Gospel's preceding account.</text:p>
      <text:p text:style-name="P225">Several explanations remain possible.</text:p>
      <text:p text:style-name="GHT_20_Subheading"><text:bookmark-start text:name="__RefHeading___Toc125926_1235801637"/><text:soft-page-break/>A Conventional Lukan Formulation<text:bookmark-end text:name="__RefHeading___Toc125926_1235801637"/></text:p>
      <text:p text:style-name="P242">The wording closely resembles Luke 3:23, where Y'shúa is said to have been “about thirty years of age” when he began his ministry. The <text:span text:style-name="T38">G</text:span><text:span text:style-name="T45">ht</text:span> may preserve a traditional Lukan formulation incorporated into its received narrative.</text:p>
      <text:p text:style-name="P225">If so, the statement may represent an inherited chronological expression that was not fully harmonized with the Gospel's expanded account of Y'shúa's earlier life and travels. Ancient texts sometimes preserve parallel traditions without resolving every chronological tension between them.</text:p>
      <text:p text:style-name="GHT_20_Subheading"><text:bookmark-start text:name="__RefHeading___Toc125928_1235801637"/>The Age of Mature Service<text:bookmark-end text:name="__RefHeading___Toc125928_1235801637"/></text:p>
      <text:p text:style-name="P225">Thirty may signify entrance into mature sacred service rather than provide an exact biological age. In the Torah, thirty is associated with the commencement of full Levitical service in the Tent of Meeting. The expression may therefore present Y'shúa as entering the mature and publicly manifested phase of his priestly mission.</text:p>
      <text:p text:style-name="P225">Such a use would be theological or vocational rather than strictly biographical. Y'shúa “began to be thirty” in the sense that he entered the order of service symbolized by that age.</text:p>
      <text:p text:style-name="P225">This interpretation is possible, though the ordinary wording still sounds like a statement of personal age. It should therefore be offered as an explanation rather than asserted as certain.</text:p>
      <text:p text:style-name="GHT_20_Subheading"><text:bookmark-start text:name="__RefHeading___Toc125930_1235801637"/>A Displaced <text:span text:style-name="T559">Herodian Temple-Era</text:span> Notice<text:bookmark-end text:name="__RefHeading___Toc125930_1235801637"/></text:p>
      <text:p text:style-name="P240">The number thirty may originally have belonged to the secondary chronological era already reflected in <text:span text:style-name="T38">G</text:span><text:span text:style-name="T45">ht</text:span> 6:10. There, the reference to “the eighteenth year of his era” is most naturally understood as the eighteenth year of the Herodian Temple reconstruction rather than the eighteenth year of Y'shúa’s biological life.</text:p>
      <text:p text:style-name="P240">If the project was initiated around 20/19 <text:span text:style-name="T497">bce</text:span> and its working era was reckoned from the active reconstruction around 19/18 <text:span text:style-name="T497">bce</text:span>, its thirtieth year would fall approximately around 11/12 <text:span text:style-name="T497">ce</text:span>, depending upon inclusive reckoning and the precise starting point employed. Y'shúa, born about 13 <text:span text:style-name="T497">bce</text:span>, would then have been approximately twenty-three or twenty-four years of age. This corresponds broadly with the period assigned to his ordination, advanced formation, and ministry associated with Egypt. </text:p>
      <text:p text:style-name="P240">The thirtieth-year notice therefore need not describe Y'shúa’s age at his later baptismal anointing in 27 CE. It may originally have marked an earlier stage in the <text:soft-page-break/>expanded chronology and subsequently become attached to the Lukan-style wording that Y'shúa “began at this time to be thirty years of age.”</text:p>
      <text:p text:style-name="P225">Such displacement is especially plausible in a received narrative containing chronological material that appears to have been compressed, rearranged, or joined to a more familiar canonical sequence. A Temple-era notice could have been reinterpreted as a statement of personal age when placed beside wording resembling Luke 3:23.</text:p>
      <text:p text:style-name="P240">This interpretation cannot reconstruct every stage of the textual transmission with certainty. It nevertheless explains why the number thirty appears within a chronology in which Y'shúa cannot have been biologically thirty at his baptism. It also treats the eighteenth- and thirtieth-year notices as parts of the same secondary system rather than as unrelated numerical difficulties.</text:p>
      <text:p text:style-name="GHT_20_Subheading"><text:bookmark-start text:name="__RefHeading___Toc125932_1235801637"/>An Illustrative Reconstruction<text:bookmark-end text:name="__RefHeading___Toc125932_1235801637"/></text:p>
      <text:p text:style-name="P225">If the received wording arose through the displacement and later reinterpretation of a Temple-era notice, its earlier sense may have been approximately:</text:p>
      <text:p text:style-name="P264"><text:span text:style-name="Emphasis">And in the thirtieth year of the [Herodian Temple] era, Y'shúa entered upon his appointed ministry, being after the flesh the son of Yoséph and Miriám, but after the Spirit, the Mashíakh, the Son of Elohíym.</text:span></text:p>
      <text:p text:style-name="P225">This is not proposed as a recovered original reading. No surviving manuscript preserves such wording. It is an illustrative reconstruction showing how a chronological notice—“in the thirtieth year of the era/<text:span text:style-name="T560">age</text:span>”—might have become the personal-age statement, “began at this time to be thirty years of age,” after being displaced into a baptismal setting and assimilated to Luke 3:23.</text:p>
      <text:p text:style-name="GHT_20_Subheading"><text:bookmark-start text:name="__RefHeading___Toc125934_1235801637"/>The Limits of the Reconstruction<text:bookmark-end text:name="__RefHeading___Toc125934_1235801637"/></text:p>
      <text:p text:style-name="P240">The illustrative reconstruction does not establish the exact wording of an earlier textual form. It demonstrates only how the received statement may have arisen from the combination of three elements: a Herodian Temple-era notice, a statement concerning the beginning of Y'shúa’s appointed ministry, and wording resembling Luke 3:23.</text:p>
      <text:p text:style-name="P240">Other influences may also have contributed. The number thirty carried associations with mature priestly service, and a familiar Lukan expression could easily have encouraged a later reader or transmitter to interpret a chronological era as Y'shúa’s personal age. The received wording may therefore preserve more than one layer of tradition.</text:p>
      <text:p text:style-name="P242"><text:soft-page-break/>Acknowledging these limitations does not require treating every explanation as equally probable. The earlier birth, expanded life, years in Egypt and the East, and baptismal anointing in 27 <text:span text:style-name="T371">ce</text:span> form the larger chronological pattern of the <text:span text:style-name="T38">G</text:span><text:span text:style-name="T45">ht</text:span>. Within that pattern, the displaced Herodian Temple-era notice remains the preferred explanation. What remains uncertain is not the adopted chronology itself, but the precise textual process by which the earlier notice acquired its present form and location.</text:p>
      <text:p text:style-name="P240">For these reasons, this Commentary retains <text:span text:style-name="T38">G</text:span><text:span text:style-name="T45">ht</text:span> 8:8 but does not treat it as decisive evidence that Y'shúa was literally thirty at his baptism. The adopted chronology places him at approximately thirty-nine in 27 <text:span text:style-name="T371">ce</text:span>. Although conventional Lukan wording and the symbolism of mature priestly service may have influenced the received expression, the preferred explanation is that a notice associated with the thirtieth year of the Herodian Temple era became displaced or attached to a statement about Y'shúa’s personal age.</text:p>
      <text:p text:style-name="P240">The precise textual history remains uncertain, but the chronological judgment need not remain neutral. The Herodian Temple-era interpretation best preserves the relationship between the Gospel’s unusual numerical notices, its expanded account of Y'shúa’s life, and the earlier birth required by its narrative. The isolated wording of <text:span text:style-name="T38">G</text:span><text:span text:style-name="T45">ht</text:span> 8:8 should therefore be retained and acknowledged without allowing it to silence the fuller chronology the Gospel itself preserves.</text:p>
      <text:p text:style-name="GHT_20_Numbered_20_Section"><text:span text:style-name="T561">6. </text:span>Daniel’s Seventy Weeks: From the Decree to the Anointed One</text:p>
      <text:p text:style-name="P275">The decree associated with Ezra was issued during the winter of 458 <text:span text:style-name="T497">bce</text:span>, in the seventh regnal year of Artaxerxes. The prophetic count begins with the first complete sacred year following that decree, in the spring of 457 <text:span text:style-name="T497">bce</text:span>. Sixty-nine weeks of years—483 years—therefore extend from the spring of 457 <text:span text:style-name="T497">bce</text:span> to the spring of 27 <text:span text:style-name="T497">ce</text:span>. The seventieth week then extends from the spring of 27 <text:span text:style-name="T497">ce</text:span> through the spring of 34 <text:span text:style-name="T497">ce</text:span>:</text:p>
      <table:table table:name="Table16" table:style-name="Table16">
        <table:table-column table:style-name="Table16.A"/>
        <table:table-column table:style-name="Table16.B"/>
        <table:table-column table:style-name="Table16.C"/>
        <table:table-header-rows>
          <table:table-row>
            <table:table-cell table:style-name="Table16.A1" office:value-type="string">
              <text:p text:style-name="P251">Year of the <text:span text:style-name="T562">70</text:span><text:span text:style-name="T563">th</text:span><text:span text:style-name="T562"> </text:span>Week</text:p>
            </table:table-cell>
            <table:table-cell table:style-name="Table16.A1" office:value-type="string">
              <text:p text:style-name="P251">Approximate Period</text:p>
            </table:table-cell>
            <table:table-cell table:style-name="Table16.A1" office:value-type="string">
              <text:p text:style-name="P251">Prophetic Significance</text:p>
            </table:table-cell>
          </table:table-row>
        </table:table-header-rows>
        <table:table-row>
          <table:table-cell table:style-name="Table16.A1" office:value-type="string">
            <text:p text:style-name="P185">First year</text:p>
          </table:table-cell>
          <table:table-cell table:style-name="Table16.A1" office:value-type="string">
            <text:p text:style-name="P185">Spring 27–Spring 28 <text:span text:style-name="T564">ce</text:span></text:p>
          </table:table-cell>
          <table:table-cell table:style-name="Table16.A1" office:value-type="string">
            <text:p text:style-name="P185">The seventieth week begins</text:p>
          </table:table-cell>
        </table:table-row>
        <table:table-row>
          <table:table-cell table:style-name="Table16.A1" office:value-type="string">
            <text:p text:style-name="P185">Second year</text:p>
          </table:table-cell>
          <table:table-cell table:style-name="Table16.A1" office:value-type="string">
            <text:p text:style-name="P276">Spring 28–Spring 29 <text:span text:style-name="T564">ce</text:span></text:p>
          </table:table-cell>
          <table:table-cell table:style-name="Table16.A1" office:value-type="string">
            <text:p text:style-name="P185">The appointed week continues</text:p>
          </table:table-cell>
        </table:table-row>
        <table:table-row>
          <table:table-cell table:style-name="Table16.A1" office:value-type="string">
            <text:p text:style-name="P185">Third year</text:p>
          </table:table-cell>
          <table:table-cell table:style-name="Table16.A1" office:value-type="string">
            <text:p text:style-name="P276">Spring 29–Spring 30 <text:span text:style-name="T564">ce</text:span></text:p>
          </table:table-cell>
          <table:table-cell table:style-name="Table16.A1" office:value-type="string">
            <text:p text:style-name="P185">The ministry approaches its climactic year</text:p>
          </table:table-cell>
        </table:table-row>
        <text:soft-page-break/>
        <table:table-row>
          <table:table-cell table:style-name="Table16.A1" office:value-type="string">
            <text:p text:style-name="P185"><text:span text:style-name="Strong_20_Emphasis">Fourth—the middle year</text:span></text:p>
          </table:table-cell>
          <table:table-cell table:style-name="Table16.A1" office:value-type="string">
            <text:p text:style-name="P276"><text:span text:style-name="Strong_20_Emphasis">Spring 30–Spring 31 </text:span><text:span text:style-name="Strong_20_Emphasis"><text:span text:style-name="T564">ce</text:span></text:span></text:p>
          </table:table-cell>
          <table:table-cell table:style-name="Table16.A1" office:value-type="string">
            <text:p text:style-name="P257"><text:span text:style-name="Strong_20_Emphasis"><text:span text:style-name="T34">Y'shúa</text:span></text:span><text:span text:style-name="Strong_20_Emphasis">’s death, resurrection, and ascension occur in the middle year of the week</text:span></text:p>
          </table:table-cell>
        </table:table-row>
        <table:table-row>
          <table:table-cell table:style-name="Table16.A1" office:value-type="string">
            <text:p text:style-name="P185">Fifth year</text:p>
          </table:table-cell>
          <table:table-cell table:style-name="Table16.A1" office:value-type="string">
            <text:p text:style-name="P276">Spring 31–Spring 32 <text:span text:style-name="T564">ce</text:span></text:p>
          </table:table-cell>
          <table:table-cell table:style-name="Table16.A1" office:value-type="string">
            <text:p text:style-name="P185">The apostolic witness continues</text:p>
          </table:table-cell>
        </table:table-row>
        <table:table-row>
          <table:table-cell table:style-name="Table16.A1" office:value-type="string">
            <text:p text:style-name="P185">Sixth year</text:p>
          </table:table-cell>
          <table:table-cell table:style-name="Table16.A1" office:value-type="string">
            <text:p text:style-name="P276">Spring 32–Spring 33 <text:span text:style-name="T564">ce</text:span></text:p>
          </table:table-cell>
          <table:table-cell table:style-name="Table16.A1" office:value-type="string">
            <text:p text:style-name="P185">The testimony proceeds outward</text:p>
          </table:table-cell>
        </table:table-row>
        <table:table-row>
          <table:table-cell table:style-name="Table16.A1" office:value-type="string">
            <text:p text:style-name="P185">Seventh year</text:p>
          </table:table-cell>
          <table:table-cell table:style-name="Table16.A1" office:value-type="string">
            <text:p text:style-name="P276">Spring 33–Spring 34 <text:span text:style-name="T564">ce</text:span></text:p>
          </table:table-cell>
          <table:table-cell table:style-name="Table16.A1" office:value-type="string">
            <text:p text:style-name="P185">The seventieth week reaches its completion</text:p>
          </table:table-cell>
        </table:table-row>
      </table:table>
      <text:p text:style-name="P277">Daniel 9:27 declares that sacrifice and offering would cease “in the midst of the week.” In this reckoning, “the midst” identifies the central or fourth year of the seven-year period. It need not designate the mathematically exact midpoint of the week, nor an exact day three and one-half years after its beginning. The spring of 30 <text:span text:style-name="T371">ce</text:span> marks the entrance into the fourth—and therefore middle—year of the seventieth week.</text:p>
      <text:p text:style-name="Text_20_body">The sequence may therefore be summarized:</text:p>
      <text:p text:style-name="P278"><text:span text:style-name="Strong_20_Emphasis">Winter 458 </text:span><text:span text:style-name="Strong_20_Emphasis"><text:span text:style-name="T565">bce</text:span></text:span><text:span text:style-name="Strong_20_Emphasis">:</text:span> the decree is issued<text:line-break/><text:span text:style-name="Strong_20_Emphasis">Spring 457 </text:span><text:span text:style-name="Strong_20_Emphasis"><text:span text:style-name="T565">bce</text:span></text:span><text:span text:style-name="Strong_20_Emphasis">:</text:span> the prophetic count begins<text:line-break/><text:span text:style-name="Strong_20_Emphasis">Spring 27 </text:span><text:span text:style-name="Strong_20_Emphasis"><text:span text:style-name="T565">ce</text:span></text:span><text:span text:style-name="Strong_20_Emphasis">:</text:span> the sixty-nine weeks are completed and the seventieth week <text:span text:style-name="T566">be</text:span>gins<text:line-break/><text:span text:style-name="Strong_20_Emphasis">Spring 30 </text:span><text:span text:style-name="Strong_20_Emphasis"><text:span text:style-name="T565">ce</text:span></text:span><text:span text:style-name="Strong_20_Emphasis">:</text:span> the fourth or middle year begins<text:line-break/><text:span text:style-name="Strong_20_Emphasis">30 </text:span><text:span text:style-name="Strong_20_Emphasis"><text:span text:style-name="T565">ce</text:span></text:span><text:span text:style-name="Strong_20_Emphasis">:</text:span> Through his faithful ministry, unjust death, resurrection, and restoration of the Higher Law, <text:span text:style-name="T34">Y'shúa</text:span> causes the sacrificial order to lose its covenantal authority <text:line-break/><text:span text:style-name="Strong_20_Emphasis">Spring 34 </text:span><text:span text:style-name="Strong_20_Emphasis"><text:span text:style-name="T565">ce</text:span></text:span><text:span text:style-name="Strong_20_Emphasis">:</text:span> the seventieth week is completed</text:p>
      <text:p text:style-name="P164">The cessation of sacrifice should not be understood merely as the physical interruption of Temple ritual, which continued until 70 <text:span text:style-name="T497">ce</text:span>. It signifies that the sacrificial system had reached its prophetic and covenantal termination. Through <text:span text:style-name="T34">Y'shúa</text:span>’s faithful life, death, resurrection, and proclamation of the Higher Law, animal sacrifice was exposed as neither the original will of Elohíym nor the means by which sin is truly removed.</text:p>
      <text:p text:style-name="GHT_20_Subheading"><text:bookmark-start text:name="__RefHeading___Toc125936_1235801637"/>The Decree of Artaxerxes<text:bookmark-end text:name="__RefHeading___Toc125936_1235801637"/></text:p>
      <text:p text:style-name="Text_20_body">The adopted reconstruction begins with the decree issued in the seventh year of Artaxerxes and recorded in Ezra 7. The decree authorized Ezra to return to Yerushaláyim, establish the Torah as the governing law of the restored community, <text:soft-page-break/>appoint magistrates and judges, regulate Temple worship, and carry out a larger work of religious and civic restoration.</text:p>
      <text:p text:style-name="Text_20_body">This decree differs from the earlier authorization given to rebuild the Temple. Daniel’s prophecy speaks not merely of the sanctuary but of the restoration of Yerushaláyim and the reestablishment of its covenantal order. The decree entrusted to Ezra therefore provides an appropriate beginning for the prophetic count.</text:p>
      <text:p text:style-name="P275">The seventh year of Artaxerxes is placed in 458/457 <text:span text:style-name="T497">bce</text:span>. The decree belongs to the winter of 458 <text:span text:style-name="T497">bce</text:span>, while Ezra’s journey begins with the first month in the spring of 457 <text:span text:style-name="T497">bce</text:span>. The Commentary consequently distinguishes the issuance of the decree from the first complete calendrical year following it.</text:p>
      <text:p text:style-name="Text_20_body">The sequence is:</text:p>
      <text:list text:style-name="L26">
        <text:list-item>
          <text:p text:style-name="P279">winter 458 <text:span text:style-name="T497">bce</text:span>: the decree is issued; </text:p>
        </text:list-item>
        <text:list-item>
          <text:p text:style-name="P279">spring 457 <text:span text:style-name="T497">bce</text:span>: the first complete year of the prophetic reckoning begins; </text:p>
        </text:list-item>
        <text:list-item>
          <text:p text:style-name="P280">spring 27 <text:span text:style-name="T497">ce</text:span>: the sixty-nine weeks, or 483 years, are completed. </text:p>
        </text:list-item>
      </text:list>
      <text:p text:style-name="Text_20_body">This method avoids counting a partial winter interval as though it were a complete prophetic year.</text:p>
      <text:p text:style-name="GHT_20_Subheading"><text:bookmark-start text:name="__RefHeading___Toc125938_1235801637"/>The Absence of a Year Zero<text:bookmark-end text:name="__RefHeading___Toc125938_1235801637"/></text:p>
      <text:p text:style-name="P275">The calculation must account for the absence of a year zero between <text:span text:style-name="T497">bce</text:span> and <text:span text:style-name="T497">ce</text:span>. The civil sequence moves directly from 1 <text:span text:style-name="T497">bce</text:span> to 1 <text:span text:style-name="T497">ce</text:span>.</text:p>
      <text:p text:style-name="Text_20_body">Thus: 457+27−1=483</text:p>
      <text:p text:style-name="P275">The subtraction of one is required because there is no intervening year designated zero. From the spring of 457 <text:span text:style-name="T497">bce</text:span> to the spring of 27 <text:span text:style-name="T497">ce</text:span> is therefore 483 complete years.</text:p>
      <text:p text:style-name="P275">This brings the completion of Daniel’s first sixty-nine weeks to 27 <text:span text:style-name="T497">ce</text:span>.</text:p>
      <text:p text:style-name="GHT_20_Subheading"><text:bookmark-start text:name="__RefHeading___Toc125940_1235801637"/>The Appearance of the Anointed One<text:bookmark-end text:name="__RefHeading___Toc125940_1235801637"/></text:p>
      <text:p text:style-name="Text_20_body">Daniel declares that the sixty-nine weeks extend “unto Messiah the Prince”—that is, unto an Anointed One, a ruler or appointed leader. The prophecy does not necessarily require that the sixty-nine weeks end with the birth of the Messiah. Anointing is more naturally associated with public consecration and manifestation.</text:p>
      <text:p text:style-name="P277">In the chronology adopted here, 27 <text:span text:style-name="T371">ce</text:span> marks Y'shúa’s return to Yisraél and his baptismal anointing. At the Jordan, the Spirit descends upon him, and his public mission enters its final and openly manifested phase.</text:p>
      <text:p text:style-name="P275"><text:soft-page-break/>His birth around 13 <text:span text:style-name="T497">bce</text:span> belongs to the preparation of the appointed messenger. His baptismal anointing in 27 <text:span text:style-name="T497">ce</text:span> marks his appearance as the Anointed One within the prophetic sequence.</text:p>
      <text:p text:style-name="Text_20_body">The distinction is important. The prophecy leads not merely to the existence of the Messiah but to his public manifestation and consecration for the work appointed to him.</text:p>
      <text:p text:style-name="GHT_20_Subheading"><text:bookmark-start text:name="__RefHeading___Toc125942_1235801637"/>Anointing Before the Final Ministry<text:bookmark-end text:name="__RefHeading___Toc125942_1235801637"/></text:p>
      <text:p text:style-name="P281">The <text:span text:style-name="T44">G</text:span><text:span text:style-name="T45">ht</text:span> presents the baptism as more than a symbolic cleansing. It is an act of consecration. Y'shúa enters the water, the heavens bear witness, and the Spirit confirms his calling. The event marks a transition between the long period of preparation and the final public work in Yisraél.</text:p>
      <text:p text:style-name="Text_20_body">His anointing does not imply that he previously lacked holiness, divine sonship, or awareness of his mission. The Gospel has already shown wisdom and spiritual authority operating in him from childhood. The baptism is the public confirmation and authorization of the mature mission for which he had been prepared.</text:p>
      <text:p text:style-name="Text_20_body">This pattern has precedents within Scripture. A person may be chosen before birth, formed through years of preparation, and only later publicly commissioned for a particular work. The moment of anointing reveals and authorizes what had long been prepared.</text:p>
      <text:p text:style-name="P277">The completion of the sixty-nine weeks in 27 <text:span text:style-name="T371">ce</text:span> therefore corresponds appropriately to Y'shúa’s baptismal manifestation rather than to his birth.</text:p>
      <text:p text:style-name="GHT_20_Numbered_20_Section"><text:bookmark-start text:name="__RefHeading___Toc125944_1235801637"/>7. The Seventieth Week and Its Middle Year<text:bookmark-end text:name="__RefHeading___Toc125944_1235801637"/></text:p>
      <text:p text:style-name="Text_20_body">After the sixty-nine weeks, Daniel describes the cutting off of the Anointed One and the events associated with the final week:</text:p>
      <text:p text:style-name="P282">And after the sixty-two weeks shall Messiah be cut off, but not for himself.... And he shall confirm the covenant with many for one week: and in the midst of the week he shall cause the sacrifice and the oblation to cease.</text:p>
      <text:p text:style-name="P282">—Daniel 9:26–27</text:p>
      <text:p text:style-name="Text_20_body">The interpretation of this passage has produced many competing chronological systems. Some place a long interval between the sixty-ninth and seventieth weeks. Others transfer the final week entirely to a future period. The reconstruction adopted here reads the seventy weeks as a continuous prophetic sequence.</text:p>
      <text:p text:style-name="GHT_20_Subheading"><text:bookmark-start text:name="__RefHeading___Toc125946_1235801637"/><text:soft-page-break/>The Anointed One Is Cut Off<text:bookmark-end text:name="__RefHeading___Toc125946_1235801637"/></text:p>
      <text:p text:style-name="P277">Y'shúa’s death in the spring of 30 <text:span text:style-name="T371">ce</text:span> consequently occurs after the sixty-nine weeks and within the middle year of the seventieth. This corresponds directly to Daniel’s sequence: the Anointed One appears at the completion of the sixty-nine weeks and is afterward cut off.</text:p>
      <text:p text:style-name="Text_20_body">The expression “but not for himself” has been understood in several ways. It may signify that Y'shúa is cut off without receiving the earthly dominion that rightfully belongs to him, or that his death occurs not for his own wrongdoing but in faithful service to others. In either case, the Anointed One is rejected and put to death despite his innocence and appointed authority.</text:p>
      <text:p text:style-name="Text_20_body">His death is not a failure of the prophetic timetable. It is the event placed at its center.</text:p>
      <text:p text:style-name="GHT_20_Subheading"><text:bookmark-start text:name="__RefHeading___Toc125948_1235801637"/>Causing Sacrifice and Oblation to Cease<text:bookmark-end text:name="__RefHeading___Toc125948_1235801637"/></text:p>
      <text:p text:style-name="P277">The destruction of the Temple and the physical end of its sacrificial service did not occur until 70 <text:span text:style-name="T371">ce</text:span>. Daniel’s statement need not mean, however, that every sacrifice immediately stopped being offered on the day of Y'shúa’s death. Sacrifices continued historically for another generation.</text:p>
      <text:p text:style-name="P164">The cessation may instead be understood first in a spiritual, covenantal, and prophetic sense. Through <text:span text:style-name="T34">Y'shúa</text:span>’s manifestation of the Higher Law, his faithfulness unto death, and his resurrection by Elohíym, the sacrificial order loses its claim to divine necessity. Its outward practice continues, but its authority has been exposed and judged. </text:p>
      <text:p text:style-name="P281">This interpretation accords especially well with the <text:span text:style-name="T44">G</text:span><text:span text:style-name="T45">ht</text:span>. The Gospel does not present animal sacrifice as the original will of Elohíym brought to perfection by one final bloody offering. It presents blood sacrifice itself as a departure from the Higher Law. Y'shúa comes to restore mercy, purity, and the original commandment of life.</text:p>
      <text:p text:style-name="Text_20_body">He therefore causes sacrifice and oblation to cease not by becoming the final victim within the same system, but by revealing and embodying the higher order that renders the bloody system unnecessary. His own death is the consequence of human violence; it is not divine approval of sacrificial killing.</text:p>
      <text:p text:style-name="P277">The historical destruction of the Temple in 70 <text:span text:style-name="T371">ce</text:span> then makes outwardly visible the judgment already pronounced through the ministry, death, and resurrection of Y'shúa.</text:p>
      <text:p text:style-name="GHT_20_Subheading"><text:bookmark-start text:name="__RefHeading___Toc125950_1235801637"/><text:soft-page-break/>Confirming the Covenant with Many<text:bookmark-end text:name="__RefHeading___Toc125950_1235801637"/></text:p>
      <text:p text:style-name="Text_20_body">The subject of “he shall confirm the covenant with many” has also been disputed. Within the present reading, it most naturally refers to the covenantal mission of Y'shúa.</text:p>
      <text:p text:style-name="Text_20_body">He does not introduce a covenant opposed to the true Law of Elohíym. He confirms, restores, and brings to light the everlasting covenant obscured by corrupt traditions. His teaching calls Yisraél back to the commandments of life, mercy, justice, purity, and love.</text:p>
      <text:p text:style-name="Text_20_body">The phrase “with many” also recalls the widening reach of the covenant. Y'shúa’s final ministry is centered in Yisraél, but its purpose extends to the nations. The restoration beginning within the covenant people becomes good news for every soul willing to enter the Way of Life.</text:p>
      <text:p text:style-name="Text_20_body">The final week should therefore be understood as a period of covenantal manifestation and confirmation, not merely as a countdown to death. It begins with anointing, continues through teaching and restoration, reaches its center in the rejection and vindication of the Anointed One, and proceeds through the apostolic witness that follows.</text:p>
      <text:p text:style-name="P283"><text:bookmark-start text:name="__RefHeading___Toc125952_1235801637"/>8. The Final Ministry: 27–30 <text:span text:style-name="T371">ce</text:span><text:bookmark-end text:name="__RefHeading___Toc125952_1235801637"/></text:p>
      <text:p text:style-name="Text_20_body">The period between Y'shúa’s baptismal anointing and his death is commonly described as a three-year ministry. The canonical gospels do not all present its duration in the same manner, but the Gospel of John preserves a sequence of festival visits ordinarily understood to extend across more than one year.</text:p>
      <text:p text:style-name="P277">The adopted chronology places the final ministry from 27 to 30 <text:span text:style-name="T371">ce</text:span>. This should not be taken to mean that Y'shúa had performed no ministry before his baptism. The <text:span text:style-name="T44">G</text:span><text:span text:style-name="T45">ht</text:span> attributes teaching, spiritual formation, and service to the earlier periods of his life. The years 27–30 identify the final public mission in Yisraél following his return and anointing.</text:p>
      <text:p text:style-name="Text_20_body">The sequence may be summarized:</text:p>
      <text:list text:style-name="L27">
        <text:list-item>
          <text:p text:style-name="P284">Y'shúa returns after his years of formation and ministry beyond Yisraél. </text:p>
        </text:list-item>
        <text:list-item>
          <text:p text:style-name="P284">He is baptized and publicly anointed. </text:p>
        </text:list-item>
        <text:list-item>
          <text:p text:style-name="P284">He undergoes forty days of testing in the desert. </text:p>
        </text:list-item>
        <text:list-item>
          <text:p text:style-name="P284">He gathers and prepares the circle of disciples. </text:p>
        </text:list-item>
        <text:list-item>
          <text:p text:style-name="P284">He teaches the Higher Law throughout Yisraél. </text:p>
        </text:list-item>
        <text:list-item>
          <text:p text:style-name="P284"><text:soft-page-break/>He confronts corruption within religious and civil authority. </text:p>
        </text:list-item>
        <text:list-item>
          <text:p text:style-name="P284">He enters Yerushaláyim for the final Passover. </text:p>
        </text:list-item>
        <text:list-item>
          <text:p text:style-name="P285">He is condemned and put to death in the spring of 30 <text:span text:style-name="T371">ce</text:span>. </text:p>
        </text:list-item>
        <text:list-item>
          <text:p text:style-name="P286">He rises after three days and three nights. </text:p>
        </text:list-item>
      </text:list>
      <text:p text:style-name="Text_20_body">These are the climactic years of a much longer life and mission.</text:p>
      <text:p text:style-name="GHT_20_Subheading"><text:bookmark-start text:name="__RefHeading___Toc125954_1235801637"/>A Ministry Framed by Anointing and Resurrection<text:bookmark-end text:name="__RefHeading___Toc125954_1235801637"/></text:p>
      <text:p text:style-name="P277">The year 27 <text:span text:style-name="T371">ce</text:span> provides the prophetic beginning: the completion of the sixty-nine weeks and the manifestation of the Anointed One. The year 30 <text:span text:style-name="T371">ce</text:span> provides the central event of the seventieth week: the cutting off and vindication of the Anointed One.</text:p>
      <text:p text:style-name="Text_20_body">The final ministry is therefore framed by two public acts of divine testimony:</text:p>
      <text:list text:style-name="L28">
        <text:list-item>
          <text:p text:style-name="P287">at the beginning, the Spirit descends and confirms Y'shúa’s anointing; </text:p>
        </text:list-item>
        <text:list-item>
          <text:p text:style-name="P288">at the culmination, Elohíym raises him from among the dead and confirms his faithfulness. </text:p>
        </text:list-item>
      </text:list>
      <text:p text:style-name="Text_20_body">Between these two testimonies stands the proclamation of the Higher Law.</text:p>
      <text:p text:style-name="P281">The miracles, teachings, journeys, confrontations, and preparation of the disciples belong to this concentrated period. Yet they are not isolated from the earlier years. The public mission is the ripened fruit of the whole life described by the <text:span text:style-name="T44">G</text:span><text:span text:style-name="T45">ht</text:span>.</text:p>
      <text:p text:style-name="P289"><text:bookmark-start text:name="__RefHeading___Toc125956_1235801637"/>Spring 30 <text:span text:style-name="T371">ce</text:span><text:bookmark-end text:name="__RefHeading___Toc125956_1235801637"/></text:p>
      <text:p text:style-name="P277">The convergence upon spring 30 <text:span text:style-name="T371">ce</text:span> arises from several related considerations:</text:p>
      <text:list text:style-name="L29">
        <text:list-item>
          <text:p text:style-name="P290">the sixty-nine weeks reach spring 27 <text:span text:style-name="T371">ce</text:span>; </text:p>
        </text:list-item>
        <text:list-item>
          <text:p text:style-name="P290">30 <text:span text:style-name="T371">ce</text:span> is the middle year of the final week; </text:p>
        </text:list-item>
        <text:list-item>
          <text:p text:style-name="P291">approximately three years are available for the final ministry; </text:p>
        </text:list-item>
        <text:list-item>
          <text:p text:style-name="P292">the <text:span text:style-name="T44">G</text:span><text:span text:style-name="T45">ht</text:span>’s larger life sequence permits Y'shúa to be about forty-two; </text:p>
        </text:list-item>
        <text:list-item>
          <text:p text:style-name="P293">and the 364-day calendar provides a coherent Wednesday-to-Šabbath Passion. </text:p>
        </text:list-item>
      </text:list>
      <text:p text:style-name="P294">The next stage of the reconstruction must therefore move from years to days. Daniel’s prophecy identifies the appointed year. The priestly calendar identifies the weekly order within which the final Passover, death, burial, and resurrection unfold.</text:p>
      <text:p text:style-name="GHT_20_Numbered_20_Section"><text:soft-page-break/>9. The Final Passover and the Two Calendars</text:p>
      <text:p text:style-name="P295">The apparent chronological differences among the Gospel accounts cannot be considered adequately without recognizing the calendrical divisions within Second Temple Judaism. Y'shúa and the Temple authorities may have observed Passover according to different calendars.</text:p>
      <text:p text:style-name="P295">The Synoptic narratives describe Y'shúa’s final supper in Passover language. John, however, presents the authorities as still preparing for their Passover after Y'shúa had been arrested. This is often treated as an irreconcilable contradiction or as evidence that the final supper was not actually a Passover. The existence of competing calendars provides another possibility.</text:p>
      <text:p text:style-name="P296"><text:span text:style-name="T34">According to the reconstruction adopted here, Y'shúa and his disciples observed Passover according to the 364-day priestly calendar. Its fourteenth day fell on Tuesday. </text:span>The Temple establishment followed the public Temple calendar, according to which Wednesday was the fourteenth day and the public Preparation. </text:p>
      <text:p text:style-name="P295">Y'shúa’s meal could therefore be a genuine Passover according to the priestly order even while the authorities had not yet observed theirs.</text:p>
      <text:p text:style-name="GHT_20_Subheading"><text:bookmark-start text:name="__RefHeading___Toc125958_1235801637"/>Tuesday: The Priestly Passover<text:bookmark-end text:name="__RefHeading___Toc125958_1235801637"/></text:p>
      <text:p text:style-name="P295">Y'shúa instructs his disciples to prepare the upper room because the Passover night is near. He gathers with them on Tuesday, the fourteenth day according to the priestly calendar.</text:p>
      <text:p text:style-name="P295">The meal is not merely a farewell supper employing occasional Passover imagery. It is the Passover observance of Y'shúa and his community according to the sacred calendar they recognized.</text:p>
      <text:p text:style-name="P295">During the meal, Y'shúa teaches his disciples, warns them of the coming betrayal, washes their feet, and prepares them for the events about to unfold. Afterward, he goes with them to the place of prayer, where he is arrested during the night following Tuesday’s daylight.</text:p>
      <text:p text:style-name="P295">Because the next Day begins with morning, the night following Tuesday does not constitute the beginning of Wednesday. Tuesday’s Day has ended; Night intervenes as a distinct period; and Wednesday begins when morning returns. </text:p>
      <text:p text:style-name="GHT_20_Subheading"><text:bookmark-start text:name="__RefHeading___Toc125960_1235801637"/><text:soft-page-break/>Wednesday: The Public Preparation<text:bookmark-end text:name="__RefHeading___Toc125960_1235801637"/></text:p>
      <text:p text:style-name="P295">Wednesday morning begins the day recognized by the Temple establishment as its fourteenth day and Preparation. Y'shúa is brought before the authorities, condemned, delivered to the Roman governor, and put to death.</text:p>
      <text:p text:style-name="P295">This explains why John can portray the authorities as still preparing for Passover after Y'shúa has already eaten the Passover with his disciples. The two groups are not necessarily observing the same fourteenth day.</text:p>
      <text:p text:style-name="P295">Wednesday is consequently both:</text:p>
      <text:list text:style-name="L30">
        <text:list-item>
          <text:p text:style-name="P297">the day following Y'shúa’s priestly-calendar Passover; </text:p>
        </text:list-item>
        <text:list-item>
          <text:p text:style-name="P298"><text:span text:style-name="T34">and </text:span>the Preparation day of the public Temple calendar </text:p>
        </text:list-item>
      </text:list>
      <text:p text:style-name="P295">Y'shúa is buried before the approaching festival Šabbath observed by the Temple authorities.</text:p>
      <text:p text:style-name="GHT_20_Subheading"><text:bookmark-start text:name="__RefHeading___Toc125962_1235801637"/>Thursday: The Festival or “High” Šabbath<text:bookmark-end text:name="__RefHeading___Toc125962_1235801637"/></text:p>
      <text:p text:style-name="P295">John identifies the approaching Šabbath as a “high day”:</text:p>
      <text:p text:style-name="P299">The Jews therefore, because it was the Preparation, that the bodies should not remain upon the cross on the Šabbath day—for that Šabbath day was a high day—besought Pilate that their legs might be broken, and that they might be taken away.<text:line-break/>—John 19:31</text:p>
      <text:p text:style-name="P295">The high Šabbath was not the ordinary weekly Šabbath. It was the annual festival rest beginning on Thursday morning according to the public calendar.</text:p>
      <text:p text:style-name="P295">The bodies therefore had to be removed before that festival observance. Yoséph of Arimatha requested the body of Y'shúa, and the burial was completed on Wednesday before the high day arrived.</text:p>
      <text:p text:style-name="P295">The urgency surrounding the burial does not require a Friday crucifixion. It requires only that an annual festival Šabbath was approaching.</text:p>
      <text:p text:style-name="GHT_20_Subheading"><text:bookmark-start text:name="__RefHeading___Toc125964_1235801637"/>Friday: Between the Two Šabbaths<text:bookmark-end text:name="__RefHeading___Toc125964_1235801637"/></text:p>
      <text:p text:style-name="P295">Friday stands between the annual festival Šabbath and the weekly Šabbath. This provides the ordinary workday needed to reconcile the notices concerning the women and the burial spices.</text:p>
      <text:p text:style-name="P295"><text:soft-page-break/>Mark records:</text:p>
      <text:p text:style-name="P299">And when the Šabbath was past, Miriám ha-Migdalíth, and Miriám the mother of Ya'aqoḅ, and Salomé, bought sweet spices, that they might come and anoint him.<text:line-break/>—Mark 16:1</text:p>
      <text:p text:style-name="P295">Luke records:</text:p>
      <text:p text:style-name="P299">And they returned, and prepared spices and ointments; and rested the Šabbath day according to the commandment.<text:line-break/>—Luke 23:56</text:p>
      <text:p text:style-name="P295">Within the two-Šabbath sequence, these statements can be arranged coherently:</text:p>
      <text:list text:style-name="L31">
        <text:list-item>
          <text:p text:style-name="P300">The women rest during Thursday’s annual festival Šabbath. </text:p>
        </text:list-item>
        <text:list-item>
          <text:p text:style-name="P300">After that Šabbath has passed, they obtain and prepare spices on Friday. </text:p>
        </text:list-item>
        <text:list-item>
          <text:p text:style-name="P300">They rest again upon the weekly Šabbath according to the commandment. </text:p>
        </text:list-item>
        <text:list-item>
          <text:p text:style-name="P301">They come to the tomb after the weekly Šabbath, at the dawning of the first day. </text:p>
        </text:list-item>
      </text:list>
      <text:p text:style-name="P295">The two accounts preserve different portions of the same sequence. Mark refers to purchasing spices after the festival Šabbath; Luke refers to preparing them before resting on the weekly Šabbath.</text:p>
      <text:p text:style-name="P295">This arrangement does not prove the chronology by itself, but it fits naturally once the two distinct Šabbaths are recognized.</text:p>
      <text:p text:style-name="GHT_20_Subheading"><text:bookmark-start text:name="__RefHeading___Toc125966_1235801637"/>Saturday: The Weekly Šabbath<text:bookmark-end text:name="__RefHeading___Toc125966_1235801637"/></text:p>
      <text:p text:style-name="P295">The second Šabbath is the ordinary seventh-day Šabbath. The women cease from their preparations and rest according to the commandment.</text:p>
      <text:p text:style-name="P295">Y'shúa remains within the earth until the three days and three nights reach their completion. He rises on the weekly Šabbath, before the women come to the tomb at the dawning of the first day.</text:p>
      <text:p text:style-name="P295">The sequence is therefore governed by two calendars and two Šabbaths:</text:p>
      <text:list text:style-name="L32">
        <text:list-item>
          <text:p text:style-name="P302">Tuesday: priestly Passover; </text:p>
        </text:list-item>
        <text:list-item>
          <text:p text:style-name="P302">Wednesday: public Preparation, crucifixion, and burial; </text:p>
        </text:list-item>
        <text:list-item>
          <text:p text:style-name="P302"><text:soft-page-break/>Thursday: annual festival Šabbath; </text:p>
        </text:list-item>
        <text:list-item>
          <text:p text:style-name="P302">Friday: purchase and preparation of spices; </text:p>
        </text:list-item>
        <text:list-item>
          <text:p text:style-name="P302">Saturday: weekly Šabbath and resurrection; </text:p>
        </text:list-item>
        <text:list-item>
          <text:p text:style-name="P303">first-day morning: discovery and manifestation.</text:p>
        </text:list-item>
      </text:list>
      <text:p text:style-name="GHT_20_Numbered_20_Section"><text:bookmark-start text:name="__RefHeading___Toc125968_1235801637"/>10. The Wednesday Crucifixion<text:bookmark-end text:name="__RefHeading___Toc125968_1235801637"/></text:p>
      <text:p text:style-name="P242">The <text:span text:style-name="T38">G</text:span><text:span text:style-name="T45">ht</text:span> repeatedly preserves the prophecy that Y'shúa would remain within the earth for three days and three nights. A Wednesday crucifixion provides the natural beginning for that sequence.</text:p>
      <text:p text:style-name="P225">Wednesday is not selected merely because it produces a convenient calculation. It arises from the relationship between the two Passover calendars.</text:p>
      <text:p text:style-name="P225">Y'shúa has already observed Passover on Tuesday according to the priestly calendar. The Temple authorities regard Wednesday as their fourteenth day and Preparation. He is therefore condemned and put to death upon the Preparation recognized by the public religious establishment.</text:p>
      <text:p text:style-name="GHT_20_Subheading"><text:bookmark-start text:name="__RefHeading___Toc125970_1235801637"/>Arrest During the Night Following Tuesday<text:bookmark-end text:name="__RefHeading___Toc125970_1235801637"/></text:p>
      <text:p text:style-name="P225">After the final supper, Y'shúa goes with his disciples to pray. He is betrayed and arrested during the night following Tuesday’s Passover observance.</text:p>
      <text:p text:style-name="P225">Within the reckoning adopted here, Wednesday does not begin during that night. Tuesday’s Day ends at evening, Night follows as a distinct period, and Wednesday begins when morning returns. </text:p>
      <text:p text:style-name="P225">Y'shúa’s hearings begin during the night and continue after Wednesday morning arrives. He is then delivered to the Roman authority, condemned, and led away to be executed.</text:p>
      <text:p text:style-name="GHT_20_Subheading"><text:bookmark-start text:name="__RefHeading___Toc125972_1235801637"/>Death and Burial on Wednesday<text:bookmark-end text:name="__RefHeading___Toc125972_1235801637"/></text:p>
      <text:p text:style-name="P225">Y'shúa is put to death on Wednesday and dies at approximately the ninth hour, around three o’clock in the afternoon. His body is taken down and placed in the tomb before evening and before the festival Šabbath arriving on Thursday morning.</text:p>
      <text:p text:style-name="P225">Wednesday is therefore:</text:p>
      <text:list text:style-name="L33">
        <text:list-item>
          <text:p text:style-name="P304">the day of crucifixion and burial; </text:p>
        </text:list-item>
        <text:list-item>
          <text:p text:style-name="P304">the public Preparation day; </text:p>
        </text:list-item>
        <text:list-item>
          <text:p text:style-name="P305"><text:soft-page-break/>and the day preceding the first full night and daylight period within the earth. </text:p>
        </text:list-item>
      </text:list>
      <text:p text:style-name="P225">The Passion chronology does not require the festival Šabbath to begin at Wednesday sunset. Evening and night follow Wednesday’s daylight, while the high festival day begins with Thursday morning.</text:p>
      <text:p text:style-name="GHT_20_Subheading"><text:bookmark-start text:name="__RefHeading___Toc125974_1235801637"/>Why Wednesday Is Preferred<text:bookmark-end text:name="__RefHeading___Toc125974_1235801637"/></text:p>
      <text:p text:style-name="P225">A Friday crucifixion followed by a first-day-morning resurrection cannot provide three nights. At most, it contains Friday night and Saturday night. Appeals to inclusive reckoning may explain the phrase “on the third day,” but they do not naturally account for the fuller statement “three days and three nights.”</text:p>
      <table:table table:name="Table13" table:style-name="Table13">
        <table:table-column table:style-name="Table13.A"/>
        <table:table-column table:style-name="Table13.B"/>
        <table:table-header-rows>
          <table:table-row>
            <table:table-cell table:style-name="Table13.A1" office:value-type="string">
              <text:p text:style-name="P251">Period</text:p>
            </table:table-cell>
            <table:table-cell table:style-name="Table13.A1" office:value-type="string">
              <text:p text:style-name="P251">Event</text:p>
            </table:table-cell>
          </table:table-row>
        </table:table-header-rows>
        <table:table-row>
          <table:table-cell table:style-name="Table13.A1" office:value-type="string">
            <text:p text:style-name="P185">Tuesday</text:p>
          </table:table-cell>
          <table:table-cell table:style-name="Table13.A1" office:value-type="string">
            <text:p text:style-name="P185">Priestly Passover and final supper</text:p>
          </table:table-cell>
        </table:table-row>
        <table:table-row>
          <table:table-cell table:style-name="Table13.A1" office:value-type="string">
            <text:p text:style-name="P185">Night following Tuesday</text:p>
          </table:table-cell>
          <table:table-cell table:style-name="Table13.A1" office:value-type="string">
            <text:p text:style-name="P185">Prayer, betrayal, arrest, and preliminary hearings</text:p>
          </table:table-cell>
        </table:table-row>
        <table:table-row>
          <table:table-cell table:style-name="Table13.A1" office:value-type="string">
            <text:p text:style-name="P185">Wednesday morning</text:p>
          </table:table-cell>
          <table:table-cell table:style-name="Table13.A1" office:value-type="string">
            <text:p text:style-name="P185">Hearings, condemnation, and delivery to Pilate</text:p>
          </table:table-cell>
        </table:table-row>
        <table:table-row>
          <table:table-cell table:style-name="Table13.A1" office:value-type="string">
            <text:p text:style-name="P185">Wednesday afternoon</text:p>
          </table:table-cell>
          <table:table-cell table:style-name="Table13.A1" office:value-type="string">
            <text:p text:style-name="P185">Death and burial before evening</text:p>
          </table:table-cell>
        </table:table-row>
        <table:table-row>
          <table:table-cell table:style-name="Table13.A1" office:value-type="string">
            <text:p text:style-name="P185">Wednesday night–Thursday day</text:p>
          </table:table-cell>
          <table:table-cell table:style-name="Table13.A1" office:value-type="string">
            <text:p text:style-name="P185">First night and first daylight period</text:p>
          </table:table-cell>
        </table:table-row>
        <table:table-row>
          <table:table-cell table:style-name="Table13.A1" office:value-type="string">
            <text:p text:style-name="P185">Thursday night–Friday day</text:p>
          </table:table-cell>
          <table:table-cell table:style-name="Table13.A1" office:value-type="string">
            <text:p text:style-name="P185">Second night and second daylight period</text:p>
          </table:table-cell>
        </table:table-row>
        <table:table-row>
          <table:table-cell table:style-name="Table13.A1" office:value-type="string">
            <text:p text:style-name="P185">Friday night–Šabbath day</text:p>
          </table:table-cell>
          <table:table-cell table:style-name="Table13.A1" office:value-type="string">
            <text:p text:style-name="P185">Third night and third daylight period</text:p>
          </table:table-cell>
        </table:table-row>
        <table:table-row>
          <table:table-cell table:style-name="Table13.A1" office:value-type="string">
            <text:p text:style-name="P306">Toward the completion</text:p>
            <text:p text:style-name="P306">of the Šabbath <text:span text:style-name="T567">daylight</text:span></text:p>
          </table:table-cell>
          <table:table-cell table:style-name="Table13.A1" office:value-type="string">
            <text:p text:style-name="P185">Resurrection</text:p>
          </table:table-cell>
        </table:table-row>
        <table:table-row>
          <table:table-cell table:style-name="Table13.A1" office:value-type="string">
            <text:p text:style-name="P185">First-day morning</text:p>
          </table:table-cell>
          <table:table-cell table:style-name="Table13.A1" office:value-type="string">
            <text:p text:style-name="P257">Empty tomb discovered; <text:span text:style-name="T34">Y'shúa</text:span> manifested</text:p>
          </table:table-cell>
        </table:table-row>
      </table:table>
      <text:p text:style-name="P225">The precise hour of the resurrection is not stated and need not be reconstructed. The chronological claim rests upon the completed sequence of three nights and three daylight periods, not upon an assertion that exactly seventy-two hours elapsed between two identifiable moments. This preserves the natural force of the prophecy without claiming greater precision than the sources provide. </text:p>
      <text:p text:style-name="GHT_20_Subheading"><text:bookmark-start text:name="__RefHeading___Toc125976_1235801637"/><text:soft-page-break/>Preparation Does Not Necessarily Mean Friday<text:bookmark-end text:name="__RefHeading___Toc125976_1235801637"/></text:p>
      <text:p text:style-name="P225">The identification of the crucifixion with Friday depends largely upon the later assumption that “Preparation” always means the day preceding the weekly Šabbath. John qualifies the term by explaining that the approaching Šabbath was a high day.</text:p>
      <text:p text:style-name="P225">In the reconstruction adopted here, Wednesday is the Preparation for the annual festival Šabbath beginning Thursday morning. It is not the preparation for the weekly Šabbath beginning two days later.</text:p>
      <text:p text:style-name="P225">The Gospel’s use of “Preparation” therefore does not require a Friday crucifixion. It identifies the day according to its relationship with the approaching festival.</text:p>
      <text:p text:style-name="GHT_20_Subheading"><text:bookmark-start text:name="__RefHeading___Toc125978_1235801637"/>The Calendrical Dispute Within the Passion<text:bookmark-end text:name="__RefHeading___Toc125978_1235801637"/></text:p>
      <text:p text:style-name="P225">The different calendars are not a minor technical detail. They form part of the conflict surrounding Y'shúa.</text:p>
      <text:p text:style-name="P225">He observes sacred time according to the priestly order. The authorities who condemn him operate according to another calendar associated with the Temple establishment. Thus even the date of Passover reflects the larger disagreement over legitimate priesthood, sacred authority, and covenantal faithfulness.</text:p>
      <text:p text:style-name="P225">The Passion occurs at the meeting point of these rival orders:</text:p>
      <text:list text:style-name="L34">
        <text:list-item>
          <text:p text:style-name="P307">Y'shúa completes the Passover according to the calendar he recognizes; </text:p>
        </text:list-item>
        <text:list-item>
          <text:p text:style-name="P307">the authorities condemn him while preparing for the observance they recognize; </text:p>
        </text:list-item>
        <text:list-item>
          <text:p text:style-name="P308">and the Gospel preserves traces of both reckonings. </text:p>
        </text:list-item>
      </text:list>
      <text:p text:style-name="P225">This does not mean that calendrical disagreement alone caused the death of Y'shúa. It does show that the conflict over his authority unfolded within a divided religious world in which even the appointed times were disputed.</text:p>
      <text:p text:style-name="GHT_20_Numbered_20_Section"><text:bookmark-start text:name="__RefHeading___Toc125980_1235801637"/>11. Three Days and Three Nights<text:bookmark-end text:name="__RefHeading___Toc125980_1235801637"/></text:p>
      <text:p text:style-name="P225">Y'shúa declares:</text:p>
      <text:p text:style-name="P253">For as Yonah was three days and three nights in the great fish, so shall the Son of Man be three days and three nights in the heart of the earth.<text:line-break/>—Matthew 12:40</text:p>
      <text:p text:style-name="P225">The comparison with Yonah is unusually specific. It does not say merely “on the third day” or “after three days.” It names both the days and the nights.</text:p>
      <text:p text:style-name="P242"><text:soft-page-break/>The <text:span text:style-name="T38">G</text:span><text:span text:style-name="T45">ht</text:span> reinforces this testimony by repeating the three-day and three-night pattern in several Passion and resurrection sayings. The recurrence indicates that the expression should not be dismissed as an isolated figure of speech.</text:p>
      <text:p text:style-name="Text_20_body">A Wednesday burial followed by a late-Šabbath resurrection permits the saying to retain its ordinary sense:</text:p>
      <table:table table:name="Table10" table:style-name="Table10">
        <table:table-column table:style-name="Table10.A"/>
        <table:table-column table:style-name="Table10.B"/>
        <table:table-column table:style-name="Table10.C"/>
        <table:table-header-rows>
          <table:table-row>
            <table:table-cell table:style-name="Table10.A1" office:value-type="string">
              <text:p text:style-name="P251">Period</text:p>
            </table:table-cell>
            <table:table-cell table:style-name="Table10.A1" office:value-type="string">
              <text:p text:style-name="P251">Night</text:p>
            </table:table-cell>
            <table:table-cell table:style-name="Table10.A1" office:value-type="string">
              <text:p text:style-name="P251">Following daylight</text:p>
            </table:table-cell>
          </table:table-row>
        </table:table-header-rows>
        <table:table-row>
          <table:table-cell table:style-name="Table10.A1" office:value-type="string">
            <text:p text:style-name="P185">First</text:p>
          </table:table-cell>
          <table:table-cell table:style-name="Table10.A1" office:value-type="string">
            <text:p text:style-name="P185">Wednesday night</text:p>
          </table:table-cell>
          <table:table-cell table:style-name="Table10.A1" office:value-type="string">
            <text:p text:style-name="P185">Thursday</text:p>
          </table:table-cell>
        </table:table-row>
        <table:table-row>
          <table:table-cell table:style-name="Table10.A1" office:value-type="string">
            <text:p text:style-name="P185">Second</text:p>
          </table:table-cell>
          <table:table-cell table:style-name="Table10.A1" office:value-type="string">
            <text:p text:style-name="P185">Thursday night</text:p>
          </table:table-cell>
          <table:table-cell table:style-name="Table10.A1" office:value-type="string">
            <text:p text:style-name="P185">Friday</text:p>
          </table:table-cell>
        </table:table-row>
        <table:table-row>
          <table:table-cell table:style-name="Table10.A1" office:value-type="string">
            <text:p text:style-name="P185">Third</text:p>
          </table:table-cell>
          <table:table-cell table:style-name="Table10.A1" office:value-type="string">
            <text:p text:style-name="P185">Friday night</text:p>
          </table:table-cell>
          <table:table-cell table:style-name="Table10.A1" office:value-type="string">
            <text:p text:style-name="P185">Šabbath day</text:p>
          </table:table-cell>
        </table:table-row>
      </table:table>
      <text:p text:style-name="Text_20_body">This yields:</text:p>
      <text:list text:style-name="L35">
        <text:list-item>
          <text:p text:style-name="P309">three nights: Wednesday, Thursday, and Friday nights; </text:p>
        </text:list-item>
        <text:list-item>
          <text:p text:style-name="P310">three daylight periods: Thursday, Friday, and the Šabbath. </text:p>
        </text:list-item>
      </text:list>
      <text:p text:style-name="P240">Y'shúa rises as the third daylight period reaches its completion, toward the close of the weekly Šabbath daylight. </text:p>
      <text:p text:style-name="GHT_20_Subheading"><text:bookmark-start text:name="__RefHeading___Toc125982_1235801637"/>Inclusive Reckoning and the Traditional Explanation<text:bookmark-end text:name="__RefHeading___Toc125982_1235801637"/></text:p>
      <text:p text:style-name="P225">Defenders of the Friday-to-Sunday chronology commonly appeal to inclusive Jewish reckoning. Any portion of a day could sometimes be counted as a day, so a portion of Friday, the whole of Saturday, and a portion of Sunday may be described as three days.</text:p>
      <text:p text:style-name="P225">Inclusive reckoning can explain certain expressions such as “on the third day.” It does not as readily explain the fuller phrase “three days and three nights.” A Friday burial followed by a Sunday-morning resurrection includes Friday afternoon, Friday night, Saturday, Saturday night, and part of Sunday morning. It contains only two nights.</text:p>
      <text:p text:style-name="P225">The traditional explanation must therefore treat “three days and three nights” as an idiomatic expression not requiring the stated number of nights. That is possible as a linguistic argument, but it should not be assumed when another chronology permits the expression to retain its natural force.</text:p>
      <text:p text:style-name="P225">The question is not whether ancient people could count inclusively. They could. The question is whether inclusive reckoning should be used to reduce a deliberately expanded expression when the narrative contains evidence of two Šabbaths and allows a longer interval.</text:p>
      <text:p text:style-name="GHT_20_Subheading"><text:bookmark-start text:name="__RefHeading___Toc125984_1235801637"/><text:soft-page-break/>“After Three Days” and “On the Third Day”<text:bookmark-end text:name="__RefHeading___Toc125984_1235801637"/></text:p>
      <text:p text:style-name="P225">The Gospel traditions employ several expressions:</text:p>
      <text:list text:style-name="L36">
        <text:list-item>
          <text:p text:style-name="P311">“three days and three nights”; </text:p>
        </text:list-item>
        <text:list-item>
          <text:p text:style-name="P311">“after three days”; </text:p>
        </text:list-item>
        <text:list-item>
          <text:p text:style-name="P311">“in three days”; </text:p>
        </text:list-item>
        <text:list-item>
          <text:p text:style-name="P312">and “on the third day.” </text:p>
        </text:list-item>
      </text:list>
      <text:p text:style-name="P225">These need not be treated as contradictions. They view the same interval from different perspectives.</text:p>
      <text:p text:style-name="P225">“Three days and three nights” describes the constituent periods. “After three days” looks toward the completion of the appointed interval. “On the third day” identifies the daylight period upon which the resurrection occurs.</text:p>
      <text:p text:style-name="P225">Within the Wednesday-to-Šabbath chronology, the third daylight period is the weekly Šabbath. Y'shúa may therefore rise “on the third day” as that day approaches its completion and also after the full sequence of three nights has passed.</text:p>
      <text:p text:style-name="GHT_20_Subheading"><text:bookmark-start text:name="__RefHeading___Toc125986_1235801637"/>The Šabbath as the Third Day<text:bookmark-end text:name="__RefHeading___Toc125986_1235801637"/></text:p>
      <text:p text:style-name="P225">The resurrection on the Šabbath possesses theological significance. Y'shúa enters rest after completing his earthly suffering, and he rises as the Šabbath reaches its fullness. The seventh day becomes both the sign of completed creation and the threshold of renewed creation.</text:p>
      <text:p text:style-name="P225">This does not diminish the importance of the first day of the week. The first day becomes the day of manifestation: the empty tomb is discovered, Y'shúa appears to Miriám ha-Migdalíth and the disciples, and the proclamation of resurrection begins to spread.</text:p>
      <text:p text:style-name="P225">The distinction is therefore:</text:p>
      <text:list text:style-name="L37">
        <text:list-item>
          <text:p text:style-name="P313">the Šabbath is the day of resurrection; </text:p>
        </text:list-item>
        <text:list-item>
          <text:p text:style-name="P314">the first day is the day of discovery and manifestation. </text:p>
        </text:list-item>
      </text:list>
      <text:p text:style-name="P242">Later tradition largely joined these into a single Sunday-morning event. The <text:span text:style-name="T38">G</text:span><text:span text:style-name="T45">ht</text:span> permits them to be distinguished.</text:p>
      <text:p text:style-name="GHT_20_Numbered_20_Section">12. Resurrection Toward the Close of the Šabbath Daylight </text:p>
      <text:p text:style-name="P225">The resurrection need not be placed at dawn on the first day merely because the women discovered the tomb after dawn. The time at which an empty tomb is discovered is not necessarily the time at which it became empty.</text:p>
      <text:p text:style-name="P225"><text:soft-page-break/>The Gospel accounts consistently present the women as arriving after the decisive event has already occurred. The stone has been moved, the tomb is empty, and the heavenly messengers announce that Y'shúa has risen. No canonical witness describes the actual moment at which life returns to his body.</text:p>
      <text:p text:style-name="P225">Matthew’s account is particularly important because it distinguishes the completed Šabbath from the dawning of the first day. The women come after the Šabbath, as morning light begins to appear. Their visit therefore belongs to the beginning of the first day, following the evening and night that intervened after the Šabbath.</text:p>
      <text:p text:style-name="P240">Matthew does not describe the actual moment of resurrection. By the time the women arrive, the decisive event has already occurred. The account therefore establishes the time of discovery rather than the precise time at which Y'shúa rose.</text:p>
      <text:p text:style-name="P242">The <text:span text:style-name="T38">G</text:span><text:span text:style-name="T45">ht</text:span> more clearly associates the resurrection itself with the completion of the Šabbath daylight. Evening and night then follow, and the empty tomb is discovered when the first-day morning begins. The first-day appearances reveal the resurrection but do not determine its hour.</text:p>
      <text:p text:style-name="GHT_20_Subheading"><text:bookmark-start text:name="__RefHeading___Toc125988_1235801637"/>Morning, Day, Evening, and Night<text:bookmark-end text:name="__RefHeading___Toc125988_1235801637"/></text:p>
      <text:p text:style-name="P242">The chronology adopted here does not assume that the Night preceding a Day constitutes the beginning of that Day. The sunset-to-sunset reckoning became established within later Jewish tradition, but it should not be read automatically into every ancient Israelite text or into the <text:span text:style-name="T38">G</text:span><text:span text:style-name="T45">ht</text:span>. In the primary creation order, Day begins with the appearance of light, ends at evening or dusk, and is followed by Night. </text:p>
      <text:p text:style-name="P225">The natural sequence presented in creation is:</text:p>
      <text:p text:style-name="P315">Morning→Day→Evening→Night</text:p>
      <text:p text:style-name="P316">In its primary and natural sense, Day is the period of light bounded by dawn and dusk. Evening marks the closing boundary of Day, and Night follows as a distinct period. Day and Night are therefore not inherently two halves of one calendar Day. Scripture and ordinary speech may nevertheless use “day” more broadly as a unit of elapsed time that implicitly includes an intervening Night, or ordinally to identify the Day upon which something will occur. Thus, “after five days” may describe an interval containing both Days and Nights, while “on the fifth Day” may identify the fifth daylight period. The intended meaning must be determined from context. Such broader usage does not establish that every Day begins at sunset or that the preceding Night automatically belongs to the following Day. </text:p>
      <text:p text:style-name="P164"><text:soft-page-break/><text:span text:style-name="T568">Scripture repeatedly preserves this distinction by naming Days and Nights separately. The rain fell for “forty days and forty nights” (Gen. 7:12); Moshéh remained upon the mountain for “forty days and forty nights” (Exod. 24:18); EliYahu traveled in the strength of the appointed food for “forty days and forty nights” (1 Kings 19:8); and Y'shúa fasted for “forty days and forty nights” (Matt. 4:2). </text:span>In each expression, Days and Nights are named and counted distinctly, with Day preceding Night in the stated order. </text:p>
      <text:p text:style-name="P316">The frequent scriptural expression “on the morrow” ordinarily directs attention to the return of the next Day. Night intervenes between the completed Day and the morrow but does not thereby become the beginning of the following Day. </text:p>
      <text:p text:style-name="P316">Light is called “Day,” while darkness is called “Night”:</text:p>
      <text:p text:style-name="P317">And Elohíym called the light Day, and the darkness he called Night.</text:p>
      <text:p text:style-name="P318">—Genesis 1:5</text:p>
      <text:p text:style-name="P225">Day and night are distinguished rather than combined under the name “day.” Morning introduces the daylight period; evening marks its decline and conclusion; night follows. A new day begins when light returns in the morning.</text:p>
      <text:p text:style-name="P225">The recurring statement, “there was evening, and there was morning,” does not necessarily mean that the day began with evening. In the creation sequence, light has already appeared before the first evening is mentioned. Evening brings the period of light to its close; night intervenes; and morning completes the transition into the next period of light. The expression describes the passage through the boundary between successive days, not necessarily the commencement of a day at sunset.</text:p>
      <text:p text:style-name="P225">Thus, the order is not:</text:p>
      <text:p text:style-name="P243">Evening→Night→Morning→Day </text:p>
      <text:p text:style-name="P225">Rather, it is:</text:p>
      <text:p text:style-name="P243">Morning→Day→Evening→Night </text:p>
      <text:p text:style-name="P225">The ordinary language of Scripture frequently agrees with this natural order. People rise in the morning to begin their work, continue through the day, and return in the evening. Morning and evening mark the opening and closing boundaries of the daylight period. Night follows the evening and precedes the next morning.</text:p>
      <text:p text:style-name="GHT_20_Subheading"><text:bookmark-start text:name="__RefHeading___Toc125990_1235801637"/>The Evening-to-Evening Reckoning<text:bookmark-end text:name="__RefHeading___Toc125990_1235801637"/></text:p>
      <text:p text:style-name="P225">The evening-to-evening day is clearly present in later Jewish law and remains the standard practice of rabbinic Judaism. Its development may be associated with the <text:soft-page-break/>influence of Babylonian calendrical reckoning, in which the civil day began at sunset and lunar months were regulated through the evening visibility of the moon.</text:p>
      <text:p text:style-name="P225">The Babylonian exile brought Judeans into prolonged contact with Babylonian systems of months, dates, regnal reckoning, and astronomical observation. Elements of Babylonian calendrical terminology were subsequently adopted within Judaism, including Babylonian month names. It is therefore reasonable to consider whether the sunset commencement of the day entered or gained dominance through the same historical process.</text:p>
      <text:p text:style-name="P225">This influence should not be described more precisely than the surviving evidence allows. The history was probably gradual, and Israelite writings do not all reflect one uniform method of reckoning every kind of day. Certain festival instructions count a period “from evening unto evening,” but such explicit instructions may identify the exceptional limits of a particular observance rather than establish that every ordinary day always began in the evening.</text:p>
      <text:p text:style-name="P225">The command concerning the Day of Atonement is especially important:</text:p>
      <text:p text:style-name="P319">From evening unto evening shall you celebrate your Šabbath.<text:line-break/>—Leviticus 23:32</text:p>
      <text:p text:style-name="P225">Later interpretation treated this as a general rule for the commencement of every Šabbath and sacred day. Yet the text explicitly defines the duration of this particular observance. If every day universally and self-evidently began at evening, the instruction would appear less necessary. Its specificity may instead indicate that an evening-to-evening fast required deliberate definition.</text:p>
      <text:p text:style-name="GHT_20_Subheading"><text:bookmark-start text:name="__RefHeading___Toc125992_1235801637"/>Special Evening-Night Observances<text:bookmark-end text:name="__RefHeading___Toc125992_1235801637"/></text:p>
      <text:p text:style-name="P225">Passover likewise includes an expressly appointed evening and nighttime observance. The Passover is prepared in connection with the fourteenth Day, while the meal is eaten during the evening and Night that follow. Its distinctive Evening-Night order does not necessarily establish the commencement of every ordinary Day or of the weekly Šabbath. It establishes the appointed time of this particular observance.</text:p>
      <text:p text:style-name="P225">Yom Kippur and Passover therefore provide examples in which Evening and Night receive special ritual significance. Later interpretation could extend the reckoning of these exceptional observances into a general rule by which all sacred Days—and eventually every ordinary Day—were understood to begin at sunset. The present Commentary does not assume that this later generalization reflects the original boundary of every Day.</text:p>
      <text:p text:style-name="P225"><text:soft-page-break/>The distinction is important:</text:p>
      <text:list text:style-name="L38">
        <text:list-item>
          <text:p text:style-name="P320">an observance may be commanded to begin during Evening or Night; </text:p>
        </text:list-item>
        <text:list-item>
          <text:p text:style-name="P320">its appointed Night may precede the principal daylight observance; </text:p>
        </text:list-item>
        <text:list-item>
          <text:p text:style-name="P320">yet this does not make Night the natural beginning of every ordinary Day; </text:p>
        </text:list-item>
        <text:list-item>
          <text:p text:style-name="P321">nor does it require the weekly Šabbath to be backed into the preceding Friday Night.</text:p>
        </text:list-item>
      </text:list>
      <text:p text:style-name="P225">By the late Second Temple and rabbinic periods, evening reckoning had become influential and was promoted through the developing Pharisaic-rabbinic system. The Mishnah opens with a discussion of the evening recitation of the <text:span text:style-name="Emphasis">Shema</text:span>, reflecting a religious order in which the night belongs to the following ritual day. This reckoning eventually became normative within rabbinic Judaism and strongly influenced later Christian interpretations of Passion chronology.</text:p>
      <text:p text:style-name="P225">The present Commentary distinguishes that inherited system from the more natural creation sequence in which morning begins the day, evening closes it, and night follows.</text:p>
      <text:p text:style-name="GHT_20_Subheading"><text:bookmark-start text:name="__RefHeading___Toc125994_1235801637"/>The First Day and the Discovery of the Tomb<text:bookmark-end text:name="__RefHeading___Toc125994_1235801637"/></text:p>
      <text:p text:style-name="P225">This distinction affects the language used to describe the resurrection and the visit of the women. The first day does not begin with the darkness following the Šabbath. It begins with the return of morning light.</text:p>
      <text:p text:style-name="P225">The women consequently come to the tomb at the beginning of the first day—not merely during the daylight portion of a day that supposedly began the previous evening. Their arrival at dawn accords with the natural commencement of the day.</text:p>
      <text:p text:style-name="P225">The sequence is therefore:</text:p>
      <text:list text:style-name="L39">
        <text:list-item>
          <text:p text:style-name="P322">Y'shúa rises as the Šabbath <text:span text:style-name="T569">daylight </text:span>reaches its completion. </text:p>
        </text:list-item>
        <text:list-item>
          <text:p text:style-name="P322">Evening and night follow the completed Šabbath day. </text:p>
        </text:list-item>
        <text:list-item>
          <text:p text:style-name="P322">The morning light begins the first day of the week. </text:p>
        </text:list-item>
        <text:list-item>
          <text:p text:style-name="P322">The women come to the tomb at or near dawn. </text:p>
        </text:list-item>
        <text:list-item>
          <text:p text:style-name="P322">They discover that Y'shúa has already risen. </text:p>
        </text:list-item>
        <text:list-item>
          <text:p text:style-name="P323">The risen Y'shúa manifests himself to Miriám ha-Migdalíth and afterward to the disciples. </text:p>
        </text:list-item>
      </text:list>
      <text:p text:style-name="P225">In this discussion, “the completion of the Šabbath” means the completion of the Šabbath Day at dusk. There is no preceding “Šabbath night” beginning on Friday evening. The Šabbath begins at dawn and continues through its daylight until <text:soft-page-break/>evening closes it. Night then follows as a distinct intervening period. It is neither part of the Šabbath Day nor the beginning of the first Day. The first Day begins when morning returns. </text:p>
      <text:p text:style-name="P225">The darkness between the Šabbath and the first-day morning is not itself the beginning of the first day. It is the night intervening between the two daylight periods.</text:p>
      <text:p text:style-name="GHT_20_Subheading"><text:bookmark-start text:name="__RefHeading___Toc125996_1235801637"/>The Meaning of “Dawn Toward the First Day”<text:bookmark-end text:name="__RefHeading___Toc125996_1235801637"/></text:p>
      <text:p text:style-name="P225">Matthew’s description is especially compatible with this reckoning:</text:p>
      <text:p text:style-name="P318">After the Šabbaths, as it began to dawn toward the first day of the week, came Miriám ha-Migdalíth and the other Miriám to see the tomb.</text:p>
      <text:p text:style-name="P318">—Matthew 28:1</text:p>
      <text:p text:style-name="P225">The first day is approaching because the morning light is appearing. Dawn does not merely illuminate a day that began many hours earlier; it marks the natural beginning of the new day.</text:p>
      <text:p text:style-name="P225">This reading also preserves the distinction between the resurrection and its discovery. Y'shúa rises toward the completion of the Šabbath <text:span text:style-name="T569">daylight</text:span>. Evening and night pass. At the dawning of the first day, the women discover the empty tomb and receive the resurrection testimony.</text:p>
      <text:p text:style-name="GHT_20_Subheading"><text:bookmark-start text:name="__RefHeading___Toc125998_1235801637"/>The Eighth-Day Meaning<text:bookmark-end text:name="__RefHeading___Toc125998_1235801637"/></text:p>
      <text:p text:style-name="P225">The first day following the Šabbath may still be understood symbolically as the eighth day—the beginning beyond the completed cycle of seven. Its significance arises with the morning manifestation of the risen Y'shúa.</text:p>
      <text:p text:style-name="P225">The sequence is theologically coherent:</text:p>
      <text:list text:style-name="L40">
        <text:list-item>
          <text:p text:style-name="P324">the Šabbath bears the mystery of resurrection and completed rest; </text:p>
        </text:list-item>
        <text:list-item>
          <text:p text:style-name="P324">evening and night conceal what has occurred; </text:p>
        </text:list-item>
        <text:list-item>
          <text:p text:style-name="P324">morning begins the first or eighth day; </text:p>
        </text:list-item>
        <text:list-item>
          <text:p text:style-name="P325">and the risen Light is manifested to his witnesses. </text:p>
        </text:list-item>
      </text:list>
      <text:p text:style-name="P225">The first day is therefore truly a day of renewed creation, not because Y'shúa necessarily rises on Sunday morning, but because the resurrection accomplished at the completion of the Šabbath is revealed when the new morning begins.</text:p>
      <text:p text:style-name="GHT_20_Subheading"><text:soft-page-break/>Miriám ha-Migdalíth as the First Witness</text:p>
      <text:p text:style-name="P225">The <text:span text:style-name="T38">G</text:span><text:span text:style-name="T45">ht</text:span> gives Miriám ha-Migdalíth an especially important place within the resurrection testimony. She does not merely receive information from others. She encounters the risen Y'shúa and becomes a bearer of the message to the disciples.</text:p>
      <text:p text:style-name="P225">Her first-day encounter belongs to the manifestation of the risen Light. The resurrection has already occurred, but its meaning must now be revealed and proclaimed. Miriám stands at the threshold between the hidden act of Elohíym and the apostolic witness that follows.</text:p>
      <text:p text:style-name="P225">This distinction also preserves the honor of both sacred days. The Šabbath holds the mystery of resurrection; the first day carries its revelation into the world.</text:p>
      <text:p text:style-name="GHT_20_Numbered_20_Section">13. The Convergence of Calendar, Temple, and Prophecy</text:p>
      <text:p text:style-name="P225">The chronology reconstructed in this excursus does not rest upon one isolated calculation. It emerges from the convergence of several distinct lines of evidence:</text:p>
      <text:list text:style-name="L41">
        <text:list-item>
          <text:p text:style-name="P326">the 364-day priestly calendar; </text:p>
        </text:list-item>
        <text:list-item>
          <text:p text:style-name="P327"><text:span text:style-name="T34">the chronological notices within the </text:span><text:span text:style-name="T44">G</text:span><text:span text:style-name="T45">ht</text:span>; </text:p>
        </text:list-item>
        <text:list-item>
          <text:p text:style-name="P326">the Herodian Temple era; </text:p>
        </text:list-item>
        <text:list-item>
          <text:p text:style-name="P326">Daniel’s seventy weeks; </text:p>
        </text:list-item>
        <text:list-item>
          <text:p text:style-name="P326">the expanded account of Y'shúa’s years in Egypt and the East; </text:p>
        </text:list-item>
        <text:list-item>
          <text:p text:style-name="P326">the distinction between the festival and weekly Šabbaths; </text:p>
        </text:list-item>
        <text:list-item>
          <text:p text:style-name="P328">and the repeated prophecy of three days and three nights. </text:p>
        </text:list-item>
      </text:list>
      <text:p text:style-name="P225">Each line has its own degree of certainty. Some are explicitly stated within the ancient sources. Others are reasonable inferences. Still others remain provisional proposals intended to make sense of difficult or displaced chronological notices. Their cumulative agreement is more important than the strength of any one argument considered alone.</text:p>
      <text:p text:style-name="GHT_20_Subheading"><text:bookmark-start text:name="__RefHeading___Toc126000_1235801637"/>From Creation to the Resurrection<text:bookmark-end text:name="__RefHeading___Toc126000_1235801637"/></text:p>
      <text:p text:style-name="P225">The 364-day calendar begins with creation. Its fourth-day commencement recalls the appointment of the heavenly lights to govern signs, appointed times, days, and years. Its fifty-two complete weeks preserve an ordered relationship between the annual cycle and the weekly Šabbath.</text:p>
      <text:p text:style-name="P225"><text:soft-page-break/>Daniel’s seventy weeks extend the same principle of sacred order into prophetic history. Years are not an undirected succession. They are counted toward the manifestation of the Anointed One and the accomplishment of his appointed work.</text:p>
      <text:p text:style-name="P225">The Herodian Temple era provides a historical measure within that prophetic span. Herod raises a monumental sanctuary of stone while Y'shúa, the living bearer of the divine presence, grows toward the fullness of his mission. The chronology places the two within the same historical setting without identifying the Herodian structure as the final dwelling of Elohíym.</text:p>
      <text:p text:style-name="P225">The Passion then brings the larger pattern into the order of individual days. Y'shúa is put to death, rests within the earth for three days and three nights, and rises as the <text:span text:style-name="T569">daylight </text:span>weekly Šabbath reaches its completion. The movement from creation to prophecy, from prophecy to history, and from history to resurrection forms one continuous pattern of sacred time.</text:p>
      <text:p text:style-name="GHT_20_Subheading"><text:bookmark-start text:name="__RefHeading___Toc126002_1235801637"/>The Adopted Chronological Sequence<text:bookmark-end text:name="__RefHeading___Toc126002_1235801637"/></text:p>
      <text:p text:style-name="Text_20_body">The principal dates may be summarized as follows:</text:p>
      <table:table table:name="Table11" table:style-name="Table11">
        <table:table-column table:style-name="Table11.A"/>
        <table:table-column table:style-name="Table11.B"/>
        <table:table-header-rows>
          <table:table-row>
            <table:table-cell table:style-name="Table11.A1" office:value-type="string">
              <text:p text:style-name="P251">Approximate date</text:p>
            </table:table-cell>
            <table:table-cell table:style-name="Table11.A1" office:value-type="string">
              <text:p text:style-name="P251">Event</text:p>
            </table:table-cell>
          </table:table-row>
        </table:table-header-rows>
        <table:table-row>
          <table:table-cell table:style-name="Table11.A1" office:value-type="string">
            <text:p text:style-name="P256">20/19 <text:span text:style-name="T497">bce</text:span></text:p>
          </table:table-cell>
          <table:table-cell table:style-name="Table11.A1" office:value-type="string">
            <text:p text:style-name="P185">Herod announces and initiates the Temple project </text:p>
          </table:table-cell>
        </table:table-row>
        <table:table-row>
          <table:table-cell table:style-name="Table11.A1" office:value-type="string">
            <text:p text:style-name="P256">19/18 <text:span text:style-name="T497">bce</text:span> </text:p>
          </table:table-cell>
          <table:table-cell table:style-name="Table11.A1" office:value-type="string">
            <text:p text:style-name="P185">Preparations and active reconstruction begin; approximate starting point of the working Temple era </text:p>
          </table:table-cell>
        </table:table-row>
        <table:table-row>
          <table:table-cell table:style-name="Table11.A1" office:value-type="string">
            <text:p text:style-name="P256">ca. 13 <text:span text:style-name="T497">bce</text:span></text:p>
          </table:table-cell>
          <table:table-cell table:style-name="Table11.A1" office:value-type="string">
            <text:p text:style-name="P185">Birth of Y'shúa</text:p>
          </table:table-cell>
        </table:table-row>
        <table:table-row>
          <table:table-cell table:style-name="Table11.A1" office:value-type="string">
            <text:p text:style-name="P256">ca. 10–3 <text:span text:style-name="T497">bce</text:span></text:p>
          </table:table-cell>
          <table:table-cell table:style-name="Table11.A1" office:value-type="string">
            <text:p text:style-name="P185">First sojourn in Egypt</text:p>
          </table:table-cell>
        </table:table-row>
        <table:table-row>
          <table:table-cell table:style-name="Table11.A1" office:value-type="string">
            <text:p text:style-name="P256">ca. 1 <text:span text:style-name="T497">bce</text:span></text:p>
          </table:table-cell>
          <table:table-cell table:style-name="Table11.A1" office:value-type="string">
            <text:p text:style-name="P185">Y'shúa appears in the Temple at approximately twelve years of age</text:p>
          </table:table-cell>
        </table:table-row>
        <table:table-row>
          <table:table-cell table:style-name="Table11.A1" office:value-type="string">
            <text:p text:style-name="P185">Early first century <text:span text:style-name="T497">ce</text:span></text:p>
          </table:table-cell>
          <table:table-cell table:style-name="Table11.A1" office:value-type="string">
            <text:p text:style-name="P185">Formation, early teaching, and ministry</text:p>
          </table:table-cell>
        </table:table-row>
        <table:table-row>
          <table:table-cell table:style-name="Table11.A1" office:value-type="string">
            <text:p text:style-name="P185">Before 27 <text:span text:style-name="T497">ce</text:span></text:p>
          </table:table-cell>
          <table:table-cell table:style-name="Table11.A1" office:value-type="string">
            <text:p text:style-name="P185">Travels and ministry in Egypt and countries of the East</text:p>
          </table:table-cell>
        </table:table-row>
        <table:table-row>
          <table:table-cell table:style-name="Table11.A1" office:value-type="string">
            <text:p text:style-name="P185">Spring–summer 27 <text:span text:style-name="T497">ce</text:span></text:p>
          </table:table-cell>
          <table:table-cell table:style-name="Table11.A1" office:value-type="string">
            <text:p text:style-name="P185">Return to Yisraél and baptismal anointing</text:p>
          </table:table-cell>
        </table:table-row>
        <table:table-row>
          <table:table-cell table:style-name="Table11.A1" office:value-type="string">
            <text:p text:style-name="P185">27 <text:span text:style-name="T497">ce</text:span></text:p>
          </table:table-cell>
          <table:table-cell table:style-name="Table11.A1" office:value-type="string">
            <text:p text:style-name="P185">Forty days of testing and commencement of the final public mission</text:p>
          </table:table-cell>
        </table:table-row>
        <table:table-row>
          <table:table-cell table:style-name="Table11.A1" office:value-type="string">
            <text:p text:style-name="P185">27–30 <text:span text:style-name="T497">ce</text:span></text:p>
          </table:table-cell>
          <table:table-cell table:style-name="Table11.A1" office:value-type="string">
            <text:p text:style-name="P185">Final ministry in Yisraél</text:p>
          </table:table-cell>
        </table:table-row>
        <text:soft-page-break/>
        <table:table-row>
          <table:table-cell table:style-name="Table11.A1" office:value-type="string">
            <text:p text:style-name="P185">Spring 30 <text:span text:style-name="T497">ce</text:span></text:p>
          </table:table-cell>
          <table:table-cell table:style-name="Table11.A1" office:value-type="string">
            <text:p text:style-name="P185"><text:span text:style-name="Strong_20_Emphasis"><text:span text:style-name="T348">Death and resurrection at approximately forty-two years of age</text:span></text:span></text:p>
          </table:table-cell>
        </table:table-row>
        <table:table-row>
          <table:table-cell table:style-name="Table11.A1" office:value-type="string">
            <text:p text:style-name="Text_20_body">Midsummer 30 <text:span text:style-name="T497">ce</text:span> </text:p>
          </table:table-cell>
          <table:table-cell table:style-name="Table11.A1" office:value-type="string">
            <text:p text:style-name="P257"><text:span text:style-name="Strong_20_Emphasis"><text:span text:style-name="T348">Ascension; </text:span></text:span><text:span text:style-name="Strong_20_Emphasis"><text:span text:style-name="T570">Y'shúa</text:span></text:span><text:span text:style-name="Strong_20_Emphasis"><text:span text:style-name="T348"> had not yet attained his fiftieth year</text:span></text:span><text:span text:style-name="T348"> </text:span></text:p>
          </table:table-cell>
        </table:table-row>
      </table:table>
      <text:p text:style-name="Text_20_body">The chart should be read as an approximate framework. The chronology does not claim to identify exact civil dates for every journey or event. Its purpose is to preserve the order and reasonable duration of the stages described within the Gospel.</text:p>
      <text:p text:style-name="GHT_20_Subheading"><text:bookmark-start text:name="__RefHeading___Toc126004_1235801637"/>The Prophetic Sequence<text:bookmark-end text:name="__RefHeading___Toc126004_1235801637"/></text:p>
      <text:p text:style-name="Text_20_body">The relationship between Daniel’s prophecy and the adopted chronology may be summarized as follows:</text:p>
      <table:table table:name="Table12" table:style-name="Table12">
        <table:table-column table:style-name="Table12.A"/>
        <table:table-column table:style-name="Table12.B"/>
        <table:table-header-rows>
          <table:table-row>
            <table:table-cell table:style-name="Table12.A1" office:value-type="string">
              <text:p text:style-name="P251">Prophetic marker</text:p>
            </table:table-cell>
            <table:table-cell table:style-name="Table12.A1" office:value-type="string">
              <text:p text:style-name="P251">Adopted date</text:p>
            </table:table-cell>
          </table:table-row>
        </table:table-header-rows>
        <table:table-row>
          <table:table-cell table:style-name="Table12.A1" office:value-type="string">
            <text:p text:style-name="P185">Decree of Artaxerxes issued</text:p>
          </table:table-cell>
          <table:table-cell table:style-name="Table12.A1" office:value-type="string">
            <text:p text:style-name="P185">Winter 458 <text:span text:style-name="T497">bce</text:span></text:p>
          </table:table-cell>
        </table:table-row>
        <table:table-row>
          <table:table-cell table:style-name="Table12.A1" office:value-type="string">
            <text:p text:style-name="P185">First complete sacred year of the reckoning begins</text:p>
          </table:table-cell>
          <table:table-cell table:style-name="Table12.A1" office:value-type="string">
            <text:p text:style-name="P185">Spring 457 <text:span text:style-name="T497">bce</text:span></text:p>
          </table:table-cell>
        </table:table-row>
        <table:table-row>
          <table:table-cell table:style-name="Table12.A1" office:value-type="string">
            <text:p text:style-name="P185">Completion of sixty-nine weeks—483 years</text:p>
          </table:table-cell>
          <table:table-cell table:style-name="Table12.A1" office:value-type="string">
            <text:p text:style-name="P185">Spring 27 <text:span text:style-name="T497">ce</text:span></text:p>
          </table:table-cell>
        </table:table-row>
        <table:table-row>
          <table:table-cell table:style-name="Table12.A1" office:value-type="string">
            <text:p text:style-name="P185">Beginning of the seventieth week</text:p>
          </table:table-cell>
          <table:table-cell table:style-name="Table12.A1" office:value-type="string">
            <text:p text:style-name="P185">Spring 27 <text:span text:style-name="T497">ce</text:span></text:p>
          </table:table-cell>
        </table:table-row>
        <table:table-row>
          <table:table-cell table:style-name="Table12.A1" office:value-type="string">
            <text:p text:style-name="P257">Manifestation and baptismal anointing of <text:s/><text:span text:style-name="T34">Y'shúa</text:span></text:p>
          </table:table-cell>
          <table:table-cell table:style-name="Table12.A1" office:value-type="string">
            <text:p text:style-name="P185">27 <text:span text:style-name="T497">ce</text:span></text:p>
          </table:table-cell>
        </table:table-row>
        <table:table-row>
          <table:table-cell table:style-name="Table12.A1" office:value-type="string">
            <text:p text:style-name="P185">Beginning of the fourth or middle year</text:p>
          </table:table-cell>
          <table:table-cell table:style-name="Table12.A1" office:value-type="string">
            <text:p text:style-name="P185">Spring 30 <text:span text:style-name="T497">ce</text:span></text:p>
          </table:table-cell>
        </table:table-row>
        <table:table-row>
          <table:table-cell table:style-name="Table12.A1" office:value-type="string">
            <text:p text:style-name="P185">Anointed One cut off</text:p>
          </table:table-cell>
          <table:table-cell table:style-name="Table12.A1" office:value-type="string">
            <text:p text:style-name="P185">Spring 30 <text:span text:style-name="T497">ce</text:span></text:p>
          </table:table-cell>
        </table:table-row>
        <table:table-row>
          <table:table-cell table:style-name="Table12.A1" office:value-type="string">
            <text:p text:style-name="P185">Completion of the seventieth week</text:p>
          </table:table-cell>
          <table:table-cell table:style-name="Table12.A1" office:value-type="string">
            <text:p text:style-name="P185">Spring 34 <text:span text:style-name="T497">ce</text:span></text:p>
          </table:table-cell>
        </table:table-row>
      </table:table>
      <text:p text:style-name="P164"><text:span text:style-name="T34">The seventieth week extends from the spring of 27 </text:span><text:span text:style-name="T497">ce</text:span> through the spring of 34 <text:span text:style-name="T497">ce</text:span>. The spring of 30 <text:span text:style-name="T497">ce</text:span> marks the beginning of its fourth—and therefore middle—year. <text:span text:style-name="T34">Y'shúa</text:span>’s death and resurrection occur within that middle year.</text:p>
      <text:p text:style-name="P240">The phrase “in the midst of the week” is therefore understood calendrically as identifying the middle year of the seven-year period. It does not require that Y'shúa’s death occur upon the mathematically exact day falling three and one-half years after the beginning of the week.</text:p>
      <text:p text:style-name="GHT_20_Subheading"><text:bookmark-start text:name="__RefHeading___Toc126006_1235801637"/>The Passion Sequence<text:bookmark-end text:name="__RefHeading___Toc126006_1235801637"/></text:p>
      <text:p text:style-name="Text_20_body">The Wednesday-to-Šabbath chronology may be summarized <text:span text:style-name="T571">as follows</text:span>:</text:p>
      <table:table table:name="Table9" table:style-name="Table9">
        <table:table-column table:style-name="Table9.A"/>
        <table:table-column table:style-name="Table9.B"/>
        <table:table-header-rows>
          <text:soft-page-break/>
          <table:table-row>
            <table:table-cell table:style-name="Table9.A1" office:value-type="string">
              <text:p text:style-name="P251">Period</text:p>
            </table:table-cell>
            <table:table-cell table:style-name="Table9.A1" office:value-type="string">
              <text:p text:style-name="P251">Event</text:p>
            </table:table-cell>
          </table:table-row>
        </table:table-header-rows>
        <table:table-row>
          <table:table-cell table:style-name="Table9.A1" office:value-type="string">
            <text:p text:style-name="P185">Tuesday, priestly Passover</text:p>
          </table:table-cell>
          <table:table-cell table:style-name="Table9.A1" office:value-type="string">
            <text:p text:style-name="P257"><text:span text:style-name="T34">Y'shúa</text:span> observes the appointed Passover with his disciples</text:p>
          </table:table-cell>
        </table:table-row>
        <table:table-row>
          <table:table-cell table:style-name="Table9.A1" office:value-type="string">
            <text:p text:style-name="P329">Tuesday evening and <text:line-break/>ensuing night</text:p>
          </table:table-cell>
          <table:table-cell table:style-name="Table9.A1" office:value-type="string">
            <text:p text:style-name="P185">Final instruction, departure, arrest, and preliminary hearings</text:p>
          </table:table-cell>
        </table:table-row>
        <table:table-row>
          <table:table-cell table:style-name="Table9.A1" office:value-type="string">
            <text:p text:style-name="P329">Wednesday morning and day</text:p>
          </table:table-cell>
          <table:table-cell table:style-name="Table9.A1" office:value-type="string">
            <text:p text:style-name="P185">Condemnation, crucifixion, death, and burial</text:p>
          </table:table-cell>
        </table:table-row>
        <table:table-row>
          <table:table-cell table:style-name="Table9.A1" office:value-type="string">
            <text:p text:style-name="P185">Wednesday night</text:p>
          </table:table-cell>
          <table:table-cell table:style-name="Table9.A1" office:value-type="string">
            <text:p text:style-name="P185">First night within the earth</text:p>
          </table:table-cell>
        </table:table-row>
        <table:table-row>
          <table:table-cell table:style-name="Table9.A1" office:value-type="string">
            <text:p text:style-name="P329">Thursday morning and day</text:p>
          </table:table-cell>
          <table:table-cell table:style-name="Table9.A1" office:value-type="string">
            <text:p text:style-name="P185">First daylight period; festival or “high” Šabbath according to the Temple calendar</text:p>
          </table:table-cell>
        </table:table-row>
        <table:table-row>
          <table:table-cell table:style-name="Table9.A1" office:value-type="string">
            <text:p text:style-name="P185">Thursday night</text:p>
          </table:table-cell>
          <table:table-cell table:style-name="Table9.A1" office:value-type="string">
            <text:p text:style-name="P185">Second night</text:p>
          </table:table-cell>
        </table:table-row>
        <table:table-row>
          <table:table-cell table:style-name="Table9.A1" office:value-type="string">
            <text:p text:style-name="P185">Friday morning and day</text:p>
          </table:table-cell>
          <table:table-cell table:style-name="Table9.A1" office:value-type="string">
            <text:p text:style-name="P329">Second daylight period;<text:line-break/>the women obtain and prepare spices</text:p>
          </table:table-cell>
        </table:table-row>
        <table:table-row>
          <table:table-cell table:style-name="Table9.A1" office:value-type="string">
            <text:p text:style-name="P185">Friday night</text:p>
          </table:table-cell>
          <table:table-cell table:style-name="Table9.A1" office:value-type="string">
            <text:p text:style-name="P185">Third night</text:p>
          </table:table-cell>
        </table:table-row>
        <table:table-row>
          <table:table-cell table:style-name="Table9.A1" office:value-type="string">
            <text:p text:style-name="P185">Šabbath morning and day</text:p>
          </table:table-cell>
          <table:table-cell table:style-name="Table9.A1" office:value-type="string">
            <text:p text:style-name="P185">Third daylight period</text:p>
          </table:table-cell>
        </table:table-row>
        <table:table-row>
          <table:table-cell table:style-name="Table9.A1" office:value-type="string">
            <text:p text:style-name="P185">Toward the completion <text:line-break/>of the Šabbath <text:span text:style-name="T567">daylight</text:span></text:p>
          </table:table-cell>
          <table:table-cell table:style-name="Table9.A1" office:value-type="string">
            <text:p text:style-name="P185">Resurrection</text:p>
          </table:table-cell>
        </table:table-row>
        <table:table-row>
          <table:table-cell table:style-name="Table9.A1" office:value-type="string">
            <text:p text:style-name="P185">Evening and night <text:line-break/>following the Šabbath</text:p>
          </table:table-cell>
          <table:table-cell table:style-name="Table9.A1" office:value-type="string">
            <text:p text:style-name="P185">The resurrection remains undiscovered</text:p>
          </table:table-cell>
        </table:table-row>
        <table:table-row>
          <table:table-cell table:style-name="Table9.A1" office:value-type="string">
            <text:p text:style-name="P185">First-day morning</text:p>
          </table:table-cell>
          <table:table-cell table:style-name="Table9.A1" office:value-type="string">
            <text:p text:style-name="P257">The women discover the empty tomb; <text:span text:style-name="T34">Y'shúa</text:span> manifests himself to Miriám ha-Migdalíth and afterward to the disciples</text:p>
          </table:table-cell>
        </table:table-row>
      </table:table>
      <text:p text:style-name="P225">This sequence follows the natural order established earlier:</text:p>
      <text:p text:style-name="P225"><text:span text:style-name="Strong_20_Emphasis">Morning → Day → Evening → Night</text:span></text:p>
      <text:p text:style-name="P164">Day and Night are therefore counted as distinct periods. Day extends from morning to evening; Night follows; and the next Day begins with the return of morning. <text:span text:style-name="T34">Y'shúa is buried before the close of Wednesday’s daylight. Wednesday night is the first night within the earth; Thursday is the first daylight period. Thursday night and Friday form the second night and day, while Friday night and the weekly </text:span><text:soft-page-break/><text:span text:style-name="T34">Šabbath form the third night and day. </text:span>He rises toward the completion of the Šabbath daylight, as the third daylight period reaches its fulfillment.</text:p>
      <text:p text:style-name="P240">The evening and night following the Šabbath intervene before the first-day morning. They do not constitute the beginning of the first day. At dawn, the first day begins, the women discover the tomb already empty, and the risen Y'shúa is manifested to his witnesses.</text:p>
      <text:p text:style-name="GHT_20_Numbered_20_Section"><text:bookmark-start text:name="__RefHeading___Toc126008_1235801637"/>14. What Is Certain, Probable, and Provisional<text:bookmark-end text:name="__RefHeading___Toc126008_1235801637"/></text:p>
      <text:p text:style-name="P225">A responsible chronology should disclose the relative strength of its conclusions. Not every point should be presented with equal confidence.</text:p>
      <text:p text:style-name="GHT_20_Subheading"><text:bookmark-start text:name="__RefHeading___Toc126010_1235801637"/>Most Firmly Grounded<text:bookmark-end text:name="__RefHeading___Toc126010_1235801637"/></text:p>
      <text:p text:style-name="P225">The following features are directly or strongly attested:</text:p>
      <text:list text:style-name="L42">
        <text:list-item>
          <text:p text:style-name="P330">ancient Jewish literature preserves a 364-day year of fifty-two complete weeks; </text:p>
        </text:list-item>
        <text:list-item>
          <text:p text:style-name="P330">the calendar is organized around a fixed weekly order; </text:p>
        </text:list-item>
        <text:list-item>
          <text:p text:style-name="P331">the Dead Sea Scrolls contain calendrical and priestly-course texts using such a system; </text:p>
        </text:list-item>
        <text:list-item>
          <text:p text:style-name="P332">John 19:31 explicitly identifies the Šabbath approaching at Y'shúa’s burial as a “high day”; Mark 16:1 and Luke 23:56 preserve complementary notices concerning the purchase and preparation of spices that can be arranged coherently if an annual festival Šabbath was followed by an intervening workday and then the weekly Šabbath;</text:p>
        </text:list-item>
        <text:list-item>
          <text:p text:style-name="P331">Y'shúa prophesies three days and three nights; </text:p>
        </text:list-item>
        <text:list-item>
          <text:p text:style-name="P333"><text:span text:style-name="T34">and the </text:span><text:span text:style-name="T44">G</text:span><text:span text:style-name="T45">ht</text:span> repeatedly reinforces that chronological pattern. </text:p>
        </text:list-item>
      </text:list>
      <text:p text:style-name="P225">These features provide a substantial basis for reconsidering the inherited Friday-to-Sunday chronology. They do not prove the complete reconstruction independently, but they establish that the Passion notices permit a more extended sequence involving a festival Šabbath and the weekly Šabbath. </text:p>
      <text:p text:style-name="GHT_20_Subheading"><text:bookmark-start text:name="__RefHeading___Toc126012_1235801637"/>Probable Within the Adopted Reconstruction<text:bookmark-end text:name="__RefHeading___Toc126012_1235801637"/></text:p>
      <text:p text:style-name="P225">The following conclusions are strongly coherent within the complete framework:</text:p>
      <text:list xml:id="list3472163013" text:style-name="L43">
        <text:list-item>
          <text:p text:style-name="P334">Y'shúa and his disciples observed Passover on Tuesday according to the 364-day priestly calendar; </text:p>
        </text:list-item>
        <text:list-item text:style-override="L44">
          <text:p text:style-name="P335"><text:soft-page-break/>the public Temple calendar treated Wednesday as its fourteenth day and Preparation; </text:p>
        </text:list-item>
        <text:list-item text:style-override="L45">
          <text:p text:style-name="P336">Y'shúa died and was buried on Wednesday; </text:p>
        </text:list-item>
        <text:list-item text:style-override="L46">
          <text:p text:style-name="P337">Thursday was the annual festival or “high” Šabbath; </text:p>
        </text:list-item>
        <text:list-item text:style-override="L47">
          <text:p text:style-name="P338">Friday provided the intervening workday upon which the women could obtain and prepare spices; </text:p>
        </text:list-item>
        <text:list-item text:style-override="L48">
          <text:p text:style-name="P339">the weekly Šabbath followed on Saturday; </text:p>
        </text:list-item>
        <text:list-item text:style-override="L49">
          <text:p text:style-name="P340">Y'shúa remained within the earth through three nights and three daylight periods; </text:p>
        </text:list-item>
        <text:list-item text:style-override="L50">
          <text:p text:style-name="P341">he rose toward the completion of the weekly Šabbath daylight; </text:p>
        </text:list-item>
        <text:list-item text:style-override="L51">
          <text:p text:style-name="P342">the tomb was discovered empty on the first-day morning; </text:p>
        </text:list-item>
        <text:list-item text:style-override="L52">
          <text:p text:style-name="P343">the final ministry extended from approximately 27 to 30 <text:span text:style-name="T371">ce</text:span>; </text:p>
        </text:list-item>
        <text:list-item text:style-override="L53">
          <text:p text:style-name="P344">and the death and resurrection occurred in the spring of 30 <text:span text:style-name="T371">ce</text:span>. </text:p>
        </text:list-item>
      </text:list>
      <text:p text:style-name="P225">These conclusions depend upon the convergence of the priestly calendar, the public Temple reckoning, the distinction between the festival and weekly Šabbaths, the Passion notices, and the prophecy of Daniel. No single element establishes the complete sequence independently, but together they form a coherent chronological framework. </text:p>
      <text:p text:style-name="GHT_20_Subheading"><text:bookmark-start text:name="__RefHeading___Toc126014_1235801637"/>Reasonable but More Provisional<text:bookmark-end text:name="__RefHeading___Toc126014_1235801637"/></text:p>
      <text:p text:style-name="P225">Other elements remain more dependent upon reconstruction:</text:p>
      <text:list text:style-name="L54">
        <text:list-item>
          <text:p text:style-name="P345"><text:span text:style-name="T34">the birth of Y'shúa around 13 </text:span><text:span text:style-name="T497">bce</text:span>;</text:p>
        </text:list-item>
        <text:list-item>
          <text:p text:style-name="P346">his biological age of approximately forty-two at death and ascension; </text:p>
        </text:list-item>
      </text:list>
      <text:list xml:id="list847757082" text:style-name="L55">
        <text:list-item>
          <text:p text:style-name="P347"><text:span text:style-name="T34">the interpretation of </text:span><text:span text:style-name="T44">G</text:span><text:span text:style-name="T45">ht</text:span> 95:9–10’s “seven times seven years” as a covenantal or typological completion rather than a second biological chronology; </text:p>
        </text:list-item>
        <text:list-item text:style-override="L56">
          <text:p text:style-name="P348">the precise placement of his journeys in Egypt and the East; </text:p>
        </text:list-item>
      </text:list>
      <text:list text:style-name="L57">
        <text:list-item>
          <text:p text:style-name="P349">the interpretation of the “eighteenth year” as a Herodian Temple-era notice; </text:p>
        </text:list-item>
      </text:list>
      <text:list xml:id="list1942985654" text:style-name="L58">
        <text:list-item>
          <text:p text:style-name="P350"><text:span text:style-name="T34">the interpretation of “began…to be thirty years of age” in </text:span><text:span text:style-name="T44">G</text:span><text:span text:style-name="T45">ht</text:span> 8:8 as a displaced notice related to the thirtieth year of the Herodian Temple era; </text:p>
        </text:list-item>
        <text:list-item text:style-override="L59">
          <text:p text:style-name="P351">the interpretation of the ordinary scriptural day according to the sequence Morning → Day → Evening → Night; </text:p>
        </text:list-item>
      </text:list>
      <text:list text:style-name="L60">
        <text:list-item>
          <text:p text:style-name="P352"><text:soft-page-break/>the historical proposal that evening-to-evening reckoning entered or gained dominance through Babylonian influence and the developing Pharisaic-rabbinic tradition; </text:p>
        </text:list-item>
      </text:list>
      <text:list text:style-name="L61">
        <text:list-item>
          <text:p text:style-name="P353">and the exact ancient method of intercalating the 364-day calendar. </text:p>
        </text:list-item>
      </text:list>
      <text:p text:style-name="P225">These proposals should not be concealed, but neither should they be represented as though the evidence permits no other conclusion.</text:p>
      <text:p text:style-name="P164"><text:span text:style-name="T34">The earlier birth and longer life are adopted because they allow the fuller </text:span><text:span text:style-name="T44">G</text:span><text:span text:style-name="T45">ht</text:span><text:span text:style-name="T34"> narrative to unfold. </text:span>The resulting biological age of approximately forty-two is distinguished from the “seven times seven years” of <text:span text:style-name="T44">G</text:span><text:span text:style-name="T45">ht</text:span> 95:9–10, which is interpreted as the covenantal completion of <text:span text:style-name="T34">Y'shúa</text:span>’s mortal experience and his arrival at the threshold of Jubilee.</text:p>
      <text:p text:style-name="P354"><text:span text:style-name="T34">The Herodian Temple era provides the preferred explanation for the Gospel’s unusual eighteenth- and thirtieth-year notices. The “eighteenth year” fits that secondary chronology more directly, while the “thirtieth year” appears to have been displaced or attached during transmission to wording about Y'shúa’s personal age. The precise textual history remains provisional, but the isolated phrase in </text:span><text:span text:style-name="T44">G</text:span><text:span text:style-name="T45">ht</text:span> 8:8 is not permitted to overturn the larger chronological pattern preserved by the Gospel. The intercalation method likewise preserves the calendar’s weekly and seasonal structure but cannot be claimed as an intact ancient formula recovered beyond dispute. </text:p>
      <text:p text:style-name="GHT_20_Subheading"><text:bookmark-start text:name="__RefHeading___Toc126016_1235801637"/>Why the Provisional Elements Still Matter<text:bookmark-end text:name="__RefHeading___Toc126016_1235801637"/></text:p>
      <text:p text:style-name="P225">A provisional conclusion is not a useless conclusion. Historical reconstruction often proceeds by comparing several incomplete witnesses and asking which framework explains the greatest amount of evidence with the fewest forced alterations.</text:p>
      <text:p text:style-name="P225">The adopted chronology should therefore be judged by its explanatory power:</text:p>
      <text:list text:style-name="L62">
        <text:list-item>
          <text:p text:style-name="P355">Does it allow the Gospel’s stages of Y'shúa’s life sufficient time? </text:p>
        </text:list-item>
        <text:list-item>
          <text:p text:style-name="P355">Does it make sense of the Temple-era language? </text:p>
        </text:list-item>
        <text:list-item>
          <text:p text:style-name="P355">Does it correspond to Daniel’s prophetic sequence? </text:p>
        </text:list-item>
        <text:list-item>
          <text:p text:style-name="P355">Does it preserve three days and three nights? </text:p>
        </text:list-item>
        <text:list-item>
          <text:p text:style-name="P355">Does it distinguish the resurrection from the discovery of the empty tomb? </text:p>
        </text:list-item>
        <text:list-item>
          <text:p text:style-name="P356">Does it fit the sacred weekly structure of the priestly calendar? </text:p>
        </text:list-item>
      </text:list>
      <text:p text:style-name="P225">No isolated answer proves the whole. Together they produce a coherent chronological reading worthy of serious consideration.</text:p>
      <text:p text:style-name="GHT_20_Numbered_20_Section"><text:bookmark-start text:name="__RefHeading___Toc126018_1235801637"/><text:soft-page-break/>15. Sacred Time and the Mission of Y'shúa<text:bookmark-end text:name="__RefHeading___Toc126018_1235801637"/></text:p>
      <text:p text:style-name="GHT_20_Numbered_20_Section"><text:span text:style-name="T34">The purpose of this excursus is not merely to replace one set of dates with another. Chronology matters because the </text:span><text:span text:style-name="T44">G</text:span><text:span text:style-name="T45">ht</text:span> presents the mission of Y'shúa as unfolding within sacred order.</text:p>
      <text:p text:style-name="P225">His life is not compressed into the few public years remembered by later tradition. It extends through childhood, exile, return, preparation, teaching, travel, anointing, testing, public ministry, rejection, death, and resurrection. Each stage contributes to the manifestation of the Perfect Life.</text:p>
      <text:p text:style-name="P225">The earlier years are therefore not “missing” in the sense that they possess no spiritual or historical importance. They are years of preparation and service. Egypt, Yisraél, Assyria, India, Persia, and the other eastern lands belong to the widening horizon of the Gospel. The final ministry in Yisraél gathers these years into their climactic purpose.</text:p>
      <text:p text:style-name="GHT_20_Subheading"><text:bookmark-start text:name="__RefHeading___Toc126020_1235801637"/>The Temple and the Living Sanctuary<text:bookmark-end text:name="__RefHeading___Toc126020_1235801637"/></text:p>
      <text:p text:style-name="P225">The Herodian Temple rises during the same era in which Y'shúa grows toward maturity. One is constructed from stones and adorned through royal wealth; the other is formed through wisdom, obedience, suffering, and divine anointing.</text:p>
      <text:p text:style-name="P225">The Temple chronology may therefore carry an implicit contrast. Herod’s sanctuary becomes the center of an order compromised by political power, priestly rivalry, commercial activity, and sacrifice. Y'shúa embodies the living sanctuary and restores the Higher Law.</text:p>
      <text:p text:style-name="P225">When the authorities demand a sign, the answer concerns the raising of the true Temple. The structure built over decades will ultimately fall, but the one rejected and put to death will be raised after three days.</text:p>
      <text:p text:style-name="P225">The chronology does not merely date the confrontation. It reveals the two orders meeting within history.</text:p>
      <text:p text:style-name="GHT_20_Subheading"><text:bookmark-start text:name="__RefHeading___Toc126022_1235801637"/>The End of the Bloody Order<text:bookmark-end text:name="__RefHeading___Toc126022_1235801637"/></text:p>
      <text:p text:style-name="P225">The middle year of Daniel’s final week marks the cutting off of the Anointed One and the ending of sacrifice in its deeper prophetic sense. The sacrifices continue outwardly until the destruction of the Temple, but their claim to represent the original will of Elohíym has been overthrown.</text:p>
      <text:p text:style-name="P225"><text:soft-page-break/>Y'shúa does not sanctify killing by becoming the supreme victim demanded by Elohíym. He exposes the violence of the world and remains faithful to the Higher Law even when that violence is turned against him.</text:p>
      <text:p text:style-name="P225">His resurrection is the answer of Elohíym to the powers that condemn and kill. Life—not death—is vindicated. Mercy—not sacrifice—is confirmed. The living sanctuary rises while the bloody order proceeds toward judgment.</text:p>
      <text:p text:style-name="GHT_20_Subheading"><text:bookmark-start text:name="__RefHeading___Toc126024_1235801637"/>Šabbath and Renewal<text:bookmark-end text:name="__RefHeading___Toc126024_1235801637"/></text:p>
      <text:p text:style-name="P225">The resurrection toward the completion of the Šabbath daylight joins redemption to creation. The seventh day bears witness that the work of Elohíym reaches its appointed fullness. Y'shúa rests from suffering and rises in vindication.</text:p>
      <text:p text:style-name="P225">The manifestation that follows announces a renewed creation. The first witnesses encounter not merely one who has escaped death, but the risen bearer of the Perfect Life. What was hidden within the tomb becomes the message entrusted to the disciples.</text:p>
      <text:p text:style-name="P225">The chronological sequence therefore carries theological meaning:</text:p>
      <text:list text:style-name="L63">
        <text:list-item>
          <text:p text:style-name="P357">Wednesday reveals the violence of the ruling order; </text:p>
        </text:list-item>
        <text:list-item>
          <text:p text:style-name="P357">the three days and three nights bear witness to the reality of death and burial; </text:p>
        </text:list-item>
        <text:list-item>
          <text:p text:style-name="P357">the Šabbath reveals completion, rest, and resurrection; </text:p>
        </text:list-item>
        <text:list-item>
          <text:p text:style-name="P358">and the first-day manifestations announce renewal and apostolic mission. </text:p>
        </text:list-item>
      </text:list>
      <text:p text:style-name="GHT_20_Numbered_20_Section"><text:bookmark-start text:name="__RefHeading___Toc126026_1235801637"/>Conclusion: The Recovery of an Ordered Witness<text:bookmark-end text:name="__RefHeading___Toc126026_1235801637"/></text:p>
      <text:p text:style-name="P225">The chronology of Y'shúa’s life in the <text:span text:style-name="T38">G</text:span><text:span text:style-name="T45">ht</text:span> shares several features with traditional Gospel chronologies, but it also preserves distinctive elements that require a larger framework. His birth is placed earlier, his life is longer, and the years ordinarily left hidden are filled with exile, formation, teaching, and travel.</text:p>
      <text:p text:style-name="Text_20_body"><text:span text:style-name="T34">Within the adopted reconstruction, Y'shúa is born around 13 </text:span><text:span text:style-name="T497">bce</text:span><text:span text:style-name="T34">. After his childhood in Yisraél and Egypt, his appearance in the Temple, and his years of ministry and formation in the East, he returns for his baptismal anointing in 27 </text:span><text:span text:style-name="T497">ce</text:span><text:span text:style-name="T34">. His final ministry unfolds during the opening years of Daniel’s seventieth week. He is put to death in the middle year, in the spring of 30 </text:span><text:span text:style-name="T497">ce</text:span><text:span text:style-name="T34">, when he is approximately forty-two years of age. </text:span>The <text:span text:style-name="T44">G</text:span><text:span text:style-name="T45">ht</text:span> places his ascension in midsummer of the same year, distinguishing it chronologically from the spring death and resurrection.</text:p>
      <text:p text:style-name="Text_20_body"><text:soft-page-break/>Its declaration that “seven times seven years” had been fulfilled in his life is understood covenantally and typologically: his completed experience stands at the threshold of Jubilee, though his biological age within the adopted chronology was approximately forty-two. </text:p>
      <text:p text:style-name="P225">The 364-day priestly calendar places the Passion within an ordered week. Y'shúa is put to death on Wednesday, remains within the earth through three days and three nights, and rises toward the completion of the Šabbath <text:span text:style-name="T569">daylight</text:span>. The empty tomb is discovered and the risen Y'shúa is manifested on the first day.</text:p>
      <text:p text:style-name="P225">The chronology remains a reconstruction. It should be tested rather than imposed. Some parts are firmly attested, others are probable, and some remain provisional. Yet its several strands form a coherent witness:</text:p>
      <text:list text:style-name="L64">
        <text:list-item>
          <text:p text:style-name="P359">creation establishes sacred time; </text:p>
        </text:list-item>
        <text:list-item>
          <text:p text:style-name="P359">the priestly calendar preserves its weekly order; </text:p>
        </text:list-item>
        <text:list-item>
          <text:p text:style-name="P359">prophecy measures the years; </text:p>
        </text:list-item>
        <text:list-item>
          <text:p text:style-name="P359">the Temple era marks the historical setting; </text:p>
        </text:list-item>
        <text:list-item>
          <text:p text:style-name="P359">the Gospel fills the years of Y'shúa’s life; </text:p>
        </text:list-item>
        <text:list-item>
          <text:p text:style-name="P360">and the Passion completes the appointed sequence. </text:p>
        </text:list-item>
      </text:list>
      <text:p text:style-name="Text_20_body"><text:span text:style-name="T34">To recover this chronology is therefore to recover more than dates. It is to perceive the mission of Y'shúa as the </text:span><text:span text:style-name="T44">G</text:span><text:span text:style-name="T45">ht</text:span> presents it: a life ordered from beginning to end, unfolding within the appointed times, restoring the Higher Law, and passing through death into resurrection and renewed creation.</text:p>
      <text:h text:style-name="P361" text:outline-level="1"><text:bookmark-start text:name="__RefHeading___Toc37391_3619305966 Copy 3 Copy 1 Copy 2"/>Excursus <text:span text:style-name="T34">V</text:span><text:span text:style-name="T572">I</text:span><text:span text:style-name="T542">: <text:line-break/></text:span>The Journey of the Soul <text:bookmark-end text:name="__RefHeading___Toc37391_3619305966 Copy 3 Copy 1 Copy 2"/></text:h>
      <text:p text:style-name="P362">—Gilgul, Resurrection, and the Ages of Restoration </text:p>
      <text:p text:style-name="GHT_20_Numbered_20_Section">Introduction</text:p>
      <text:p text:style-name="Text_20_body">The Gospel of the Holy Twelve presents human existence as a journey extending beyond the boundaries of a single earthly life. The human person comes from Elohíym, enters bodily existence, passes through experiences of instruction and testing, and continues under divine providence until Love and Wisdom are brought to maturity. Death does not terminate this journey. Neither, however, should every continuation of life beyond death be described in the same way. Gilgul, resurrection, spiritual ascent, and final restoration belong to one divine economy, but they are not interchangeable terms.</text:p>
      <text:p text:style-name="Text_20_body">In the title of this Excursus, “soul” is used in its familiar English sense for the continuing human being. More precisely, however, the personal “I” is here understood most nearly as <text:span text:style-name="Emphasis">rúaḥ</text:span>—spirit—bearing the higher capacity of <text:span text:style-name="Emphasis">neshamáh</text:span> and presently manifested in embodied <text:span text:style-name="Emphasis">néfesh</text:span>-life. The Hebrew and Greek terms overlap and vary according to context; they should not be forced into a rigid system that every scriptural passage must follow. Nevertheless, these functional distinctions help explain how the same person may pass through bodily life, death, assessment, correction, renewed embodiment, and finally resurrection without being reduced either to the present body or to an impersonal spiritual substance.</text:p>
      <text:p text:style-name="P363">This distinction is especially important because the conditions governing the journey of the person do not remain unchanged from age to age. The condition of those who died before the death and resurrection of Y'shúa cannot simply be equated with the condition of those who died afterward. His resurrection opened a passage through death that had not previously stood open in the same manner. Likewise, the resurrection of the saints, the gathering of the 144,000, and the judgment that came upon the former age during the crisis of 66–70 <text:span text:style-name="T573">ce</text:span> marked a further transition. Yet these events did not bring the whole history of the earth to its conclusion. Humanity continues, spirits continue to enter bodily life, and the work of correction and perfecting continues while creation awaits the future Return of <text:span text:style-name="T34">Y'shúa</text:span> and the fuller manifestation of the Age to Come.</text:p>
      <text:p text:style-name="Text_20_body">Gilgul must therefore be considered within a succession of ages. Before the resurrection of <text:span text:style-name="T34">Y'shúa</text:span>, repeated embodiment operated within a world still held under the <text:soft-page-break/>power of death and She’ól. With Y'shúa came the Firstfruits of resurrection. During the transitional generation, other worthy persons were gathered into that victory. In the present age, the First Resurrection is already a reality, yet the restoration of humanity remains incomplete. After the Return of Y'shúa, the conditions under which spirits advance may again be transformed.</text:p>
      <text:p text:style-name="Text_20_body">The purpose of this Excursus is not to map every hidden movement of every person. Such knowledge belongs to Elohíym. Its purpose is to clarify the relationship between repeated embodiment and resurrection and to show how both may serve the same ultimate work of restoration. Gilgul is not a rival to resurrection. It belongs to the remedial journey of persons who have not yet attained resurrection’s fullness. Resurrection is not merely another mortal embodiment. It is victory over mortality and entrance into a higher order of life.</text:p>
      <text:p text:style-name="GHT_20_Numbered_20_Section">1. The Human Person: Body, Néfesh, Rúaḥ, and Neshamáh</text:p>
      <text:p text:style-name="Text_20_body">Any consideration of gilgul and resurrection must begin with the language used for the human person. Scripture does not always employ its terms with the precision of a later philosophical system, and Hebrew, Greek, and English words do not correspond perfectly. Nevertheless, several working distinctions are useful.</text:p>
      <text:p text:style-name="Text_20_body">The physical body is the embodied form through which the person lives and acts in the material world. It is fashioned from the earth, animated by divine breath, and sustained only while life remains within it. The body is neither the whole person nor something inherently evil. It is a temporary but meaningful instrument through which the purposes of the present life are carried out.</text:p>
      <text:p text:style-name="Text_20_body">The Hebrew <text:span text:style-name="Emphasis">nefesh</text:span> and Greek <text:span text:style-name="Emphasis">psychē</text:span>, commonly translated “soul,” frequently refer to the living being, life, person, or embodied self. Thus, the human did not merely receive a <text:span text:style-name="Emphasis">nefesh</text:span> but “became a living nefesh” when the breath of life entered the body. In many passages, therefore, “soul” means the person as presently living rather than an independently defined spiritual component.</text:p>
      <text:p text:style-name="Text_20_body">The Hebrew <text:span text:style-name="Emphasis">ruach</text:span> and Greek <text:span text:style-name="Emphasis">pneuma</text:span> are better represented by “spirit.” They refer to breath, wind, animating power, disposition, and the spiritual principle that proceeds from Elohíym and survives the dissolution of the present bodily life. The <text:span text:style-name="Emphasis">ruach</text:span> is not created by the body, although it becomes clothed in bodily and personal conditions during embodiment.</text:p>
      <text:p text:style-name="Text_20_body"><text:span text:style-name="Emphasis">Neshamah</text:span> may refer to the higher breath or inward spiritual capacity by which the human person receives illumination, conscience, and communion with Elohíym. The distinctions among <text:span text:style-name="Emphasis">nefesh</text:span>, <text:span text:style-name="Emphasis">ruach</text:span>, and <text:span text:style-name="Emphasis">neshamah</text:span> should not be made so rigid <text:soft-page-break/>that every passage is forced into a single technical scheme. Their value is functional: they help distinguish the present embodied person from the deeper spiritual identity that precedes, survives, and may again enter embodied existence.</text:p>
      <text:p text:style-name="Text_20_body">For this reason, the present excursus will ordinarily use “spirit” for <text:span text:style-name="Emphasis">ruach</text:span> or <text:span text:style-name="Emphasis">pneuma</text:span>, “soul” for <text:span text:style-name="Emphasis">nefesh</text:span> or <text:span text:style-name="Emphasis">psychē</text:span> when the traditional wording requires it, and “person,” “being,” or “self” where these better communicate the sense. Gilgul concerns not the wandering of an abstract fragment, but the continuing journey of a morally accountable person under the government of Elohíym.</text:p>
      <text:p text:style-name="GHT_20_Numbered_20_Section">2. What Gilgul Is—and What It Is Not</text:p>
      <text:p text:style-name="Text_20_body"><text:span text:style-name="Emphasis">Gilgul</text:span> literally suggests turning, rolling, or revolving and came to designate the <text:span text:style-name="T574">spirit</text:span>’s passage through successive embodiments. As used here, it means that the spiritual identity of a person is not created by the present body and is not necessarily limited to one mortal life. The person may enter more than one bodily sojourn as the purposes of divine instruction, correction, service, and restoration require.</text:p>
      <text:p text:style-name="Text_20_body">The Gospel of the Holy Twelve presents this journey as being governed by divine Love and Wisdom. It is not an automatic cycle produced by an impersonal law, nor a system in which the s<text:span text:style-name="T575">pirit</text:span> wanders without guidance from one existence to another. Sowing and reaping remain real, but they operate within providence. Judgment is purposeful, embodiment is appointed, and every remedial condition remains directed toward restoration.</text:p>
      <text:p text:style-name="Text_20_body">Gilgul must also be distinguished from the crude notion that human beings are routinely reborn as animals. The <text:span text:style-name="T38">G</text:span><text:span text:style-name="T576">ht</text:span> teaches the spiritual continuity and moral development of the person; it does not require a descending interchange of human and animal identities. Its reverence for animals rests upon their own creaturely life and relation to Elohíym—not upon speculation that any particular animal was formerly human.</text:p>
      <text:p text:style-name="Text_20_body">Nor does gilgul mean that every affliction reveals personal guilt committed in a former life. In the case of the man born blind, the disciples asked whether he or his parents had sinned, demonstrating that prenatal moral causation was intelligible to them. Yet Y'shúa refused the accusation implicit in their alternatives and directed attention instead to the works of Elohíym being manifested in him (John 9:1–4; compare <text:span text:style-name="T38">G</text:span><text:span text:style-name="T576">ht</text:span> 53:1–2; 54:13).</text:p>
      <text:p text:style-name="Text_20_body">Some suffering arises from personal wrongdoing; some from the wrongdoing of others; some from collective corruption, inherited conditions, natural limitation, or <text:soft-page-break/>faithful participation in the suffering of the world. Still other conditions may contribute to an education whose full purpose is hidden from present sight. Gilgul enlarges the possible field of causation, but it does not authorize us to condemn the sufferer. Only Elohíym sees the whole journey and can judge it rightly.</text:p>
      <text:p text:style-name="GHT_20_Numbered_20_Section">3. The Purpose of Repeated Embodiment</text:p>
      <text:p text:style-name="P364">Repeated embodiment is not an end in itself. Its purpose is the perfecting of the person. Each life provides conditions in which the person may learn, reap what it has sown, repair what has been damaged, develop neglected virtues, complete unfinished service, and become more fully responsive to divine Love and Wisdom.</text:p>
      <text:p text:style-name="Text_20_body">This does not mean that every life follows a simple progression from lower to higher. A person may resist illumination, repeat former failures, misuse freedom, or deepen an existing bondage. Nevertheless, even judgment remains remedial within the larger purpose of Elohíym. Consequences disclose what the person has become and create new occasions for repentance and restoration.</text:p>
      <text:p text:style-name="Text_20_body">Repeated embodiment also helps explain the unequal conditions of mortal life without reducing them to either chance or vindictive punishment. S<text:span text:style-name="T575">pirit</text:span>s do not enter identical <text:span text:style-name="T575">embodied </text:span>circumstances because their histories, needs, assignments, and stages of development are not identical. One life may emphasize correction, another preparation, another sacrificial service, and another the completion of work begun in an earlier age. Frequently these purposes overlap.</text:p>
      <text:p text:style-name="Text_20_body">The goal is not endless return to the present order. Gilgul belongs to the journey toward resurrection, transfiguration, and mature participation in the life of the age to come. Mortal embodiment continues only insofar as it serves the healing and perfecting of the person and the restoration of the creation in which that person has been called to labor.</text:p>
      <text:p text:style-name="Text_20_body">This teaching therefore intensifies rather than diminishes the moral importance of the present life. Another opportunity should never be presumed upon as an excuse for delay. The conditions now entrusted to us contain a present calling that may not be repeated in the same form. What can be repented of, repaired, learned, or accomplished now should be undertaken now.</text:p>
      <text:p text:style-name="GHT_20_Numbered_20_Section">4. Personal Identity and the Veiling of Memory</text:p>
      <text:p text:style-name="Text_20_body">If the person has lived before, the natural question is why those former lives are not ordinarily remembered. Yet conscious memory is not the whole of identity. Even <text:soft-page-break/>within the present life, infancy, sleep, injury, illness, and the ordinary fading of memory remove large portions of experience without creating a different person. Moral continuity may remain where recollection is incomplete.</text:p>
      <text:p text:style-name="Text_20_body">In gilgul, the continuing <text:span text:style-name="Emphasis">ruach</text:span> enters new bodily, familial, linguistic, cultural, and historical conditions. A new embodied <text:span text:style-name="Emphasis">nefesh</text:span> or personal self develops through those conditions, while the deeper spiritual identity remains continuous. The former personality is therefore neither reproduced unchanged nor simply discarded. Its moral formation, dispositions, unresolved tendencies, acquired capacities, and divine calling may be carried forward without a complete transfer of autobiographical memory.</text:p>
      <text:p text:style-name="Text_20_body">The veiling of memory may itself be merciful. Full recollection could overwhelm the developing personality, bind the person excessively to former relationships, or prevent a genuinely new response to present conditions. Forgetfulness allows the <text:span text:style-name="T577">continuing person</text:span> to encounter <text:span text:style-name="T577">the</text:span> present life with sufficient freedom while still bearing the inward consequences of what it has previously become.</text:p>
      <text:p text:style-name="Text_20_body">Former experience may nevertheless appear indirectly: as an unusual affinity or aversion, an inward sense of obligation, an aptitude not easily explained by present training, a sudden recognition, or a persistent burden to recover neglected truth. Such features may be meaningful, but none proves a former identity. Similarity of teaching, temperament, or calling is not sufficient to establish that one historical person has returned as another.</text:p>
      <text:p text:style-name="P365">Scriptural reports concerning Eliyahu, Yoḥanán, returning prophets, and the man born blind show that questions of preexistence and recurring prophetic identity were not unintelligible in the world of Y'shúa and his disciples. They do not give us permission to construct confident genealogies of <text:span text:style-name="T577">spirit</text:span>s. Where the <text:span text:style-name="T38">G</text:span><text:span text:style-name="T578">ht</text:span> identifies a continuity, its testimony may be considered on its own terms; where it does not, restraint is required.</text:p>
      <text:p text:style-name="Text_20_body">The relevant question is therefore not, “Who was I?” but, “What has been entrusted to me now?” Whatever has been carried from an earlier sojourn must be purified and rightly used in the present one. Identity is preserved not so that the former personality may be celebrated, but so that the continuing person may be perfected.</text:p>
      <text:p text:style-name="P366">5. Gilgul before the Resurrection of <text:span text:style-name="T579">Y</text:span><text:span text:style-name="T580">'</text:span><text:span text:style-name="T579">shúa</text:span></text:p>
      <text:p text:style-name="P367">Before the resurrection of Y'shúa opened a new order of immortal life, the ordinary course of the continuing spirit included repeated passage between earthly embodiment and the intermediate state. Death ended a particular bodily sojourn but did <text:soft-page-break/>not end the person’s existence, moral development, or relation to Elohíym. The departed rested in She’ol—understood broadly as the realm of the dead, containing differing conditions or compartments. The righteous rested in the place familiarly called “Abraham’s Bosom,” while 1 Enoch 22 similarly describes separated chambers prepared for different classes of the departed. There the spirit awaited judgment, renewed embodiment, resurrection, or some further divine assignment. </text:p>
      <text:p text:style-name="P368"><text:span text:style-name="T38">G</text:span><text:span text:style-name="T581">ht</text:span> 37 presents this process more explicitly than the canonical account of Y'shúa’s conversation with Nicodemus. It begins with the declaration:</text:p>
      <text:p text:style-name="P369">Blessed are they who suffer many experiences, for they shall be made perfect through suffering: they shall be as the messengers of Elohíym in heaven and shall die no more, neither shall they be born any more, for death and birth have no more dominion over them.</text:p>
      <text:p text:style-name="Text_20_body">The promise of no longer dying or being born implies a preceding condition in which both death and birth continue to exercise dominion. Repeated birth belongs to the unfinished journey; freedom from further birth belongs to the <text:span text:style-name="T577">person</text:span> that has suffered, overcome, and been made perfect. The goal is not perpetual reincarnation, but mature and enduring life in the Kingdom of Elohíym.</text:p>
      <text:p text:style-name="Text_20_body">The following saying strengthens this distinction:</text:p>
      <text:p text:style-name="P369">They who have suffered and overcome shall be made Pillars in the Miqdásh of my Elohíym, and they shall go out no more.</text:p>
      <text:p text:style-name="Text_20_body">The language recalls Revelation 3:12, where the conqueror becomes a pillar in the Temple of Elohíym and “shall go out no more.” To “go out” may therefore signify more than departure from a physical sanctuary. Within the argument of <text:span text:style-name="T38">G</text:span><text:span text:style-name="T582">ht</text:span> 37, it includes the <text:span text:style-name="T577">spirit</text:span>’s repeated departure into the changing conditions of mortal embodiment. The perfected ones attain stability in the heavenly order and are no longer required to pass outward again through death and birth; <text:span text:style-name="T583">but, that this may not necessarily prevent additional voluntary missions.</text:span></text:p>
      <text:p text:style-name="P370">Nicodemus then asks how a person can be born again when old. In the canonical Gospel, Y'shúa answers that one must be born of water and Spirit. The <text:span text:style-name="T38">G</text:span><text:span text:style-name="T582">ht</text:span> reads:</text:p>
      <text:p text:style-name="P369">Truly, I say to you, unless a man be born again of flesh and of Spirit, he cannot enter into the Kingdom of Elohíym.</text:p>
      <text:p text:style-name="Text_20_body">The addition of “flesh” makes renewed embodiment part of the teaching. Birth of flesh concerns the s<text:span text:style-name="T577">pirit</text:span>’s reentry into mortal conditions; birth of Spirit concerns inward regeneration and eventual preparation for the Kingdom. These should not be separated, for outward experience without spiritual renewal does not perfect the <text:soft-page-break/>person, while spiritual development ordinarily unfolds through the concrete trials, relationships, choices, and responsibilities of embodied life.</text:p>
      <text:p text:style-name="P370">Y'shúa illustrates the process through the wind and the movement of light:</text:p>
      <text:p text:style-name="P369">The light shines from the East all the way to the West. Out of the darkness, the sun arises and goes down into darkness again; so is it with man, from the ages to the ages. When it comes from the darkness, it is that he has lived before, and when it goes down again into darkness, it is that he may rest for a little while, and thereafter again exist.</text:p>
      <text:p text:style-name="Text_20_body">Here “darkness” need not signify moral evil. It represents the hidden condition from which the person emerges into visible earthly life and to which the person returns at death. The <text:span text:style-name="T577">departed </text:span>s<text:span text:style-name="T577">pirit</text:span> rests “for a little while” and afterward exists again in another manifest condition. The movement occurs “from the ages to the ages,” placing the individual journey within the larger succession of divine ages.</text:p>
      <text:p text:style-name="Text_20_body">The teaching reaches its clearest expression in the saying:</text:p>
      <text:p text:style-name="P369">So, through many changes, you must be made perfect, as it is written in the book of Job, “I am a wanderer, changing place after place and house after house, until I come to the city and mansion which is eternal.”</text:p>
      <text:p text:style-name="Text_20_body">The cited saying is absent from the received text of Job. It may reflect an alternate textual tradition, a lost source, or a saying associated with Job that did not survive in the present canonical form. Whatever its textual history, the <text:span text:style-name="T38">G</text:span><text:span text:style-name="T582">ht</text:span> uses “place after place and house after house” to describe the s<text:span text:style-name="T577">pirit</text:span>’s passage through successive habitations. The “house” is not its final identity but a dwelling occupied during one stage of the journey. The destination is the eternal city and mansion—the stable resurrection life in which death and birth no longer rule.</text:p>
      <text:p text:style-name="Text_20_body"><text:span text:style-name="T38">G</text:span><text:span text:style-name="T582">ht</text:span> 37 therefore contains the pattern governing this excursus: emergence from the hidden state, earthly embodiment, suffering and moral experience, return to rest, renewed existence, and eventual perfection. Gilgul belongs to the ages during which this work remains unfinished. Resurrection brings the perfected person into the enduring order toward which those successive lives were always directed.</text:p>
      <text:p text:style-name="GHT_20_Numbered_20_Section">6. <text:span text:style-name="T584">Y'shúa</text:span> and the Firstfruits of Resurrection</text:p>
      <text:p text:style-name="P370">Although persons had previously been restored to mortal life, Y'shúa’s resurrection was of another order. Those raised by Eliyahu, Elisha, Y'shúa, or the apostles <text:soft-page-break/>returned to the conditions of ordinary embodiment and eventually died again. Their restoration was real, but it was not yet the final victory over death. Y'shúa was raised into incorruptible life and therefore became “the firstfruits of those who have fallen asleep” and “the firstborn from the dead.”</text:p>
      <text:p text:style-name="P371">This does not require the conclusion that no righteous person had ever ascended into a heavenly condition before him. Ḥanokh, Eliyahu, Moshéh, and other exceptional figures may have received anticipatory translations or assignments. Nor does it deny that departed spirits existed consciously in the several conditions of She’ol, including the righteous who rested in Abraham’s Bosom awaiting the messianic deliverance. The claim is that Y'shúa opened and governed the resurrection order in its messianic fullness. What had previously appeared exceptionally or provisionally was established through him as the appointed destiny of the saints and, ultimately, of creation.</text:p>
      <text:p text:style-name="Text_20_body">His resurrection must therefore be distinguished from another gilgul. He did not merely enter another mortal body to resume the same cycle of birth and death. The body placed in the tomb was raised and transformed. Continuity was preserved—he could be recognized, speak, eat, show his wounds, and commission his disciples—yet his manner of life was no longer bounded by ordinary mortality. Resurrection preserved personal and embodied identity while bringing both into a higher mode of existence.</text:p>
      <text:p text:style-name="P370">Matthew records that, following Y'shúa’s death and resurrection, “many bodies of the saints which slept arose,” came out of the tombs, entered the holy city, and appeared to many. Whatever questions remain concerning the precise chronology and nature of their manifestation, the passage presents Y'shúa’s victory as immediately fruitful in others. He rises not as an isolated exception but as the beginning of a harvest.</text:p>
      <text:p text:style-name="Text_20_body">These risen saints may therefore be understood as an inaugural company or firstfruits accompanying the Firstfruits. Their appearance testified that the gates of death had been opened and that the righteous who had awaited the Messiah were beginning to participate in his victory. Yet this initial raising did not exhaust the First Resurrection. The apostolic writings continued to look toward a fuller gathering at the approaching consummation of the age.</text:p>
      <text:p text:style-name="P370">Y'shúa’s resurrection consequently marks a decisive transition in the journey of <text:span text:style-name="T585">persons</text:span>. Before it, repeated embodiment and rest in She’ol belonged to the ordinary pattern of an unfinished humanity. Through his resurrection, an immortal order was opened in which the perfected saints could “go out no more.” Gilgul was not <text:soft-page-break/>thereby terminated for every <text:span text:style-name="T577">person</text:span>, but its intended goal was historically manifested and made accessible through the risen Messiah.</text:p>
      <text:p text:style-name="GHT_20_Numbered_20_Section">7. The Saints and the First Resurrection</text:p>
      <text:p text:style-name="P370">The First Resurrection unfolds in an order rather than being confined to one undifferentiated moment. Y'shúa is the Firstfruits; the saints raised in connection with him are an inaugural company; and the faithful dead awaiting the first-century consummation form the fuller harvest. This corresponds to Sha’ul’s statement: “Messiah the firstfruits; afterward they that are Messiah’s at his coming.”</text:p>
      <text:p text:style-name="P370">The “coming” expected by the apostles had a first-century covenantal fulfillment during the judgment upon the persecuting powers and the passing of the former Temple order. The martyrs who had suffered for the testimony of Y'shúa were not abandoned in She’ol. Revelation portrays them beneath the altar awaiting vindication and later beholds them alive and reigning with Messiah. This is called “the First Resurrection.”</text:p>
      <text:p text:style-name="Text_20_body">Their resurrection should not be reduced to the political survival of the assembly, the vindication of a cause, or a metaphorical renewal of Israel. Those corporate and covenantal dimensions are present, but Revelation speaks of persons who had died for their testimony and afterward lived and reigned with Messiah. The event was heavenly and largely invisible to those remaining on earth, but it was no less real for being hidden from ordinary sight.</text:p>
      <text:p text:style-name="Text_20_body">The First Resurrection may also have included worthy living saints who were changed, gathered, or translated into the heavenly assembly without first passing through the ordinary experience of death. Sha’ul distinguishes the dead who are raised from the living who are transformed, while uniting both companies in their gathering to Messiah. The exact manner of that transformation remains hidden, and the texts do not require us to reconstruct every physical detail.</text:p>
      <text:p text:style-name="Text_20_body">Those admitted into this resurrection order had reached a stage in which death and birth no longer exercised dominion over them. They had overcome, become pillars in the heavenly Miqdásh, and entered the reign of Messiah. They were not returned to another ordinary mortal sojourn but raised or transformed for priestly and royal service in the age that followed.</text:p>
      <text:p text:style-name="Text_20_body">The First Resurrection is therefore both personal and corporate. It concerns the raising and transformation of particular saints, but it also establishes a heavenly covenantal body sharing in the government of Messiah. These perfected ones continue to serve within the restoration of others. Deliverance from further mortal birth <text:soft-page-break/>is not retirement from the work of Love and Wisdom; it is entrance into a higher form of that work.</text:p>
      <text:p text:style-name="P370">This interpretation permits the apostolic language of nearness to retain its natural force. The generation addressed by Y'shúa and the apostles did witness the end of the Temple age, the judgment of the persecuting city, the vindication of the martyrs, and the heavenly enthronement of the saints. Nevertheless, 70 <text:span text:style-name="T586">ce</text:span> was <text:span text:style-name="Strong_20_Emphasis">an End</text:span>, not <text:span text:style-name="Strong_20_Emphasis">The End</text:span>. The First Resurrection established a new stage of the Kingdom without completing the restoration of every <text:span text:style-name="T587">person</text:span> or the final transfiguration of creation.</text:p>
      <text:p text:style-name="GHT_20_Numbered_20_Section">8. The 144,000 and the Crisis of 66–70 <text:span text:style-name="T582">ce</text:span></text:p>
      <text:p text:style-name="Text_20_body">Revelation identifies the 144,000 as “firstfruits unto Elohíym and to the Lamb.” They are sealed from the tribes of Israel, stand with the Lamb upon Mount Zion, bear the divine name, and sing a song that others cannot learn. Their description joins Israel, martyrdom, purity, priestly consecration, and heavenly service.</text:p>
      <text:p text:style-name="Text_20_body">The number should first be heard symbolically: twelve multiplied by twelve and enlarged by a thousand expresses the covenantal fullness of Israel under messianic order. Yet symbolism need not exclude an actual company corresponding to it. The 144,000 may represent the complete firstfruits body gathered from Israel and from those joined to Israel through fidelity to the Lamb.</text:p>
      <text:p text:style-name="Text_20_body">They should not be detached from the saints and martyrs considered in the preceding section. Revelation 7 shows the sealed servants before the winds of judgment are released and then beholds a great multitude emerging from the great tribulation. Revelation 14 presents the 144,000 with the Lamb as firstfruits. Revelation 20 shows the martyrs raised and reigning with Messiah in the First Resurrection. These visions portray different aspects or companies within one unfolding consummation rather than unrelated events.</text:p>
      <text:p text:style-name="Text_20_body">The years 66–70 <text:span text:style-name="T582">ce</text:span> supplied the principal historical setting of that consummation. The revolt, persecution, siege, destruction of the Temple, and collapse of the former covenantal order formed the earthly side of a greater heavenly transition. The war continued in its aftereffects beyond the fall of Yerushaláyim, but 70 <text:span text:style-name="T582">ce</text:span> remains the decisive covenantal boundary. The wider judgments of 64–66–70–73/74 <text:span text:style-name="T582">ce</text:span>—and their later Roman aftershocks—belong to the same first-century field without requiring every event to be treated as one simultaneous occurrence.</text:p>
      <text:p text:style-name="Text_20_body">Within this period, the righteous dead were raised and the worthy living gathered or transformed according to their appointed order. The martyrs entered the heavenly <text:soft-page-break/>reign of Messiah, and the sealed firstfruits stood with the Lamb upon the heavenly Zion. This was the First Resurrection associated with the close of the former age.</text:p>
      <text:p text:style-name="Text_20_body">The gathering of the 144,000 therefore did not end gilgul universally. It completed the firstfruits company. Other <text:span text:style-name="T587">persons</text:span> continued their education, correction, service, and purification through the conditions appointed to them. The First Resurrection was first in order and quality, not the resurrection of every person who would ever live.</text:p>
      <text:p text:style-name="Text_20_body">This distinction preserves both the reality of the first-century fulfillment and the continuing expectation of the future. Messiah truly came in judgment and kingdom during the 66–70 <text:span text:style-name="T588">ce</text:span> consummation; the martyrs truly were vindicated; and the saints truly entered their promised reign. Yet the nations were not finally healed, death was not universally abolished, and creation was not completely transfigured. The firstfruits guarantee the harvest still to come.</text:p>
      <text:p text:style-name="GHT_20_Numbered_20_Section">9. Gilgul during the Present Age</text:p>
      <text:p text:style-name="Text_20_body">The First Resurrection and the gathering of the firstfruits changed the administration of the departed, but they did not complete the perfecting of every person. Revelation’s beatitude announces the transition:</text:p>
      <text:p text:style-name="P372">Blessed are the dead which die in the Lord from henceforth: Yes, says the Spirit, that they may rest from their labors; and their works do follow them.</text:p>
      <text:p text:style-name="P373">—Revelation 14:13</text:p>
      <text:p text:style-name="P367">“From henceforth” indicates a new condition following the gathering depicted in Revelation 14. The righteous who died afterward no longer awaited the initial opening of the messianic resurrection order in the same manner as those who had died before Y'shúa’s victory and the first-century consummation. Messiah now reigned with his risen saints, the heavenly Miqdásh had received its firstfruits company, and the departed faithful could rest within an order already opened by the Firstborn.</text:p>
      <text:p text:style-name="Text_20_body">This does not require us to conclude that every righteous person who dies immediately receives the same resurrection rank, office, or transfigured embodiment as the martyrs and the 144,000. The “firstfruits” designation implies both a completed initial harvest and a greater harvest still developing. The departed may rest, serve, receive instruction, await resurrection, or be assigned another embodiment according to their condition and calling. The precise order belongs to the judgment of Elohíym.</text:p>
      <text:p text:style-name="Text_20_body"><text:soft-page-break/>Gilgul therefore may continue during the present age. A <text:span text:style-name="T589">person</text:span> may return for correction and further growth, but renewed embodiment need not always imply punishment or previous failure. A person may also return to complete unfinished work, assist others, recover a neglected witness, or serve a purpose belonging to another generation. Remedial, educational, and vocational assignments may overlap within the same life.</text:p>
      <text:p text:style-name="Text_20_body">This possibility helps explain why certain persons appear with unusual spiritual maturity, an early sense of vocation, or a compelling burden to restore truths obscured in an earlier age. It may also help account for the reappearance of particular prophetic patterns. Nevertheless, resemblance does not establish identity. No one should be identified confidently as the returned embodiment of a former saint, prophet, or teacher without clear revelatory warrant.</text:p>
      <text:p text:style-name="Text_20_body">The continuing spirit enters new bodily, familial, cultural, and historical conditions and becomes animated into a new bodily-<text:span text:style-name="Emphasis">nefesh</text:span> sojourn. Former memories are ordinarily veiled, while moral formation, unresolved tendencies, spiritual capacities, and divine assignments may continue. At death, the spirit again enters the hidden state, where the completed life may be reviewed, judged, healed, and directed toward whatever condition should follow.</text:p>
      <text:p text:style-name="P367">The present age is therefore neither an empty interval nor merely a prolonged delay before the Return of Y'shúa. It is an active age of harvest, judgment, instruction, and restoration. The risen Messiah and the perfected saints already minister from the heavenly order, while persons embodied on earth continue to repent, learn, repair, serve, and prepare for resurrection. The First Resurrection has occurred, but the journey of creation toward its full transfiguration continues.</text:p>
      <text:p text:style-name="P374">10. The Return of <text:span text:style-name="T590">Y'shúa</text:span> and the Age to Come</text:p>
      <text:p text:style-name="P367">The coming of Y'shúa in the events of 66–70 <text:span text:style-name="T591">ce</text:span> fulfilled the promised judgment upon the former Temple order, vindicated the martyrs, and brought the First Resurrection to its covenantal consummation. Yet this was <text:span text:style-name="Strong_20_Emphasis">an End</text:span>, not <text:span text:style-name="Strong_20_Emphasis">The End</text:span>. The Kingdom entered a new stage, but the nations were not finally subdued, death was not abolished universally, and creation did not enter its complete transfiguration.</text:p>
      <text:p text:style-name="P367"><text:span text:style-name="T38">G</text:span><text:span text:style-name="T591">ht</text:span> 61 preserves the expectation of a still-future consummation. The proclamation of the Gospel throughout the whole world precedes “The End,” when the Son of Man is manifested and the powers opposed to the Kingdom are judged. The spread of the apostolic message within the first-century Roman world—including the statement in Colossians 1:6 that the Gospel was bearing fruit “in all the world”—<text:soft-page-break/>does not exhaust the universal scope of Matthew 24:14 or <text:span text:style-name="T38">G</text:span><text:span text:style-name="T591">ht</text:span> 61:5b. The first-century mission set that proclamation in motion; it did not complete its final worldwide purpose.</text:p>
      <text:p text:style-name="P367">The future Return should not ordinarily be understood as another gilgul of Y'shúa. The possibility that “coming again” might describe another mortal embodiment can be considered, but it remains speculative and does not best fit the larger resurrection testimony. Y'shúa has already passed beyond the dominion of death and birth. His Return is therefore more consistently understood as the tangible manifestation of the same risen and transfigured Messiah, not his entrance into another ordinary bodily-<text:span text:style-name="Emphasis">nefesh</text:span> sojourn.</text:p>
      <text:p text:style-name="P367">At that Return, the distinction between resurrected or transfigured saints and the mortal nations need not disappear immediately. The perfected ones may serve with Y'shúa in immortal life while peoples still embodied under mortal conditions enter an age of judgment, instruction, healing, and ordered government. Resurrection does not remove the saints from creation’s restoration; it equips them to participate in it from a higher order.</text:p>
      <text:p text:style-name="Text_20_body">The restoration of Israel and Yerushaláyim may belong to this transition. Revelation’s vision of the “camp of the saints” and “the beloved city” surrounded during the “little season” appears to presuppose that what was once overthrown has again become visibly established. The fire that descends upon its enemies presents another recapitulating picture of judgment at The End, when the powers gathered against the divine order are finally subdued.</text:p>
      <text:p text:style-name="P367">This may also provide a setting for the two related trajectories of Davidic prophecy. Y'shúa, the greater Seed of David, reigns over the nations as Messiah, while David himself may serve as prince-king over a restored Israel under Y'shúa’s universal sovereignty. Such a return of David could involve resurrection, transfiguration, or another divinely appointed embodiment, but the manner should remain explicitly provisional. The prophetic distinction is clearer than the hidden process by which it might be fulfilled.</text:p>
      <text:p text:style-name="Text_20_body">The interval between the first-century enthronement and the future consummation accords with the Messiah “henceforth expecting till his enemies be made his footstool” (Hebrews 10:13). His reign is already real, but its earthly manifestation advances through the ages until opposition is brought beneath his authority. The future Return openly discloses that reign, judges the powers resisting it, and inaugurates the further order in which the nations and creation are brought toward restoration.</text:p>
      <text:p text:style-name="Text_20_body"><text:soft-page-break/>The age to come should therefore not be reduced either to the present heavenly state or to an instantaneous conclusion in which every distinction disappears. It is the next manifest stage of the restorative Kingdom: Y'shúa reigning openly, the resurrected saints serving with him, Israel restored to its appointed vocation, the nations instructed and judged, and mortal creation progressively prepared for resurrection and transfiguration.</text:p>
      <text:p text:style-name="GHT_20_Numbered_20_Section">11. Resurrection, Transfiguration, and Final Restoration</text:p>
      <text:p text:style-name="Text_20_body">Gilgul and resurrection belong to the same restorative purpose, but they are not identical. Gilgul concerns the continuing spirit’s entrance into successive mortal embodiments through which the person may learn, repair, serve, and be perfected. Resurrection is the divine raising of the person into a new order of embodied life. It is not merely another return to mortality, nor the indefinite continuation of death and birth.</text:p>
      <text:p text:style-name="Text_20_body">Y'shúa is the Firstfruits and governing pattern of resurrection. His rising does not abolish the continuing education of persons who remain unprepared for that order, but it reveals the intended goal of their journey: life liberated from death, corruption, and the bondage of the present world. Those gathered into the several orders of resurrection participate in his victory according to their appointed time and calling. Others continue under divine providence until they also are prepared for whatever higher life and service Elohíym appoints.</text:p>
      <text:p text:style-name="Text_20_body">Transfiguration describes the transformation of embodied existence rather than its abandonment. The mortal is clothed with immortality, the corruptible with incorruption, and the natural body is raised as a spiritual body. Personal identity is preserved, but embodiment is purified and brought into harmony with the spirit. The body is no longer a mortal habitation subject to decay or an obscuring veil, but a luminous and enduring expression of the perfected person.</text:p>
      <text:p text:style-name="P367"><text:span text:style-name="T38">G</text:span><text:span text:style-name="T591">ht</text:span> 88 places this transformation within the still greater movement of creation:</text:p>
      <text:p text:style-name="P369">For by involution and evolution shall the salvation of all the world be accomplished—by the descent of spirit into matter, and the ascent of matter into spirit, through the ages.</text:p>
      <text:p text:style-name="Text_20_body">Spirit descends into matter not so that creation may remain enslaved to corruption, but so that matter may be raised, purified, and spiritualized. The “ascent of matter into spirit” should not be understood as the annihilation of material creation. It is the restoration and transfiguration of creation: embodiment healed, appetite <text:soft-page-break/>purified, violence overcome by Love, falsehood dispelled by Wisdom, and the creaturely order brought into harmony with Elohíym.</text:p>
      <text:p text:style-name="Text_20_body">Final restoration must not be confused with moral indifference or salvation without repentance, judgment, and transformation. <text:span text:style-name="T38">G</text:span><text:span text:style-name="T592">ht</text:span> presents a process extending “through the ages,” in which the consequences of evil are real and the person must be born again, overcome, and be made perfect. <text:span text:style-name="T38">G</text:span><text:span text:style-name="T592">ht</text:span> discloses the broad pattern by which resistant beings are judged, corrected, reborn, and brought through the ages toward restoration, although it does not explain how every stage of that process is applied to every individual being. What is clearly disclosed is the governing purpose: “the salvation of all the world” and the ascent of creation into harmony with its divine source. <text:span text:style-name="T593">But for those who embrace evil fully after many opportunities to change course, there will be annihilation.</text:span></text:p>
      <text:p text:style-name="Text_20_body">Gilgul, resurrection, and transfiguration are therefore not competing explanations of the person’s destiny. They are distinguishable stages within one restorative movement. Gilgul serves the unfinished education and perfecting of the person; resurrection releases the perfected from the dominion of death and birth; transfiguration brings embodied life into correspondence with spirit; and final restoration extends this victory until the world is healed and creation fulfills its purpose in Elohíym.</text:p>
      <text:p text:style-name="GHT_20_Numbered_20_Section">12. Humility concerning the Hidden Process</text:p>
      <text:p text:style-name="Text_20_body">The broad pattern may be discerned, but much of the process remains hidden. Scripture and the <text:span text:style-name="T38">G</text:span><text:span text:style-name="T591">ht</text:span> permit us to affirm the preexistence of the continuing spirit, repeated embodiment, enduring personal accountability, differing orders of resurrection, and the restoration and transfiguration of creation. They do not provide a complete map explaining precisely how judgment, memory, rest, reassignment, renewed embodiment, resurrection, and transfiguration operate in every case.</text:p>
      <text:p text:style-name="Text_20_body">This limitation should restrain both dogmatism and speculation. We should not confidently assign former identities to living persons, presume to know why a spirit has entered particular conditions, or interpret every affliction as punishment for wrongdoing in another life. Nor should we attempt to determine the spiritual rank or ultimate destiny of another person. Only Elohíym sees the whole journey and judges it with perfect Love and Wisdom.</text:p>
      <text:p text:style-name="Text_20_body">The mystery also requires care in interpreting our own inward impressions. An unusual affinity, aptitude, memory, burden, or sense of recognition may be meaningful, but it does not by itself establish a former identity. Whatever may have <text:soft-page-break/>preceded the present life, its value lies in the truth, responsibility, or service it places before us now—not in the status we might claim from it.</text:p>
      <text:p text:style-name="Text_20_body">The proper fruit of this teaching is therefore not curiosity concerning who we may once have been, but faithfulness within the bodily-<text:span text:style-name="Emphasis">nefesh</text:span> sojourn presently entrusted to us. Whatever preceded this embodiment and whatever may follow it, the immediate calling remains the same: to repent, repair what can be repaired, grow in Love and Wisdom, serve the purposes of Elohíym, and become ready for whatever further work or higher life may be appointed.</text:p>
      <text:p text:style-name="Text_20_body"/>
      <text:p text:style-name="Text_20_body"/>
      <text:h text:style-name="P375" text:outline-level="1"><text:bookmark-start text:name="__RefHeading___Toc37391_3619305966"/><text:bookmark-start text:name="_Toc230713698"/>Excursus <text:span text:style-name="T594">VII</text:span><text:span text:style-name="T542">:</text:span><text:line-break/>The Risen Light, the Seven Tyrants <text:bookmark-end text:name="__RefHeading___Toc37391_3619305966"/></text:h>
      <text:p text:style-name="GHT_20_Section_20_Sub"><text:span text:style-name="T595">a</text:span>nd the Descent and Ascent of Creation<text:bookmark-end text:name="_Toc230713698"/> </text:p>
      <text:p text:style-name="GHT_20_Numbered_20_Section">1. The Eighth-Day Resurrection Commission </text:p>
      <text:p text:style-name="Text_20_body">The preceding excursus traced the journey of the spirit through embodiment, gilgul, resurrection, transfiguration, and the ages of restoration. The present excursus turns to <text:span text:style-name="T38">G</text:span><text:span text:style-name="T596">ht</text:span> 88:9–12, the concentrated resurrection passage in which that larger movement is disclosed through the imagery of the risen Light, the weakening of the tyrants, and “the descent of spirit into matter, and the ascent of matter into spirit.” </text:p>
      <text:p text:style-name="P376">At first glance, the saying concerning “the great tyrant and all the seven tyrants” may appear to be an isolated mythological fragment. Its placement within Chapter 88, however, shows that it belongs to the resurrection commission. The risen <text:span text:style-name="T540">Y</text:span><text:span text:style-name="T541">'</text:span><text:span text:style-name="T540">shúa</text:span> appears to the assembled disciples, opens their understanding of the Scriptures, sends them forth as witnesses, promises the power of the divine Parent, and then reveals that the hostile rulers have already been confounded and weakened by the Light. The earthly mission proceeds because a heavenly victory has already begun.</text:p>
      <text:p text:style-name="P377">The chapter opens “after seven days,” when the disciples are again gathered within the Upper Room and <text:span text:style-name="T540">Y</text:span><text:span text:style-name="T541">'</text:span><text:span text:style-name="T540">shúa</text:span> stands in their midst, saying, “Peace to you.” The eighth-day setting carries the symbolic force of new creation: the cycle of seven has been completed, and the risen one appears as the beginning and pledge of the restored order. This is more than private consolation following the trauma of the crucifixion. It is the unveiling of a changed cosmic condition and the commissioning of those who will carry its restorative power into the world.</text:p>
      <text:p text:style-name="GHT_20_Numbered_20_Section">2. The Tyrants and the Disorder of Humanity</text:p>
      <text:p text:style-name="P378">Before speaking of the tyrants, <text:span text:style-name="T540">Y</text:span><text:span text:style-name="T541">'</text:span><text:span text:style-name="T540">shúa</text:span> defines true humanity morally and spiritually: “Not all are men, who are in the form of man.” Possession of outward human form does not by itself constitute the restored image of Elohíym. Those whose lives remain governed by violence, oppression, wrong, and falsehood have not yet attained the fullness of their humanity. They must be born again and receive within their hearts the Spirit of Love and Wisdom. Only then do they become true sons and daughters of Yisra’él and children of Elohíym.</text:p>
      <text:p text:style-name="Text_20_body"><text:soft-page-break/>The saying does not deny the humanity or moral worth of persons who remain imperfect. It distinguishes bodily human form from humanity brought to spiritual maturity. To become truly human is to have the divine image restored within the embodied person so that Love and Wisdom govern thought, desire, and action. Rebirth is therefore not merely a change of religious standing, but the progressive restoration of human nature.</text:p>
      <text:p text:style-name="Text_20_body">This moral and spiritual diagnosis prepares the meaning of the tyrants. The “great tyrant” and “the seven tyrants” are not best understood as Greek political figures or merely as earthly kings. They are hostile ruling powers manifested through the disordered condition of the world and of humanity. Their tyranny appears wherever appetite becomes domination, strength becomes violence, authority becomes oppression, knowledge becomes falsehood, and embodied life becomes estranged from the spirit.</text:p>
      <text:p text:style-name="Text_20_body"><text:span text:style-name="T38">G</text:span><text:span text:style-name="T597">ht</text:span> describes mankind as “glutted” with pleasures, “drunk” with follies, blind in heart, and deaf in soul. These conditions are more than isolated personal failings. They disclose a deeper enslavement in which inward disorder and hostile spiritual influence reinforce one another. Humanity is neither merely ignorant nor without responsibility; it is simultaneously deceived, morally disordered, and dominated by powers whose rule is expressed through human choices and institutions.</text:p>
      <text:p text:style-name="P378">The tyrants should not, however, be identified too rigidly with a fixed catalogue of seven particular vices unless the text itself supplies such an identification. <text:span text:style-name="T38">G</text:span><text:span text:style-name="T597">ht</text:span> names their effects more clearly than it names their individual identities. They may therefore be understood as hostile cosmic powers whose collective dominion operates through appetite, violence, oppression, vanity, falsehood, blindness, and spiritual deafness.</text:p>
      <text:p text:style-name="GHT_20_Numbered_20_Section">3. The Risen Light and the Weakening of the Powers</text:p>
      <text:p text:style-name="P378">The risen <text:span text:style-name="T540">Y</text:span><text:span text:style-name="T541">'</text:span><text:span text:style-name="T540">shúa</text:span> reveals that these powers have already been struck by the Light. When they “began to fight in vain against the Light,” they did not know “with whom or what they fought.” They perceived only the dazzling Light and, unable to comprehend the one whom they opposed, expended their strength “one against another.” Their warfare became self-consuming. The Light exposed the disorder inherent in their dominion, and the violence by which they ruled turned back upon them. The tyrants, whose power depends upon division and domination, were themselves divided and diminished.</text:p>
      <text:p text:style-name="P378"><text:soft-page-break/><text:span text:style-name="T540">Y</text:span><text:span text:style-name="T541">'</text:span><text:span text:style-name="T540">shúa</text:span> then declares, “I took a fourth part of their strength.” This is not yet their annihilation or complete overthrow, but a definite weakening and restraint. They remain capable of evil, yet no longer possess the same power to prevail in their deeds. The resurrection has therefore not brought the visible restoration of the whole world to completion; it has decisively altered the conflict by diminishing the powers that oppose the work of restoration.</text:p>
      <text:p text:style-name="Text_20_body">The precise meaning of “a fourth part” is not explained. It may indicate a measured restriction of their power rather than a mathematical description of an unseen event. The essential point is that their dominion has been curtailed without yet being entirely removed. <text:span text:style-name="T38">G</text:span><text:span text:style-name="T597">ht</text:span> thus holds together an accomplished victory and an unfinished struggle: the risen Light has broken the former strength of the tyrants, while their remaining influence continues to be confronted through repentance, rebirth, faithful witness, and the progressive restoration of creation.</text:p>
      <text:p text:style-name="Text_20_body"><text:span text:style-name="T38">G</text:span><text:span text:style-name="T598">ht</text:span>’s description may also illuminate the canonical distinction between the decisive weakening of the hostile powers and their eventual complete removal. Sha’ul speaks of the principalities and powers as disarmed and openly exposed through the Messiah’s triumph, while also describing the faithful as still wrestling against rulers, authorities, and cosmic powers of darkness (Col. 2:15; Eph. 6:12). Their final abolition remains future within the restorative process, when the Messiah brings to nothing “every rule and every authority and power” (1 Cor. 15:24–25). Revelation 20:1–3 similarly portrays the adversary as restrained for an appointed period rather than immediately annihilated. <text:span text:style-name="T38">G</text:span><text:span text:style-name="T598">ht</text:span> 88:9–11 supplies a corresponding image: the tyrants have lost a measured portion of their strength and can no longer prevail as before, although their remaining activity has not yet ceased. </text:p>
      <text:p text:style-name="Text_20_body">This explains why the saying follows the commission to proclaim repentance and remission of sins among all nations. The disciples are not sent into an untouched world in which the hostile powers retain their former dominion. Neither are they sent into a world from which evil has already disappeared. They enter a conflict whose decisive turning has occurred but whose earthly and human consequences must still unfold.</text:p>
      <text:p text:style-name="Text_20_body">The apostolic company therefore participates in a victory already begun. Its mission does not originate the triumph of the Light; it extends that triumph within embodied history. Through proclamation, repentance, healing, restored conduct, and the embodiment of Love and Wisdom, the heavenly weakening of the tyrants is carried into the lives of persons, communities, and nations.</text:p>
      <text:p text:style-name="GHT_20_Numbered_20_Section"><text:soft-page-break/>4. <text:span text:style-name="Emphasis">Pistis Sophia</text:span> and the Hebraic Frame</text:p>
      <text:p text:style-name="P377">The parallel with <text:span text:style-name="Emphasis">Pistis Sophia</text:span> is significant. In that work, the risen Savior appears as overwhelming Light, while Adamas, “the great Tyrant,” and the hostile rulers fight vainly against the Light without knowing whom they oppose. Their power is diminished so that they can no longer accomplish their evil works as fully as before. The verbal and thematic correspondences are sufficiently close to place <text:span text:style-name="T38">G</text:span><text:span text:style-name="T592">ht</text:span> 88:9–11 within, or in direct relation to, the same general stream of cosmological resurrection tradition. The principal correspondences are presented in Appendix III.</text:p>
      <text:p text:style-name="Text_20_body">From a historical-critical standpoint, the similarity may suggest literary dependence, adaptation, or the use of a shared esoteric tradition. The surviving evidence does not permit certainty concerning the precise direction or manner of transmission. <text:span text:style-name="T38">G</text:span><text:span text:style-name="T597">ht</text:span> presents the scene in a shorter form and places it directly within the moral and apostolic setting of the resurrection commission, whereas <text:span text:style-name="Emphasis">Pistis Sophia</text:span> develops comparable imagery within a much more elaborate system of aeons, rulers, and cosmic regions.</text:p>
      <text:p text:style-name="Text_20_body">From within <text:span text:style-name="T38">G</text:span><text:span text:style-name="T597">ht</text:span>’s own claim to recovered apostolic testimony, another interpretation remains possible: the Gospel may preserve, through its asserted revelatory restoration, a simpler form of a tradition that received fuller cosmological elaboration in <text:span text:style-name="Emphasis">Pistis Sophia</text:span>. This possibility cannot be established by literary comparison alone, but neither should it be excluded merely by presuming that resemblance must indicate direct copying. The comparison is most useful when it illuminates <text:span text:style-name="T38">G</text:span><text:span text:style-name="T597">ht</text:span>’s language without being made to determine in advance the origin or authority of the Gospel itself.</text:p>
      <text:p text:style-name="Text_20_body"><text:span text:style-name="T38">G</text:span><text:span text:style-name="T597">ht</text:span> also places the scene within a recognizably Hebraic theological frame. Its risen Light stands near the scriptural motif of the Mal’akh of <text:span text:style-name="T38">Y</text:span><text:span text:style-name="T599">hwh</text:span>, the heavenly emissary who confounds enemies, protects the covenant people, and executes divine deliverance. The conflict in <text:span text:style-name="T38">G</text:span><text:span text:style-name="T597">ht</text:span> 88, however, is extended beyond the national and historical plane. The adversary is not merely Pharaoh, Assyria, Babylon, Rome, or any single empire, but the hostile dominion manifested through every empire, institution, community, and person governed by violence, oppression, falsehood, appetite, and spiritual blindness.</text:p>
      <text:p text:style-name="Text_20_body">The Hebraic and cosmological readings need not be treated as mutually exclusive. The tyrants may be heavenly powers whose dominion becomes visible through earthly rulers and inward human disorder. <text:span text:style-name="T38">G</text:span><text:span text:style-name="T597">ht</text:span> thereby joins cosmic conflict with moral responsibility: hostile powers influence the world, but their influence becomes effective through embodied choices, practices, and institutions. The victory <text:soft-page-break/>of the Light must therefore be manifested both above and below—in the restraint of the powers and in the restoration of human conduct.</text:p>
      <text:p text:style-name="GHT_20_Numbered_20_Section">5. The Descent and Ascent of Creation</text:p>
      <text:p text:style-name="Text_20_body">Verse 12 supplies the final interpretive key: “For by involution and evolution shall the salvation of all the world be accomplished—by the descent of spirit into matter, and the ascent of matter into spirit, through the ages.” The weakening of the tyrants serves this larger work of salvation. Their dominion obstructs the proper relationship between spirit and embodied existence, turning appetite toward excess, strength toward violence, and material life toward corruption. Their restraint opens the way for embodiment to be healed and brought progressively into harmony with the spirit.</text:p>
      <text:p text:style-name="Text_20_body">“Involution” and “evolution” here describe two corresponding movements: spirit descends into material embodiment, and embodied creation is subsequently raised, purified, and spiritualized. “Evolution” should not be restricted to modern biological development, nor should “involution” be understood as a fall into something intrinsically evil. The terms express a spiritual and restorative process unfolding “through the ages.”</text:p>
      <text:p text:style-name="Text_20_body">The “ascent of matter into spirit” likewise does not require the annihilation of material creation or the absorption of created beings into the essence of Elohíym. It signifies the transfiguration of embodied existence. Matter attains its intended purpose when it becomes a fitting expression and instrument of spirit—when appetite is purified, violence is overcome by Love, falsehood is dispelled by Wisdom, and bodily life is brought into harmony with the divine order.</text:p>
      <text:p text:style-name="P379">The salvation described is therefore larger than the salvation and perfecting of individual persons. It encompasses the restoration of humanity and ultimately of the created order. <text:s/><text:span text:style-name="T540">Y</text:span><text:span text:style-name="T541">'</text:span><text:span text:style-name="T540">shúa</text:span>, as the risen Light, presides over this movement and breaks the dominion of the powers that oppose it. The process is neither instantaneous nor morally indifferent. It advances “through the ages” by means of judgment, repentance, rebirth, faithful embodiment, resurrection, and transfiguration.</text:p>
      <text:p text:style-name="Text_20_body">The twelve thousand are commissioned within this cosmic work. They are not independent saviors, but consecrated agents through whom the saving purpose of Elohíym is carried into the world. Through their witness, repentance and remission are proclaimed among all nations, beginning at Yerushaláyim. Their mission is possible because the tyrants have been weakened; it remains necessary because the restoration of embodied creation has not yet been completed.</text:p>
      <text:p text:style-name="Text_20_body"><text:soft-page-break/>The expression “my twelve thousand” appears to enlarge the Twelve symbolically into a perfected apostolic-Israelite company. It stands near the pattern of the 144,000—twelve multiplied by twelve and by a thousand—without requiring that the two expressions be numerically identical. In both cases, the imagery presents a consecrated remnant through whom the restorative purpose of Elohíym proceeds outward toward the world.</text:p>
      <text:p text:style-name="P377"><text:span text:style-name="T38">G</text:span><text:span text:style-name="T600">ht</text:span> 88:9–12 thus gathers several of the Gospel’s central themes into a single resurrection commission: new creation, rebirth into true humanity, the union of Love and Wisdom, the Father-Mother fullness of the divine Parent, the apostolic company as a consecrated remnant, the restraint of hostile powers, and the restoration of creation through the ages. The risen <text:span text:style-name="T540">Y</text:span><text:span text:style-name="T541">'</text:span><text:span text:style-name="T540">shúa</text:span> appears as the dazzling Light before whom the tyrants are confounded, the heavenly emissary who diminishes their power, and the one through whom creation’s descent and ascent are directed toward their appointed fulfillment—until embodied life is brought into harmony with spirit and the world fulfills its purpose in Elohíym. </text:p>
      <text:h text:style-name="GHT_20_Section" text:outline-level="1"><text:bookmark-start text:name="_Toc230713699"/><text:bookmark-start text:name="__RefHeading___Toc37393_3619305966"/>Endnotes<text:bookmark-end text:name="_Toc230713699"/><text:bookmark-end text:name="__RefHeading___Toc37393_3619305966"/></text:h>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roman" style:font-pitch="variable" style:font-charset="x-symbol"/>
    <style:font-face style:name="Aptos2" svg:font-family="Aptos" style:font-family-generic="system" style:font-pitch="variable"/>
    <style:font-face style:name="Arial" svg:font-family="Arial" style:font-family-generic="system" style:font-pitch="variable"/>
    <style:font-face style:name="Calibri" svg:font-family="Calibri" style:font-family-generic="roman" style:font-pitch="variable"/>
    <style:font-face style:name="Cardo" svg:font-family="Cardo" style:font-family-generic="roman" style:font-pitch="variable"/>
    <style:font-face style:name="Cardo1" svg:font-family="Cardo" style:font-family-generic="system" style:font-pitch="variable"/>
    <style:font-face style:name="Cardo2" svg:font-family="Cardo" style:font-adornments="Italic" style:font-family-generic="roman" style:font-pitch="variable"/>
    <style:font-face style:name="Cardo3" svg:font-family="Cardo" style:font-adornments="Regular" style:font-family-generic="roman" style:font-pitch="variable"/>
    <style:font-face style:name="Courier New" svg:font-family="'Courier New'"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OpenSymbol" svg:font-family="OpenSymbol" style:font-charset="x-symbol"/>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font-independent-line-spacing="false">
        <style:tab-stops/>
      </style:paragraph-properties>
      <style:text-properties style:use-window-font-color="true" loext:opacity="0%" style:font-name="Aptos" fo:font-size="12pt" fo:language="en" fo:country="US" style:letter-kerning="true" style:font-name-asian="Aptos2" style:font-size-asian="12pt" style:language-asian="en" style:country-asian="US" style:font-name-complex="Arial" style:font-size-complex="12pt" style:language-complex="he" style:country-complex="IL"/>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5in" style:writing-mode="lr-tb"/>
      <style:text-properties style:use-window-font-color="true" loext:opacity="0%" style:font-name="Aptos" fo:font-size="12pt" fo:language="en" fo:country="US" style:letter-kerning="true" style:font-name-asian="Aptos2" style:font-size-asian="12pt" style:language-asian="en" style:country-asian="US" style:font-name-complex="Arial" style:font-size-complex="12pt" style:language-complex="he" style:country-complex="IL"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11in" style:contextual-spacing="false" fo:line-height="116%" fo:text-align="left" style:justify-single-word="false" fo:orphans="2" fo:widows="2" fo:hyphenation-ladder-count="no-limit" fo:hyphenation-keep="page" loext:hyphenation-keep-type="column" loext:hyphenation-keep-line="true" style:writing-mode="lr-tb"/>
      <style:text-properties fo:hyphenate="true" fo:hyphenation-remain-char-count="2" fo:hyphenation-push-char-count="2" loext:hyphenation-no-caps="false" loext:hyphenation-no-last-word="false" loext:hyphenation-word-char-count="5" loext:hyphenation-zone="360"/>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0402in" fo:margin-bottom="0.0402in" style:contextual-spacing="false" fo:line-height="115%" fo:text-align="justify" style:justify-single-word="false" fo:hyphenation-ladder-count="2" fo:hyphenation-keep="page" loext:hyphenation-keep-type="column" loext:hyphenation-keep-line="true" fo:text-indent="0in" style:auto-text-indent="false" style:page-number="auto">
        <style:tab-stops>
          <style:tab-stop style:position="0.0799in"/>
        </style:tab-stops>
      </style:paragraph-properties>
      <style:text-properties style:font-name="Cardo3" fo:font-family="Cardo" style:font-style-name="Regular" style:font-family-generic="roman" style:font-pitch="variable" fo:font-size="10pt" style:font-size-complex="10pt" fo:hyphenate="true" fo:hyphenation-remain-char-count="2" fo:hyphenation-push-char-count="2" loext:hyphenation-no-caps="false" loext:hyphenation-no-last-word="false" loext:hyphenation-word-char-count="5" loext:hyphenation-zone="360" loext:hyphenation-compound-remain-char-count="2"/>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style:font-name="Cardo2" fo:font-family="Cardo" style:font-style-name="Italic" style:font-family-generic="roman" style:font-pitch="variable" fo:font-size="11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25in" fo:margin-bottom="0.0555in" style:contextual-spacing="false" fo:keep-together="always" fo:keep-with-next="always"/>
      <style:text-properties fo:font-variant="small-caps" style:font-name="Aptos Display" fo:font-family="'Aptos Display'" style:font-family-generic="roman" style:font-pitch="variable" fo:font-size="14pt" style:font-name-asian="Aptos2" style:font-family-asian="Aptos" style:font-family-generic-asian="system" style:font-pitch-asian="variable" style:font-size-asian="14pt" style:font-name-complex="Times New Roman1" style:font-family-complex="'Times New Roman'" style:font-family-generic-complex="system" style:font-pitch-complex="variable" style:font-size-complex="20pt"/>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111in" fo:margin-bottom="0.0555in" style:contextual-spacing="false" fo:keep-together="always" fo:keep-with-next="always"/>
      <style:text-properties fo:color="#0f4761" loext:opacity="100%" style:font-name="Aptos Display" fo:font-family="'Aptos Display'" style:font-family-generic="roman" style:font-pitch="variable" fo:font-size="16pt" style:font-name-asian="Aptos2" style:font-family-asian="Aptos" style:font-family-generic-asian="system" style:font-pitch-asian="variable" style:font-size-asian="16pt" style:font-name-complex="Times New Roman1" style:font-family-complex="'Times New Roman'"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111in" fo:margin-bottom="0.0555in" style:contextual-spacing="false" fo:keep-together="always" fo:keep-with-next="always"/>
      <style:text-properties fo:color="#0f4761" loext:opacity="100%" fo:font-size="14pt" style:font-name-asian="Aptos2" style:font-family-asian="Aptos" style:font-family-generic-asian="system" style:font-pitch-asian="variable" style:font-size-asian="14pt" style:font-name-complex="Times New Roman1" style:font-family-complex="'Times New Roman'"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0555in" fo:margin-bottom="0.028in" style:contextual-spacing="false" fo:keep-together="always" fo:keep-with-next="always"/>
      <style:text-properties fo:color="#0f4761" loext:opacity="100%" fo:font-style="italic" style:font-name-asian="Aptos2" style:font-family-asian="Aptos" style:font-family-generic-asian="system" style:font-pitch-asian="variable" style:font-style-asian="italic" style:font-name-complex="Times New Roman1" style:font-family-complex="'Times New Roman'"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0555in" fo:margin-bottom="0.028in" style:contextual-spacing="false" fo:keep-together="always" fo:keep-with-next="always"/>
      <style:text-properties fo:color="#0f4761" loext:opacity="100%" style:font-name-asian="Aptos2" style:font-family-asian="Aptos" style:font-family-generic-asian="system" style:font-pitch-asian="variable" style:font-name-complex="Times New Roman1" style:font-family-complex="'Times New Roman'"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028in" fo:margin-bottom="0in" style:contextual-spacing="false" fo:keep-together="always" fo:keep-with-next="always"/>
      <style:text-properties fo:color="#595959" loext:opacity="100%" fo:font-style="italic" style:font-name-asian="Aptos2" style:font-family-asian="Aptos" style:font-family-generic-asian="system" style:font-pitch-asian="variable" style:font-style-asian="italic" style:font-name-complex="Times New Roman1" style:font-family-complex="'Times New Roman'"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028in" fo:margin-bottom="0in" style:contextual-spacing="false" fo:keep-together="always" fo:keep-with-next="always"/>
      <style:text-properties fo:color="#595959" loext:opacity="100%" style:font-name-asian="Aptos2" style:font-family-asian="Aptos" style:font-family-generic-asian="system" style:font-pitch-asian="variable" style:font-name-complex="Times New Roman1" style:font-family-complex="'Times New Roman'" style:font-family-generic-complex="system" style:font-pitch-complex="variable">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margin-top="0in" fo:margin-bottom="0in" style:contextual-spacing="false" fo:keep-together="always" fo:keep-with-next="always"/>
      <style:text-properties fo:color="#272727" loext:opacity="100%" fo:font-style="italic" style:font-name-asian="Aptos2" style:font-family-asian="Aptos" style:font-family-generic-asian="system" style:font-pitch-asian="variable" style:font-style-asian="italic" style:font-name-complex="Times New Roman1" style:font-family-complex="'Times New Roman'"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margin-top="0in" fo:margin-bottom="0in" style:contextual-spacing="false" fo:keep-together="always" fo:keep-with-next="always"/>
      <style:text-properties fo:color="#272727" loext:opacity="100%" style:font-name-asian="Aptos2" style:font-family-asian="Aptos" style:font-family-generic-asian="system" style:font-pitch-asian="variable" style:font-name-complex="Times New Roman1" style:font-family-complex="'Times New Roman'" style:font-family-generic-complex="system" style:font-pitch-complex="variable">
        <loext:char-complex-color loext:theme-type="dark1" loext:color-type="theme">
          <loext:transformation loext:type="tint" loext:value="1529"/>
        </loext:char-complex-color>
      </style:text-properties>
    </style:style>
    <style:style style:name="GHT_20_Chapter" style:display-name="GHT Chapter" style:family="paragraph" style:parent-style-name="Standard" style:next-style-name="GHT_20_Subheading" style:auto-update="true" style:default-outline-level="1" style:list-style-name="">
      <style:paragraph-properties fo:margin-top="0.0835in" fo:margin-bottom="0.0835in" style:contextual-spacing="false" fo:line-height="100%" fo:text-align="center" style:justify-single-word="false" fo:orphans="0" fo:widows="0" fo:keep-with-next="always" style:writing-mode="lr-tb" style:writing-mode-automatic="false"/>
      <style:text-properties style:font-name="Cardo" fo:font-family="Cardo" style:font-family-generic="roman" style:font-pitch="variable" fo:font-size="14pt" fo:font-weight="normal" style:font-size-asian="14pt" style:font-weight-asian="normal" style:font-name-complex="Cardo1" style:font-family-complex="Cardo" style:font-family-generic-complex="system" style:font-pitch-complex="variable" style:font-size-complex="14pt" style:font-weight-complex="normal"/>
    </style:style>
    <style:style style:name="GHT_20_Essay" style:display-name="GHT Essay" style:family="paragraph" style:parent-style-name="Standard">
      <style:paragraph-properties fo:margin-top="0.0402in" fo:margin-bottom="0.0402in" style:contextual-spacing="false" fo:line-height="120%" fo:text-indent="0.25in" style:auto-text-indent="false"/>
      <style:text-properties style:font-name="Cardo" fo:font-family="Cardo" style:font-family-generic="roman" style:font-pitch="variable" fo:font-size="10.5pt" style:font-name-asian="Cardo3" style:font-family-asian="Cardo" style:font-style-name-asian="Regular" style:font-family-generic-asian="roman" style:font-pitch-asian="variable" style:font-size-asian="10pt" style:font-name-complex="Cardo1" style:font-family-complex="Cardo" style:font-family-generic-complex="system" style:font-pitch-complex="variable" style:font-size-complex="10pt"/>
    </style:style>
    <style:style style:name="GHT_20_Section" style:display-name="GHT Section" style:family="paragraph" style:parent-style-name="Standard" style:next-style-name="GHT_20_Section_20_Sub" style:default-outline-level="1" style:list-style-name="">
      <style:paragraph-properties fo:margin-top="0in" fo:margin-bottom="0.0835in" style:contextual-spacing="false" fo:line-height="100%" fo:text-align="center" style:justify-single-word="false" fo:orphans="0" fo:widows="0" fo:break-before="page"/>
      <style:text-properties fo:font-variant="small-caps" style:font-name="Cardo" fo:font-family="Cardo" style:font-family-generic="roman" style:font-pitch="variable" fo:font-size="14pt" style:font-size-asian="14pt" style:font-name-complex="Cardo1" style:font-family-complex="Cardo" style:font-family-generic-complex="system" style:font-pitch-complex="variable" style:font-size-complex="14pt"/>
    </style:style>
    <style:style style:name="GHT_20_Section_20_Sub" style:display-name="GHT Section Sub" style:family="paragraph" style:parent-style-name="Standard" style:next-style-name="GHT_20_Chapter">
      <style:paragraph-properties fo:margin-top="0in" fo:margin-bottom="0.3in" style:contextual-spacing="false" fo:line-height="100%" fo:text-align="center" style:justify-single-word="false" fo:orphans="0" fo:widows="0"/>
      <style:text-properties style:font-name="Cardo" fo:font-family="Cardo" style:font-family-generic="roman" style:font-pitch="variable" style:font-name-complex="Cardo1" style:font-family-complex="Cardo" style:font-family-generic-complex="system" style:font-pitch-complex="variable"/>
    </style:style>
    <style:style style:name="GHT_20_Verse" style:display-name="GHT Verse" style:family="paragraph" style:parent-style-name="Standard">
      <style:paragraph-properties fo:margin-top="0in" fo:margin-bottom="0in" style:contextual-spacing="false" fo:line-height="100%" fo:text-align="justify" style:justify-single-word="false" loext:word-spacing-minimum="75%" loext:word-spacing-maximum="133%"/>
      <style:text-properties style:font-name="Cardo" fo:font-family="Cardo" style:font-family-generic="roman" style:font-pitch="variable" fo:font-size="11.5pt" style:letter-kerning="false" style:font-name-asian="Times New Roman1" style:font-family-asian="'Times New Roman'" style:font-family-generic-asian="system" style:font-pitch-asian="variable" style:font-size-asian="11.5pt" style:font-name-complex="Cardo1" style:font-family-complex="Cardo" style:font-family-generic-complex="system" style:font-pitch-complex="variable" style:font-size-complex="11.5pt"/>
    </style:style>
    <style:style style:name="Title" style:family="paragraph" style:parent-style-name="Standard" style:next-style-name="Standard" loext:linked-style-name="Title_20_Char" style:class="chapter">
      <style:paragraph-properties fo:margin-top="0in" fo:margin-bottom="0.0555in" style:contextual-spacing="true" fo:line-height="100%"/>
      <style:text-properties style:font-name="Aptos Display" fo:font-family="'Aptos Display'" style:font-family-generic="roman" style:font-pitch="variable" fo:font-size="28pt" fo:letter-spacing="-0.0071in" style:letter-kerning="true" style:font-name-asian="Aptos2" style:font-family-asian="Aptos" style:font-family-generic-asian="system" style:font-pitch-asian="variable" style:font-size-asian="28pt" style:font-name-complex="Times New Roman1" style:font-family-complex="'Times New Roman'" style:font-family-generic-complex="system" style:font-pitch-complex="variable" style:font-size-complex="28pt"/>
    </style:style>
    <style:style style:name="Subtitle" style:family="paragraph" style:parent-style-name="Standard" style:next-style-name="Standard" loext:linked-style-name="Subtitle_20_Char" style:class="chapter">
      <style:text-properties fo:color="#595959" loext:opacity="100%" fo:font-size="14pt" fo:letter-spacing="0.0102in" style:font-name-asian="Aptos2" style:font-family-asian="Aptos" style:font-family-generic-asian="system" style:font-pitch-asian="variable" style:font-size-asian="14pt" style:font-name-complex="Times New Roman1" style:font-family-complex="'Times New Roman'"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Quote_20_Char">
      <style:paragraph-properties fo:margin-top="0.111in" fo:margin-bottom="0.111in" style:contextual-spacing="false" fo:text-align="center" style:justify-single-word="fals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0.5in" fo:margin-top="0in" fo:margin-bottom="0.111in" style:contextual-spacing="true"/>
    </style:style>
    <style:style style:name="Intense_20_Quote" style:display-name="Intense Quote" style:family="paragraph" style:parent-style-name="Standard" style:next-style-name="Standard" loext:linked-style-name="Intense_20_Quote_20_Char">
      <style:paragraph-properties fo:margin-left="0.6in" fo:margin-right="0.6in" fo:margin-top="0.25in" fo:margin-bottom="0.25in" style:contextual-spacing="false" fo:text-align="center" style:justify-single-word="false" fo:padding-left="0in" fo:padding-right="0in" fo:padding-top="0.139in" fo:padding-bottom="0.139in" fo:border-left="none" fo:border-right="none" fo:border-top="0.51pt solid #0f4761" fo:border-bottom="0.51pt solid #0f4761"/>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GHT_20_Subheading" style:display-name="GHT Subheading" style:family="paragraph" style:parent-style-name="Standard" style:next-style-name="GHT_20_Verse">
      <style:paragraph-properties fo:margin-top="0.0835in" fo:margin-bottom="0.0835in" style:contextual-spacing="false" fo:line-height="100%" fo:text-align="center" style:justify-single-word="false" fo:orphans="0" fo:widows="0" fo:keep-with-next="always"/>
      <style:text-properties style:font-name="Cardo" fo:font-family="Cardo" style:font-family-generic="roman" style:font-pitch="variable" fo:font-size="11pt" fo:font-style="italic" style:font-size-asian="11pt" style:font-style-asian="italic" style:font-name-complex="Cardo1" style:font-family-complex="Cardo" style:font-family-generic-complex="system" style:font-pitch-complex="variable" style:font-size-complex="10.5pt"/>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fo:margin-top="0in" fo:margin-bottom="0in" style:contextual-spacing="false" fo:line-height="100%">
        <style:tab-stops>
          <style:tab-stop style:position="3.25in" style:type="center"/>
          <style:tab-stop style:position="6.5in" style:type="right"/>
        </style:tab-stops>
      </style:paragraph-properties>
    </style:style>
    <style:style style:name="Footer" style:family="paragraph" style:parent-style-name="Standard" loext:linked-style-name="Footer_20_Char" style:class="extra">
      <style:paragraph-properties fo:margin-top="0in" fo:margin-bottom="0in" style:contextual-spacing="false" fo:line-height="100%" fo:text-align="right" style:justify-single-word="false">
        <style:tab-stops>
          <style:tab-stop style:position="3.25in" style:type="center"/>
          <style:tab-stop style:position="6.5in" style:type="right"/>
        </style:tab-stops>
      </style:paragraph-properties>
      <style:text-properties style:font-name="Cardo" fo:font-family="Cardo" style:font-family-generic="roman" style:font-pitch="variable" fo:font-size="10.5pt" style:font-size-asian="10.5pt" style:font-name-complex="Cardo1" style:font-family-complex="Cardo" style:font-family-generic-complex="system" style:font-pitch-complex="variable" style:font-size-complex="10.5pt"/>
    </style:style>
    <style:style style:name="GHT_20_Prologue" style:display-name="GHT Prologue" style:family="paragraph" style:parent-style-name="Standard" style:default-outline-level="1" style:list-style-name="" style:master-page-name="Converted1">
      <style:paragraph-properties fo:margin-top="0.2in" fo:margin-bottom="0.1098in" style:contextual-spacing="false" fo:line-height="100%" fo:orphans="0" fo:widows="0" style:page-number="auto" fo:keep-with-next="always"/>
      <style:text-properties fo:font-variant="small-caps" style:font-name="Cardo" fo:font-family="Cardo" style:font-family-generic="roman" style:font-pitch="variable" fo:font-size="16pt" style:font-size-asian="16pt"/>
    </style:style>
    <style:style style:name="Contents_20_1" style:display-name="Contents 1" style:family="paragraph" style:parent-style-name="Standard" style:next-style-name="Standard" style:auto-update="true" style:class="index" style:master-page-name="">
      <style:paragraph-properties fo:margin-left="0in" fo:margin-top="0in" fo:margin-bottom="0.0201in" style:contextual-spacing="false" fo:line-height="100%" style:page-number="auto">
        <style:tab-stops>
          <style:tab-stop style:position="4.7429in" style:type="right" style:leader-style="dotted" style:leader-text="."/>
        </style:tab-stops>
      </style:paragraph-properties>
      <style:text-properties style:font-name="Cardo" fo:font-family="Cardo" style:font-family-generic="roman" style:font-pitch="variable" fo:font-size="10pt" style:font-size-asian="11pt" style:font-name-complex="Cardo1" style:font-family-complex="Cardo" style:font-family-generic-complex="system" style:font-pitch-complex="variable" style:font-size-complex="10.5pt"/>
    </style:style>
    <style:style style:name="Contents_20_2" style:display-name="Contents 2" style:family="paragraph" style:parent-style-name="Standard" style:next-style-name="Standard" style:auto-update="true" style:class="index">
      <style:paragraph-properties fo:margin-left="0.1665in" fo:margin-top="0in" fo:margin-bottom="0.0693in" style:contextual-spacing="false"/>
      <style:text-properties style:font-name="Cardo" fo:font-family="Cardo" style:font-family-generic="roman" style:font-pitch="variable" fo:font-size="10.5pt" style:font-size-asian="10.5pt"/>
    </style:style>
    <style:style style:name="Contents_20_3" style:display-name="Contents 3" style:family="paragraph" style:parent-style-name="Standard" style:next-style-name="Standard" style:auto-update="true" style:class="index">
      <style:paragraph-properties fo:margin-left="0.3335in" fo:margin-top="0in" fo:margin-bottom="0.0693in" style:contextual-spacing="false"/>
      <style:text-properties style:font-name-asian="Aptos2" style:font-family-asian="Aptos" style:font-family-generic-asian="system" style:font-pitch-asian="variable"/>
    </style:style>
    <style:style style:name="Contents_20_4" style:display-name="Contents 4" style:family="paragraph" style:parent-style-name="Standard" style:next-style-name="Standard" style:auto-update="true" style:class="index">
      <style:paragraph-properties fo:margin-left="0.5in" fo:margin-top="0in" fo:margin-bottom="0.0693in" style:contextual-spacing="false"/>
      <style:text-properties style:font-name-asian="Aptos2" style:font-family-asian="Aptos" style:font-family-generic-asian="system" style:font-pitch-asian="variable"/>
    </style:style>
    <style:style style:name="Contents_20_5" style:display-name="Contents 5" style:family="paragraph" style:parent-style-name="Standard" style:next-style-name="Standard" style:auto-update="true" style:class="index">
      <style:paragraph-properties fo:margin-left="0.6665in" fo:margin-top="0in" fo:margin-bottom="0.0693in" style:contextual-spacing="false"/>
      <style:text-properties style:font-name-asian="Aptos2" style:font-family-asian="Aptos" style:font-family-generic-asian="system" style:font-pitch-asian="variable"/>
    </style:style>
    <style:style style:name="Contents_20_6" style:display-name="Contents 6" style:family="paragraph" style:parent-style-name="Standard" style:next-style-name="Standard" style:auto-update="true" style:class="index">
      <style:paragraph-properties fo:margin-left="0.8335in" fo:margin-top="0in" fo:margin-bottom="0.0693in" style:contextual-spacing="false"/>
      <style:text-properties style:font-name-asian="Aptos2" style:font-family-asian="Aptos" style:font-family-generic-asian="system" style:font-pitch-asian="variable"/>
    </style:style>
    <style:style style:name="Contents_20_7" style:display-name="Contents 7" style:family="paragraph" style:parent-style-name="Standard" style:next-style-name="Standard" style:auto-update="true" style:class="index">
      <style:paragraph-properties fo:margin-left="1in" fo:margin-top="0in" fo:margin-bottom="0.0693in" style:contextual-spacing="false"/>
      <style:text-properties style:font-name-asian="Aptos2" style:font-family-asian="Aptos" style:font-family-generic-asian="system" style:font-pitch-asian="variable"/>
    </style:style>
    <style:style style:name="Contents_20_8" style:display-name="Contents 8" style:family="paragraph" style:parent-style-name="Standard" style:next-style-name="Standard" style:auto-update="true" style:class="index">
      <style:paragraph-properties fo:margin-left="1.1665in" fo:margin-top="0in" fo:margin-bottom="0.0693in" style:contextual-spacing="false"/>
      <style:text-properties style:font-name-asian="Aptos2" style:font-family-asian="Aptos" style:font-family-generic-asian="system" style:font-pitch-asian="variable"/>
    </style:style>
    <style:style style:name="Contents_20_9" style:display-name="Contents 9" style:family="paragraph" style:parent-style-name="Standard" style:next-style-name="Standard" style:auto-update="true" style:class="index">
      <style:paragraph-properties fo:margin-left="1.3335in" fo:margin-top="0in" fo:margin-bottom="0.0693in" style:contextual-spacing="false"/>
      <style:text-properties style:font-name-asian="Aptos2" style:font-family-asian="Aptos" style:font-family-generic-asian="system" style:font-pitch-asian="variable"/>
    </style:style>
    <style:style style:name="Footnote" style:family="paragraph" style:parent-style-name="Standard" loext:linked-style-name="Footnote_20_Text_20_Char" style:class="extra">
      <style:paragraph-properties fo:margin-top="0in" fo:margin-bottom="0in" style:contextual-spacing="false" fo:line-height="100%" fo:text-align="justify" style:justify-single-word="false" loext:word-spacing-minimum="75%" loext:word-spacing-maximum="133%"/>
      <style:text-properties style:font-name="Cardo" fo:font-family="Cardo" style:font-family-generic="roman" style:font-pitch="variable" fo:font-size="8pt" style:letter-kerning="false" style:font-size-asian="8pt" style:font-size-complex="10pt" style:language-complex="ar" style:country-complex="SA"/>
    </style:style>
    <style:style style:name="GHT_20_Appendix-Excursus_20_Start" style:display-name="GHT Appendix-Excursus Start" style:family="paragraph" style:parent-style-name="GHT_20_Verse"/>
    <style:style style:name="Endnote" style:family="paragraph" style:parent-style-name="Standard" loext:linked-style-name="Endnote_20_Text_20_Char" style:class="extra" style:master-page-name="">
      <style:paragraph-properties fo:margin-top="0in" fo:margin-bottom="0in" style:contextual-spacing="false" fo:line-height="100%" fo:text-align="justify" style:justify-single-word="false" style:page-number="auto"/>
      <style:text-properties style:font-name="Cardo" fo:font-family="Cardo" style:font-family-generic="roman" style:font-pitch="variable" fo:font-size="9pt" style:letter-kerning="false" style:font-size-asian="9pt" style:font-size-complex="9pt" style:language-complex="ar" style:country-complex="SA"/>
    </style:style>
    <style:style style:name="Normal_20__28_Web_29_" style:display-name="Normal (Web)" style:family="paragraph" style:parent-style-name="Standard">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GHT_20_Section_20_-_20_1st_20_Chapter_20_in_20_Section_20_no_20_break" style:display-name="GHT Section - 1st Chapter in Section no break" style:family="paragraph" style:parent-style-name="Standard" style:next-style-name="GHT_20_Section_20_Sub" style:default-outline-level="1" style:list-style-name="">
      <style:paragraph-properties fo:margin-top="0in" fo:margin-bottom="0.0835in" style:contextual-spacing="false" fo:line-height="100%" fo:text-align="center" style:justify-single-word="false" fo:orphans="0" fo:widows="0" fo:keep-with-next="always">
        <style:tab-stops>
          <style:tab-stop style:position="6.4929in" style:type="right" style:leader-style="dotted" style:leader-text="."/>
        </style:tab-stops>
      </style:paragraph-properties>
      <style:text-properties fo:font-variant="small-caps" style:font-name="Cardo" fo:font-family="Cardo" style:font-family-generic="roman" style:font-pitch="variable" fo:font-size="14pt" style:font-size-asian="14pt" style:font-name-complex="Cardo1" style:font-family-complex="Cardo" style:font-family-generic-complex="system" style:font-pitch-complex="variable"/>
    </style:style>
    <style:style style:name="Table_20_Contents" style:display-name="Table Contents" style:family="paragraph" style:parent-style-name="Standard" style:class="extra">
      <style:paragraph-properties fo:orphans="0" fo:widows="0" text:number-lines="false" text:line-number="0"/>
    </style:style>
    <style:style style:name="Quotations" style:family="paragraph" style:parent-style-name="Standard"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016in 0.0008in" fo:padding="0in" fo:border-left="none" fo:border-right="none" fo:border-top="none" fo:border-bottom="0.2pt double #808080" text:number-lines="false" text:line-number="0" style:join-border="false"/>
      <style:text-properties fo:font-size="6pt" style:font-size-asian="6pt" style:font-size-complex="6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List_20_Contents" style:display-name="List Contents" style:family="paragraph" style:parent-style-name="Standard" style:class="html">
      <style:paragraph-properties fo:margin-left="0.3937in"/>
    </style:style>
    <style:style style:name="Default" style:family="paragraph">
      <style:paragraph-properties fo:text-align="left" style:justify-single-word="false"/>
      <style:text-properties fo:color="#000000" loext:opacity="100%" style:font-name="Calibri" fo:font-family="Calibri" style:font-family-generic="roman" style:font-pitch="variable" fo:font-size="12pt" style:font-size-asian="12pt"/>
    </style:style>
    <style:style style:name="Frame_20_contents" style:display-name="Frame contents" style:family="paragraph" style:parent-style-name="Standard" style:class="extra"/>
    <style:style style:name="Addressee" style:family="paragraph" style:parent-style-name="Standard" style:class="extra">
      <style:paragraph-properties fo:margin-top="0in" fo:margin-bottom="0.0417in" style:contextual-spacing="false" text:number-lines="false" text:line-number="0"/>
    </style:style>
    <style:style style:name="Salutation" style:family="paragraph" style:parent-style-name="Standard" style:class="text">
      <style:paragraph-properties text:number-lines="false" text:line-number="0"/>
    </style:style>
    <style:style style:name="GHT_20_Numbered_20_Section" style:display-name="GHT Numbered Section" style:family="paragraph" style:parent-style-name="Caption" style:next-style-name="Text_20_body" style:master-page-name="">
      <style:paragraph-properties fo:margin-top="0.1402in" fo:margin-bottom="0.0598in" style:contextual-spacing="false" fo:line-height="115%" fo:keep-together="always" style:page-number="auto" fo:padding-left="0in" fo:padding-right="0.0201in" fo:padding-top="0.1in" fo:padding-bottom="0.0201in" fo:border-left="none" fo:border-right="none" fo:border-top="0.06pt solid #000000" fo:border-bottom="none" fo:keep-with-next="always"/>
      <style:text-properties fo:font-style="normal"/>
    </style:style>
    <style:style style:name="Index_20_Heading" style:display-name="Index Heading" style:family="paragraph" style:parent-style-name="Heading" style:class="index">
      <style:paragraph-properties fo:margin-left="0in" fo:text-indent="0in"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in" fo:text-indent="0in" style:auto-text-indent="false" text:number-lines="false" text:line-number="0"/>
      <style:text-properties fo:font-size="16pt" fo:font-weight="bold" style:font-size-asian="16pt" style:font-weight-asian="bold" style:font-size-complex="16pt" style:font-weight-complex="bold"/>
    </style:style>
    <style:style style:name="Default_20_Paragraph_20_Font" style:display-name="Default Paragraph Font" style:family="text"/>
    <style:style style:name="Heading_20_1_20_Char" style:display-name="Heading 1 Char" style:family="text" style:parent-style-name="Default_20_Paragraph_20_Font" loext:linked-style-name="Heading_20_1">
      <style:text-properties fo:font-variant="small-caps" style:font-name="Aptos Display" fo:font-family="'Aptos Display'" style:font-family-generic="roman" style:font-pitch="variable" fo:font-size="14pt" style:font-name-asian="Aptos2" style:font-family-asian="Aptos" style:font-family-generic-asian="system" style:font-pitch-asian="variable" style:font-size-asian="14pt" style:font-name-complex="Times New Roman1" style:font-family-complex="'Times New Roman'" style:font-family-generic-complex="system" style:font-pitch-complex="variable" style:font-size-complex="20pt"/>
    </style:style>
    <style:style style:name="Heading_20_2_20_Char" style:display-name="Heading 2 Char" style:family="text" style:parent-style-name="Default_20_Paragraph_20_Font" loext:linked-style-name="Heading_20_2">
      <style:text-properties fo:color="#0f4761" loext:opacity="100%" style:font-name="Aptos Display" fo:font-family="'Aptos Display'" style:font-family-generic="roman" style:font-pitch="variable" fo:font-size="16pt" style:font-name-asian="Aptos2" style:font-family-asian="Aptos" style:font-family-generic-asian="system" style:font-pitch-asian="variable" style:font-size-asian="16pt" style:font-name-complex="Times New Roman1" style:font-family-complex="'Times New Roman'"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_20_Char" style:display-name="Heading 3 Char" style:family="text" style:parent-style-name="Default_20_Paragraph_20_Font" loext:linked-style-name="Heading_20_3">
      <style:text-properties fo:color="#0f4761" loext:opacity="100%" fo:font-size="14pt" style:font-name-asian="Aptos2" style:font-family-asian="Aptos" style:font-family-generic-asian="system" style:font-pitch-asian="variable" style:font-size-asian="14pt" style:font-name-complex="Times New Roman1" style:font-family-complex="'Times New Roman'"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_20_Char" style:display-name="Heading 4 Char" style:family="text" style:parent-style-name="Default_20_Paragraph_20_Font" loext:linked-style-name="Heading_20_4">
      <style:text-properties fo:color="#0f4761" loext:opacity="100%" fo:font-style="italic" style:font-name-asian="Aptos2" style:font-family-asian="Aptos" style:font-family-generic-asian="system" style:font-pitch-asian="variable" style:font-style-asian="italic" style:font-name-complex="Times New Roman1" style:font-family-complex="'Times New Roman'"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_20_Char" style:display-name="Heading 5 Char" style:family="text" style:parent-style-name="Default_20_Paragraph_20_Font" loext:linked-style-name="Heading_20_5">
      <style:text-properties fo:color="#0f4761" loext:opacity="100%" style:font-name-asian="Aptos2" style:font-family-asian="Aptos" style:font-family-generic-asian="system" style:font-pitch-asian="variable" style:font-name-complex="Times New Roman1" style:font-family-complex="'Times New Roman'" style:font-family-generic-complex="system" style:font-pitch-complex="variable">
        <loext:char-complex-color loext:theme-type="accent1" loext:color-type="theme">
          <loext:transformation loext:type="shade" loext:value="2509"/>
        </loext:char-complex-color>
      </style:text-properties>
    </style:style>
    <style:style style:name="Heading_20_6_20_Char" style:display-name="Heading 6 Char" style:family="text" style:parent-style-name="Default_20_Paragraph_20_Font" loext:linked-style-name="Heading_20_6">
      <style:text-properties fo:color="#595959" loext:opacity="100%" fo:font-style="italic" style:font-name-asian="Aptos2" style:font-family-asian="Aptos" style:font-family-generic-asian="system" style:font-pitch-asian="variable" style:font-style-asian="italic" style:font-name-complex="Times New Roman1" style:font-family-complex="'Times New Roman'"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_20_Char" style:display-name="Heading 7 Char" style:family="text" style:parent-style-name="Default_20_Paragraph_20_Font" loext:linked-style-name="Heading_20_7">
      <style:text-properties fo:color="#595959" loext:opacity="100%" style:font-name-asian="Aptos2" style:font-family-asian="Aptos" style:font-family-generic-asian="system" style:font-pitch-asian="variable" style:font-name-complex="Times New Roman1" style:font-family-complex="'Times New Roman'" style:font-family-generic-complex="system" style:font-pitch-complex="variable">
        <loext:char-complex-color loext:theme-type="dark1" loext:color-type="theme">
          <loext:transformation loext:type="tint" loext:value="3490"/>
        </loext:char-complex-color>
      </style:text-properties>
    </style:style>
    <style:style style:name="Heading_20_8_20_Char" style:display-name="Heading 8 Char" style:family="text" style:parent-style-name="Default_20_Paragraph_20_Font" loext:linked-style-name="Heading_20_8">
      <style:text-properties fo:color="#272727" loext:opacity="100%" fo:font-style="italic" style:font-name-asian="Aptos2" style:font-family-asian="Aptos" style:font-family-generic-asian="system" style:font-pitch-asian="variable" style:font-style-asian="italic" style:font-name-complex="Times New Roman1" style:font-family-complex="'Times New Roman'"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_20_Char" style:display-name="Heading 9 Char" style:family="text" style:parent-style-name="Default_20_Paragraph_20_Font" loext:linked-style-name="Heading_20_9">
      <style:text-properties fo:color="#272727" loext:opacity="100%" style:font-name-asian="Aptos2" style:font-family-asian="Aptos" style:font-family-generic-asian="system" style:font-pitch-asian="variable" style:font-name-complex="Times New Roman1" style:font-family-complex="'Times New Roman'" style:font-family-generic-complex="system" style:font-pitch-complex="variable">
        <loext:char-complex-color loext:theme-type="dark1" loext:color-type="theme">
          <loext:transformation loext:type="tint" loext:value="1529"/>
        </loext:char-complex-color>
      </style:text-properties>
    </style:style>
    <style:style style:name="Title_20_Char" style:display-name="Title Char" style:family="text" style:parent-style-name="Default_20_Paragraph_20_Font" loext:linked-style-name="Title">
      <style:text-properties style:font-name="Aptos Display" fo:font-family="'Aptos Display'" style:font-family-generic="roman" style:font-pitch="variable" fo:font-size="28pt" fo:letter-spacing="-0.0071in" style:letter-kerning="true" style:font-name-asian="Aptos2" style:font-family-asian="Aptos" style:font-family-generic-asian="system" style:font-pitch-asian="variable" style:font-size-asian="28pt" style:font-name-complex="Times New Roman1" style:font-family-complex="'Times New Roman'" style:font-family-generic-complex="system" style:font-pitch-complex="variable" style:font-size-complex="28pt"/>
    </style:style>
    <style:style style:name="Subtitle_20_Char" style:display-name="Subtitle Char" style:family="text" style:parent-style-name="Default_20_Paragraph_20_Font" loext:linked-style-name="Subtitle">
      <style:text-properties fo:color="#595959" loext:opacity="100%" fo:font-size="14pt" fo:letter-spacing="0.0102in" style:font-name-asian="Aptos2" style:font-family-asian="Aptos" style:font-family-generic-asian="system" style:font-pitch-asian="variable" style:font-size-asian="14pt" style:font-name-complex="Times New Roman1" style:font-family-complex="'Times New Roman'"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_20_Char" style:display-name="Quote Char" style:family="text" style:parent-style-name="Default_20_Paragraph_20_Font" loext:linked-style-name="Quot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Quote_20_Char" style:display-name="Intense Quote Char" style:family="text" style:parent-style-name="Default_20_Paragraph_20_Font" loext:linked-style-name="Intense_20_Quote">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0f4761" loext:opacity="100%" fo:letter-spacing="0.0035in" fo:font-weight="bold" style:font-weight-asian="bold" style:font-weight-complex="bold">
        <loext:char-complex-color loext:theme-type="accent1" loext:color-type="theme">
          <loext:transformation loext:type="shade" loext:value="2509"/>
        </loext:char-complex-color>
      </style:text-properties>
    </style:style>
    <style:style style:name="Header_20_Char" style:display-name="Header Char" style:family="text" style:parent-style-name="Default_20_Paragraph_20_Font" loext:linked-style-name="Header"/>
    <style:style style:name="Footer_20_Char" style:display-name="Footer Char" style:family="text" style:parent-style-name="Default_20_Paragraph_20_Font" loext:linked-style-name="Footer">
      <style:text-properties style:font-name="Cardo" fo:font-family="Cardo" style:font-family-generic="roman" style:font-pitch="variable" fo:font-size="10.5pt" style:font-size-asian="10.5pt" style:font-name-complex="Cardo1" style:font-family-complex="Cardo" style:font-family-generic-complex="system" style:font-pitch-complex="variable" style:font-size-complex="10.5pt"/>
    </style:style>
    <style:style style:name="Internet_20_link" style:display-name="Internet link" style:family="text" style:parent-style-name="Default_20_Paragraph_20_Font">
      <style:text-properties fo:color="#467886" loext:opacity="100%" style:text-underline-style="solid" style:text-underline-width="auto" style:text-underline-color="font-color">
        <loext:char-complex-color loext:theme-type="hyperlink" loext:color-type="theme"/>
      </style:text-properties>
    </style:style>
    <style:style style:name="Unresolved_20_Mention" style:display-name="Unresolved Mention" style:family="text" style:parent-style-name="Default_20_Paragraph_20_Font">
      <style:text-properties fo:color="#605e5c" loext:opacity="100%" fo:background-color="#e1dfdd"/>
    </style:style>
    <style:style style:name="Footnote_20_Symbol" style:display-name="Footnote Symbol" style:family="text" style:parent-style-name="Default_20_Paragraph_20_Font">
      <style:text-properties style:text-position="super 58%"/>
    </style:style>
    <style:style style:name="Footnote_20_anchor" style:display-name="Footnote anchor" style:family="text">
      <style:text-properties style:text-position="super 58%"/>
    </style:style>
    <style:style style:name="Footnote_20_Text_20_Char" style:display-name="Footnote Text Char" style:family="text" style:parent-style-name="Default_20_Paragraph_20_Font" loext:linked-style-name="Footnote">
      <style:text-properties style:font-name="Cardo" fo:font-family="Cardo" style:font-family-generic="roman" style:font-pitch="variable" fo:font-size="8pt" style:letter-kerning="false" style:font-size-asian="8pt" style:font-size-complex="10pt" style:language-complex="ar" style:country-complex="SA"/>
    </style:style>
    <style:style style:name="Strong_20_Emphasis" style:display-name="Strong Emphasis" style:family="text" style:parent-style-name="Default_20_Paragraph_20_Font">
      <style:text-properties fo:font-weight="bold" style:font-weight-asian="bold" style:font-weight-complex="bold"/>
    </style:style>
    <style:style style:name="Emphasis" style:family="text" style:parent-style-name="Default_20_Paragraph_20_Font">
      <style:text-properties fo:font-style="italic" style:font-style-asian="italic" style:font-style-complex="italic"/>
    </style:style>
    <style:style style:name="Endnote_20_Text_20_Char" style:display-name="Endnote Text Char" style:family="text" style:parent-style-name="Default_20_Paragraph_20_Font" loext:linked-style-name="Endnote">
      <style:text-properties style:font-name="Cardo" fo:font-family="Cardo" style:font-family-generic="roman" style:font-pitch="variable" fo:font-size="9pt" style:letter-kerning="false" style:font-size-asian="9pt" style:font-size-complex="9pt" style:language-complex="ar" style:country-complex="SA"/>
    </style:style>
    <style:style style:name="Endnote_20_Symbol" style:display-name="Endnote Symbol" style:family="text" style:parent-style-name="Default_20_Paragraph_20_Font">
      <style:text-properties style:text-position="super 58%"/>
    </style:style>
    <style:style style:name="Endnote_20_anchor" style:display-name="Endnote anchor" style:family="text">
      <style:text-properties style:text-position="super 58%"/>
    </style:style>
    <style:style style:name="ListLabel_20_1" style:display-name="ListLabel 1" style:family="text">
      <style:text-properties style:font-name="Aptos1" fo:font-family="Aptos" style:font-family-generic="roman" style:font-pitch="variable" style:font-charset="x-symbol"/>
    </style:style>
    <style:style style:name="ListLabel_20_2" style:display-name="ListLabel 2" style:family="text">
      <style:text-properties style:font-name-complex="Courier New" style:font-family-complex="'Courier New'" style:font-family-generic-complex="system" style:font-pitch-complex="variable"/>
    </style:style>
    <style:style style:name="ListLabel_20_3" style:display-name="ListLabel 3" style:family="text">
      <style:text-properties style:font-name="Aptos1" fo:font-family="Aptos" style:font-family-generic="roman" style:font-pitch="variable" style:font-charset="x-symbol"/>
    </style:style>
    <style:style style:name="ListLabel_20_4" style:display-name="ListLabel 4" style:family="text">
      <style:text-properties style:font-name="Aptos1" fo:font-family="Aptos" style:font-family-generic="roman" style:font-pitch="variable" style:font-charset="x-symbol"/>
    </style:style>
    <style:style style:name="ListLabel_20_5" style:display-name="ListLabel 5" style:family="text">
      <style:text-properties style:font-name-complex="Courier New" style:font-family-complex="'Courier New'" style:font-family-generic-complex="system" style:font-pitch-complex="variable"/>
    </style:style>
    <style:style style:name="ListLabel_20_6" style:display-name="ListLabel 6" style:family="text">
      <style:text-properties style:font-name="Aptos1" fo:font-family="Aptos" style:font-family-generic="roman" style:font-pitch="variable" style:font-charset="x-symbol"/>
    </style:style>
    <style:style style:name="ListLabel_20_7" style:display-name="ListLabel 7" style:family="text">
      <style:text-properties style:font-name="Aptos1" fo:font-family="Aptos" style:font-family-generic="roman" style:font-pitch="variable" style:font-charset="x-symbol"/>
    </style:style>
    <style:style style:name="ListLabel_20_8" style:display-name="ListLabel 8" style:family="text">
      <style:text-properties style:font-name-complex="Courier New" style:font-family-complex="'Courier New'" style:font-family-generic-complex="system" style:font-pitch-complex="variable"/>
    </style:style>
    <style:style style:name="ListLabel_20_9" style:display-name="ListLabel 9" style:family="text">
      <style:text-properties style:font-name="Aptos1" fo:font-family="Aptos" style:font-family-generic="roman" style:font-pitch="variable" style:font-charset="x-symbol"/>
    </style:style>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text-properties style:use-window-font-color="true" loext:opacity="0%" style:font-name="Cardo" fo:font-family="Cardo" style:font-family-generic="roman" style:font-pitch="variable" fo:font-size="11pt" style:font-size-asian="11pt" style:font-name-complex="Cardo1" style:font-family-complex="Cardo" style:font-family-generic-complex="system" style:font-pitch-complex="variable" style:font-size-complex="11pt"/>
    </style:style>
    <style:style style:name="Index_20_Link" style:display-name="Index Link"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style style:name="Visited_20_Internet_20_Link" style:display-name="Visited Internet Link" style:family="text">
      <style:text-properties fo:color="#800000" loext:opacity="100%" style:text-underline-style="solid" style:text-underline-width="auto" style:text-underline-color="font-color"/>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background-color="transparent" draw:fill="none" draw:fill-color="#729fcf" fo:padding="0.0591in" fo:border="0.06pt solid #000000"/>
    </style:style>
    <style:style style:name="Inline_20_Heading" style:display-name="Inline Heading" style:family="graphic">
      <style:graphic-properties fo:min-width="0.0161in" fo:min-height="0.0161in" text:anchor-type="as-char" svg:y="0in" fo:margin-left="0in" fo:margin-right="0in" style:vertical-pos="middle" style:vertical-rel="text"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25in" fo:margin-left="0.5in"/>
        </style:list-level-properties>
        <style:text-properties fo:font-family="Symbol" style:font-style-name="Regular" style:font-family-generic="roman" style:font-pitch="variable" style:font-charset="x-symbol"/>
      </text:list-level-style-bullet>
      <text:list-level-style-bullet text:level="2" text:style-name="ListLabel_20_2" loext:num-list-format="o" style:num-suffix="o" text:bullet-char="o">
        <style:list-level-properties text:list-level-position-and-space-mode="label-alignment">
          <style:list-level-label-alignment text:label-followed-by="listtab" fo:text-indent="-0.25in" fo:margin-left="1in"/>
        </style:list-level-properties>
        <style:text-properties fo:font-family="'Courier New'" style:font-style-name="Regular" style:font-family-generic="modern" style:font-pitch="fixed"/>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25in" fo:margin-left="1.5in"/>
        </style:list-level-properties>
        <style:text-properties fo:font-family="Wingdings" style:font-style-name="Regular" style:font-pitch="variable" style:font-charset="x-symbol"/>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25in" fo:margin-left="2in"/>
        </style:list-level-properties>
        <style:text-properties fo:font-family="Symbol" style:font-style-name="Regular" style:font-family-generic="roman" style:font-pitch="variable" style:font-charset="x-symbol"/>
      </text:list-level-style-bullet>
      <text:list-level-style-bullet text:level="5" text:style-name="ListLabel_20_5" loext:num-list-format="o" style:num-suffix="o" text:bullet-char="o">
        <style:list-level-properties text:list-level-position-and-space-mode="label-alignment">
          <style:list-level-label-alignment text:label-followed-by="listtab" fo:text-indent="-0.25in" fo:margin-left="2.5in"/>
        </style:list-level-properties>
        <style:text-properties fo:font-family="'Courier New'" style:font-style-name="Regular" style:font-family-generic="modern" style:font-pitch="fixed"/>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25in" fo:margin-left="3in"/>
        </style:list-level-properties>
        <style:text-properties fo:font-family="Wingdings" style:font-style-name="Regular" style:font-pitch="variable" style:font-charset="x-symbol"/>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25in" fo:margin-left="3.5in"/>
        </style:list-level-properties>
        <style:text-properties fo:font-family="Symbol" style:font-style-name="Regular" style:font-family-generic="roman" style:font-pitch="variable" style:font-charset="x-symbol"/>
      </text:list-level-style-bullet>
      <text:list-level-style-bullet text:level="8" text:style-name="ListLabel_20_8" loext:num-list-format="o" style:num-suffix="o" text:bullet-char="o">
        <style:list-level-properties text:list-level-position-and-space-mode="label-alignment">
          <style:list-level-label-alignment text:label-followed-by="listtab" fo:text-indent="-0.25in" fo:margin-left="4in"/>
        </style:list-level-properties>
        <style:text-properties fo:font-family="'Courier New'" style:font-style-name="Regular" style:font-family-generic="modern" style:font-pitch="fixed"/>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25in" fo:margin-left="4.5in"/>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11"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14"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17"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20"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23"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26"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loext:theme loext:name="Office Them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MP1" style:family="paragraph" style:parent-style-name="Header">
      <style:paragraph-properties fo:text-align="right" style:justify-single-word="false"/>
    </style:style>
    <style:style style:name="MT1" style:family="text">
      <style:text-properties fo:font-size="9pt" style:font-size-asian="9pt" style:font-size-complex="9pt"/>
    </style:style>
    <style:style style:name="MT2" style:family="text">
      <style:text-properties style:font-name="Cardo" fo:font-size="9pt" style:font-size-asian="9pt" style:font-name-complex="Cardo1" style:font-size-complex="9pt"/>
    </style:style>
    <style:style style:name="MT3" style:family="text">
      <style:text-properties fo:font-variant="small-caps" style:font-name="Cardo" fo:font-size="9pt" style:font-size-asian="9pt" style:font-name-complex="Cardo1" style:font-size-complex="9pt"/>
    </style:style>
    <style:page-layout style:name="Mpm1">
      <style:page-layout-properties fo:page-width="6in" fo:page-height="9.0161in" style:num-format="i" style:print-orientation="portrait" fo:margin-top="0.65in" fo:margin-bottom="0.3in" fo:margin-left="0.7in" fo:margin-right="0.55in" style:writing-mode="lr-tb" style:layout-grid-color="#c0c0c0" style:layout-grid-lines="30" style:layout-grid-base-height="0.25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header-footer-properties fo:min-height="0.35in" fo:margin-left="0in" fo:margin-right="0in" fo:margin-top="0.3102in" style:dynamic-spacing="true"/>
      </style:footer-style>
    </style:page-layout>
    <style:page-layout style:name="Mpm2">
      <style:page-layout-properties fo:page-width="6in" fo:page-height="9.0161in" style:num-format="1" style:print-orientation="portrait" fo:margin-top="0.3in" fo:margin-bottom="0.3in" fo:margin-left="0.7in" fo:margin-right="0.55in" style:writing-mode="lr-tb" style:layout-grid-color="#c0c0c0" style:layout-grid-lines="30" style:layout-grid-base-height="0.25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35in" fo:margin-left="0in" fo:margin-right="0in" fo:margin-bottom="0.3102in" style:dynamic-spacing="true"/>
      </style:header-style>
      <style:footer-style>
        <style:header-footer-properties fo:min-height="0.35in" fo:margin-left="0in" fo:margin-right="0in" fo:margin-top="0.3102in" style:dynamic-spacing="true"/>
      </style:footer-style>
    </style:page-layout>
    <style:page-layout style:name="Mpm3">
      <style:page-layout-properties fo:page-width="6in" fo:page-height="9.016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line-style="solid" style:adjustment="left" style:rel-width="25%" style:color="#000000"/>
      </style:page-layout-properties>
      <style:header-style/>
      <style:footer-style/>
    </style:page-layout>
    <style:page-layout style:name="Mpm4">
      <style:page-layout-properties fo:page-width="6in" fo:page-height="9.0161in" style:num-format="1" style:print-orientation="portrait" fo:margin-top="0.3937in" fo:margin-bottom="0.3937in" fo:margin-left="0.7874in" fo:margin-right="0.3937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text:page-number text:select-page="current">xviii</text:page-number></text:p>
        <text:p text:style-name="Footer"/>
      </style:footer>
      <style:footer-first>
        <text:p text:style-name="Footer"/>
      </style:footer-first>
    </style:master-page>
    <style:master-page style:name="Converted1" style:page-layout-name="Mpm2" draw:style-name="Mdp1">
      <style:header>
        <text:p text:style-name="MP1" loext:marker-style-name="MT1"><text:span text:style-name="MT2">The </text:span><text:span text:style-name="MT3">Higher Law</text:span><text:span text:style-name="MT2"> of Y'shúa</text:span></text:p>
      </style:header>
      <style:footer>
        <text:p text:style-name="Footer"><text:page-number text:select-page="current">370</text:page-number></text:p>
        <text:p text:style-name="Footer"/>
      </style:footer>
    </style:master-page>
    <style:master-page style:name="Endnote" style:page-layout-name="Mpm3" draw:style-name="Mdp1"/>
    <style:master-page style:name="HTML" style:page-layout-name="Mpm4"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Tracy Osborne</meta:initial-creator>
    <meta:editing-cycles>1728</meta:editing-cycles>
    <meta:print-date>2026-07-25T17:46:11.810339400</meta:print-date>
    <meta:creation-date>2026-02-21T22:16:00</meta:creation-date>
    <dc:date>2026-08-15T07:19:18.332687400</dc:date>
    <meta:editing-duration>P30DT19H13M4S</meta:editing-duration>
    <meta:generator>LibreOffice/26.2.5.2$Windows_X86_64 LibreOffice_project/cd7284b4cbbfeb507e630c1aac019f4157393acb</meta:generator>
    <meta:printed-by>PDF files</meta:printed-by>
    <meta:document-statistic meta:table-count="16" meta:image-count="2" meta:object-count="0" meta:page-count="388" meta:paragraph-count="4316" meta:word-count="143727" meta:character-count="839849" meta:non-whitespace-character-count="699651"/>
    <meta:user-defined meta:name="AppVersion">16.0000</meta:user-defined>
    <meta:template xlink:type="simple" xlink:actuate="onRequest" xlink:title="Normal" xlink:href=""/>
  </office:meta>
</office:document-meta>
</file>