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Pictures/100000010000015A0000012FE3A6ACD9.png" manifest:media-type="image/png"/>
  <manifest:file-entry manifest:full-path="Pictures/100000010000004D00000015B302CD5A.gif" manifest:media-type="image/gif"/>
  <manifest:file-entry manifest:full-path="Pictures/10000000000000F2000000CF49C83189.jpg" manifest:media-type="image/jpeg"/>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ystem" style:font-pitch="variable"/>
    <style:font-face style:name="Arial Narrow" svg:font-family="'Arial Narrow'" style:font-family-generic="swiss" style:font-pitch="variable"/>
    <style:font-face style:name="Arial Unicode MS" svg:font-family="'Arial Unicode MS'" style:font-family-generic="system" style:font-pitch="variable"/>
    <style:font-face style:name="Book Antiqua" svg:font-family="'Book Antiqua'" style:font-family-generic="roman" style:font-pitch="variable"/>
    <style:font-face style:name="Calibri" svg:font-family="Calibri" style:font-family-generic="roman" style:font-pitch="variable"/>
    <style:font-face style:name="Calibri Light" svg:font-family="'Calibri Light'" style:font-family-generic="roman" style:font-pitch="variable"/>
    <style:font-face style:name="Calibri Light1" svg:font-family="'Calibri Light'" style:font-family-generic="swiss" style:font-pitch="variable"/>
    <style:font-face style:name="Calibri Light2" svg:font-family="'Calibri Light'" style:font-family-generic="system" style:font-pitch="variable"/>
    <style:font-face style:name="Calibri1" svg:font-family="Calibri" style:font-family-generic="roman" style:font-pitch="variable" style:font-charset="x-symbol"/>
    <style:font-face style:name="Calibri2" svg:font-family="Calibri" style:font-family-generic="swiss" style:font-pitch="variable"/>
    <style:font-face style:name="Calibri3" svg:font-family="Calibri" style:font-family-generic="system" style:font-pitch="variable"/>
    <style:font-face style:name="Cardo" svg:font-family="Cardo" style:font-family-generic="roman" style:font-pitch="variable"/>
    <style:font-face style:name="Cardo1" svg:font-family="Cardo" style:font-family-generic="system" style:font-pitch="variable"/>
    <style:font-face style:name="Copperplate Gothic Bold" svg:font-family="'Copperplate Gothic Bold'" style:font-family-generic="swiss" style:font-pitch="variable"/>
    <style:font-face style:name="Courier New" svg:font-family="'Courier New'" style:font-family-generic="system" style:font-pitch="variable"/>
    <style:font-face style:name="Ezra SIL" svg:font-family="'Ezra SIL'" style:font-family-generic="roman" style:font-pitch="variable"/>
    <style:font-face style:name="Ezra SIL1" svg:font-family="'Ezra SIL'" style:font-family-generic="system" style:font-pitch="variable"/>
    <style:font-face style:name="Hebrew Paleo Siloam" svg:font-family="'Hebrew Paleo Siloam'" style:font-family-generic="system" style:font-pitch="variable"/>
    <style:font-face style:name="Liberation Sans" svg:font-family="'Liberation Sans'" style:font-family-generic="swiss" style:font-pitch="variable"/>
    <style:font-face style:name="Linux Libertine Display G" svg:font-family="'Linux Libertine Display G'" style:font-family-generic="roman" style:font-pitch="variable"/>
    <style:font-face style:name="Linux Libertine Display G1" svg:font-family="'Linux Libertine Display G'" style:font-family-generic="system" style:font-pitch="variable"/>
    <style:font-face style:name="Lucida Sans" svg:font-family="'Lucida Sans'" style:font-family-generic="swiss"/>
    <style:font-face style:name="Lucida Sans1" svg:font-family="'Lucida Sans'" style:font-family-generic="system" style:font-pitch="variable"/>
    <style:font-face style:name="MS Gothic" svg:font-family="'MS Gothic'" style:font-family-generic="system" style:font-pitch="variable"/>
    <style:font-face style:name="MS Mincho" svg:font-family="'MS Mincho'"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Mongolian Baiti" svg:font-family="'Mongolian Baiti'" style:font-family-generic="roman" style:font-pitch="variable"/>
    <style:font-face style:name="Mongolian Baiti1" svg:font-family="'Mongolian Baiti'" style:font-family-generic="system" style:font-pitch="variable"/>
    <style:font-face style:name="Segoe UI" svg:font-family="'Segoe UI'" style:font-family-generic="swiss" style:font-pitch="variable"/>
    <style:font-face style:name="Segoe UI1" svg:font-family="'Segoe UI'" style:font-family-generic="system" style:font-pitch="variable"/>
    <style:font-face style:name="SimSun" svg:font-family="SimSun" style:font-family-generic="system" style:font-pitch="variable"/>
    <style:font-face style:name="Tahoma"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Vijaya" svg:font-family="Vijaya" style:font-family-generic="system" style:font-pitch="variable"/>
  </office:font-face-decls>
  <office:automatic-styles>
    <style:style style:name="Table2" style:family="table">
      <style:table-properties style:width="6.5625in" fo:margin-top="0in" fo:margin-bottom="0in" table:align="center" style:writing-mode="lr-tb"/>
    </style:style>
    <style:style style:name="Table2.A" style:family="table-column">
      <style:table-column-properties style:column-width="6.5625in"/>
    </style:style>
    <style:style style:name="Table2.1" style:family="table-row">
      <style:table-row-properties style:min-row-height="0.3056in" fo:keep-together="auto"/>
    </style:style>
    <style:style style:name="Table2.A1" style:family="table-cell">
      <style:table-cell-properties fo:padding-left="0.075in" fo:padding-right="0.075in" fo:padding-top="0in" fo:padding-bottom="0in" fo:border="0.5pt solid #000000" style:writing-mode="lr-tb"/>
    </style:style>
    <style:style style:name="Table2.2" style:family="table-row">
      <style:table-row-properties style:min-row-height="0.4174in" fo:keep-together="auto"/>
    </style:style>
    <style:style style:name="Table2.A2" style:family="table-cell">
      <style:table-cell-properties style:vertical-align="bottom" fo:background-color="#bfbfbf" fo:padding-left="0.075in" fo:padding-right="0.075in" fo:padding-top="0in" fo:padding-bottom="0in" fo:border="0.5pt solid #000000" style:writing-mode="lr-tb">
        <style:background-image/>
      </style:table-cell-properties>
    </style:style>
    <style:style style:name="Table3" style:family="table">
      <style:table-properties style:width="6.559in" fo:margin-top="0in" fo:margin-bottom="0in" table:align="center" style:writing-mode="lr-tb"/>
    </style:style>
    <style:style style:name="Table3.A" style:family="table-column">
      <style:table-column-properties style:column-width="2.2264in"/>
    </style:style>
    <style:style style:name="Table3.B" style:family="table-column">
      <style:table-column-properties style:column-width="2.6444in"/>
    </style:style>
    <style:style style:name="Table3.C" style:family="table-column">
      <style:table-column-properties style:column-width="1.6882in"/>
    </style:style>
    <style:style style:name="Table3.1" style:family="table-row">
      <style:table-row-properties style:min-row-height="0.0139in" fo:keep-together="auto"/>
    </style:style>
    <style:style style:name="Table3.A1" style:family="table-cell">
      <style:table-cell-properties style:vertical-align="middle" fo:padding-left="0.075in" fo:padding-right="0.075in" fo:padding-top="0in" fo:padding-bottom="0in" fo:border="0.5pt solid #000000" style:writing-mode="lr-tb"/>
    </style:style>
    <style:style style:name="Table3.A5" style:family="table-cell">
      <style:table-cell-properties style:vertical-align="middle" fo:background-color="#aeaaaa" fo:padding-left="0.075in" fo:padding-right="0.075in" fo:padding-top="0in" fo:padding-bottom="0in" fo:border="0.5pt solid #000000" style:writing-mode="lr-tb">
        <style:background-image/>
      </style:table-cell-properties>
    </style:style>
    <style:style style:name="Table3.A6" style:family="table-cell">
      <style:table-cell-properties style:vertical-align="middle" fo:background-color="#ffffff" fo:padding-left="0.075in" fo:padding-right="0.075in" fo:padding-top="0in" fo:padding-bottom="0in" fo:border="0.5pt solid #000000" style:writing-mode="lr-tb">
        <style:background-image/>
      </style:table-cell-properties>
    </style:style>
    <style:style style:name="Table4" style:family="table">
      <style:table-properties style:width="6.559in" fo:margin-left="0.0035in" fo:margin-top="0in" fo:margin-bottom="0in" table:align="left" style:writing-mode="lr-tb"/>
    </style:style>
    <style:style style:name="Table4.A" style:family="table-column">
      <style:table-column-properties style:column-width="3.2458in"/>
    </style:style>
    <style:style style:name="Table4.B" style:family="table-column">
      <style:table-column-properties style:column-width="3.3132in"/>
    </style:style>
    <style:style style:name="Table4.1" style:family="table-row">
      <style:table-row-properties style:min-row-height="0.3618in" fo:keep-together="auto"/>
    </style:style>
    <style:style style:name="Table4.A1" style:family="table-cell">
      <style:table-cell-properties style:vertical-align="middle" fo:padding-left="0.075in" fo:padding-right="0.075in" fo:padding-top="0in" fo:padding-bottom="0in" fo:border="0.5pt solid #000000" style:writing-mode="lr-tb"/>
    </style:style>
    <style:style style:name="Table4.2" style:family="table-row">
      <style:table-row-properties fo:keep-together="auto"/>
    </style:style>
    <style:style style:name="Table4.A2" style:family="table-cell">
      <style:table-cell-properties fo:padding-left="0.075in" fo:padding-right="0.075in" fo:padding-top="0in" fo:padding-bottom="0in" fo:border="0.5pt solid #000000" style:writing-mode="lr-tb"/>
    </style:style>
    <style:style style:name="Table4.3" style:family="table-row">
      <style:table-row-properties style:min-row-height="0.2618in" fo:keep-together="auto"/>
    </style:style>
    <style:style style:name="Table4.B3" style:family="table-cell">
      <style:table-cell-properties fo:padding-left="0.075in" fo:padding-right="0.075in" fo:padding-top="0in" fo:padding-bottom="0in" fo:border="0.5pt solid #000000" style:writing-mode="lr-tb"/>
    </style:style>
    <style:style style:name="Table4.4" style:family="table-row">
      <style:table-row-properties style:min-row-height="0.2431in" fo:keep-together="auto"/>
    </style:style>
    <style:style style:name="Table4.B4" style:family="table-cell">
      <style:table-cell-properties fo:padding-left="0.075in" fo:padding-right="0.075in" fo:padding-top="0in" fo:padding-bottom="0in" fo:border="0.5pt solid #000000" style:writing-mode="lr-tb"/>
    </style:style>
    <style:style style:name="Table4.B5" style:family="table-cell">
      <style:table-cell-properties fo:padding-left="0.075in" fo:padding-right="0.075in" fo:padding-top="0in" fo:padding-bottom="0in" fo:border="0.5pt solid #000000" style:writing-mode="lr-tb"/>
    </style:style>
    <style:style style:name="Table4.B6" style:family="table-cell">
      <style:table-cell-properties fo:padding-left="0.075in" fo:padding-right="0.075in" fo:padding-top="0in" fo:padding-bottom="0in" fo:border="0.5pt solid #000000" style:writing-mode="lr-tb"/>
    </style:style>
    <style:style style:name="Table4.7" style:family="table-row">
      <style:table-row-properties style:min-row-height="0.6806in" fo:keep-together="auto"/>
    </style:style>
    <style:style style:name="Table4.A7" style:family="table-cell">
      <style:table-cell-properties fo:padding-left="0.075in" fo:padding-right="0.075in" fo:padding-top="0in" fo:padding-bottom="0in" fo:border="0.5pt solid #000000" style:writing-mode="lr-tb"/>
    </style:style>
    <style:style style:name="Table4.B7" style:family="table-cell">
      <style:table-cell-properties fo:padding-left="0.075in" fo:padding-right="0.075in" fo:padding-top="0in" fo:padding-bottom="0in" fo:border="0.5pt solid #000000" style:writing-mode="lr-tb"/>
    </style:style>
    <style:style style:name="Table4.8" style:family="table-row">
      <style:table-row-properties style:min-row-height="2.9306in" fo:keep-together="auto"/>
    </style:style>
    <style:style style:name="Table4.A8" style:family="table-cell">
      <style:table-cell-properties style:vertical-align="middle" fo:padding-left="0.075in" fo:padding-right="0.075in" fo:padding-top="0in" fo:padding-bottom="0in" fo:border-left="0.5pt solid #000000" fo:border-right="0.5pt solid #000000" fo:border-top="0.5pt solid #000000" fo:border-bottom="none" style:writing-mode="lr-tb"/>
    </style:style>
    <style:style style:name="Table5" style:family="table">
      <style:table-properties style:width="6.559in" fo:margin-left="0.0035in" fo:margin-top="0in" fo:margin-bottom="0in" table:align="left" style:writing-mode="lr-tb"/>
    </style:style>
    <style:style style:name="Table5.A" style:family="table-column">
      <style:table-column-properties style:column-width="3.1243in"/>
    </style:style>
    <style:style style:name="Table5.B" style:family="table-column">
      <style:table-column-properties style:column-width="3.4347in"/>
    </style:style>
    <style:style style:name="Table5.1" style:family="table-row">
      <style:table-row-properties style:min-row-height="2.2743in" fo:keep-together="auto"/>
    </style:style>
    <style:style style:name="Table5.A1" style:family="table-cell">
      <style:table-cell-properties style:vertical-align="middle" fo:padding-left="0.05in" fo:padding-right="0.05in" fo:padding-top="0in" fo:padding-bottom="0in" fo:border="0.5pt solid #000000" style:writing-mode="lr-tb"/>
    </style:style>
    <style:style style:name="Table5.2" style:family="table-row">
      <style:table-row-properties style:min-row-height="0.4368in" fo:keep-together="auto"/>
    </style:style>
    <style:style style:name="Table5.3" style:family="table-row">
      <style:table-row-properties style:min-row-height="0.6708in" fo:keep-together="auto"/>
    </style:style>
    <style:style style:name="Table5.A3" style:family="table-cell">
      <style:table-cell-properties style:vertical-align="middle" fo:padding-left="0.0403in" fo:padding-right="0.0403in" fo:padding-top="0in" fo:padding-bottom="0in" fo:border-left="0.5pt solid #000000" fo:border-right="0.75pt solid #000000" fo:border-top="0.75pt solid #000000" fo:border-bottom="0.75pt solid #000000" style:writing-mode="lr-tb"/>
    </style:style>
    <style:style style:name="Table5.B3" style:family="table-cell">
      <style:table-cell-properties style:vertical-align="middle" fo:padding-left="0.075in" fo:padding-right="0.075in" fo:padding-top="0in" fo:padding-bottom="0in" fo:border-left="0.75pt solid #000000" fo:border-right="0.5pt solid #000000" fo:border-top="0.75pt solid #000000" fo:border-bottom="0.75pt solid #000000" style:writing-mode="lr-tb"/>
    </style:style>
    <style:style style:name="Table5.4" style:family="table-row">
      <style:table-row-properties style:min-row-height="0.6771in" fo:keep-together="auto"/>
    </style:style>
    <style:style style:name="Table5.A4" style:family="table-cell">
      <style:table-cell-properties style:vertical-align="middle" fo:padding-left="0.0403in" fo:padding-right="0.0403in" fo:padding-top="0in" fo:padding-bottom="0in" fo:border="0.5pt solid #000000" style:writing-mode="lr-tb"/>
    </style:style>
    <style:style style:name="Table6" style:family="table">
      <style:table-properties style:width="6.559in" fo:margin-left="0.0035in" fo:margin-top="0in" fo:margin-bottom="0in" fo:break-before="page" table:align="left" style:writing-mode="lr-tb"/>
    </style:style>
    <style:style style:name="Table6.A" style:family="table-column">
      <style:table-column-properties style:column-width="3.6667in"/>
    </style:style>
    <style:style style:name="Table6.B" style:family="table-column">
      <style:table-column-properties style:column-width="2.8924in"/>
    </style:style>
    <style:style style:name="Table6.1" style:family="table-row">
      <style:table-row-properties style:min-row-height="1.3146in" fo:keep-together="auto"/>
    </style:style>
    <style:style style:name="Table6.A1" style:family="table-cell">
      <style:table-cell-properties style:vertical-align="middle" fo:padding-left="0.0403in" fo:padding-right="0.0403in" fo:padding-top="0in" fo:padding-bottom="0in" fo:border-left="0.5pt solid #000000" fo:border-right="0.75pt solid #000000" fo:border-top="0.5pt solid #000000" fo:border-bottom="0.5pt solid #000000" style:writing-mode="lr-tb"/>
    </style:style>
    <style:style style:name="Table6.B1" style:family="table-cell">
      <style:table-cell-properties style:vertical-align="middle" fo:padding-left="0.075in" fo:padding-right="0.075in" fo:padding-top="0in" fo:padding-bottom="0in" fo:border-left="0.75pt solid #000000" fo:border-right="0.5pt solid #000000" fo:border-top="0.5pt solid #000000" fo:border-bottom="0.5pt solid #000000" style:writing-mode="lr-tb"/>
    </style:style>
    <style:style style:name="Table6.2" style:family="table-row">
      <style:table-row-properties style:min-row-height="0.0292in" fo:keep-together="auto"/>
    </style:style>
    <style:style style:name="Table6.A2" style:family="table-cell">
      <style:table-cell-properties style:vertical-align="middle" fo:padding-left="0.0403in" fo:padding-right="0.0403in" fo:padding-top="0in" fo:padding-bottom="0in" fo:border-left="none" fo:border-right="none" fo:border-top="0.5pt solid #000000" fo:border-bottom="none" style:writing-mode="lr-tb"/>
    </style:style>
    <style:style style:name="Table7" style:family="table">
      <style:table-properties style:width="6.5625in" fo:margin-top="0in" fo:margin-bottom="0in" table:align="center" style:writing-mode="page"/>
    </style:style>
    <style:style style:name="Table7.A" style:family="table-column">
      <style:table-column-properties style:column-width="6.5625in"/>
    </style:style>
    <style:style style:name="Table7.1" style:family="table-row">
      <style:table-row-properties style:min-row-height="0.3243in" fo:keep-together="auto"/>
    </style:style>
    <style:style style:name="Table7.A1" style:family="table-cell">
      <style:table-cell-properties style:vertical-align="middle" fo:background-color="#d0cece" fo:padding-left="0.0486in" fo:padding-right="0.0486in" fo:padding-top="0in" fo:padding-bottom="0in" fo:border="0.5pt solid #000000">
        <style:background-image/>
      </style:table-cell-properties>
    </style:style>
    <style:style style:name="Table7.2" style:family="table-row">
      <style:table-row-properties style:min-row-height="0.3056in" fo:keep-together="auto"/>
    </style:style>
    <style:style style:name="Table7.A2" style:family="table-cell">
      <style:table-cell-properties style:vertical-align="middle" fo:padding-left="0.0486in" fo:padding-right="0.0486in" fo:padding-top="0in" fo:padding-bottom="0in" fo:border="0.5pt solid #000000"/>
    </style:style>
    <style:style style:name="Table7.3" style:family="table-row">
      <style:table-row-properties style:min-row-height="0.2993in" fo:keep-together="auto"/>
    </style:style>
    <style:style style:name="Table7.A3" style:family="table-cell">
      <style:table-cell-properties style:vertical-align="middle" fo:background-color="#d9d9d9" fo:padding-left="0.0486in" fo:padding-right="0.0486in" fo:padding-top="0in" fo:padding-bottom="0in" fo:border="0.5pt solid #000000">
        <style:background-image/>
      </style:table-cell-properties>
    </style:style>
    <style:style style:name="Table7.A4" style:family="table-cell">
      <style:table-cell-properties style:vertical-align="middle" fo:padding-left="0.0486in" fo:padding-right="0.0486in" fo:padding-top="0in" fo:padding-bottom="0in" fo:border="0.5pt solid #000000"/>
    </style:style>
    <style:style style:name="Table7.5" style:family="table-row">
      <style:table-row-properties style:min-row-height="0.3118in" fo:keep-together="auto"/>
    </style:style>
    <style:style style:name="Table7.A6" style:family="table-cell">
      <style:table-cell-properties style:vertical-align="middle" fo:padding-left="0.0486in" fo:padding-right="0.0486in" fo:padding-top="0in" fo:padding-bottom="0in" fo:border="0.5pt solid #000000"/>
    </style:style>
    <style:style style:name="Table7.A8" style:family="table-cell">
      <style:table-cell-properties style:vertical-align="middle" fo:padding-left="0.0486in" fo:padding-right="0.0486in" fo:padding-top="0in" fo:padding-bottom="0in" fo:border="0.5pt solid #000000"/>
    </style:style>
    <style:style style:name="Table7.A10" style:family="table-cell">
      <style:table-cell-properties style:vertical-align="middle" fo:padding-left="0.0486in" fo:padding-right="0.0486in" fo:padding-top="0in" fo:padding-bottom="0in" fo:border="0.5pt solid #000000"/>
    </style:style>
    <style:style style:name="Table7.A12" style:family="table-cell">
      <style:table-cell-properties style:vertical-align="middle" fo:padding-left="0.0486in" fo:padding-right="0.0486in" fo:padding-top="0in" fo:padding-bottom="0in" fo:border="0.5pt solid #000000"/>
    </style:style>
    <style:style style:name="Table7.A14" style:family="table-cell">
      <style:table-cell-properties style:vertical-align="middle" fo:padding-left="0.0486in" fo:padding-right="0.0486in" fo:padding-top="0in" fo:padding-bottom="0in" fo:border="0.5pt solid #000000"/>
    </style:style>
    <style:style style:name="Table7.A16" style:family="table-cell">
      <style:table-cell-properties style:vertical-align="middle" fo:padding-left="0.0486in" fo:padding-right="0.0486in" fo:padding-top="0in" fo:padding-bottom="0in" fo:border="0.5pt solid #000000"/>
    </style:style>
    <style:style style:name="Table7.A18" style:family="table-cell">
      <style:table-cell-properties style:vertical-align="middle" fo:padding-left="0.0486in" fo:padding-right="0.0486in" fo:padding-top="0in" fo:padding-bottom="0in" fo:border="0.5pt solid #000000"/>
    </style:style>
    <style:style style:name="Table7.A20" style:family="table-cell">
      <style:table-cell-properties style:vertical-align="middle" fo:padding-left="0.0486in" fo:padding-right="0.0486in" fo:padding-top="0in" fo:padding-bottom="0in" fo:border="0.5pt solid #000000"/>
    </style:style>
    <style:style style:name="Table7.A22" style:family="table-cell">
      <style:table-cell-properties style:vertical-align="middle" fo:padding-left="0.0486in" fo:padding-right="0.0486in" fo:padding-top="0in" fo:padding-bottom="0in" fo:border="0.5pt solid #000000"/>
    </style:style>
    <style:style style:name="Table8" style:family="table">
      <style:table-properties style:width="6.559in" fo:margin-left="0.0035in" fo:margin-top="0in" fo:margin-bottom="0in" table:align="left" style:writing-mode="page"/>
    </style:style>
    <style:style style:name="Table8.A" style:family="table-column">
      <style:table-column-properties style:column-width="6.559in"/>
    </style:style>
    <style:style style:name="Table8.1" style:family="table-row">
      <style:table-row-properties style:min-row-height="0.3028in" fo:keep-together="auto"/>
    </style:style>
    <style:style style:name="Table8.A1" style:family="table-cell">
      <style:table-cell-properties style:vertical-align="middle" fo:padding-left="0.0486in" fo:padding-right="0.0486in" fo:padding-top="0in" fo:padding-bottom="0in" fo:border="0.5pt solid #000000"/>
    </style:style>
    <style:style style:name="Table8.2" style:family="table-row">
      <style:table-row-properties style:min-row-height="0.309in" fo:keep-together="auto"/>
    </style:style>
    <style:style style:name="Table8.A2" style:family="table-cell">
      <style:table-cell-properties style:vertical-align="middle" fo:background-color="#d0cece" fo:padding-left="0.0486in" fo:padding-right="0.0486in" fo:padding-top="0in" fo:padding-bottom="0in" fo:border="0.5pt solid #000000">
        <style:background-image/>
      </style:table-cell-properties>
    </style:style>
    <style:style style:name="Table8.A4" style:family="table-cell">
      <style:table-cell-properties style:vertical-align="middle" fo:background-color="#d9d9d9" fo:padding-left="0.0486in" fo:padding-right="0.0486in" fo:padding-top="0in" fo:padding-bottom="0in" fo:border="0.5pt solid #000000">
        <style:background-image/>
      </style:table-cell-properties>
    </style:style>
    <style:style style:name="Table8.13" style:family="table-row">
      <style:table-row-properties style:min-row-height="0.2403in" fo:keep-together="auto"/>
    </style:style>
    <style:style style:name="Table8.14" style:family="table-row">
      <style:table-row-properties style:min-row-height="0.3542in" fo:keep-together="auto"/>
    </style:style>
    <style:style style:name="Table8.15" style:family="table-row">
      <style:table-row-properties style:min-row-height="0.3403in" fo:keep-together="auto"/>
    </style:style>
    <style:style style:name="Table8.16" style:family="table-row">
      <style:table-row-properties style:min-row-height="0.3493in" fo:keep-together="auto"/>
    </style:style>
    <style:style style:name="Table8.19" style:family="table-row">
      <style:table-row-properties style:min-row-height="0.3681in" fo:keep-together="auto"/>
    </style:style>
    <style:style style:name="Table8.21" style:family="table-row">
      <style:table-row-properties style:min-row-height="0.3653in" fo:keep-together="auto"/>
    </style:style>
    <style:style style:name="Table8.22" style:family="table-row">
      <style:table-row-properties style:min-row-height="0.3556in" fo:keep-together="auto"/>
    </style:style>
    <style:style style:name="Table9" style:family="table">
      <style:table-properties style:width="6.4931in" fo:margin-top="0in" fo:margin-bottom="0in" fo:break-before="page" table:align="center" style:writing-mode="lr-tb"/>
    </style:style>
    <style:style style:name="Table9.A" style:family="table-column">
      <style:table-column-properties style:column-width="0.4264in"/>
    </style:style>
    <style:style style:name="Table9.B" style:family="table-column">
      <style:table-column-properties style:column-width="1.0924in"/>
    </style:style>
    <style:style style:name="Table9.C" style:family="table-column">
      <style:table-column-properties style:column-width="0.7368in"/>
    </style:style>
    <style:style style:name="Table9.D" style:family="table-column">
      <style:table-column-properties style:column-width="0.8111in"/>
    </style:style>
    <style:style style:name="Table9.E" style:family="table-column">
      <style:table-column-properties style:column-width="1.5549in"/>
    </style:style>
    <style:style style:name="Table9.F" style:family="table-column">
      <style:table-column-properties style:column-width="1.8715in"/>
    </style:style>
    <style:style style:name="Table9.1" style:family="table-row">
      <style:table-row-properties style:min-row-height="0.3799in" fo:keep-together="auto"/>
    </style:style>
    <style:style style:name="Table9.A1" style:family="table-cell">
      <style:table-cell-properties fo:background-color="#d9d9d9" fo:padding-left="0.05in" fo:padding-right="0.05in" fo:padding-top="0in" fo:padding-bottom="0in" fo:border="0.5pt solid #000000" style:writing-mode="lr-tb">
        <style:background-image/>
      </style:table-cell-properties>
    </style:style>
    <style:style style:name="Table9.C1" style:family="table-cell">
      <style:table-cell-properties style:vertical-align="middle" fo:background-color="#d9d9d9" fo:padding-left="0.05in" fo:padding-right="0.05in" fo:padding-top="0in" fo:padding-bottom="0in" fo:border="0.5pt solid #000000" style:writing-mode="lr-tb">
        <style:background-image/>
      </style:table-cell-properties>
    </style:style>
    <style:style style:name="Table9.3" style:family="table-row">
      <style:table-row-properties fo:keep-together="auto"/>
    </style:style>
    <style:style style:name="Table9.A3" style:family="table-cell">
      <style:table-cell-properties style:vertical-align="middle" fo:padding-left="0.05in" fo:padding-right="0.05in" fo:padding-top="0in" fo:padding-bottom="0in" fo:border="0.5pt solid #000000" style:writing-mode="lr-tb"/>
    </style:style>
    <style:style style:name="Table9.D3" style:family="table-cell">
      <style:table-cell-properties style:vertical-align="middle" fo:padding-left="0.05in" fo:padding-right="0.05in" fo:padding-top="0in" fo:padding-bottom="0in" fo:border="0.5pt solid #000000" style:writing-mode="lr-tb"/>
    </style:style>
    <style:style style:name="Table9.F3" style:family="table-cell">
      <style:table-cell-properties style:vertical-align="middle" fo:padding-left="0.05in" fo:padding-right="0.05in" fo:padding-top="0in" fo:padding-bottom="0in" fo:border="0.5pt solid #000000" style:writing-mode="lr-tb"/>
    </style:style>
    <style:style style:name="Table9.4" style:family="table-row">
      <style:table-row-properties fo:keep-together="auto"/>
    </style:style>
    <style:style style:name="Table9.A4" style:family="table-cell">
      <style:table-cell-properties style:vertical-align="middle" fo:padding-left="0.05in" fo:padding-right="0.05in" fo:padding-top="0in" fo:padding-bottom="0in" fo:border="0.5pt solid #000000" style:writing-mode="lr-tb"/>
    </style:style>
    <style:style style:name="Table9.D4" style:family="table-cell">
      <style:table-cell-properties style:vertical-align="middle" fo:padding-left="0.05in" fo:padding-right="0.05in" fo:padding-top="0in" fo:padding-bottom="0in" fo:border="0.5pt solid #000000" style:writing-mode="lr-tb"/>
    </style:style>
    <style:style style:name="Table9.F4" style:family="table-cell">
      <style:table-cell-properties style:vertical-align="middle" fo:padding-left="0.05in" fo:padding-right="0.05in" fo:padding-top="0in" fo:padding-bottom="0in" fo:border="0.5pt solid #000000" style:writing-mode="lr-tb"/>
    </style:style>
    <style:style style:name="Table9.5" style:family="table-row">
      <style:table-row-properties fo:keep-together="auto"/>
    </style:style>
    <style:style style:name="Table9.A5" style:family="table-cell">
      <style:table-cell-properties style:vertical-align="middle" fo:padding-left="0.05in" fo:padding-right="0.05in" fo:padding-top="0in" fo:padding-bottom="0in" fo:border="0.5pt solid #000000" style:writing-mode="lr-tb"/>
    </style:style>
    <style:style style:name="Table9.D5" style:family="table-cell">
      <style:table-cell-properties style:vertical-align="middle" fo:padding-left="0.05in" fo:padding-right="0.05in" fo:padding-top="0in" fo:padding-bottom="0in" fo:border="0.5pt solid #000000" style:writing-mode="lr-tb"/>
    </style:style>
    <style:style style:name="Table9.F5" style:family="table-cell">
      <style:table-cell-properties style:vertical-align="middle" fo:padding-left="0.05in" fo:padding-right="0.05in" fo:padding-top="0in" fo:padding-bottom="0in" fo:border="0.5pt solid #000000" style:writing-mode="lr-tb"/>
    </style:style>
    <style:style style:name="Table9.6" style:family="table-row">
      <style:table-row-properties fo:keep-together="auto"/>
    </style:style>
    <style:style style:name="Table9.A6" style:family="table-cell">
      <style:table-cell-properties style:vertical-align="middle" fo:padding-left="0.05in" fo:padding-right="0.05in" fo:padding-top="0in" fo:padding-bottom="0in" fo:border="0.5pt solid #000000" style:writing-mode="lr-tb"/>
    </style:style>
    <style:style style:name="Table9.D6" style:family="table-cell">
      <style:table-cell-properties style:vertical-align="middle" fo:padding-left="0.05in" fo:padding-right="0.05in" fo:padding-top="0in" fo:padding-bottom="0in" fo:border="0.5pt solid #000000" style:writing-mode="lr-tb"/>
    </style:style>
    <style:style style:name="Table9.F6" style:family="table-cell">
      <style:table-cell-properties style:vertical-align="middle" fo:padding-left="0.05in" fo:padding-right="0.05in" fo:padding-top="0in" fo:padding-bottom="0in" fo:border="0.5pt solid #000000" style:writing-mode="lr-tb"/>
    </style:style>
    <style:style style:name="Table9.7" style:family="table-row">
      <style:table-row-properties fo:keep-together="auto"/>
    </style:style>
    <style:style style:name="Table9.A7" style:family="table-cell">
      <style:table-cell-properties style:vertical-align="middle" fo:padding-left="0.05in" fo:padding-right="0.05in" fo:padding-top="0in" fo:padding-bottom="0in" fo:border="0.5pt solid #000000" style:writing-mode="lr-tb"/>
    </style:style>
    <style:style style:name="Table9.8" style:family="table-row">
      <style:table-row-properties style:min-row-height="0.3056in" fo:keep-together="auto"/>
    </style:style>
    <style:style style:name="Table9.A8" style:family="table-cell">
      <style:table-cell-properties style:vertical-align="middle" fo:padding-left="0.05in" fo:padding-right="0.05in" fo:padding-top="0in" fo:padding-bottom="0in" fo:border="0.5pt solid #000000" style:writing-mode="lr-tb"/>
    </style:style>
    <style:style style:name="Table9.D8" style:family="table-cell">
      <style:table-cell-properties style:vertical-align="middle" fo:padding-left="0.05in" fo:padding-right="0.05in" fo:padding-top="0in" fo:padding-bottom="0in" fo:border="0.5pt solid #000000" style:writing-mode="lr-tb"/>
    </style:style>
    <style:style style:name="Table9.F8" style:family="table-cell">
      <style:table-cell-properties style:vertical-align="middle" fo:padding-left="0.05in" fo:padding-right="0.05in" fo:padding-top="0in" fo:padding-bottom="0in" fo:border="0.5pt solid #000000" style:writing-mode="lr-tb"/>
    </style:style>
    <style:style style:name="Table9.9" style:family="table-row">
      <style:table-row-properties fo:keep-together="auto"/>
    </style:style>
    <style:style style:name="Table9.10" style:family="table-row">
      <style:table-row-properties fo:keep-together="auto"/>
    </style:style>
    <style:style style:name="Table9.A10" style:family="table-cell">
      <style:table-cell-properties style:vertical-align="middle" fo:padding-left="0.05in" fo:padding-right="0.05in" fo:padding-top="0in" fo:padding-bottom="0in" fo:border="0.5pt solid #000000" style:writing-mode="lr-tb"/>
    </style:style>
    <style:style style:name="Table9.D10" style:family="table-cell">
      <style:table-cell-properties style:vertical-align="middle" fo:padding-left="0.05in" fo:padding-right="0.05in" fo:padding-top="0in" fo:padding-bottom="0in" fo:border="0.5pt solid #000000" style:writing-mode="lr-tb"/>
    </style:style>
    <style:style style:name="Table9.F10" style:family="table-cell">
      <style:table-cell-properties style:vertical-align="middle" fo:padding-left="0.05in" fo:padding-right="0.05in" fo:padding-top="0in" fo:padding-bottom="0in" fo:border="0.5pt solid #000000" style:writing-mode="lr-tb"/>
    </style:style>
    <style:style style:name="Table9.11" style:family="table-row">
      <style:table-row-properties fo:keep-together="auto"/>
    </style:style>
    <style:style style:name="Table9.12" style:family="table-row">
      <style:table-row-properties fo:keep-together="auto"/>
    </style:style>
    <style:style style:name="Table9.A12" style:family="table-cell">
      <style:table-cell-properties style:vertical-align="middle" fo:padding-left="0.05in" fo:padding-right="0.05in" fo:padding-top="0in" fo:padding-bottom="0in" fo:border="0.5pt solid #000000" style:writing-mode="lr-tb"/>
    </style:style>
    <style:style style:name="Table9.D12" style:family="table-cell">
      <style:table-cell-properties style:vertical-align="middle" fo:padding-left="0.05in" fo:padding-right="0.05in" fo:padding-top="0in" fo:padding-bottom="0in" fo:border="0.5pt solid #000000" style:writing-mode="lr-tb"/>
    </style:style>
    <style:style style:name="Table9.F12" style:family="table-cell">
      <style:table-cell-properties style:vertical-align="middle" fo:padding-left="0.05in" fo:padding-right="0.05in" fo:padding-top="0in" fo:padding-bottom="0in" fo:border="0.5pt solid #000000" style:writing-mode="lr-tb"/>
    </style:style>
    <style:style style:name="Table9.13" style:family="table-row">
      <style:table-row-properties fo:keep-together="auto"/>
    </style:style>
    <style:style style:name="Table9.14" style:family="table-row">
      <style:table-row-properties style:min-row-height="0.3806in" fo:keep-together="auto"/>
    </style:style>
    <style:style style:name="Table9.A14" style:family="table-cell">
      <style:table-cell-properties style:vertical-align="middle" fo:padding-left="0.05in" fo:padding-right="0.05in" fo:padding-top="0in" fo:padding-bottom="0in" fo:border="0.5pt solid #000000" style:writing-mode="lr-tb"/>
    </style:style>
    <style:style style:name="Table9.D14" style:family="table-cell">
      <style:table-cell-properties style:vertical-align="middle" fo:padding-left="0.05in" fo:padding-right="0.05in" fo:padding-top="0in" fo:padding-bottom="0in" fo:border="0.5pt solid #000000" style:writing-mode="lr-tb"/>
    </style:style>
    <style:style style:name="Table9.F14" style:family="table-cell">
      <style:table-cell-properties style:vertical-align="middle" fo:padding-left="0.05in" fo:padding-right="0.05in" fo:padding-top="0in" fo:padding-bottom="0in" fo:border="0.5pt solid #000000" style:writing-mode="lr-tb"/>
    </style:style>
    <style:style style:name="Table9.15" style:family="table-row">
      <style:table-row-properties fo:keep-together="auto"/>
    </style:style>
    <style:style style:name="Table9.16" style:family="table-row">
      <style:table-row-properties style:min-row-height="0.3368in" fo:keep-together="auto"/>
    </style:style>
    <style:style style:name="Table9.A16" style:family="table-cell">
      <style:table-cell-properties style:vertical-align="middle" fo:padding-left="0.05in" fo:padding-right="0.05in" fo:padding-top="0in" fo:padding-bottom="0in" fo:border="0.5pt solid #000000" style:writing-mode="lr-tb"/>
    </style:style>
    <style:style style:name="Table9.D16" style:family="table-cell">
      <style:table-cell-properties style:vertical-align="middle" fo:padding-left="0.05in" fo:padding-right="0.05in" fo:padding-top="0in" fo:padding-bottom="0in" fo:border="0.5pt solid #000000" style:writing-mode="lr-tb"/>
    </style:style>
    <style:style style:name="Table9.F16" style:family="table-cell">
      <style:table-cell-properties style:vertical-align="middle" fo:padding-left="0.05in" fo:padding-right="0.05in" fo:padding-top="0in" fo:padding-bottom="0in" fo:border="0.5pt solid #000000" style:writing-mode="lr-tb"/>
    </style:style>
    <style:style style:name="Table9.17" style:family="table-row">
      <style:table-row-properties fo:keep-together="auto"/>
    </style:style>
    <style:style style:name="Table9.18" style:family="table-row">
      <style:table-row-properties fo:keep-together="auto"/>
    </style:style>
    <style:style style:name="Table9.A18" style:family="table-cell">
      <style:table-cell-properties style:vertical-align="middle" fo:padding-left="0.05in" fo:padding-right="0.05in" fo:padding-top="0in" fo:padding-bottom="0in" fo:border="0.5pt solid #000000" style:writing-mode="lr-tb"/>
    </style:style>
    <style:style style:name="Table9.D18" style:family="table-cell">
      <style:table-cell-properties style:vertical-align="middle" fo:padding-left="0.05in" fo:padding-right="0.05in" fo:padding-top="0in" fo:padding-bottom="0in" fo:border="0.5pt solid #000000" style:writing-mode="lr-tb"/>
    </style:style>
    <style:style style:name="Table9.F18" style:family="table-cell">
      <style:table-cell-properties style:vertical-align="middle" fo:padding-left="0.05in" fo:padding-right="0.05in" fo:padding-top="0in" fo:padding-bottom="0in" fo:border="0.5pt solid #000000" style:writing-mode="lr-tb"/>
    </style:style>
    <style:style style:name="Table9.19" style:family="table-row">
      <style:table-row-properties fo:keep-together="auto"/>
    </style:style>
    <style:style style:name="Table9.20" style:family="table-row">
      <style:table-row-properties style:min-row-height="0.3181in" fo:keep-together="auto"/>
    </style:style>
    <style:style style:name="Table9.A20" style:family="table-cell">
      <style:table-cell-properties style:vertical-align="middle" fo:padding-left="0.05in" fo:padding-right="0.05in" fo:padding-top="0in" fo:padding-bottom="0in" fo:border="0.5pt solid #000000" style:writing-mode="lr-tb"/>
    </style:style>
    <style:style style:name="Table9.D20" style:family="table-cell">
      <style:table-cell-properties style:vertical-align="middle" fo:padding-left="0.05in" fo:padding-right="0.05in" fo:padding-top="0in" fo:padding-bottom="0in" fo:border="0.5pt solid #000000" style:writing-mode="lr-tb"/>
    </style:style>
    <style:style style:name="Table9.F20" style:family="table-cell">
      <style:table-cell-properties style:vertical-align="middle" fo:padding-left="0.05in" fo:padding-right="0.05in" fo:padding-top="0in" fo:padding-bottom="0in" fo:border="0.5pt solid #000000" style:writing-mode="lr-tb"/>
    </style:style>
    <style:style style:name="Table9.21" style:family="table-row">
      <style:table-row-properties fo:keep-together="auto"/>
    </style:style>
    <style:style style:name="Table9.22" style:family="table-row">
      <style:table-row-properties fo:keep-together="auto"/>
    </style:style>
    <style:style style:name="Table9.A22" style:family="table-cell">
      <style:table-cell-properties style:vertical-align="middle" fo:padding-left="0.05in" fo:padding-right="0.05in" fo:padding-top="0in" fo:padding-bottom="0in" fo:border="0.5pt solid #000000" style:writing-mode="lr-tb"/>
    </style:style>
    <style:style style:name="Table9.D22" style:family="table-cell">
      <style:table-cell-properties style:vertical-align="middle" fo:padding-left="0.05in" fo:padding-right="0.05in" fo:padding-top="0in" fo:padding-bottom="0in" fo:border="0.5pt solid #000000" style:writing-mode="lr-tb"/>
    </style:style>
    <style:style style:name="Table9.F22" style:family="table-cell">
      <style:table-cell-properties style:vertical-align="middle" fo:padding-left="0.05in" fo:padding-right="0.05in" fo:padding-top="0in" fo:padding-bottom="0in" fo:border="0.5pt solid #000000" style:writing-mode="lr-tb"/>
    </style:style>
    <style:style style:name="Table9.23" style:family="table-row">
      <style:table-row-properties fo:keep-together="auto"/>
    </style:style>
    <style:style style:name="Table9.24" style:family="table-row">
      <style:table-row-properties style:min-row-height="0.3493in" fo:keep-together="auto"/>
    </style:style>
    <style:style style:name="Table9.A24" style:family="table-cell">
      <style:table-cell-properties style:vertical-align="middle" fo:padding-left="0.05in" fo:padding-right="0.05in" fo:padding-top="0in" fo:padding-bottom="0in" fo:border="0.5pt solid #000000" style:writing-mode="lr-tb"/>
    </style:style>
    <style:style style:name="Table9.D24" style:family="table-cell">
      <style:table-cell-properties style:vertical-align="middle" fo:padding-left="0.05in" fo:padding-right="0.05in" fo:padding-top="0in" fo:padding-bottom="0in" fo:border="0.5pt solid #000000" style:writing-mode="lr-tb"/>
    </style:style>
    <style:style style:name="Table9.F24" style:family="table-cell">
      <style:table-cell-properties style:vertical-align="middle" fo:padding-left="0.05in" fo:padding-right="0.05in" fo:padding-top="0in" fo:padding-bottom="0in" fo:border="0.5pt solid #000000" style:writing-mode="lr-tb"/>
    </style:style>
    <style:style style:name="Table9.25" style:family="table-row">
      <style:table-row-properties fo:keep-together="auto"/>
    </style:style>
    <style:style style:name="Table9.26" style:family="table-row">
      <style:table-row-properties fo:keep-together="auto"/>
    </style:style>
    <style:style style:name="Table9.A26" style:family="table-cell">
      <style:table-cell-properties style:vertical-align="middle" fo:padding-left="0.05in" fo:padding-right="0.05in" fo:padding-top="0in" fo:padding-bottom="0in" fo:border="0.5pt solid #000000" style:writing-mode="lr-tb"/>
    </style:style>
    <style:style style:name="Table9.D26" style:family="table-cell">
      <style:table-cell-properties style:vertical-align="middle" fo:padding-left="0.05in" fo:padding-right="0.05in" fo:padding-top="0in" fo:padding-bottom="0in" fo:border="0.5pt solid #000000" style:writing-mode="lr-tb"/>
    </style:style>
    <style:style style:name="Table9.F26" style:family="table-cell">
      <style:table-cell-properties style:vertical-align="middle" fo:padding-left="0.05in" fo:padding-right="0.05in" fo:padding-top="0in" fo:padding-bottom="0in" fo:border="0.5pt solid #000000" style:writing-mode="lr-tb"/>
    </style:style>
    <style:style style:name="Table9.27" style:family="table-row">
      <style:table-row-properties fo:keep-together="auto"/>
    </style:style>
    <style:style style:name="Table9.A28" style:family="table-cell">
      <style:table-cell-properties style:vertical-align="middle" fo:padding-left="0.05in" fo:padding-right="0.05in" fo:padding-top="0in" fo:padding-bottom="0in" fo:border="0.5pt solid #000000" style:writing-mode="lr-tb"/>
    </style:style>
    <style:style style:name="Table9.D28" style:family="table-cell">
      <style:table-cell-properties style:vertical-align="middle" fo:padding-left="0.05in" fo:padding-right="0.05in" fo:padding-top="0in" fo:padding-bottom="0in" fo:border="0.5pt solid #000000" style:writing-mode="lr-tb"/>
    </style:style>
    <style:style style:name="Table9.F28" style:family="table-cell">
      <style:table-cell-properties style:vertical-align="middle" fo:padding-left="0.05in" fo:padding-right="0.05in" fo:padding-top="0in" fo:padding-bottom="0in" fo:border="0.5pt solid #000000" style:writing-mode="lr-tb"/>
    </style:style>
    <style:style style:name="Table9.29" style:family="table-row">
      <style:table-row-properties fo:keep-together="auto"/>
    </style:style>
    <style:style style:name="Table9.30" style:family="table-row">
      <style:table-row-properties style:min-row-height="0.3243in" fo:keep-together="auto"/>
    </style:style>
    <style:style style:name="Table9.A30" style:family="table-cell">
      <style:table-cell-properties style:vertical-align="middle" fo:padding-left="0.05in" fo:padding-right="0.05in" fo:padding-top="0in" fo:padding-bottom="0in" fo:border="0.5pt solid #000000" style:writing-mode="lr-tb"/>
    </style:style>
    <style:style style:name="Table9.D30" style:family="table-cell">
      <style:table-cell-properties style:vertical-align="middle" fo:padding-left="0.05in" fo:padding-right="0.05in" fo:padding-top="0in" fo:padding-bottom="0in" fo:border="0.5pt solid #000000" style:writing-mode="lr-tb"/>
    </style:style>
    <style:style style:name="Table9.F30" style:family="table-cell">
      <style:table-cell-properties style:vertical-align="middle" fo:padding-left="0.05in" fo:padding-right="0.05in" fo:padding-top="0in" fo:padding-bottom="0in" fo:border="0.5pt solid #000000" style:writing-mode="lr-tb"/>
    </style:style>
    <style:style style:name="Table9.31" style:family="table-row">
      <style:table-row-properties fo:keep-together="auto"/>
    </style:style>
    <style:style style:name="Table9.32" style:family="table-row">
      <style:table-row-properties fo:keep-together="auto"/>
    </style:style>
    <style:style style:name="Table9.A32" style:family="table-cell">
      <style:table-cell-properties style:vertical-align="middle" fo:padding-left="0.05in" fo:padding-right="0.05in" fo:padding-top="0in" fo:padding-bottom="0in" fo:border="0.5pt solid #000000" style:writing-mode="lr-tb"/>
    </style:style>
    <style:style style:name="Table9.D32" style:family="table-cell">
      <style:table-cell-properties style:vertical-align="middle" fo:padding-left="0.05in" fo:padding-right="0.05in" fo:padding-top="0in" fo:padding-bottom="0in" fo:border="0.5pt solid #000000" style:writing-mode="lr-tb"/>
    </style:style>
    <style:style style:name="Table9.F32" style:family="table-cell">
      <style:table-cell-properties style:vertical-align="middle" fo:padding-left="0.05in" fo:padding-right="0.05in" fo:padding-top="0in" fo:padding-bottom="0in" fo:border="0.5pt solid #000000" style:writing-mode="lr-tb"/>
    </style:style>
    <style:style style:name="Table9.33" style:family="table-row">
      <style:table-row-properties fo:keep-together="auto"/>
    </style:style>
    <style:style style:name="Table9.34" style:family="table-row">
      <style:table-row-properties fo:keep-together="auto"/>
    </style:style>
    <style:style style:name="Table9.A34" style:family="table-cell">
      <style:table-cell-properties style:vertical-align="middle" fo:padding-left="0.05in" fo:padding-right="0.05in" fo:padding-top="0in" fo:padding-bottom="0in" fo:border="0.5pt solid #000000" style:writing-mode="lr-tb"/>
    </style:style>
    <style:style style:name="Table9.D34" style:family="table-cell">
      <style:table-cell-properties style:vertical-align="middle" fo:padding-left="0.05in" fo:padding-right="0.05in" fo:padding-top="0in" fo:padding-bottom="0in" fo:border="0.5pt solid #000000" style:writing-mode="lr-tb"/>
    </style:style>
    <style:style style:name="Table9.F34" style:family="table-cell">
      <style:table-cell-properties style:vertical-align="middle" fo:padding-left="0.05in" fo:padding-right="0.05in" fo:padding-top="0in" fo:padding-bottom="0in" fo:border="0.5pt solid #000000" style:writing-mode="lr-tb"/>
    </style:style>
    <style:style style:name="Table9.35" style:family="table-row">
      <style:table-row-properties fo:keep-together="auto"/>
    </style:style>
    <style:style style:name="Table9.B35" style:family="table-cell">
      <style:table-cell-properties style:vertical-align="middle" fo:background-color="#d9d9d9" fo:padding-left="0.0201in" fo:padding-right="0.0201in" fo:padding-top="0in" fo:padding-bottom="0in" fo:border-left="0.5pt solid #000000" fo:border-right="0.5pt solid #000000" fo:border-top="0.5pt solid #000000" fo:border-bottom="none" style:writing-mode="lr-tb">
        <style:background-image/>
      </style:table-cell-properties>
    </style:style>
    <style:style style:name="Table9.D35" style:family="table-cell">
      <style:table-cell-properties style:vertical-align="middle" fo:background-color="#d9d9d9" fo:padding-left="0.05in" fo:padding-right="0.05in" fo:padding-top="0in" fo:padding-bottom="0in" fo:border-left="0.5pt solid #000000" fo:border-right="0.5pt solid #000000" fo:border-top="0.5pt solid #000000" fo:border-bottom="none" style:writing-mode="lr-tb">
        <style:background-image/>
      </style:table-cell-properties>
    </style:style>
    <style:style style:name="Table9.36" style:family="table-row">
      <style:table-row-properties fo:keep-together="auto"/>
    </style:style>
    <style:style style:name="Table9.A36" style:family="table-cell">
      <style:table-cell-properties style:vertical-align="middle" fo:padding-left="0.05in" fo:padding-right="0.05in" fo:padding-top="0in" fo:padding-bottom="0in" fo:border="0.5pt solid #000000" style:writing-mode="lr-tb"/>
    </style:style>
    <style:style style:name="Table9.B36" style:family="table-cell">
      <style:table-cell-properties style:vertical-align="middle" fo:padding-left="0.0799in" fo:padding-right="0.0201in" fo:padding-top="0in" fo:padding-bottom="0in" fo:border-left="0.5pt solid #000000" fo:border-right="0.5pt solid #000000" fo:border-top="none" fo:border-bottom="0.5pt solid #000000" style:writing-mode="lr-tb"/>
    </style:style>
    <style:style style:name="Table9.D36" style:family="table-cell">
      <style:table-cell-properties style:vertical-align="middle" fo:padding-left="0.05in" fo:padding-right="0.05in" fo:padding-top="0in" fo:padding-bottom="0in" fo:border-left="0.5pt solid #000000" fo:border-right="0.5pt solid #000000" fo:border-top="none" fo:border-bottom="0.5pt solid #000000" style:writing-mode="lr-tb"/>
    </style:style>
    <style:style style:name="Table9.F36" style:family="table-cell">
      <style:table-cell-properties style:vertical-align="middle" fo:padding-left="0.05in" fo:padding-right="0.05in" fo:padding-top="0in" fo:padding-bottom="0in" fo:border-left="0.5pt solid #000000" fo:border-right="0.5pt solid #000000" fo:border-top="none" fo:border-bottom="0.5pt solid #000000" style:writing-mode="lr-tb"/>
    </style:style>
    <style:style style:name="Table9.37" style:family="table-row">
      <style:table-row-properties fo:keep-together="auto"/>
    </style:style>
    <style:style style:name="Table9.38" style:family="table-row">
      <style:table-row-properties fo:keep-together="auto"/>
    </style:style>
    <style:style style:name="Table9.A38" style:family="table-cell">
      <style:table-cell-properties style:vertical-align="middle" fo:padding-left="0.05in" fo:padding-right="0.05in" fo:padding-top="0in" fo:padding-bottom="0in" fo:border="0.5pt solid #000000" style:writing-mode="lr-tb"/>
    </style:style>
    <style:style style:name="Table9.D38" style:family="table-cell">
      <style:table-cell-properties style:vertical-align="middle" fo:padding-left="0.05in" fo:padding-right="0.05in" fo:padding-top="0in" fo:padding-bottom="0in" fo:border="0.5pt solid #000000" style:writing-mode="lr-tb"/>
    </style:style>
    <style:style style:name="Table9.F38" style:family="table-cell">
      <style:table-cell-properties style:vertical-align="middle" fo:padding-left="0.05in" fo:padding-right="0.05in" fo:padding-top="0in" fo:padding-bottom="0in" fo:border="0.5pt solid #000000" style:writing-mode="lr-tb"/>
    </style:style>
    <style:style style:name="Table9.39" style:family="table-row">
      <style:table-row-properties fo:keep-together="auto"/>
    </style:style>
    <style:style style:name="Table9.40" style:family="table-row">
      <style:table-row-properties fo:keep-together="auto"/>
    </style:style>
    <style:style style:name="Table9.A40" style:family="table-cell">
      <style:table-cell-properties style:vertical-align="middle" fo:padding-left="0.05in" fo:padding-right="0.05in" fo:padding-top="0in" fo:padding-bottom="0in" fo:border="0.5pt solid #000000" style:writing-mode="lr-tb"/>
    </style:style>
    <style:style style:name="Table9.D40" style:family="table-cell">
      <style:table-cell-properties style:vertical-align="middle" fo:padding-left="0.05in" fo:padding-right="0.05in" fo:padding-top="0in" fo:padding-bottom="0in" fo:border="0.5pt solid #000000" style:writing-mode="lr-tb"/>
    </style:style>
    <style:style style:name="Table9.F40" style:family="table-cell">
      <style:table-cell-properties style:vertical-align="middle" fo:padding-left="0.05in" fo:padding-right="0.05in" fo:padding-top="0in" fo:padding-bottom="0in" fo:border="0.5pt solid #000000" style:writing-mode="lr-tb"/>
    </style:style>
    <style:style style:name="Table9.41" style:family="table-row">
      <style:table-row-properties fo:keep-together="auto"/>
    </style:style>
    <style:style style:name="Table9.42" style:family="table-row">
      <style:table-row-properties fo:keep-together="auto"/>
    </style:style>
    <style:style style:name="Table9.A42" style:family="table-cell">
      <style:table-cell-properties style:vertical-align="middle" fo:padding-left="0.05in" fo:padding-right="0.05in" fo:padding-top="0in" fo:padding-bottom="0in" fo:border="0.5pt solid #000000" style:writing-mode="lr-tb"/>
    </style:style>
    <style:style style:name="Table9.D42" style:family="table-cell">
      <style:table-cell-properties style:vertical-align="middle" fo:padding-left="0.05in" fo:padding-right="0.05in" fo:padding-top="0in" fo:padding-bottom="0in" fo:border="0.5pt solid #000000" style:writing-mode="lr-tb"/>
    </style:style>
    <style:style style:name="Table9.F42" style:family="table-cell">
      <style:table-cell-properties style:vertical-align="middle" fo:padding-left="0.05in" fo:padding-right="0.05in" fo:padding-top="0in" fo:padding-bottom="0in" fo:border="0.5pt solid #000000" style:writing-mode="lr-tb"/>
    </style:style>
    <style:style style:name="Table9.43" style:family="table-row">
      <style:table-row-properties fo:keep-together="auto"/>
    </style:style>
    <style:style style:name="Table9.44" style:family="table-row">
      <style:table-row-properties fo:keep-together="auto"/>
    </style:style>
    <style:style style:name="Table9.A44" style:family="table-cell">
      <style:table-cell-properties style:vertical-align="middle" fo:padding-left="0.05in" fo:padding-right="0.05in" fo:padding-top="0in" fo:padding-bottom="0in" fo:border="0.5pt solid #000000" style:writing-mode="lr-tb"/>
    </style:style>
    <style:style style:name="Table9.D44" style:family="table-cell">
      <style:table-cell-properties style:vertical-align="middle" fo:padding-left="0.05in" fo:padding-right="0.05in" fo:padding-top="0in" fo:padding-bottom="0in" fo:border="0.5pt solid #000000" style:writing-mode="lr-tb"/>
    </style:style>
    <style:style style:name="Table9.F44" style:family="table-cell">
      <style:table-cell-properties style:vertical-align="middle" fo:padding-left="0.05in" fo:padding-right="0.05in" fo:padding-top="0in" fo:padding-bottom="0in" fo:border="0.5pt solid #000000" style:writing-mode="lr-tb"/>
    </style:style>
    <style:style style:name="Table9.45" style:family="table-row">
      <style:table-row-properties fo:keep-together="auto"/>
    </style:style>
    <style:style style:name="Table9.F45" style:family="table-cell">
      <style:table-cell-properties style:vertical-align="middle" fo:background-color="#d9d9d9" fo:padding-left="0.05in" fo:padding-right="0.05in" fo:padding-top="0in" fo:padding-bottom="0in" fo:border-left="0.5pt solid #000000" fo:border-right="none" fo:border-top="0.5pt solid #000000" fo:border-bottom="0.5pt solid #000000" style:writing-mode="lr-tb">
        <style:background-image/>
      </style:table-cell-properties>
    </style:style>
    <style:style style:name="Table9.46" style:family="table-row">
      <style:table-row-properties fo:keep-together="auto"/>
    </style:style>
    <style:style style:name="Table9.A46" style:family="table-cell">
      <style:table-cell-properties style:vertical-align="middle" fo:padding-left="0.05in" fo:padding-right="0.05in" fo:padding-top="0in" fo:padding-bottom="0in" fo:border="0.5pt solid #000000" style:writing-mode="lr-tb"/>
    </style:style>
    <style:style style:name="Table9.D46" style:family="table-cell">
      <style:table-cell-properties style:vertical-align="middle" fo:padding-left="0.05in" fo:padding-right="0.05in" fo:padding-top="0in" fo:padding-bottom="0in" fo:border="0.5pt solid #000000" style:writing-mode="lr-tb"/>
    </style:style>
    <style:style style:name="Table9.F46" style:family="table-cell">
      <style:table-cell-properties style:vertical-align="middle" fo:padding-left="0.05in" fo:padding-right="0.05in" fo:padding-top="0in" fo:padding-bottom="0in" fo:border="0.5pt solid #000000" style:writing-mode="lr-tb"/>
    </style:style>
    <style:style style:name="Table9.47" style:family="table-row">
      <style:table-row-properties style:min-row-height="0.4618in" fo:keep-together="auto"/>
    </style:style>
    <style:style style:name="Table9.48" style:family="table-row">
      <style:table-row-properties fo:keep-together="auto"/>
    </style:style>
    <style:style style:name="Table9.A48" style:family="table-cell">
      <style:table-cell-properties style:vertical-align="middle" fo:padding-left="0.05in" fo:padding-right="0.05in" fo:padding-top="0in" fo:padding-bottom="0in" fo:border="0.5pt solid #000000" style:writing-mode="lr-tb"/>
    </style:style>
    <style:style style:name="Table9.D48" style:family="table-cell">
      <style:table-cell-properties style:vertical-align="middle" fo:padding-left="0.05in" fo:padding-right="0.05in" fo:padding-top="0in" fo:padding-bottom="0in" fo:border="0.5pt solid #000000" style:writing-mode="lr-tb"/>
    </style:style>
    <style:style style:name="Table9.F48" style:family="table-cell">
      <style:table-cell-properties style:vertical-align="middle" fo:padding-left="0.05in" fo:padding-right="0.05in" fo:padding-top="0in" fo:padding-bottom="0in" fo:border="0.5pt solid #000000" style:writing-mode="lr-tb"/>
    </style:style>
    <style:style style:name="Table9.49" style:family="table-row">
      <style:table-row-properties fo:keep-together="auto"/>
    </style:style>
    <style:style style:name="Table10" style:family="table">
      <style:table-properties style:width="6.4931in" fo:margin-top="0in" fo:margin-bottom="0in" table:align="center" style:writing-mode="lr-tb"/>
    </style:style>
    <style:style style:name="Table10.A" style:family="table-column">
      <style:table-column-properties style:column-width="2.2278in"/>
    </style:style>
    <style:style style:name="Table10.B" style:family="table-column">
      <style:table-column-properties style:column-width="2.3583in"/>
    </style:style>
    <style:style style:name="Table10.C" style:family="table-column">
      <style:table-column-properties style:column-width="1.9069in"/>
    </style:style>
    <style:style style:name="Table10.1" style:family="table-row">
      <style:table-row-properties fo:keep-together="auto"/>
    </style:style>
    <style:style style:name="Table10.A1" style:family="table-cell">
      <style:table-cell-properties style:vertical-align="middle" fo:padding-left="0.05in" fo:padding-right="0.05in" fo:padding-top="0in" fo:padding-bottom="0in" fo:border="0.5pt solid #000000" style:writing-mode="lr-tb"/>
    </style:style>
    <style:style style:name="Table10.A2" style:family="table-cell">
      <style:table-cell-properties style:vertical-align="middle" fo:background-color="#d9d9d9" fo:padding-left="0.05in" fo:padding-right="0.05in" fo:padding-top="0in" fo:padding-bottom="0in" fo:border="0.5pt solid #000000" style:writing-mode="lr-tb">
        <style:background-image/>
      </style:table-cell-properties>
    </style:style>
    <style:style style:name="Table10.A4" style:family="table-cell">
      <style:table-cell-properties style:vertical-align="middle" fo:background-color="#aeaaaa" fo:padding-left="0.05in" fo:padding-right="0.05in" fo:padding-top="0in" fo:padding-bottom="0in" fo:border="0.5pt solid #000000" style:writing-mode="lr-tb">
        <style:background-image/>
      </style:table-cell-properties>
    </style:style>
    <style:style style:name="Table10.6" style:family="table-row">
      <style:table-row-properties style:min-row-height="0.3118in" fo:keep-together="auto"/>
    </style:style>
    <style:style style:name="Table10.8" style:family="table-row">
      <style:table-row-properties style:min-row-height="0.4493in" fo:keep-together="auto"/>
    </style:style>
    <style:style style:name="Table10.9" style:family="table-row">
      <style:table-row-properties style:min-row-height="0.2931in" fo:keep-together="auto"/>
    </style:style>
    <style:style style:name="Table10.10" style:family="table-row">
      <style:table-row-properties style:min-row-height="0.3181in" fo:keep-together="auto"/>
    </style:style>
    <style:style style:name="Table10.11" style:family="table-row">
      <style:table-row-properties style:min-row-height="0.3056in" fo:keep-together="auto"/>
    </style:style>
    <style:style style:name="Table10.29" style:family="table-row">
      <style:table-row-properties style:min-row-height="0.2868in" fo:keep-together="auto"/>
    </style:style>
    <style:style style:name="Table10.38" style:family="table-row">
      <style:table-row-properties style:min-row-height="0.3243in" fo:keep-together="auto"/>
    </style:style>
    <style:style style:name="Table10.82" style:family="table-row">
      <style:table-row-properties style:min-row-height="0.2431in" fo:keep-together="auto"/>
    </style:style>
    <style:style style:name="Table10.101" style:family="table-row">
      <style:table-row-properties style:min-row-height="0.2556in" fo:keep-together="auto"/>
    </style:style>
    <style:style style:name="Table10.102" style:family="table-row">
      <style:table-row-properties style:min-row-height="0.2618in" fo:keep-together="auto"/>
    </style:style>
    <style:style style:name="Table10.108" style:family="table-row">
      <style:table-row-properties style:min-row-height="0.5368in" fo:keep-together="auto"/>
    </style:style>
    <style:style style:name="Table10.A109" style:family="table-cell">
      <style:table-cell-properties style:vertical-align="middle" fo:padding-left="0.05in" fo:padding-right="0.05in" fo:padding-top="0in" fo:padding-bottom="0in" fo:border-left="none" fo:border-right="none" fo:border-top="0.5pt solid #000000" fo:border-bottom="none" style:writing-mode="lr-tb"/>
    </style:style>
    <style:style style:name="Table10.A110" style:family="table-cell">
      <style:table-cell-properties style:vertical-align="middle" fo:padding-left="0.05in" fo:padding-right="0.05in" fo:padding-top="0in" fo:padding-bottom="0in" fo:border-left="none" fo:border-right="none" fo:border-top="none" fo:border-bottom="0.5pt solid #000000" style:writing-mode="lr-tb"/>
    </style:style>
    <style:style style:name="Table10.C134" style:family="table-cell">
      <style:table-cell-properties style:vertical-align="middle" fo:padding-left="0.05in" fo:padding-right="0.05in" fo:padding-top="0in" fo:padding-bottom="0in" fo:border-left="0.5pt solid #000000" fo:border-right="none" fo:border-top="0.5pt solid #000000" fo:border-bottom="0.5pt solid #000000" style:writing-mode="lr-tb"/>
    </style:style>
    <style:style style:name="Table11" style:family="table">
      <style:table-properties style:width="6.4931in" fo:margin-left="0.0035in" fo:margin-top="0in" fo:margin-bottom="0in" table:align="left" style:writing-mode="lr-tb"/>
    </style:style>
    <style:style style:name="Table11.A" style:family="table-column">
      <style:table-column-properties style:column-width="2.2271in"/>
    </style:style>
    <style:style style:name="Table11.B" style:family="table-column">
      <style:table-column-properties style:column-width="2.3583in"/>
    </style:style>
    <style:style style:name="Table11.C" style:family="table-column">
      <style:table-column-properties style:column-width="1.9076in"/>
    </style:style>
    <style:style style:name="Table11.1" style:family="table-row">
      <style:table-row-properties style:min-row-height="0.2868in" fo:keep-together="auto"/>
    </style:style>
    <style:style style:name="Table11.A1" style:family="table-cell">
      <style:table-cell-properties style:vertical-align="middle" fo:padding-left="0.05in" fo:padding-right="0.05in" fo:padding-top="0in" fo:padding-bottom="0in" fo:border="0.5pt solid #000000" style:writing-mode="lr-tb"/>
    </style:style>
    <style:style style:name="Table11.2" style:family="table-row">
      <style:table-row-properties fo:keep-together="auto"/>
    </style:style>
    <style:style style:name="Table11.A2" style:family="table-cell">
      <style:table-cell-properties style:vertical-align="middle" fo:background-color="#d9d9d9" fo:padding-left="0.05in" fo:padding-right="0.05in" fo:padding-top="0in" fo:padding-bottom="0in" fo:border="0.5pt solid #000000" style:writing-mode="lr-tb">
        <style:background-image/>
      </style:table-cell-properties>
    </style:style>
    <style:style style:name="Table11.3" style:family="table-row">
      <style:table-row-properties fo:keep-together="auto"/>
    </style:style>
    <style:style style:name="Table11.4" style:family="table-row">
      <style:table-row-properties fo:keep-together="auto"/>
    </style:style>
    <style:style style:name="Table11.5" style:family="table-row">
      <style:table-row-properties fo:keep-together="auto"/>
    </style:style>
    <style:style style:name="Table11.6" style:family="table-row">
      <style:table-row-properties fo:keep-together="auto"/>
    </style:style>
    <style:style style:name="Table11.7" style:family="table-row">
      <style:table-row-properties fo:keep-together="auto"/>
    </style:style>
    <style:style style:name="Table11.8" style:family="table-row">
      <style:table-row-properties fo:keep-together="auto"/>
    </style:style>
    <style:style style:name="Table11.9" style:family="table-row">
      <style:table-row-properties fo:keep-together="auto"/>
    </style:style>
    <style:style style:name="Table12" style:family="table">
      <style:table-properties style:width="6.5653in" fo:margin-top="0in" fo:margin-bottom="0in" table:align="center" style:writing-mode="lr-tb"/>
    </style:style>
    <style:style style:name="Table12.A" style:family="table-column">
      <style:table-column-properties style:column-width="0.8701in"/>
    </style:style>
    <style:style style:name="Table12.B" style:family="table-column">
      <style:table-column-properties style:column-width="1.1146in"/>
    </style:style>
    <style:style style:name="Table12.C" style:family="table-column">
      <style:table-column-properties style:column-width="1.116in"/>
    </style:style>
    <style:style style:name="Table12.D" style:family="table-column">
      <style:table-column-properties style:column-width="0.8361in"/>
    </style:style>
    <style:style style:name="Table12.E" style:family="table-column">
      <style:table-column-properties style:column-width="0.5021in"/>
    </style:style>
    <style:style style:name="Table12.F" style:family="table-column">
      <style:table-column-properties style:column-width="2.1264in"/>
    </style:style>
    <style:style style:name="Table12.1" style:family="table-row">
      <style:table-row-properties style:min-row-height="0.4743in" fo:keep-together="auto"/>
    </style:style>
    <style:style style:name="Table12.A1" style:family="table-cell">
      <style:table-cell-properties style:vertical-align="middle" fo:padding-left="0.075in" fo:padding-right="0.075in" fo:padding-top="0in" fo:padding-bottom="0in" fo:border="0.5pt solid #000000" style:writing-mode="lr-tb"/>
    </style:style>
    <style:style style:name="Table12.2" style:family="table-row">
      <style:table-row-properties fo:keep-together="auto"/>
    </style:style>
    <style:style style:name="Table12.F2" style:family="table-cell">
      <style:table-cell-properties style:vertical-align="middle" fo:padding-left="0.0201in" fo:padding-right="0.0201in" fo:padding-top="0in" fo:padding-bottom="0in" fo:border="0.5pt solid #000000" style:writing-mode="lr-tb"/>
    </style:style>
    <style:style style:name="Table12.3" style:family="table-row">
      <style:table-row-properties fo:keep-together="auto"/>
    </style:style>
    <style:style style:name="Table12.A3" style:family="table-cell">
      <style:table-cell-properties style:vertical-align="middle" fo:background-color="#d9d9d9" fo:padding-left="0.075in" fo:padding-right="0.075in" fo:padding-top="0in" fo:padding-bottom="0in" fo:border="0.5pt solid #000000" style:writing-mode="lr-tb">
        <style:background-image/>
      </style:table-cell-properties>
    </style:style>
    <style:style style:name="Table12.4" style:family="table-row">
      <style:table-row-properties fo:keep-together="auto"/>
    </style:style>
    <style:style style:name="Table12.A4" style:family="table-cell">
      <style:table-cell-properties style:vertical-align="middle" fo:padding-left="0.075in" fo:padding-right="0.075in" fo:padding-top="0in" fo:padding-bottom="0in" fo:border-left="0.5pt solid #000000" fo:border-right="0.5pt solid #000000" fo:border-top="0.5pt solid #000000" fo:border-bottom="none" style:writing-mode="lr-tb"/>
    </style:style>
    <style:style style:name="Table12.5" style:family="table-row">
      <style:table-row-properties fo:keep-together="auto"/>
    </style:style>
    <style:style style:name="Table12.A5" style:family="table-cell">
      <style:table-cell-properties style:vertical-align="middle" fo:padding-left="0.075in" fo:padding-right="0.075in" fo:padding-top="0in" fo:padding-bottom="0in" fo:border-left="0.5pt solid #000000" fo:border-right="0.5pt solid #000000" fo:border-top="none" fo:border-bottom="none" style:writing-mode="lr-tb"/>
    </style:style>
    <style:style style:name="Table12.F5" style:family="table-cell">
      <style:table-cell-properties fo:padding-left="0.075in" fo:padding-right="0.075in" fo:padding-top="0in" fo:padding-bottom="0in" fo:border-left="0.5pt solid #000000" fo:border-right="0.5pt solid #000000" fo:border-top="none" fo:border-bottom="none" style:writing-mode="lr-tb"/>
    </style:style>
    <style:style style:name="Table12.6" style:family="table-row">
      <style:table-row-properties style:min-row-height="0.3618in" fo:keep-together="auto"/>
    </style:style>
    <style:style style:name="Table12.A6" style:family="table-cell">
      <style:table-cell-properties style:vertical-align="middle" fo:padding-left="0.075in" fo:padding-right="0.075in" fo:padding-top="0in" fo:padding-bottom="0in" fo:border-left="0.5pt solid #000000" fo:border-right="0.5pt solid #000000" fo:border-top="none" fo:border-bottom="0.5pt solid #000000" style:writing-mode="lr-tb"/>
    </style:style>
    <style:style style:name="Table12.A8" style:family="table-cell">
      <style:table-cell-properties style:vertical-align="middle" fo:background-color="#bfbfbf" fo:padding-left="0.075in" fo:padding-right="0.075in" fo:padding-top="0in" fo:padding-bottom="0in" fo:border="0.5pt solid #000000" style:writing-mode="lr-tb">
        <style:background-image/>
      </style:table-cell-properties>
    </style:style>
    <style:style style:name="Table12.A9" style:family="table-cell">
      <style:table-cell-properties style:vertical-align="middle" fo:padding-left="0.075in" fo:padding-right="0.075in" fo:padding-top="0in" fo:padding-bottom="0in" fo:border-left="0.5pt solid #000000" fo:border-right="0.5pt solid #000000" fo:border-top="0.5pt solid #000000" fo:border-bottom="none" style:writing-mode="lr-tb"/>
    </style:style>
    <style:style style:name="Table12.A10" style:family="table-cell">
      <style:table-cell-properties style:vertical-align="middle" fo:padding-left="0.075in" fo:padding-right="0.075in" fo:padding-top="0in" fo:padding-bottom="0in" fo:border-left="0.5pt solid #000000" fo:border-right="0.5pt solid #000000" fo:border-top="none" fo:border-bottom="0.5pt solid #000000" style:writing-mode="lr-tb"/>
    </style:style>
    <style:style style:name="Table12.B10" style:family="table-cell">
      <style:table-cell-properties style:vertical-align="middle" fo:padding-left="0.075in" fo:padding-right="0.075in" fo:padding-top="0in" fo:padding-bottom="0in" fo:border-left="0.5pt solid #000000" fo:border-right="0.5pt solid #000000" fo:border-top="none" fo:border-bottom="0.5pt solid #000000" style:writing-mode="lr-tb"/>
    </style:style>
    <style:style style:name="Table12.E10" style:family="table-cell">
      <style:table-cell-properties style:vertical-align="middle" fo:padding-left="0.075in" fo:padding-right="0.075in" fo:padding-top="0in" fo:padding-bottom="0in" fo:border-left="0.5pt solid #000000" fo:border-right="0.5pt solid #000000" fo:border-top="none" fo:border-bottom="0.5pt solid #000000" style:writing-mode="lr-tb"/>
    </style:style>
    <style:style style:name="Table12.11" style:family="table-row">
      <style:table-row-properties style:min-row-height="0.6806in" fo:keep-together="auto"/>
    </style:style>
    <style:style style:name="Table13" style:family="table">
      <style:table-properties style:width="6.566in" fo:margin-left="-0.0035in" fo:margin-top="0in" fo:margin-bottom="0in" table:align="left" style:writing-mode="lr-tb"/>
    </style:style>
    <style:style style:name="Table13.A" style:family="table-column">
      <style:table-column-properties style:column-width="4.0028in"/>
    </style:style>
    <style:style style:name="Table13.B" style:family="table-column">
      <style:table-column-properties style:column-width="2.5632in"/>
    </style:style>
    <style:style style:name="Table13.1" style:family="table-row">
      <style:table-row-properties style:min-row-height="0.6875in" fo:keep-together="auto"/>
    </style:style>
    <style:style style:name="Table13.A1" style:family="table-cell">
      <style:table-cell-properties fo:padding-left="0.05in" fo:padding-right="0.05in" fo:padding-top="0in" fo:padding-bottom="0in" fo:border-left="none" fo:border-right="0.5pt solid #000000" fo:border-top="none" fo:border-bottom="none" style:writing-mode="lr-tb"/>
    </style:style>
    <style:style style:name="Table13.B1" style:family="table-cell">
      <style:table-cell-properties fo:padding-left="0.05in" fo:padding-right="0.05in" fo:padding-top="0in" fo:padding-bottom="0in" fo:border-left="0.5pt solid #000000" fo:border-right="none" fo:border-top="none" fo:border-bottom="none" style:writing-mode="lr-tb"/>
    </style:style>
    <style:style style:name="Table13.2" style:family="table-row">
      <style:table-row-properties style:min-row-height="0.3813in" fo:keep-together="auto"/>
    </style:style>
    <style:style style:name="Table13.A2" style:family="table-cell">
      <style:table-cell-properties style:vertical-align="middle" fo:padding-left="0.05in" fo:padding-right="0.05in" fo:padding-top="0in" fo:padding-bottom="0in" fo:border-left="none" fo:border-right="none" fo:border-top="none" fo:border-bottom="0.5pt solid #000000" style:writing-mode="lr-tb"/>
    </style:style>
    <style:style style:name="Table13.3" style:family="table-row">
      <style:table-row-properties style:min-row-height="0.5493in" fo:keep-together="auto"/>
    </style:style>
    <style:style style:name="Table14" style:family="table">
      <style:table-properties style:width="6.566in" fo:margin-left="-0.0035in" fo:margin-top="0in" fo:margin-bottom="0in" table:align="left" style:writing-mode="lr-tb"/>
    </style:style>
    <style:style style:name="Table14.A" style:family="table-column">
      <style:table-column-properties style:column-width="6.566in"/>
    </style:style>
    <style:style style:name="Table14.1" style:family="table-row">
      <style:table-row-properties style:min-row-height="0.2806in" fo:keep-together="auto"/>
    </style:style>
    <style:style style:name="Table14.A1" style:family="table-cell">
      <style:table-cell-properties style:vertical-align="middle" fo:padding-left="0.05in" fo:padding-right="0.05in" fo:padding-top="0in" fo:padding-bottom="0in" fo:border="0.5pt solid #000000" style:writing-mode="lr-tb"/>
    </style:style>
    <style:style style:name="Table15" style:family="table">
      <style:table-properties style:width="6.4965in" fo:margin-left="0in" fo:margin-top="0in" fo:margin-bottom="0in" table:align="left" style:writing-mode="lr-tb"/>
    </style:style>
    <style:style style:name="Table15.A" style:family="table-column">
      <style:table-column-properties style:column-width="4.3708in"/>
    </style:style>
    <style:style style:name="Table15.B" style:family="table-column">
      <style:table-column-properties style:column-width="2.1257in"/>
    </style:style>
    <style:style style:name="Table15.1" style:family="table-row">
      <style:table-row-properties style:min-row-height="1.8674in" fo:keep-together="auto"/>
    </style:style>
    <style:style style:name="Table15.A1" style:family="table-cell">
      <style:table-cell-properties style:vertical-align="middle" fo:padding-left="0.05in" fo:padding-right="0.05in" fo:padding-top="0in" fo:padding-bottom="0in" fo:border="0.5pt solid #000000" style:writing-mode="lr-tb"/>
    </style:style>
    <style:style style:name="Table15.2" style:family="table-row">
      <style:table-row-properties style:min-row-height="0.6111in" fo:keep-together="auto"/>
    </style:style>
    <style:style style:name="Table15.A2" style:family="table-cell">
      <style:table-cell-properties style:vertical-align="middle" fo:padding-left="0.075in" fo:padding-right="0.075in" fo:padding-top="0in" fo:padding-bottom="0in" fo:border="0.5pt solid #000000" style:writing-mode="lr-tb"/>
    </style:style>
    <style:style style:name="Table15.3" style:family="table-row">
      <style:table-row-properties style:min-row-height="1.5486in" fo:keep-together="auto"/>
    </style:style>
    <style:style style:name="Table15.B3" style:family="table-cell">
      <style:table-cell-properties fo:padding-left="0.075in" fo:padding-right="0.075in" fo:padding-top="0in" fo:padding-bottom="0in" fo:border="0.5pt solid #000000" style:writing-mode="lr-tb"/>
    </style:style>
    <style:style style:name="Table15.4" style:family="table-row">
      <style:table-row-properties style:min-row-height="0.2681in" fo:keep-together="auto"/>
    </style:style>
    <style:style style:name="Table15.5" style:family="table-row">
      <style:table-row-properties style:min-row-height="2.0174in" fo:keep-together="auto"/>
    </style:style>
    <style:style style:name="Table16" style:family="table">
      <style:table-properties style:width="6.559in" fo:margin-left="0.0035in" fo:margin-top="0in" fo:margin-bottom="0in" table:align="left" style:writing-mode="lr-tb"/>
    </style:style>
    <style:style style:name="Table16.A" style:family="table-column">
      <style:table-column-properties style:column-width="6.559in"/>
    </style:style>
    <style:style style:name="Table16.1" style:family="table-row">
      <style:table-row-properties style:min-row-height="0.2306in" fo:keep-together="auto"/>
    </style:style>
    <style:style style:name="Table16.A1" style:family="table-cell">
      <style:table-cell-properties style:vertical-align="middle" fo:background-color="#bfbfbf" fo:padding-left="0.075in" fo:padding-right="0.075in" fo:padding-top="0in" fo:padding-bottom="0in" fo:border="0.5pt solid #000000" style:writing-mode="lr-tb">
        <style:background-image/>
      </style:table-cell-properties>
    </style:style>
    <style:style style:name="Table16.A2" style:family="table-cell">
      <style:table-cell-properties style:vertical-align="middle" fo:padding-left="0.075in" fo:padding-right="0.075in" fo:padding-top="0in" fo:padding-bottom="0in" fo:border="0.5pt solid #000000" style:writing-mode="lr-tb"/>
    </style:style>
    <style:style style:name="Table17" style:family="table">
      <style:table-properties style:width="6.559in" fo:margin-top="0in" fo:margin-bottom="0in" table:align="center" style:writing-mode="lr-tb"/>
    </style:style>
    <style:style style:name="Table17.A" style:family="table-column">
      <style:table-column-properties style:column-width="3.1896in"/>
    </style:style>
    <style:style style:name="Table17.B" style:family="table-column">
      <style:table-column-properties style:column-width="3.3694in"/>
    </style:style>
    <style:style style:name="Table17.1" style:family="table-row">
      <style:table-row-properties style:min-row-height="0.2056in" fo:keep-together="auto"/>
    </style:style>
    <style:style style:name="Table17.A1" style:family="table-cell">
      <style:table-cell-properties style:vertical-align="middle" fo:background-color="#bfbfbf" fo:padding-left="0.075in" fo:padding-right="0.075in" fo:padding-top="0in" fo:padding-bottom="0in" fo:border="0.5pt solid #000000" style:writing-mode="lr-tb">
        <style:background-image/>
      </style:table-cell-properties>
    </style:style>
    <style:style style:name="Table17.2" style:family="table-row">
      <style:table-row-properties style:min-row-height="2.2618in" fo:keep-together="auto"/>
    </style:style>
    <style:style style:name="Table17.A2" style:family="table-cell">
      <style:table-cell-properties style:vertical-align="middle" fo:padding-left="0.075in" fo:padding-right="0.075in" fo:padding-top="0in" fo:padding-bottom="0in" fo:border="0.5pt solid #000000" style:writing-mode="lr-tb"/>
    </style:style>
    <style:style style:name="Table17.3" style:family="table-row">
      <style:table-row-properties style:min-row-height="3.2431in" fo:keep-together="auto"/>
    </style:style>
    <style:style style:name="Table17.A3" style:family="table-cell">
      <style:table-cell-properties style:vertical-align="middle" fo:padding-left="0.075in" fo:padding-right="0.075in" fo:padding-top="0in" fo:padding-bottom="0in" fo:border="0.5pt solid #000000" style:writing-mode="lr-tb"/>
    </style:style>
    <style:style style:name="Table17.4" style:family="table-row">
      <style:table-row-properties style:min-row-height="1.1806in" fo:keep-together="auto"/>
    </style:style>
    <style:style style:name="Table17.A4" style:family="table-cell">
      <style:table-cell-properties style:vertical-align="middle" fo:padding-left="0.075in" fo:padding-right="0.075in" fo:padding-top="0in" fo:padding-bottom="0in" fo:border="0.5pt solid #000000" style:writing-mode="lr-tb"/>
    </style:style>
    <style:style style:name="Table17.B4" style:family="table-cell">
      <style:table-cell-properties style:vertical-align="middle" fo:padding-left="0.075in" fo:padding-right="0.075in" fo:padding-top="0in" fo:padding-bottom="0in" fo:border="0.5pt solid #000000" style:writing-mode="lr-tb"/>
    </style:style>
    <style:style style:name="Table18" style:family="table">
      <style:table-properties style:width="6.559in" fo:margin-top="0in" fo:margin-bottom="0in" table:align="center" style:writing-mode="lr-tb"/>
    </style:style>
    <style:style style:name="Table18.A" style:family="table-column">
      <style:table-column-properties style:column-width="3.1896in"/>
    </style:style>
    <style:style style:name="Table18.B" style:family="table-column">
      <style:table-column-properties style:column-width="3.3694in"/>
    </style:style>
    <style:style style:name="Table18.1" style:family="table-row">
      <style:table-row-properties style:min-row-height="1.2056in" fo:keep-together="always"/>
    </style:style>
    <style:style style:name="Table18.A1" style:family="table-cell">
      <style:table-cell-properties fo:padding-left="0.075in" fo:padding-right="0.075in" fo:padding-top="0in" fo:padding-bottom="0in" fo:border="0.5pt solid #000000" style:writing-mode="lr-tb"/>
    </style:style>
    <style:style style:name="Table18.2" style:family="table-row">
      <style:table-row-properties style:min-row-height="0.1118in" fo:keep-together="always"/>
    </style:style>
    <style:style style:name="Table18.A2" style:family="table-cell">
      <style:table-cell-properties fo:background-color="#d9d9d9" fo:padding-left="0.075in" fo:padding-right="0.075in" fo:padding-top="0in" fo:padding-bottom="0in" fo:border-left="0.5pt solid #000000" fo:border-right="0.5pt solid #000000" fo:border-top="0.5pt solid #000000" fo:border-bottom="none" style:writing-mode="lr-tb">
        <style:background-image/>
      </style:table-cell-properties>
    </style:style>
    <style:style style:name="Table18.3" style:family="table-row">
      <style:table-row-properties style:min-row-height="0.1118in" fo:keep-together="auto"/>
    </style:style>
    <style:style style:name="Table18.A3" style:family="table-cell">
      <style:table-cell-properties style:vertical-align="middle" fo:padding-left="0.075in" fo:padding-right="0.075in" fo:padding-top="0in" fo:padding-bottom="0in" fo:border="0.5pt solid #000000" style:writing-mode="lr-tb"/>
    </style:style>
    <style:style style:name="Table19" style:family="table">
      <style:table-properties style:width="6.2465in" fo:margin-left="0.0035in" fo:margin-top="0in" fo:margin-bottom="0in" table:align="left" style:writing-mode="lr-tb"/>
    </style:style>
    <style:style style:name="Table19.A" style:family="table-column">
      <style:table-column-properties style:column-width="6.2465in"/>
    </style:style>
    <style:style style:name="Table19.1" style:family="table-row">
      <style:table-row-properties style:min-row-height="0.2056in" fo:keep-together="auto"/>
    </style:style>
    <style:style style:name="Table19.A1" style:family="table-cell">
      <style:table-cell-properties style:vertical-align="middle" fo:background-color="#d9d9d9" fo:padding-left="0.075in" fo:padding-right="0.075in" fo:padding-top="0in" fo:padding-bottom="0in" fo:border="0.5pt solid #000000" style:writing-mode="lr-tb">
        <style:background-image/>
      </style:table-cell-properties>
    </style:style>
    <style:style style:name="Table20" style:family="table">
      <style:table-properties style:width="6.5625in" fo:margin-top="0in" fo:margin-bottom="0in" table:align="center" style:writing-mode="lr-tb"/>
    </style:style>
    <style:style style:name="Table20.A" style:family="table-column">
      <style:table-column-properties style:column-width="6.5625in"/>
    </style:style>
    <style:style style:name="Table20.1" style:family="table-row">
      <style:table-row-properties style:min-row-height="0.1931in" fo:keep-together="auto"/>
    </style:style>
    <style:style style:name="Table20.A1" style:family="table-cell">
      <style:table-cell-properties style:vertical-align="middle" fo:background-color="#d9d9d9" fo:padding-left="0.075in" fo:padding-right="0.075in" fo:padding-top="0in" fo:padding-bottom="0in" fo:border="0.5pt solid #000000" style:writing-mode="lr-tb">
        <style:background-image/>
      </style:table-cell-properties>
    </style:style>
    <style:style style:name="Table20.2" style:family="table-row">
      <style:table-row-properties style:min-row-height="0.4806in" fo:keep-together="auto"/>
    </style:style>
    <style:style style:name="Table20.A2" style:family="table-cell">
      <style:table-cell-properties style:vertical-align="middle" fo:padding-left="0.0201in" fo:padding-right="0.0201in" fo:padding-top="0in" fo:padding-bottom="0in" fo:border="0.5pt solid #000000" style:writing-mode="lr-tb"/>
    </style:style>
    <style:style style:name="Table20.3" style:family="table-row">
      <style:table-row-properties style:min-row-height="0.1181in" fo:keep-together="auto"/>
    </style:style>
    <style:style style:name="Table20.A3" style:family="table-cell">
      <style:table-cell-properties fo:background-color="#d9d9d9" fo:padding-left="0.075in" fo:padding-right="0.075in" fo:padding-top="0in" fo:padding-bottom="0in" fo:border="0.5pt solid #000000" style:writing-mode="lr-tb">
        <style:background-image/>
      </style:table-cell-properties>
    </style:style>
    <style:style style:name="Table20.4" style:family="table-row">
      <style:table-row-properties style:min-row-height="0.1493in" fo:keep-together="auto"/>
    </style:style>
    <style:style style:name="Table20.A4" style:family="table-cell">
      <style:table-cell-properties fo:padding-left="0.075in" fo:padding-right="0.075in" fo:padding-top="0in" fo:padding-bottom="0in" fo:border="0.5pt solid #000000" style:writing-mode="lr-tb"/>
    </style:style>
    <style:style style:name="Table20.5" style:family="table-row">
      <style:table-row-properties style:min-row-height="0.2681in" fo:keep-together="auto"/>
    </style:style>
    <style:style style:name="Table20.A5" style:family="table-cell">
      <style:table-cell-properties fo:padding-left="0.075in" fo:padding-right="0.075in" fo:padding-top="0in" fo:padding-bottom="0in" fo:border="0.5pt solid #000000" style:writing-mode="lr-tb"/>
    </style:style>
    <style:style style:name="Table21" style:family="table">
      <style:table-properties style:width="6.5708in" fo:margin-top="0in" fo:margin-bottom="0in" table:align="center" style:writing-mode="lr-tb"/>
    </style:style>
    <style:style style:name="Table21.A" style:family="table-column">
      <style:table-column-properties style:column-width="0.2514in"/>
    </style:style>
    <style:style style:name="Table21.B" style:family="table-column">
      <style:table-column-properties style:column-width="0.1868in"/>
    </style:style>
    <style:style style:name="Table21.C" style:family="table-column">
      <style:table-column-properties style:column-width="0.1861in"/>
    </style:style>
    <style:style style:name="Table21.E" style:family="table-column">
      <style:table-column-properties style:column-width="0.1875in"/>
    </style:style>
    <style:style style:name="Table21.H" style:family="table-column">
      <style:table-column-properties style:column-width="0.3132in"/>
    </style:style>
    <style:style style:name="Table21.I" style:family="table-column">
      <style:table-column-properties style:column-width="0.2493in"/>
    </style:style>
    <style:style style:name="Table21.J" style:family="table-column">
      <style:table-column-properties style:column-width="0.1847in"/>
    </style:style>
    <style:style style:name="Table21.K" style:family="table-column">
      <style:table-column-properties style:column-width="0.2528in"/>
    </style:style>
    <style:style style:name="Table21.L" style:family="table-column">
      <style:table-column-properties style:column-width="0.1882in"/>
    </style:style>
    <style:style style:name="Table21.P" style:family="table-column">
      <style:table-column-properties style:column-width="0.3118in"/>
    </style:style>
    <style:style style:name="Table21.Q" style:family="table-column">
      <style:table-column-properties style:column-width="0.2507in"/>
    </style:style>
    <style:style style:name="Table21.Y" style:family="table-column">
      <style:table-column-properties style:column-width="0.2465in"/>
    </style:style>
    <style:style style:name="Table21.a" style:family="table-column">
      <style:table-column-properties style:column-width="0.1903in"/>
    </style:style>
    <style:style style:name="Table21.f" style:family="table-column">
      <style:table-column-properties style:column-width="0.1979in"/>
    </style:style>
    <style:style style:name="Table21.1" style:family="table-row">
      <style:table-row-properties style:min-row-height="0.7333in" fo:keep-together="auto"/>
    </style:style>
    <style:style style:name="Table21.A1" style:family="table-cell">
      <style:table-cell-properties style:vertical-align="middle" style:border-line-width-top="0.0104in 0.0104in 0.0208in" style:border-line-width-bottom="0.0104in 0.0104in 0.0208in" fo:padding="0in" fo:border-left="0.5pt solid #000000" fo:border-right="0.5pt solid #000000" fo:border-top="3pt double #000000" fo:border-bottom="3pt double #000000" style:writing-mode="lr-tb"/>
    </style:style>
    <style:style style:name="Table21.2" style:family="table-row">
      <style:table-row-properties style:min-row-height="0.0708in" fo:keep-together="auto"/>
    </style:style>
    <style:style style:name="Table21.A2" style:family="table-cell">
      <style:table-cell-properties style:vertical-align="middle" style:border-line-width-top="0.0104in 0.0104in 0.0208in" style:border-line-width-bottom="0.0104in 0.0104in 0.0208in" fo:padding-left="0.0201in" fo:padding-right="0.0201in" fo:padding-top="0in" fo:padding-bottom="0in" fo:border-left="0.5pt solid #000000" fo:border-right="0.5pt solid #000000" fo:border-top="3pt double #000000" fo:border-bottom="3pt double #000000" style:writing-mode="lr-tb"/>
    </style:style>
    <style:style style:name="Table21.3" style:family="table-row">
      <style:table-row-properties style:min-row-height="0.0896in" fo:keep-together="auto"/>
    </style:style>
    <style:style style:name="Table21.A3" style:family="table-cell">
      <style:table-cell-properties fo:background-color="#e2efd9" style:border-line-width-top="0.0104in 0.0104in 0.0208in" fo:padding="0in" fo:border-left="0.25pt solid #000000" fo:border-right="none" fo:border-top="3pt double #000000" fo:border-bottom="0.5pt solid #000000" style:writing-mode="lr-tb">
        <style:background-image/>
      </style:table-cell-properties>
    </style:style>
    <style:style style:name="Table21.B3" style:family="table-cell">
      <style:table-cell-properties style:vertical-align="middle" fo:background-color="#e2efd9" style:border-line-width-top="0.0104in 0.0104in 0.0208in" fo:padding-left="0.0403in" fo:padding-right="0.0403in" fo:padding-top="0in" fo:padding-bottom="0in" fo:border-left="0.25pt solid #000000" fo:border-right="none" fo:border-top="3pt double #000000" fo:border-bottom="0.5pt solid #000000" style:writing-mode="lr-tb">
        <style:background-image/>
      </style:table-cell-properties>
    </style:style>
    <style:style style:name="Table21.C3" style:family="table-cell">
      <style:table-cell-properties style:vertical-align="middle" fo:background-color="#e2efd9" style:border-line-width-top="0.0104in 0.0104in 0.0208in" fo:padding-left="0.0403in" fo:padding-right="0.0403in" fo:padding-top="0in" fo:padding-bottom="0in" fo:border-left="none" fo:border-right="none" fo:border-top="3pt double #000000" fo:border-bottom="0.5pt solid #000000" style:writing-mode="lr-tb">
        <style:background-image/>
      </style:table-cell-properties>
    </style:style>
    <style:style style:name="Table21.H3" style:family="table-cell">
      <style:table-cell-properties style:vertical-align="middle" fo:background-color="#e2efd9" style:border-line-width-top="0.0104in 0.0104in 0.0208in" fo:padding-left="0.0403in" fo:padding-right="0.0403in" fo:padding-top="0in" fo:padding-bottom="0in" fo:border-left="none" fo:border-right="0.25pt solid #000000" fo:border-top="3pt double #000000" fo:border-bottom="0.5pt solid #000000" style:writing-mode="lr-tb">
        <style:background-image/>
      </style:table-cell-properties>
    </style:style>
    <style:style style:name="Table21.I3" style:family="table-cell">
      <style:table-cell-properties style:vertical-align="middle" fo:background-color="#ffffcc" style:border-line-width-top="0.0104in 0.0104in 0.0208in" fo:padding="0in" fo:border-left="0.25pt solid #000000" fo:border-right="0.5pt solid #000000" fo:border-top="3pt double #000000" fo:border-bottom="0.5pt solid #000000" style:writing-mode="lr-tb">
        <style:background-image/>
      </style:table-cell-properties>
    </style:style>
    <style:style style:name="Table21.J3" style:family="table-cell">
      <style:table-cell-properties style:vertical-align="middle" fo:background-color="#ffffcc" style:border-line-width-top="0.0104in 0.0104in 0.0208in" fo:padding-left="0.0403in" fo:padding-right="0.0403in" fo:padding-top="0in" fo:padding-bottom="0in" fo:border-left="0.25pt solid #000000" fo:border-right="none" fo:border-top="3pt double #000000" fo:border-bottom="0.5pt solid #000000" style:writing-mode="lr-tb">
        <style:background-image/>
      </style:table-cell-properties>
    </style:style>
    <style:style style:name="Table21.K3" style:family="table-cell">
      <style:table-cell-properties style:vertical-align="middle" fo:background-color="#ffffcc" style:border-line-width-top="0.0104in 0.0104in 0.0208in" fo:padding-left="0.0403in" fo:padding-right="0.0403in" fo:padding-top="0in" fo:padding-bottom="0in" fo:border-left="none" fo:border-right="none" fo:border-top="3pt double #000000" fo:border-bottom="0.5pt solid #000000" style:writing-mode="lr-tb">
        <style:background-image/>
      </style:table-cell-properties>
    </style:style>
    <style:style style:name="Table21.P3" style:family="table-cell">
      <style:table-cell-properties style:vertical-align="middle" fo:background-color="#ffffcc" style:border-line-width-top="0.0104in 0.0104in 0.0208in" fo:padding-left="0.0403in" fo:padding-right="0.0403in" fo:padding-top="0in" fo:padding-bottom="0in" fo:border-left="none" fo:border-right="0.25pt solid #000000" fo:border-top="3pt double #000000" fo:border-bottom="0.5pt solid #000000" style:writing-mode="lr-tb">
        <style:background-image/>
      </style:table-cell-properties>
    </style:style>
    <style:style style:name="Table21.Q3" style:family="table-cell">
      <style:table-cell-properties style:vertical-align="middle" fo:background-color="#ffe599" style:border-line-width-top="0.0104in 0.0104in 0.0208in" fo:padding-left="0.0097in" fo:padding-right="0.0097in" fo:padding-top="0in" fo:padding-bottom="0in" fo:border-left="0.5pt solid #000000" fo:border-right="0.5pt solid #000000" fo:border-top="3pt double #000000" fo:border-bottom="0.5pt solid #000000" style:writing-mode="lr-tb">
        <style:background-image/>
      </style:table-cell-properties>
    </style:style>
    <style:style style:name="Table21.R3" style:family="table-cell">
      <style:table-cell-properties style:vertical-align="middle" fo:background-color="#ffe599" style:border-line-width-top="0.0104in 0.0104in 0.0208in" fo:padding-left="0.0403in" fo:padding-right="0.0403in" fo:padding-top="0in" fo:padding-bottom="0in" fo:border-left="0.25pt solid #000000" fo:border-right="none" fo:border-top="3pt double #000000" fo:border-bottom="0.5pt solid #000000" style:writing-mode="lr-tb">
        <style:background-image/>
      </style:table-cell-properties>
    </style:style>
    <style:style style:name="Table21.S3" style:family="table-cell">
      <style:table-cell-properties style:vertical-align="middle" fo:background-color="#ffe599" style:border-line-width-top="0.0104in 0.0104in 0.0208in" fo:padding-left="0.0403in" fo:padding-right="0.0403in" fo:padding-top="0in" fo:padding-bottom="0in" fo:border-left="none" fo:border-right="none" fo:border-top="3pt double #000000" fo:border-bottom="0.5pt solid #000000" style:writing-mode="lr-tb">
        <style:background-image/>
      </style:table-cell-properties>
    </style:style>
    <style:style style:name="Table21.X3" style:family="table-cell">
      <style:table-cell-properties style:vertical-align="middle" fo:background-color="#ffe599" style:border-line-width-top="0.0104in 0.0104in 0.0208in" fo:padding-left="0.0403in" fo:padding-right="0.0403in" fo:padding-top="0in" fo:padding-bottom="0in" fo:border-left="none" fo:border-right="0.25pt solid #000000" fo:border-top="3pt double #000000" fo:border-bottom="0.5pt solid #000000" style:writing-mode="lr-tb">
        <style:background-image/>
      </style:table-cell-properties>
    </style:style>
    <style:style style:name="Table21.Y3" style:family="table-cell">
      <style:table-cell-properties style:vertical-align="middle" fo:background-color="#d9e2f3" style:border-line-width-top="0.0104in 0.0104in 0.0208in" fo:padding-left="0.0097in" fo:padding-right="0.0097in" fo:padding-top="0in" fo:padding-bottom="0in" fo:border-left="0.5pt solid #000000" fo:border-right="0.5pt solid #000000" fo:border-top="3pt double #000000" fo:border-bottom="0.5pt solid #000000" style:writing-mode="lr-tb">
        <style:background-image/>
      </style:table-cell-properties>
    </style:style>
    <style:style style:name="Table21.Z3" style:family="table-cell">
      <style:table-cell-properties style:vertical-align="middle" fo:background-color="#d9e2f3" style:border-line-width-top="0.0104in 0.0104in 0.0208in" fo:padding-left="0.0403in" fo:padding-right="0.0403in" fo:padding-top="0in" fo:padding-bottom="0in" fo:border-left="0.25pt solid #000000" fo:border-right="none" fo:border-top="3pt double #000000" fo:border-bottom="0.5pt solid #000000" style:writing-mode="lr-tb">
        <style:background-image/>
      </style:table-cell-properties>
    </style:style>
    <style:style style:name="Table21.a3" style:family="table-cell">
      <style:table-cell-properties style:vertical-align="middle" fo:background-color="#d9e2f3" style:border-line-width-top="0.0104in 0.0104in 0.0208in" fo:padding-left="0.0403in" fo:padding-right="0.0403in" fo:padding-top="0in" fo:padding-bottom="0in" fo:border-left="none" fo:border-right="none" fo:border-top="3pt double #000000" fo:border-bottom="0.5pt solid #000000" style:writing-mode="lr-tb">
        <style:background-image/>
      </style:table-cell-properties>
    </style:style>
    <style:style style:name="Table21.f3" style:family="table-cell">
      <style:table-cell-properties style:vertical-align="middle" fo:background-color="#d9e2f3" style:border-line-width-top="0.0104in 0.0104in 0.0208in" fo:padding-left="0.0403in" fo:padding-right="0.0403in" fo:padding-top="0in" fo:padding-bottom="0in" fo:border-left="none" fo:border-right="0.5pt solid #000000" fo:border-top="3pt double #000000" fo:border-bottom="0.5pt solid #000000" style:writing-mode="lr-tb">
        <style:background-image/>
      </style:table-cell-properties>
    </style:style>
    <style:style style:name="Table21.A4" style:family="table-cell">
      <style:table-cell-properties fo:background-color="#e2efd9" fo:padding="0in" fo:border-left="0.25pt solid #000000" fo:border-right="0.25pt solid #000000" fo:border-top="0.5pt solid #000000" fo:border-bottom="1.5pt solid #000000" style:writing-mode="lr-tb">
        <style:background-image/>
      </style:table-cell-properties>
    </style:style>
    <style:style style:name="Table21.B4" style:family="table-cell">
      <style:table-cell-properties style:vertical-align="middle" fo:background-color="#e2efd9" fo:padding-left="0.0403in" fo:padding-right="0.0403in" fo:padding-top="0in" fo:padding-bottom="0in" fo:border-left="0.25pt solid #000000" fo:border-right="0.25pt solid #000000" fo:border-top="0.5pt solid #000000" fo:border-bottom="1.5pt solid #000000" style:writing-mode="lr-tb">
        <style:background-image/>
      </style:table-cell-properties>
    </style:style>
    <style:style style:name="Table21.I4" style:family="table-cell">
      <style:table-cell-properties style:vertical-align="middle" fo:background-color="#ffffcc" fo:padding="0in" fo:border-left="0.25pt solid #000000" fo:border-right="0.5pt solid #000000" fo:border-top="0.5pt solid #000000" fo:border-bottom="1.5pt solid #000000" style:writing-mode="lr-tb">
        <style:background-image/>
      </style:table-cell-properties>
    </style:style>
    <style:style style:name="Table21.J4" style:family="table-cell">
      <style:table-cell-properties style:vertical-align="middle" fo:background-color="#ffffcc" fo:padding-left="0.0403in" fo:padding-right="0.0403in" fo:padding-top="0in" fo:padding-bottom="0in" fo:border-left="0.25pt solid #000000" fo:border-right="0.25pt solid #000000" fo:border-top="0.5pt solid #000000" fo:border-bottom="1.5pt solid #000000" style:writing-mode="lr-tb">
        <style:background-image/>
      </style:table-cell-properties>
    </style:style>
    <style:style style:name="Table21.Q4" style:family="table-cell">
      <style:table-cell-properties style:vertical-align="middle" fo:background-color="#ffe599" fo:padding-left="0.0097in" fo:padding-right="0.0097in" fo:padding-top="0in" fo:padding-bottom="0in" fo:border-left="0.5pt solid #000000" fo:border-right="0.5pt solid #000000" fo:border-top="0.5pt solid #000000" fo:border-bottom="1.5pt solid #000000" style:writing-mode="lr-tb">
        <style:background-image/>
      </style:table-cell-properties>
    </style:style>
    <style:style style:name="Table21.R4" style:family="table-cell">
      <style:table-cell-properties style:vertical-align="middle" fo:background-color="#ffe599" fo:padding-left="0.0403in" fo:padding-right="0.0403in" fo:padding-top="0in" fo:padding-bottom="0in" fo:border-left="0.25pt solid #000000" fo:border-right="0.25pt solid #000000" fo:border-top="0.5pt solid #000000" fo:border-bottom="1.5pt solid #000000" style:writing-mode="lr-tb">
        <style:background-image/>
      </style:table-cell-properties>
    </style:style>
    <style:style style:name="Table21.Y4" style:family="table-cell">
      <style:table-cell-properties style:vertical-align="middle" fo:background-color="#d9e2f3" fo:padding-left="0.0097in" fo:padding-right="0.0097in" fo:padding-top="0in" fo:padding-bottom="0in" fo:border-left="0.5pt solid #000000" fo:border-right="0.5pt solid #000000" fo:border-top="0.5pt solid #000000" fo:border-bottom="1.5pt solid #000000" style:writing-mode="lr-tb">
        <style:background-image/>
      </style:table-cell-properties>
    </style:style>
    <style:style style:name="Table21.Z4" style:family="table-cell">
      <style:table-cell-properties style:vertical-align="middle" fo:background-color="#d9e2f3" fo:padding-left="0.0403in" fo:padding-right="0.0403in" fo:padding-top="0in" fo:padding-bottom="0in" fo:border-left="0.25pt solid #000000" fo:border-right="0.5pt solid #000000" fo:border-top="0.5pt solid #000000" fo:border-bottom="1.5pt solid #000000" style:writing-mode="lr-tb">
        <style:background-image/>
      </style:table-cell-properties>
    </style:style>
    <style:style style:name="Table21.A5" style:family="table-cell">
      <style:table-cell-properties fo:background-color="#e2efd9" style:border-line-width-bottom="0.0069in 0.0069in 0.0069in" fo:padding="0in" fo:border-left="0.5pt solid #000000" fo:border-right="none" fo:border-top="0.5pt solid #000000" fo:border-bottom="1.5pt double #000000" style:writing-mode="lr-tb">
        <style:background-image/>
      </style:table-cell-properties>
    </style:style>
    <style:style style:name="Table21.B5" style:family="table-cell">
      <style:table-cell-properties style:vertical-align="middle" fo:padding-left="0.0403in" fo:padding-right="0.0403in" fo:padding-top="0in" fo:padding-bottom="0in" fo:border-left="0.5pt solid #000000" fo:border-right="none" fo:border-top="0.5pt solid #000000" fo:border-bottom="none" style:writing-mode="lr-tb"/>
    </style:style>
    <style:style style:name="Table21.C5" style:family="table-cell">
      <style:table-cell-properties style:vertical-align="middle" fo:padding-left="0.0403in" fo:padding-right="0.0403in" fo:padding-top="0in" fo:padding-bottom="0in" fo:border-left="none" fo:border-right="none" fo:border-top="0.5pt solid #000000" fo:border-bottom="none" style:writing-mode="lr-tb"/>
    </style:style>
    <style:style style:name="Table21.D5" style:family="table-cell">
      <style:table-cell-properties style:vertical-align="middle" fo:padding-left="0.0403in" fo:padding-right="0.0403in" fo:padding-top="0in" fo:padding-bottom="0in" fo:border-left="none" fo:border-right="none" fo:border-top="0.5pt solid #000000" fo:border-bottom="none" style:writing-mode="lr-tb"/>
    </style:style>
    <style:style style:name="Table21.E5" style:family="table-cell">
      <style:table-cell-properties style:vertical-align="middle" fo:background-color="#ffff00" fo:padding-left="0.0403in" fo:padding-right="0.0403in" fo:padding-top="0in" fo:padding-bottom="0in" fo:border-left="none" fo:border-right="none" fo:border-top="0.5pt solid #000000" fo:border-bottom="none" style:writing-mode="lr-tb">
        <style:background-image/>
      </style:table-cell-properties>
    </style:style>
    <style:style style:name="Table21.F5" style:family="table-cell">
      <style:table-cell-properties style:vertical-align="middle" fo:background-color="#eaedc9" fo:padding-left="0.0403in" fo:padding-right="0.0403in" fo:padding-top="0in" fo:padding-bottom="0in" fo:border-left="none" fo:border-right="none" fo:border-top="0.5pt solid #000000" fo:border-bottom="none" style:writing-mode="lr-tb">
        <style:background-image/>
      </style:table-cell-properties>
    </style:style>
    <style:style style:name="Table21.H5" style:family="table-cell">
      <style:table-cell-properties style:vertical-align="middle" fo:background-color="#eaedc9" fo:padding-left="0.0403in" fo:padding-right="0.0403in" fo:padding-top="0in" fo:padding-bottom="0in" fo:border-left="none" fo:border-right="0.5pt solid #000000" fo:border-top="0.5pt solid #000000" fo:border-bottom="none" style:writing-mode="lr-tb">
        <style:background-image/>
      </style:table-cell-properties>
    </style:style>
    <style:style style:name="Table21.I5" style:family="table-cell">
      <style:table-cell-properties fo:background-color="#ffffcc" style:border-line-width-bottom="0.0069in 0.0069in 0.0069in" fo:padding-left="0.0097in" fo:padding-right="0.0097in" fo:padding-top="0in" fo:padding-bottom="0in" fo:border-left="0.5pt solid #000000" fo:border-right="0.5pt solid #000000" fo:border-top="0.5pt solid #000000" fo:border-bottom="1.5pt double #000000" style:writing-mode="lr-tb">
        <style:background-image/>
      </style:table-cell-properties>
    </style:style>
    <style:style style:name="Table21.J5" style:family="table-cell">
      <style:table-cell-properties style:vertical-align="middle" fo:padding-left="0.0403in" fo:padding-right="0.0403in" fo:padding-top="0in" fo:padding-bottom="0in" fo:border-left="0.5pt solid #000000" fo:border-right="none" fo:border-top="0.5pt solid #000000" fo:border-bottom="none" style:writing-mode="lr-tb"/>
    </style:style>
    <style:style style:name="Table21.L5" style:family="table-cell">
      <style:table-cell-properties style:vertical-align="middle" fo:padding-left="0.0403in" fo:padding-right="0.0403in" fo:padding-top="0in" fo:padding-bottom="0in" fo:border-left="none" fo:border-right="none" fo:border-top="0.5pt solid #000000" fo:border-bottom="none" style:writing-mode="lr-tb"/>
    </style:style>
    <style:style style:name="Table21.N5" style:family="table-cell">
      <style:table-cell-properties style:vertical-align="middle" fo:padding-left="0.0403in" fo:padding-right="0.0403in" fo:padding-top="0in" fo:padding-bottom="0in" fo:border-left="none" fo:border-right="none" fo:border-top="0.5pt solid #000000" fo:border-bottom="none" style:writing-mode="lr-tb"/>
    </style:style>
    <style:style style:name="Table21.O5" style:family="table-cell">
      <style:table-cell-properties style:vertical-align="middle" fo:padding-left="0.0403in" fo:padding-right="0.0403in" fo:padding-top="0in" fo:padding-bottom="0in" fo:border-left="none" fo:border-right="none" fo:border-top="0.5pt solid #000000" fo:border-bottom="none" style:writing-mode="lr-tb"/>
    </style:style>
    <style:style style:name="Table21.P5" style:family="table-cell">
      <style:table-cell-properties style:vertical-align="middle" fo:padding-left="0.0403in" fo:padding-right="0.0403in" fo:padding-top="0in" fo:padding-bottom="0in" fo:border-left="none" fo:border-right="0.5pt solid #000000" fo:border-top="0.5pt solid #000000" fo:border-bottom="none" style:writing-mode="lr-tb"/>
    </style:style>
    <style:style style:name="Table21.Q5" style:family="table-cell">
      <style:table-cell-properties fo:background-color="#ffe599" style:border-line-width-bottom="0.0069in 0.0069in 0.0069in" fo:padding-left="0.0097in" fo:padding-right="0.0097in" fo:padding-top="0in" fo:padding-bottom="0in" fo:border-left="0.5pt solid #000000" fo:border-right="0.5pt solid #000000" fo:border-top="0.5pt solid #000000" fo:border-bottom="1.5pt double #000000" style:writing-mode="lr-tb">
        <style:background-image/>
      </style:table-cell-properties>
    </style:style>
    <style:style style:name="Table21.R5" style:family="table-cell">
      <style:table-cell-properties style:vertical-align="middle" fo:padding-left="0.0403in" fo:padding-right="0.0403in" fo:padding-top="0in" fo:padding-bottom="0in" fo:border-left="0.5pt solid #000000" fo:border-right="none" fo:border-top="0.5pt solid #000000" fo:border-bottom="none" style:writing-mode="lr-tb"/>
    </style:style>
    <style:style style:name="Table21.T5" style:family="table-cell">
      <style:table-cell-properties style:vertical-align="middle" fo:padding-left="0.0403in" fo:padding-right="0.0403in" fo:padding-top="0in" fo:padding-bottom="0in" fo:border-left="none" fo:border-right="none" fo:border-top="0.5pt solid #000000" fo:border-bottom="none" style:writing-mode="lr-tb"/>
    </style:style>
    <style:style style:name="Table21.Y5" style:family="table-cell">
      <style:table-cell-properties fo:background-color="#d9e2f3" style:border-line-width-bottom="0.0069in 0.0069in 0.0069in" fo:padding-left="0.0097in" fo:padding-right="0.0097in" fo:padding-top="0in" fo:padding-bottom="0in" fo:border-left="0.5pt solid #000000" fo:border-right="0.5pt solid #000000" fo:border-top="0.5pt solid #000000" fo:border-bottom="1.5pt double #000000" style:writing-mode="lr-tb">
        <style:background-image/>
      </style:table-cell-properties>
    </style:style>
    <style:style style:name="Table21.Z5" style:family="table-cell">
      <style:table-cell-properties style:vertical-align="middle" fo:padding-left="0.0403in" fo:padding-right="0.0403in" fo:padding-top="0in" fo:padding-bottom="0in" fo:border-left="0.5pt solid #000000" fo:border-right="none" fo:border-top="0.5pt solid #000000" fo:border-bottom="none" style:writing-mode="lr-tb"/>
    </style:style>
    <style:style style:name="Table21.b5" style:family="table-cell">
      <style:table-cell-properties style:vertical-align="middle" fo:padding-left="0.0403in" fo:padding-right="0.0403in" fo:padding-top="0in" fo:padding-bottom="0in" fo:border-left="none" fo:border-right="none" fo:border-top="0.5pt solid #000000" fo:border-bottom="none" style:writing-mode="lr-tb"/>
    </style:style>
    <style:style style:name="Table21.d5" style:family="table-cell">
      <style:table-cell-properties style:vertical-align="middle" fo:padding-left="0.0403in" fo:padding-right="0.0403in" fo:padding-top="0in" fo:padding-bottom="0in" fo:border-left="none" fo:border-right="none" fo:border-top="0.5pt solid #000000" fo:border-bottom="none" style:writing-mode="lr-tb"/>
    </style:style>
    <style:style style:name="Table21.e5" style:family="table-cell">
      <style:table-cell-properties style:vertical-align="middle" fo:padding-left="0.0403in" fo:padding-right="0.0403in" fo:padding-top="0in" fo:padding-bottom="0in" fo:border-left="none" fo:border-right="none" fo:border-top="0.5pt solid #000000" fo:border-bottom="none" style:writing-mode="lr-tb"/>
    </style:style>
    <style:style style:name="Table21.f5" style:family="table-cell">
      <style:table-cell-properties style:vertical-align="middle" fo:padding-left="0.0403in" fo:padding-right="0.0403in" fo:padding-top="0in" fo:padding-bottom="0in" fo:border-left="none" fo:border-right="0.5pt solid #000000" fo:border-top="0.5pt solid #000000" fo:border-bottom="none" style:writing-mode="lr-tb"/>
    </style:style>
    <style:style style:name="Table21.A6" style:family="table-cell">
      <style:table-cell-properties fo:background-color="#e2efd9" fo:padding="0in" fo:border-left="0.5pt solid #000000" fo:border-right="none" fo:border-top="0.5pt solid #000000" fo:border-bottom="0.5pt solid #000000" style:writing-mode="lr-tb">
        <style:background-image/>
      </style:table-cell-properties>
    </style:style>
    <style:style style:name="Table21.B6" style:family="table-cell">
      <style:table-cell-properties style:vertical-align="middle" fo:background-color="#eaedc9" fo:padding-left="0.0403in" fo:padding-right="0.0403in" fo:padding-top="0in" fo:padding-bottom="0in" fo:border-left="0.5pt solid #000000" fo:border-right="none" fo:border-top="none" fo:border-bottom="none" style:writing-mode="lr-tb">
        <style:background-image/>
      </style:table-cell-properties>
    </style:style>
    <style:style style:name="Table21.C6" style:family="table-cell">
      <style:table-cell-properties style:vertical-align="middle" fo:background-color="#eaedc9" fo:padding-left="0.0403in" fo:padding-right="0.0403in" fo:padding-top="0in" fo:padding-bottom="0in" fo:border="none" style:writing-mode="lr-tb">
        <style:background-image/>
      </style:table-cell-properties>
    </style:style>
    <style:style style:name="Table21.G6" style:family="table-cell">
      <style:table-cell-properties style:vertical-align="middle" fo:background-color="#c00000" fo:padding-left="0.0403in" fo:padding-right="0.0403in" fo:padding-top="0in" fo:padding-bottom="0in" fo:border="none" style:writing-mode="lr-tb">
        <style:background-image/>
      </style:table-cell-properties>
    </style:style>
    <style:style style:name="Table21.H6" style:family="table-cell">
      <style:table-cell-properties style:vertical-align="middle" fo:padding-left="0.0403in" fo:padding-right="0.0403in" fo:padding-top="0in" fo:padding-bottom="0in" fo:border-left="none" fo:border-right="0.5pt solid #000000" fo:border-top="none" fo:border-bottom="none" style:writing-mode="lr-tb"/>
    </style:style>
    <style:style style:name="Table21.I6" style:family="table-cell">
      <style:table-cell-properties fo:background-color="#ffffcc" style:border-line-width-bottom="0.0069in 0.0069in 0.0069in" fo:padding-left="0.0097in" fo:padding-right="0.0097in" fo:padding-top="0in" fo:padding-bottom="0in" fo:border-left="0.5pt solid #000000" fo:border-right="0.5pt solid #000000" fo:border-top="0.5pt solid #000000" fo:border-bottom="1.5pt double #000000" style:writing-mode="lr-tb">
        <style:background-image/>
      </style:table-cell-properties>
    </style:style>
    <style:style style:name="Table21.J6" style:family="table-cell">
      <style:table-cell-properties style:vertical-align="middle" fo:padding-left="0.0403in" fo:padding-right="0.0403in" fo:padding-top="0in" fo:padding-bottom="0in" fo:border-left="0.5pt solid #000000" fo:border-right="none" fo:border-top="none" fo:border-bottom="none" style:writing-mode="lr-tb"/>
    </style:style>
    <style:style style:name="Table21.K6" style:family="table-cell">
      <style:table-cell-properties style:vertical-align="middle" fo:padding-left="0.0403in" fo:padding-right="0.0403in" fo:padding-top="0in" fo:padding-bottom="0in" fo:border="none" style:writing-mode="lr-tb"/>
    </style:style>
    <style:style style:name="Table21.L6" style:family="table-cell">
      <style:table-cell-properties style:vertical-align="middle" fo:padding-left="0.0403in" fo:padding-right="0.0403in" fo:padding-top="0in" fo:padding-bottom="0in" fo:border="none" style:writing-mode="lr-tb"/>
    </style:style>
    <style:style style:name="Table21.M6" style:family="table-cell">
      <style:table-cell-properties style:vertical-align="middle" fo:padding-left="0.0403in" fo:padding-right="0.0403in" fo:padding-top="0in" fo:padding-bottom="0in" fo:border="none" style:writing-mode="lr-tb"/>
    </style:style>
    <style:style style:name="Table21.N6" style:family="table-cell">
      <style:table-cell-properties style:vertical-align="middle" fo:padding-left="0.0403in" fo:padding-right="0.0403in" fo:padding-top="0in" fo:padding-bottom="0in" fo:border="none" style:writing-mode="lr-tb"/>
    </style:style>
    <style:style style:name="Table21.O6" style:family="table-cell">
      <style:table-cell-properties style:vertical-align="middle" fo:padding-left="0.0403in" fo:padding-right="0.0403in" fo:padding-top="0in" fo:padding-bottom="0in" fo:border="none" style:writing-mode="lr-tb"/>
    </style:style>
    <style:style style:name="Table21.P6" style:family="table-cell">
      <style:table-cell-properties style:vertical-align="middle" fo:padding-left="0.0403in" fo:padding-right="0.0403in" fo:padding-top="0in" fo:padding-bottom="0in" fo:border-left="none" fo:border-right="0.5pt solid #000000" fo:border-top="none" fo:border-bottom="none" style:writing-mode="lr-tb"/>
    </style:style>
    <style:style style:name="Table21.Q6" style:family="table-cell">
      <style:table-cell-properties fo:background-color="#ffe599" style:border-line-width-bottom="0.0069in 0.0069in 0.0069in" fo:padding-left="0.0097in" fo:padding-right="0.0097in" fo:padding-top="0in" fo:padding-bottom="0in" fo:border-left="0.5pt solid #000000" fo:border-right="0.5pt solid #000000" fo:border-top="0.5pt solid #000000" fo:border-bottom="1.5pt double #000000" style:writing-mode="lr-tb">
        <style:background-image/>
      </style:table-cell-properties>
    </style:style>
    <style:style style:name="Table21.X6" style:family="table-cell">
      <style:table-cell-properties style:vertical-align="middle" fo:padding-left="0.0403in" fo:padding-right="0.0403in" fo:padding-top="0in" fo:padding-bottom="0in" fo:border-left="none" fo:border-right="0.5pt solid #000000" fo:border-top="none" fo:border-bottom="none" style:writing-mode="lr-tb"/>
    </style:style>
    <style:style style:name="Table21.Y6" style:family="table-cell">
      <style:table-cell-properties fo:background-color="#d9e2f3" style:border-line-width-bottom="0.0069in 0.0069in 0.0069in" fo:padding-left="0.0097in" fo:padding-right="0.0097in" fo:padding-top="0in" fo:padding-bottom="0in" fo:border-left="0.5pt solid #000000" fo:border-right="0.5pt solid #000000" fo:border-top="0.5pt solid #000000" fo:border-bottom="1.5pt double #000000" style:writing-mode="lr-tb">
        <style:background-image/>
      </style:table-cell-properties>
    </style:style>
    <style:style style:name="Table21.Z6" style:family="table-cell">
      <style:table-cell-properties style:vertical-align="middle" fo:padding-left="0.0403in" fo:padding-right="0.0403in" fo:padding-top="0in" fo:padding-bottom="0in" fo:border-left="0.5pt solid #000000" fo:border-right="none" fo:border-top="none" fo:border-bottom="none" style:writing-mode="lr-tb"/>
    </style:style>
    <style:style style:name="Table21.a6" style:family="table-cell">
      <style:table-cell-properties style:vertical-align="middle" fo:padding-left="0.0403in" fo:padding-right="0.0403in" fo:padding-top="0in" fo:padding-bottom="0in" fo:border="none" style:writing-mode="lr-tb"/>
    </style:style>
    <style:style style:name="Table21.b6" style:family="table-cell">
      <style:table-cell-properties style:vertical-align="middle" fo:padding-left="0.0403in" fo:padding-right="0.0403in" fo:padding-top="0in" fo:padding-bottom="0in" fo:border="none" style:writing-mode="lr-tb"/>
    </style:style>
    <style:style style:name="Table21.c6" style:family="table-cell">
      <style:table-cell-properties style:vertical-align="middle" fo:padding-left="0.0403in" fo:padding-right="0.0403in" fo:padding-top="0in" fo:padding-bottom="0in" fo:border="none" style:writing-mode="lr-tb"/>
    </style:style>
    <style:style style:name="Table21.d6" style:family="table-cell">
      <style:table-cell-properties style:vertical-align="middle" fo:padding-left="0.0403in" fo:padding-right="0.0403in" fo:padding-top="0in" fo:padding-bottom="0in" fo:border="none" style:writing-mode="lr-tb"/>
    </style:style>
    <style:style style:name="Table21.e6" style:family="table-cell">
      <style:table-cell-properties style:vertical-align="middle" fo:padding-left="0.0403in" fo:padding-right="0.0403in" fo:padding-top="0in" fo:padding-bottom="0in" fo:border="none" style:writing-mode="lr-tb"/>
    </style:style>
    <style:style style:name="Table21.f6" style:family="table-cell">
      <style:table-cell-properties style:vertical-align="middle" fo:padding-left="0.0403in" fo:padding-right="0.0403in" fo:padding-top="0in" fo:padding-bottom="0in" fo:border-left="none" fo:border-right="0.5pt solid #000000" fo:border-top="none" fo:border-bottom="none" style:writing-mode="lr-tb"/>
    </style:style>
    <style:style style:name="Table21.7" style:family="table-row">
      <style:table-row-properties style:min-row-height="0.1035in" fo:keep-together="auto"/>
    </style:style>
    <style:style style:name="Table21.A7" style:family="table-cell">
      <style:table-cell-properties fo:background-color="#e2efd9" fo:padding="0in" fo:border-left="0.5pt solid #000000" fo:border-right="none" fo:border-top="0.5pt solid #000000" fo:border-bottom="0.5pt solid #000000" style:writing-mode="lr-tb">
        <style:background-image/>
      </style:table-cell-properties>
    </style:style>
    <style:style style:name="Table21.B7" style:family="table-cell">
      <style:table-cell-properties style:vertical-align="middle" fo:padding-left="0.0403in" fo:padding-right="0.0403in" fo:padding-top="0in" fo:padding-bottom="0in" fo:border-left="0.5pt solid #000000" fo:border-right="none" fo:border-top="none" fo:border-bottom="none" style:writing-mode="lr-tb"/>
    </style:style>
    <style:style style:name="Table21.C7" style:family="table-cell">
      <style:table-cell-properties style:vertical-align="middle" fo:padding-left="0.0403in" fo:padding-right="0.0403in" fo:padding-top="0in" fo:padding-bottom="0in" fo:border="none" style:writing-mode="lr-tb"/>
    </style:style>
    <style:style style:name="Table21.D7" style:family="table-cell">
      <style:table-cell-properties style:vertical-align="middle" fo:padding-left="0.0403in" fo:padding-right="0.0403in" fo:padding-top="0in" fo:padding-bottom="0in" fo:border="none" style:writing-mode="lr-tb"/>
    </style:style>
    <style:style style:name="Table21.E7" style:family="table-cell">
      <style:table-cell-properties style:vertical-align="middle" fo:background-color="#f4b083" fo:padding-left="0.0403in" fo:padding-right="0.0403in" fo:padding-top="0in" fo:padding-bottom="0in" fo:border="none" style:writing-mode="lr-tb">
        <style:background-image/>
      </style:table-cell-properties>
    </style:style>
    <style:style style:name="Table21.F7" style:family="table-cell">
      <style:table-cell-properties style:vertical-align="middle" fo:background-color="#fbe4d5" fo:padding-left="0.0403in" fo:padding-right="0.0403in" fo:padding-top="0in" fo:padding-bottom="0in" fo:border="none" style:writing-mode="lr-tb">
        <style:background-image/>
      </style:table-cell-properties>
    </style:style>
    <style:style style:name="Table21.H7" style:family="table-cell">
      <style:table-cell-properties style:vertical-align="middle" fo:background-color="#fbe4d5" fo:padding-left="0.0403in" fo:padding-right="0.0403in" fo:padding-top="0in" fo:padding-bottom="0in" fo:border-left="none" fo:border-right="0.5pt solid #000000" fo:border-top="none" fo:border-bottom="none" style:writing-mode="lr-tb">
        <style:background-image/>
      </style:table-cell-properties>
    </style:style>
    <style:style style:name="Table21.I7" style:family="table-cell">
      <style:table-cell-properties fo:background-color="#ffffcc" style:border-line-width-bottom="0.0069in 0.0069in 0.0069in" fo:padding-left="0.0097in" fo:padding-right="0.0097in" fo:padding-top="0in" fo:padding-bottom="0in" fo:border-left="0.5pt solid #000000" fo:border-right="0.5pt solid #000000" fo:border-top="0.5pt solid #000000" fo:border-bottom="1.5pt double #000000" style:writing-mode="lr-tb">
        <style:background-image/>
      </style:table-cell-properties>
    </style:style>
    <style:style style:name="Table21.J7" style:family="table-cell">
      <style:table-cell-properties style:vertical-align="middle" fo:padding-left="0.0403in" fo:padding-right="0.0403in" fo:padding-top="0in" fo:padding-bottom="0in" fo:border-left="0.5pt solid #000000" fo:border-right="none" fo:border-top="none" fo:border-bottom="none" style:writing-mode="lr-tb"/>
    </style:style>
    <style:style style:name="Table21.K7" style:family="table-cell">
      <style:table-cell-properties style:vertical-align="middle" fo:padding-left="0.0403in" fo:padding-right="0.0403in" fo:padding-top="0in" fo:padding-bottom="0in" fo:border="none" style:writing-mode="lr-tb"/>
    </style:style>
    <style:style style:name="Table21.L7" style:family="table-cell">
      <style:table-cell-properties style:vertical-align="middle" fo:padding-left="0.0403in" fo:padding-right="0.0403in" fo:padding-top="0in" fo:padding-bottom="0in" fo:border="none" style:writing-mode="lr-tb"/>
    </style:style>
    <style:style style:name="Table21.M7" style:family="table-cell">
      <style:table-cell-properties style:vertical-align="middle" fo:padding-left="0.0403in" fo:padding-right="0.0403in" fo:padding-top="0in" fo:padding-bottom="0in" fo:border="none" style:writing-mode="lr-tb"/>
    </style:style>
    <style:style style:name="Table21.N7" style:family="table-cell">
      <style:table-cell-properties style:vertical-align="middle" fo:padding-left="0.0403in" fo:padding-right="0.0403in" fo:padding-top="0in" fo:padding-bottom="0in" fo:border="none" style:writing-mode="lr-tb"/>
    </style:style>
    <style:style style:name="Table21.O7" style:family="table-cell">
      <style:table-cell-properties style:vertical-align="middle" fo:padding-left="0.0403in" fo:padding-right="0.0403in" fo:padding-top="0in" fo:padding-bottom="0in" fo:border="none" style:writing-mode="lr-tb"/>
    </style:style>
    <style:style style:name="Table21.P7" style:family="table-cell">
      <style:table-cell-properties style:vertical-align="middle" fo:padding-left="0.0403in" fo:padding-right="0.0403in" fo:padding-top="0in" fo:padding-bottom="0in" fo:border-left="none" fo:border-right="0.5pt solid #000000" fo:border-top="none" fo:border-bottom="none" style:writing-mode="lr-tb"/>
    </style:style>
    <style:style style:name="Table21.Q7" style:family="table-cell">
      <style:table-cell-properties style:vertical-align="middle" fo:background-color="#ffe599" style:border-line-width-bottom="0.0069in 0.0069in 0.0069in" fo:padding-left="0.0097in" fo:padding-right="0.0097in" fo:padding-top="0in" fo:padding-bottom="0in" fo:border-left="0.5pt solid #000000" fo:border-right="0.5pt solid #000000" fo:border-top="0.5pt solid #000000" fo:border-bottom="1.5pt double #000000" style:writing-mode="lr-tb">
        <style:background-image/>
      </style:table-cell-properties>
    </style:style>
    <style:style style:name="Table21.R7" style:family="table-cell">
      <style:table-cell-properties style:vertical-align="middle" fo:padding-left="0.0403in" fo:padding-right="0.0403in" fo:padding-top="0in" fo:padding-bottom="0in" fo:border-left="0.5pt solid #000000" fo:border-right="none" fo:border-top="none" fo:border-bottom="none" style:writing-mode="lr-tb"/>
    </style:style>
    <style:style style:name="Table21.S7" style:family="table-cell">
      <style:table-cell-properties style:vertical-align="middle" fo:padding-left="0.0403in" fo:padding-right="0.0403in" fo:padding-top="0in" fo:padding-bottom="0in" fo:border="none" style:writing-mode="lr-tb"/>
    </style:style>
    <style:style style:name="Table21.T7" style:family="table-cell">
      <style:table-cell-properties style:vertical-align="middle" fo:padding-left="0.0403in" fo:padding-right="0.0403in" fo:padding-top="0in" fo:padding-bottom="0in" fo:border="none" style:writing-mode="lr-tb"/>
    </style:style>
    <style:style style:name="Table21.Y7" style:family="table-cell">
      <style:table-cell-properties fo:background-color="#d9e2f3" style:border-line-width-bottom="0.0069in 0.0069in 0.0069in" fo:padding-left="0.0097in" fo:padding-right="0.0097in" fo:padding-top="0in" fo:padding-bottom="0in" fo:border-left="0.5pt solid #000000" fo:border-right="0.5pt solid #000000" fo:border-top="0.5pt solid #000000" fo:border-bottom="1.5pt double #000000" style:writing-mode="lr-tb">
        <style:background-image/>
      </style:table-cell-properties>
    </style:style>
    <style:style style:name="Table21.Z7" style:family="table-cell">
      <style:table-cell-properties style:vertical-align="middle" fo:padding-left="0.0403in" fo:padding-right="0.0403in" fo:padding-top="0in" fo:padding-bottom="0in" fo:border-left="0.5pt solid #000000" fo:border-right="none" fo:border-top="none" fo:border-bottom="none" style:writing-mode="lr-tb"/>
    </style:style>
    <style:style style:name="Table21.a7" style:family="table-cell">
      <style:table-cell-properties style:vertical-align="middle" fo:padding-left="0.0403in" fo:padding-right="0.0403in" fo:padding-top="0in" fo:padding-bottom="0in" fo:border="none" style:writing-mode="lr-tb"/>
    </style:style>
    <style:style style:name="Table21.b7" style:family="table-cell">
      <style:table-cell-properties style:vertical-align="middle" fo:padding-left="0.0403in" fo:padding-right="0.0403in" fo:padding-top="0in" fo:padding-bottom="0in" fo:border="none" style:writing-mode="lr-tb"/>
    </style:style>
    <style:style style:name="Table21.c7" style:family="table-cell">
      <style:table-cell-properties style:vertical-align="middle" fo:padding-left="0.0403in" fo:padding-right="0.0403in" fo:padding-top="0in" fo:padding-bottom="0in" fo:border="none" style:writing-mode="lr-tb"/>
    </style:style>
    <style:style style:name="Table21.d7" style:family="table-cell">
      <style:table-cell-properties style:vertical-align="middle" fo:padding-left="0.0403in" fo:padding-right="0.0403in" fo:padding-top="0in" fo:padding-bottom="0in" fo:border="none" style:writing-mode="lr-tb"/>
    </style:style>
    <style:style style:name="Table21.e7" style:family="table-cell">
      <style:table-cell-properties style:vertical-align="middle" fo:padding-left="0.0403in" fo:padding-right="0.0403in" fo:padding-top="0in" fo:padding-bottom="0in" fo:border="none" style:writing-mode="lr-tb"/>
    </style:style>
    <style:style style:name="Table21.f7" style:family="table-cell">
      <style:table-cell-properties style:vertical-align="middle" fo:padding-left="0.0403in" fo:padding-right="0.0403in" fo:padding-top="0in" fo:padding-bottom="0in" fo:border-left="none" fo:border-right="0.5pt solid #000000" fo:border-top="none" fo:border-bottom="none" style:writing-mode="lr-tb"/>
    </style:style>
    <style:style style:name="Table21.A8" style:family="table-cell">
      <style:table-cell-properties fo:background-color="#e2efd9" fo:padding="0in" fo:border-left="0.5pt solid #000000" fo:border-right="none" fo:border-top="0.5pt solid #000000" fo:border-bottom="0.5pt solid #000000" style:writing-mode="lr-tb">
        <style:background-image/>
      </style:table-cell-properties>
    </style:style>
    <style:style style:name="Table21.B8" style:family="table-cell">
      <style:table-cell-properties style:vertical-align="middle" fo:background-color="#fbe4d5" fo:padding-left="0.0403in" fo:padding-right="0.0403in" fo:padding-top="0in" fo:padding-bottom="0in" fo:border-left="0.5pt solid #000000" fo:border-right="none" fo:border-top="none" fo:border-bottom="none" style:writing-mode="lr-tb">
        <style:background-image/>
      </style:table-cell-properties>
    </style:style>
    <style:style style:name="Table21.E8" style:family="table-cell">
      <style:table-cell-properties style:vertical-align="middle" fo:padding-left="0.0403in" fo:padding-right="0.0403in" fo:padding-top="0in" fo:padding-bottom="0in" fo:border="none" style:writing-mode="lr-tb"/>
    </style:style>
    <style:style style:name="Table21.F8" style:family="table-cell">
      <style:table-cell-properties style:vertical-align="middle" fo:padding-left="0.0403in" fo:padding-right="0.0403in" fo:padding-top="0in" fo:padding-bottom="0in" fo:border="none" style:writing-mode="lr-tb"/>
    </style:style>
    <style:style style:name="Table21.G8" style:family="table-cell">
      <style:table-cell-properties style:vertical-align="middle" fo:padding-left="0.0403in" fo:padding-right="0.0403in" fo:padding-top="0in" fo:padding-bottom="0in" fo:border="none" style:writing-mode="lr-tb"/>
    </style:style>
    <style:style style:name="Table21.H8" style:family="table-cell">
      <style:table-cell-properties style:vertical-align="middle" fo:padding-left="0.0403in" fo:padding-right="0.0403in" fo:padding-top="0in" fo:padding-bottom="0in" fo:border-left="none" fo:border-right="0.5pt solid #000000" fo:border-top="none" fo:border-bottom="none" style:writing-mode="lr-tb"/>
    </style:style>
    <style:style style:name="Table21.I8" style:family="table-cell">
      <style:table-cell-properties fo:background-color="#ffffcc" style:border-line-width-bottom="0.0069in 0.0069in 0.0069in" fo:padding-left="0.0097in" fo:padding-right="0.0097in" fo:padding-top="0in" fo:padding-bottom="0in" fo:border-left="0.5pt solid #000000" fo:border-right="0.5pt solid #000000" fo:border-top="0.5pt solid #000000" fo:border-bottom="1.5pt double #000000" style:writing-mode="lr-tb">
        <style:background-image/>
      </style:table-cell-properties>
    </style:style>
    <style:style style:name="Table21.J8" style:family="table-cell">
      <style:table-cell-properties style:vertical-align="middle" fo:padding-left="0.0403in" fo:padding-right="0.0403in" fo:padding-top="0in" fo:padding-bottom="0in" fo:border-left="0.5pt solid #000000" fo:border-right="none" fo:border-top="none" fo:border-bottom="none" style:writing-mode="lr-tb"/>
    </style:style>
    <style:style style:name="Table21.K8" style:family="table-cell">
      <style:table-cell-properties style:vertical-align="middle" fo:padding-left="0.0403in" fo:padding-right="0.0403in" fo:padding-top="0in" fo:padding-bottom="0in" fo:border="none" style:writing-mode="lr-tb"/>
    </style:style>
    <style:style style:name="Table21.L8" style:family="table-cell">
      <style:table-cell-properties style:vertical-align="middle" fo:padding-left="0.0403in" fo:padding-right="0.0403in" fo:padding-top="0in" fo:padding-bottom="0in" fo:border="none" style:writing-mode="lr-tb"/>
    </style:style>
    <style:style style:name="Table21.M8" style:family="table-cell">
      <style:table-cell-properties style:vertical-align="middle" fo:padding-left="0.0403in" fo:padding-right="0.0403in" fo:padding-top="0in" fo:padding-bottom="0in" fo:border="none" style:writing-mode="lr-tb"/>
    </style:style>
    <style:style style:name="Table21.N8" style:family="table-cell">
      <style:table-cell-properties style:vertical-align="middle" fo:padding-left="0.0403in" fo:padding-right="0.0403in" fo:padding-top="0in" fo:padding-bottom="0in" fo:border="none" style:writing-mode="lr-tb"/>
    </style:style>
    <style:style style:name="Table21.O8" style:family="table-cell">
      <style:table-cell-properties style:vertical-align="middle" fo:padding-left="0.0403in" fo:padding-right="0.0403in" fo:padding-top="0in" fo:padding-bottom="0in" fo:border="none" style:writing-mode="lr-tb"/>
    </style:style>
    <style:style style:name="Table21.P8" style:family="table-cell">
      <style:table-cell-properties style:vertical-align="middle" fo:padding-left="0.0403in" fo:padding-right="0.0403in" fo:padding-top="0in" fo:padding-bottom="0in" fo:border-left="none" fo:border-right="0.5pt solid #000000" fo:border-top="none" fo:border-bottom="none" style:writing-mode="lr-tb"/>
    </style:style>
    <style:style style:name="Table21.Q8" style:family="table-cell">
      <style:table-cell-properties fo:background-color="#ffe599" style:border-line-width-bottom="0.0069in 0.0069in 0.0069in" fo:padding-left="0.0097in" fo:padding-right="0.0097in" fo:padding-top="0in" fo:padding-bottom="0in" fo:border-left="0.5pt solid #000000" fo:border-right="0.5pt solid #000000" fo:border-top="0.5pt solid #000000" fo:border-bottom="1.5pt double #000000" style:writing-mode="lr-tb">
        <style:background-image/>
      </style:table-cell-properties>
    </style:style>
    <style:style style:name="Table21.V8" style:family="table-cell">
      <style:table-cell-properties style:vertical-align="middle" fo:padding-left="0.0403in" fo:padding-right="0.0403in" fo:padding-top="0in" fo:padding-bottom="0in" fo:border="none" style:writing-mode="lr-tb"/>
    </style:style>
    <style:style style:name="Table21.W8" style:family="table-cell">
      <style:table-cell-properties style:vertical-align="middle" fo:padding-left="0.0403in" fo:padding-right="0.0403in" fo:padding-top="0in" fo:padding-bottom="0in" fo:border="none" style:writing-mode="lr-tb"/>
    </style:style>
    <style:style style:name="Table21.X8" style:family="table-cell">
      <style:table-cell-properties style:vertical-align="middle" fo:padding-left="0.0403in" fo:padding-right="0.0403in" fo:padding-top="0in" fo:padding-bottom="0in" fo:border-left="none" fo:border-right="0.5pt solid #000000" fo:border-top="none" fo:border-bottom="none" style:writing-mode="lr-tb"/>
    </style:style>
    <style:style style:name="Table21.Y8" style:family="table-cell">
      <style:table-cell-properties fo:background-color="#d9e2f3" style:border-line-width-bottom="0.0069in 0.0069in 0.0069in" fo:padding-left="0.0097in" fo:padding-right="0.0097in" fo:padding-top="0in" fo:padding-bottom="0in" fo:border-left="0.5pt solid #000000" fo:border-right="0.5pt solid #000000" fo:border-top="0.5pt solid #000000" fo:border-bottom="1.5pt double #000000" style:writing-mode="lr-tb">
        <style:background-image/>
      </style:table-cell-properties>
    </style:style>
    <style:style style:name="Table21.Z8" style:family="table-cell">
      <style:table-cell-properties style:vertical-align="middle" fo:padding-left="0.0403in" fo:padding-right="0.0403in" fo:padding-top="0in" fo:padding-bottom="0in" fo:border-left="0.5pt solid #000000" fo:border-right="none" fo:border-top="none" fo:border-bottom="none" style:writing-mode="lr-tb"/>
    </style:style>
    <style:style style:name="Table21.a8" style:family="table-cell">
      <style:table-cell-properties style:vertical-align="middle" fo:padding-left="0.0403in" fo:padding-right="0.0403in" fo:padding-top="0in" fo:padding-bottom="0in" fo:border="none" style:writing-mode="lr-tb"/>
    </style:style>
    <style:style style:name="Table21.b8" style:family="table-cell">
      <style:table-cell-properties style:vertical-align="middle" fo:padding-left="0.0403in" fo:padding-right="0.0403in" fo:padding-top="0in" fo:padding-bottom="0in" fo:border="none" style:writing-mode="lr-tb"/>
    </style:style>
    <style:style style:name="Table21.c8" style:family="table-cell">
      <style:table-cell-properties style:vertical-align="middle" fo:padding-left="0.0403in" fo:padding-right="0.0403in" fo:padding-top="0in" fo:padding-bottom="0in" fo:border="none" style:writing-mode="lr-tb"/>
    </style:style>
    <style:style style:name="Table21.d8" style:family="table-cell">
      <style:table-cell-properties style:vertical-align="middle" fo:padding-left="0.0403in" fo:padding-right="0.0403in" fo:padding-top="0in" fo:padding-bottom="0in" fo:border="none" style:writing-mode="lr-tb"/>
    </style:style>
    <style:style style:name="Table21.e8" style:family="table-cell">
      <style:table-cell-properties style:vertical-align="middle" fo:padding-left="0.0403in" fo:padding-right="0.0403in" fo:padding-top="0in" fo:padding-bottom="0in" fo:border="none" style:writing-mode="lr-tb"/>
    </style:style>
    <style:style style:name="Table21.f8" style:family="table-cell">
      <style:table-cell-properties style:vertical-align="middle" fo:padding-left="0.0403in" fo:padding-right="0.0403in" fo:padding-top="0in" fo:padding-bottom="0in" fo:border-left="none" fo:border-right="0.5pt solid #000000" fo:border-top="none" fo:border-bottom="none" style:writing-mode="lr-tb"/>
    </style:style>
    <style:style style:name="Table21.9" style:family="table-row">
      <style:table-row-properties style:min-row-height="0.1056in" fo:keep-together="auto"/>
    </style:style>
    <style:style style:name="Table21.A9" style:family="table-cell">
      <style:table-cell-properties fo:background-color="#e2efd9" style:border-line-width-bottom="0.0069in 0.0069in 0.0069in" fo:padding="0in" fo:border-left="0.5pt solid #000000" fo:border-right="none" fo:border-top="0.5pt solid #000000" fo:border-bottom="1.5pt double #000000" style:writing-mode="lr-tb">
        <style:background-image/>
      </style:table-cell-properties>
    </style:style>
    <style:style style:name="Table21.B9" style:family="table-cell">
      <style:table-cell-properties style:vertical-align="middle" fo:background-color="#b4c6e7" style:border-line-width-bottom="0.0069in 0.0069in 0.0069in" fo:padding-left="0.0403in" fo:padding-right="0.0403in" fo:padding-top="0in" fo:padding-bottom="0in" fo:border-left="0.5pt solid #000000" fo:border-right="none" fo:border-top="none" fo:border-bottom="1.5pt double #000000" style:writing-mode="lr-tb">
        <style:background-image/>
      </style:table-cell-properties>
    </style:style>
    <style:style style:name="Table21.C9" style:family="table-cell">
      <style:table-cell-properties style:vertical-align="middle" style:border-line-width-bottom="0.0069in 0.0069in 0.0069in" fo:padding-left="0.0403in" fo:padding-right="0.0403in" fo:padding-top="0in" fo:padding-bottom="0in" fo:border-left="none" fo:border-right="none" fo:border-top="none" fo:border-bottom="1.5pt double #000000" style:writing-mode="lr-tb"/>
    </style:style>
    <style:style style:name="Table21.D9" style:family="table-cell">
      <style:table-cell-properties style:vertical-align="middle" style:border-line-width-bottom="0.0069in 0.0069in 0.0069in" fo:padding-left="0.0403in" fo:padding-right="0.0403in" fo:padding-top="0in" fo:padding-bottom="0in" fo:border-left="none" fo:border-right="none" fo:border-top="none" fo:border-bottom="1.5pt double #000000" style:writing-mode="lr-tb"/>
    </style:style>
    <style:style style:name="Table21.E9" style:family="table-cell">
      <style:table-cell-properties style:vertical-align="middle" style:border-line-width-bottom="0.0069in 0.0069in 0.0069in" fo:padding-left="0.0403in" fo:padding-right="0.0403in" fo:padding-top="0in" fo:padding-bottom="0in" fo:border-left="none" fo:border-right="none" fo:border-top="none" fo:border-bottom="1.5pt double #000000" style:writing-mode="lr-tb"/>
    </style:style>
    <style:style style:name="Table21.F9" style:family="table-cell">
      <style:table-cell-properties style:vertical-align="middle" style:border-line-width-bottom="0.0069in 0.0069in 0.0069in" fo:padding-left="0.0403in" fo:padding-right="0.0403in" fo:padding-top="0in" fo:padding-bottom="0in" fo:border-left="none" fo:border-right="none" fo:border-top="none" fo:border-bottom="1.5pt double #000000" style:writing-mode="lr-tb"/>
    </style:style>
    <style:style style:name="Table21.G9" style:family="table-cell">
      <style:table-cell-properties style:vertical-align="middle" style:border-line-width-bottom="0.0069in 0.0069in 0.0069in" fo:padding-left="0.0403in" fo:padding-right="0.0403in" fo:padding-top="0in" fo:padding-bottom="0in" fo:border-left="none" fo:border-right="none" fo:border-top="none" fo:border-bottom="1.5pt double #000000" style:writing-mode="lr-tb"/>
    </style:style>
    <style:style style:name="Table21.H9" style:family="table-cell">
      <style:table-cell-properties style:vertical-align="middle" style:border-line-width-bottom="0.0069in 0.0069in 0.0069in" fo:padding-left="0.0403in" fo:padding-right="0.0403in" fo:padding-top="0in" fo:padding-bottom="0in" fo:border-left="none" fo:border-right="0.5pt solid #000000" fo:border-top="none" fo:border-bottom="1.5pt double #000000" style:writing-mode="lr-tb"/>
    </style:style>
    <style:style style:name="Table21.I9" style:family="table-cell">
      <style:table-cell-properties fo:background-color="#ffffcc" style:border-line-width-bottom="0.0069in 0.0069in 0.0069in" fo:padding-left="0.0097in" fo:padding-right="0.0097in" fo:padding-top="0in" fo:padding-bottom="0in" fo:border-left="0.5pt solid #000000" fo:border-right="0.5pt solid #000000" fo:border-top="0.5pt solid #000000" fo:border-bottom="1.5pt double #000000" style:writing-mode="lr-tb">
        <style:background-image/>
      </style:table-cell-properties>
    </style:style>
    <style:style style:name="Table21.J9" style:family="table-cell">
      <style:table-cell-properties style:vertical-align="middle" style:border-line-width-bottom="0.0069in 0.0069in 0.0069in" fo:padding-left="0.0403in" fo:padding-right="0.0403in" fo:padding-top="0in" fo:padding-bottom="0in" fo:border-left="0.5pt solid #000000" fo:border-right="none" fo:border-top="none" fo:border-bottom="1.5pt double #000000" style:writing-mode="lr-tb"/>
    </style:style>
    <style:style style:name="Table21.K9" style:family="table-cell">
      <style:table-cell-properties style:vertical-align="middle" style:border-line-width-bottom="0.0069in 0.0069in 0.0069in" fo:padding-left="0.0403in" fo:padding-right="0.0403in" fo:padding-top="0in" fo:padding-bottom="0in" fo:border-left="none" fo:border-right="none" fo:border-top="none" fo:border-bottom="1.5pt double #000000" style:writing-mode="lr-tb"/>
    </style:style>
    <style:style style:name="Table21.L9" style:family="table-cell">
      <style:table-cell-properties style:vertical-align="middle" style:border-line-width-bottom="0.0069in 0.0069in 0.0069in" fo:padding-left="0.0403in" fo:padding-right="0.0403in" fo:padding-top="0in" fo:padding-bottom="0in" fo:border-left="none" fo:border-right="none" fo:border-top="none" fo:border-bottom="1.5pt double #000000" style:writing-mode="lr-tb"/>
    </style:style>
    <style:style style:name="Table21.M9" style:family="table-cell">
      <style:table-cell-properties style:vertical-align="middle" style:border-line-width-bottom="0.0069in 0.0069in 0.0069in" fo:padding-left="0.0403in" fo:padding-right="0.0403in" fo:padding-top="0in" fo:padding-bottom="0in" fo:border-left="none" fo:border-right="none" fo:border-top="none" fo:border-bottom="1.5pt double #000000" style:writing-mode="lr-tb"/>
    </style:style>
    <style:style style:name="Table21.N9" style:family="table-cell">
      <style:table-cell-properties style:vertical-align="middle" style:border-line-width-bottom="0.0069in 0.0069in 0.0069in" fo:padding-left="0.0403in" fo:padding-right="0.0403in" fo:padding-top="0in" fo:padding-bottom="0in" fo:border-left="none" fo:border-right="none" fo:border-top="none" fo:border-bottom="1.5pt double #000000" style:writing-mode="lr-tb"/>
    </style:style>
    <style:style style:name="Table21.O9" style:family="table-cell">
      <style:table-cell-properties style:vertical-align="middle" style:border-line-width-bottom="0.0069in 0.0069in 0.0069in" fo:padding-left="0.0403in" fo:padding-right="0.0403in" fo:padding-top="0in" fo:padding-bottom="0in" fo:border-left="none" fo:border-right="none" fo:border-top="none" fo:border-bottom="1.5pt double #000000" style:writing-mode="lr-tb"/>
    </style:style>
    <style:style style:name="Table21.P9" style:family="table-cell">
      <style:table-cell-properties style:vertical-align="middle" style:border-line-width-bottom="0.0069in 0.0069in 0.0069in" fo:padding-left="0.0403in" fo:padding-right="0.0403in" fo:padding-top="0in" fo:padding-bottom="0in" fo:border-left="none" fo:border-right="0.5pt solid #000000" fo:border-top="none" fo:border-bottom="1.5pt double #000000" style:writing-mode="lr-tb"/>
    </style:style>
    <style:style style:name="Table21.Q9" style:family="table-cell">
      <style:table-cell-properties fo:background-color="#ffe599" style:border-line-width-bottom="0.0069in 0.0069in 0.0069in" fo:padding-left="0.0097in" fo:padding-right="0.0097in" fo:padding-top="0in" fo:padding-bottom="0in" fo:border-left="0.5pt solid #000000" fo:border-right="0.5pt solid #000000" fo:border-top="0.5pt solid #000000" fo:border-bottom="1.5pt double #000000" style:writing-mode="lr-tb">
        <style:background-image/>
      </style:table-cell-properties>
    </style:style>
    <style:style style:name="Table21.R9" style:family="table-cell">
      <style:table-cell-properties style:vertical-align="middle" style:border-line-width-bottom="0.0069in 0.0069in 0.0069in" fo:padding-left="0.0403in" fo:padding-right="0.0403in" fo:padding-top="0in" fo:padding-bottom="0in" fo:border-left="0.5pt solid #000000" fo:border-right="none" fo:border-top="none" fo:border-bottom="1.5pt double #000000" style:writing-mode="lr-tb"/>
    </style:style>
    <style:style style:name="Table21.S9" style:family="table-cell">
      <style:table-cell-properties style:vertical-align="middle" style:border-line-width-bottom="0.0069in 0.0069in 0.0069in" fo:padding-left="0.0403in" fo:padding-right="0.0403in" fo:padding-top="0in" fo:padding-bottom="0in" fo:border-left="none" fo:border-right="none" fo:border-top="none" fo:border-bottom="1.5pt double #000000" style:writing-mode="lr-tb"/>
    </style:style>
    <style:style style:name="Table21.T9" style:family="table-cell">
      <style:table-cell-properties style:vertical-align="middle" style:border-line-width-bottom="0.0069in 0.0069in 0.0069in" fo:padding-left="0.0403in" fo:padding-right="0.0403in" fo:padding-top="0in" fo:padding-bottom="0in" fo:border-left="none" fo:border-right="none" fo:border-top="none" fo:border-bottom="1.5pt double #000000" style:writing-mode="lr-tb"/>
    </style:style>
    <style:style style:name="Table21.U9" style:family="table-cell">
      <style:table-cell-properties style:vertical-align="middle" style:border-line-width-bottom="0.0069in 0.0069in 0.0069in" fo:padding-left="0.0403in" fo:padding-right="0.0403in" fo:padding-top="0in" fo:padding-bottom="0in" fo:border-left="none" fo:border-right="none" fo:border-top="none" fo:border-bottom="1.5pt double #000000" style:writing-mode="lr-tb"/>
    </style:style>
    <style:style style:name="Table21.V9" style:family="table-cell">
      <style:table-cell-properties style:vertical-align="middle" style:border-line-width-bottom="0.0069in 0.0069in 0.0069in" fo:padding-left="0.0403in" fo:padding-right="0.0403in" fo:padding-top="0in" fo:padding-bottom="0in" fo:border-left="none" fo:border-right="none" fo:border-top="none" fo:border-bottom="1.5pt double #000000" style:writing-mode="lr-tb"/>
    </style:style>
    <style:style style:name="Table21.W9" style:family="table-cell">
      <style:table-cell-properties style:vertical-align="middle" style:border-line-width-bottom="0.0069in 0.0069in 0.0069in" fo:padding-left="0.0403in" fo:padding-right="0.0403in" fo:padding-top="0in" fo:padding-bottom="0in" fo:border-left="none" fo:border-right="none" fo:border-top="none" fo:border-bottom="1.5pt double #000000" style:writing-mode="lr-tb"/>
    </style:style>
    <style:style style:name="Table21.X9" style:family="table-cell">
      <style:table-cell-properties style:vertical-align="middle" style:border-line-width-bottom="0.0069in 0.0069in 0.0069in" fo:padding-left="0.0403in" fo:padding-right="0.0403in" fo:padding-top="0in" fo:padding-bottom="0in" fo:border-left="none" fo:border-right="0.5pt solid #000000" fo:border-top="none" fo:border-bottom="1.5pt double #000000" style:writing-mode="lr-tb"/>
    </style:style>
    <style:style style:name="Table21.Y9" style:family="table-cell">
      <style:table-cell-properties fo:background-color="#d9e2f3" style:border-line-width-bottom="0.0069in 0.0069in 0.0069in" fo:padding-left="0.0097in" fo:padding-right="0.0097in" fo:padding-top="0in" fo:padding-bottom="0in" fo:border-left="0.5pt solid #000000" fo:border-right="0.5pt solid #000000" fo:border-top="0.5pt solid #000000" fo:border-bottom="1.5pt double #000000" style:writing-mode="lr-tb">
        <style:background-image/>
      </style:table-cell-properties>
    </style:style>
    <style:style style:name="Table21.Z9" style:family="table-cell">
      <style:table-cell-properties style:vertical-align="middle" style:border-line-width-bottom="0.0069in 0.0069in 0.0069in" fo:padding-left="0.0403in" fo:padding-right="0.0403in" fo:padding-top="0in" fo:padding-bottom="0in" fo:border-left="0.5pt solid #000000" fo:border-right="none" fo:border-top="none" fo:border-bottom="1.5pt double #000000" style:writing-mode="lr-tb"/>
    </style:style>
    <style:style style:name="Table21.a9" style:family="table-cell">
      <style:table-cell-properties style:vertical-align="middle" style:border-line-width-bottom="0.0069in 0.0069in 0.0069in" fo:padding-left="0.0403in" fo:padding-right="0.0403in" fo:padding-top="0in" fo:padding-bottom="0in" fo:border-left="none" fo:border-right="none" fo:border-top="none" fo:border-bottom="1.5pt double #000000" style:writing-mode="lr-tb"/>
    </style:style>
    <style:style style:name="Table21.b9" style:family="table-cell">
      <style:table-cell-properties style:vertical-align="middle" style:border-line-width-bottom="0.0069in 0.0069in 0.0069in" fo:padding-left="0.0403in" fo:padding-right="0.0403in" fo:padding-top="0in" fo:padding-bottom="0in" fo:border-left="none" fo:border-right="none" fo:border-top="none" fo:border-bottom="1.5pt double #000000" style:writing-mode="lr-tb"/>
    </style:style>
    <style:style style:name="Table21.c9" style:family="table-cell">
      <style:table-cell-properties style:vertical-align="middle" style:border-line-width-bottom="0.0069in 0.0069in 0.0069in" fo:padding-left="0.0403in" fo:padding-right="0.0403in" fo:padding-top="0in" fo:padding-bottom="0in" fo:border-left="none" fo:border-right="none" fo:border-top="none" fo:border-bottom="1.5pt double #000000" style:writing-mode="lr-tb"/>
    </style:style>
    <style:style style:name="Table21.d9" style:family="table-cell">
      <style:table-cell-properties style:vertical-align="middle" style:border-line-width-bottom="0.0069in 0.0069in 0.0069in" fo:padding-left="0.0403in" fo:padding-right="0.0403in" fo:padding-top="0in" fo:padding-bottom="0in" fo:border-left="none" fo:border-right="none" fo:border-top="none" fo:border-bottom="1.5pt double #000000" style:writing-mode="lr-tb"/>
    </style:style>
    <style:style style:name="Table21.e9" style:family="table-cell">
      <style:table-cell-properties style:vertical-align="middle" style:border-line-width-bottom="0.0069in 0.0069in 0.0069in" fo:padding-left="0.0403in" fo:padding-right="0.0403in" fo:padding-top="0in" fo:padding-bottom="0in" fo:border-left="none" fo:border-right="none" fo:border-top="none" fo:border-bottom="1.5pt double #000000" style:writing-mode="lr-tb"/>
    </style:style>
    <style:style style:name="Table21.f9" style:family="table-cell">
      <style:table-cell-properties style:vertical-align="middle" style:border-line-width-bottom="0.0069in 0.0069in 0.0069in" fo:padding-left="0.0403in" fo:padding-right="0.0403in" fo:padding-top="0in" fo:padding-bottom="0in" fo:border-left="none" fo:border-right="0.5pt solid #000000" fo:border-top="none" fo:border-bottom="1.5pt double #000000" style:writing-mode="lr-tb"/>
    </style:style>
    <style:style style:name="Table21.A10" style:family="table-cell">
      <style:table-cell-properties fo:background-color="#e2efd9" style:border-line-width-top="0.0069in 0.0069in 0.0069in" style:border-line-width-bottom="0.0069in 0.0069in 0.0069in" fo:padding="0in" fo:border-left="0.5pt solid #000000" fo:border-right="none" fo:border-top="1.5pt double #000000" fo:border-bottom="1.5pt double #000000" style:writing-mode="lr-tb">
        <style:background-image/>
      </style:table-cell-properties>
    </style:style>
    <style:style style:name="Table21.B10" style:family="table-cell">
      <style:table-cell-properties style:vertical-align="middle" style:border-line-width-top="0.0069in 0.0069in 0.0069in" fo:padding-left="0.0403in" fo:padding-right="0.0403in" fo:padding-top="0in" fo:padding-bottom="0in" fo:border-left="0.5pt solid #000000" fo:border-right="none" fo:border-top="1.5pt double #000000" fo:border-bottom="none" style:writing-mode="lr-tb"/>
    </style:style>
    <style:style style:name="Table21.G10" style:family="table-cell">
      <style:table-cell-properties style:vertical-align="middle" fo:background-color="#ffc000" style:border-line-width-top="0.0069in 0.0069in 0.0069in" fo:padding-left="0.0403in" fo:padding-right="0.0403in" fo:padding-top="0in" fo:padding-bottom="0in" fo:border-left="none" fo:border-right="none" fo:border-top="1.5pt double #000000" fo:border-bottom="none" style:writing-mode="lr-tb">
        <style:background-image/>
      </style:table-cell-properties>
    </style:style>
    <style:style style:name="Table21.H10" style:family="table-cell">
      <style:table-cell-properties style:vertical-align="middle" style:border-line-width-top="0.0069in 0.0069in 0.0069in" fo:padding-left="0.0403in" fo:padding-right="0.0403in" fo:padding-top="0in" fo:padding-bottom="0in" fo:border-left="none" fo:border-right="0.5pt solid #000000" fo:border-top="1.5pt double #000000" fo:border-bottom="none" style:writing-mode="lr-tb"/>
    </style:style>
    <style:style style:name="Table21.I10" style:family="table-cell">
      <style:table-cell-properties fo:background-color="#ffffcc" style:border-line-width-top="0.0069in 0.0069in 0.0069in" style:border-line-width-bottom="0.0069in 0.0069in 0.0069in" fo:padding-left="0.0097in" fo:padding-right="0.0097in" fo:padding-top="0in" fo:padding-bottom="0in" fo:border-left="0.5pt solid #000000" fo:border-right="0.5pt solid #000000" fo:border-top="1.5pt double #000000" fo:border-bottom="1.5pt double #000000" style:writing-mode="lr-tb">
        <style:background-image/>
      </style:table-cell-properties>
    </style:style>
    <style:style style:name="Table21.J10" style:family="table-cell">
      <style:table-cell-properties style:vertical-align="middle" style:border-line-width-top="0.0069in 0.0069in 0.0069in" fo:padding-left="0.0403in" fo:padding-right="0.0403in" fo:padding-top="0in" fo:padding-bottom="0in" fo:border-left="0.5pt solid #000000" fo:border-right="none" fo:border-top="1.5pt double #000000" fo:border-bottom="none" style:writing-mode="lr-tb"/>
    </style:style>
    <style:style style:name="Table21.P10" style:family="table-cell">
      <style:table-cell-properties style:vertical-align="middle" style:border-line-width-top="0.0069in 0.0069in 0.0069in" fo:padding-left="0.0403in" fo:padding-right="0.0403in" fo:padding-top="0in" fo:padding-bottom="0in" fo:border-left="none" fo:border-right="0.5pt solid #000000" fo:border-top="1.5pt double #000000" fo:border-bottom="none" style:writing-mode="lr-tb"/>
    </style:style>
    <style:style style:name="Table21.Q10" style:family="table-cell">
      <style:table-cell-properties fo:background-color="#ffe599" style:border-line-width-top="0.0069in 0.0069in 0.0069in" style:border-line-width-bottom="0.0069in 0.0069in 0.0069in" fo:padding-left="0.0097in" fo:padding-right="0.0097in" fo:padding-top="0in" fo:padding-bottom="0in" fo:border-left="0.5pt solid #000000" fo:border-right="0.5pt solid #000000" fo:border-top="1.5pt double #000000" fo:border-bottom="1.5pt double #000000" style:writing-mode="lr-tb">
        <style:background-image/>
      </style:table-cell-properties>
    </style:style>
    <style:style style:name="Table21.R10" style:family="table-cell">
      <style:table-cell-properties style:vertical-align="middle" style:border-line-width-top="0.0069in 0.0069in 0.0069in" fo:padding-left="0.0403in" fo:padding-right="0.0403in" fo:padding-top="0in" fo:padding-bottom="0in" fo:border-left="0.5pt solid #000000" fo:border-right="none" fo:border-top="1.5pt double #000000" fo:border-bottom="none" style:writing-mode="lr-tb"/>
    </style:style>
    <style:style style:name="Table21.X10" style:family="table-cell">
      <style:table-cell-properties style:vertical-align="middle" style:border-line-width-top="0.0069in 0.0069in 0.0069in" fo:padding-left="0.0403in" fo:padding-right="0.0403in" fo:padding-top="0in" fo:padding-bottom="0in" fo:border-left="none" fo:border-right="0.5pt solid #000000" fo:border-top="1.5pt double #000000" fo:border-bottom="none" style:writing-mode="lr-tb"/>
    </style:style>
    <style:style style:name="Table21.Y10" style:family="table-cell">
      <style:table-cell-properties fo:background-color="#d9e2f3" style:border-line-width-top="0.0069in 0.0069in 0.0069in" style:border-line-width-bottom="0.0069in 0.0069in 0.0069in" fo:padding-left="0.0097in" fo:padding-right="0.0097in" fo:padding-top="0in" fo:padding-bottom="0in" fo:border-left="0.5pt solid #000000" fo:border-right="0.5pt solid #000000" fo:border-top="1.5pt double #000000" fo:border-bottom="1.5pt double #000000" style:writing-mode="lr-tb">
        <style:background-image/>
      </style:table-cell-properties>
    </style:style>
    <style:style style:name="Table21.Z10" style:family="table-cell">
      <style:table-cell-properties style:vertical-align="middle" style:border-line-width-top="0.0069in 0.0069in 0.0069in" fo:padding-left="0.0403in" fo:padding-right="0.0403in" fo:padding-top="0in" fo:padding-bottom="0in" fo:border-left="0.5pt solid #000000" fo:border-right="none" fo:border-top="1.5pt double #000000" fo:border-bottom="none" style:writing-mode="lr-tb"/>
    </style:style>
    <style:style style:name="Table21.f10" style:family="table-cell">
      <style:table-cell-properties style:vertical-align="middle" style:border-line-width-top="0.0069in 0.0069in 0.0069in" fo:padding-left="0.0403in" fo:padding-right="0.0403in" fo:padding-top="0in" fo:padding-bottom="0in" fo:border-left="none" fo:border-right="0.5pt solid #000000" fo:border-top="1.5pt double #000000" fo:border-bottom="none" style:writing-mode="lr-tb"/>
    </style:style>
    <style:style style:name="Table21.A11" style:family="table-cell">
      <style:table-cell-properties fo:background-color="#e2efd9" fo:padding="0in" fo:border-left="0.5pt solid #000000" fo:border-right="none" fo:border-top="0.5pt solid #000000" fo:border-bottom="0.5pt solid #000000" style:writing-mode="lr-tb">
        <style:background-image/>
      </style:table-cell-properties>
    </style:style>
    <style:style style:name="Table21.B11" style:family="table-cell">
      <style:table-cell-properties style:vertical-align="middle" fo:padding-left="0.0403in" fo:padding-right="0.0403in" fo:padding-top="0in" fo:padding-bottom="0in" fo:border-left="0.5pt solid #000000" fo:border-right="none" fo:border-top="none" fo:border-bottom="none" style:writing-mode="lr-tb"/>
    </style:style>
    <style:style style:name="Table21.C11" style:family="table-cell">
      <style:table-cell-properties style:vertical-align="middle" fo:padding-left="0.0403in" fo:padding-right="0.0403in" fo:padding-top="0in" fo:padding-bottom="0in" fo:border="none" style:writing-mode="lr-tb"/>
    </style:style>
    <style:style style:name="Table21.D11" style:family="table-cell">
      <style:table-cell-properties style:vertical-align="middle" fo:padding-left="0.0403in" fo:padding-right="0.0403in" fo:padding-top="0in" fo:padding-bottom="0in" fo:border="none" style:writing-mode="lr-tb"/>
    </style:style>
    <style:style style:name="Table21.E11" style:family="table-cell">
      <style:table-cell-properties style:vertical-align="middle" fo:padding-left="0.0403in" fo:padding-right="0.0403in" fo:padding-top="0in" fo:padding-bottom="0in" fo:border="none" style:writing-mode="lr-tb"/>
    </style:style>
    <style:style style:name="Table21.F11" style:family="table-cell">
      <style:table-cell-properties style:vertical-align="middle" fo:padding-left="0.0403in" fo:padding-right="0.0403in" fo:padding-top="0in" fo:padding-bottom="0in" fo:border="none" style:writing-mode="lr-tb"/>
    </style:style>
    <style:style style:name="Table21.G11" style:family="table-cell">
      <style:table-cell-properties style:vertical-align="middle" fo:padding-left="0.0403in" fo:padding-right="0.0403in" fo:padding-top="0in" fo:padding-bottom="0in" fo:border="none" style:writing-mode="lr-tb"/>
    </style:style>
    <style:style style:name="Table21.H11" style:family="table-cell">
      <style:table-cell-properties style:vertical-align="middle" fo:padding-left="0.0403in" fo:padding-right="0.0403in" fo:padding-top="0in" fo:padding-bottom="0in" fo:border-left="none" fo:border-right="0.5pt solid #000000" fo:border-top="none" fo:border-bottom="none" style:writing-mode="lr-tb"/>
    </style:style>
    <style:style style:name="Table21.I11" style:family="table-cell">
      <style:table-cell-properties fo:background-color="#ffffcc" fo:padding-left="0.0097in" fo:padding-right="0.0097in" fo:padding-top="0in" fo:padding-bottom="0in" fo:border="0.5pt solid #000000" style:writing-mode="lr-tb">
        <style:background-image/>
      </style:table-cell-properties>
    </style:style>
    <style:style style:name="Table21.K11" style:family="table-cell">
      <style:table-cell-properties style:vertical-align="middle" fo:padding-left="0.0403in" fo:padding-right="0.0403in" fo:padding-top="0in" fo:padding-bottom="0in" fo:border="none" style:writing-mode="lr-tb"/>
    </style:style>
    <style:style style:name="Table21.L11" style:family="table-cell">
      <style:table-cell-properties style:vertical-align="middle" fo:padding-left="0.0403in" fo:padding-right="0.0403in" fo:padding-top="0in" fo:padding-bottom="0in" fo:border="none" style:writing-mode="lr-tb"/>
    </style:style>
    <style:style style:name="Table21.M11" style:family="table-cell">
      <style:table-cell-properties style:vertical-align="middle" fo:padding-left="0.0403in" fo:padding-right="0.0403in" fo:padding-top="0in" fo:padding-bottom="0in" fo:border="none" style:writing-mode="lr-tb"/>
    </style:style>
    <style:style style:name="Table21.N11" style:family="table-cell">
      <style:table-cell-properties style:vertical-align="middle" fo:padding-left="0.0403in" fo:padding-right="0.0403in" fo:padding-top="0in" fo:padding-bottom="0in" fo:border="none" style:writing-mode="lr-tb"/>
    </style:style>
    <style:style style:name="Table21.O11" style:family="table-cell">
      <style:table-cell-properties style:vertical-align="middle" fo:padding-left="0.0403in" fo:padding-right="0.0403in" fo:padding-top="0in" fo:padding-bottom="0in" fo:border="none" style:writing-mode="lr-tb"/>
    </style:style>
    <style:style style:name="Table21.P11" style:family="table-cell">
      <style:table-cell-properties style:vertical-align="middle" fo:padding-left="0.0403in" fo:padding-right="0.0403in" fo:padding-top="0in" fo:padding-bottom="0in" fo:border-left="none" fo:border-right="0.5pt solid #000000" fo:border-top="none" fo:border-bottom="none" style:writing-mode="lr-tb"/>
    </style:style>
    <style:style style:name="Table21.Q11" style:family="table-cell">
      <style:table-cell-properties fo:background-color="#ffe599" fo:padding-left="0.0097in" fo:padding-right="0.0097in" fo:padding-top="0in" fo:padding-bottom="0in" fo:border="0.5pt solid #000000" style:writing-mode="lr-tb">
        <style:background-image/>
      </style:table-cell-properties>
    </style:style>
    <style:style style:name="Table21.R11" style:family="table-cell">
      <style:table-cell-properties style:vertical-align="middle" fo:padding-left="0.0403in" fo:padding-right="0.0403in" fo:padding-top="0in" fo:padding-bottom="0in" fo:border-left="0.5pt solid #000000" fo:border-right="none" fo:border-top="none" fo:border-bottom="none" style:writing-mode="lr-tb"/>
    </style:style>
    <style:style style:name="Table21.S11" style:family="table-cell">
      <style:table-cell-properties style:vertical-align="middle" fo:padding-left="0.0403in" fo:padding-right="0.0403in" fo:padding-top="0in" fo:padding-bottom="0in" fo:border="none" style:writing-mode="lr-tb"/>
    </style:style>
    <style:style style:name="Table21.T11" style:family="table-cell">
      <style:table-cell-properties style:vertical-align="middle" fo:padding-left="0.0403in" fo:padding-right="0.0403in" fo:padding-top="0in" fo:padding-bottom="0in" fo:border="none" style:writing-mode="lr-tb"/>
    </style:style>
    <style:style style:name="Table21.U11" style:family="table-cell">
      <style:table-cell-properties style:vertical-align="middle" fo:padding-left="0.0403in" fo:padding-right="0.0403in" fo:padding-top="0in" fo:padding-bottom="0in" fo:border="none" style:writing-mode="lr-tb"/>
    </style:style>
    <style:style style:name="Table21.V11" style:family="table-cell">
      <style:table-cell-properties style:vertical-align="middle" fo:padding-left="0.0403in" fo:padding-right="0.0403in" fo:padding-top="0in" fo:padding-bottom="0in" fo:border="none" style:writing-mode="lr-tb"/>
    </style:style>
    <style:style style:name="Table21.W11" style:family="table-cell">
      <style:table-cell-properties style:vertical-align="middle" fo:padding-left="0.0403in" fo:padding-right="0.0403in" fo:padding-top="0in" fo:padding-bottom="0in" fo:border="none" style:writing-mode="lr-tb"/>
    </style:style>
    <style:style style:name="Table21.X11" style:family="table-cell">
      <style:table-cell-properties style:vertical-align="middle" fo:padding-left="0.0403in" fo:padding-right="0.0403in" fo:padding-top="0in" fo:padding-bottom="0in" fo:border-left="none" fo:border-right="0.5pt solid #000000" fo:border-top="none" fo:border-bottom="none" style:writing-mode="lr-tb"/>
    </style:style>
    <style:style style:name="Table21.Y11" style:family="table-cell">
      <style:table-cell-properties fo:background-color="#d9e2f3" fo:padding-left="0.0097in" fo:padding-right="0.0097in" fo:padding-top="0in" fo:padding-bottom="0in" fo:border="0.5pt solid #000000" style:writing-mode="lr-tb">
        <style:background-image/>
      </style:table-cell-properties>
    </style:style>
    <style:style style:name="Table21.Z11" style:family="table-cell">
      <style:table-cell-properties style:vertical-align="middle" fo:padding-left="0.0403in" fo:padding-right="0.0403in" fo:padding-top="0in" fo:padding-bottom="0in" fo:border-left="0.5pt solid #000000" fo:border-right="none" fo:border-top="none" fo:border-bottom="none" style:writing-mode="lr-tb"/>
    </style:style>
    <style:style style:name="Table21.a11" style:family="table-cell">
      <style:table-cell-properties style:vertical-align="middle" fo:padding-left="0.0403in" fo:padding-right="0.0403in" fo:padding-top="0in" fo:padding-bottom="0in" fo:border="none" style:writing-mode="lr-tb"/>
    </style:style>
    <style:style style:name="Table21.b11" style:family="table-cell">
      <style:table-cell-properties style:vertical-align="middle" fo:padding-left="0.0403in" fo:padding-right="0.0403in" fo:padding-top="0in" fo:padding-bottom="0in" fo:border="none" style:writing-mode="lr-tb"/>
    </style:style>
    <style:style style:name="Table21.c11" style:family="table-cell">
      <style:table-cell-properties style:vertical-align="middle" fo:padding-left="0.0403in" fo:padding-right="0.0403in" fo:padding-top="0in" fo:padding-bottom="0in" fo:border="none" style:writing-mode="lr-tb"/>
    </style:style>
    <style:style style:name="Table21.d11" style:family="table-cell">
      <style:table-cell-properties style:vertical-align="middle" fo:padding-left="0.0403in" fo:padding-right="0.0403in" fo:padding-top="0in" fo:padding-bottom="0in" fo:border="none" style:writing-mode="lr-tb"/>
    </style:style>
    <style:style style:name="Table21.e11" style:family="table-cell">
      <style:table-cell-properties style:vertical-align="middle" fo:padding-left="0.0403in" fo:padding-right="0.0403in" fo:padding-top="0in" fo:padding-bottom="0in" fo:border="none" style:writing-mode="lr-tb"/>
    </style:style>
    <style:style style:name="Table21.f11" style:family="table-cell">
      <style:table-cell-properties style:vertical-align="middle" fo:padding-left="0.0403in" fo:padding-right="0.0403in" fo:padding-top="0in" fo:padding-bottom="0in" fo:border-left="none" fo:border-right="0.5pt solid #000000" fo:border-top="none" fo:border-bottom="none" style:writing-mode="lr-tb"/>
    </style:style>
    <style:style style:name="Table21.A12" style:family="table-cell">
      <style:table-cell-properties fo:background-color="#e2efd9" fo:padding="0in" fo:border-left="0.5pt solid #000000" fo:border-right="none" fo:border-top="0.5pt solid #000000" fo:border-bottom="0.5pt solid #000000" style:writing-mode="lr-tb">
        <style:background-image/>
      </style:table-cell-properties>
    </style:style>
    <style:style style:name="Table21.B12" style:family="table-cell">
      <style:table-cell-properties style:vertical-align="middle" fo:padding-left="0.0403in" fo:padding-right="0.0403in" fo:padding-top="0in" fo:padding-bottom="0in" fo:border-left="0.5pt solid #000000" fo:border-right="none" fo:border-top="none" fo:border-bottom="none" style:writing-mode="lr-tb"/>
    </style:style>
    <style:style style:name="Table21.C12" style:family="table-cell">
      <style:table-cell-properties style:vertical-align="middle" fo:padding-left="0.0403in" fo:padding-right="0.0403in" fo:padding-top="0in" fo:padding-bottom="0in" fo:border="none" style:writing-mode="lr-tb"/>
    </style:style>
    <style:style style:name="Table21.D12" style:family="table-cell">
      <style:table-cell-properties style:vertical-align="middle" fo:padding-left="0.0403in" fo:padding-right="0.0403in" fo:padding-top="0in" fo:padding-bottom="0in" fo:border="none" style:writing-mode="lr-tb"/>
    </style:style>
    <style:style style:name="Table21.E12" style:family="table-cell">
      <style:table-cell-properties style:vertical-align="middle" fo:padding-left="0.0403in" fo:padding-right="0.0403in" fo:padding-top="0in" fo:padding-bottom="0in" fo:border="none" style:writing-mode="lr-tb"/>
    </style:style>
    <style:style style:name="Table21.F12" style:family="table-cell">
      <style:table-cell-properties style:vertical-align="middle" fo:padding-left="0.0403in" fo:padding-right="0.0403in" fo:padding-top="0in" fo:padding-bottom="0in" fo:border="none" style:writing-mode="lr-tb"/>
    </style:style>
    <style:style style:name="Table21.G12" style:family="table-cell">
      <style:table-cell-properties style:vertical-align="middle" fo:padding-left="0.0403in" fo:padding-right="0.0403in" fo:padding-top="0in" fo:padding-bottom="0in" fo:border="none" style:writing-mode="lr-tb"/>
    </style:style>
    <style:style style:name="Table21.H12" style:family="table-cell">
      <style:table-cell-properties style:vertical-align="middle" fo:padding-left="0.0403in" fo:padding-right="0.0403in" fo:padding-top="0in" fo:padding-bottom="0in" fo:border-left="none" fo:border-right="0.5pt solid #000000" fo:border-top="none" fo:border-bottom="none" style:writing-mode="lr-tb"/>
    </style:style>
    <style:style style:name="Table21.I12" style:family="table-cell">
      <style:table-cell-properties fo:background-color="#ffffcc" fo:padding-left="0.0097in" fo:padding-right="0.0097in" fo:padding-top="0in" fo:padding-bottom="0in" fo:border="0.5pt solid #000000" style:writing-mode="lr-tb">
        <style:background-image/>
      </style:table-cell-properties>
    </style:style>
    <style:style style:name="Table21.J12" style:family="table-cell">
      <style:table-cell-properties style:vertical-align="middle" fo:padding-left="0.0403in" fo:padding-right="0.0403in" fo:padding-top="0in" fo:padding-bottom="0in" fo:border-left="0.5pt solid #000000" fo:border-right="none" fo:border-top="none" fo:border-bottom="none" style:writing-mode="lr-tb"/>
    </style:style>
    <style:style style:name="Table21.K12" style:family="table-cell">
      <style:table-cell-properties style:vertical-align="middle" fo:padding-left="0.0403in" fo:padding-right="0.0403in" fo:padding-top="0in" fo:padding-bottom="0in" fo:border="none" style:writing-mode="lr-tb"/>
    </style:style>
    <style:style style:name="Table21.L12" style:family="table-cell">
      <style:table-cell-properties style:vertical-align="middle" fo:padding-left="0.0403in" fo:padding-right="0.0403in" fo:padding-top="0in" fo:padding-bottom="0in" fo:border="none" style:writing-mode="lr-tb"/>
    </style:style>
    <style:style style:name="Table21.M12" style:family="table-cell">
      <style:table-cell-properties style:vertical-align="middle" fo:padding-left="0.0403in" fo:padding-right="0.0403in" fo:padding-top="0in" fo:padding-bottom="0in" fo:border="none" style:writing-mode="lr-tb"/>
    </style:style>
    <style:style style:name="Table21.N12" style:family="table-cell">
      <style:table-cell-properties style:vertical-align="middle" fo:padding-left="0.0403in" fo:padding-right="0.0403in" fo:padding-top="0in" fo:padding-bottom="0in" fo:border="none" style:writing-mode="lr-tb"/>
    </style:style>
    <style:style style:name="Table21.O12" style:family="table-cell">
      <style:table-cell-properties style:vertical-align="middle" fo:padding-left="0.0403in" fo:padding-right="0.0403in" fo:padding-top="0in" fo:padding-bottom="0in" fo:border="none" style:writing-mode="lr-tb"/>
    </style:style>
    <style:style style:name="Table21.P12" style:family="table-cell">
      <style:table-cell-properties style:vertical-align="middle" fo:padding-left="0.0403in" fo:padding-right="0.0403in" fo:padding-top="0in" fo:padding-bottom="0in" fo:border-left="none" fo:border-right="0.5pt solid #000000" fo:border-top="none" fo:border-bottom="none" style:writing-mode="lr-tb"/>
    </style:style>
    <style:style style:name="Table21.Q12" style:family="table-cell">
      <style:table-cell-properties fo:background-color="#ffe599" fo:padding-left="0.0097in" fo:padding-right="0.0097in" fo:padding-top="0in" fo:padding-bottom="0in" fo:border="0.5pt solid #000000" style:writing-mode="lr-tb">
        <style:background-image/>
      </style:table-cell-properties>
    </style:style>
    <style:style style:name="Table21.R12" style:family="table-cell">
      <style:table-cell-properties style:vertical-align="middle" fo:padding-left="0.0403in" fo:padding-right="0.0403in" fo:padding-top="0in" fo:padding-bottom="0in" fo:border-left="0.5pt solid #000000" fo:border-right="none" fo:border-top="none" fo:border-bottom="none" style:writing-mode="lr-tb"/>
    </style:style>
    <style:style style:name="Table21.S12" style:family="table-cell">
      <style:table-cell-properties style:vertical-align="middle" fo:padding-left="0.0403in" fo:padding-right="0.0403in" fo:padding-top="0in" fo:padding-bottom="0in" fo:border="none" style:writing-mode="lr-tb"/>
    </style:style>
    <style:style style:name="Table21.T12" style:family="table-cell">
      <style:table-cell-properties style:vertical-align="middle" fo:padding-left="0.0403in" fo:padding-right="0.0403in" fo:padding-top="0in" fo:padding-bottom="0in" fo:border="none" style:writing-mode="lr-tb"/>
    </style:style>
    <style:style style:name="Table21.U12" style:family="table-cell">
      <style:table-cell-properties style:vertical-align="middle" fo:padding-left="0.0403in" fo:padding-right="0.0403in" fo:padding-top="0in" fo:padding-bottom="0in" fo:border="none" style:writing-mode="lr-tb"/>
    </style:style>
    <style:style style:name="Table21.V12" style:family="table-cell">
      <style:table-cell-properties style:vertical-align="middle" fo:padding-left="0.0403in" fo:padding-right="0.0403in" fo:padding-top="0in" fo:padding-bottom="0in" fo:border="none" style:writing-mode="lr-tb"/>
    </style:style>
    <style:style style:name="Table21.W12" style:family="table-cell">
      <style:table-cell-properties style:vertical-align="middle" fo:padding-left="0.0403in" fo:padding-right="0.0403in" fo:padding-top="0in" fo:padding-bottom="0in" fo:border="none" style:writing-mode="lr-tb"/>
    </style:style>
    <style:style style:name="Table21.X12" style:family="table-cell">
      <style:table-cell-properties style:vertical-align="middle" fo:padding-left="0.0403in" fo:padding-right="0.0403in" fo:padding-top="0in" fo:padding-bottom="0in" fo:border-left="none" fo:border-right="0.5pt solid #000000" fo:border-top="none" fo:border-bottom="none" style:writing-mode="lr-tb"/>
    </style:style>
    <style:style style:name="Table21.Y12" style:family="table-cell">
      <style:table-cell-properties fo:background-color="#d9e2f3" fo:padding-left="0.0097in" fo:padding-right="0.0097in" fo:padding-top="0in" fo:padding-bottom="0in" fo:border="0.5pt solid #000000" style:writing-mode="lr-tb">
        <style:background-image/>
      </style:table-cell-properties>
    </style:style>
    <style:style style:name="Table21.Z12" style:family="table-cell">
      <style:table-cell-properties style:vertical-align="middle" fo:padding-left="0.0403in" fo:padding-right="0.0403in" fo:padding-top="0in" fo:padding-bottom="0in" fo:border-left="0.5pt solid #000000" fo:border-right="none" fo:border-top="none" fo:border-bottom="none" style:writing-mode="lr-tb"/>
    </style:style>
    <style:style style:name="Table21.a12" style:family="table-cell">
      <style:table-cell-properties style:vertical-align="middle" fo:padding-left="0.0403in" fo:padding-right="0.0403in" fo:padding-top="0in" fo:padding-bottom="0in" fo:border="none" style:writing-mode="lr-tb"/>
    </style:style>
    <style:style style:name="Table21.b12" style:family="table-cell">
      <style:table-cell-properties style:vertical-align="middle" fo:padding-left="0.0403in" fo:padding-right="0.0403in" fo:padding-top="0in" fo:padding-bottom="0in" fo:border="none" style:writing-mode="lr-tb"/>
    </style:style>
    <style:style style:name="Table21.c12" style:family="table-cell">
      <style:table-cell-properties style:vertical-align="middle" fo:padding-left="0.0403in" fo:padding-right="0.0403in" fo:padding-top="0in" fo:padding-bottom="0in" fo:border="none" style:writing-mode="lr-tb"/>
    </style:style>
    <style:style style:name="Table21.d12" style:family="table-cell">
      <style:table-cell-properties style:vertical-align="middle" fo:padding-left="0.0403in" fo:padding-right="0.0403in" fo:padding-top="0in" fo:padding-bottom="0in" fo:border="none" style:writing-mode="lr-tb"/>
    </style:style>
    <style:style style:name="Table21.e12" style:family="table-cell">
      <style:table-cell-properties style:vertical-align="middle" fo:padding-left="0.0403in" fo:padding-right="0.0403in" fo:padding-top="0in" fo:padding-bottom="0in" fo:border="none" style:writing-mode="lr-tb"/>
    </style:style>
    <style:style style:name="Table21.f12" style:family="table-cell">
      <style:table-cell-properties style:vertical-align="middle" fo:padding-left="0.0403in" fo:padding-right="0.0403in" fo:padding-top="0in" fo:padding-bottom="0in" fo:border-left="none" fo:border-right="0.5pt solid #000000" fo:border-top="none" fo:border-bottom="none" style:writing-mode="lr-tb"/>
    </style:style>
    <style:style style:name="Table21.A13" style:family="table-cell">
      <style:table-cell-properties fo:background-color="#e2efd9" fo:padding="0in" fo:border-left="0.5pt solid #000000" fo:border-right="none" fo:border-top="0.5pt solid #000000" fo:border-bottom="0.5pt solid #000000" style:writing-mode="lr-tb">
        <style:background-image/>
      </style:table-cell-properties>
    </style:style>
    <style:style style:name="Table21.B13" style:family="table-cell">
      <style:table-cell-properties style:vertical-align="middle" fo:padding-left="0.0403in" fo:padding-right="0.0403in" fo:padding-top="0in" fo:padding-bottom="0in" fo:border-left="0.5pt solid #000000" fo:border-right="none" fo:border-top="none" fo:border-bottom="none" style:writing-mode="lr-tb"/>
    </style:style>
    <style:style style:name="Table21.C13" style:family="table-cell">
      <style:table-cell-properties style:vertical-align="middle" fo:padding-left="0.0403in" fo:padding-right="0.0403in" fo:padding-top="0in" fo:padding-bottom="0in" fo:border="none" style:writing-mode="lr-tb"/>
    </style:style>
    <style:style style:name="Table21.D13" style:family="table-cell">
      <style:table-cell-properties style:vertical-align="middle" fo:padding-left="0.0403in" fo:padding-right="0.0403in" fo:padding-top="0in" fo:padding-bottom="0in" fo:border="none" style:writing-mode="lr-tb"/>
    </style:style>
    <style:style style:name="Table21.E13" style:family="table-cell">
      <style:table-cell-properties style:vertical-align="middle" fo:padding-left="0.0403in" fo:padding-right="0.0403in" fo:padding-top="0in" fo:padding-bottom="0in" fo:border="none" style:writing-mode="lr-tb"/>
    </style:style>
    <style:style style:name="Table21.F13" style:family="table-cell">
      <style:table-cell-properties style:vertical-align="middle" fo:padding-left="0.0403in" fo:padding-right="0.0403in" fo:padding-top="0in" fo:padding-bottom="0in" fo:border="none" style:writing-mode="lr-tb"/>
    </style:style>
    <style:style style:name="Table21.G13" style:family="table-cell">
      <style:table-cell-properties style:vertical-align="middle" fo:padding-left="0.0403in" fo:padding-right="0.0403in" fo:padding-top="0in" fo:padding-bottom="0in" fo:border="none" style:writing-mode="lr-tb"/>
    </style:style>
    <style:style style:name="Table21.H13" style:family="table-cell">
      <style:table-cell-properties style:vertical-align="middle" fo:padding-left="0.0403in" fo:padding-right="0.0403in" fo:padding-top="0in" fo:padding-bottom="0in" fo:border-left="none" fo:border-right="0.5pt solid #000000" fo:border-top="none" fo:border-bottom="none" style:writing-mode="lr-tb"/>
    </style:style>
    <style:style style:name="Table21.I13" style:family="table-cell">
      <style:table-cell-properties fo:background-color="#ffffcc" fo:padding-left="0.0097in" fo:padding-right="0.0097in" fo:padding-top="0in" fo:padding-bottom="0in" fo:border="0.5pt solid #000000" style:writing-mode="lr-tb">
        <style:background-image/>
      </style:table-cell-properties>
    </style:style>
    <style:style style:name="Table21.J13" style:family="table-cell">
      <style:table-cell-properties style:vertical-align="middle" fo:padding-left="0.0403in" fo:padding-right="0.0403in" fo:padding-top="0in" fo:padding-bottom="0in" fo:border-left="0.5pt solid #000000" fo:border-right="none" fo:border-top="none" fo:border-bottom="none" style:writing-mode="lr-tb"/>
    </style:style>
    <style:style style:name="Table21.K13" style:family="table-cell">
      <style:table-cell-properties style:vertical-align="middle" fo:padding-left="0.0403in" fo:padding-right="0.0403in" fo:padding-top="0in" fo:padding-bottom="0in" fo:border="none" style:writing-mode="lr-tb"/>
    </style:style>
    <style:style style:name="Table21.L13" style:family="table-cell">
      <style:table-cell-properties style:vertical-align="middle" fo:padding-left="0.0403in" fo:padding-right="0.0403in" fo:padding-top="0in" fo:padding-bottom="0in" fo:border="none" style:writing-mode="lr-tb"/>
    </style:style>
    <style:style style:name="Table21.M13" style:family="table-cell">
      <style:table-cell-properties style:vertical-align="middle" fo:padding-left="0.0403in" fo:padding-right="0.0403in" fo:padding-top="0in" fo:padding-bottom="0in" fo:border="none" style:writing-mode="lr-tb"/>
    </style:style>
    <style:style style:name="Table21.N13" style:family="table-cell">
      <style:table-cell-properties style:vertical-align="middle" fo:padding-left="0.0403in" fo:padding-right="0.0403in" fo:padding-top="0in" fo:padding-bottom="0in" fo:border="none" style:writing-mode="lr-tb"/>
    </style:style>
    <style:style style:name="Table21.O13" style:family="table-cell">
      <style:table-cell-properties style:vertical-align="middle" fo:padding-left="0.0403in" fo:padding-right="0.0403in" fo:padding-top="0in" fo:padding-bottom="0in" fo:border="none" style:writing-mode="lr-tb"/>
    </style:style>
    <style:style style:name="Table21.P13" style:family="table-cell">
      <style:table-cell-properties style:vertical-align="middle" fo:padding-left="0.0403in" fo:padding-right="0.0403in" fo:padding-top="0in" fo:padding-bottom="0in" fo:border-left="none" fo:border-right="0.5pt solid #000000" fo:border-top="none" fo:border-bottom="none" style:writing-mode="lr-tb"/>
    </style:style>
    <style:style style:name="Table21.Q13" style:family="table-cell">
      <style:table-cell-properties fo:background-color="#ffe599" fo:padding-left="0.0097in" fo:padding-right="0.0097in" fo:padding-top="0in" fo:padding-bottom="0in" fo:border="0.5pt solid #000000" style:writing-mode="lr-tb">
        <style:background-image/>
      </style:table-cell-properties>
    </style:style>
    <style:style style:name="Table21.R13" style:family="table-cell">
      <style:table-cell-properties style:vertical-align="middle" fo:padding-left="0.0403in" fo:padding-right="0.0403in" fo:padding-top="0in" fo:padding-bottom="0in" fo:border-left="0.5pt solid #000000" fo:border-right="none" fo:border-top="none" fo:border-bottom="none" style:writing-mode="lr-tb"/>
    </style:style>
    <style:style style:name="Table21.S13" style:family="table-cell">
      <style:table-cell-properties style:vertical-align="middle" fo:padding-left="0.0403in" fo:padding-right="0.0403in" fo:padding-top="0in" fo:padding-bottom="0in" fo:border="none" style:writing-mode="lr-tb"/>
    </style:style>
    <style:style style:name="Table21.T13" style:family="table-cell">
      <style:table-cell-properties style:vertical-align="middle" fo:padding-left="0.0403in" fo:padding-right="0.0403in" fo:padding-top="0in" fo:padding-bottom="0in" fo:border="none" style:writing-mode="lr-tb"/>
    </style:style>
    <style:style style:name="Table21.U13" style:family="table-cell">
      <style:table-cell-properties style:vertical-align="middle" fo:padding-left="0.0403in" fo:padding-right="0.0403in" fo:padding-top="0in" fo:padding-bottom="0in" fo:border="none" style:writing-mode="lr-tb"/>
    </style:style>
    <style:style style:name="Table21.V13" style:family="table-cell">
      <style:table-cell-properties style:vertical-align="middle" fo:padding-left="0.0403in" fo:padding-right="0.0403in" fo:padding-top="0in" fo:padding-bottom="0in" fo:border="none" style:writing-mode="lr-tb"/>
    </style:style>
    <style:style style:name="Table21.W13" style:family="table-cell">
      <style:table-cell-properties style:vertical-align="middle" fo:padding-left="0.0403in" fo:padding-right="0.0403in" fo:padding-top="0in" fo:padding-bottom="0in" fo:border="none" style:writing-mode="lr-tb"/>
    </style:style>
    <style:style style:name="Table21.X13" style:family="table-cell">
      <style:table-cell-properties style:vertical-align="middle" fo:padding-left="0.0403in" fo:padding-right="0.0403in" fo:padding-top="0in" fo:padding-bottom="0in" fo:border-left="none" fo:border-right="0.5pt solid #000000" fo:border-top="none" fo:border-bottom="none" style:writing-mode="lr-tb"/>
    </style:style>
    <style:style style:name="Table21.Y13" style:family="table-cell">
      <style:table-cell-properties fo:background-color="#d9e2f3" fo:padding-left="0.0097in" fo:padding-right="0.0097in" fo:padding-top="0in" fo:padding-bottom="0in" fo:border="0.5pt solid #000000" style:writing-mode="lr-tb">
        <style:background-image/>
      </style:table-cell-properties>
    </style:style>
    <style:style style:name="Table21.Z13" style:family="table-cell">
      <style:table-cell-properties style:vertical-align="middle" fo:padding-left="0.0403in" fo:padding-right="0.0403in" fo:padding-top="0in" fo:padding-bottom="0in" fo:border-left="0.5pt solid #000000" fo:border-right="none" fo:border-top="none" fo:border-bottom="none" style:writing-mode="lr-tb"/>
    </style:style>
    <style:style style:name="Table21.a13" style:family="table-cell">
      <style:table-cell-properties style:vertical-align="middle" fo:padding-left="0.0403in" fo:padding-right="0.0403in" fo:padding-top="0in" fo:padding-bottom="0in" fo:border="none" style:writing-mode="lr-tb"/>
    </style:style>
    <style:style style:name="Table21.b13" style:family="table-cell">
      <style:table-cell-properties style:vertical-align="middle" fo:padding-left="0.0403in" fo:padding-right="0.0403in" fo:padding-top="0in" fo:padding-bottom="0in" fo:border="none" style:writing-mode="lr-tb"/>
    </style:style>
    <style:style style:name="Table21.c13" style:family="table-cell">
      <style:table-cell-properties style:vertical-align="middle" fo:padding-left="0.0403in" fo:padding-right="0.0403in" fo:padding-top="0in" fo:padding-bottom="0in" fo:border="none" style:writing-mode="lr-tb"/>
    </style:style>
    <style:style style:name="Table21.d13" style:family="table-cell">
      <style:table-cell-properties style:vertical-align="middle" fo:padding-left="0.0403in" fo:padding-right="0.0403in" fo:padding-top="0in" fo:padding-bottom="0in" fo:border="none" style:writing-mode="lr-tb"/>
    </style:style>
    <style:style style:name="Table21.e13" style:family="table-cell">
      <style:table-cell-properties style:vertical-align="middle" fo:padding-left="0.0403in" fo:padding-right="0.0403in" fo:padding-top="0in" fo:padding-bottom="0in" fo:border="none" style:writing-mode="lr-tb"/>
    </style:style>
    <style:style style:name="Table21.f13" style:family="table-cell">
      <style:table-cell-properties style:vertical-align="middle" fo:padding-left="0.0403in" fo:padding-right="0.0403in" fo:padding-top="0in" fo:padding-bottom="0in" fo:border-left="none" fo:border-right="0.5pt solid #000000" fo:border-top="none" fo:border-bottom="none" style:writing-mode="lr-tb"/>
    </style:style>
    <style:style style:name="Table21.14" style:family="table-row">
      <style:table-row-properties style:min-row-height="0.0688in" fo:keep-together="auto"/>
    </style:style>
    <style:style style:name="Table21.A14" style:family="table-cell">
      <style:table-cell-properties fo:background-color="#e2efd9" style:border-line-width-bottom="0.0069in 0.0069in 0.0069in" fo:padding="0in" fo:border-left="0.5pt solid #000000" fo:border-right="none" fo:border-top="0.5pt solid #000000" fo:border-bottom="1.5pt double #000000" style:writing-mode="lr-tb">
        <style:background-image/>
      </style:table-cell-properties>
    </style:style>
    <style:style style:name="Table21.B14" style:family="table-cell">
      <style:table-cell-properties style:vertical-align="middle" style:border-line-width-bottom="0.0069in 0.0069in 0.0069in" fo:padding-left="0.0403in" fo:padding-right="0.0403in" fo:padding-top="0in" fo:padding-bottom="0in" fo:border-left="0.5pt solid #000000" fo:border-right="none" fo:border-top="none" fo:border-bottom="1.5pt double #000000" style:writing-mode="lr-tb"/>
    </style:style>
    <style:style style:name="Table21.C14" style:family="table-cell">
      <style:table-cell-properties style:vertical-align="middle" style:border-line-width-bottom="0.0069in 0.0069in 0.0069in" fo:padding-left="0.0403in" fo:padding-right="0.0403in" fo:padding-top="0in" fo:padding-bottom="0in" fo:border-left="none" fo:border-right="none" fo:border-top="none" fo:border-bottom="1.5pt double #000000" style:writing-mode="lr-tb"/>
    </style:style>
    <style:style style:name="Table21.D14" style:family="table-cell">
      <style:table-cell-properties style:vertical-align="middle" style:border-line-width-bottom="0.0069in 0.0069in 0.0069in" fo:padding-left="0.0403in" fo:padding-right="0.0403in" fo:padding-top="0in" fo:padding-bottom="0in" fo:border-left="none" fo:border-right="none" fo:border-top="none" fo:border-bottom="1.5pt double #000000" style:writing-mode="lr-tb"/>
    </style:style>
    <style:style style:name="Table21.E14" style:family="table-cell">
      <style:table-cell-properties style:vertical-align="middle" style:border-line-width-bottom="0.0069in 0.0069in 0.0069in" fo:padding-left="0.0403in" fo:padding-right="0.0403in" fo:padding-top="0in" fo:padding-bottom="0in" fo:border-left="none" fo:border-right="none" fo:border-top="none" fo:border-bottom="1.5pt double #000000" style:writing-mode="lr-tb"/>
    </style:style>
    <style:style style:name="Table21.F14" style:family="table-cell">
      <style:table-cell-properties style:vertical-align="middle" style:border-line-width-bottom="0.0069in 0.0069in 0.0069in" fo:padding-left="0.0403in" fo:padding-right="0.0403in" fo:padding-top="0in" fo:padding-bottom="0in" fo:border-left="none" fo:border-right="none" fo:border-top="none" fo:border-bottom="1.5pt double #000000" style:writing-mode="lr-tb"/>
    </style:style>
    <style:style style:name="Table21.G14" style:family="table-cell">
      <style:table-cell-properties style:vertical-align="middle" style:border-line-width-bottom="0.0069in 0.0069in 0.0069in" fo:padding-left="0.0403in" fo:padding-right="0.0403in" fo:padding-top="0in" fo:padding-bottom="0in" fo:border-left="none" fo:border-right="none" fo:border-top="none" fo:border-bottom="1.5pt double #000000" style:writing-mode="lr-tb"/>
    </style:style>
    <style:style style:name="Table21.H14" style:family="table-cell">
      <style:table-cell-properties style:vertical-align="middle" style:border-line-width-bottom="0.0069in 0.0069in 0.0069in" fo:padding-left="0.0403in" fo:padding-right="0.0403in" fo:padding-top="0in" fo:padding-bottom="0in" fo:border-left="none" fo:border-right="0.5pt solid #000000" fo:border-top="none" fo:border-bottom="1.5pt double #000000" style:writing-mode="lr-tb"/>
    </style:style>
    <style:style style:name="Table21.I14" style:family="table-cell">
      <style:table-cell-properties fo:background-color="#ffffcc" style:border-line-width-bottom="0.0069in 0.0069in 0.0069in" fo:padding-left="0.0097in" fo:padding-right="0.0097in" fo:padding-top="0in" fo:padding-bottom="0in" fo:border-left="0.5pt solid #000000" fo:border-right="0.5pt solid #000000" fo:border-top="0.5pt solid #000000" fo:border-bottom="1.5pt double #000000" style:writing-mode="lr-tb">
        <style:background-image/>
      </style:table-cell-properties>
    </style:style>
    <style:style style:name="Table21.J14" style:family="table-cell">
      <style:table-cell-properties style:vertical-align="middle" style:border-line-width-bottom="0.0069in 0.0069in 0.0069in" fo:padding-left="0.0403in" fo:padding-right="0.0403in" fo:padding-top="0in" fo:padding-bottom="0in" fo:border-left="0.5pt solid #000000" fo:border-right="none" fo:border-top="none" fo:border-bottom="1.5pt double #000000" style:writing-mode="lr-tb"/>
    </style:style>
    <style:style style:name="Table21.K14" style:family="table-cell">
      <style:table-cell-properties style:vertical-align="middle" style:border-line-width-bottom="0.0069in 0.0069in 0.0069in" fo:padding-left="0.0403in" fo:padding-right="0.0403in" fo:padding-top="0in" fo:padding-bottom="0in" fo:border-left="none" fo:border-right="none" fo:border-top="none" fo:border-bottom="1.5pt double #000000" style:writing-mode="lr-tb"/>
    </style:style>
    <style:style style:name="Table21.L14" style:family="table-cell">
      <style:table-cell-properties style:vertical-align="middle" style:border-line-width-bottom="0.0069in 0.0069in 0.0069in" fo:padding-left="0.0403in" fo:padding-right="0.0403in" fo:padding-top="0in" fo:padding-bottom="0in" fo:border-left="none" fo:border-right="none" fo:border-top="none" fo:border-bottom="1.5pt double #000000" style:writing-mode="lr-tb"/>
    </style:style>
    <style:style style:name="Table21.M14" style:family="table-cell">
      <style:table-cell-properties style:vertical-align="middle" style:border-line-width-bottom="0.0069in 0.0069in 0.0069in" fo:padding-left="0.0403in" fo:padding-right="0.0403in" fo:padding-top="0in" fo:padding-bottom="0in" fo:border-left="none" fo:border-right="none" fo:border-top="none" fo:border-bottom="1.5pt double #000000" style:writing-mode="lr-tb"/>
    </style:style>
    <style:style style:name="Table21.N14" style:family="table-cell">
      <style:table-cell-properties style:vertical-align="middle" style:border-line-width-bottom="0.0069in 0.0069in 0.0069in" fo:padding-left="0.0403in" fo:padding-right="0.0403in" fo:padding-top="0in" fo:padding-bottom="0in" fo:border-left="none" fo:border-right="none" fo:border-top="none" fo:border-bottom="1.5pt double #000000" style:writing-mode="lr-tb"/>
    </style:style>
    <style:style style:name="Table21.O14" style:family="table-cell">
      <style:table-cell-properties style:vertical-align="middle" style:border-line-width-bottom="0.0069in 0.0069in 0.0069in" fo:padding-left="0.0403in" fo:padding-right="0.0403in" fo:padding-top="0in" fo:padding-bottom="0in" fo:border-left="none" fo:border-right="none" fo:border-top="none" fo:border-bottom="1.5pt double #000000" style:writing-mode="lr-tb"/>
    </style:style>
    <style:style style:name="Table21.P14" style:family="table-cell">
      <style:table-cell-properties style:vertical-align="middle" style:border-line-width-bottom="0.0069in 0.0069in 0.0069in" fo:padding-left="0.0403in" fo:padding-right="0.0403in" fo:padding-top="0in" fo:padding-bottom="0in" fo:border-left="none" fo:border-right="0.5pt solid #000000" fo:border-top="none" fo:border-bottom="1.5pt double #000000" style:writing-mode="lr-tb"/>
    </style:style>
    <style:style style:name="Table21.Q14" style:family="table-cell">
      <style:table-cell-properties fo:background-color="#ffe599" style:border-line-width-bottom="0.0069in 0.0069in 0.0069in" fo:padding-left="0.0097in" fo:padding-right="0.0097in" fo:padding-top="0in" fo:padding-bottom="0in" fo:border-left="0.5pt solid #000000" fo:border-right="0.5pt solid #000000" fo:border-top="0.5pt solid #000000" fo:border-bottom="1.5pt double #000000" style:writing-mode="lr-tb">
        <style:background-image/>
      </style:table-cell-properties>
    </style:style>
    <style:style style:name="Table21.R14" style:family="table-cell">
      <style:table-cell-properties style:vertical-align="middle" style:border-line-width-bottom="0.0069in 0.0069in 0.0069in" fo:padding-left="0.0403in" fo:padding-right="0.0403in" fo:padding-top="0in" fo:padding-bottom="0in" fo:border-left="0.5pt solid #000000" fo:border-right="none" fo:border-top="none" fo:border-bottom="1.5pt double #000000" style:writing-mode="lr-tb"/>
    </style:style>
    <style:style style:name="Table21.S14" style:family="table-cell">
      <style:table-cell-properties style:vertical-align="middle" style:border-line-width-bottom="0.0069in 0.0069in 0.0069in" fo:padding-left="0.0403in" fo:padding-right="0.0403in" fo:padding-top="0in" fo:padding-bottom="0in" fo:border-left="none" fo:border-right="none" fo:border-top="none" fo:border-bottom="1.5pt double #000000" style:writing-mode="lr-tb"/>
    </style:style>
    <style:style style:name="Table21.T14" style:family="table-cell">
      <style:table-cell-properties style:vertical-align="middle" style:border-line-width-bottom="0.0069in 0.0069in 0.0069in" fo:padding-left="0.0403in" fo:padding-right="0.0403in" fo:padding-top="0in" fo:padding-bottom="0in" fo:border-left="none" fo:border-right="none" fo:border-top="none" fo:border-bottom="1.5pt double #000000" style:writing-mode="lr-tb"/>
    </style:style>
    <style:style style:name="Table21.U14" style:family="table-cell">
      <style:table-cell-properties style:vertical-align="middle" style:border-line-width-bottom="0.0069in 0.0069in 0.0069in" fo:padding-left="0.0403in" fo:padding-right="0.0403in" fo:padding-top="0in" fo:padding-bottom="0in" fo:border-left="none" fo:border-right="none" fo:border-top="none" fo:border-bottom="1.5pt double #000000" style:writing-mode="lr-tb"/>
    </style:style>
    <style:style style:name="Table21.V14" style:family="table-cell">
      <style:table-cell-properties style:vertical-align="middle" style:border-line-width-bottom="0.0069in 0.0069in 0.0069in" fo:padding-left="0.0403in" fo:padding-right="0.0403in" fo:padding-top="0in" fo:padding-bottom="0in" fo:border-left="none" fo:border-right="none" fo:border-top="none" fo:border-bottom="1.5pt double #000000" style:writing-mode="lr-tb"/>
    </style:style>
    <style:style style:name="Table21.W14" style:family="table-cell">
      <style:table-cell-properties style:vertical-align="middle" style:border-line-width-bottom="0.0069in 0.0069in 0.0069in" fo:padding-left="0.0403in" fo:padding-right="0.0403in" fo:padding-top="0in" fo:padding-bottom="0in" fo:border-left="none" fo:border-right="none" fo:border-top="none" fo:border-bottom="1.5pt double #000000" style:writing-mode="lr-tb"/>
    </style:style>
    <style:style style:name="Table21.X14" style:family="table-cell">
      <style:table-cell-properties style:vertical-align="middle" style:border-line-width-bottom="0.0069in 0.0069in 0.0069in" fo:padding-left="0.0403in" fo:padding-right="0.0403in" fo:padding-top="0in" fo:padding-bottom="0in" fo:border-left="none" fo:border-right="0.5pt solid #000000" fo:border-top="none" fo:border-bottom="1.5pt double #000000" style:writing-mode="lr-tb"/>
    </style:style>
    <style:style style:name="Table21.Y14" style:family="table-cell">
      <style:table-cell-properties fo:background-color="#d9e2f3" style:border-line-width-bottom="0.0069in 0.0069in 0.0069in" fo:padding-left="0.0097in" fo:padding-right="0.0097in" fo:padding-top="0in" fo:padding-bottom="0in" fo:border-left="0.5pt solid #000000" fo:border-right="0.5pt solid #000000" fo:border-top="0.5pt solid #000000" fo:border-bottom="1.5pt double #000000" style:writing-mode="lr-tb">
        <style:background-image/>
      </style:table-cell-properties>
    </style:style>
    <style:style style:name="Table21.Z14" style:family="table-cell">
      <style:table-cell-properties style:vertical-align="middle" style:border-line-width-bottom="0.0069in 0.0069in 0.0069in" fo:padding-left="0.0403in" fo:padding-right="0.0403in" fo:padding-top="0in" fo:padding-bottom="0in" fo:border-left="0.5pt solid #000000" fo:border-right="none" fo:border-top="none" fo:border-bottom="1.5pt double #000000" style:writing-mode="lr-tb"/>
    </style:style>
    <style:style style:name="Table21.a14" style:family="table-cell">
      <style:table-cell-properties style:vertical-align="middle" style:border-line-width-bottom="0.0069in 0.0069in 0.0069in" fo:padding-left="0.0403in" fo:padding-right="0.0403in" fo:padding-top="0in" fo:padding-bottom="0in" fo:border-left="none" fo:border-right="none" fo:border-top="none" fo:border-bottom="1.5pt double #000000" style:writing-mode="lr-tb"/>
    </style:style>
    <style:style style:name="Table21.b14" style:family="table-cell">
      <style:table-cell-properties style:vertical-align="middle" style:border-line-width-bottom="0.0069in 0.0069in 0.0069in" fo:padding-left="0.0403in" fo:padding-right="0.0403in" fo:padding-top="0in" fo:padding-bottom="0in" fo:border-left="none" fo:border-right="none" fo:border-top="none" fo:border-bottom="1.5pt double #000000" style:writing-mode="lr-tb"/>
    </style:style>
    <style:style style:name="Table21.c14" style:family="table-cell">
      <style:table-cell-properties style:vertical-align="middle" style:border-line-width-bottom="0.0069in 0.0069in 0.0069in" fo:padding-left="0.0403in" fo:padding-right="0.0403in" fo:padding-top="0in" fo:padding-bottom="0in" fo:border-left="none" fo:border-right="none" fo:border-top="none" fo:border-bottom="1.5pt double #000000" style:writing-mode="lr-tb"/>
    </style:style>
    <style:style style:name="Table21.d14" style:family="table-cell">
      <style:table-cell-properties style:vertical-align="middle" style:border-line-width-bottom="0.0069in 0.0069in 0.0069in" fo:padding-left="0.0403in" fo:padding-right="0.0403in" fo:padding-top="0in" fo:padding-bottom="0in" fo:border-left="none" fo:border-right="none" fo:border-top="none" fo:border-bottom="1.5pt double #000000" style:writing-mode="lr-tb"/>
    </style:style>
    <style:style style:name="Table21.e14" style:family="table-cell">
      <style:table-cell-properties style:vertical-align="middle" style:border-line-width-bottom="0.0069in 0.0069in 0.0069in" fo:padding-left="0.0403in" fo:padding-right="0.0403in" fo:padding-top="0in" fo:padding-bottom="0in" fo:border-left="none" fo:border-right="none" fo:border-top="none" fo:border-bottom="1.5pt double #000000" style:writing-mode="lr-tb"/>
    </style:style>
    <style:style style:name="Table21.f14" style:family="table-cell">
      <style:table-cell-properties style:vertical-align="middle" style:border-line-width-bottom="0.0069in 0.0069in 0.0069in" fo:padding-left="0.0403in" fo:padding-right="0.0403in" fo:padding-top="0in" fo:padding-bottom="0in" fo:border-left="none" fo:border-right="0.5pt solid #000000" fo:border-top="none" fo:border-bottom="1.5pt double #000000" style:writing-mode="lr-tb"/>
    </style:style>
    <style:style style:name="Table21.A15" style:family="table-cell">
      <style:table-cell-properties fo:background-color="#e2efd9" style:border-line-width-top="0.0069in 0.0069in 0.0069in" style:border-line-width-bottom="0.0104in 0.0104in 0.0208in" fo:padding="0in" fo:border-left="0.5pt solid #000000" fo:border-right="none" fo:border-top="1.5pt double #000000" fo:border-bottom="3pt double #000000" style:writing-mode="lr-tb">
        <style:background-image/>
      </style:table-cell-properties>
    </style:style>
    <style:style style:name="Table21.B15" style:family="table-cell">
      <style:table-cell-properties style:vertical-align="middle" fo:background-color="#ffc000" style:border-line-width-top="0.0069in 0.0069in 0.0069in" fo:padding-left="0.0403in" fo:padding-right="0.0403in" fo:padding-top="0in" fo:padding-bottom="0in" fo:border-left="0.5pt solid #000000" fo:border-right="none" fo:border-top="1.5pt double #000000" fo:border-bottom="none" style:writing-mode="lr-tb">
        <style:background-image/>
      </style:table-cell-properties>
    </style:style>
    <style:style style:name="Table21.C15" style:family="table-cell">
      <style:table-cell-properties style:vertical-align="middle" style:border-line-width-top="0.0069in 0.0069in 0.0069in" fo:padding-left="0.0403in" fo:padding-right="0.0403in" fo:padding-top="0in" fo:padding-bottom="0in" fo:border-left="none" fo:border-right="none" fo:border-top="1.5pt double #000000" fo:border-bottom="none" style:writing-mode="lr-tb"/>
    </style:style>
    <style:style style:name="Table21.D15" style:family="table-cell">
      <style:table-cell-properties style:vertical-align="middle" style:border-line-width-top="0.0069in 0.0069in 0.0069in" fo:padding-left="0.0403in" fo:padding-right="0.0403in" fo:padding-top="0in" fo:padding-bottom="0in" fo:border-left="none" fo:border-right="none" fo:border-top="1.5pt double #000000" fo:border-bottom="none" style:writing-mode="lr-tb"/>
    </style:style>
    <style:style style:name="Table21.E15" style:family="table-cell">
      <style:table-cell-properties style:vertical-align="middle" style:border-line-width-top="0.0069in 0.0069in 0.0069in" fo:padding-left="0.0403in" fo:padding-right="0.0403in" fo:padding-top="0in" fo:padding-bottom="0in" fo:border-left="none" fo:border-right="none" fo:border-top="1.5pt double #000000" fo:border-bottom="none" style:writing-mode="lr-tb"/>
    </style:style>
    <style:style style:name="Table21.F15" style:family="table-cell">
      <style:table-cell-properties style:vertical-align="middle" fo:background-color="#8eaadb" style:border-line-width-top="0.0069in 0.0069in 0.0069in" fo:padding-left="0.0403in" fo:padding-right="0.0403in" fo:padding-top="0in" fo:padding-bottom="0in" fo:border-left="none" fo:border-right="none" fo:border-top="1.5pt double #000000" fo:border-bottom="none" style:writing-mode="lr-tb">
        <style:background-image/>
      </style:table-cell-properties>
    </style:style>
    <style:style style:name="Table21.G15" style:family="table-cell">
      <style:table-cell-properties style:vertical-align="middle" style:border-line-width-top="0.0069in 0.0069in 0.0069in" fo:padding-left="0.0403in" fo:padding-right="0.0403in" fo:padding-top="0in" fo:padding-bottom="0in" fo:border-left="none" fo:border-right="none" fo:border-top="1.5pt double #000000" fo:border-bottom="none" style:writing-mode="lr-tb"/>
    </style:style>
    <style:style style:name="Table21.H15" style:family="table-cell">
      <style:table-cell-properties style:vertical-align="middle" style:border-line-width-top="0.0069in 0.0069in 0.0069in" fo:padding-left="0.0403in" fo:padding-right="0.0403in" fo:padding-top="0in" fo:padding-bottom="0in" fo:border-left="none" fo:border-right="0.5pt solid #000000" fo:border-top="1.5pt double #000000" fo:border-bottom="none" style:writing-mode="lr-tb"/>
    </style:style>
    <style:style style:name="Table21.I15" style:family="table-cell">
      <style:table-cell-properties fo:background-color="#ffffcc" style:border-line-width-top="0.0069in 0.0069in 0.0069in" style:border-line-width-bottom="0.0104in 0.0104in 0.0208in" fo:padding-left="0.0097in" fo:padding-right="0.0097in" fo:padding-top="0in" fo:padding-bottom="0in" fo:border-left="0.5pt solid #000000" fo:border-right="0.5pt solid #000000" fo:border-top="1.5pt double #000000" fo:border-bottom="3pt double #000000" style:writing-mode="lr-tb">
        <style:background-image/>
      </style:table-cell-properties>
    </style:style>
    <style:style style:name="Table21.K15" style:family="table-cell">
      <style:table-cell-properties style:vertical-align="middle" style:border-line-width-top="0.0069in 0.0069in 0.0069in" fo:padding-left="0.0403in" fo:padding-right="0.0403in" fo:padding-top="0in" fo:padding-bottom="0in" fo:border-left="none" fo:border-right="none" fo:border-top="1.5pt double #000000" fo:border-bottom="none" style:writing-mode="lr-tb"/>
    </style:style>
    <style:style style:name="Table21.L15" style:family="table-cell">
      <style:table-cell-properties style:vertical-align="middle" style:border-line-width-top="0.0069in 0.0069in 0.0069in" fo:padding-left="0.0403in" fo:padding-right="0.0403in" fo:padding-top="0in" fo:padding-bottom="0in" fo:border-left="none" fo:border-right="none" fo:border-top="1.5pt double #000000" fo:border-bottom="none" style:writing-mode="lr-tb"/>
    </style:style>
    <style:style style:name="Table21.M15" style:family="table-cell">
      <style:table-cell-properties style:vertical-align="middle" style:border-line-width-top="0.0069in 0.0069in 0.0069in" fo:padding-left="0.0403in" fo:padding-right="0.0403in" fo:padding-top="0in" fo:padding-bottom="0in" fo:border-left="none" fo:border-right="none" fo:border-top="1.5pt double #000000" fo:border-bottom="none" style:writing-mode="lr-tb"/>
    </style:style>
    <style:style style:name="Table21.N15" style:family="table-cell">
      <style:table-cell-properties style:vertical-align="middle" style:border-line-width-top="0.0069in 0.0069in 0.0069in" fo:padding-left="0.0403in" fo:padding-right="0.0403in" fo:padding-top="0in" fo:padding-bottom="0in" fo:border-left="none" fo:border-right="none" fo:border-top="1.5pt double #000000" fo:border-bottom="none" style:writing-mode="lr-tb"/>
    </style:style>
    <style:style style:name="Table21.O15" style:family="table-cell">
      <style:table-cell-properties style:vertical-align="middle" style:border-line-width-top="0.0069in 0.0069in 0.0069in" fo:padding-left="0.0403in" fo:padding-right="0.0403in" fo:padding-top="0in" fo:padding-bottom="0in" fo:border-left="none" fo:border-right="none" fo:border-top="1.5pt double #000000" fo:border-bottom="none" style:writing-mode="lr-tb"/>
    </style:style>
    <style:style style:name="Table21.P15" style:family="table-cell">
      <style:table-cell-properties style:vertical-align="middle" style:border-line-width-top="0.0069in 0.0069in 0.0069in" fo:padding-left="0.0403in" fo:padding-right="0.0403in" fo:padding-top="0in" fo:padding-bottom="0in" fo:border-left="none" fo:border-right="0.5pt solid #000000" fo:border-top="1.5pt double #000000" fo:border-bottom="none" style:writing-mode="lr-tb"/>
    </style:style>
    <style:style style:name="Table21.Q15" style:family="table-cell">
      <style:table-cell-properties fo:background-color="#ffe599" style:border-line-width-top="0.0069in 0.0069in 0.0069in" style:border-line-width-bottom="0.0104in 0.0104in 0.0208in" fo:padding-left="0.0097in" fo:padding-right="0.0097in" fo:padding-top="0in" fo:padding-bottom="0in" fo:border-left="0.5pt solid #000000" fo:border-right="0.5pt solid #000000" fo:border-top="1.5pt double #000000" fo:border-bottom="3pt double #000000" style:writing-mode="lr-tb">
        <style:background-image/>
      </style:table-cell-properties>
    </style:style>
    <style:style style:name="Table21.S15" style:family="table-cell">
      <style:table-cell-properties style:vertical-align="middle" style:border-line-width-top="0.0069in 0.0069in 0.0069in" fo:padding-left="0.0403in" fo:padding-right="0.0403in" fo:padding-top="0in" fo:padding-bottom="0in" fo:border-left="none" fo:border-right="none" fo:border-top="1.5pt double #000000" fo:border-bottom="none" style:writing-mode="lr-tb"/>
    </style:style>
    <style:style style:name="Table21.T15" style:family="table-cell">
      <style:table-cell-properties style:vertical-align="middle" style:border-line-width-top="0.0069in 0.0069in 0.0069in" fo:padding-left="0.0403in" fo:padding-right="0.0403in" fo:padding-top="0in" fo:padding-bottom="0in" fo:border-left="none" fo:border-right="none" fo:border-top="1.5pt double #000000" fo:border-bottom="none" style:writing-mode="lr-tb"/>
    </style:style>
    <style:style style:name="Table21.U15" style:family="table-cell">
      <style:table-cell-properties style:vertical-align="middle" style:border-line-width-top="0.0069in 0.0069in 0.0069in" fo:padding-left="0.0403in" fo:padding-right="0.0403in" fo:padding-top="0in" fo:padding-bottom="0in" fo:border-left="none" fo:border-right="none" fo:border-top="1.5pt double #000000" fo:border-bottom="none" style:writing-mode="lr-tb"/>
    </style:style>
    <style:style style:name="Table21.V15" style:family="table-cell">
      <style:table-cell-properties style:vertical-align="middle" style:border-line-width-top="0.0069in 0.0069in 0.0069in" fo:padding-left="0.0403in" fo:padding-right="0.0403in" fo:padding-top="0in" fo:padding-bottom="0in" fo:border-left="none" fo:border-right="none" fo:border-top="1.5pt double #000000" fo:border-bottom="none" style:writing-mode="lr-tb"/>
    </style:style>
    <style:style style:name="Table21.W15" style:family="table-cell">
      <style:table-cell-properties style:vertical-align="middle" style:border-line-width-top="0.0069in 0.0069in 0.0069in" fo:padding-left="0.0403in" fo:padding-right="0.0403in" fo:padding-top="0in" fo:padding-bottom="0in" fo:border-left="none" fo:border-right="none" fo:border-top="1.5pt double #000000" fo:border-bottom="none" style:writing-mode="lr-tb"/>
    </style:style>
    <style:style style:name="Table21.X15" style:family="table-cell">
      <style:table-cell-properties style:vertical-align="middle" style:border-line-width-top="0.0069in 0.0069in 0.0069in" fo:padding-left="0.0403in" fo:padding-right="0.0403in" fo:padding-top="0in" fo:padding-bottom="0in" fo:border-left="none" fo:border-right="0.5pt solid #000000" fo:border-top="1.5pt double #000000" fo:border-bottom="none" style:writing-mode="lr-tb"/>
    </style:style>
    <style:style style:name="Table21.Y15" style:family="table-cell">
      <style:table-cell-properties fo:background-color="#d9e2f3" style:border-line-width-top="0.0069in 0.0069in 0.0069in" style:border-line-width-bottom="0.0104in 0.0104in 0.0208in" fo:padding-left="0.0097in" fo:padding-right="0.0097in" fo:padding-top="0in" fo:padding-bottom="0in" fo:border-left="0.5pt solid #000000" fo:border-right="0.5pt solid #000000" fo:border-top="1.5pt double #000000" fo:border-bottom="3pt double #000000" style:writing-mode="lr-tb">
        <style:background-image/>
      </style:table-cell-properties>
    </style:style>
    <style:style style:name="Table21.a15" style:family="table-cell">
      <style:table-cell-properties style:vertical-align="middle" style:border-line-width-top="0.0069in 0.0069in 0.0069in" fo:padding-left="0.0403in" fo:padding-right="0.0403in" fo:padding-top="0in" fo:padding-bottom="0in" fo:border-left="none" fo:border-right="none" fo:border-top="1.5pt double #000000" fo:border-bottom="none" style:writing-mode="lr-tb"/>
    </style:style>
    <style:style style:name="Table21.b15" style:family="table-cell">
      <style:table-cell-properties style:vertical-align="middle" style:border-line-width-top="0.0069in 0.0069in 0.0069in" fo:padding-left="0.0403in" fo:padding-right="0.0403in" fo:padding-top="0in" fo:padding-bottom="0in" fo:border-left="none" fo:border-right="none" fo:border-top="1.5pt double #000000" fo:border-bottom="none" style:writing-mode="lr-tb"/>
    </style:style>
    <style:style style:name="Table21.c15" style:family="table-cell">
      <style:table-cell-properties style:vertical-align="middle" style:border-line-width-top="0.0069in 0.0069in 0.0069in" fo:padding-left="0.0403in" fo:padding-right="0.0403in" fo:padding-top="0in" fo:padding-bottom="0in" fo:border-left="none" fo:border-right="none" fo:border-top="1.5pt double #000000" fo:border-bottom="none" style:writing-mode="lr-tb"/>
    </style:style>
    <style:style style:name="Table21.d15" style:family="table-cell">
      <style:table-cell-properties style:vertical-align="middle" style:border-line-width-top="0.0069in 0.0069in 0.0069in" fo:padding-left="0.0403in" fo:padding-right="0.0403in" fo:padding-top="0in" fo:padding-bottom="0in" fo:border-left="none" fo:border-right="none" fo:border-top="1.5pt double #000000" fo:border-bottom="none" style:writing-mode="lr-tb"/>
    </style:style>
    <style:style style:name="Table21.e15" style:family="table-cell">
      <style:table-cell-properties style:vertical-align="middle" style:border-line-width-top="0.0069in 0.0069in 0.0069in" fo:padding-left="0.0403in" fo:padding-right="0.0403in" fo:padding-top="0in" fo:padding-bottom="0in" fo:border-left="none" fo:border-right="none" fo:border-top="1.5pt double #000000" fo:border-bottom="none" style:writing-mode="lr-tb"/>
    </style:style>
    <style:style style:name="Table21.f15" style:family="table-cell">
      <style:table-cell-properties style:vertical-align="middle" style:border-line-width-top="0.0069in 0.0069in 0.0069in" fo:padding-left="0.0403in" fo:padding-right="0.0403in" fo:padding-top="0in" fo:padding-bottom="0in" fo:border-left="none" fo:border-right="0.5pt solid #000000" fo:border-top="1.5pt double #000000" fo:border-bottom="none" style:writing-mode="lr-tb"/>
    </style:style>
    <style:style style:name="Table21.A16" style:family="table-cell">
      <style:table-cell-properties fo:background-color="#e2efd9" fo:padding-left="0.0403in" fo:padding-right="0.0403in" fo:padding-top="0in" fo:padding-bottom="0in" fo:border-left="0.5pt solid #000000" fo:border-right="none" fo:border-top="0.5pt solid #000000" fo:border-bottom="0.5pt solid #000000" style:writing-mode="lr-tb">
        <style:background-image/>
      </style:table-cell-properties>
    </style:style>
    <style:style style:name="Table21.B16" style:family="table-cell">
      <style:table-cell-properties style:vertical-align="middle" fo:padding-left="0.0403in" fo:padding-right="0.0403in" fo:padding-top="0in" fo:padding-bottom="0in" fo:border-left="0.5pt solid #000000" fo:border-right="none" fo:border-top="none" fo:border-bottom="none" style:writing-mode="lr-tb"/>
    </style:style>
    <style:style style:name="Table21.C16" style:family="table-cell">
      <style:table-cell-properties style:vertical-align="middle" fo:padding-left="0.0403in" fo:padding-right="0.0403in" fo:padding-top="0in" fo:padding-bottom="0in" fo:border="none" style:writing-mode="lr-tb"/>
    </style:style>
    <style:style style:name="Table21.D16" style:family="table-cell">
      <style:table-cell-properties style:vertical-align="middle" fo:padding-left="0.0403in" fo:padding-right="0.0403in" fo:padding-top="0in" fo:padding-bottom="0in" fo:border="none" style:writing-mode="lr-tb"/>
    </style:style>
    <style:style style:name="Table21.E16" style:family="table-cell">
      <style:table-cell-properties style:vertical-align="middle" fo:padding-left="0.0403in" fo:padding-right="0.0403in" fo:padding-top="0in" fo:padding-bottom="0in" fo:border="none" style:writing-mode="lr-tb"/>
    </style:style>
    <style:style style:name="Table21.F16" style:family="table-cell">
      <style:table-cell-properties style:vertical-align="middle" fo:padding-left="0.0403in" fo:padding-right="0.0403in" fo:padding-top="0in" fo:padding-bottom="0in" fo:border="none" style:writing-mode="lr-tb"/>
    </style:style>
    <style:style style:name="Table21.G16" style:family="table-cell">
      <style:table-cell-properties style:vertical-align="middle" fo:padding-left="0.0403in" fo:padding-right="0.0403in" fo:padding-top="0in" fo:padding-bottom="0in" fo:border="none" style:writing-mode="lr-tb"/>
    </style:style>
    <style:style style:name="Table21.H16" style:family="table-cell">
      <style:table-cell-properties style:vertical-align="middle" fo:padding-left="0.0403in" fo:padding-right="0.0403in" fo:padding-top="0in" fo:padding-bottom="0in" fo:border-left="none" fo:border-right="0.5pt solid #000000" fo:border-top="none" fo:border-bottom="none" style:writing-mode="lr-tb"/>
    </style:style>
    <style:style style:name="Table21.I16" style:family="table-cell">
      <style:table-cell-properties fo:background-color="#ffffcc" fo:padding-left="0.0097in" fo:padding-right="0.0097in" fo:padding-top="0in" fo:padding-bottom="0in" fo:border="0.5pt solid #000000" style:writing-mode="lr-tb">
        <style:background-image/>
      </style:table-cell-properties>
    </style:style>
    <style:style style:name="Table21.J16" style:family="table-cell">
      <style:table-cell-properties style:vertical-align="middle" fo:padding-left="0.0403in" fo:padding-right="0.0403in" fo:padding-top="0in" fo:padding-bottom="0in" fo:border-left="0.5pt solid #000000" fo:border-right="none" fo:border-top="none" fo:border-bottom="none" style:writing-mode="lr-tb"/>
    </style:style>
    <style:style style:name="Table21.K16" style:family="table-cell">
      <style:table-cell-properties style:vertical-align="middle" fo:padding-left="0.0403in" fo:padding-right="0.0403in" fo:padding-top="0in" fo:padding-bottom="0in" fo:border="none" style:writing-mode="lr-tb"/>
    </style:style>
    <style:style style:name="Table21.L16" style:family="table-cell">
      <style:table-cell-properties style:vertical-align="middle" fo:padding-left="0.0403in" fo:padding-right="0.0403in" fo:padding-top="0in" fo:padding-bottom="0in" fo:border="none" style:writing-mode="lr-tb"/>
    </style:style>
    <style:style style:name="Table21.M16" style:family="table-cell">
      <style:table-cell-properties style:vertical-align="middle" fo:padding-left="0.0403in" fo:padding-right="0.0403in" fo:padding-top="0in" fo:padding-bottom="0in" fo:border="none" style:writing-mode="lr-tb"/>
    </style:style>
    <style:style style:name="Table21.N16" style:family="table-cell">
      <style:table-cell-properties style:vertical-align="middle" fo:padding-left="0.0403in" fo:padding-right="0.0403in" fo:padding-top="0in" fo:padding-bottom="0in" fo:border="none" style:writing-mode="lr-tb"/>
    </style:style>
    <style:style style:name="Table21.O16" style:family="table-cell">
      <style:table-cell-properties style:vertical-align="middle" fo:padding-left="0.0403in" fo:padding-right="0.0403in" fo:padding-top="0in" fo:padding-bottom="0in" fo:border="none" style:writing-mode="lr-tb"/>
    </style:style>
    <style:style style:name="Table21.P16" style:family="table-cell">
      <style:table-cell-properties style:vertical-align="middle" fo:padding-left="0.0403in" fo:padding-right="0.0403in" fo:padding-top="0in" fo:padding-bottom="0in" fo:border-left="none" fo:border-right="0.5pt solid #000000" fo:border-top="none" fo:border-bottom="none" style:writing-mode="lr-tb"/>
    </style:style>
    <style:style style:name="Table21.Q16" style:family="table-cell">
      <style:table-cell-properties fo:background-color="#ffe599" fo:padding-left="0.0097in" fo:padding-right="0.0097in" fo:padding-top="0in" fo:padding-bottom="0in" fo:border="0.5pt solid #000000" style:writing-mode="lr-tb">
        <style:background-image/>
      </style:table-cell-properties>
    </style:style>
    <style:style style:name="Table21.R16" style:family="table-cell">
      <style:table-cell-properties style:vertical-align="middle" fo:padding-left="0.0403in" fo:padding-right="0.0403in" fo:padding-top="0in" fo:padding-bottom="0in" fo:border-left="0.5pt solid #000000" fo:border-right="none" fo:border-top="none" fo:border-bottom="none" style:writing-mode="lr-tb"/>
    </style:style>
    <style:style style:name="Table21.S16" style:family="table-cell">
      <style:table-cell-properties style:vertical-align="middle" fo:padding-left="0.0403in" fo:padding-right="0.0403in" fo:padding-top="0in" fo:padding-bottom="0in" fo:border="none" style:writing-mode="lr-tb"/>
    </style:style>
    <style:style style:name="Table21.T16" style:family="table-cell">
      <style:table-cell-properties style:vertical-align="middle" fo:padding-left="0.0403in" fo:padding-right="0.0403in" fo:padding-top="0in" fo:padding-bottom="0in" fo:border="none" style:writing-mode="lr-tb"/>
    </style:style>
    <style:style style:name="Table21.U16" style:family="table-cell">
      <style:table-cell-properties style:vertical-align="middle" fo:padding-left="0.0403in" fo:padding-right="0.0403in" fo:padding-top="0in" fo:padding-bottom="0in" fo:border="none" style:writing-mode="lr-tb"/>
    </style:style>
    <style:style style:name="Table21.V16" style:family="table-cell">
      <style:table-cell-properties style:vertical-align="middle" fo:padding-left="0.0403in" fo:padding-right="0.0403in" fo:padding-top="0in" fo:padding-bottom="0in" fo:border="none" style:writing-mode="lr-tb"/>
    </style:style>
    <style:style style:name="Table21.W16" style:family="table-cell">
      <style:table-cell-properties style:vertical-align="middle" fo:padding-left="0.0403in" fo:padding-right="0.0403in" fo:padding-top="0in" fo:padding-bottom="0in" fo:border="none" style:writing-mode="lr-tb"/>
    </style:style>
    <style:style style:name="Table21.X16" style:family="table-cell">
      <style:table-cell-properties style:vertical-align="middle" fo:padding-left="0.0403in" fo:padding-right="0.0403in" fo:padding-top="0in" fo:padding-bottom="0in" fo:border-left="none" fo:border-right="0.5pt solid #000000" fo:border-top="none" fo:border-bottom="none" style:writing-mode="lr-tb"/>
    </style:style>
    <style:style style:name="Table21.Y16" style:family="table-cell">
      <style:table-cell-properties style:vertical-align="middle" fo:background-color="#d9e2f3" fo:padding-left="0.0097in" fo:padding-right="0.0097in" fo:padding-top="0in" fo:padding-bottom="0in" fo:border="0.5pt solid #000000" style:writing-mode="lr-tb">
        <style:background-image/>
      </style:table-cell-properties>
    </style:style>
    <style:style style:name="Table21.Z16" style:family="table-cell">
      <style:table-cell-properties style:vertical-align="middle" fo:padding-left="0.0403in" fo:padding-right="0.0403in" fo:padding-top="0in" fo:padding-bottom="0in" fo:border-left="0.5pt solid #000000" fo:border-right="none" fo:border-top="none" fo:border-bottom="none" style:writing-mode="lr-tb"/>
    </style:style>
    <style:style style:name="Table21.a16" style:family="table-cell">
      <style:table-cell-properties style:vertical-align="middle" fo:padding-left="0.0403in" fo:padding-right="0.0403in" fo:padding-top="0in" fo:padding-bottom="0in" fo:border="none" style:writing-mode="lr-tb"/>
    </style:style>
    <style:style style:name="Table21.b16" style:family="table-cell">
      <style:table-cell-properties style:vertical-align="middle" fo:padding-left="0.0403in" fo:padding-right="0.0403in" fo:padding-top="0in" fo:padding-bottom="0in" fo:border="none" style:writing-mode="lr-tb"/>
    </style:style>
    <style:style style:name="Table21.c16" style:family="table-cell">
      <style:table-cell-properties style:vertical-align="middle" fo:padding-left="0.0403in" fo:padding-right="0.0403in" fo:padding-top="0in" fo:padding-bottom="0in" fo:border="none" style:writing-mode="lr-tb"/>
    </style:style>
    <style:style style:name="Table21.d16" style:family="table-cell">
      <style:table-cell-properties style:vertical-align="middle" fo:padding-left="0.0403in" fo:padding-right="0.0403in" fo:padding-top="0in" fo:padding-bottom="0in" fo:border="none" style:writing-mode="lr-tb"/>
    </style:style>
    <style:style style:name="Table21.e16" style:family="table-cell">
      <style:table-cell-properties style:vertical-align="middle" fo:background-color="#d5dce4" fo:padding-left="0.0403in" fo:padding-right="0.0403in" fo:padding-top="0in" fo:padding-bottom="0in" fo:border="none" style:writing-mode="lr-tb">
        <style:background-image/>
      </style:table-cell-properties>
    </style:style>
    <style:style style:name="Table21.f16" style:family="table-cell">
      <style:table-cell-properties style:vertical-align="middle" fo:padding-left="0.0403in" fo:padding-right="0.0403in" fo:padding-top="0in" fo:padding-bottom="0in" fo:border-left="none" fo:border-right="0.5pt solid #000000" fo:border-top="none" fo:border-bottom="none" style:writing-mode="lr-tb"/>
    </style:style>
    <style:style style:name="Table21.A17" style:family="table-cell">
      <style:table-cell-properties fo:background-color="#e2efd9" fo:padding-left="0.0403in" fo:padding-right="0.0403in" fo:padding-top="0in" fo:padding-bottom="0in" fo:border-left="0.5pt solid #000000" fo:border-right="none" fo:border-top="0.5pt solid #000000" fo:border-bottom="0.5pt solid #000000" style:writing-mode="lr-tb">
        <style:background-image/>
      </style:table-cell-properties>
    </style:style>
    <style:style style:name="Table21.B17" style:family="table-cell">
      <style:table-cell-properties style:vertical-align="middle" fo:background-color="#b4c6e7" fo:padding-left="0.0403in" fo:padding-right="0.0403in" fo:padding-top="0in" fo:padding-bottom="0in" fo:border-left="0.5pt solid #000000" fo:border-right="none" fo:border-top="none" fo:border-bottom="none" style:writing-mode="lr-tb">
        <style:background-image/>
      </style:table-cell-properties>
    </style:style>
    <style:style style:name="Table21.C17" style:family="table-cell">
      <style:table-cell-properties style:vertical-align="middle" fo:padding-left="0.0403in" fo:padding-right="0.0403in" fo:padding-top="0in" fo:padding-bottom="0in" fo:border="none" style:writing-mode="lr-tb"/>
    </style:style>
    <style:style style:name="Table21.D17" style:family="table-cell">
      <style:table-cell-properties style:vertical-align="middle" fo:padding-left="0.0403in" fo:padding-right="0.0403in" fo:padding-top="0in" fo:padding-bottom="0in" fo:border="none" style:writing-mode="lr-tb"/>
    </style:style>
    <style:style style:name="Table21.E17" style:family="table-cell">
      <style:table-cell-properties style:vertical-align="middle" fo:padding-left="0.0403in" fo:padding-right="0.0403in" fo:padding-top="0in" fo:padding-bottom="0in" fo:border="none" style:writing-mode="lr-tb"/>
    </style:style>
    <style:style style:name="Table21.F17" style:family="table-cell">
      <style:table-cell-properties style:vertical-align="middle" fo:padding-left="0.0403in" fo:padding-right="0.0403in" fo:padding-top="0in" fo:padding-bottom="0in" fo:border="none" style:writing-mode="lr-tb"/>
    </style:style>
    <style:style style:name="Table21.G17" style:family="table-cell">
      <style:table-cell-properties style:vertical-align="middle" fo:padding-left="0.0403in" fo:padding-right="0.0403in" fo:padding-top="0in" fo:padding-bottom="0in" fo:border="none" style:writing-mode="lr-tb"/>
    </style:style>
    <style:style style:name="Table21.H17" style:family="table-cell">
      <style:table-cell-properties style:vertical-align="middle" fo:padding-left="0.0403in" fo:padding-right="0.0403in" fo:padding-top="0in" fo:padding-bottom="0in" fo:border-left="none" fo:border-right="0.5pt solid #000000" fo:border-top="none" fo:border-bottom="none" style:writing-mode="lr-tb"/>
    </style:style>
    <style:style style:name="Table21.I17" style:family="table-cell">
      <style:table-cell-properties fo:background-color="#ffffcc" fo:padding-left="0.0097in" fo:padding-right="0.0097in" fo:padding-top="0in" fo:padding-bottom="0in" fo:border="0.5pt solid #000000" style:writing-mode="lr-tb">
        <style:background-image/>
      </style:table-cell-properties>
    </style:style>
    <style:style style:name="Table21.J17" style:family="table-cell">
      <style:table-cell-properties style:vertical-align="middle" fo:padding-left="0.0403in" fo:padding-right="0.0403in" fo:padding-top="0in" fo:padding-bottom="0in" fo:border-left="0.5pt solid #000000" fo:border-right="none" fo:border-top="none" fo:border-bottom="none" style:writing-mode="lr-tb"/>
    </style:style>
    <style:style style:name="Table21.K17" style:family="table-cell">
      <style:table-cell-properties style:vertical-align="middle" fo:padding-left="0.0403in" fo:padding-right="0.0403in" fo:padding-top="0in" fo:padding-bottom="0in" fo:border="none" style:writing-mode="lr-tb"/>
    </style:style>
    <style:style style:name="Table21.L17" style:family="table-cell">
      <style:table-cell-properties style:vertical-align="middle" fo:padding-left="0.0403in" fo:padding-right="0.0403in" fo:padding-top="0in" fo:padding-bottom="0in" fo:border="none" style:writing-mode="lr-tb"/>
    </style:style>
    <style:style style:name="Table21.M17" style:family="table-cell">
      <style:table-cell-properties style:vertical-align="middle" fo:padding-left="0.0403in" fo:padding-right="0.0403in" fo:padding-top="0in" fo:padding-bottom="0in" fo:border="none" style:writing-mode="lr-tb"/>
    </style:style>
    <style:style style:name="Table21.N17" style:family="table-cell">
      <style:table-cell-properties style:vertical-align="middle" fo:padding-left="0.0403in" fo:padding-right="0.0403in" fo:padding-top="0in" fo:padding-bottom="0in" fo:border="none" style:writing-mode="lr-tb"/>
    </style:style>
    <style:style style:name="Table21.O17" style:family="table-cell">
      <style:table-cell-properties style:vertical-align="middle" fo:padding-left="0.0403in" fo:padding-right="0.0403in" fo:padding-top="0in" fo:padding-bottom="0in" fo:border="none" style:writing-mode="lr-tb"/>
    </style:style>
    <style:style style:name="Table21.P17" style:family="table-cell">
      <style:table-cell-properties style:vertical-align="middle" fo:padding-left="0.0403in" fo:padding-right="0.0403in" fo:padding-top="0in" fo:padding-bottom="0in" fo:border-left="none" fo:border-right="0.5pt solid #000000" fo:border-top="none" fo:border-bottom="none" style:writing-mode="lr-tb"/>
    </style:style>
    <style:style style:name="Table21.Q17" style:family="table-cell">
      <style:table-cell-properties fo:background-color="#ffe599" fo:padding-left="0.0097in" fo:padding-right="0.0097in" fo:padding-top="0in" fo:padding-bottom="0in" fo:border="0.5pt solid #000000" style:writing-mode="lr-tb">
        <style:background-image/>
      </style:table-cell-properties>
    </style:style>
    <style:style style:name="Table21.R17" style:family="table-cell">
      <style:table-cell-properties style:vertical-align="middle" fo:padding-left="0.0403in" fo:padding-right="0.0403in" fo:padding-top="0in" fo:padding-bottom="0in" fo:border-left="0.5pt solid #000000" fo:border-right="none" fo:border-top="none" fo:border-bottom="none" style:writing-mode="lr-tb"/>
    </style:style>
    <style:style style:name="Table21.S17" style:family="table-cell">
      <style:table-cell-properties style:vertical-align="middle" fo:padding-left="0.0403in" fo:padding-right="0.0403in" fo:padding-top="0in" fo:padding-bottom="0in" fo:border="none" style:writing-mode="lr-tb"/>
    </style:style>
    <style:style style:name="Table21.T17" style:family="table-cell">
      <style:table-cell-properties style:vertical-align="middle" fo:padding-left="0.0403in" fo:padding-right="0.0403in" fo:padding-top="0in" fo:padding-bottom="0in" fo:border="none" style:writing-mode="lr-tb"/>
    </style:style>
    <style:style style:name="Table21.U17" style:family="table-cell">
      <style:table-cell-properties style:vertical-align="middle" fo:padding-left="0.0403in" fo:padding-right="0.0403in" fo:padding-top="0in" fo:padding-bottom="0in" fo:border="none" style:writing-mode="lr-tb"/>
    </style:style>
    <style:style style:name="Table21.V17" style:family="table-cell">
      <style:table-cell-properties style:vertical-align="middle" fo:padding-left="0.0403in" fo:padding-right="0.0403in" fo:padding-top="0in" fo:padding-bottom="0in" fo:border="none" style:writing-mode="lr-tb"/>
    </style:style>
    <style:style style:name="Table21.W17" style:family="table-cell">
      <style:table-cell-properties style:vertical-align="middle" fo:padding-left="0.0403in" fo:padding-right="0.0403in" fo:padding-top="0in" fo:padding-bottom="0in" fo:border="none" style:writing-mode="lr-tb"/>
    </style:style>
    <style:style style:name="Table21.X17" style:family="table-cell">
      <style:table-cell-properties style:vertical-align="middle" fo:padding-left="0.0403in" fo:padding-right="0.0403in" fo:padding-top="0in" fo:padding-bottom="0in" fo:border-left="none" fo:border-right="0.5pt solid #000000" fo:border-top="none" fo:border-bottom="none" style:writing-mode="lr-tb"/>
    </style:style>
    <style:style style:name="Table21.Y17" style:family="table-cell">
      <style:table-cell-properties fo:background-color="#d9e2f3" fo:padding-left="0.0097in" fo:padding-right="0.0097in" fo:padding-top="0in" fo:padding-bottom="0in" fo:border="0.5pt solid #000000" style:writing-mode="lr-tb">
        <style:background-image/>
      </style:table-cell-properties>
    </style:style>
    <style:style style:name="Table21.Z17" style:family="table-cell">
      <style:table-cell-properties style:vertical-align="middle" fo:background-color="#d5dce4" fo:padding-left="0.0403in" fo:padding-right="0.0403in" fo:padding-top="0in" fo:padding-bottom="0in" fo:border-left="0.5pt solid #000000" fo:border-right="none" fo:border-top="none" fo:border-bottom="none" style:writing-mode="lr-tb">
        <style:background-image/>
      </style:table-cell-properties>
    </style:style>
    <style:style style:name="Table21.b17" style:family="table-cell">
      <style:table-cell-properties style:vertical-align="middle" fo:padding-left="0.0403in" fo:padding-right="0.0403in" fo:padding-top="0in" fo:padding-bottom="0in" fo:border="none" style:writing-mode="lr-tb"/>
    </style:style>
    <style:style style:name="Table21.c17" style:family="table-cell">
      <style:table-cell-properties style:vertical-align="middle" fo:padding-left="0.0403in" fo:padding-right="0.0403in" fo:padding-top="0in" fo:padding-bottom="0in" fo:border="none" style:writing-mode="lr-tb"/>
    </style:style>
    <style:style style:name="Table21.d17" style:family="table-cell">
      <style:table-cell-properties style:vertical-align="middle" fo:padding-left="0.0403in" fo:padding-right="0.0403in" fo:padding-top="0in" fo:padding-bottom="0in" fo:border="none" style:writing-mode="lr-tb"/>
    </style:style>
    <style:style style:name="Table21.e17" style:family="table-cell">
      <style:table-cell-properties style:vertical-align="middle" fo:padding-left="0.0403in" fo:padding-right="0.0403in" fo:padding-top="0in" fo:padding-bottom="0in" fo:border="none" style:writing-mode="lr-tb"/>
    </style:style>
    <style:style style:name="Table21.f17" style:family="table-cell">
      <style:table-cell-properties style:vertical-align="middle" fo:padding-left="0.0403in" fo:padding-right="0.0403in" fo:padding-top="0in" fo:padding-bottom="0in" fo:border-left="none" fo:border-right="0.5pt solid #000000" fo:border-top="none" fo:border-bottom="none" style:writing-mode="lr-tb"/>
    </style:style>
    <style:style style:name="Table21.A18" style:family="table-cell">
      <style:table-cell-properties fo:background-color="#e2efd9" fo:padding-left="0.0403in" fo:padding-right="0.0403in" fo:padding-top="0in" fo:padding-bottom="0in" fo:border-left="0.5pt solid #000000" fo:border-right="none" fo:border-top="0.5pt solid #000000" fo:border-bottom="0.5pt solid #000000" style:writing-mode="lr-tb">
        <style:background-image/>
      </style:table-cell-properties>
    </style:style>
    <style:style style:name="Table21.B18" style:family="table-cell">
      <style:table-cell-properties style:vertical-align="middle" fo:padding-left="0.0403in" fo:padding-right="0.0403in" fo:padding-top="0in" fo:padding-bottom="0in" fo:border-left="0.5pt solid #000000" fo:border-right="none" fo:border-top="none" fo:border-bottom="none" style:writing-mode="lr-tb"/>
    </style:style>
    <style:style style:name="Table21.C18" style:family="table-cell">
      <style:table-cell-properties style:vertical-align="middle" fo:padding-left="0.0403in" fo:padding-right="0.0403in" fo:padding-top="0in" fo:padding-bottom="0in" fo:border="none" style:writing-mode="lr-tb"/>
    </style:style>
    <style:style style:name="Table21.D18" style:family="table-cell">
      <style:table-cell-properties style:vertical-align="middle" fo:padding-left="0.0403in" fo:padding-right="0.0403in" fo:padding-top="0in" fo:padding-bottom="0in" fo:border="none" style:writing-mode="lr-tb"/>
    </style:style>
    <style:style style:name="Table21.E18" style:family="table-cell">
      <style:table-cell-properties style:vertical-align="middle" fo:padding-left="0.0403in" fo:padding-right="0.0403in" fo:padding-top="0in" fo:padding-bottom="0in" fo:border="none" style:writing-mode="lr-tb"/>
    </style:style>
    <style:style style:name="Table21.F18" style:family="table-cell">
      <style:table-cell-properties style:vertical-align="middle" fo:padding-left="0.0403in" fo:padding-right="0.0403in" fo:padding-top="0in" fo:padding-bottom="0in" fo:border="none" style:writing-mode="lr-tb"/>
    </style:style>
    <style:style style:name="Table21.G18" style:family="table-cell">
      <style:table-cell-properties style:vertical-align="middle" fo:padding-left="0.0403in" fo:padding-right="0.0403in" fo:padding-top="0in" fo:padding-bottom="0in" fo:border="none" style:writing-mode="lr-tb"/>
    </style:style>
    <style:style style:name="Table21.H18" style:family="table-cell">
      <style:table-cell-properties style:vertical-align="middle" fo:padding-left="0.0403in" fo:padding-right="0.0403in" fo:padding-top="0in" fo:padding-bottom="0in" fo:border-left="none" fo:border-right="0.5pt solid #000000" fo:border-top="none" fo:border-bottom="none" style:writing-mode="lr-tb"/>
    </style:style>
    <style:style style:name="Table21.I18" style:family="table-cell">
      <style:table-cell-properties style:vertical-align="middle" fo:background-color="#ffffcc" fo:padding-left="0.0097in" fo:padding-right="0.0097in" fo:padding-top="0in" fo:padding-bottom="0in" fo:border="0.5pt solid #000000" style:writing-mode="lr-tb">
        <style:background-image/>
      </style:table-cell-properties>
    </style:style>
    <style:style style:name="Table21.K18" style:family="table-cell">
      <style:table-cell-properties style:vertical-align="middle" fo:padding-left="0.0403in" fo:padding-right="0.0403in" fo:padding-top="0in" fo:padding-bottom="0in" fo:border="none" style:writing-mode="lr-tb"/>
    </style:style>
    <style:style style:name="Table21.L18" style:family="table-cell">
      <style:table-cell-properties style:vertical-align="middle" fo:padding-left="0.0403in" fo:padding-right="0.0403in" fo:padding-top="0in" fo:padding-bottom="0in" fo:border="none" style:writing-mode="lr-tb"/>
    </style:style>
    <style:style style:name="Table21.M18" style:family="table-cell">
      <style:table-cell-properties style:vertical-align="middle" fo:padding-left="0.0403in" fo:padding-right="0.0403in" fo:padding-top="0in" fo:padding-bottom="0in" fo:border="none" style:writing-mode="lr-tb"/>
    </style:style>
    <style:style style:name="Table21.N18" style:family="table-cell">
      <style:table-cell-properties style:vertical-align="middle" fo:padding-left="0.0403in" fo:padding-right="0.0403in" fo:padding-top="0in" fo:padding-bottom="0in" fo:border="none" style:writing-mode="lr-tb"/>
    </style:style>
    <style:style style:name="Table21.O18" style:family="table-cell">
      <style:table-cell-properties style:vertical-align="middle" fo:padding-left="0.0403in" fo:padding-right="0.0403in" fo:padding-top="0in" fo:padding-bottom="0in" fo:border="none" style:writing-mode="lr-tb"/>
    </style:style>
    <style:style style:name="Table21.P18" style:family="table-cell">
      <style:table-cell-properties style:vertical-align="middle" fo:padding-left="0.0403in" fo:padding-right="0.0403in" fo:padding-top="0in" fo:padding-bottom="0in" fo:border-left="none" fo:border-right="0.5pt solid #000000" fo:border-top="none" fo:border-bottom="none" style:writing-mode="lr-tb"/>
    </style:style>
    <style:style style:name="Table21.Q18" style:family="table-cell">
      <style:table-cell-properties style:vertical-align="middle" fo:background-color="#ffe599" fo:padding-left="0.0097in" fo:padding-right="0.0097in" fo:padding-top="0in" fo:padding-bottom="0in" fo:border="0.5pt solid #000000" style:writing-mode="lr-tb">
        <style:background-image/>
      </style:table-cell-properties>
    </style:style>
    <style:style style:name="Table21.R18" style:family="table-cell">
      <style:table-cell-properties style:vertical-align="middle" fo:padding-left="0.0403in" fo:padding-right="0.0403in" fo:padding-top="0in" fo:padding-bottom="0in" fo:border-left="0.5pt solid #000000" fo:border-right="none" fo:border-top="none" fo:border-bottom="none" style:writing-mode="lr-tb"/>
    </style:style>
    <style:style style:name="Table21.S18" style:family="table-cell">
      <style:table-cell-properties style:vertical-align="middle" fo:padding-left="0.0403in" fo:padding-right="0.0403in" fo:padding-top="0in" fo:padding-bottom="0in" fo:border="none" style:writing-mode="lr-tb"/>
    </style:style>
    <style:style style:name="Table21.T18" style:family="table-cell">
      <style:table-cell-properties style:vertical-align="middle" fo:padding-left="0.0403in" fo:padding-right="0.0403in" fo:padding-top="0in" fo:padding-bottom="0in" fo:border="none" style:writing-mode="lr-tb"/>
    </style:style>
    <style:style style:name="Table21.Y18" style:family="table-cell">
      <style:table-cell-properties fo:background-color="#d9e2f3" fo:padding-left="0.0097in" fo:padding-right="0.0097in" fo:padding-top="0in" fo:padding-bottom="0in" fo:border="0.5pt solid #000000" style:writing-mode="lr-tb">
        <style:background-image/>
      </style:table-cell-properties>
    </style:style>
    <style:style style:name="Table21.Z18" style:family="table-cell">
      <style:table-cell-properties style:vertical-align="middle" fo:padding-left="0.0403in" fo:padding-right="0.0403in" fo:padding-top="0in" fo:padding-bottom="0in" fo:border-left="0.5pt solid #000000" fo:border-right="none" fo:border-top="none" fo:border-bottom="none" style:writing-mode="lr-tb"/>
    </style:style>
    <style:style style:name="Table21.a18" style:family="table-cell">
      <style:table-cell-properties style:vertical-align="middle" fo:padding-left="0.0403in" fo:padding-right="0.0403in" fo:padding-top="0in" fo:padding-bottom="0in" fo:border="none" style:writing-mode="lr-tb"/>
    </style:style>
    <style:style style:name="Table21.b18" style:family="table-cell">
      <style:table-cell-properties style:vertical-align="middle" fo:padding-left="0.0403in" fo:padding-right="0.0403in" fo:padding-top="0in" fo:padding-bottom="0in" fo:border="none" style:writing-mode="lr-tb"/>
    </style:style>
    <style:style style:name="Table21.c18" style:family="table-cell">
      <style:table-cell-properties style:vertical-align="middle" fo:padding-left="0.0403in" fo:padding-right="0.0403in" fo:padding-top="0in" fo:padding-bottom="0in" fo:border="none" style:writing-mode="lr-tb"/>
    </style:style>
    <style:style style:name="Table21.d18" style:family="table-cell">
      <style:table-cell-properties style:vertical-align="middle" fo:padding-left="0.0403in" fo:padding-right="0.0403in" fo:padding-top="0in" fo:padding-bottom="0in" fo:border="none" style:writing-mode="lr-tb"/>
    </style:style>
    <style:style style:name="Table21.e18" style:family="table-cell">
      <style:table-cell-properties style:vertical-align="middle" fo:padding-left="0.0403in" fo:padding-right="0.0403in" fo:padding-top="0in" fo:padding-bottom="0in" fo:border="none" style:writing-mode="lr-tb"/>
    </style:style>
    <style:style style:name="Table21.f18" style:family="table-cell">
      <style:table-cell-properties style:vertical-align="middle" fo:padding-left="0.0403in" fo:padding-right="0.0403in" fo:padding-top="0in" fo:padding-bottom="0in" fo:border-left="none" fo:border-right="0.5pt solid #000000" fo:border-top="none" fo:border-bottom="none" style:writing-mode="lr-tb"/>
    </style:style>
    <style:style style:name="Table21.19" style:family="table-row">
      <style:table-row-properties style:min-row-height="0.0743in" fo:keep-together="auto"/>
    </style:style>
    <style:style style:name="Table21.A19" style:family="table-cell">
      <style:table-cell-properties fo:background-color="#e2efd9" style:border-line-width-bottom="0.0104in 0.0104in 0.0208in" fo:padding-left="0.0403in" fo:padding-right="0.0403in" fo:padding-top="0in" fo:padding-bottom="0in" fo:border-left="0.5pt solid #000000" fo:border-right="none" fo:border-top="0.5pt solid #000000" fo:border-bottom="3pt double #000000" style:writing-mode="lr-tb">
        <style:background-image/>
      </style:table-cell-properties>
    </style:style>
    <style:style style:name="Table21.B19" style:family="table-cell">
      <style:table-cell-properties style:vertical-align="middle" style:border-line-width-bottom="0.0104in 0.0104in 0.0208in" fo:padding-left="0.0403in" fo:padding-right="0.0403in" fo:padding-top="0in" fo:padding-bottom="0in" fo:border-left="0.5pt solid #000000" fo:border-right="none" fo:border-top="none" fo:border-bottom="3pt double #000000" style:writing-mode="lr-tb"/>
    </style:style>
    <style:style style:name="Table21.C19" style:family="table-cell">
      <style:table-cell-properties style:vertical-align="middle" style:border-line-width-bottom="0.0104in 0.0104in 0.0208in" fo:padding-left="0.0403in" fo:padding-right="0.0403in" fo:padding-top="0in" fo:padding-bottom="0in" fo:border-left="none" fo:border-right="none" fo:border-top="none" fo:border-bottom="3pt double #000000" style:writing-mode="lr-tb"/>
    </style:style>
    <style:style style:name="Table21.D19" style:family="table-cell">
      <style:table-cell-properties style:vertical-align="middle" fo:background-color="#aeaaaa" style:border-line-width-bottom="0.0104in 0.0104in 0.0208in" fo:padding-left="0.0403in" fo:padding-right="0.0403in" fo:padding-top="0in" fo:padding-bottom="0in" fo:border-left="none" fo:border-right="none" fo:border-top="none" fo:border-bottom="3pt double #000000" style:writing-mode="lr-tb">
        <style:background-image/>
      </style:table-cell-properties>
    </style:style>
    <style:style style:name="Table21.E19" style:family="table-cell">
      <style:table-cell-properties style:vertical-align="middle" style:border-line-width-bottom="0.0104in 0.0104in 0.0208in" fo:padding-left="0.0403in" fo:padding-right="0.0403in" fo:padding-top="0in" fo:padding-bottom="0in" fo:border-left="none" fo:border-right="none" fo:border-top="none" fo:border-bottom="3pt double #000000" style:writing-mode="lr-tb"/>
    </style:style>
    <style:style style:name="Table21.F19" style:family="table-cell">
      <style:table-cell-properties style:vertical-align="middle" style:border-line-width-bottom="0.0104in 0.0104in 0.0208in" fo:padding-left="0.0403in" fo:padding-right="0.0403in" fo:padding-top="0in" fo:padding-bottom="0in" fo:border-left="none" fo:border-right="none" fo:border-top="none" fo:border-bottom="3pt double #000000" style:writing-mode="lr-tb"/>
    </style:style>
    <style:style style:name="Table21.G19" style:family="table-cell">
      <style:table-cell-properties style:vertical-align="middle" style:border-line-width-bottom="0.0104in 0.0104in 0.0208in" fo:padding-left="0.0403in" fo:padding-right="0.0403in" fo:padding-top="0in" fo:padding-bottom="0in" fo:border-left="none" fo:border-right="none" fo:border-top="none" fo:border-bottom="3pt double #000000" style:writing-mode="lr-tb"/>
    </style:style>
    <style:style style:name="Table21.H19" style:family="table-cell">
      <style:table-cell-properties style:vertical-align="middle" style:border-line-width-bottom="0.0104in 0.0104in 0.0208in" fo:padding-left="0.0403in" fo:padding-right="0.0403in" fo:padding-top="0in" fo:padding-bottom="0in" fo:border-left="none" fo:border-right="0.5pt solid #000000" fo:border-top="none" fo:border-bottom="3pt double #000000" style:writing-mode="lr-tb"/>
    </style:style>
    <style:style style:name="Table21.I19" style:family="table-cell">
      <style:table-cell-properties fo:background-color="#ffffcc" style:border-line-width-bottom="0.0104in 0.0104in 0.0208in" fo:padding-left="0.0097in" fo:padding-right="0.0097in" fo:padding-top="0in" fo:padding-bottom="0in" fo:border-left="0.5pt solid #000000" fo:border-right="0.5pt solid #000000" fo:border-top="0.5pt solid #000000" fo:border-bottom="3pt double #000000" style:writing-mode="lr-tb">
        <style:background-image/>
      </style:table-cell-properties>
    </style:style>
    <style:style style:name="Table21.J19" style:family="table-cell">
      <style:table-cell-properties style:vertical-align="middle" style:border-line-width-bottom="0.0104in 0.0104in 0.0208in" fo:padding-left="0.0403in" fo:padding-right="0.0403in" fo:padding-top="0in" fo:padding-bottom="0in" fo:border-left="0.5pt solid #000000" fo:border-right="none" fo:border-top="none" fo:border-bottom="3pt double #000000" style:writing-mode="lr-tb"/>
    </style:style>
    <style:style style:name="Table21.K19" style:family="table-cell">
      <style:table-cell-properties style:vertical-align="middle" style:border-line-width-bottom="0.0104in 0.0104in 0.0208in" fo:padding-left="0.0403in" fo:padding-right="0.0403in" fo:padding-top="0in" fo:padding-bottom="0in" fo:border-left="none" fo:border-right="none" fo:border-top="none" fo:border-bottom="3pt double #000000" style:writing-mode="lr-tb"/>
    </style:style>
    <style:style style:name="Table21.M19" style:family="table-cell">
      <style:table-cell-properties style:vertical-align="middle" style:border-line-width-bottom="0.0104in 0.0104in 0.0208in" fo:padding-left="0.0403in" fo:padding-right="0.0403in" fo:padding-top="0in" fo:padding-bottom="0in" fo:border-left="none" fo:border-right="none" fo:border-top="none" fo:border-bottom="3pt double #000000" style:writing-mode="lr-tb"/>
    </style:style>
    <style:style style:name="Table21.N19" style:family="table-cell">
      <style:table-cell-properties style:vertical-align="middle" style:border-line-width-bottom="0.0104in 0.0104in 0.0208in" fo:padding-left="0.0403in" fo:padding-right="0.0403in" fo:padding-top="0in" fo:padding-bottom="0in" fo:border-left="none" fo:border-right="none" fo:border-top="none" fo:border-bottom="3pt double #000000" style:writing-mode="lr-tb"/>
    </style:style>
    <style:style style:name="Table21.O19" style:family="table-cell">
      <style:table-cell-properties style:vertical-align="middle" style:border-line-width-bottom="0.0104in 0.0104in 0.0208in" fo:padding-left="0.0403in" fo:padding-right="0.0403in" fo:padding-top="0in" fo:padding-bottom="0in" fo:border-left="none" fo:border-right="none" fo:border-top="none" fo:border-bottom="3pt double #000000" style:writing-mode="lr-tb"/>
    </style:style>
    <style:style style:name="Table21.P19" style:family="table-cell">
      <style:table-cell-properties style:vertical-align="middle" style:border-line-width-bottom="0.0104in 0.0104in 0.0208in" fo:padding-left="0.0403in" fo:padding-right="0.0403in" fo:padding-top="0in" fo:padding-bottom="0in" fo:border-left="none" fo:border-right="0.5pt solid #000000" fo:border-top="none" fo:border-bottom="3pt double #000000" style:writing-mode="lr-tb"/>
    </style:style>
    <style:style style:name="Table21.Q19" style:family="table-cell">
      <style:table-cell-properties fo:background-color="#ffe599" style:border-line-width-bottom="0.0104in 0.0104in 0.0208in" fo:padding-left="0.0097in" fo:padding-right="0.0097in" fo:padding-top="0in" fo:padding-bottom="0in" fo:border-left="0.5pt solid #000000" fo:border-right="0.5pt solid #000000" fo:border-top="0.5pt solid #000000" fo:border-bottom="3pt double #000000" style:writing-mode="lr-tb">
        <style:background-image/>
      </style:table-cell-properties>
    </style:style>
    <style:style style:name="Table21.R19" style:family="table-cell">
      <style:table-cell-properties style:vertical-align="middle" fo:background-color="#fbe4d5" style:border-line-width-bottom="0.0104in 0.0104in 0.0208in" fo:padding-left="0.0403in" fo:padding-right="0.0403in" fo:padding-top="0in" fo:padding-bottom="0in" fo:border-left="0.5pt solid #000000" fo:border-right="none" fo:border-top="none" fo:border-bottom="3pt double #000000" style:writing-mode="lr-tb">
        <style:background-image/>
      </style:table-cell-properties>
    </style:style>
    <style:style style:name="Table21.S19" style:family="table-cell">
      <style:table-cell-properties style:vertical-align="middle" fo:background-color="#fbe4d5" style:border-line-width-bottom="0.0104in 0.0104in 0.0208in" fo:padding-left="0.0403in" fo:padding-right="0.0403in" fo:padding-top="0in" fo:padding-bottom="0in" fo:border-left="none" fo:border-right="none" fo:border-top="none" fo:border-bottom="3pt double #000000" style:writing-mode="lr-tb">
        <style:background-image/>
      </style:table-cell-properties>
    </style:style>
    <style:style style:name="Table21.V19" style:family="table-cell">
      <style:table-cell-properties style:vertical-align="middle" style:border-line-width-bottom="0.0104in 0.0104in 0.0208in" fo:padding-left="0.0403in" fo:padding-right="0.0403in" fo:padding-top="0in" fo:padding-bottom="0in" fo:border-left="none" fo:border-right="none" fo:border-top="none" fo:border-bottom="3pt double #000000" style:writing-mode="lr-tb"/>
    </style:style>
    <style:style style:name="Table21.W19" style:family="table-cell">
      <style:table-cell-properties style:vertical-align="middle" style:border-line-width-bottom="0.0104in 0.0104in 0.0208in" fo:padding-left="0.0403in" fo:padding-right="0.0403in" fo:padding-top="0in" fo:padding-bottom="0in" fo:border-left="none" fo:border-right="none" fo:border-top="none" fo:border-bottom="3pt double #000000" style:writing-mode="lr-tb"/>
    </style:style>
    <style:style style:name="Table21.X19" style:family="table-cell">
      <style:table-cell-properties style:vertical-align="middle" style:border-line-width-bottom="0.0104in 0.0104in 0.0208in" fo:padding-left="0.0403in" fo:padding-right="0.0403in" fo:padding-top="0in" fo:padding-bottom="0in" fo:border-left="none" fo:border-right="0.5pt solid #000000" fo:border-top="none" fo:border-bottom="3pt double #000000" style:writing-mode="lr-tb"/>
    </style:style>
    <style:style style:name="Table21.Y19" style:family="table-cell">
      <style:table-cell-properties fo:background-color="#d9e2f3" style:border-line-width-bottom="0.0104in 0.0104in 0.0208in" fo:padding-left="0.0097in" fo:padding-right="0.0097in" fo:padding-top="0in" fo:padding-bottom="0in" fo:border-left="0.5pt solid #000000" fo:border-right="0.5pt solid #000000" fo:border-top="0.5pt solid #000000" fo:border-bottom="3pt double #000000" style:writing-mode="lr-tb">
        <style:background-image/>
      </style:table-cell-properties>
    </style:style>
    <style:style style:name="Table21.Z19" style:family="table-cell">
      <style:table-cell-properties style:vertical-align="middle" style:border-line-width-bottom="0.0104in 0.0104in 0.0208in" fo:padding-left="0.0403in" fo:padding-right="0.0403in" fo:padding-top="0in" fo:padding-bottom="0in" fo:border-left="0.5pt solid #000000" fo:border-right="none" fo:border-top="none" fo:border-bottom="3pt double #000000" style:writing-mode="lr-tb"/>
    </style:style>
    <style:style style:name="Table21.a19" style:family="table-cell">
      <style:table-cell-properties style:vertical-align="middle" style:border-line-width-bottom="0.0104in 0.0104in 0.0208in" fo:padding-left="0.0403in" fo:padding-right="0.0403in" fo:padding-top="0in" fo:padding-bottom="0in" fo:border-left="none" fo:border-right="none" fo:border-top="none" fo:border-bottom="3pt double #000000" style:writing-mode="lr-tb"/>
    </style:style>
    <style:style style:name="Table21.c19" style:family="table-cell">
      <style:table-cell-properties style:vertical-align="middle" fo:background-color="#ffff00" style:border-line-width-bottom="0.0104in 0.0104in 0.0208in" fo:padding-left="0.0403in" fo:padding-right="0.0403in" fo:padding-top="0in" fo:padding-bottom="0in" fo:border-left="none" fo:border-right="none" fo:border-top="none" fo:border-bottom="3pt double #000000" style:writing-mode="lr-tb">
        <style:background-image/>
      </style:table-cell-properties>
    </style:style>
    <style:style style:name="Table21.d19" style:family="table-cell">
      <style:table-cell-properties style:vertical-align="middle" style:border-line-width-bottom="0.0104in 0.0104in 0.0208in" fo:padding-left="0.0403in" fo:padding-right="0.0403in" fo:padding-top="0in" fo:padding-bottom="0in" fo:border-left="none" fo:border-right="none" fo:border-top="none" fo:border-bottom="3pt double #000000" style:writing-mode="lr-tb"/>
    </style:style>
    <style:style style:name="Table21.e19" style:family="table-cell">
      <style:table-cell-properties style:vertical-align="middle" style:border-line-width-bottom="0.0104in 0.0104in 0.0208in" fo:padding-left="0.0403in" fo:padding-right="0.0403in" fo:padding-top="0in" fo:padding-bottom="0in" fo:border-left="none" fo:border-right="none" fo:border-top="none" fo:border-bottom="3pt double #000000" style:writing-mode="lr-tb"/>
    </style:style>
    <style:style style:name="Table21.f19" style:family="table-cell">
      <style:table-cell-properties style:vertical-align="middle" style:border-line-width-bottom="0.0104in 0.0104in 0.0208in" fo:padding-left="0.0403in" fo:padding-right="0.0403in" fo:padding-top="0in" fo:padding-bottom="0in" fo:border-left="none" fo:border-right="0.5pt solid #000000" fo:border-top="none" fo:border-bottom="3pt double #000000" style:writing-mode="lr-tb"/>
    </style:style>
    <style:style style:name="Table22" style:family="table">
      <style:table-properties style:width="6.5694in" fo:margin-top="0in" fo:margin-bottom="0in" table:align="center" style:writing-mode="lr-tb"/>
    </style:style>
    <style:style style:name="Table22.A" style:family="table-column">
      <style:table-column-properties style:column-width="0.1833in"/>
    </style:style>
    <style:style style:name="Table22.B" style:family="table-column">
      <style:table-column-properties style:column-width="0.3757in"/>
    </style:style>
    <style:style style:name="Table22.C" style:family="table-column">
      <style:table-column-properties style:column-width="0.1243in"/>
    </style:style>
    <style:style style:name="Table22.D" style:family="table-column">
      <style:table-column-properties style:column-width="0.1882in"/>
    </style:style>
    <style:style style:name="Table22.E" style:family="table-column">
      <style:table-column-properties style:column-width="0.1868in"/>
    </style:style>
    <style:style style:name="Table22.I" style:family="table-column">
      <style:table-column-properties style:column-width="0.1875in"/>
    </style:style>
    <style:style style:name="Table22.J" style:family="table-column">
      <style:table-column-properties style:column-width="0.4375in"/>
    </style:style>
    <style:style style:name="Table22.L" style:family="table-column">
      <style:table-column-properties style:column-width="0.2507in"/>
    </style:style>
    <style:style style:name="Table22.N" style:family="table-column">
      <style:table-column-properties style:column-width="0.3132in"/>
    </style:style>
    <style:style style:name="Table22.O" style:family="table-column">
      <style:table-column-properties style:column-width="0.0694in"/>
    </style:style>
    <style:style style:name="Table22.P" style:family="table-column">
      <style:table-column-properties style:column-width="0.0549in"/>
    </style:style>
    <style:style style:name="Table22.a" style:family="table-column">
      <style:table-column-properties style:column-width="0.5in"/>
    </style:style>
    <style:style style:name="Table22.b" style:family="table-column">
      <style:table-column-properties style:column-width="0.125in"/>
    </style:style>
    <style:style style:name="Table22.c" style:family="table-column">
      <style:table-column-properties style:column-width="0.3236in"/>
    </style:style>
    <style:style style:name="Table22.1" style:family="table-row">
      <style:table-row-properties style:min-row-height="0.0681in" fo:keep-together="auto"/>
    </style:style>
    <style:style style:name="Table22.A1" style:family="table-cell">
      <style:table-cell-properties style:vertical-align="middle" fo:background-color="#ffffbd" fo:padding="0in" fo:border-left="0.5pt solid #000000" fo:border-right="0.5pt solid #000000" fo:border-top="0.5pt solid #000000" fo:border-bottom="none" style:writing-mode="lr-tb">
        <style:background-image/>
      </style:table-cell-properties>
    </style:style>
    <style:style style:name="Table22.B1" style:family="table-cell">
      <style:table-cell-properties style:vertical-align="middle" fo:background-color="#ffff00" fo:padding="0in" fo:border-left="0.5pt solid #000000" fo:border-right="0.5pt solid #000000" fo:border-top="0.5pt solid #000000" fo:border-bottom="none" style:writing-mode="lr-tb">
        <style:background-image/>
      </style:table-cell-properties>
    </style:style>
    <style:style style:name="Table22.D1" style:family="table-cell">
      <style:table-cell-properties style:vertical-align="middle" fo:background-color="#767171" fo:padding="0in" fo:border-left="0.5pt solid #000000" fo:border-right="0.5pt solid #000000" fo:border-top="0.5pt solid #000000" fo:border-bottom="none" style:writing-mode="lr-tb">
        <style:background-image/>
      </style:table-cell-properties>
    </style:style>
    <style:style style:name="Table22.2" style:family="table-row">
      <style:table-row-properties style:min-row-height="0.0688in" fo:keep-together="auto"/>
    </style:style>
    <style:style style:name="Table22.A2" style:family="table-cell">
      <style:table-cell-properties style:vertical-align="middle" fo:background-color="#ffffbd" fo:padding="0in" fo:border-left="0.5pt solid #000000" fo:border-right="0.5pt solid #000000" fo:border-top="none" fo:border-bottom="0.5pt solid #000000" style:writing-mode="lr-tb">
        <style:background-image/>
      </style:table-cell-properties>
    </style:style>
    <style:style style:name="Table22.B2" style:family="table-cell">
      <style:table-cell-properties style:vertical-align="middle" fo:background-color="#ffff00" fo:padding="0in" fo:border-left="0.5pt solid #000000" fo:border-right="0.5pt solid #000000" fo:border-top="none" fo:border-bottom="0.5pt solid #000000" style:writing-mode="lr-tb">
        <style:background-image/>
      </style:table-cell-properties>
    </style:style>
    <style:style style:name="Table22.D2" style:family="table-cell">
      <style:table-cell-properties style:vertical-align="middle" fo:background-color="#767171" fo:padding="0in" fo:border-left="0.5pt solid #000000" fo:border-right="0.5pt solid #000000" fo:border-top="none" fo:border-bottom="0.5pt solid #000000" style:writing-mode="lr-tb">
        <style:background-image/>
      </style:table-cell-properties>
    </style:style>
    <style:style style:name="Table22.3" style:family="table-row">
      <style:table-row-properties style:min-row-height="0.2993in" fo:keep-together="auto"/>
    </style:style>
    <style:style style:name="Table22.A3" style:family="table-cell">
      <style:table-cell-properties style:vertical-align="middle" fo:padding-left="0.0097in" fo:padding-right="0.0097in" fo:padding-top="0in" fo:padding-bottom="0in" fo:border="0.5pt solid #000000" style:writing-mode="lr-tb"/>
    </style:style>
    <style:style style:name="Table22.E3" style:family="table-cell">
      <style:table-cell-properties style:vertical-align="middle" fo:padding-left="0.0097in" fo:padding-right="0.0097in" fo:padding-top="0in" fo:padding-bottom="0in" fo:border="0.5pt solid #000000" style:writing-mode="lr-tb"/>
    </style:style>
    <style:style style:name="Table22.I3" style:family="table-cell">
      <style:table-cell-properties style:vertical-align="middle" fo:padding-left="0.0097in" fo:padding-right="0.0097in" fo:padding-top="0in" fo:padding-bottom="0in" fo:border="0.5pt solid #000000" style:writing-mode="lr-tb"/>
    </style:style>
    <style:style style:name="Table22.M3" style:family="table-cell">
      <style:table-cell-properties style:vertical-align="middle" fo:padding-left="0.0097in" fo:padding-right="0.0097in" fo:padding-top="0in" fo:padding-bottom="0in" fo:border="0.5pt solid #000000" style:writing-mode="lr-tb"/>
    </style:style>
    <style:style style:name="Table22.R3" style:family="table-cell">
      <style:table-cell-properties style:vertical-align="middle" fo:padding-left="0.0097in" fo:padding-right="0.0097in" fo:padding-top="0in" fo:padding-bottom="0in" fo:border="0.5pt solid #000000" style:writing-mode="lr-tb"/>
    </style:style>
    <style:style style:name="Table22.V3" style:family="table-cell">
      <style:table-cell-properties style:vertical-align="middle" fo:padding-left="0.0097in" fo:padding-right="0.0097in" fo:padding-top="0in" fo:padding-bottom="0in" fo:border="0.5pt solid #000000" style:writing-mode="lr-tb"/>
    </style:style>
    <style:style style:name="Table22.Z3" style:family="table-cell">
      <style:table-cell-properties style:vertical-align="middle" fo:background-color="#f2a36e" fo:padding-left="0.0097in" fo:padding-right="0.0097in" fo:padding-top="0in" fo:padding-bottom="0in" fo:border="0.5pt solid #000000" style:writing-mode="lr-tb">
        <style:background-image/>
      </style:table-cell-properties>
    </style:style>
    <style:style style:name="Table22.4" style:family="table-row">
      <style:table-row-properties style:min-row-height="0.2514in" fo:keep-together="auto"/>
    </style:style>
    <style:style style:name="Table22.A4" style:family="table-cell">
      <style:table-cell-properties style:vertical-align="middle" fo:padding-left="0.075in" fo:padding-right="0.075in" fo:padding-top="0in" fo:padding-bottom="0in" fo:border-left="0.5pt solid #000000" fo:border-right="0.5pt solid #000000" fo:border-top="none" fo:border-bottom="0.25pt solid #000000" style:writing-mode="lr-tb"/>
    </style:style>
    <style:style style:name="Table22.5" style:family="table-row">
      <style:table-row-properties style:min-row-height="0.2479in" fo:keep-together="auto"/>
    </style:style>
    <style:style style:name="Table22.A5" style:family="table-cell">
      <style:table-cell-properties style:vertical-align="middle" fo:padding-left="0.075in" fo:padding-right="0.075in" fo:padding-top="0in" fo:padding-bottom="0in" fo:border-left="0.5pt solid #000000" fo:border-right="0.5pt solid #000000" fo:border-top="0.25pt solid #000000" fo:border-bottom="0.5pt solid #000000" style:writing-mode="lr-tb"/>
    </style:style>
    <style:style style:name="Table22.6" style:family="table-row">
      <style:table-row-properties style:min-row-height="0.3056in" fo:keep-together="auto"/>
    </style:style>
    <style:style style:name="Table22.A6" style:family="table-cell">
      <style:table-cell-properties style:vertical-align="middle" fo:background-color="#e2efd9" fo:padding-left="0.075in" fo:padding-right="0.075in" fo:padding-top="0in" fo:padding-bottom="0in" fo:border="0.5pt solid #000000" style:writing-mode="lr-tb">
        <style:background-image/>
      </style:table-cell-properties>
    </style:style>
    <style:style style:name="Table22.7" style:family="table-row">
      <style:table-row-properties style:min-row-height="0.3194in" fo:keep-together="auto"/>
    </style:style>
    <style:style style:name="Table22.8" style:family="table-row">
      <style:table-row-properties style:min-row-height="0.266in" fo:keep-together="auto"/>
    </style:style>
    <style:style style:name="Table22.A8" style:family="table-cell">
      <style:table-cell-properties style:vertical-align="middle" fo:background-color="#ffff99" fo:padding-left="0.075in" fo:padding-right="0.075in" fo:padding-top="0in" fo:padding-bottom="0in" fo:border="0.5pt solid #000000" style:writing-mode="lr-tb">
        <style:background-image/>
      </style:table-cell-properties>
    </style:style>
    <style:style style:name="Table22.9" style:family="table-row">
      <style:table-row-properties style:min-row-height="0.241in" fo:keep-together="auto"/>
    </style:style>
    <style:style style:name="Table22.A9" style:family="table-cell">
      <style:table-cell-properties style:vertical-align="middle" fo:background-color="#f7caac" fo:padding-left="0.075in" fo:padding-right="0.075in" fo:padding-top="0in" fo:padding-bottom="0in" fo:border="0.5pt solid #000000" style:writing-mode="lr-tb">
        <style:background-image/>
      </style:table-cell-properties>
    </style:style>
    <style:style style:name="Table22.10" style:family="table-row">
      <style:table-row-properties style:min-row-height="0.3007in" fo:keep-together="auto"/>
    </style:style>
    <style:style style:name="Table22.A10" style:family="table-cell">
      <style:table-cell-properties style:vertical-align="middle" fo:background-color="#d9d9d9" fo:padding-left="0.075in" fo:padding-right="0.075in" fo:padding-top="0in" fo:padding-bottom="0in" fo:border="0.5pt solid #000000" style:writing-mode="lr-tb">
        <style:background-image/>
      </style:table-cell-properties>
    </style:style>
    <style:style style:name="Table22.11" style:family="table-row">
      <style:table-row-properties style:min-row-height="0.3444in" fo:keep-together="auto"/>
    </style:style>
    <style:style style:name="Table22.A11" style:family="table-cell">
      <style:table-cell-properties style:vertical-align="middle" fo:background-color="#eaedc9" fo:padding-left="0.075in" fo:padding-right="0.075in" fo:padding-top="0in" fo:padding-bottom="0in" fo:border="0.5pt solid #000000" style:writing-mode="lr-tb">
        <style:background-image/>
      </style:table-cell-properties>
    </style:style>
    <style:style style:name="Table22.12" style:family="table-row">
      <style:table-row-properties style:min-row-height="0.1618in" fo:keep-together="auto"/>
    </style:style>
    <style:style style:name="Table22.A12" style:family="table-cell">
      <style:table-cell-properties style:vertical-align="middle" fo:padding-left="0.075in" fo:padding-right="0.075in" fo:padding-top="0in" fo:padding-bottom="0in" fo:border="0.5pt solid #000000" style:writing-mode="lr-tb"/>
    </style:style>
    <style:style style:name="Table22.P12" style:family="table-cell">
      <style:table-cell-properties style:vertical-align="middle" fo:padding-left="0.075in" fo:padding-right="0.075in" fo:padding-top="0in" fo:padding-bottom="0in" fo:border="0.5pt solid #000000" style:writing-mode="lr-tb"/>
    </style:style>
    <style:style style:name="Table23" style:family="table">
      <style:table-properties style:width="6.4931in" fo:margin-left="0.0035in" fo:margin-top="0in" fo:margin-bottom="0in" table:align="left" style:writing-mode="lr-tb"/>
    </style:style>
    <style:style style:name="Table23.A" style:family="table-column">
      <style:table-column-properties style:column-width="6.4931in"/>
    </style:style>
    <style:style style:name="Table23.1" style:family="table-row">
      <style:table-row-properties style:min-row-height="0.7368in" fo:keep-together="auto"/>
    </style:style>
    <style:style style:name="Table23.A1" style:family="table-cell">
      <style:table-cell-properties style:vertical-align="middle" fo:background-color="#d9d9d9" fo:padding-left="0.075in" fo:padding-right="0.075in" fo:padding-top="0in" fo:padding-bottom="0in" fo:border="0.5pt solid #000000" style:writing-mode="lr-tb">
        <style:background-image/>
      </style:table-cell-properties>
    </style:style>
    <style:style style:name="Table24" style:family="table">
      <style:table-properties style:width="6.4931in" fo:margin-left="0.0035in" fo:margin-top="0in" fo:margin-bottom="0in" table:align="left" style:writing-mode="lr-tb"/>
    </style:style>
    <style:style style:name="Table24.A" style:family="table-column">
      <style:table-column-properties style:column-width="2.85in"/>
    </style:style>
    <style:style style:name="Table24.B" style:family="table-column">
      <style:table-column-properties style:column-width="3.6431in"/>
    </style:style>
    <style:style style:name="Table24.1" style:family="table-row">
      <style:table-row-properties fo:keep-together="auto"/>
    </style:style>
    <style:style style:name="Table24.A1" style:family="table-cell">
      <style:table-cell-properties fo:padding-left="0.075in" fo:padding-right="0.075in" fo:padding-top="0in" fo:padding-bottom="0in" fo:border="0.5pt solid #000000" style:writing-mode="lr-tb"/>
    </style:style>
    <style:style style:name="Table25" style:family="table">
      <style:table-properties style:width="6.2465in" fo:margin-left="0in" fo:margin-top="0in" fo:margin-bottom="0in" table:align="left" style:writing-mode="lr-tb"/>
    </style:style>
    <style:style style:name="Table25.A" style:family="table-column">
      <style:table-column-properties style:column-width="6.2465in"/>
    </style:style>
    <style:style style:name="Table25.1" style:family="table-row">
      <style:table-row-properties style:min-row-height="0.1799in" fo:keep-together="auto"/>
    </style:style>
    <style:style style:name="Table25.A1" style:family="table-cell">
      <style:table-cell-properties style:vertical-align="middle" fo:background-color="#d9d9d9" fo:padding-left="0.075in" fo:padding-right="0.075in" fo:padding-top="0in" fo:padding-bottom="0in" fo:border="0.5pt solid #000000" style:writing-mode="lr-tb">
        <style:background-image/>
      </style:table-cell-properties>
    </style:style>
    <style:style style:name="Table26" style:family="table">
      <style:table-properties style:width="6.559in" fo:margin-left="0.0035in" fo:margin-top="0in" fo:margin-bottom="0in" table:align="left" style:writing-mode="lr-tb"/>
    </style:style>
    <style:style style:name="Table26.A" style:family="table-column">
      <style:table-column-properties style:column-width="2.6215in"/>
    </style:style>
    <style:style style:name="Table26.B" style:family="table-column">
      <style:table-column-properties style:column-width="1.9993in"/>
    </style:style>
    <style:style style:name="Table26.C" style:family="table-column">
      <style:table-column-properties style:column-width="1.9382in"/>
    </style:style>
    <style:style style:name="Table26.1" style:family="table-row">
      <style:table-row-properties fo:keep-together="auto"/>
    </style:style>
    <style:style style:name="Table26.A1" style:family="table-cell">
      <style:table-cell-properties style:vertical-align="middle" fo:padding-left="0.075in" fo:padding-right="0.075in" fo:padding-top="0in" fo:padding-bottom="0in" fo:border="0.5pt solid #000000" style:writing-mode="lr-tb"/>
    </style:style>
    <style:style style:name="Table26.C2" style:family="table-cell">
      <style:table-cell-properties fo:padding-left="0.075in" fo:padding-right="0.075in" fo:padding-top="0in" fo:padding-bottom="0in" fo:border="0.5pt solid #000000" style:writing-mode="lr-tb"/>
    </style:style>
    <style:style style:name="Table26.C3" style:family="table-cell">
      <style:table-cell-properties fo:padding-left="0.075in" fo:padding-right="0.075in" fo:padding-top="0in" fo:padding-bottom="0in" fo:border="0.5pt solid #000000" style:writing-mode="lr-tb"/>
    </style:style>
    <style:style style:name="Table26.C4" style:family="table-cell">
      <style:table-cell-properties fo:padding-left="0.075in" fo:padding-right="0.075in" fo:padding-top="0in" fo:padding-bottom="0in" fo:border="0.5pt solid #000000" style:writing-mode="lr-tb"/>
    </style:style>
    <style:style style:name="Table26.C5" style:family="table-cell">
      <style:table-cell-properties fo:padding-left="0.075in" fo:padding-right="0.075in" fo:padding-top="0in" fo:padding-bottom="0in" fo:border="0.5pt solid #000000" style:writing-mode="lr-tb"/>
    </style:style>
    <style:style style:name="Table26.A6" style:family="table-cell">
      <style:table-cell-properties style:vertical-align="middle" fo:background-color="#d9d9d9" fo:padding-left="0.075in" fo:padding-right="0.075in" fo:padding-top="0in" fo:padding-bottom="0in" fo:border="0.5pt solid #000000" style:writing-mode="lr-tb">
        <style:background-image/>
      </style:table-cell-properties>
    </style:style>
    <style:style style:name="Table26.C6" style:family="table-cell">
      <style:table-cell-properties fo:background-color="#d9d9d9" fo:padding-left="0.075in" fo:padding-right="0.075in" fo:padding-top="0in" fo:padding-bottom="0in" fo:border="0.5pt solid #000000" style:writing-mode="lr-tb">
        <style:background-image/>
      </style:table-cell-properties>
    </style:style>
    <style:style style:name="Table26.C7" style:family="table-cell">
      <style:table-cell-properties fo:background-color="#d9d9d9" fo:padding-left="0.075in" fo:padding-right="0.075in" fo:padding-top="0in" fo:padding-bottom="0in" fo:border="0.5pt solid #000000" style:writing-mode="lr-tb">
        <style:background-image/>
      </style:table-cell-properties>
    </style:style>
    <style:style style:name="Table26.C8" style:family="table-cell">
      <style:table-cell-properties fo:background-color="#d9d9d9" fo:padding-left="0.075in" fo:padding-right="0.075in" fo:padding-top="0in" fo:padding-bottom="0in" fo:border="0.5pt solid #000000" style:writing-mode="lr-tb">
        <style:background-image/>
      </style:table-cell-properties>
    </style:style>
    <style:style style:name="Table26.C9" style:family="table-cell">
      <style:table-cell-properties fo:background-color="#d9d9d9" fo:padding-left="0.075in" fo:padding-right="0.075in" fo:padding-top="0in" fo:padding-bottom="0in" fo:border="0.5pt solid #000000" style:writing-mode="lr-tb">
        <style:background-image/>
      </style:table-cell-properties>
    </style:style>
    <style:style style:name="Table26.C10" style:family="table-cell">
      <style:table-cell-properties fo:padding-left="0.075in" fo:padding-right="0.075in" fo:padding-top="0in" fo:padding-bottom="0in" fo:border="0.5pt solid #000000" style:writing-mode="lr-tb"/>
    </style:style>
    <style:style style:name="Table26.C11" style:family="table-cell">
      <style:table-cell-properties fo:padding-left="0.075in" fo:padding-right="0.075in" fo:padding-top="0in" fo:padding-bottom="0in" fo:border="0.5pt solid #000000" style:writing-mode="lr-tb"/>
    </style:style>
    <style:style style:name="Table26.A12" style:family="table-cell">
      <style:table-cell-properties style:vertical-align="middle" fo:padding-left="0.0799in" fo:padding-right="0.0201in" fo:padding-top="0in" fo:padding-bottom="0in" fo:border="0.5pt solid #000000" style:writing-mode="lr-tb"/>
    </style:style>
    <style:style style:name="Table26.C12" style:family="table-cell">
      <style:table-cell-properties fo:padding-left="0.075in" fo:padding-right="0.075in" fo:padding-top="0in" fo:padding-bottom="0in" fo:border="0.5pt solid #000000" style:writing-mode="lr-tb"/>
    </style:style>
    <style:style style:name="Table26.C13" style:family="table-cell">
      <style:table-cell-properties fo:padding-left="0.075in" fo:padding-right="0.075in" fo:padding-top="0in" fo:padding-bottom="0in" fo:border="0.5pt solid #000000" style:writing-mode="lr-tb"/>
    </style:style>
    <style:style style:name="Table26.C14" style:family="table-cell">
      <style:table-cell-properties fo:background-color="#d9d9d9" fo:padding-left="0.075in" fo:padding-right="0.075in" fo:padding-top="0in" fo:padding-bottom="0in" fo:border="0.5pt solid #000000" style:writing-mode="lr-tb">
        <style:background-image/>
      </style:table-cell-properties>
    </style:style>
    <style:style style:name="Table26.C15" style:family="table-cell">
      <style:table-cell-properties fo:background-color="#d9d9d9" fo:padding-left="0.075in" fo:padding-right="0.075in" fo:padding-top="0in" fo:padding-bottom="0in" fo:border="0.5pt solid #000000" style:writing-mode="lr-tb">
        <style:background-image/>
      </style:table-cell-properties>
    </style:style>
    <style:style style:name="Table26.C16" style:family="table-cell">
      <style:table-cell-properties fo:background-color="#d9d9d9" fo:padding-left="0.075in" fo:padding-right="0.075in" fo:padding-top="0in" fo:padding-bottom="0in" fo:border="0.5pt solid #000000" style:writing-mode="lr-tb">
        <style:background-image/>
      </style:table-cell-properties>
    </style:style>
    <style:style style:name="Table26.C17" style:family="table-cell">
      <style:table-cell-properties fo:background-color="#d9d9d9" fo:padding-left="0.075in" fo:padding-right="0.075in" fo:padding-top="0in" fo:padding-bottom="0in" fo:border="0.5pt solid #000000" style:writing-mode="lr-tb">
        <style:background-image/>
      </style:table-cell-properties>
    </style:style>
    <style:style style:name="Table26.C18" style:family="table-cell">
      <style:table-cell-properties fo:padding-left="0.075in" fo:padding-right="0.075in" fo:padding-top="0in" fo:padding-bottom="0in" fo:border="0.5pt solid #000000" style:writing-mode="lr-tb"/>
    </style:style>
    <style:style style:name="Table26.C19" style:family="table-cell">
      <style:table-cell-properties fo:padding-left="0.075in" fo:padding-right="0.075in" fo:padding-top="0in" fo:padding-bottom="0in" fo:border="0.5pt solid #000000" style:writing-mode="lr-tb"/>
    </style:style>
    <style:style style:name="Table26.C20" style:family="table-cell">
      <style:table-cell-properties fo:padding-left="0.075in" fo:padding-right="0.075in" fo:padding-top="0in" fo:padding-bottom="0in" fo:border="0.5pt solid #000000" style:writing-mode="lr-tb"/>
    </style:style>
    <style:style style:name="Table26.A21" style:family="table-cell">
      <style:table-cell-properties style:vertical-align="middle" fo:padding-left="0.075in" fo:padding-right="0.075in" fo:padding-top="0in" fo:padding-bottom="0in" fo:border-left="0.5pt solid #000000" fo:border-right="0.5pt solid #000000" fo:border-top="0.5pt solid #000000" fo:border-bottom="0.25pt solid #000000" style:writing-mode="lr-tb"/>
    </style:style>
    <style:style style:name="Table26.B21" style:family="table-cell">
      <style:table-cell-properties style:vertical-align="middle" fo:padding-left="0.075in" fo:padding-right="0.075in" fo:padding-top="0in" fo:padding-bottom="0in" fo:border-left="0.5pt solid #000000" fo:border-right="0.5pt solid #000000" fo:border-top="0.5pt solid #000000" fo:border-bottom="0.25pt solid #000000" style:writing-mode="lr-tb"/>
    </style:style>
    <style:style style:name="Table26.C21" style:family="table-cell">
      <style:table-cell-properties fo:padding-left="0.075in" fo:padding-right="0.075in" fo:padding-top="0in" fo:padding-bottom="0in" fo:border-left="0.5pt solid #000000" fo:border-right="0.5pt solid #000000" fo:border-top="0.5pt solid #000000" fo:border-bottom="0.25pt solid #000000" style:writing-mode="lr-tb"/>
    </style:style>
    <style:style style:name="Table26.A22" style:family="table-cell">
      <style:table-cell-properties style:vertical-align="middle" fo:background-color="#d9d9d9" fo:padding-left="0.075in" fo:padding-right="0.075in" fo:padding-top="0in" fo:padding-bottom="0in" fo:border-left="0.5pt solid #000000" fo:border-right="0.5pt solid #000000" fo:border-top="0.5pt solid #000000" fo:border-bottom="0.25pt solid #000000" style:writing-mode="lr-tb">
        <style:background-image/>
      </style:table-cell-properties>
    </style:style>
    <style:style style:name="Table26.C22" style:family="table-cell">
      <style:table-cell-properties fo:background-color="#d9d9d9" fo:padding-left="0.075in" fo:padding-right="0.075in" fo:padding-top="0in" fo:padding-bottom="0in" fo:border-left="0.5pt solid #000000" fo:border-right="0.5pt solid #000000" fo:border-top="0.5pt solid #000000" fo:border-bottom="0.25pt solid #000000" style:writing-mode="lr-tb">
        <style:background-image/>
      </style:table-cell-properties>
    </style:style>
    <style:style style:name="Table26.C23" style:family="table-cell">
      <style:table-cell-properties fo:background-color="#d9d9d9" fo:padding-left="0.075in" fo:padding-right="0.075in" fo:padding-top="0in" fo:padding-bottom="0in" fo:border-left="0.5pt solid #000000" fo:border-right="0.5pt solid #000000" fo:border-top="0.5pt solid #000000" fo:border-bottom="0.25pt solid #000000" style:writing-mode="lr-tb">
        <style:background-image/>
      </style:table-cell-properties>
    </style:style>
    <style:style style:name="Table26.C24" style:family="table-cell">
      <style:table-cell-properties fo:background-color="#d9d9d9" fo:padding-left="0.075in" fo:padding-right="0.075in" fo:padding-top="0in" fo:padding-bottom="0in" fo:border-left="0.5pt solid #000000" fo:border-right="0.5pt solid #000000" fo:border-top="0.5pt solid #000000" fo:border-bottom="0.25pt solid #000000" style:writing-mode="lr-tb">
        <style:background-image/>
      </style:table-cell-properties>
    </style:style>
    <style:style style:name="Table26.C25" style:family="table-cell">
      <style:table-cell-properties fo:background-color="#d9d9d9" fo:padding-left="0.075in" fo:padding-right="0.075in" fo:padding-top="0in" fo:padding-bottom="0in" fo:border-left="0.5pt solid #000000" fo:border-right="0.5pt solid #000000" fo:border-top="0.5pt solid #000000" fo:border-bottom="0.25pt solid #000000" style:writing-mode="lr-tb">
        <style:background-image/>
      </style:table-cell-properties>
    </style:style>
    <style:style style:name="Table26.A26" style:family="table-cell">
      <style:table-cell-properties style:vertical-align="middle" fo:padding-left="0.075in" fo:padding-right="0.075in" fo:padding-top="0in" fo:padding-bottom="0in" fo:border-left="0.5pt solid #000000" fo:border-right="0.5pt solid #000000" fo:border-top="0.5pt solid #000000" fo:border-bottom="0.25pt solid #000000" style:writing-mode="lr-tb"/>
    </style:style>
    <style:style style:name="Table26.B26" style:family="table-cell">
      <style:table-cell-properties style:vertical-align="middle" fo:padding-left="0.075in" fo:padding-right="0.075in" fo:padding-top="0in" fo:padding-bottom="0in" fo:border-left="0.5pt solid #000000" fo:border-right="0.5pt solid #000000" fo:border-top="0.5pt solid #000000" fo:border-bottom="0.25pt solid #000000" style:writing-mode="lr-tb"/>
    </style:style>
    <style:style style:name="Table26.C26" style:family="table-cell">
      <style:table-cell-properties fo:padding-left="0.075in" fo:padding-right="0.075in" fo:padding-top="0in" fo:padding-bottom="0in" fo:border-left="0.5pt solid #000000" fo:border-right="0.5pt solid #000000" fo:border-top="0.5pt solid #000000" fo:border-bottom="0.25pt solid #000000" style:writing-mode="lr-tb"/>
    </style:style>
    <style:style style:name="Table26.A27" style:family="table-cell">
      <style:table-cell-properties style:vertical-align="middle" fo:padding-left="0.075in" fo:padding-right="0.075in" fo:padding-top="0in" fo:padding-bottom="0in" fo:border-left="0.5pt solid #000000" fo:border-right="0.5pt solid #000000" fo:border-top="0.5pt solid #000000" fo:border-bottom="0.25pt solid #000000" style:writing-mode="lr-tb"/>
    </style:style>
    <style:style style:name="Table26.B27" style:family="table-cell">
      <style:table-cell-properties style:vertical-align="middle" fo:padding-left="0.075in" fo:padding-right="0.075in" fo:padding-top="0in" fo:padding-bottom="0in" fo:border-left="0.5pt solid #000000" fo:border-right="0.5pt solid #000000" fo:border-top="0.5pt solid #000000" fo:border-bottom="0.25pt solid #000000" style:writing-mode="lr-tb"/>
    </style:style>
    <style:style style:name="Table26.C27" style:family="table-cell">
      <style:table-cell-properties style:vertical-align="middle" fo:padding-left="0.075in" fo:padding-right="0.075in" fo:padding-top="0in" fo:padding-bottom="0in" fo:border-left="0.5pt solid #000000" fo:border-right="0.5pt solid #000000" fo:border-top="0.5pt solid #000000" fo:border-bottom="0.25pt solid #000000" style:writing-mode="lr-tb"/>
    </style:style>
    <style:style style:name="Table26.A28" style:family="table-cell">
      <style:table-cell-properties style:vertical-align="middle" fo:padding-left="0.075in" fo:padding-right="0.075in" fo:padding-top="0in" fo:padding-bottom="0in" fo:border-left="0.5pt solid #000000" fo:border-right="0.5pt solid #000000" fo:border-top="0.5pt solid #000000" fo:border-bottom="0.25pt solid #000000" style:writing-mode="lr-tb"/>
    </style:style>
    <style:style style:name="Table26.B28" style:family="table-cell">
      <style:table-cell-properties style:vertical-align="middle" fo:padding-left="0.075in" fo:padding-right="0.075in" fo:padding-top="0in" fo:padding-bottom="0in" fo:border-left="0.5pt solid #000000" fo:border-right="0.5pt solid #000000" fo:border-top="0.5pt solid #000000" fo:border-bottom="0.25pt solid #000000" style:writing-mode="lr-tb"/>
    </style:style>
    <style:style style:name="Table26.C28" style:family="table-cell">
      <style:table-cell-properties fo:padding-left="0.075in" fo:padding-right="0.075in" fo:padding-top="0in" fo:padding-bottom="0in" fo:border-left="0.5pt solid #000000" fo:border-right="0.5pt solid #000000" fo:border-top="0.5pt solid #000000" fo:border-bottom="0.25pt solid #000000" style:writing-mode="lr-tb"/>
    </style:style>
    <style:style style:name="Table26.A29" style:family="table-cell">
      <style:table-cell-properties style:vertical-align="middle" fo:padding-left="0.075in" fo:padding-right="0.075in" fo:padding-top="0in" fo:padding-bottom="0in" fo:border-left="0.5pt solid #000000" fo:border-right="0.5pt solid #000000" fo:border-top="0.5pt solid #000000" fo:border-bottom="0.25pt solid #000000" style:writing-mode="lr-tb"/>
    </style:style>
    <style:style style:name="Table26.B29" style:family="table-cell">
      <style:table-cell-properties style:vertical-align="middle" fo:padding-left="0.075in" fo:padding-right="0.075in" fo:padding-top="0in" fo:padding-bottom="0in" fo:border-left="0.5pt solid #000000" fo:border-right="0.5pt solid #000000" fo:border-top="0.5pt solid #000000" fo:border-bottom="0.25pt solid #000000" style:writing-mode="lr-tb"/>
    </style:style>
    <style:style style:name="Table26.C29" style:family="table-cell">
      <style:table-cell-properties fo:padding-left="0.075in" fo:padding-right="0.075in" fo:padding-top="0in" fo:padding-bottom="0in" fo:border-left="0.5pt solid #000000" fo:border-right="0.5pt solid #000000" fo:border-top="0.5pt solid #000000" fo:border-bottom="0.25pt solid #000000" style:writing-mode="lr-tb"/>
    </style:style>
    <style:style style:name="Table26.C30" style:family="table-cell">
      <style:table-cell-properties fo:background-color="#d9d9d9" fo:padding-left="0.075in" fo:padding-right="0.075in" fo:padding-top="0in" fo:padding-bottom="0in" fo:border-left="0.5pt solid #000000" fo:border-right="0.5pt solid #000000" fo:border-top="0.5pt solid #000000" fo:border-bottom="0.25pt solid #000000" style:writing-mode="lr-tb">
        <style:background-image/>
      </style:table-cell-properties>
    </style:style>
    <style:style style:name="Table26.C31" style:family="table-cell">
      <style:table-cell-properties fo:background-color="#d9d9d9" fo:padding-left="0.075in" fo:padding-right="0.075in" fo:padding-top="0in" fo:padding-bottom="0in" fo:border-left="0.5pt solid #000000" fo:border-right="0.5pt solid #000000" fo:border-top="0.5pt solid #000000" fo:border-bottom="0.25pt solid #000000" style:writing-mode="lr-tb">
        <style:background-image/>
      </style:table-cell-properties>
    </style:style>
    <style:style style:name="Table26.C32" style:family="table-cell">
      <style:table-cell-properties fo:background-color="#d9d9d9" fo:padding-left="0.075in" fo:padding-right="0.075in" fo:padding-top="0in" fo:padding-bottom="0in" fo:border-left="0.5pt solid #000000" fo:border-right="0.5pt solid #000000" fo:border-top="0.5pt solid #000000" fo:border-bottom="0.25pt solid #000000" style:writing-mode="lr-tb">
        <style:background-image/>
      </style:table-cell-properties>
    </style:style>
    <style:style style:name="Table26.C33" style:family="table-cell">
      <style:table-cell-properties fo:background-color="#d9d9d9" fo:padding-left="0.075in" fo:padding-right="0.075in" fo:padding-top="0in" fo:padding-bottom="0in" fo:border-left="0.5pt solid #000000" fo:border-right="0.5pt solid #000000" fo:border-top="0.5pt solid #000000" fo:border-bottom="0.25pt solid #000000" style:writing-mode="lr-tb">
        <style:background-image/>
      </style:table-cell-properties>
    </style:style>
    <style:style style:name="Table26.A34" style:family="table-cell">
      <style:table-cell-properties style:vertical-align="middle" fo:padding-left="0.075in" fo:padding-right="0.075in" fo:padding-top="0in" fo:padding-bottom="0in" fo:border-left="0.5pt solid #000000" fo:border-right="0.5pt solid #000000" fo:border-top="0.5pt solid #000000" fo:border-bottom="0.25pt solid #000000" style:writing-mode="lr-tb"/>
    </style:style>
    <style:style style:name="Table26.B34" style:family="table-cell">
      <style:table-cell-properties style:vertical-align="middle" fo:padding-left="0.075in" fo:padding-right="0.075in" fo:padding-top="0in" fo:padding-bottom="0in" fo:border-left="0.5pt solid #000000" fo:border-right="0.5pt solid #000000" fo:border-top="0.5pt solid #000000" fo:border-bottom="0.25pt solid #000000" style:writing-mode="lr-tb"/>
    </style:style>
    <style:style style:name="Table26.C34" style:family="table-cell">
      <style:table-cell-properties fo:padding-left="0.075in" fo:padding-right="0.075in" fo:padding-top="0in" fo:padding-bottom="0in" fo:border-left="0.5pt solid #000000" fo:border-right="0.5pt solid #000000" fo:border-top="0.5pt solid #000000" fo:border-bottom="0.25pt solid #000000" style:writing-mode="lr-tb"/>
    </style:style>
    <style:style style:name="Table26.A35" style:family="table-cell">
      <style:table-cell-properties style:vertical-align="middle" fo:padding-left="0.075in" fo:padding-right="0.075in" fo:padding-top="0in" fo:padding-bottom="0in" fo:border-left="0.5pt solid #000000" fo:border-right="0.5pt solid #000000" fo:border-top="0.5pt solid #000000" fo:border-bottom="0.25pt solid #000000" style:writing-mode="lr-tb"/>
    </style:style>
    <style:style style:name="Table26.B35" style:family="table-cell">
      <style:table-cell-properties style:vertical-align="middle" fo:padding-left="0.075in" fo:padding-right="0.075in" fo:padding-top="0in" fo:padding-bottom="0in" fo:border-left="0.5pt solid #000000" fo:border-right="0.5pt solid #000000" fo:border-top="0.5pt solid #000000" fo:border-bottom="0.25pt solid #000000" style:writing-mode="lr-tb"/>
    </style:style>
    <style:style style:name="Table26.C35" style:family="table-cell">
      <style:table-cell-properties fo:padding-left="0.075in" fo:padding-right="0.075in" fo:padding-top="0in" fo:padding-bottom="0in" fo:border-left="0.5pt solid #000000" fo:border-right="0.5pt solid #000000" fo:border-top="0.5pt solid #000000" fo:border-bottom="0.25pt solid #000000" style:writing-mode="lr-tb"/>
    </style:style>
    <style:style style:name="Table26.A36" style:family="table-cell">
      <style:table-cell-properties style:vertical-align="middle" fo:padding-left="0.075in" fo:padding-right="0.075in" fo:padding-top="0in" fo:padding-bottom="0in" fo:border-left="0.5pt solid #000000" fo:border-right="0.5pt solid #000000" fo:border-top="0.5pt solid #000000" fo:border-bottom="0.25pt solid #000000" style:writing-mode="lr-tb"/>
    </style:style>
    <style:style style:name="Table26.B36" style:family="table-cell">
      <style:table-cell-properties style:vertical-align="middle" fo:padding-left="0.075in" fo:padding-right="0.075in" fo:padding-top="0in" fo:padding-bottom="0in" fo:border-left="0.5pt solid #000000" fo:border-right="0.5pt solid #000000" fo:border-top="0.5pt solid #000000" fo:border-bottom="0.25pt solid #000000" style:writing-mode="lr-tb"/>
    </style:style>
    <style:style style:name="Table26.C36" style:family="table-cell">
      <style:table-cell-properties fo:padding-left="0.075in" fo:padding-right="0.075in" fo:padding-top="0in" fo:padding-bottom="0in" fo:border-left="0.5pt solid #000000" fo:border-right="0.5pt solid #000000" fo:border-top="0.5pt solid #000000" fo:border-bottom="0.25pt solid #000000" style:writing-mode="lr-tb"/>
    </style:style>
    <style:style style:name="Table26.A37" style:family="table-cell">
      <style:table-cell-properties style:vertical-align="middle" fo:padding-left="0.075in" fo:padding-right="0.075in" fo:padding-top="0in" fo:padding-bottom="0in" fo:border-left="0.5pt solid #000000" fo:border-right="0.5pt solid #000000" fo:border-top="0.5pt solid #000000" fo:border-bottom="0.25pt solid #000000" style:writing-mode="lr-tb"/>
    </style:style>
    <style:style style:name="Table26.B37" style:family="table-cell">
      <style:table-cell-properties style:vertical-align="middle" fo:padding-left="0.075in" fo:padding-right="0.075in" fo:padding-top="0in" fo:padding-bottom="0in" fo:border-left="0.5pt solid #000000" fo:border-right="0.5pt solid #000000" fo:border-top="0.5pt solid #000000" fo:border-bottom="0.25pt solid #000000" style:writing-mode="lr-tb"/>
    </style:style>
    <style:style style:name="Table26.C37" style:family="table-cell">
      <style:table-cell-properties style:vertical-align="middle" fo:padding-left="0.075in" fo:padding-right="0.075in" fo:padding-top="0in" fo:padding-bottom="0in" fo:border-left="0.5pt solid #000000" fo:border-right="0.5pt solid #000000" fo:border-top="0.5pt solid #000000" fo:border-bottom="0.25pt solid #000000" style:writing-mode="lr-tb"/>
    </style:style>
    <style:style style:name="Table26.C39" style:family="table-cell">
      <style:table-cell-properties fo:background-color="#d9d9d9" fo:padding-left="0.075in" fo:padding-right="0.075in" fo:padding-top="0in" fo:padding-bottom="0in" fo:border-left="0.5pt solid #000000" fo:border-right="0.5pt solid #000000" fo:border-top="0.5pt solid #000000" fo:border-bottom="0.25pt solid #000000" style:writing-mode="lr-tb">
        <style:background-image/>
      </style:table-cell-properties>
    </style:style>
    <style:style style:name="Table26.C40" style:family="table-cell">
      <style:table-cell-properties fo:background-color="#d9d9d9" fo:padding-left="0.075in" fo:padding-right="0.075in" fo:padding-top="0in" fo:padding-bottom="0in" fo:border-left="0.5pt solid #000000" fo:border-right="0.5pt solid #000000" fo:border-top="0.5pt solid #000000" fo:border-bottom="0.25pt solid #000000" style:writing-mode="lr-tb">
        <style:background-image/>
      </style:table-cell-properties>
    </style:style>
    <style:style style:name="Table26.C41" style:family="table-cell">
      <style:table-cell-properties fo:background-color="#d9d9d9" fo:padding-left="0.075in" fo:padding-right="0.075in" fo:padding-top="0in" fo:padding-bottom="0in" fo:border-left="0.5pt solid #000000" fo:border-right="0.5pt solid #000000" fo:border-top="0.5pt solid #000000" fo:border-bottom="0.25pt solid #000000" style:writing-mode="lr-tb">
        <style:background-image/>
      </style:table-cell-properties>
    </style:style>
    <style:style style:name="Table26.42" style:family="table-row">
      <style:table-row-properties style:min-row-height="0.2431in" fo:keep-together="auto"/>
    </style:style>
    <style:style style:name="Table26.A42" style:family="table-cell">
      <style:table-cell-properties style:vertical-align="middle" fo:padding-left="0.075in" fo:padding-right="0.075in" fo:padding-top="0in" fo:padding-bottom="0in" fo:border-left="0.5pt solid #000000" fo:border-right="0.5pt solid #000000" fo:border-top="0.5pt solid #000000" fo:border-bottom="0.25pt solid #000000" style:writing-mode="lr-tb"/>
    </style:style>
    <style:style style:name="Table26.B42" style:family="table-cell">
      <style:table-cell-properties style:vertical-align="middle" fo:padding-left="0.075in" fo:padding-right="0.075in" fo:padding-top="0in" fo:padding-bottom="0in" fo:border-left="0.5pt solid #000000" fo:border-right="0.5pt solid #000000" fo:border-top="0.5pt solid #000000" fo:border-bottom="0.25pt solid #000000" style:writing-mode="lr-tb"/>
    </style:style>
    <style:style style:name="Table26.C42" style:family="table-cell">
      <style:table-cell-properties fo:padding-left="0.075in" fo:padding-right="0.075in" fo:padding-top="0in" fo:padding-bottom="0in" fo:border-left="0.5pt solid #000000" fo:border-right="0.5pt solid #000000" fo:border-top="0.5pt solid #000000" fo:border-bottom="0.25pt solid #000000" style:writing-mode="lr-tb"/>
    </style:style>
    <style:style style:name="Table26.A43" style:family="table-cell">
      <style:table-cell-properties style:vertical-align="middle" fo:padding-left="0.075in" fo:padding-right="0.075in" fo:padding-top="0in" fo:padding-bottom="0in" fo:border-left="0.5pt solid #000000" fo:border-right="0.5pt solid #000000" fo:border-top="0.5pt solid #000000" fo:border-bottom="0.25pt solid #000000" style:writing-mode="lr-tb"/>
    </style:style>
    <style:style style:name="Table26.B43" style:family="table-cell">
      <style:table-cell-properties style:vertical-align="middle" fo:padding-left="0.075in" fo:padding-right="0.075in" fo:padding-top="0in" fo:padding-bottom="0in" fo:border-left="0.5pt solid #000000" fo:border-right="0.5pt solid #000000" fo:border-top="0.5pt solid #000000" fo:border-bottom="0.25pt solid #000000" style:writing-mode="lr-tb"/>
    </style:style>
    <style:style style:name="Table26.C43" style:family="table-cell">
      <style:table-cell-properties fo:padding-left="0.075in" fo:padding-right="0.075in" fo:padding-top="0in" fo:padding-bottom="0in" fo:border-left="0.5pt solid #000000" fo:border-right="0.5pt solid #000000" fo:border-top="0.5pt solid #000000" fo:border-bottom="0.25pt solid #000000" style:writing-mode="lr-tb"/>
    </style:style>
    <style:style style:name="Table26.A44" style:family="table-cell">
      <style:table-cell-properties style:vertical-align="middle" fo:padding-left="0.075in" fo:padding-right="0.075in" fo:padding-top="0in" fo:padding-bottom="0in" fo:border-left="0.5pt solid #000000" fo:border-right="0.5pt solid #000000" fo:border-top="0.5pt solid #000000" fo:border-bottom="0.25pt solid #000000" style:writing-mode="lr-tb"/>
    </style:style>
    <style:style style:name="Table26.B44" style:family="table-cell">
      <style:table-cell-properties style:vertical-align="middle" fo:padding-left="0.075in" fo:padding-right="0.075in" fo:padding-top="0in" fo:padding-bottom="0in" fo:border-left="0.5pt solid #000000" fo:border-right="0.5pt solid #000000" fo:border-top="0.5pt solid #000000" fo:border-bottom="0.25pt solid #000000" style:writing-mode="lr-tb"/>
    </style:style>
    <style:style style:name="Table26.C44" style:family="table-cell">
      <style:table-cell-properties fo:padding-left="0.075in" fo:padding-right="0.075in" fo:padding-top="0in" fo:padding-bottom="0in" fo:border-left="0.5pt solid #000000" fo:border-right="0.5pt solid #000000" fo:border-top="0.5pt solid #000000" fo:border-bottom="0.25pt solid #000000" style:writing-mode="lr-tb"/>
    </style:style>
    <style:style style:name="Table26.A45" style:family="table-cell">
      <style:table-cell-properties style:vertical-align="middle" fo:padding-left="0.075in" fo:padding-right="0.075in" fo:padding-top="0in" fo:padding-bottom="0in" fo:border-left="0.5pt solid #000000" fo:border-right="0.5pt solid #000000" fo:border-top="0.5pt solid #000000" fo:border-bottom="0.25pt solid #000000" style:writing-mode="lr-tb"/>
    </style:style>
    <style:style style:name="Table26.B45" style:family="table-cell">
      <style:table-cell-properties style:vertical-align="middle" fo:padding-left="0.075in" fo:padding-right="0.075in" fo:padding-top="0in" fo:padding-bottom="0in" fo:border-left="0.5pt solid #000000" fo:border-right="0.5pt solid #000000" fo:border-top="0.5pt solid #000000" fo:border-bottom="0.25pt solid #000000" style:writing-mode="lr-tb"/>
    </style:style>
    <style:style style:name="Table26.C45" style:family="table-cell">
      <style:table-cell-properties fo:padding-left="0.075in" fo:padding-right="0.075in" fo:padding-top="0in" fo:padding-bottom="0in" fo:border-left="0.5pt solid #000000" fo:border-right="0.5pt solid #000000" fo:border-top="0.5pt solid #000000" fo:border-bottom="0.25pt solid #000000" style:writing-mode="lr-tb"/>
    </style:style>
    <style:style style:name="Table26.C46" style:family="table-cell">
      <style:table-cell-properties fo:background-color="#d9d9d9" fo:padding-left="0.075in" fo:padding-right="0.075in" fo:padding-top="0in" fo:padding-bottom="0in" fo:border-left="0.5pt solid #000000" fo:border-right="0.5pt solid #000000" fo:border-top="0.5pt solid #000000" fo:border-bottom="0.25pt solid #000000" style:writing-mode="lr-tb">
        <style:background-image/>
      </style:table-cell-properties>
    </style:style>
    <style:style style:name="Table26.C47" style:family="table-cell">
      <style:table-cell-properties fo:background-color="#d9d9d9" fo:padding-left="0.075in" fo:padding-right="0.075in" fo:padding-top="0in" fo:padding-bottom="0in" fo:border-left="0.5pt solid #000000" fo:border-right="0.5pt solid #000000" fo:border-top="0.5pt solid #000000" fo:border-bottom="0.25pt solid #000000" style:writing-mode="lr-tb">
        <style:background-image/>
      </style:table-cell-properties>
    </style:style>
    <style:style style:name="Table26.C48" style:family="table-cell">
      <style:table-cell-properties fo:background-color="#d9d9d9" fo:padding-left="0.075in" fo:padding-right="0.075in" fo:padding-top="0in" fo:padding-bottom="0in" fo:border-left="0.5pt solid #000000" fo:border-right="0.5pt solid #000000" fo:border-top="0.5pt solid #000000" fo:border-bottom="0.25pt solid #000000" style:writing-mode="lr-tb">
        <style:background-image/>
      </style:table-cell-properties>
    </style:style>
    <style:style style:name="Table26.A49" style:family="table-cell">
      <style:table-cell-properties style:vertical-align="middle" fo:background-color="#d9d9d9" fo:padding-left="0.0799in" fo:padding-right="0.0201in" fo:padding-top="0in" fo:padding-bottom="0in" fo:border-left="0.5pt solid #000000" fo:border-right="0.5pt solid #000000" fo:border-top="0.5pt solid #000000" fo:border-bottom="0.25pt solid #000000" style:writing-mode="lr-tb">
        <style:background-image/>
      </style:table-cell-properties>
    </style:style>
    <style:style style:name="Table26.C49" style:family="table-cell">
      <style:table-cell-properties fo:background-color="#d9d9d9" fo:padding-left="0.075in" fo:padding-right="0.075in" fo:padding-top="0in" fo:padding-bottom="0in" fo:border-left="0.5pt solid #000000" fo:border-right="0.5pt solid #000000" fo:border-top="0.5pt solid #000000" fo:border-bottom="0.25pt solid #000000" style:writing-mode="lr-tb">
        <style:background-image/>
      </style:table-cell-properties>
    </style:style>
    <style:style style:name="Table26.A50" style:family="table-cell">
      <style:table-cell-properties style:vertical-align="middle" fo:padding-left="0.075in" fo:padding-right="0.075in" fo:padding-top="0in" fo:padding-bottom="0in" fo:border-left="0.5pt solid #000000" fo:border-right="0.5pt solid #000000" fo:border-top="0.5pt solid #000000" fo:border-bottom="0.25pt solid #000000" style:writing-mode="lr-tb"/>
    </style:style>
    <style:style style:name="Table26.B50" style:family="table-cell">
      <style:table-cell-properties style:vertical-align="middle" fo:padding-left="0.075in" fo:padding-right="0.075in" fo:padding-top="0in" fo:padding-bottom="0in" fo:border-left="0.5pt solid #000000" fo:border-right="0.5pt solid #000000" fo:border-top="0.5pt solid #000000" fo:border-bottom="0.25pt solid #000000" style:writing-mode="lr-tb"/>
    </style:style>
    <style:style style:name="Table26.C50" style:family="table-cell">
      <style:table-cell-properties fo:padding-left="0.075in" fo:padding-right="0.075in" fo:padding-top="0in" fo:padding-bottom="0in" fo:border-left="0.5pt solid #000000" fo:border-right="0.5pt solid #000000" fo:border-top="0.5pt solid #000000" fo:border-bottom="0.25pt solid #000000" style:writing-mode="lr-tb"/>
    </style:style>
    <style:style style:name="Table26.A51" style:family="table-cell">
      <style:table-cell-properties style:vertical-align="middle" fo:padding-left="0.075in" fo:padding-right="0.075in" fo:padding-top="0in" fo:padding-bottom="0in" fo:border-left="0.5pt solid #000000" fo:border-right="0.5pt solid #000000" fo:border-top="0.5pt solid #000000" fo:border-bottom="0.25pt solid #000000" style:writing-mode="lr-tb"/>
    </style:style>
    <style:style style:name="Table26.B51" style:family="table-cell">
      <style:table-cell-properties style:vertical-align="middle" fo:padding-left="0.075in" fo:padding-right="0.075in" fo:padding-top="0in" fo:padding-bottom="0in" fo:border-left="0.5pt solid #000000" fo:border-right="0.5pt solid #000000" fo:border-top="0.5pt solid #000000" fo:border-bottom="0.25pt solid #000000" style:writing-mode="lr-tb"/>
    </style:style>
    <style:style style:name="Table26.C51" style:family="table-cell">
      <style:table-cell-properties fo:padding-left="0.075in" fo:padding-right="0.075in" fo:padding-top="0in" fo:padding-bottom="0in" fo:border-left="0.5pt solid #000000" fo:border-right="0.5pt solid #000000" fo:border-top="0.5pt solid #000000" fo:border-bottom="0.25pt solid #000000" style:writing-mode="lr-tb"/>
    </style:style>
    <style:style style:name="Table26.A52" style:family="table-cell">
      <style:table-cell-properties style:vertical-align="middle" fo:padding-left="0.075in" fo:padding-right="0.075in" fo:padding-top="0in" fo:padding-bottom="0in" fo:border-left="0.5pt solid #000000" fo:border-right="0.5pt solid #000000" fo:border-top="0.5pt solid #000000" fo:border-bottom="0.25pt solid #000000" style:writing-mode="lr-tb"/>
    </style:style>
    <style:style style:name="Table26.B52" style:family="table-cell">
      <style:table-cell-properties style:vertical-align="middle" fo:padding-left="0.075in" fo:padding-right="0.075in" fo:padding-top="0in" fo:padding-bottom="0in" fo:border-left="0.5pt solid #000000" fo:border-right="0.5pt solid #000000" fo:border-top="0.5pt solid #000000" fo:border-bottom="0.25pt solid #000000" style:writing-mode="lr-tb"/>
    </style:style>
    <style:style style:name="Table26.C52" style:family="table-cell">
      <style:table-cell-properties fo:padding-left="0.075in" fo:padding-right="0.075in" fo:padding-top="0in" fo:padding-bottom="0in" fo:border-left="0.5pt solid #000000" fo:border-right="0.5pt solid #000000" fo:border-top="0.5pt solid #000000" fo:border-bottom="0.25pt solid #000000" style:writing-mode="lr-tb"/>
    </style:style>
    <style:style style:name="Table26.A53" style:family="table-cell">
      <style:table-cell-properties style:vertical-align="middle" fo:padding-left="0.075in" fo:padding-right="0.075in" fo:padding-top="0in" fo:padding-bottom="0in" fo:border-left="0.5pt solid #000000" fo:border-right="0.5pt solid #000000" fo:border-top="0.5pt solid #000000" fo:border-bottom="0.25pt solid #000000" style:writing-mode="lr-tb"/>
    </style:style>
    <style:style style:name="Table26.B53" style:family="table-cell">
      <style:table-cell-properties style:vertical-align="middle" fo:padding-left="0.075in" fo:padding-right="0.075in" fo:padding-top="0in" fo:padding-bottom="0in" fo:border-left="0.5pt solid #000000" fo:border-right="0.5pt solid #000000" fo:border-top="0.5pt solid #000000" fo:border-bottom="0.25pt solid #000000" style:writing-mode="lr-tb"/>
    </style:style>
    <style:style style:name="Table26.C53" style:family="table-cell">
      <style:table-cell-properties fo:padding-left="0.075in" fo:padding-right="0.075in" fo:padding-top="0in" fo:padding-bottom="0in" fo:border-left="0.5pt solid #000000" fo:border-right="0.5pt solid #000000" fo:border-top="0.5pt solid #000000" fo:border-bottom="0.25pt solid #000000" style:writing-mode="lr-tb"/>
    </style:style>
    <style:style style:name="Table26.C54" style:family="table-cell">
      <style:table-cell-properties fo:background-color="#d9d9d9" fo:padding-left="0.075in" fo:padding-right="0.075in" fo:padding-top="0in" fo:padding-bottom="0in" fo:border-left="0.5pt solid #000000" fo:border-right="0.5pt solid #000000" fo:border-top="0.5pt solid #000000" fo:border-bottom="0.25pt solid #000000" style:writing-mode="lr-tb">
        <style:background-image/>
      </style:table-cell-properties>
    </style:style>
    <style:style style:name="Table26.C55" style:family="table-cell">
      <style:table-cell-properties fo:background-color="#d9d9d9" fo:padding-left="0.075in" fo:padding-right="0.075in" fo:padding-top="0in" fo:padding-bottom="0in" fo:border-left="0.5pt solid #000000" fo:border-right="0.5pt solid #000000" fo:border-top="0.5pt solid #000000" fo:border-bottom="0.25pt solid #000000" style:writing-mode="lr-tb">
        <style:background-image/>
      </style:table-cell-properties>
    </style:style>
    <style:style style:name="Table26.C56" style:family="table-cell">
      <style:table-cell-properties fo:background-color="#d9d9d9" fo:padding-left="0.075in" fo:padding-right="0.075in" fo:padding-top="0in" fo:padding-bottom="0in" fo:border-left="0.5pt solid #000000" fo:border-right="0.5pt solid #000000" fo:border-top="0.5pt solid #000000" fo:border-bottom="0.25pt solid #000000" style:writing-mode="lr-tb">
        <style:background-image/>
      </style:table-cell-properties>
    </style:style>
    <style:style style:name="Table26.C57" style:family="table-cell">
      <style:table-cell-properties fo:background-color="#d9d9d9" fo:padding-left="0.075in" fo:padding-right="0.075in" fo:padding-top="0in" fo:padding-bottom="0in" fo:border-left="0.5pt solid #000000" fo:border-right="0.5pt solid #000000" fo:border-top="0.5pt solid #000000" fo:border-bottom="0.25pt solid #000000" style:writing-mode="lr-tb">
        <style:background-image/>
      </style:table-cell-properties>
    </style:style>
    <style:style style:name="Table26.A58" style:family="table-cell">
      <style:table-cell-properties style:vertical-align="middle" fo:padding-left="0.075in" fo:padding-right="0.075in" fo:padding-top="0in" fo:padding-bottom="0in" fo:border-left="0.5pt solid #000000" fo:border-right="0.5pt solid #000000" fo:border-top="0.5pt solid #000000" fo:border-bottom="0.25pt solid #000000" style:writing-mode="lr-tb"/>
    </style:style>
    <style:style style:name="Table26.B58" style:family="table-cell">
      <style:table-cell-properties style:vertical-align="middle" fo:padding-left="0.075in" fo:padding-right="0.075in" fo:padding-top="0in" fo:padding-bottom="0in" fo:border-left="0.5pt solid #000000" fo:border-right="0.5pt solid #000000" fo:border-top="0.5pt solid #000000" fo:border-bottom="0.25pt solid #000000" style:writing-mode="lr-tb"/>
    </style:style>
    <style:style style:name="Table26.C58" style:family="table-cell">
      <style:table-cell-properties fo:padding-left="0.075in" fo:padding-right="0.075in" fo:padding-top="0in" fo:padding-bottom="0in" fo:border-left="0.5pt solid #000000" fo:border-right="0.5pt solid #000000" fo:border-top="0.5pt solid #000000" fo:border-bottom="0.25pt solid #000000" style:writing-mode="lr-tb"/>
    </style:style>
    <style:style style:name="Table26.A59" style:family="table-cell">
      <style:table-cell-properties style:vertical-align="middle" fo:padding-left="0.0799in" fo:padding-right="0.0201in" fo:padding-top="0in" fo:padding-bottom="0in" fo:border-left="0.5pt solid #000000" fo:border-right="0.5pt solid #000000" fo:border-top="0.5pt solid #000000" fo:border-bottom="0.25pt solid #000000" style:writing-mode="lr-tb"/>
    </style:style>
    <style:style style:name="Table26.B59" style:family="table-cell">
      <style:table-cell-properties style:vertical-align="middle" fo:padding-left="0.075in" fo:padding-right="0.075in" fo:padding-top="0in" fo:padding-bottom="0in" fo:border-left="0.5pt solid #000000" fo:border-right="0.5pt solid #000000" fo:border-top="0.5pt solid #000000" fo:border-bottom="0.25pt solid #000000" style:writing-mode="lr-tb"/>
    </style:style>
    <style:style style:name="Table26.C59" style:family="table-cell">
      <style:table-cell-properties fo:padding-left="0.075in" fo:padding-right="0.075in" fo:padding-top="0in" fo:padding-bottom="0in" fo:border-left="0.5pt solid #000000" fo:border-right="0.5pt solid #000000" fo:border-top="0.5pt solid #000000" fo:border-bottom="0.25pt solid #000000" style:writing-mode="lr-tb"/>
    </style:style>
    <style:style style:name="Table26.A60" style:family="table-cell">
      <style:table-cell-properties style:vertical-align="middle" fo:padding-left="0.075in" fo:padding-right="0.075in" fo:padding-top="0in" fo:padding-bottom="0in" fo:border-left="0.5pt solid #000000" fo:border-right="0.5pt solid #000000" fo:border-top="0.5pt solid #000000" fo:border-bottom="0.25pt solid #000000" style:writing-mode="lr-tb"/>
    </style:style>
    <style:style style:name="Table26.B60" style:family="table-cell">
      <style:table-cell-properties style:vertical-align="middle" fo:padding-left="0.075in" fo:padding-right="0.075in" fo:padding-top="0in" fo:padding-bottom="0in" fo:border-left="0.5pt solid #000000" fo:border-right="0.5pt solid #000000" fo:border-top="0.5pt solid #000000" fo:border-bottom="0.25pt solid #000000" style:writing-mode="lr-tb"/>
    </style:style>
    <style:style style:name="Table26.C60" style:family="table-cell">
      <style:table-cell-properties fo:padding-left="0.075in" fo:padding-right="0.075in" fo:padding-top="0in" fo:padding-bottom="0in" fo:border-left="0.5pt solid #000000" fo:border-right="0.5pt solid #000000" fo:border-top="0.5pt solid #000000" fo:border-bottom="0.25pt solid #000000" style:writing-mode="lr-tb"/>
    </style:style>
    <style:style style:name="Table26.A61" style:family="table-cell">
      <style:table-cell-properties style:vertical-align="middle" fo:padding-left="0.075in" fo:padding-right="0.075in" fo:padding-top="0in" fo:padding-bottom="0in" fo:border-left="0.5pt solid #000000" fo:border-right="0.5pt solid #000000" fo:border-top="0.5pt solid #000000" fo:border-bottom="0.25pt solid #000000" style:writing-mode="lr-tb"/>
    </style:style>
    <style:style style:name="Table26.B61" style:family="table-cell">
      <style:table-cell-properties style:vertical-align="middle" fo:padding-left="0.075in" fo:padding-right="0.075in" fo:padding-top="0in" fo:padding-bottom="0in" fo:border-left="0.5pt solid #000000" fo:border-right="0.5pt solid #000000" fo:border-top="0.5pt solid #000000" fo:border-bottom="0.25pt solid #000000" style:writing-mode="lr-tb"/>
    </style:style>
    <style:style style:name="Table26.C61" style:family="table-cell">
      <style:table-cell-properties fo:padding-left="0.075in" fo:padding-right="0.075in" fo:padding-top="0in" fo:padding-bottom="0in" fo:border-left="0.5pt solid #000000" fo:border-right="0.5pt solid #000000" fo:border-top="0.5pt solid #000000" fo:border-bottom="0.25pt solid #000000" style:writing-mode="lr-tb"/>
    </style:style>
    <style:style style:name="Table26.C62" style:family="table-cell">
      <style:table-cell-properties fo:background-color="#d9d9d9" fo:padding-left="0.075in" fo:padding-right="0.075in" fo:padding-top="0in" fo:padding-bottom="0in" fo:border-left="0.5pt solid #000000" fo:border-right="0.5pt solid #000000" fo:border-top="0.5pt solid #000000" fo:border-bottom="0.25pt solid #000000" style:writing-mode="lr-tb">
        <style:background-image/>
      </style:table-cell-properties>
    </style:style>
    <style:style style:name="Table26.C63" style:family="table-cell">
      <style:table-cell-properties fo:background-color="#d9d9d9" fo:padding-left="0.075in" fo:padding-right="0.075in" fo:padding-top="0in" fo:padding-bottom="0in" fo:border-left="0.5pt solid #000000" fo:border-right="0.5pt solid #000000" fo:border-top="0.5pt solid #000000" fo:border-bottom="0.25pt solid #000000" style:writing-mode="lr-tb">
        <style:background-image/>
      </style:table-cell-properties>
    </style:style>
    <style:style style:name="Table26.C64" style:family="table-cell">
      <style:table-cell-properties fo:background-color="#d9d9d9" fo:padding-left="0.075in" fo:padding-right="0.075in" fo:padding-top="0in" fo:padding-bottom="0in" fo:border-left="0.5pt solid #000000" fo:border-right="0.5pt solid #000000" fo:border-top="0.5pt solid #000000" fo:border-bottom="0.25pt solid #000000" style:writing-mode="lr-tb">
        <style:background-image/>
      </style:table-cell-properties>
    </style:style>
    <style:style style:name="Table26.A66" style:family="table-cell">
      <style:table-cell-properties style:vertical-align="middle" fo:padding-left="0.075in" fo:padding-right="0.075in" fo:padding-top="0in" fo:padding-bottom="0in" fo:border-left="0.5pt solid #000000" fo:border-right="0.5pt solid #000000" fo:border-top="0.5pt solid #000000" fo:border-bottom="0.25pt solid #000000" style:writing-mode="lr-tb"/>
    </style:style>
    <style:style style:name="Table26.B66" style:family="table-cell">
      <style:table-cell-properties style:vertical-align="middle" fo:padding-left="0.075in" fo:padding-right="0.075in" fo:padding-top="0in" fo:padding-bottom="0in" fo:border-left="0.5pt solid #000000" fo:border-right="0.5pt solid #000000" fo:border-top="0.5pt solid #000000" fo:border-bottom="0.25pt solid #000000" style:writing-mode="lr-tb"/>
    </style:style>
    <style:style style:name="Table26.C66" style:family="table-cell">
      <style:table-cell-properties fo:padding-left="0.075in" fo:padding-right="0.075in" fo:padding-top="0in" fo:padding-bottom="0in" fo:border-left="0.5pt solid #000000" fo:border-right="0.5pt solid #000000" fo:border-top="0.5pt solid #000000" fo:border-bottom="0.25pt solid #000000" style:writing-mode="lr-tb"/>
    </style:style>
    <style:style style:name="Table26.A67" style:family="table-cell">
      <style:table-cell-properties style:vertical-align="middle" fo:padding-left="0.075in" fo:padding-right="0.075in" fo:padding-top="0in" fo:padding-bottom="0in" fo:border-left="0.5pt solid #000000" fo:border-right="0.5pt solid #000000" fo:border-top="0.5pt solid #000000" fo:border-bottom="0.25pt solid #000000" style:writing-mode="lr-tb"/>
    </style:style>
    <style:style style:name="Table26.B67" style:family="table-cell">
      <style:table-cell-properties style:vertical-align="middle" fo:padding-left="0.075in" fo:padding-right="0.075in" fo:padding-top="0in" fo:padding-bottom="0in" fo:border-left="0.5pt solid #000000" fo:border-right="0.5pt solid #000000" fo:border-top="0.5pt solid #000000" fo:border-bottom="0.25pt solid #000000" style:writing-mode="lr-tb"/>
    </style:style>
    <style:style style:name="Table26.C67" style:family="table-cell">
      <style:table-cell-properties fo:padding-left="0.075in" fo:padding-right="0.075in" fo:padding-top="0in" fo:padding-bottom="0in" fo:border-left="0.5pt solid #000000" fo:border-right="0.5pt solid #000000" fo:border-top="0.5pt solid #000000" fo:border-bottom="0.25pt solid #000000" style:writing-mode="lr-tb"/>
    </style:style>
    <style:style style:name="Table26.A68" style:family="table-cell">
      <style:table-cell-properties style:vertical-align="middle" fo:padding-left="0.075in" fo:padding-right="0.075in" fo:padding-top="0in" fo:padding-bottom="0in" fo:border-left="0.5pt solid #000000" fo:border-right="0.5pt solid #000000" fo:border-top="0.5pt solid #000000" fo:border-bottom="0.25pt solid #000000" style:writing-mode="lr-tb"/>
    </style:style>
    <style:style style:name="Table26.B68" style:family="table-cell">
      <style:table-cell-properties style:vertical-align="middle" fo:padding-left="0.075in" fo:padding-right="0.075in" fo:padding-top="0in" fo:padding-bottom="0in" fo:border-left="0.5pt solid #000000" fo:border-right="0.5pt solid #000000" fo:border-top="0.5pt solid #000000" fo:border-bottom="0.25pt solid #000000" style:writing-mode="lr-tb"/>
    </style:style>
    <style:style style:name="Table26.C68" style:family="table-cell">
      <style:table-cell-properties fo:padding-left="0.075in" fo:padding-right="0.075in" fo:padding-top="0in" fo:padding-bottom="0in" fo:border-left="0.5pt solid #000000" fo:border-right="0.5pt solid #000000" fo:border-top="0.5pt solid #000000" fo:border-bottom="0.25pt solid #000000" style:writing-mode="lr-tb"/>
    </style:style>
    <style:style style:name="Table26.A69" style:family="table-cell">
      <style:table-cell-properties style:vertical-align="middle" fo:padding-left="0.075in" fo:padding-right="0.075in" fo:padding-top="0in" fo:padding-bottom="0in" fo:border-left="0.5pt solid #000000" fo:border-right="0.5pt solid #000000" fo:border-top="0.5pt solid #000000" fo:border-bottom="0.25pt solid #000000" style:writing-mode="lr-tb"/>
    </style:style>
    <style:style style:name="Table26.B69" style:family="table-cell">
      <style:table-cell-properties style:vertical-align="middle" fo:padding-left="0.075in" fo:padding-right="0.075in" fo:padding-top="0in" fo:padding-bottom="0in" fo:border-left="0.5pt solid #000000" fo:border-right="0.5pt solid #000000" fo:border-top="0.5pt solid #000000" fo:border-bottom="0.25pt solid #000000" style:writing-mode="lr-tb"/>
    </style:style>
    <style:style style:name="Table26.C69" style:family="table-cell">
      <style:table-cell-properties fo:padding-left="0.075in" fo:padding-right="0.075in" fo:padding-top="0in" fo:padding-bottom="0in" fo:border-left="0.5pt solid #000000" fo:border-right="0.5pt solid #000000" fo:border-top="0.5pt solid #000000" fo:border-bottom="0.25pt solid #000000" style:writing-mode="lr-tb"/>
    </style:style>
    <style:style style:name="Table26.C70" style:family="table-cell">
      <style:table-cell-properties fo:background-color="#d9d9d9" fo:padding-left="0.075in" fo:padding-right="0.075in" fo:padding-top="0in" fo:padding-bottom="0in" fo:border-left="0.5pt solid #000000" fo:border-right="0.5pt solid #000000" fo:border-top="0.5pt solid #000000" fo:border-bottom="0.25pt solid #000000" style:writing-mode="lr-tb">
        <style:background-image/>
      </style:table-cell-properties>
    </style:style>
    <style:style style:name="Table26.C71" style:family="table-cell">
      <style:table-cell-properties fo:background-color="#d9d9d9" fo:padding-left="0.075in" fo:padding-right="0.075in" fo:padding-top="0in" fo:padding-bottom="0in" fo:border-left="0.5pt solid #000000" fo:border-right="0.5pt solid #000000" fo:border-top="0.5pt solid #000000" fo:border-bottom="0.25pt solid #000000" style:writing-mode="lr-tb">
        <style:background-image/>
      </style:table-cell-properties>
    </style:style>
    <style:style style:name="Table26.C72" style:family="table-cell">
      <style:table-cell-properties fo:background-color="#d9d9d9" fo:padding-left="0.075in" fo:padding-right="0.075in" fo:padding-top="0in" fo:padding-bottom="0in" fo:border-left="0.5pt solid #000000" fo:border-right="0.5pt solid #000000" fo:border-top="0.5pt solid #000000" fo:border-bottom="0.25pt solid #000000" style:writing-mode="lr-tb">
        <style:background-image/>
      </style:table-cell-properties>
    </style:style>
    <style:style style:name="Table26.C73" style:family="table-cell">
      <style:table-cell-properties fo:background-color="#d9d9d9" fo:padding-left="0.075in" fo:padding-right="0.075in" fo:padding-top="0in" fo:padding-bottom="0in" fo:border="0.5pt solid #000000" style:writing-mode="lr-tb">
        <style:background-image/>
      </style:table-cell-properties>
    </style:style>
    <style:style style:name="Table26.A74" style:family="table-cell">
      <style:table-cell-properties style:vertical-align="middle" fo:padding-left="0.075in" fo:padding-right="0.075in" fo:padding-top="0in" fo:padding-bottom="0in" fo:border-left="0.5pt solid #000000" fo:border-right="0.5pt solid #000000" fo:border-top="0.5pt solid #000000" fo:border-bottom="0.25pt solid #000000" style:writing-mode="lr-tb"/>
    </style:style>
    <style:style style:name="Table26.B74" style:family="table-cell">
      <style:table-cell-properties style:vertical-align="middle" fo:padding-left="0.075in" fo:padding-right="0.075in" fo:padding-top="0in" fo:padding-bottom="0in" fo:border-left="0.5pt solid #000000" fo:border-right="0.5pt solid #000000" fo:border-top="0.5pt solid #000000" fo:border-bottom="0.25pt solid #000000" style:writing-mode="lr-tb"/>
    </style:style>
    <style:style style:name="Table26.C74" style:family="table-cell">
      <style:table-cell-properties fo:padding-left="0.075in" fo:padding-right="0.075in" fo:padding-top="0in" fo:padding-bottom="0in" fo:border-left="0.5pt solid #000000" fo:border-right="0.5pt solid #000000" fo:border-top="0.5pt solid #000000" fo:border-bottom="0.25pt solid #000000" style:writing-mode="lr-tb"/>
    </style:style>
    <style:style style:name="Table26.A75" style:family="table-cell">
      <style:table-cell-properties style:vertical-align="middle" fo:padding-left="0.075in" fo:padding-right="0.075in" fo:padding-top="0in" fo:padding-bottom="0in" fo:border-left="0.5pt solid #000000" fo:border-right="0.5pt solid #000000" fo:border-top="0.5pt solid #000000" fo:border-bottom="0.25pt solid #000000" style:writing-mode="lr-tb"/>
    </style:style>
    <style:style style:name="Table26.B75" style:family="table-cell">
      <style:table-cell-properties style:vertical-align="middle" fo:padding-left="0.075in" fo:padding-right="0.075in" fo:padding-top="0in" fo:padding-bottom="0in" fo:border-left="0.5pt solid #000000" fo:border-right="0.5pt solid #000000" fo:border-top="0.5pt solid #000000" fo:border-bottom="0.25pt solid #000000" style:writing-mode="lr-tb"/>
    </style:style>
    <style:style style:name="Table26.C75" style:family="table-cell">
      <style:table-cell-properties fo:padding-left="0.075in" fo:padding-right="0.075in" fo:padding-top="0in" fo:padding-bottom="0in" fo:border-left="0.5pt solid #000000" fo:border-right="0.5pt solid #000000" fo:border-top="0.5pt solid #000000" fo:border-bottom="0.25pt solid #000000" style:writing-mode="lr-tb"/>
    </style:style>
    <style:style style:name="Table26.A76" style:family="table-cell">
      <style:table-cell-properties style:vertical-align="middle" fo:padding-left="0.075in" fo:padding-right="0.075in" fo:padding-top="0in" fo:padding-bottom="0in" fo:border-left="0.5pt solid #000000" fo:border-right="0.5pt solid #000000" fo:border-top="0.5pt solid #000000" fo:border-bottom="0.25pt solid #000000" style:writing-mode="lr-tb"/>
    </style:style>
    <style:style style:name="Table26.B76" style:family="table-cell">
      <style:table-cell-properties style:vertical-align="middle" fo:padding-left="0.075in" fo:padding-right="0.075in" fo:padding-top="0in" fo:padding-bottom="0in" fo:border-left="0.5pt solid #000000" fo:border-right="0.5pt solid #000000" fo:border-top="0.5pt solid #000000" fo:border-bottom="0.25pt solid #000000" style:writing-mode="lr-tb"/>
    </style:style>
    <style:style style:name="Table26.C76" style:family="table-cell">
      <style:table-cell-properties fo:padding-left="0.075in" fo:padding-right="0.075in" fo:padding-top="0in" fo:padding-bottom="0in" fo:border-left="0.5pt solid #000000" fo:border-right="0.5pt solid #000000" fo:border-top="0.5pt solid #000000" fo:border-bottom="0.25pt solid #000000" style:writing-mode="lr-tb"/>
    </style:style>
    <style:style style:name="Table26.A77" style:family="table-cell">
      <style:table-cell-properties style:vertical-align="middle" fo:padding-left="0.075in" fo:padding-right="0.075in" fo:padding-top="0in" fo:padding-bottom="0in" fo:border-left="0.5pt solid #000000" fo:border-right="0.5pt solid #000000" fo:border-top="0.5pt solid #000000" fo:border-bottom="0.25pt solid #000000" style:writing-mode="lr-tb"/>
    </style:style>
    <style:style style:name="Table26.B77" style:family="table-cell">
      <style:table-cell-properties style:vertical-align="middle" fo:padding-left="0.075in" fo:padding-right="0.075in" fo:padding-top="0in" fo:padding-bottom="0in" fo:border-left="0.5pt solid #000000" fo:border-right="0.5pt solid #000000" fo:border-top="0.5pt solid #000000" fo:border-bottom="0.25pt solid #000000" style:writing-mode="lr-tb"/>
    </style:style>
    <style:style style:name="Table26.C77" style:family="table-cell">
      <style:table-cell-properties fo:padding-left="0.075in" fo:padding-right="0.075in" fo:padding-top="0in" fo:padding-bottom="0in" fo:border-left="0.5pt solid #000000" fo:border-right="0.5pt solid #000000" fo:border-top="0.5pt solid #000000" fo:border-bottom="0.25pt solid #000000" style:writing-mode="lr-tb"/>
    </style:style>
    <style:style style:name="Table26.C78" style:family="table-cell">
      <style:table-cell-properties fo:background-color="#d9d9d9" fo:padding-left="0.075in" fo:padding-right="0.075in" fo:padding-top="0in" fo:padding-bottom="0in" fo:border-left="0.5pt solid #000000" fo:border-right="0.5pt solid #000000" fo:border-top="0.5pt solid #000000" fo:border-bottom="0.25pt solid #000000" style:writing-mode="lr-tb">
        <style:background-image/>
      </style:table-cell-properties>
    </style:style>
    <style:style style:name="Table26.C79" style:family="table-cell">
      <style:table-cell-properties fo:background-color="#d9d9d9" fo:padding-left="0.075in" fo:padding-right="0.075in" fo:padding-top="0in" fo:padding-bottom="0in" fo:border-left="0.5pt solid #000000" fo:border-right="0.5pt solid #000000" fo:border-top="0.5pt solid #000000" fo:border-bottom="0.25pt solid #000000" style:writing-mode="lr-tb">
        <style:background-image/>
      </style:table-cell-properties>
    </style:style>
    <style:style style:name="Table26.C80" style:family="table-cell">
      <style:table-cell-properties fo:background-color="#d9d9d9" fo:padding-left="0.075in" fo:padding-right="0.075in" fo:padding-top="0in" fo:padding-bottom="0in" fo:border-left="0.5pt solid #000000" fo:border-right="0.5pt solid #000000" fo:border-top="0.5pt solid #000000" fo:border-bottom="0.25pt solid #000000" style:writing-mode="lr-tb">
        <style:background-image/>
      </style:table-cell-properties>
    </style:style>
    <style:style style:name="Table26.C81" style:family="table-cell">
      <style:table-cell-properties fo:background-color="#d9d9d9" fo:padding-left="0.075in" fo:padding-right="0.075in" fo:padding-top="0in" fo:padding-bottom="0in" fo:border-left="0.5pt solid #000000" fo:border-right="0.5pt solid #000000" fo:border-top="0.5pt solid #000000" fo:border-bottom="0.25pt solid #000000" style:writing-mode="lr-tb">
        <style:background-image/>
      </style:table-cell-properties>
    </style:style>
    <style:style style:name="Table26.A82" style:family="table-cell">
      <style:table-cell-properties style:vertical-align="middle" fo:padding-left="0.075in" fo:padding-right="0.075in" fo:padding-top="0in" fo:padding-bottom="0in" fo:border-left="0.5pt solid #000000" fo:border-right="0.5pt solid #000000" fo:border-top="0.5pt solid #000000" fo:border-bottom="0.25pt solid #000000" style:writing-mode="lr-tb"/>
    </style:style>
    <style:style style:name="Table26.B82" style:family="table-cell">
      <style:table-cell-properties style:vertical-align="middle" fo:padding-left="0.075in" fo:padding-right="0.075in" fo:padding-top="0in" fo:padding-bottom="0in" fo:border-left="0.5pt solid #000000" fo:border-right="0.5pt solid #000000" fo:border-top="0.5pt solid #000000" fo:border-bottom="0.25pt solid #000000" style:writing-mode="lr-tb"/>
    </style:style>
    <style:style style:name="Table26.C82" style:family="table-cell">
      <style:table-cell-properties fo:padding-left="0.075in" fo:padding-right="0.075in" fo:padding-top="0in" fo:padding-bottom="0in" fo:border-left="0.5pt solid #000000" fo:border-right="0.5pt solid #000000" fo:border-top="0.5pt solid #000000" fo:border-bottom="0.25pt solid #000000" style:writing-mode="lr-tb"/>
    </style:style>
    <style:style style:name="Table26.A83" style:family="table-cell">
      <style:table-cell-properties style:vertical-align="middle" fo:padding-left="0.075in" fo:padding-right="0.075in" fo:padding-top="0in" fo:padding-bottom="0in" fo:border-left="0.5pt solid #000000" fo:border-right="0.5pt solid #000000" fo:border-top="0.5pt solid #000000" fo:border-bottom="0.25pt solid #000000" style:writing-mode="lr-tb"/>
    </style:style>
    <style:style style:name="Table26.B83" style:family="table-cell">
      <style:table-cell-properties style:vertical-align="middle" fo:padding-left="0.075in" fo:padding-right="0.075in" fo:padding-top="0in" fo:padding-bottom="0in" fo:border-left="0.5pt solid #000000" fo:border-right="0.5pt solid #000000" fo:border-top="0.5pt solid #000000" fo:border-bottom="0.25pt solid #000000" style:writing-mode="lr-tb"/>
    </style:style>
    <style:style style:name="Table26.C83" style:family="table-cell">
      <style:table-cell-properties fo:padding-left="0.075in" fo:padding-right="0.075in" fo:padding-top="0in" fo:padding-bottom="0in" fo:border-left="0.5pt solid #000000" fo:border-right="0.5pt solid #000000" fo:border-top="0.5pt solid #000000" fo:border-bottom="0.25pt solid #000000" style:writing-mode="lr-tb"/>
    </style:style>
    <style:style style:name="Table26.84" style:family="table-row">
      <style:table-row-properties style:min-row-height="0.2181in" fo:keep-together="auto"/>
    </style:style>
    <style:style style:name="Table26.A84" style:family="table-cell">
      <style:table-cell-properties style:vertical-align="middle" fo:padding-left="0.075in" fo:padding-right="0.075in" fo:padding-top="0in" fo:padding-bottom="0in" fo:border-left="0.5pt solid #000000" fo:border-right="0.5pt solid #000000" fo:border-top="0.5pt solid #000000" fo:border-bottom="0.25pt solid #000000" style:writing-mode="lr-tb"/>
    </style:style>
    <style:style style:name="Table26.B84" style:family="table-cell">
      <style:table-cell-properties style:vertical-align="middle" fo:padding-left="0.075in" fo:padding-right="0.075in" fo:padding-top="0in" fo:padding-bottom="0in" fo:border-left="0.5pt solid #000000" fo:border-right="0.5pt solid #000000" fo:border-top="0.5pt solid #000000" fo:border-bottom="0.25pt solid #000000" style:writing-mode="lr-tb"/>
    </style:style>
    <style:style style:name="Table26.C84" style:family="table-cell">
      <style:table-cell-properties fo:padding-left="0.075in" fo:padding-right="0.075in" fo:padding-top="0in" fo:padding-bottom="0in" fo:border-left="0.5pt solid #000000" fo:border-right="0.5pt solid #000000" fo:border-top="0.5pt solid #000000" fo:border-bottom="0.25pt solid #000000" style:writing-mode="lr-tb"/>
    </style:style>
    <style:style style:name="Table26.85" style:family="table-row">
      <style:table-row-properties style:min-row-height="0.1931in" fo:keep-together="auto"/>
    </style:style>
    <style:style style:name="Table26.C85" style:family="table-cell">
      <style:table-cell-properties fo:padding-left="0.075in" fo:padding-right="0.075in" fo:padding-top="0in" fo:padding-bottom="0in" fo:border="0.5pt solid #000000" style:writing-mode="lr-tb"/>
    </style:style>
    <style:style style:name="Table27" style:family="table">
      <style:table-properties style:width="6.566in" fo:margin-left="-0.0035in" fo:margin-top="0in" fo:margin-bottom="0in" table:align="left" style:writing-mode="lr-tb"/>
    </style:style>
    <style:style style:name="Table27.A" style:family="table-column">
      <style:table-column-properties style:column-width="6.566in"/>
    </style:style>
    <style:style style:name="Table27.1" style:family="table-row">
      <style:table-row-properties style:min-row-height="0.3813in" fo:keep-together="auto"/>
    </style:style>
    <style:style style:name="Table27.A1" style:family="table-cell">
      <style:table-cell-properties style:vertical-align="middle" fo:padding-left="0.05in" fo:padding-right="0.05in" fo:padding-top="0in" fo:padding-bottom="0in" fo:border-left="none" fo:border-right="none" fo:border-top="none" fo:border-bottom="0.5pt solid #000000" style:writing-mode="lr-tb"/>
    </style:style>
    <style:style style:name="Table27.2" style:family="table-row">
      <style:table-row-properties style:min-row-height="0.5493in" fo:keep-together="auto"/>
    </style:style>
    <style:style style:name="Table28" style:family="table">
      <style:table-properties style:width="6.566in" fo:margin-left="-0.0035in" fo:margin-top="0in" fo:margin-bottom="0in" table:align="left" style:writing-mode="lr-tb"/>
    </style:style>
    <style:style style:name="Table28.A" style:family="table-column">
      <style:table-column-properties style:column-width="6.566in"/>
    </style:style>
    <style:style style:name="Table28.1" style:family="table-row">
      <style:table-row-properties style:min-row-height="0.2806in" fo:keep-together="auto"/>
    </style:style>
    <style:style style:name="Table28.A1" style:family="table-cell">
      <style:table-cell-properties style:vertical-align="middle" fo:padding-left="0.05in" fo:padding-right="0.05in" fo:padding-top="0in" fo:padding-bottom="0in" fo:border="0.5pt solid #000000" style:writing-mode="lr-tb"/>
    </style:style>
    <style:style style:name="Table29" style:family="table">
      <style:table-properties style:width="2.934in" fo:margin-left="0in" fo:margin-top="0in" fo:margin-bottom="0in" table:align="left" style:writing-mode="lr-tb"/>
    </style:style>
    <style:style style:name="Table29.A" style:family="table-column">
      <style:table-column-properties style:column-width="2.934in"/>
    </style:style>
    <style:style style:name="Table29.1" style:family="table-row">
      <style:table-row-properties style:min-row-height="0.2618in" fo:keep-together="auto"/>
    </style:style>
    <style:style style:name="Table29.A1" style:family="table-cell">
      <style:table-cell-properties style:vertical-align="middle" fo:background-color="#ffd966" fo:padding-left="0.075in" fo:padding-right="0.075in" fo:padding-top="0in" fo:padding-bottom="0in" fo:border="none" style:writing-mode="lr-tb">
        <style:background-image/>
      </style:table-cell-properties>
    </style:style>
    <style:style style:name="Table30" style:family="table">
      <style:table-properties style:width="6.4931in" fo:margin-left="0.0035in" fo:margin-top="0in" fo:margin-bottom="0in" table:align="left" style:writing-mode="lr-tb"/>
    </style:style>
    <style:style style:name="Table30.A" style:family="table-column">
      <style:table-column-properties style:column-width="2.684in"/>
    </style:style>
    <style:style style:name="Table30.B" style:family="table-column">
      <style:table-column-properties style:column-width="0.5625in"/>
    </style:style>
    <style:style style:name="Table30.C" style:family="table-column">
      <style:table-column-properties style:column-width="3.2465in"/>
    </style:style>
    <style:style style:name="Table30.1" style:family="table-row">
      <style:table-row-properties fo:keep-together="auto"/>
    </style:style>
    <style:style style:name="Table30.A1" style:family="table-cell">
      <style:table-cell-properties fo:padding-left="0.075in" fo:padding-right="0.075in" fo:padding-top="0in" fo:padding-bottom="0in" fo:border="0.5pt solid #000000" style:writing-mode="lr-tb"/>
    </style:style>
    <style:style style:name="Table31" style:family="table">
      <style:table-properties style:width="6.25in" fo:margin-left="0in" fo:margin-top="0in" fo:margin-bottom="0in" table:align="left" style:writing-mode="lr-tb"/>
    </style:style>
    <style:style style:name="Table31.A" style:family="table-column">
      <style:table-column-properties style:column-width="6.25in"/>
    </style:style>
    <style:style style:name="Table31.1" style:family="table-row">
      <style:table-row-properties style:min-row-height="0.1in" fo:keep-together="auto"/>
    </style:style>
    <style:style style:name="Table31.A1" style:family="table-cell">
      <style:table-cell-properties style:vertical-align="middle" fo:background-color="#ffd966" fo:padding-left="0.075in" fo:padding-right="0.075in" fo:padding-top="0in" fo:padding-bottom="0in" fo:border="none" style:writing-mode="lr-tb">
        <style:background-image/>
      </style:table-cell-properties>
    </style:style>
    <style:style style:name="Table32" style:family="table">
      <style:table-properties style:width="6.559in" fo:margin-left="0.0035in" fo:margin-top="0in" fo:margin-bottom="0in" table:align="left" style:writing-mode="lr-tb"/>
    </style:style>
    <style:style style:name="Table32.A" style:family="table-column">
      <style:table-column-properties style:column-width="3.4965in"/>
    </style:style>
    <style:style style:name="Table32.B" style:family="table-column">
      <style:table-column-properties style:column-width="0.5618in"/>
    </style:style>
    <style:style style:name="Table32.C" style:family="table-column">
      <style:table-column-properties style:column-width="2.5007in"/>
    </style:style>
    <style:style style:name="Table32.1" style:family="table-row">
      <style:table-row-properties style:min-row-height="0.5681in" fo:keep-together="auto"/>
    </style:style>
    <style:style style:name="Table32.A1" style:family="table-cell">
      <style:table-cell-properties style:vertical-align="middle" fo:padding-left="0.075in" fo:padding-right="0.075in" fo:padding-top="0in" fo:padding-bottom="0in" fo:border="0.5pt solid #000000" style:writing-mode="lr-tb"/>
    </style:style>
    <style:style style:name="Table32.2" style:family="table-row">
      <style:table-row-properties style:min-row-height="0.1in" fo:keep-together="auto"/>
    </style:style>
    <style:style style:name="Table32.A3" style:family="table-cell">
      <style:table-cell-properties fo:background-color="#d5dce4" fo:padding-left="0.075in" fo:padding-right="0.075in" fo:padding-top="0in" fo:padding-bottom="0in" fo:border="0.5pt solid #000000" style:writing-mode="lr-tb">
        <style:background-image/>
      </style:table-cell-properties>
    </style:style>
    <style:style style:name="Table32.A4" style:family="table-cell">
      <style:table-cell-properties fo:background-color="#ffd966" fo:padding-left="0.075in" fo:padding-right="0.075in" fo:padding-top="0in" fo:padding-bottom="0in" fo:border="0.5pt solid #000000" style:writing-mode="lr-tb">
        <style:background-image/>
      </style:table-cell-properties>
    </style:style>
    <style:style style:name="Table32.B4" style:family="table-cell">
      <style:table-cell-properties fo:padding-left="0.075in" fo:padding-right="0.075in" fo:padding-top="0in" fo:padding-bottom="0in" fo:border="none" style:writing-mode="lr-tb"/>
    </style:style>
    <style:style style:name="Table32.C4" style:family="table-cell">
      <style:table-cell-properties fo:padding-left="0.075in" fo:padding-right="0.075in" fo:padding-top="0in" fo:padding-bottom="0in" fo:border="none" style:writing-mode="lr-tb"/>
    </style:style>
    <style:style style:name="Table32.5" style:family="table-row">
      <style:table-row-properties style:min-row-height="0.6806in" fo:keep-together="auto"/>
    </style:style>
    <style:style style:name="Table32.A5" style:family="table-cell">
      <style:table-cell-properties fo:padding-left="0.075in" fo:padding-right="0.075in" fo:padding-top="0in" fo:padding-bottom="0in" fo:border="0.5pt solid #000000" style:writing-mode="lr-tb"/>
    </style:style>
    <style:style style:name="Table32.C5" style:family="table-cell">
      <style:table-cell-properties fo:padding-left="0.075in" fo:padding-right="0.075in" fo:padding-top="0in" fo:padding-bottom="0in" fo:border="0.5pt solid #000000" style:writing-mode="lr-tb"/>
    </style:style>
    <style:style style:name="Table33" style:family="table">
      <style:table-properties style:width="3.2465in" fo:margin-left="0in" fo:margin-top="0in" fo:margin-bottom="0in" table:align="left" style:writing-mode="lr-tb"/>
    </style:style>
    <style:style style:name="Table33.A" style:family="table-column">
      <style:table-column-properties style:column-width="3.2465in"/>
    </style:style>
    <style:style style:name="Table33.1" style:family="table-row">
      <style:table-row-properties style:min-row-height="0.1188in" fo:keep-together="auto"/>
    </style:style>
    <style:style style:name="Table33.A1" style:family="table-cell">
      <style:table-cell-properties style:vertical-align="middle" fo:background-color="#ffd966" fo:padding-left="0.075in" fo:padding-right="0.075in" fo:padding-top="0in" fo:padding-bottom="0in" fo:border="none" style:writing-mode="lr-tb">
        <style:background-image/>
      </style:table-cell-properties>
    </style:style>
    <style:style style:name="Table34" style:family="table">
      <style:table-properties style:width="6.559in" fo:margin-left="0.0035in" fo:margin-top="0in" fo:margin-bottom="0in" table:align="left" style:writing-mode="lr-tb"/>
    </style:style>
    <style:style style:name="Table34.A" style:family="table-column">
      <style:table-column-properties style:column-width="2.2458in"/>
    </style:style>
    <style:style style:name="Table34.B" style:family="table-column">
      <style:table-column-properties style:column-width="4.3132in"/>
    </style:style>
    <style:style style:name="Table34.1" style:family="table-row">
      <style:table-row-properties fo:keep-together="auto"/>
    </style:style>
    <style:style style:name="Table34.A1" style:family="table-cell">
      <style:table-cell-properties fo:padding-left="0.075in" fo:padding-right="0.075in" fo:padding-top="0in" fo:padding-bottom="0in" fo:border="0.5pt solid #000000" style:writing-mode="lr-tb"/>
    </style:style>
    <style:style style:name="Table35" style:family="table">
      <style:table-properties style:width="2.934in" fo:margin-left="0in" fo:margin-top="0in" fo:margin-bottom="0in" table:align="left" style:writing-mode="lr-tb"/>
    </style:style>
    <style:style style:name="Table35.A" style:family="table-column">
      <style:table-column-properties style:column-width="2.934in"/>
    </style:style>
    <style:style style:name="Table35.1" style:family="table-row">
      <style:table-row-properties style:min-row-height="0.2618in" fo:keep-together="auto"/>
    </style:style>
    <style:style style:name="Table35.A1" style:family="table-cell">
      <style:table-cell-properties style:vertical-align="middle" fo:background-color="#ffd966" fo:padding-left="0.075in" fo:padding-right="0.075in" fo:padding-top="0in" fo:padding-bottom="0in" fo:border="none" style:writing-mode="lr-tb">
        <style:background-image/>
      </style:table-cell-properties>
    </style:style>
    <style:style style:name="Table36" style:family="table">
      <style:table-properties style:width="6.4931in" fo:margin-left="0.0035in" fo:margin-top="0in" fo:margin-bottom="0in" table:align="left" style:writing-mode="lr-tb"/>
    </style:style>
    <style:style style:name="Table36.A" style:family="table-column">
      <style:table-column-properties style:column-width="2.6208in"/>
    </style:style>
    <style:style style:name="Table36.B" style:family="table-column">
      <style:table-column-properties style:column-width="0.6257in"/>
    </style:style>
    <style:style style:name="Table36.C" style:family="table-column">
      <style:table-column-properties style:column-width="3.2465in"/>
    </style:style>
    <style:style style:name="Table36.1" style:family="table-row">
      <style:table-row-properties fo:keep-together="auto"/>
    </style:style>
    <style:style style:name="Table36.A1" style:family="table-cell">
      <style:table-cell-properties fo:padding-left="0.075in" fo:padding-right="0.075in" fo:padding-top="0in" fo:padding-bottom="0in" fo:border="0.5pt solid #000000" style:writing-mode="lr-tb"/>
    </style:style>
    <style:style style:name="Table37" style:family="table">
      <style:table-properties style:width="6.5in" fo:margin-left="0in" fo:margin-top="0in" fo:margin-bottom="0in" table:align="left" style:writing-mode="lr-tb"/>
    </style:style>
    <style:style style:name="Table37.A" style:family="table-column">
      <style:table-column-properties style:column-width="6.5in"/>
    </style:style>
    <style:style style:name="Table37.1" style:family="table-row">
      <style:table-row-properties style:min-row-height="0.2618in" fo:keep-together="auto"/>
    </style:style>
    <style:style style:name="Table37.A1" style:family="table-cell">
      <style:table-cell-properties style:vertical-align="middle" fo:background-color="#ffd966" fo:padding-left="0.075in" fo:padding-right="0.075in" fo:padding-top="0in" fo:padding-bottom="0in" fo:border="none" style:writing-mode="lr-tb">
        <style:background-image/>
      </style:table-cell-properties>
    </style:style>
    <style:style style:name="Table39" style:family="table">
      <style:table-properties style:width="6.559in" fo:margin-left="0.0035in" fo:margin-top="0in" fo:margin-bottom="0in" table:align="left" style:writing-mode="lr-tb"/>
    </style:style>
    <style:style style:name="Table39.A" style:family="table-column">
      <style:table-column-properties style:column-width="3.2465in"/>
    </style:style>
    <style:style style:name="Table39.B" style:family="table-column">
      <style:table-column-properties style:column-width="3.3125in"/>
    </style:style>
    <style:style style:name="Table39.1" style:family="table-row">
      <style:table-row-properties fo:keep-together="auto"/>
    </style:style>
    <style:style style:name="Table39.A1" style:family="table-cell">
      <style:table-cell-properties fo:padding-left="0.075in" fo:padding-right="0.075in" fo:padding-top="0in" fo:padding-bottom="0in" fo:border="0.5pt solid #000000" style:writing-mode="lr-tb"/>
    </style:style>
    <style:style style:name="Table39.2" style:family="table-row">
      <style:table-row-properties style:min-row-height="0.1243in" fo:keep-together="auto"/>
    </style:style>
    <style:style style:name="Table39.3" style:family="table-row">
      <style:table-row-properties style:min-row-height="1.8056in" fo:keep-together="auto"/>
    </style:style>
    <style:style style:name="Table39.4" style:family="table-row">
      <style:table-row-properties style:min-row-height="2.7618in" fo:keep-together="auto"/>
    </style:style>
    <style:style style:name="Table39.A4" style:family="table-cell">
      <style:table-cell-properties style:vertical-align="middle" fo:padding-left="0.075in" fo:padding-right="0.075in" fo:padding-top="0in" fo:padding-bottom="0in" fo:border="0.5pt solid #000000" style:writing-mode="lr-tb"/>
    </style:style>
    <style:style style:name="Table39.5" style:family="table-row">
      <style:table-row-properties style:min-row-height="0.1806in" fo:keep-together="auto"/>
    </style:style>
    <style:style style:name="Table39.A5" style:family="table-cell">
      <style:table-cell-properties style:vertical-align="middle" fo:background-color="#d5dce4" fo:padding-left="0.075in" fo:padding-right="0.075in" fo:padding-top="0in" fo:padding-bottom="0in" fo:border="0.5pt solid #000000" style:writing-mode="lr-tb">
        <style:background-image/>
      </style:table-cell-properties>
    </style:style>
    <style:style style:name="Table38" style:family="table">
      <style:table-properties style:width="6.5625in" fo:margin-left="0in" fo:margin-top="0in" fo:margin-bottom="0in" table:align="left" style:writing-mode="lr-tb"/>
    </style:style>
    <style:style style:name="Table38.A" style:family="table-column">
      <style:table-column-properties style:column-width="3.3125in"/>
    </style:style>
    <style:style style:name="Table38.B" style:family="table-column">
      <style:table-column-properties style:column-width="3.25in"/>
    </style:style>
    <style:style style:name="Table38.1" style:family="table-row">
      <style:table-row-properties style:min-row-height="0.5625in" fo:keep-together="auto"/>
    </style:style>
    <style:style style:name="Table38.A1" style:family="table-cell">
      <style:table-cell-properties style:vertical-align="middle" fo:padding-left="0.075in" fo:padding-right="0.075in" fo:padding-top="0in" fo:padding-bottom="0in" fo:border-left="0.5pt solid #000000" fo:border-right="0.5pt solid #000000" fo:border-top="none" fo:border-bottom="0.5pt solid #000000" style:writing-mode="lr-tb"/>
    </style:style>
    <style:style style:name="Table40" style:family="table">
      <style:table-properties style:width="6.559in" fo:margin-left="0.0035in" fo:margin-top="0in" fo:margin-bottom="0in" table:align="left" style:writing-mode="lr-tb"/>
    </style:style>
    <style:style style:name="Table40.A" style:family="table-column">
      <style:table-column-properties style:column-width="3.684in"/>
    </style:style>
    <style:style style:name="Table40.B" style:family="table-column">
      <style:table-column-properties style:column-width="2.875in"/>
    </style:style>
    <style:style style:name="Table40.1" style:family="table-row">
      <style:table-row-properties style:min-row-height="0.1in" fo:keep-together="auto"/>
    </style:style>
    <style:style style:name="Table40.A1" style:family="table-cell">
      <style:table-cell-properties fo:background-color="#ffd966" fo:padding-left="0.075in" fo:padding-right="0.075in" fo:padding-top="0in" fo:padding-bottom="0in" fo:border="0.5pt solid #000000" style:writing-mode="lr-tb">
        <style:background-image/>
      </style:table-cell-properties>
    </style:style>
    <style:style style:name="Table40.B1" style:family="table-cell">
      <style:table-cell-properties fo:padding-left="0.075in" fo:padding-right="0.075in" fo:padding-top="0in" fo:padding-bottom="0in" fo:border="none" style:writing-mode="lr-tb"/>
    </style:style>
    <style:style style:name="Table40.A2" style:family="table-cell">
      <style:table-cell-properties style:vertical-align="middle" fo:padding-left="0.0403in" fo:padding-right="0.0403in" fo:padding-top="0in" fo:padding-bottom="0in" fo:border="0.5pt solid #000000" style:writing-mode="lr-tb"/>
    </style:style>
    <style:style style:name="Table41" style:family="table">
      <style:table-properties style:width="6.4965in" fo:margin-top="0in" fo:margin-bottom="0in" table:align="center" style:writing-mode="lr-tb"/>
    </style:style>
    <style:style style:name="Table41.A" style:family="table-column">
      <style:table-column-properties style:column-width="1.4965in"/>
    </style:style>
    <style:style style:name="Table41.B" style:family="table-column">
      <style:table-column-properties style:column-width="5in"/>
    </style:style>
    <style:style style:name="Table41.1" style:family="table-row">
      <style:table-row-properties fo:keep-together="auto"/>
    </style:style>
    <style:style style:name="Table41.A1" style:family="table-cell">
      <style:table-cell-properties fo:padding-left="0.075in" fo:padding-right="0.075in" fo:padding-top="0in" fo:padding-bottom="0in" fo:border="0.5pt solid #000000" style:writing-mode="lr-tb"/>
    </style:style>
    <style:style style:name="Table41.A2" style:family="table-cell">
      <style:table-cell-properties style:vertical-align="middle" fo:padding-left="0.075in" fo:padding-right="0.075in" fo:padding-top="0in" fo:padding-bottom="0in" fo:border="0.5pt solid #000000" style:writing-mode="lr-tb"/>
    </style:style>
    <style:style style:name="Table41.3" style:family="table-row">
      <style:table-row-properties style:min-row-height="0.6306in" fo:keep-together="auto"/>
    </style:style>
    <style:style style:name="Table42" style:family="table">
      <style:table-properties style:width="6.559in" fo:margin-left="0.0035in" fo:margin-top="0in" fo:margin-bottom="0in" table:align="left" style:writing-mode="lr-tb"/>
    </style:style>
    <style:style style:name="Table42.A" style:family="table-column">
      <style:table-column-properties style:column-width="2.809in"/>
    </style:style>
    <style:style style:name="Table42.B" style:family="table-column">
      <style:table-column-properties style:column-width="3.75in"/>
    </style:style>
    <style:style style:name="Table42.1" style:family="table-row">
      <style:table-row-properties fo:keep-together="auto"/>
    </style:style>
    <style:style style:name="Table42.A1" style:family="table-cell">
      <style:table-cell-properties fo:padding-left="0.075in" fo:padding-right="0.075in" fo:padding-top="0in" fo:padding-bottom="0in" fo:border="0.5pt solid #000000" style:writing-mode="lr-tb"/>
    </style:style>
    <style:style style:name="Table43" style:family="table">
      <style:table-properties style:width="6.559in" fo:margin-left="0.0035in" fo:margin-top="0in" fo:margin-bottom="0in" table:align="left" style:writing-mode="lr-tb"/>
    </style:style>
    <style:style style:name="Table43.A" style:family="table-column">
      <style:table-column-properties style:column-width="6.559in"/>
    </style:style>
    <style:style style:name="Table43.1" style:family="table-row">
      <style:table-row-properties style:min-row-height="1.1993in" fo:keep-together="auto"/>
    </style:style>
    <style:style style:name="Table43.A1" style:family="table-cell">
      <style:table-cell-properties fo:background-color="#f5f7e5" fo:padding-left="0.075in" fo:padding-right="0.075in" fo:padding-top="0in" fo:padding-bottom="0in" fo:border="0.5pt solid #000000" style:writing-mode="lr-tb">
        <style:background-image/>
      </style:table-cell-properties>
    </style:style>
    <style:style style:name="Table44" style:family="table">
      <style:table-properties style:width="3.2465in" fo:margin-left="0in" fo:margin-top="0in" fo:margin-bottom="0in" table:align="left" style:writing-mode="lr-tb"/>
    </style:style>
    <style:style style:name="Table44.A" style:family="table-column">
      <style:table-column-properties style:column-width="3.2465in"/>
    </style:style>
    <style:style style:name="Table44.1" style:family="table-row">
      <style:table-row-properties style:min-row-height="0.2618in" fo:keep-together="auto"/>
    </style:style>
    <style:style style:name="Table44.A1" style:family="table-cell">
      <style:table-cell-properties style:vertical-align="middle" fo:background-color="#ffd966" fo:padding-left="0.075in" fo:padding-right="0.075in" fo:padding-top="0in" fo:padding-bottom="0in" fo:border="none" style:writing-mode="lr-tb">
        <style:background-image/>
      </style:table-cell-properties>
    </style:style>
    <style:style style:name="Table45" style:family="table">
      <style:table-properties style:width="6.559in" fo:margin-left="0.0035in" fo:margin-top="0in" fo:margin-bottom="0in" table:align="left" style:writing-mode="lr-tb"/>
    </style:style>
    <style:style style:name="Table45.A" style:family="table-column">
      <style:table-column-properties style:column-width="0.9333in"/>
    </style:style>
    <style:style style:name="Table45.B" style:family="table-column">
      <style:table-column-properties style:column-width="2.7507in"/>
    </style:style>
    <style:style style:name="Table45.C" style:family="table-column">
      <style:table-column-properties style:column-width="2.875in"/>
    </style:style>
    <style:style style:name="Table45.1" style:family="table-row">
      <style:table-row-properties style:min-row-height="1.0743in" fo:keep-together="auto"/>
    </style:style>
    <style:style style:name="Table45.A1" style:family="table-cell">
      <style:table-cell-properties fo:background-color="#f5f7e5" fo:padding-left="0.075in" fo:padding-right="0.075in" fo:padding-top="0in" fo:padding-bottom="0in" fo:border="0.5pt solid #000000" style:writing-mode="lr-tb">
        <style:background-image/>
      </style:table-cell-properties>
    </style:style>
    <style:style style:name="Table45.2" style:family="table-row">
      <style:table-row-properties style:min-row-height="0.3618in" fo:keep-together="auto"/>
    </style:style>
    <style:style style:name="Table45.A2" style:family="table-cell">
      <style:table-cell-properties style:vertical-align="middle" fo:background-color="#f5f7e5" fo:padding-left="0.075in" fo:padding-right="0.075in" fo:padding-top="0in" fo:padding-bottom="0in" fo:border="0.5pt solid #000000" style:writing-mode="lr-tb">
        <style:background-image/>
      </style:table-cell-properties>
    </style:style>
    <style:style style:name="Table45.3" style:family="table-row">
      <style:table-row-properties style:min-row-height="0.7556in" fo:keep-together="auto"/>
    </style:style>
    <style:style style:name="Table46" style:family="table">
      <style:table-properties style:width="6.559in" fo:margin-left="0.0035in" fo:margin-top="0in" fo:margin-bottom="0in" table:align="left" style:writing-mode="lr-tb"/>
    </style:style>
    <style:style style:name="Table46.A" style:family="table-column">
      <style:table-column-properties style:column-width="4.2458in"/>
    </style:style>
    <style:style style:name="Table46.B" style:family="table-column">
      <style:table-column-properties style:column-width="2.3132in"/>
    </style:style>
    <style:style style:name="Table46.1" style:family="table-row">
      <style:table-row-properties fo:keep-together="auto"/>
    </style:style>
    <style:style style:name="Table46.A1" style:family="table-cell">
      <style:table-cell-properties fo:background-color="#f5f7e5" fo:padding-left="0.075in" fo:padding-right="0.075in" fo:padding-top="0in" fo:padding-bottom="0in" fo:border="0.5pt solid #000000" style:writing-mode="lr-tb">
        <style:background-image/>
      </style:table-cell-properties>
    </style:style>
    <style:style style:name="Table47" style:family="table">
      <style:table-properties style:width="6.559in" fo:margin-left="0.0035in" fo:margin-top="0in" fo:margin-bottom="0in" table:align="left" style:writing-mode="lr-tb"/>
    </style:style>
    <style:style style:name="Table47.A" style:family="table-column">
      <style:table-column-properties style:column-width="2.2458in"/>
    </style:style>
    <style:style style:name="Table47.B" style:family="table-column">
      <style:table-column-properties style:column-width="4.3132in"/>
    </style:style>
    <style:style style:name="Table47.1" style:family="table-row">
      <style:table-row-properties fo:keep-together="auto"/>
    </style:style>
    <style:style style:name="Table47.A1" style:family="table-cell">
      <style:table-cell-properties fo:padding-left="0.075in" fo:padding-right="0.075in" fo:padding-top="0in" fo:padding-bottom="0in" fo:border="0.5pt solid #000000" style:writing-mode="lr-tb"/>
    </style:style>
    <style:style style:name="Table48" style:family="table">
      <style:table-properties style:width="2.934in" fo:margin-left="0in" fo:margin-top="0in" fo:margin-bottom="0in" table:align="left" style:writing-mode="lr-tb"/>
    </style:style>
    <style:style style:name="Table48.A" style:family="table-column">
      <style:table-column-properties style:column-width="2.934in"/>
    </style:style>
    <style:style style:name="Table48.1" style:family="table-row">
      <style:table-row-properties style:min-row-height="0.2618in" fo:keep-together="auto"/>
    </style:style>
    <style:style style:name="Table48.A1" style:family="table-cell">
      <style:table-cell-properties style:vertical-align="middle" fo:background-color="#ffd966" fo:padding-left="0.075in" fo:padding-right="0.075in" fo:padding-top="0in" fo:padding-bottom="0in" fo:border="none" style:writing-mode="lr-tb">
        <style:background-image/>
      </style:table-cell-properties>
    </style:style>
    <style:style style:name="Table49" style:family="table">
      <style:table-properties style:width="6.4931in" fo:margin-left="0.0035in" fo:margin-top="0in" fo:margin-bottom="0in" table:align="left" style:writing-mode="lr-tb"/>
    </style:style>
    <style:style style:name="Table49.A" style:family="table-column">
      <style:table-column-properties style:column-width="2.541in"/>
    </style:style>
    <style:style style:name="Table49.B" style:family="table-column">
      <style:table-column-properties style:column-width="0.7056in"/>
    </style:style>
    <style:style style:name="Table49.C" style:family="table-column">
      <style:table-column-properties style:column-width="3.2465in"/>
    </style:style>
    <style:style style:name="Table49.1" style:family="table-row">
      <style:table-row-properties fo:keep-together="auto"/>
    </style:style>
    <style:style style:name="Table49.A1" style:family="table-cell">
      <style:table-cell-properties fo:padding-left="0.075in" fo:padding-right="0.075in" fo:padding-top="0in" fo:padding-bottom="0in" fo:border="0.5pt solid #000000" style:writing-mode="lr-tb"/>
    </style:style>
    <style:style style:name="Table50" style:family="table">
      <style:table-properties style:width="6.4931in" fo:margin-left="0.0035in" fo:margin-top="0in" fo:margin-bottom="0in" table:align="left" style:writing-mode="lr-tb"/>
    </style:style>
    <style:style style:name="Table50.A" style:family="table-column">
      <style:table-column-properties style:column-width="6.4931in"/>
    </style:style>
    <style:style style:name="Table50.1" style:family="table-row">
      <style:table-row-properties style:min-row-height="1.4118in" fo:keep-together="auto"/>
    </style:style>
    <style:style style:name="Table50.A1" style:family="table-cell">
      <style:table-cell-properties fo:background-color="#dbe5f1" fo:padding-left="0.075in" fo:padding-right="0.075in" fo:padding-top="0in" fo:padding-bottom="0in" fo:border-left="0.5pt solid #000000" fo:border-right="0.5pt solid #000000" fo:border-top="none" fo:border-bottom="0.5pt solid #000000" style:writing-mode="lr-tb">
        <style:background-image/>
      </style:table-cell-properties>
    </style:style>
    <style:style style:name="Table51" style:family="table">
      <style:table-properties style:width="6.5625in" fo:margin-left="0in" fo:margin-top="0in" fo:margin-bottom="0in" table:align="left" style:writing-mode="lr-tb"/>
    </style:style>
    <style:style style:name="Table51.A" style:family="table-column">
      <style:table-column-properties style:column-width="3.375in"/>
    </style:style>
    <style:style style:name="Table51.B" style:family="table-column">
      <style:table-column-properties style:column-width="3.1875in"/>
    </style:style>
    <style:style style:name="Table51.1" style:family="table-row">
      <style:table-row-properties style:min-row-height="0.2806in" fo:keep-together="auto"/>
    </style:style>
    <style:style style:name="Table51.A1" style:family="table-cell">
      <style:table-cell-properties style:vertical-align="middle" fo:background-color="#ffd966" fo:padding-left="0.0403in" fo:padding-right="0.0403in" fo:padding-top="0in" fo:padding-bottom="0in" fo:border="0.5pt solid #000000" style:writing-mode="lr-tb">
        <style:background-image/>
      </style:table-cell-properties>
    </style:style>
    <style:style style:name="Table51.2" style:family="table-row">
      <style:table-row-properties fo:keep-together="auto"/>
    </style:style>
    <style:style style:name="Table51.A2" style:family="table-cell">
      <style:table-cell-properties fo:padding-left="0.0403in" fo:padding-right="0.0403in" fo:padding-top="0in" fo:padding-bottom="0in" fo:border="0.5pt solid #000000" style:writing-mode="lr-tb"/>
    </style:style>
    <style:style style:name="Table51.3" style:family="table-row">
      <style:table-row-properties fo:keep-together="auto"/>
    </style:style>
    <style:style style:name="Table51.A3" style:family="table-cell">
      <style:table-cell-properties fo:padding-left="0.0403in" fo:padding-right="0.0403in" fo:padding-top="0in" fo:padding-bottom="0in" fo:border-left="0.5pt solid #000000" fo:border-right="0.5pt solid #000000" fo:border-top="0.5pt solid #000000" fo:border-bottom="none" style:writing-mode="lr-tb"/>
    </style:style>
    <style:style style:name="Table51.4" style:family="table-row">
      <style:table-row-properties style:min-row-height="1.0556in" fo:keep-together="auto"/>
    </style:style>
    <style:style style:name="Table51.A4" style:family="table-cell">
      <style:table-cell-properties fo:padding-left="0.0403in" fo:padding-right="0.0403in" fo:padding-top="0in" fo:padding-bottom="0in" fo:border-left="0.5pt solid #000000" fo:border-right="0.5pt solid #000000" fo:border-top="none" fo:border-bottom="none" style:writing-mode="lr-tb"/>
    </style:style>
    <style:style style:name="Table51.5" style:family="table-row">
      <style:table-row-properties style:min-row-height="1.0368in" fo:keep-together="auto"/>
    </style:style>
    <style:style style:name="Table51.A5" style:family="table-cell">
      <style:table-cell-properties fo:padding-left="0.0403in" fo:padding-right="0.0403in" fo:padding-top="0in" fo:padding-bottom="0in" fo:border-left="0.5pt solid #000000" fo:border-right="0.5pt solid #000000" fo:border-top="none" fo:border-bottom="0.5pt solid #000000" style:writing-mode="lr-tb"/>
    </style:style>
    <style:style style:name="Table51.6" style:family="table-row">
      <style:table-row-properties style:min-row-height="0.2618in" fo:keep-together="auto"/>
    </style:style>
    <style:style style:name="Table51.A6" style:family="table-cell">
      <style:table-cell-properties style:vertical-align="middle" fo:background-color="#ffd966" fo:padding-left="0.075in" fo:padding-right="0.075in" fo:padding-top="0in" fo:padding-bottom="0in" fo:border="none" style:writing-mode="lr-tb">
        <style:background-image/>
      </style:table-cell-properties>
    </style:style>
    <style:style style:name="Table51.B6" style:family="table-cell">
      <style:table-cell-properties fo:padding-left="0.075in" fo:padding-right="0.075in" fo:padding-top="0in" fo:padding-bottom="0in" fo:border="none" style:writing-mode="lr-tb"/>
    </style:style>
    <style:style style:name="Table52" style:family="table">
      <style:table-properties style:width="6.5625in" fo:margin-left="0in" fo:margin-top="0in" fo:margin-bottom="0in" table:align="left" style:writing-mode="lr-tb"/>
    </style:style>
    <style:style style:name="Table52.A" style:family="table-column">
      <style:table-column-properties style:column-width="1.6243in"/>
    </style:style>
    <style:style style:name="Table52.B" style:family="table-column">
      <style:table-column-properties style:column-width="2.3132in"/>
    </style:style>
    <style:style style:name="Table52.C" style:family="table-column">
      <style:table-column-properties style:column-width="2.625in"/>
    </style:style>
    <style:style style:name="Table52.1" style:family="table-row">
      <style:table-row-properties style:min-row-height="0.4306in" fo:keep-together="auto"/>
    </style:style>
    <style:style style:name="Table52.A1" style:family="table-cell">
      <style:table-cell-properties style:vertical-align="middle" fo:background-color="#f5f7e5" fo:padding-left="0.075in" fo:padding-right="0.075in" fo:padding-top="0in" fo:padding-bottom="0in" fo:border="0.5pt solid #000000" style:writing-mode="lr-tb">
        <style:background-image/>
      </style:table-cell-properties>
    </style:style>
    <style:style style:name="Table52.2" style:family="table-row">
      <style:table-row-properties style:min-row-height="0.3681in" fo:keep-together="auto"/>
    </style:style>
    <style:style style:name="Table52.3" style:family="table-row">
      <style:table-row-properties style:min-row-height="0.6181in" fo:keep-together="auto"/>
    </style:style>
    <style:style style:name="Table53" style:family="table">
      <style:table-properties style:width="6.5in" style:rel-width="100%" fo:margin-left="0in" fo:margin-top="0in" fo:margin-bottom="0in" table:align="left" style:writing-mode="lr-tb"/>
    </style:style>
    <style:style style:name="Table53.A" style:family="table-column">
      <style:table-column-properties style:column-width="4.2833in" style:rel-column-width="43187*"/>
    </style:style>
    <style:style style:name="Table53.B" style:family="table-column">
      <style:table-column-properties style:column-width="2.2167in" style:rel-column-width="22348*"/>
    </style:style>
    <style:style style:name="Table53.1" style:family="table-row">
      <style:table-row-properties style:min-row-height="0.4306in" fo:keep-together="auto"/>
    </style:style>
    <style:style style:name="Table53.A1" style:family="table-cell">
      <style:table-cell-properties style:vertical-align="middle" fo:background-color="#dbe5f1" fo:padding-left="0.075in" fo:padding-right="0.075in" fo:padding-top="0in" fo:padding-bottom="0in" fo:border="0.5pt solid #000000" style:writing-mode="lr-tb">
        <style:background-image/>
      </style:table-cell-properties>
    </style:style>
    <style:style style:name="Table53.2" style:family="table-row">
      <style:table-row-properties style:min-row-height="0.0139in" fo:keep-together="auto"/>
    </style:style>
    <style:style style:name="Table53.A2" style:family="table-cell">
      <style:table-cell-properties style:vertical-align="middle" fo:background-color="#f5f7e5" fo:padding-left="0.075in" fo:padding-right="0.075in" fo:padding-top="0in" fo:padding-bottom="0in" fo:border="0.5pt solid #000000" style:writing-mode="lr-tb">
        <style:background-image/>
      </style:table-cell-properties>
    </style:style>
    <style:style style:name="Table53.3" style:family="table-row">
      <style:table-row-properties style:min-row-height="0.2243in" fo:keep-together="auto"/>
    </style:style>
    <style:style style:name="Table53.A3" style:family="table-cell">
      <style:table-cell-properties fo:background-color="#f5f7e5" fo:padding-left="0.075in" fo:padding-right="0.075in" fo:padding-top="0in" fo:padding-bottom="0in" fo:border="0.5pt solid #000000" style:writing-mode="lr-tb">
        <style:background-image/>
      </style:table-cell-properties>
    </style:style>
    <style:style style:name="Table53.B3" style:family="table-cell">
      <style:table-cell-properties fo:background-color="#f5f7e5" fo:padding-left="0.075in" fo:padding-right="0.075in" fo:padding-top="0in" fo:padding-bottom="0in" fo:border="0.5pt solid #000000" style:writing-mode="lr-tb">
        <style:background-image/>
      </style:table-cell-properties>
    </style:style>
    <style:style style:name="Table54" style:family="table">
      <style:table-properties style:width="6.559in" fo:margin-left="0.0035in" fo:margin-top="0in" fo:margin-bottom="0in" table:align="left" style:writing-mode="lr-tb"/>
    </style:style>
    <style:style style:name="Table54.A" style:family="table-column">
      <style:table-column-properties style:column-width="2.2458in"/>
    </style:style>
    <style:style style:name="Table54.B" style:family="table-column">
      <style:table-column-properties style:column-width="4.3132in"/>
    </style:style>
    <style:style style:name="Table54.1" style:family="table-row">
      <style:table-row-properties fo:keep-together="auto"/>
    </style:style>
    <style:style style:name="Table54.A1" style:family="table-cell">
      <style:table-cell-properties fo:padding-left="0.075in" fo:padding-right="0.075in" fo:padding-top="0in" fo:padding-bottom="0in" fo:border="0.5pt solid #000000" style:writing-mode="lr-tb"/>
    </style:style>
    <style:style style:name="Table55" style:family="table">
      <style:table-properties style:width="5.9375in" fo:margin-left="0in" fo:margin-top="0in" fo:margin-bottom="0in" table:align="left" style:writing-mode="lr-tb"/>
    </style:style>
    <style:style style:name="Table55.A" style:family="table-column">
      <style:table-column-properties style:column-width="1.5625in"/>
    </style:style>
    <style:style style:name="Table55.B" style:family="table-column">
      <style:table-column-properties style:column-width="2.375in"/>
    </style:style>
    <style:style style:name="Table55.C" style:family="table-column">
      <style:table-column-properties style:column-width="2in"/>
    </style:style>
    <style:style style:name="Table55.1" style:family="table-row">
      <style:table-row-properties style:min-row-height="0.2618in" fo:keep-together="auto"/>
    </style:style>
    <style:style style:name="Table55.A1" style:family="table-cell">
      <style:table-cell-properties style:vertical-align="middle" fo:padding-left="0.075in" fo:padding-right="0.075in" fo:padding-top="0in" fo:padding-bottom="0in" fo:border="none" style:writing-mode="lr-tb"/>
    </style:style>
    <style:style style:name="Table55.C1" style:family="table-cell">
      <style:table-cell-properties style:vertical-align="middle" fo:background-color="#ffd966" fo:padding-left="0.075in" fo:padding-right="0.075in" fo:padding-top="0in" fo:padding-bottom="0in" fo:border="none" style:writing-mode="lr-tb">
        <style:background-image/>
      </style:table-cell-properties>
    </style:style>
    <style:style style:name="Table56" style:family="table">
      <style:table-properties style:width="6.4931in" fo:margin-left="0.0035in" fo:margin-top="0in" fo:margin-bottom="0in" table:align="left" style:writing-mode="lr-tb"/>
    </style:style>
    <style:style style:name="Table56.A" style:family="table-column">
      <style:table-column-properties style:column-width="2.6208in"/>
    </style:style>
    <style:style style:name="Table56.B" style:family="table-column">
      <style:table-column-properties style:column-width="0.6257in"/>
    </style:style>
    <style:style style:name="Table56.C" style:family="table-column">
      <style:table-column-properties style:column-width="3.2465in"/>
    </style:style>
    <style:style style:name="Table56.1" style:family="table-row">
      <style:table-row-properties fo:keep-together="auto"/>
    </style:style>
    <style:style style:name="Table56.A1" style:family="table-cell">
      <style:table-cell-properties fo:padding-left="0.075in" fo:padding-right="0.075in" fo:padding-top="0in" fo:padding-bottom="0in" fo:border="0.5pt solid #000000" style:writing-mode="lr-tb"/>
    </style:style>
    <style:style style:name="Table57" style:family="table">
      <style:table-properties style:width="6.559in" fo:margin-left="0.0035in" fo:margin-top="0in" fo:margin-bottom="0in" table:align="left" style:writing-mode="lr-tb"/>
    </style:style>
    <style:style style:name="Table57.A" style:family="table-column">
      <style:table-column-properties style:column-width="6.559in"/>
    </style:style>
    <style:style style:name="Table57.1" style:family="table-row">
      <style:table-row-properties style:min-row-height="0.2056in" fo:keep-together="auto"/>
    </style:style>
    <style:style style:name="Table57.A1" style:family="table-cell">
      <style:table-cell-properties style:vertical-align="middle" fo:background-color="#ffd966" fo:padding-left="0.075in" fo:padding-right="0.075in" fo:padding-top="0in" fo:padding-bottom="0in" fo:border="0.5pt solid #000000" style:writing-mode="lr-tb">
        <style:background-image/>
      </style:table-cell-properties>
    </style:style>
    <style:style style:name="Table57.2" style:family="table-row">
      <style:table-row-properties fo:keep-together="auto"/>
    </style:style>
    <style:style style:name="Table57.A2" style:family="table-cell">
      <style:table-cell-properties style:vertical-align="middle" fo:background-color="#dac2ec" fo:padding-left="0.075in" fo:padding-right="0.075in" fo:padding-top="0in" fo:padding-bottom="0in" fo:border-left="0.5pt solid #000000" fo:border-right="0.5pt solid #000000" fo:border-top="0.5pt solid #000000" fo:border-bottom="none" style:writing-mode="lr-tb">
        <style:background-image/>
      </style:table-cell-properties>
    </style:style>
    <style:style style:name="Table57.3" style:family="table-row">
      <style:table-row-properties style:min-row-height="0.1875in" fo:keep-together="auto"/>
    </style:style>
    <style:style style:name="Table57.A3" style:family="table-cell">
      <style:table-cell-properties fo:padding-left="0.075in" fo:padding-right="0.075in" fo:padding-top="0in" fo:padding-bottom="0in" fo:border-left="0.5pt solid #000000" fo:border-right="0.5pt solid #000000" fo:border-top="none" fo:border-bottom="0.5pt solid #000000" style:writing-mode="lr-tb"/>
    </style:style>
    <style:style style:name="Table58" style:family="table">
      <style:table-properties style:width="3.3125in" fo:margin-left="0in" fo:margin-top="0in" fo:margin-bottom="0in" table:align="left" style:writing-mode="lr-tb"/>
    </style:style>
    <style:style style:name="Table58.A" style:family="table-column">
      <style:table-column-properties style:column-width="3.3125in"/>
    </style:style>
    <style:style style:name="Table58.1" style:family="table-row">
      <style:table-row-properties style:min-row-height="0.2618in" fo:keep-together="auto"/>
    </style:style>
    <style:style style:name="Table58.A1" style:family="table-cell">
      <style:table-cell-properties style:vertical-align="middle" fo:background-color="#ffd966" fo:padding-left="0.075in" fo:padding-right="0.075in" fo:padding-top="0in" fo:padding-bottom="0in" fo:border="none" style:writing-mode="lr-tb">
        <style:background-image/>
      </style:table-cell-properties>
    </style:style>
    <style:style style:name="Table59" style:family="table">
      <style:table-properties style:width="6.559in" fo:margin-left="0.0035in" fo:margin-top="0in" fo:margin-bottom="0in" table:align="left" style:writing-mode="lr-tb"/>
    </style:style>
    <style:style style:name="Table59.A" style:family="table-column">
      <style:table-column-properties style:column-width="2.2458in"/>
    </style:style>
    <style:style style:name="Table59.B" style:family="table-column">
      <style:table-column-properties style:column-width="4.3132in"/>
    </style:style>
    <style:style style:name="Table59.1" style:family="table-row">
      <style:table-row-properties fo:keep-together="auto"/>
    </style:style>
    <style:style style:name="Table59.A1" style:family="table-cell">
      <style:table-cell-properties fo:padding-left="0.075in" fo:padding-right="0.075in" fo:padding-top="0in" fo:padding-bottom="0in" fo:border="0.5pt solid #000000" style:writing-mode="lr-tb"/>
    </style:style>
    <style:style style:name="Table60" style:family="table">
      <style:table-properties style:width="2.934in" fo:margin-left="0in" fo:margin-top="0in" fo:margin-bottom="0in" table:align="left" style:writing-mode="lr-tb"/>
    </style:style>
    <style:style style:name="Table60.A" style:family="table-column">
      <style:table-column-properties style:column-width="2.934in"/>
    </style:style>
    <style:style style:name="Table60.1" style:family="table-row">
      <style:table-row-properties style:min-row-height="0.2618in" fo:keep-together="auto"/>
    </style:style>
    <style:style style:name="Table60.A1" style:family="table-cell">
      <style:table-cell-properties style:vertical-align="middle" fo:background-color="#ffd966" fo:padding-left="0.075in" fo:padding-right="0.075in" fo:padding-top="0in" fo:padding-bottom="0in" fo:border="none" style:writing-mode="lr-tb">
        <style:background-image/>
      </style:table-cell-properties>
    </style:style>
    <style:style style:name="Table61" style:family="table">
      <style:table-properties style:width="6.4931in" fo:margin-left="0.0035in" fo:margin-top="0in" fo:margin-bottom="0in" table:align="left" style:writing-mode="lr-tb"/>
    </style:style>
    <style:style style:name="Table61.A" style:family="table-column">
      <style:table-column-properties style:column-width="2.6208in"/>
    </style:style>
    <style:style style:name="Table61.B" style:family="table-column">
      <style:table-column-properties style:column-width="0.6257in"/>
    </style:style>
    <style:style style:name="Table61.C" style:family="table-column">
      <style:table-column-properties style:column-width="3.2465in"/>
    </style:style>
    <style:style style:name="Table61.1" style:family="table-row">
      <style:table-row-properties fo:keep-together="auto"/>
    </style:style>
    <style:style style:name="Table61.A1" style:family="table-cell">
      <style:table-cell-properties fo:padding-left="0.075in" fo:padding-right="0.075in" fo:padding-top="0in" fo:padding-bottom="0in" fo:border="0.5pt solid #000000" style:writing-mode="lr-tb"/>
    </style:style>
    <style:style style:name="Table62" style:family="table">
      <style:table-properties style:width="6.559in" fo:margin-left="0.0035in" fo:margin-top="0in" fo:margin-bottom="0in" table:align="left" style:writing-mode="lr-tb"/>
    </style:style>
    <style:style style:name="Table62.A" style:family="table-column">
      <style:table-column-properties style:column-width="1.934in"/>
    </style:style>
    <style:style style:name="Table62.B" style:family="table-column">
      <style:table-column-properties style:column-width="0.1875in"/>
    </style:style>
    <style:style style:name="Table62.C" style:family="table-column">
      <style:table-column-properties style:column-width="1.9368in"/>
    </style:style>
    <style:style style:name="Table62.D" style:family="table-column">
      <style:table-column-properties style:column-width="2.5007in"/>
    </style:style>
    <style:style style:name="Table62.1" style:family="table-row">
      <style:table-row-properties style:min-row-height="0.2056in" fo:keep-together="always"/>
    </style:style>
    <style:style style:name="Table62.A1" style:family="table-cell">
      <style:table-cell-properties style:vertical-align="middle" fo:background-color="#ffd966" fo:padding-left="0.075in" fo:padding-right="0.075in" fo:padding-top="0in" fo:padding-bottom="0in" fo:border="0.5pt solid #000000" style:writing-mode="lr-tb">
        <style:background-image/>
      </style:table-cell-properties>
    </style:style>
    <style:style style:name="Table62.A2" style:family="table-cell">
      <style:table-cell-properties style:vertical-align="middle" fo:padding-left="0.075in" fo:padding-right="0.075in" fo:padding-top="0in" fo:padding-bottom="0in" fo:border="0.5pt solid #000000" style:writing-mode="lr-tb"/>
    </style:style>
    <style:style style:name="Table62.A3" style:family="table-cell">
      <style:table-cell-properties fo:padding-left="0.075in" fo:padding-right="0.075in" fo:padding-top="0in" fo:padding-bottom="0in" fo:border="0.5pt solid #000000" style:writing-mode="lr-tb"/>
    </style:style>
    <style:style style:name="Table62.B3" style:family="table-cell">
      <style:table-cell-properties fo:padding-left="0.075in" fo:padding-right="0.075in" fo:padding-top="0in" fo:padding-bottom="0in" fo:border="0.5pt solid #000000" style:writing-mode="lr-tb"/>
    </style:style>
    <style:style style:name="Table62.D3" style:family="table-cell">
      <style:table-cell-properties fo:padding-left="0.075in" fo:padding-right="0.075in" fo:padding-top="0in" fo:padding-bottom="0in" fo:border="0.5pt solid #000000" style:writing-mode="lr-tb"/>
    </style:style>
    <style:style style:name="Table62.A4" style:family="table-cell">
      <style:table-cell-properties style:vertical-align="middle" fo:padding-left="0.075in" fo:padding-right="0.075in" fo:padding-top="0in" fo:padding-bottom="0in" fo:border="0.5pt solid #000000" style:writing-mode="lr-tb"/>
    </style:style>
    <style:style style:name="Table62.5" style:family="table-row">
      <style:table-row-properties style:min-row-height="0.2056in" fo:keep-together="auto"/>
    </style:style>
    <style:style style:name="Table62.A5" style:family="table-cell">
      <style:table-cell-properties style:vertical-align="middle" fo:padding-left="0.075in" fo:padding-right="0.075in" fo:padding-top="0in" fo:padding-bottom="0in" fo:border-left="0.5pt solid #000000" fo:border-right="0.5pt solid #000000" fo:border-top="none" fo:border-bottom="0.5pt solid #000000" style:writing-mode="lr-tb"/>
    </style:style>
    <style:style style:name="Table62.C5" style:family="table-cell">
      <style:table-cell-properties style:vertical-align="middle" fo:padding-left="0.075in" fo:padding-right="0.075in" fo:padding-top="0in" fo:padding-bottom="0in" fo:border-left="0.5pt solid #000000" fo:border-right="0.5pt solid #000000" fo:border-top="none" fo:border-bottom="0.5pt solid #000000" style:writing-mode="lr-tb"/>
    </style:style>
    <style:style style:name="Table62.A6" style:family="table-cell">
      <style:table-cell-properties style:vertical-align="middle" fo:padding-left="0.075in" fo:padding-right="0.075in" fo:padding-top="0in" fo:padding-bottom="0in" fo:border="0.5pt solid #000000" style:writing-mode="lr-tb"/>
    </style:style>
    <style:style style:name="Table62.C6" style:family="table-cell">
      <style:table-cell-properties style:vertical-align="middle" fo:padding-left="0.075in" fo:padding-right="0.075in" fo:padding-top="0in" fo:padding-bottom="0in" fo:border="0.5pt solid #000000" style:writing-mode="lr-tb"/>
    </style:style>
    <style:style style:name="Table62.A7" style:family="table-cell">
      <style:table-cell-properties style:vertical-align="middle" fo:padding-left="0.075in" fo:padding-right="0.075in" fo:padding-top="0in" fo:padding-bottom="0in" fo:border="0.5pt solid #000000" style:writing-mode="lr-tb"/>
    </style:style>
    <style:style style:name="Table62.C7" style:family="table-cell">
      <style:table-cell-properties style:vertical-align="middle" fo:padding-left="0.075in" fo:padding-right="0.075in" fo:padding-top="0in" fo:padding-bottom="0in" fo:border="0.5pt solid #000000" style:writing-mode="lr-tb"/>
    </style:style>
    <style:style style:name="Table62.A8" style:family="table-cell">
      <style:table-cell-properties style:vertical-align="middle" fo:padding-left="0.075in" fo:padding-right="0.075in" fo:padding-top="0in" fo:padding-bottom="0in" fo:border-left="0.5pt solid #000000" fo:border-right="0.5pt solid #000000" fo:border-top="none" fo:border-bottom="0.5pt solid #000000" style:writing-mode="lr-tb"/>
    </style:style>
    <style:style style:name="Table63" style:family="table">
      <style:table-properties style:width="6.559in" fo:margin-left="0.0035in" fo:margin-top="0in" fo:margin-bottom="0in" table:align="left" style:writing-mode="lr-tb"/>
    </style:style>
    <style:style style:name="Table63.A" style:family="table-column">
      <style:table-column-properties style:column-width="2.2458in"/>
    </style:style>
    <style:style style:name="Table63.B" style:family="table-column">
      <style:table-column-properties style:column-width="4.3132in"/>
    </style:style>
    <style:style style:name="Table63.1" style:family="table-row">
      <style:table-row-properties fo:keep-together="auto"/>
    </style:style>
    <style:style style:name="Table63.A1" style:family="table-cell">
      <style:table-cell-properties fo:padding-left="0.075in" fo:padding-right="0.075in" fo:padding-top="0in" fo:padding-bottom="0in" fo:border="0.5pt solid #000000" style:writing-mode="lr-tb"/>
    </style:style>
    <style:style style:name="Table64" style:family="table">
      <style:table-properties style:width="2.934in" fo:margin-left="0in" fo:margin-top="0in" fo:margin-bottom="0in" table:align="left" style:writing-mode="lr-tb"/>
    </style:style>
    <style:style style:name="Table64.A" style:family="table-column">
      <style:table-column-properties style:column-width="2.934in"/>
    </style:style>
    <style:style style:name="Table64.1" style:family="table-row">
      <style:table-row-properties style:min-row-height="0.2618in" fo:keep-together="auto"/>
    </style:style>
    <style:style style:name="Table64.A1" style:family="table-cell">
      <style:table-cell-properties style:vertical-align="middle" fo:background-color="#ffd966" fo:padding-left="0.075in" fo:padding-right="0.075in" fo:padding-top="0in" fo:padding-bottom="0in" fo:border="none" style:writing-mode="lr-tb">
        <style:background-image/>
      </style:table-cell-properties>
    </style:style>
    <style:style style:name="Table65" style:family="table">
      <style:table-properties style:width="6.4931in" fo:margin-left="0.0035in" fo:margin-top="0in" fo:margin-bottom="0in" table:align="left" style:writing-mode="lr-tb"/>
    </style:style>
    <style:style style:name="Table65.A" style:family="table-column">
      <style:table-column-properties style:column-width="2.6208in"/>
    </style:style>
    <style:style style:name="Table65.B" style:family="table-column">
      <style:table-column-properties style:column-width="0.6257in"/>
    </style:style>
    <style:style style:name="Table65.C" style:family="table-column">
      <style:table-column-properties style:column-width="3.2465in"/>
    </style:style>
    <style:style style:name="Table65.1" style:family="table-row">
      <style:table-row-properties fo:keep-together="auto"/>
    </style:style>
    <style:style style:name="Table65.A1" style:family="table-cell">
      <style:table-cell-properties fo:padding-left="0.075in" fo:padding-right="0.075in" fo:padding-top="0in" fo:padding-bottom="0in" fo:border="0.5pt solid #000000" style:writing-mode="lr-tb"/>
    </style:style>
    <style:style style:name="Table66" style:family="table">
      <style:table-properties style:width="6.4965in" fo:margin-left="0.0035in" fo:margin-top="0in" fo:margin-bottom="0in" table:align="left" style:writing-mode="lr-tb"/>
    </style:style>
    <style:style style:name="Table66.A" style:family="table-column">
      <style:table-column-properties style:column-width="6.4965in"/>
    </style:style>
    <style:style style:name="Table66.1" style:family="table-row">
      <style:table-row-properties style:min-row-height="0.2056in" fo:keep-together="auto"/>
    </style:style>
    <style:style style:name="Table66.A1" style:family="table-cell">
      <style:table-cell-properties style:vertical-align="middle" fo:background-color="#ffd966" fo:padding-left="0.075in" fo:padding-right="0.075in" fo:padding-top="0in" fo:padding-bottom="0in" fo:border="0.5pt solid #000000" style:writing-mode="lr-tb">
        <style:background-image/>
      </style:table-cell-properties>
    </style:style>
    <style:style style:name="Table66.2" style:family="table-row">
      <style:table-row-properties style:min-row-height="0.6181in" fo:keep-together="auto"/>
    </style:style>
    <style:style style:name="Table66.A2" style:family="table-cell">
      <style:table-cell-properties style:vertical-align="middle" fo:padding-left="0.075in" fo:padding-right="0.075in" fo:padding-top="0in" fo:padding-bottom="0in" fo:border="0.5pt solid #000000" style:writing-mode="lr-tb"/>
    </style:style>
    <style:style style:name="Table67" style:family="table">
      <style:table-properties style:width="6.559in" fo:margin-left="0.0035in" fo:margin-top="0in" fo:margin-bottom="0in" table:align="left" style:writing-mode="lr-tb"/>
    </style:style>
    <style:style style:name="Table67.A" style:family="table-column">
      <style:table-column-properties style:column-width="2.6833in"/>
    </style:style>
    <style:style style:name="Table67.B" style:family="table-column">
      <style:table-column-properties style:column-width="3.8757in"/>
    </style:style>
    <style:style style:name="Table67.1" style:family="table-row">
      <style:table-row-properties style:min-row-height="0.7306in" fo:keep-together="auto"/>
    </style:style>
    <style:style style:name="Table67.A1" style:family="table-cell">
      <style:table-cell-properties fo:padding-left="0.075in" fo:padding-right="0.075in" fo:padding-top="0in" fo:padding-bottom="0in" fo:border-left="none" fo:border-right="none" fo:border-top="none" fo:border-bottom="0.5pt solid #000000" style:writing-mode="lr-tb"/>
    </style:style>
    <style:style style:name="Table67.2" style:family="table-row">
      <style:table-row-properties style:min-row-height="0.2368in" fo:keep-together="auto"/>
    </style:style>
    <style:style style:name="Table67.A2" style:family="table-cell">
      <style:table-cell-properties style:vertical-align="middle" fo:background-color="#f5f7e5" fo:padding-left="0.075in" fo:padding-right="0.075in" fo:padding-top="0in" fo:padding-bottom="0in" fo:border="0.5pt solid #000000" style:writing-mode="lr-tb">
        <style:background-image/>
      </style:table-cell-properties>
    </style:style>
    <style:style style:name="Table67.3" style:family="table-row">
      <style:table-row-properties style:min-row-height="0.0604in" fo:keep-together="auto"/>
    </style:style>
    <style:style style:name="Table67.A3" style:family="table-cell">
      <style:table-cell-properties style:vertical-align="middle" fo:padding-left="0.075in" fo:padding-right="0.075in" fo:padding-top="0in" fo:padding-bottom="0in" fo:border-left="0.5pt solid #000000" fo:border-right="0.5pt solid #000000" fo:border-top="none" fo:border-bottom="0.5pt solid #000000" style:writing-mode="lr-tb"/>
    </style:style>
    <style:style style:name="Table67.B3" style:family="table-cell">
      <style:table-cell-properties style:vertical-align="middle" fo:padding-left="0.075in" fo:padding-right="0.075in" fo:padding-top="0in" fo:padding-bottom="0in" fo:border-left="0.5pt solid #000000" fo:border-right="0.5pt solid #000000" fo:border-top="none" fo:border-bottom="0.5pt solid #000000" style:writing-mode="lr-tb"/>
    </style:style>
    <style:style style:name="Table68" style:family="table">
      <style:table-properties style:width="6.559in" fo:margin-left="0.0035in" fo:margin-top="0in" fo:margin-bottom="0in" table:align="left" style:writing-mode="lr-tb"/>
    </style:style>
    <style:style style:name="Table68.A" style:family="table-column">
      <style:table-column-properties style:column-width="2.2458in"/>
    </style:style>
    <style:style style:name="Table68.B" style:family="table-column">
      <style:table-column-properties style:column-width="4.3132in"/>
    </style:style>
    <style:style style:name="Table68.1" style:family="table-row">
      <style:table-row-properties fo:keep-together="auto"/>
    </style:style>
    <style:style style:name="Table68.A1" style:family="table-cell">
      <style:table-cell-properties fo:padding-left="0.075in" fo:padding-right="0.075in" fo:padding-top="0in" fo:padding-bottom="0in" fo:border="0.5pt solid #000000" style:writing-mode="lr-tb"/>
    </style:style>
    <style:style style:name="Table69" style:family="table">
      <style:table-properties style:width="2.2736in" fo:margin-left="0in" fo:margin-top="0in" fo:margin-bottom="0in" table:align="left" style:writing-mode="page"/>
    </style:style>
    <style:style style:name="Table69.A" style:family="table-column">
      <style:table-column-properties style:column-width="0.7521in"/>
    </style:style>
    <style:style style:name="Table69.C" style:family="table-column">
      <style:table-column-properties style:column-width="0.7694in"/>
    </style:style>
    <style:style style:name="Table69.1" style:family="table-row">
      <style:table-row-properties style:min-row-height="0.0299in" fo:keep-together="auto"/>
    </style:style>
    <style:style style:name="Table69.A1" style:family="table-cell">
      <style:table-cell-properties style:vertical-align="middle" fo:background-color="#ffffff" fo:padding="0.0208in" fo:border="none">
        <style:background-image/>
      </style:table-cell-properties>
    </style:style>
    <style:style style:name="Table69.2" style:family="table-row">
      <style:table-row-properties style:min-row-height="0.1597in" fo:keep-together="auto"/>
    </style:style>
    <style:style style:name="Table69.3" style:family="table-row">
      <style:table-row-properties style:min-row-height="0.2278in" fo:keep-together="auto"/>
    </style:style>
    <style:style style:name="Table69.A3" style:family="table-cell">
      <style:table-cell-properties style:vertical-align="middle" fo:background-color="#a6a6a6" fo:padding="0.0208in" fo:border="none">
        <style:background-image/>
      </style:table-cell-properties>
    </style:style>
    <style:style style:name="Table69.C3" style:family="table-cell">
      <style:table-cell-properties style:vertical-align="middle" fo:background-color="#000000" fo:padding="0.0208in" fo:border="none">
        <style:background-image/>
      </style:table-cell-properties>
    </style:style>
    <style:style style:name="Table69.4" style:family="table-row">
      <style:table-row-properties style:min-row-height="0.1938in" fo:keep-together="auto"/>
    </style:style>
    <style:style style:name="Table69.A5" style:family="table-cell">
      <style:table-cell-properties style:vertical-align="middle" fo:background-color="#ff0000" fo:padding="0.0208in" fo:border="none">
        <style:background-image/>
      </style:table-cell-properties>
    </style:style>
    <style:style style:name="Table69.C5" style:family="table-cell">
      <style:table-cell-properties style:vertical-align="middle" fo:background-color="#2e5afa" fo:padding="0.0208in" fo:border="none">
        <style:background-image/>
      </style:table-cell-properties>
    </style:style>
    <style:style style:name="Table69.B6" style:family="table-cell">
      <style:table-cell-properties style:vertical-align="middle" fo:background-color="#ffff00" fo:padding="0.0208in" fo:border="none">
        <style:background-image/>
      </style:table-cell-properties>
    </style:style>
    <style:style style:name="Table69.7" style:family="table-row">
      <style:table-row-properties style:min-row-height="0.2264in" fo:keep-together="auto"/>
    </style:style>
    <style:style style:name="Table69.A7" style:family="table-cell">
      <style:table-cell-properties style:vertical-align="middle" fo:background-color="#f79646" fo:padding="0.0208in" fo:border="none">
        <style:background-image/>
      </style:table-cell-properties>
    </style:style>
    <style:style style:name="Table69.C7" style:family="table-cell">
      <style:table-cell-properties style:vertical-align="middle" fo:background-color="#92d050" fo:padding="0.0208in" fo:border="none">
        <style:background-image/>
      </style:table-cell-properties>
    </style:style>
    <style:style style:name="Table69.B8" style:family="table-cell">
      <style:table-cell-properties style:vertical-align="middle" fo:background-color="#7030a0" fo:padding="0.0208in" fo:border="none">
        <style:background-image/>
      </style:table-cell-properties>
    </style:style>
    <style:style style:name="Table69.B9" style:family="table-cell">
      <style:table-cell-properties style:vertical-align="middle" fo:background-color="#b80c7b" fo:padding="0.0208in" fo:border="none">
        <style:background-image/>
      </style:table-cell-properties>
    </style:style>
    <style:style style:name="Table70" style:family="table">
      <style:table-properties style:width="0.7403in" fo:margin-top="0in" fo:margin-bottom="0in" table:align="right" style:writing-mode="lr-tb"/>
    </style:style>
    <style:style style:name="Table70.A" style:family="table-column">
      <style:table-column-properties style:column-width="0.7403in"/>
    </style:style>
    <style:style style:name="Table70.1" style:family="table-row">
      <style:table-row-properties fo:keep-together="auto"/>
    </style:style>
    <style:style style:name="Table70.A1" style:family="table-cell">
      <style:table-cell-properties fo:padding-left="0.075in" fo:padding-right="0.075in" fo:padding-top="0in" fo:padding-bottom="0in" fo:border="none" style:writing-mode="lr-tb"/>
    </style:style>
    <style:style style:name="Table70.A3" style:family="table-cell">
      <style:table-cell-properties fo:background-color="#000000" fo:padding-left="0.075in" fo:padding-right="0.075in" fo:padding-top="0in" fo:padding-bottom="0in" fo:border="none" style:writing-mode="lr-tb">
        <style:background-image/>
      </style:table-cell-properties>
    </style:style>
    <style:style style:name="Table70.A4" style:family="table-cell">
      <style:table-cell-properties fo:background-color="#bfbfbf" fo:padding-left="0.075in" fo:padding-right="0.075in" fo:padding-top="0in" fo:padding-bottom="0in" fo:border="none" style:writing-mode="lr-tb">
        <style:background-image/>
      </style:table-cell-properties>
    </style:style>
    <style:style style:name="Table70.A5" style:family="table-cell">
      <style:table-cell-properties fo:background-color="#ffff00" fo:padding-left="0.075in" fo:padding-right="0.075in" fo:padding-top="0in" fo:padding-bottom="0in" fo:border="none" style:writing-mode="lr-tb">
        <style:background-image/>
      </style:table-cell-properties>
    </style:style>
    <style:style style:name="Table70.6" style:family="table-row">
      <style:table-row-properties style:min-row-height="0.4813in" fo:keep-together="auto"/>
    </style:style>
    <style:style style:name="Table70.A6" style:family="table-cell">
      <style:table-cell-properties fo:background-color="#b80c7b" fo:padding-left="0.075in" fo:padding-right="0.075in" fo:padding-top="0in" fo:padding-bottom="0in" fo:border="none" style:writing-mode="lr-tb">
        <style:background-image/>
      </style:table-cell-properties>
    </style:style>
    <style:style style:name="P1" style:family="paragraph" style:parent-style-name="Standard">
      <style:paragraph-properties fo:margin-top="0in" fo:margin-bottom="0in" style:contextual-spacing="false" fo:line-height="100%" fo:text-align="justify" style:justify-single-word="false" loext:word-spacing-minimum="75%" loext:word-spacing-maximum="133%"/>
    </style:style>
    <style:style style:name="P2" style:family="paragraph" style:parent-style-name="Standard">
      <style:paragraph-properties fo:margin-top="0in" fo:margin-bottom="0in" style:contextual-spacing="false" fo:line-height="100%" fo:text-align="center" style:justify-single-word="false" fo:orphans="0" fo:widows="0" fo:keep-with-next="always"/>
      <style:text-properties style:font-name="Calibri" fo:font-size="11pt" fo:language="en" fo:country="US" style:letter-kerning="true" style:font-name-asian="Calibri3" style:font-size-asian="11pt" style:language-asian="en" style:country-asian="US" style:font-name-complex="Arial" style:font-size-complex="11pt" style:language-complex="he" style:country-complex="IL"/>
    </style:style>
    <style:style style:name="P3" style:family="paragraph" style:parent-style-name="Standard">
      <style:paragraph-properties fo:margin-top="0in" fo:margin-bottom="0in" style:contextual-spacing="false" fo:line-height="100%" fo:text-align="center" style:justify-single-word="false" fo:orphans="2" fo:widows="2"/>
      <style:text-properties style:font-name="Calibri" fo:font-size="11pt" fo:language="en" fo:country="US" style:letter-kerning="true" style:font-name-asian="Calibri3" style:font-size-asian="11pt" style:language-asian="en" style:country-asian="US" style:font-name-complex="Arial" style:font-size-complex="11pt" style:language-complex="he" style:country-complex="IL"/>
    </style:style>
    <style:style style:name="P4" style:family="paragraph" style:parent-style-name="Standard">
      <style:paragraph-properties fo:margin-top="0in" fo:margin-bottom="0in" style:contextual-spacing="false" fo:line-height="100%" fo:text-align="center" style:justify-single-word="false" fo:orphans="2" fo:widows="2"/>
      <style:text-properties style:font-name="Calibri" fo:font-size="11pt" fo:language="en" fo:country="US" officeooo:paragraph-rsid="0030ce61" style:letter-kerning="true" style:font-name-asian="Calibri3" style:font-size-asian="11pt" style:language-asian="en" style:country-asian="US" style:font-name-complex="Arial" style:font-size-complex="11pt" style:language-complex="he" style:country-complex="IL"/>
    </style:style>
    <style:style style:name="P5" style:family="paragraph" style:parent-style-name="Endnote">
      <style:paragraph-properties fo:text-align="justify" style:justify-single-word="false" loext:word-spacing-minimum="75%" loext:word-spacing-maximum="133%"/>
    </style:style>
    <style:style style:name="P6" style:family="paragraph" style:parent-style-name="Standard">
      <style:paragraph-properties fo:margin-top="0in" fo:margin-bottom="0in" style:contextual-spacing="false" fo:line-height="100%" fo:text-align="center" style:justify-single-word="false" fo:orphans="2" fo:widows="2"/>
      <style:text-properties fo:color="#000000" loext:opacity="100%" style:font-name="Cardo" fo:font-size="11pt" fo:language="en" fo:country="US" fo:font-weight="bold" officeooo:paragraph-rsid="0030ce61" style:letter-kerning="false" style:font-name-asian="Calibri3" style:font-size-asian="11pt" style:language-asian="en" style:country-asian="US" style:font-weight-asian="bold" style:font-name-complex="Cardo1" style:font-size-complex="11pt" style:language-complex="ar" style:country-complex="SA" style:font-weight-complex="bold"/>
    </style:style>
    <style:style style:name="P7" style:family="paragraph" style:parent-style-name="Endnote">
      <style:paragraph-properties fo:margin-top="0in" fo:margin-bottom="0.028in" style:contextual-spacing="false" fo:text-align="justify" style:justify-single-word="false" loext:word-spacing-minimum="75%" loext:word-spacing-maximum="133%"/>
    </style:style>
    <style:style style:name="P8" style:family="paragraph" style:parent-style-name="Endnote">
      <style:paragraph-properties fo:margin-top="0.0417in" fo:margin-bottom="0.0417in" style:contextual-spacing="false" fo:text-align="justify" style:justify-single-word="false" loext:word-spacing-minimum="75%" loext:word-spacing-maximum="133%"/>
    </style:style>
    <style:style style:name="P9" style:family="paragraph" style:parent-style-name="Endnote">
      <style:paragraph-properties fo:text-align="justify" style:justify-single-word="false"/>
      <style:text-properties officeooo:paragraph-rsid="004b8a1c"/>
    </style:style>
    <style:style style:name="P10" style:family="paragraph" style:parent-style-name="Endnote">
      <style:paragraph-properties fo:text-align="justify" style:justify-single-word="false" loext:word-spacing-minimum="75%" loext:word-spacing-maximum="133%"/>
      <style:text-properties officeooo:paragraph-rsid="0045984c"/>
    </style:style>
    <style:style style:name="P11" style:family="paragraph" style:parent-style-name="Standard">
      <style:paragraph-properties fo:margin-top="0in" fo:margin-bottom="0.0417in" style:contextual-spacing="false" fo:line-height="115%" fo:text-align="justify" style:justify-single-word="false" fo:orphans="0" fo:widows="0" loext:word-spacing-minimum="75%" loext:word-spacing-maximum="133%"/>
      <style:text-properties style:font-name="Times New Roman" fo:font-size="6pt" style:letter-kerning="false" style:font-name-asian="Calibri3" style:font-size-asian="6pt" style:font-name-complex="Times New Roman1" style:font-size-complex="6pt"/>
    </style:style>
    <style:style style:name="P12" style:family="paragraph" style:parent-style-name="Standard">
      <style:paragraph-properties fo:margin-top="0in" fo:margin-bottom="0in" style:contextual-spacing="false" fo:line-height="100%" fo:text-align="left" style:justify-single-word="false" fo:orphans="0" fo:widows="0" fo:keep-with-next="always"/>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13" style:family="paragraph" style:parent-style-name="Standard">
      <style:paragraph-properties fo:margin-top="0in" fo:margin-bottom="0in" style:contextual-spacing="false" fo:line-height="100%" fo:text-align="right" style:justify-single-word="false" fo:orphans="0" fo:widows="0" fo:keep-with-next="always"/>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14" style:family="paragraph" style:parent-style-name="Standard">
      <style:paragraph-properties fo:margin-top="0in" fo:margin-bottom="0in" style:contextual-spacing="false" fo:line-height="100%" fo:text-align="left" style:justify-single-word="false" fo:orphans="0" fo:widows="0" fo:keep-with-next="always"/>
      <style:text-properties style:font-name="Times New Roman" fo:font-size="2pt" fo:language="en" fo:country="US" style:letter-kerning="false" style:font-name-asian="Calibri3" style:font-size-asian="2pt" style:language-asian="en" style:country-asian="US" style:font-name-complex="Times New Roman1" style:font-size-complex="2pt" style:language-complex="ar" style:country-complex="SA" style:font-weight-complex="bold"/>
    </style:style>
    <style:style style:name="P15" style:family="paragraph" style:parent-style-name="Standard">
      <style:paragraph-properties fo:margin-top="0in" fo:margin-bottom="0in" style:contextual-spacing="false" fo:line-height="100%" fo:text-align="left" style:justify-single-word="false" fo:orphans="0" fo:widows="0" fo:keep-with-next="always"/>
      <style:text-properties style:font-name="Times New Roman" fo:font-size="2pt" fo:language="en" fo:country="US" fo:font-weight="bold" style:letter-kerning="false" style:font-name-asian="Calibri3" style:font-size-asian="2pt" style:language-asian="en" style:country-asian="US" style:font-weight-asian="bold" style:font-name-complex="Times New Roman1" style:font-size-complex="2pt" style:language-complex="ar" style:country-complex="SA"/>
    </style:style>
    <style:style style:name="P16" style:family="paragraph" style:parent-style-name="Standard">
      <style:paragraph-properties fo:margin-top="0in" fo:margin-bottom="0in" style:contextual-spacing="false" fo:line-height="100%" fo:text-align="right" style:justify-single-word="false" fo:orphans="0" fo:widows="0" fo:keep-with-next="always"/>
      <style:text-properties fo:color="#000000" loext:opacity="100%" style:font-name="Times New Roman" fo:font-size="2pt" fo:language="en" fo:country="US" fo:font-weight="bold" style:letter-kerning="false" style:font-name-asian="Calibri3" style:font-size-asian="2pt" style:language-asian="en" style:country-asian="US" style:font-weight-asian="bold" style:font-name-complex="Times New Roman1" style:font-size-complex="2pt" style:language-complex="ar" style:country-complex="SA"/>
    </style:style>
    <style:style style:name="P17" style:family="paragraph" style:parent-style-name="Standard">
      <style:paragraph-properties fo:margin-top="0in" fo:margin-bottom="0in" style:contextual-spacing="false" fo:line-height="100%" fo:text-align="right" style:justify-single-word="false" fo:orphans="0" fo:widows="0" fo:keep-with-next="always" style:writing-mode="rl-tb"/>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18" style:family="paragraph" style:parent-style-name="Standard">
      <style:paragraph-properties fo:margin-top="0in" fo:margin-bottom="0in" style:contextual-spacing="false" fo:line-height="100%" fo:text-align="right" style:justify-single-word="false" fo:orphans="0" fo:widows="0" fo:keep-with-next="always" style:writing-mode="rl-tb"/>
      <style:text-properties fo:color="#000000" loext:opacity="100%" style:font-name="Times New Roman" fo:font-size="2pt" fo:language="en" fo:country="US" fo:font-weight="bold" style:letter-kerning="false" style:font-name-asian="Calibri3" style:font-size-asian="2pt" style:language-asian="en" style:country-asian="US" style:font-weight-asian="bold" style:font-name-complex="Times New Roman1" style:font-size-complex="2pt" style:language-complex="ar" style:country-complex="SA"/>
    </style:style>
    <style:style style:name="P19" style:family="paragraph" style:parent-style-name="Standard">
      <style:paragraph-properties fo:margin-top="0in" fo:margin-bottom="0in" style:contextual-spacing="false" fo:line-height="100%" fo:text-align="left" style:justify-single-word="false" fo:orphans="0" fo:widows="0" fo:keep-with-next="always"/>
      <style:text-properties style:font-name="Calibri" fo:font-size="11pt" fo:language="en" fo:country="US" fo:font-weight="normal" style:letter-kerning="false" style:font-name-asian="Calibri3" style:font-size-asian="11pt" style:language-asian="en" style:country-asian="US" style:font-weight-asian="normal" style:font-name-complex="Arial" style:font-size-complex="11pt" style:language-complex="ar" style:country-complex="SA" style:font-weight-complex="normal"/>
    </style:style>
    <style:style style:name="P20" style:family="paragraph" style:parent-style-name="Standard">
      <style:paragraph-properties fo:margin-top="0in" fo:margin-bottom="0in" style:contextual-spacing="false" fo:line-height="100%" fo:text-align="left" style:justify-single-word="false" fo:orphans="0" fo:widows="0" fo:keep-with-next="always"/>
      <style:text-properties style:font-name="Calibri" fo:font-size="11pt" fo:language="en" fo:country="US" fo:font-weight="normal" officeooo:paragraph-rsid="00310442" style:letter-kerning="false" style:font-name-asian="Calibri3" style:font-size-asian="11pt" style:language-asian="en" style:country-asian="US" style:font-weight-asian="normal" style:font-name-complex="Arial" style:font-size-complex="11pt" style:language-complex="ar" style:country-complex="SA" style:font-weight-complex="normal"/>
    </style:style>
    <style:style style:name="P21" style:family="paragraph" style:parent-style-name="Standard">
      <style:paragraph-properties fo:margin-top="0in" fo:margin-bottom="0in" style:contextual-spacing="false" fo:line-height="100%" fo:text-align="left" style:justify-single-word="false" fo:orphans="0" fo:widows="0" fo:keep-with-next="always"/>
      <style:text-properties style:font-name="Times New Roman" fo:font-size="9pt" fo:language="en" fo:country="US" fo:font-weight="normal" style:letter-kerning="false" style:font-name-asian="Calibri3" style:font-size-asian="9pt" style:language-asian="en" style:country-asian="US" style:font-weight-asian="normal" style:font-name-complex="Times New Roman1" style:font-size-complex="9pt" style:language-complex="ar" style:country-complex="SA" style:font-weight-complex="normal"/>
    </style:style>
    <style:style style:name="P22" style:family="paragraph" style:parent-style-name="Standard">
      <style:paragraph-properties fo:margin-top="0in" fo:margin-bottom="0in" style:contextual-spacing="false" fo:line-height="100%" fo:text-align="left" style:justify-single-word="false" fo:orphans="0" fo:widows="0" fo:keep-with-next="always"/>
      <style:text-properties style:font-name="Calibri" fo:font-size="11pt" fo:language="en" fo:country="US" officeooo:paragraph-rsid="00310442" style:letter-kerning="false" style:font-name-asian="Calibri3" style:font-size-asian="11pt" style:language-asian="en" style:country-asian="US" style:font-name-complex="Arial" style:font-size-complex="11pt" style:language-complex="ar" style:country-complex="SA"/>
    </style:style>
    <style:style style:name="P23" style:family="paragraph" style:parent-style-name="Standard">
      <style:paragraph-properties fo:text-align="center" style:justify-single-word="false"/>
    </style:style>
    <style:style style:name="P24" style:family="paragraph" style:parent-style-name="Standard">
      <style:paragraph-properties fo:margin-top="0in" fo:margin-bottom="0in" style:contextual-spacing="false" fo:line-height="100%" fo:text-align="center" style:justify-single-word="false" fo:orphans="2" fo:widows="2">
        <style:tab-stops>
          <style:tab-stop style:position="2.4925in"/>
        </style:tab-stops>
      </style:paragraph-properties>
      <style:text-properties style:font-name="Calibri2" fo:font-size="11pt" fo:language="en" fo:country="US" style:letter-kerning="true" style:font-name-asian="Calibri3" style:font-size-asian="11pt" style:language-asian="en" style:country-asian="US" style:font-name-complex="Arial" style:font-size-complex="11pt" style:language-complex="he" style:country-complex="IL"/>
    </style:style>
    <style:style style:name="P25" style:family="paragraph" style:parent-style-name="Standard">
      <style:paragraph-properties fo:margin-top="0in" fo:margin-bottom="0in" style:contextual-spacing="false" fo:line-height="100%" fo:text-align="center" style:justify-single-word="false" fo:orphans="2" fo:widows="2"/>
      <style:text-properties style:font-name="Calibri2" fo:font-size="11pt" fo:language="en" fo:country="US" style:letter-kerning="true" style:font-name-asian="Calibri3" style:font-size-asian="11pt" style:language-asian="en" style:country-asian="US" style:font-name-complex="Arial" style:font-size-complex="11pt" style:language-complex="he" style:country-complex="IL"/>
    </style:style>
    <style:style style:name="P26" style:family="paragraph" style:parent-style-name="Standard">
      <style:paragraph-properties fo:margin-top="0in" fo:margin-bottom="0in" style:contextual-spacing="false" fo:line-height="100%" fo:text-align="justify" style:justify-single-word="false" fo:orphans="2" fo:widows="2" loext:word-spacing-minimum="75%" loext:word-spacing-maximum="133%"/>
      <style:text-properties style:font-name="Calibri2" fo:font-size="11pt" fo:language="en" fo:country="US" style:letter-kerning="true" style:font-name-asian="Calibri3" style:font-size-asian="11pt" style:language-asian="en" style:country-asian="US" style:font-name-complex="Arial" style:font-size-complex="11pt" style:language-complex="he" style:country-complex="IL"/>
    </style:style>
    <style:style style:name="P27" style:family="paragraph" style:parent-style-name="Standard">
      <style:paragraph-properties fo:margin-top="0in" fo:margin-bottom="0in" style:contextual-spacing="false" fo:line-height="100%" fo:text-align="justify" style:justify-single-word="false" fo:orphans="2" fo:widows="2" loext:word-spacing-minimum="75%" loext:word-spacing-maximum="133%"/>
      <style:text-properties style:font-name="Calibri" fo:font-size="11pt" fo:language="en" fo:country="US" officeooo:paragraph-rsid="00323a95" style:letter-kerning="false" style:font-name-asian="Calibri3" style:font-size-asian="11pt" style:language-asian="en" style:country-asian="US" style:font-name-complex="Arial" style:font-size-complex="11pt" style:language-complex="ar" style:country-complex="SA"/>
    </style:style>
    <style:style style:name="P28" style:family="paragraph" style:parent-style-name="Standard">
      <style:paragraph-properties fo:margin-top="0in" fo:margin-bottom="0in" style:contextual-spacing="false" fo:line-height="100%" fo:text-align="justify" style:justify-single-word="false" fo:orphans="2" fo:widows="2" loext:word-spacing-minimum="75%" loext:word-spacing-maximum="133%"/>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29" style:family="paragraph" style:parent-style-name="Standard">
      <style:paragraph-properties fo:margin-top="0in" fo:margin-bottom="0in" style:contextual-spacing="false" fo:line-height="100%" fo:text-align="center" style:justify-single-word="false" fo:orphans="2" fo:widows="2"/>
      <style:text-properties style:font-name="Calibri2"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30" style:family="paragraph" style:parent-style-name="Standard">
      <style:paragraph-properties fo:margin-top="0in" fo:margin-bottom="0in" style:contextual-spacing="false" fo:line-height="100%" fo:text-align="center" style:justify-single-word="false" fo:orphans="2" fo:widows="2"/>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31" style:family="paragraph" style:parent-style-name="Standard">
      <style:paragraph-properties fo:margin-top="0in" fo:margin-bottom="0in" style:contextual-spacing="false"/>
    </style:style>
    <style:style style:name="P32" style:family="paragraph" style:parent-style-name="Standard">
      <style:paragraph-properties fo:margin-right="-0.0098in" fo:margin-top="0in" fo:margin-bottom="0in" style:contextual-spacing="false" fo:line-height="100%" fo:text-align="center" style:justify-single-word="false" fo:orphans="2" fo:widows="2"/>
      <style:text-properties officeooo:paragraph-rsid="002a1e11"/>
    </style:style>
    <style:style style:name="P33" style:family="paragraph" style:parent-style-name="Standard">
      <style:paragraph-properties fo:margin-top="0.0835in" fo:margin-bottom="0in" style:contextual-spacing="false" fo:line-height="100%" fo:text-align="center" style:justify-single-word="false" fo:orphans="2" fo:widows="2"/>
      <style:text-properties style:font-name="Calibri2" fo:font-size="11pt" fo:language="en" fo:country="US" officeooo:paragraph-rsid="002a1e11" style:letter-kerning="false" style:font-name-asian="Calibri3" style:font-size-asian="11pt" style:language-asian="en" style:country-asian="US" style:font-name-complex="Arial" style:font-size-complex="11pt" style:language-complex="ar" style:country-complex="SA"/>
    </style:style>
    <style:style style:name="P34" style:family="paragraph" style:parent-style-name="Standard">
      <style:paragraph-properties fo:margin-right="-0.0098in" fo:margin-top="0in" fo:margin-bottom="0in" style:contextual-spacing="false" fo:line-height="100%" fo:text-align="justify" style:justify-single-word="false" fo:orphans="2" fo:widows="2"/>
      <style:text-properties style:font-name="Calibri" fo:font-size="11pt" fo:language="en" fo:country="US" officeooo:paragraph-rsid="002a1ae5" style:letter-kerning="false" style:font-name-asian="Calibri3" style:font-size-asian="11pt" style:language-asian="en" style:country-asian="US" style:font-name-complex="Arial" style:font-size-complex="11pt" style:language-complex="ar" style:country-complex="SA"/>
    </style:style>
    <style:style style:name="P35" style:family="paragraph" style:parent-style-name="Standard">
      <style:paragraph-properties fo:margin-top="0in" fo:margin-bottom="0in" style:contextual-spacing="false" fo:line-height="100%" fo:text-align="justify" style:justify-single-word="false" fo:orphans="0" fo:widows="0" loext:word-spacing-minimum="75%" loext:word-spacing-maximum="133%"/>
      <style:text-properties style:font-name="Calibri2" fo:font-size="11pt" fo:language="en" fo:country="US" officeooo:paragraph-rsid="002a1ae5" style:letter-kerning="false" style:font-name-asian="Calibri3" style:font-size-asian="11pt" style:language-asian="en" style:country-asian="US" style:font-name-complex="Arial" style:font-size-complex="11pt" style:language-complex="ar" style:country-complex="SA"/>
    </style:style>
    <style:style style:name="P36" style:family="paragraph" style:parent-style-name="Standard">
      <style:paragraph-properties fo:margin-top="0in" fo:margin-bottom="0in" style:contextual-spacing="false" fo:line-height="100%" fo:text-align="center" style:justify-single-word="false" fo:orphans="2" fo:widows="2"/>
      <style:text-properties fo:color="#000000" loext:opacity="100%" style:font-name="Calibri2" fo:font-size="9pt" fo:language="en" fo:country="US" style:text-underline-style="solid" style:text-underline-width="auto" style:text-underline-color="font-color" style:letter-kerning="false" fo:background-color="#d9d9d9" style:font-name-asian="Calibri3" style:font-size-asian="9pt" style:language-asian="en" style:country-asian="US" style:font-name-complex="Calibri3" style:font-size-complex="9pt" style:language-complex="ar" style:country-complex="SA"/>
    </style:style>
    <style:style style:name="P37" style:family="paragraph" style:parent-style-name="Standard">
      <style:paragraph-properties fo:margin-top="0in" fo:margin-bottom="0in" style:contextual-spacing="false" fo:line-height="100%" fo:text-align="justify" style:justify-single-word="false" fo:orphans="0" fo:widows="0" fo:keep-with-next="always" loext:word-spacing-minimum="75%" loext:word-spacing-maximum="133%"/>
    </style:style>
    <style:style style:name="P38" style:family="paragraph" style:parent-style-name="Standard">
      <style:paragraph-properties fo:margin-top="0in" fo:margin-bottom="0in" style:contextual-spacing="false" fo:line-height="100%" fo:orphans="0" fo:widows="0" fo:keep-with-next="always"/>
    </style:style>
    <style:style style:name="P39" style:family="paragraph" style:parent-style-name="Standard">
      <style:paragraph-properties fo:margin-top="0in" fo:margin-bottom="0in" style:contextual-spacing="false" fo:line-height="100%" fo:orphans="0" fo:widows="0" fo:keep-with-next="always"/>
      <style:text-properties fo:color="#000000" loext:opacity="100%" style:font-name="Cardo" fo:font-weight="bold" style:letter-kerning="false" style:font-name-asian="Calibri3" style:font-weight-asian="bold" style:font-name-complex="Cardo1" style:language-complex="ar" style:country-complex="SA"/>
    </style:style>
    <style:style style:name="P40" style:family="paragraph" style:parent-style-name="Standard">
      <style:paragraph-properties fo:margin-top="0in" fo:margin-bottom="0in" style:contextual-spacing="false" fo:line-height="100%"/>
      <style:text-properties style:font-name="Calibri2" style:letter-kerning="false" style:font-name-asian="Calibri3" style:font-name-complex="Arial" style:language-complex="ar" style:country-complex="SA"/>
    </style:style>
    <style:style style:name="P41" style:family="paragraph" style:parent-style-name="Standard">
      <style:paragraph-properties fo:margin-top="0in" fo:margin-bottom="0in" style:contextual-spacing="false" fo:line-height="100%" fo:orphans="0" fo:widows="0" fo:keep-with-next="always"/>
      <style:text-properties fo:color="#000000" loext:opacity="100%" style:font-name="Cardo" fo:font-size="6pt" style:letter-kerning="false" style:font-name-asian="Calibri3" style:font-size-asian="6pt" style:font-name-complex="Hebrew Paleo Siloam" style:font-size-complex="6pt"/>
    </style:style>
    <style:style style:name="P42" style:family="paragraph" style:parent-style-name="Standard">
      <style:paragraph-properties fo:margin-top="0in" fo:margin-bottom="0in" style:contextual-spacing="false" fo:line-height="100%" fo:text-align="left" style:justify-single-word="false" fo:orphans="2" fo:widows="2"/>
      <style:text-properties style:font-name="Calibri2"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43" style:family="paragraph" style:parent-style-name="Standard">
      <style:paragraph-properties fo:margin-top="0in" fo:margin-bottom="0in" style:contextual-spacing="false" fo:line-height="100%" fo:text-align="center" style:justify-single-word="false" fo:orphans="2" fo:widows="2"/>
      <style:text-properties fo:color="#000000" loext:opacity="100%" style:font-name="Copperplate Gothic Bold" fo:font-size="16pt" fo:language="en" fo:country="US" fo:font-weight="bold" style:letter-kerning="true" style:font-name-asian="Calibri3" style:font-size-asian="16pt" style:language-asian="en" style:country-asian="US" style:font-weight-asian="bold" style:font-name-complex="Vijaya" style:font-size-complex="16pt" style:language-complex="he" style:country-complex="IL" style:font-weight-complex="bold">
        <loext:char-complex-color loext:theme-type="dark1" loext:color-type="theme"/>
      </style:text-properties>
    </style:style>
    <style:style style:name="P44" style:family="paragraph" style:parent-style-name="Standard">
      <style:paragraph-properties fo:margin-top="0in" fo:margin-bottom="0in" style:contextual-spacing="false" fo:line-height="100%" fo:text-align="right" style:justify-single-word="false" fo:orphans="2" fo:widows="2"/>
      <style:text-properties style:font-name="Calibri2" fo:font-size="11pt" fo:language="en" fo:country="US" style:letter-kerning="true" style:font-name-asian="Calibri3" style:font-size-asian="11pt" style:language-asian="en" style:country-asian="US" style:font-name-complex="Arial" style:font-size-complex="11pt" style:language-complex="he" style:country-complex="IL"/>
    </style:style>
    <style:style style:name="P45" style:family="paragraph" style:parent-style-name="Standard">
      <style:paragraph-properties fo:margin-top="0in" fo:margin-bottom="0in" style:contextual-spacing="false" fo:line-height="100%" fo:text-align="left" style:justify-single-word="false" fo:orphans="2" fo:widows="2"/>
      <style:text-properties style:font-name="Calibri" fo:font-size="11pt" fo:language="en" fo:country="US" style:letter-kerning="true" style:font-name-asian="Calibri3" style:font-size-asian="11pt" style:language-asian="en" style:country-asian="US" style:font-name-complex="Arial" style:font-size-complex="11pt" style:language-complex="he" style:country-complex="IL"/>
    </style:style>
    <style:style style:name="P46" style:family="paragraph" style:parent-style-name="Standard">
      <style:paragraph-properties fo:margin-top="0in" fo:margin-bottom="0in" style:contextual-spacing="false" fo:line-height="100%" fo:text-align="right" style:justify-single-word="false" fo:orphans="2" fo:widows="2"/>
      <style:text-properties style:font-name="Calibri" fo:font-size="11pt" fo:language="en" fo:country="US" style:letter-kerning="true" style:font-name-asian="Calibri3" style:font-size-asian="11pt" style:language-asian="en" style:country-asian="US" style:font-name-complex="Arial" style:font-size-complex="11pt" style:language-complex="he" style:country-complex="IL"/>
    </style:style>
    <style:style style:name="P47" style:family="paragraph" style:parent-style-name="Standard">
      <style:paragraph-properties fo:margin-top="0in" fo:margin-bottom="0in" style:contextual-spacing="false" fo:line-height="100%" fo:text-align="center" style:justify-single-word="false" fo:orphans="2" fo:widows="2" style:writing-mode="rl-tb"/>
      <style:text-properties style:font-name="Calibri" fo:font-size="11pt" fo:language="en" fo:country="US" style:letter-kerning="true" style:font-name-asian="Calibri3" style:font-size-asian="11pt" style:language-asian="en" style:country-asian="US" style:font-name-complex="Arial" style:font-size-complex="11pt" style:language-complex="he" style:country-complex="IL"/>
    </style:style>
    <style:style style:name="P48" style:family="paragraph" style:parent-style-name="Standard">
      <style:paragraph-properties fo:margin-top="0in" fo:margin-bottom="0in" style:contextual-spacing="false" fo:line-height="100%" fo:text-align="right" style:justify-single-word="false" fo:orphans="0" fo:widows="0" fo:keep-with-next="always"/>
      <style:text-properties style:font-name="Calibri" fo:font-size="11pt" fo:language="en" fo:country="US" style:letter-kerning="true" style:font-name-asian="Calibri3" style:font-size-asian="11pt" style:language-asian="en" style:country-asian="US" style:font-name-complex="Arial" style:font-size-complex="11pt" style:language-complex="he" style:country-complex="IL"/>
    </style:style>
    <style:style style:name="P49" style:family="paragraph" style:parent-style-name="Standard">
      <style:paragraph-properties fo:margin-top="0in" fo:margin-bottom="0in" style:contextual-spacing="false" fo:line-height="100%" fo:text-align="left" style:justify-single-word="false" fo:orphans="0" fo:widows="0" fo:keep-with-next="always"/>
      <style:text-properties style:font-name="Calibri" fo:font-size="11pt" fo:language="en" fo:country="US" style:letter-kerning="true" style:font-name-asian="Calibri3" style:font-size-asian="11pt" style:language-asian="en" style:country-asian="US" style:font-name-complex="Arial" style:font-size-complex="11pt" style:language-complex="he" style:country-complex="IL"/>
    </style:style>
    <style:style style:name="P50" style:family="paragraph" style:parent-style-name="Standard">
      <style:paragraph-properties fo:margin-top="0in" fo:margin-bottom="0in" style:contextual-spacing="false" fo:line-height="100%" fo:text-align="center" style:justify-single-word="false" fo:orphans="0" fo:widows="0" fo:keep-with-next="always"/>
      <style:text-properties style:font-name="Calibri" fo:font-size="11pt" fo:language="en" fo:country="US" officeooo:paragraph-rsid="00368ed3" style:letter-kerning="true" style:font-name-asian="Calibri3" style:font-size-asian="11pt" style:language-asian="en" style:country-asian="US" style:font-name-complex="Arial" style:font-size-complex="11pt" style:language-complex="he" style:country-complex="IL"/>
    </style:style>
    <style:style style:name="P51" style:family="paragraph" style:parent-style-name="Standard">
      <style:paragraph-properties fo:margin-top="0in" fo:margin-bottom="0in" style:contextual-spacing="false" fo:line-height="100%" fo:text-align="center" style:justify-single-word="false" fo:orphans="2" fo:widows="2"/>
      <style:text-properties style:font-name="Calibri" fo:font-size="11pt" fo:language="en" fo:country="US" officeooo:paragraph-rsid="00368ed3" style:letter-kerning="true" style:font-name-asian="Calibri3" style:font-size-asian="11pt" style:language-asian="en" style:country-asian="US" style:font-name-complex="Arial" style:font-size-complex="11pt" style:language-complex="he" style:country-complex="IL"/>
    </style:style>
    <style:style style:name="P52" style:family="paragraph" style:parent-style-name="Standard">
      <style:paragraph-properties fo:margin-top="0in" fo:margin-bottom="0in" style:contextual-spacing="false" fo:line-height="100%" fo:text-align="justify" style:justify-single-word="false" fo:orphans="0" fo:widows="0" fo:keep-with-next="always" loext:word-spacing-minimum="75%" loext:word-spacing-maximum="133%"/>
      <style:text-properties style:font-name="Calibri" fo:font-size="11pt" fo:language="en" fo:country="US" style:letter-kerning="true" style:font-name-asian="Calibri3" style:font-size-asian="11pt" style:language-asian="en" style:country-asian="US" style:font-name-complex="Arial" style:font-size-complex="11pt" style:language-complex="he" style:country-complex="IL"/>
    </style:style>
    <style:style style:name="P53" style:family="paragraph" style:parent-style-name="Standard">
      <style:paragraph-properties fo:margin-top="0in" fo:margin-bottom="0in" style:contextual-spacing="false" fo:line-height="100%" fo:text-align="left" style:justify-single-word="false" fo:orphans="2" fo:widows="2"/>
      <style:text-properties fo:color="#000000" loext:opacity="100%" style:font-name="Ezra SIL" fo:font-size="11pt" fo:language="en" fo:country="US" fo:font-weight="bold" style:letter-kerning="true" style:font-name-asian="Calibri3" style:font-size-asian="11pt" style:language-asian="en" style:country-asian="US" style:font-weight-asian="bold" style:font-name-complex="Ezra SIL1" style:font-size-complex="11pt" style:language-complex="he" style:country-complex="IL">
        <loext:char-complex-color loext:theme-type="dark1" loext:color-type="theme"/>
      </style:text-properties>
    </style:style>
    <style:style style:name="P54" style:family="paragraph" style:parent-style-name="Standard">
      <style:paragraph-properties fo:margin-top="0in" fo:margin-bottom="0in" style:contextual-spacing="false" fo:line-height="100%" fo:text-align="center" style:justify-single-word="false" fo:orphans="2" fo:widows="2"/>
      <style:text-properties fo:color="#000000" loext:opacity="100%" style:font-name="Cardo" fo:font-size="11pt" fo:language="en" fo:country="US" fo:font-weight="bold" style:letter-kerning="true" style:font-name-asian="Calibri3" style:font-size-asian="11pt" style:language-asian="en" style:country-asian="US" style:font-weight-asian="bold" style:font-name-complex="Cardo1" style:font-size-complex="11pt" style:language-complex="he" style:country-complex="IL" style:font-weight-complex="bold">
        <loext:char-complex-color loext:theme-type="dark1" loext:color-type="theme"/>
      </style:text-properties>
    </style:style>
    <style:style style:name="P55" style:family="paragraph" style:parent-style-name="Standard">
      <style:paragraph-properties fo:margin-top="0in" fo:margin-bottom="0in" style:contextual-spacing="false" fo:line-height="100%" fo:text-align="right" style:justify-single-word="false" fo:orphans="2" fo:widows="2"/>
      <style:text-properties fo:color="#000000" loext:opacity="100%" style:font-name="Ezra SIL" fo:font-size="12pt" fo:language="en" fo:country="US" style:letter-kerning="true" style:font-name-asian="Calibri3" style:font-size-asian="12pt" style:language-asian="en" style:country-asian="US" style:font-name-complex="Ezra SIL1" style:font-size-complex="12pt" style:language-complex="he" style:country-complex="IL">
        <loext:char-complex-color loext:theme-type="dark1" loext:color-type="theme"/>
      </style:text-properties>
    </style:style>
    <style:style style:name="P56" style:family="paragraph" style:parent-style-name="Standard">
      <style:paragraph-properties fo:margin-top="0in" fo:margin-bottom="0in" style:contextual-spacing="false" fo:line-height="100%" fo:text-align="center" style:justify-single-word="false" fo:orphans="0" fo:widows="0" fo:keep-with-next="always"/>
      <style:text-properties fo:color="#000000" loext:opacity="100%" style:font-name="Linux Libertine Display G" fo:font-size="11pt" fo:language="en" fo:country="US" fo:font-weight="bold" style:letter-kerning="true" style:font-name-asian="Calibri3" style:font-size-asian="11pt" style:language-asian="en" style:country-asian="US" style:font-weight-asian="bold" style:font-name-complex="Linux Libertine Display G1" style:font-size-complex="11pt" style:language-complex="he" style:country-complex="IL" style:font-weight-complex="bold">
        <loext:char-complex-color loext:theme-type="dark1" loext:color-type="theme"/>
      </style:text-properties>
    </style:style>
    <style:style style:name="P57" style:family="paragraph" style:parent-style-name="Standard">
      <style:paragraph-properties fo:margin-top="0in" fo:margin-bottom="0in" style:contextual-spacing="false" fo:line-height="100%" fo:text-align="justify" style:justify-single-word="false" fo:orphans="2" fo:widows="2"/>
      <style:text-properties style:font-name="Calibri" fo:font-size="11pt" fo:language="en" fo:country="US" style:letter-kerning="true" style:font-name-asian="Calibri3" style:font-size-asian="11pt" style:language-asian="en" style:country-asian="US" style:font-name-complex="Arial" style:font-size-complex="11pt" style:language-complex="he" style:country-complex="IL"/>
    </style:style>
    <style:style style:name="P58" style:family="paragraph" style:parent-style-name="Standard">
      <style:paragraph-properties fo:margin-top="0in" fo:margin-bottom="0in" style:contextual-spacing="false" fo:line-height="100%" fo:text-align="left" style:justify-single-word="false" fo:orphans="2" fo:widows="2"/>
      <style:text-properties fo:color="#000000" loext:opacity="100%" style:font-name="Ezra SIL" fo:font-size="12pt" fo:language="en" fo:country="US" fo:font-weight="bold" style:letter-kerning="true" style:font-name-asian="Calibri3" style:font-size-asian="12pt" style:language-asian="en" style:country-asian="US" style:font-weight-asian="bold" style:font-name-complex="Ezra SIL1" style:font-size-complex="12pt" style:language-complex="he" style:country-complex="IL">
        <loext:char-complex-color loext:theme-type="dark1" loext:color-type="theme"/>
      </style:text-properties>
    </style:style>
    <style:style style:name="P59" style:family="paragraph" style:parent-style-name="Standard">
      <style:paragraph-properties fo:margin-top="0in" fo:margin-bottom="0in" style:contextual-spacing="false" fo:line-height="100%" fo:text-align="center" style:justify-single-word="false" fo:orphans="2" fo:widows="2"/>
      <style:text-properties fo:color="#000000" loext:opacity="100%" style:font-name="Linux Libertine Display G" fo:font-size="11pt" fo:language="en" fo:country="US" fo:font-weight="bold" style:letter-kerning="true" style:font-name-asian="Calibri3" style:font-size-asian="11pt" style:language-asian="en" style:country-asian="US" style:font-weight-asian="bold" style:font-name-complex="Linux Libertine Display G1" style:font-size-complex="11pt" style:language-complex="he" style:country-complex="IL" style:font-weight-complex="bold">
        <loext:char-complex-color loext:theme-type="dark1" loext:color-type="theme"/>
      </style:text-properties>
    </style:style>
    <style:style style:name="P60" style:family="paragraph" style:parent-style-name="Standard">
      <style:paragraph-properties fo:margin-left="0.0598in" fo:margin-top="0in" fo:margin-bottom="0in" style:contextual-spacing="false"/>
    </style:style>
    <style:style style:name="P61" style:family="paragraph" style:parent-style-name="Standard">
      <style:paragraph-properties fo:margin-top="0.0835in" fo:margin-bottom="0in" style:contextual-spacing="false" fo:text-align="justify" style:justify-single-word="false" fo:orphans="0" fo:widows="0" loext:word-spacing-minimum="75%" loext:word-spacing-maximum="133%"/>
    </style:style>
    <style:style style:name="P62" style:family="paragraph" style:parent-style-name="Standard">
      <style:paragraph-properties fo:margin-top="0in" fo:margin-bottom="0in" style:contextual-spacing="false" fo:text-align="justify" style:justify-single-word="false" loext:word-spacing-minimum="75%" loext:word-spacing-maximum="133%"/>
    </style:style>
    <style:style style:name="P63" style:family="paragraph" style:parent-style-name="Standard">
      <style:paragraph-properties fo:margin-top="0in" fo:margin-bottom="0in" style:contextual-spacing="false" fo:text-align="justify" style:justify-single-word="false" fo:orphans="0" fo:widows="0" fo:keep-with-next="always" loext:word-spacing-minimum="75%" loext:word-spacing-maximum="133%"/>
    </style:style>
    <style:style style:name="P64" style:family="paragraph" style:parent-style-name="Standard">
      <style:paragraph-properties fo:margin-top="0in" fo:margin-bottom="0in" style:contextual-spacing="false" fo:text-align="center" style:justify-single-word="false" fo:orphans="0" fo:widows="0" fo:keep-with-next="always">
        <style:tab-stops>
          <style:tab-stop style:position="0.3043in"/>
          <style:tab-stop style:position="3.5in" style:type="center"/>
        </style:tab-stops>
      </style:paragraph-properties>
    </style:style>
    <style:style style:name="P65" style:family="paragraph" style:parent-style-name="Standard">
      <style:paragraph-properties fo:margin-top="0in" fo:margin-bottom="0.0417in" style:contextual-spacing="false" fo:text-align="center" style:justify-single-word="false" fo:orphans="0" fo:widows="0" fo:keep-with-next="always"/>
    </style:style>
    <style:style style:name="P66" style:family="paragraph" style:parent-style-name="Standard">
      <style:paragraph-properties fo:margin-top="0in" fo:margin-bottom="0in" style:contextual-spacing="false" fo:text-align="center" style:justify-single-word="false"/>
    </style:style>
    <style:style style:name="P67" style:family="paragraph" style:parent-style-name="Standard">
      <style:paragraph-properties fo:text-align="justify" style:justify-single-word="false" loext:word-spacing-minimum="75%" loext:word-spacing-maximum="133%"/>
    </style:style>
    <style:style style:name="P68" style:family="paragraph" style:parent-style-name="Standard">
      <style:paragraph-properties fo:margin-top="0in" fo:margin-bottom="0.0835in" style:contextual-spacing="false" fo:text-align="justify" style:justify-single-word="false" fo:orphans="0" fo:widows="0" loext:word-spacing-minimum="75%" loext:word-spacing-maximum="133%"/>
    </style:style>
    <style:style style:name="P69" style:family="paragraph" style:parent-style-name="Standard">
      <style:paragraph-properties fo:margin-top="0.0835in" fo:margin-bottom="0.111in" style:contextual-spacing="false" fo:text-align="center" style:justify-single-word="false"/>
    </style:style>
    <style:style style:name="P70" style:family="paragraph" style:parent-style-name="Standard">
      <style:paragraph-properties fo:margin-top="0.0835in" fo:margin-bottom="0.111in" style:contextual-spacing="false" fo:text-align="justify" style:justify-single-word="false" loext:word-spacing-minimum="75%" loext:word-spacing-maximum="133%"/>
      <style:text-properties fo:color="#000000" loext:opacity="100%" style:font-name="Cardo" fo:font-weight="bold" fo:background-color="#d9d9d9" style:font-name-asian="Calibri3" style:font-weight-asian="bold" style:font-name-complex="Cardo1" style:font-weight-complex="bold">
        <loext:char-complex-color loext:theme-type="dark1" loext:color-type="theme"/>
      </style:text-properties>
    </style:style>
    <style:style style:name="P71" style:family="paragraph" style:parent-style-name="Standard">
      <style:paragraph-properties fo:margin-top="0.0835in" fo:margin-bottom="0.111in" style:contextual-spacing="false" fo:text-align="justify" style:justify-single-word="false" loext:word-spacing-minimum="75%" loext:word-spacing-maximum="133%"/>
    </style:style>
    <style:style style:name="P72" style:family="paragraph" style:parent-style-name="Standard">
      <style:paragraph-properties fo:margin-top="0in" fo:margin-bottom="0in" style:contextual-spacing="false" fo:text-align="justify" style:justify-single-word="false" loext:word-spacing-minimum="75%" loext:word-spacing-maximum="133%"/>
      <style:text-properties style:use-window-font-color="true" loext:opacity="0%" style:font-name="Cardo" fo:font-size="10pt" style:text-underline-style="none" fo:font-weight="bold" fo:background-color="#d9d9d9" style:font-name-asian="Calibri3" style:font-size-asian="10pt" style:font-weight-asian="bold" style:font-name-complex="Cardo1" style:font-size-complex="10pt" style:font-weight-complex="bold"/>
    </style:style>
    <style:style style:name="P73" style:family="paragraph" style:parent-style-name="Standard">
      <style:paragraph-properties fo:margin-top="0in" fo:margin-bottom="0in" style:contextual-spacing="false" fo:line-height="100%" fo:text-align="justify" style:justify-single-word="false" fo:break-before="page" loext:word-spacing-minimum="75%" loext:word-spacing-maximum="133%"/>
      <style:text-properties style:use-window-font-color="true" loext:opacity="0%" style:font-name="Cardo" fo:font-size="10pt" style:text-underline-style="none" fo:font-weight="bold" fo:background-color="#d9d9d9" style:font-name-asian="Calibri3" style:font-size-asian="10pt" style:font-weight-asian="bold" style:font-name-complex="Cardo1" style:font-size-complex="10pt" style:font-weight-complex="bold"/>
    </style:style>
    <style:style style:name="P74" style:family="paragraph" style:parent-style-name="Standard">
      <style:paragraph-properties fo:margin-top="0in" fo:margin-bottom="0in" style:contextual-spacing="false" fo:line-height="100%" fo:text-align="center" style:justify-single-word="false"/>
    </style:style>
    <style:style style:name="P75" style:family="paragraph" style:parent-style-name="Standard">
      <loext:graphic-properties draw:fill="solid" draw:fill-color="#d9d9d9"/>
      <style:paragraph-properties fo:margin-left="0.3126in" fo:margin-right="0.3126in" fo:margin-top="0.0835in" fo:margin-bottom="0in" style:contextual-spacing="false" fo:line-height="100%" fo:text-align="justify" style:justify-single-word="false" fo:background-color="#d9d9d9" loext:word-spacing-minimum="75%" loext:word-spacing-maximum="133%">
        <style:tab-stops>
          <style:tab-stop style:position="0.4374in"/>
        </style:tab-stops>
      </style:paragraph-properties>
    </style:style>
    <style:style style:name="P76" style:family="paragraph" style:parent-style-name="Standard">
      <loext:graphic-properties draw:fill="solid" draw:fill-color="#d9d9d9"/>
      <style:paragraph-properties fo:margin-left="0.3126in" fo:margin-right="0.3126in" fo:margin-top="0in" fo:margin-bottom="0in" style:contextual-spacing="false" fo:line-height="100%" fo:text-align="justify" style:justify-single-word="false" fo:background-color="#d9d9d9" loext:word-spacing-minimum="75%" loext:word-spacing-maximum="133%"/>
    </style:style>
    <style:style style:name="P77" style:family="paragraph" style:parent-style-name="Standard">
      <loext:graphic-properties draw:fill="solid" draw:fill-color="#d9d9d9"/>
      <style:paragraph-properties fo:margin-left="0.3126in" fo:margin-right="0.3126in" fo:margin-top="0in" fo:margin-bottom="0.028in" style:contextual-spacing="false" fo:line-height="100%" fo:text-align="justify" style:justify-single-word="false" fo:background-color="#d9d9d9" loext:word-spacing-minimum="75%" loext:word-spacing-maximum="133%"/>
    </style:style>
    <style:style style:name="P78" style:family="paragraph" style:parent-style-name="Standard">
      <style:paragraph-properties fo:margin-top="0.0417in" fo:margin-bottom="0in" style:contextual-spacing="false" fo:line-height="100%" fo:text-align="center" style:justify-single-word="false"/>
    </style:style>
    <style:style style:name="P79" style:family="paragraph" style:parent-style-name="Standard">
      <loext:graphic-properties draw:fill="solid" draw:fill-color="#aeaaaa"/>
      <style:paragraph-properties fo:margin-top="0in" fo:margin-bottom="0.0417in" style:contextual-spacing="false" fo:line-height="100%" fo:text-align="center" style:justify-single-word="false" fo:orphans="2" fo:widows="2" fo:background-color="#aeaaaa"/>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80" style:family="paragraph" style:parent-style-name="Standard">
      <style:paragraph-properties fo:margin-top="0in" fo:margin-bottom="0.028in" style:contextual-spacing="false" fo:line-height="100%" fo:text-align="center" style:justify-single-word="false" fo:orphans="2" fo:widows="2"/>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81" style:family="paragraph" style:parent-style-name="Standard">
      <style:paragraph-properties fo:margin-top="0in" fo:margin-bottom="0in" style:contextual-spacing="false" fo:line-height="100%" fo:text-align="justify" style:justify-single-word="false" fo:orphans="2" fo:widows="2" loext:word-spacing-minimum="75%" loext:word-spacing-maximum="133%"/>
      <style:text-properties fo:color="#000000" loext:opacity="100%" style:font-name="Cardo" fo:font-size="8pt" fo:language="en" fo:country="US" fo:font-weight="bold" style:letter-kerning="false" fo:background-color="#fff2cc" style:font-name-asian="Calibri3" style:font-size-asian="8pt" style:language-asian="en" style:country-asian="US" style:font-weight-asian="bold" style:font-name-complex="Cardo1" style:font-size-complex="8pt" style:language-complex="ar" style:country-complex="SA" style:font-weight-complex="bold"/>
    </style:style>
    <style:style style:name="P82" style:family="paragraph" style:parent-style-name="Standard">
      <style:paragraph-properties fo:margin-top="0.0417in" fo:margin-bottom="0in" style:contextual-spacing="false" fo:line-height="80%" fo:text-align="center" style:justify-single-word="false" fo:orphans="2" fo:widows="2"/>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83" style:family="paragraph" style:parent-style-name="Standard">
      <loext:graphic-properties draw:fill="solid" draw:fill-color="#d9d9d9"/>
      <style:paragraph-properties fo:margin-top="0in" fo:margin-bottom="0in" style:contextual-spacing="false" fo:line-height="100%" fo:text-align="left" style:justify-single-word="false" fo:orphans="2" fo:widows="2" fo:background-color="#d9d9d9"/>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84" style:family="paragraph" style:parent-style-name="Standard">
      <loext:graphic-properties draw:fill="solid" draw:fill-color="#d9d9d9"/>
      <style:paragraph-properties fo:margin-top="0in" fo:margin-bottom="0in" style:contextual-spacing="false" fo:line-height="100%" fo:text-align="left" style:justify-single-word="false" fo:orphans="2" fo:widows="2" fo:background-color="#d9d9d9"/>
      <style:text-properties style:font-name="Calibri" fo:font-size="11pt" fo:language="en" fo:country="US" officeooo:paragraph-rsid="00381f0b" style:letter-kerning="false" style:font-name-asian="Calibri3" style:font-size-asian="11pt" style:language-asian="en" style:country-asian="US" style:font-name-complex="Arial" style:font-size-complex="11pt" style:language-complex="ar" style:country-complex="SA"/>
    </style:style>
    <style:style style:name="P85" style:family="paragraph" style:parent-style-name="Standard">
      <style:paragraph-properties fo:margin-top="0in" fo:margin-bottom="0in" style:contextual-spacing="false" fo:line-height="100%" fo:text-align="justify" style:justify-single-word="false" fo:orphans="2" fo:widows="2"/>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86" style:family="paragraph" style:parent-style-name="Standard">
      <style:paragraph-properties fo:margin-left="0.1126in" fo:margin-top="0.028in" fo:margin-bottom="0in" style:contextual-spacing="false" fo:line-height="80%" fo:text-align="justify" style:justify-single-word="false" fo:orphans="2" fo:widows="2" loext:word-spacing-minimum="75%" loext:word-spacing-maximum="133%"/>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87" style:family="paragraph" style:parent-style-name="Standard">
      <style:paragraph-properties fo:margin-left="0.1126in" fo:margin-top="0in" fo:margin-bottom="0in" style:contextual-spacing="false" fo:line-height="80%" fo:text-align="justify" style:justify-single-word="false" fo:orphans="2" fo:widows="2" loext:word-spacing-minimum="75%" loext:word-spacing-maximum="133%"/>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88" style:family="paragraph" style:parent-style-name="Standard">
      <style:paragraph-properties fo:margin-left="0.1126in" fo:margin-top="0in" fo:margin-bottom="0in" style:contextual-spacing="false" fo:line-height="90%" fo:text-align="left" style:justify-single-word="false" fo:orphans="2" fo:widows="2"/>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89" style:family="paragraph" style:parent-style-name="Standard">
      <style:paragraph-properties fo:margin-top="0.1665in" fo:margin-bottom="0in" style:contextual-spacing="false" fo:line-height="115%" fo:text-align="center" style:justify-single-word="false" fo:orphans="2" fo:widows="2"/>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90" style:family="paragraph" style:parent-style-name="Standard">
      <style:paragraph-properties fo:margin-top="0.0417in" fo:margin-bottom="0in" style:contextual-spacing="false" fo:line-height="100%" fo:text-align="justify" style:justify-single-word="false" fo:orphans="2" fo:widows="2" loext:word-spacing-minimum="75%" loext:word-spacing-maximum="133%"/>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91" style:family="paragraph" style:parent-style-name="Standard">
      <style:paragraph-properties fo:margin-top="0.0417in" fo:margin-bottom="0.0417in" style:contextual-spacing="false" fo:line-height="100%" fo:text-align="justify" style:justify-single-word="false" fo:orphans="2" fo:widows="2" loext:word-spacing-minimum="75%" loext:word-spacing-maximum="133%"/>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92" style:family="paragraph" style:parent-style-name="Standard">
      <style:paragraph-properties fo:margin-top="0in" fo:margin-bottom="0in" style:contextual-spacing="false" fo:line-height="100%" fo:text-align="center" style:justify-single-word="false" fo:orphans="2" fo:widows="2" style:writing-mode="rl-tb"/>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93" style:family="paragraph" style:parent-style-name="Standard">
      <style:paragraph-properties fo:margin-top="0.0835in" fo:margin-bottom="0in" style:contextual-spacing="false" fo:line-height="100%" fo:text-align="justify" style:justify-single-word="false" fo:orphans="2" fo:widows="2" loext:word-spacing-minimum="75%" loext:word-spacing-maximum="133%"/>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94" style:family="paragraph" style:parent-style-name="Standard">
      <style:paragraph-properties fo:margin-top="0in" fo:margin-bottom="0.0417in" style:contextual-spacing="false"/>
      <style:text-properties fo:font-size="3pt" style:font-size-asian="3pt" style:font-size-complex="3pt"/>
    </style:style>
    <style:style style:name="P95" style:family="paragraph" style:parent-style-name="Standard">
      <style:paragraph-properties fo:margin-top="0in" fo:margin-bottom="0.028in" style:contextual-spacing="false" fo:line-height="100%" fo:text-align="justify" style:justify-single-word="false" fo:orphans="2" fo:widows="2" loext:word-spacing-minimum="75%" loext:word-spacing-maximum="133%"/>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96" style:family="paragraph" style:parent-style-name="Standard">
      <style:paragraph-properties fo:margin-top="0in" fo:margin-bottom="0.028in" style:contextual-spacing="false" fo:line-height="100%" fo:text-align="justify" style:justify-single-word="false" fo:orphans="2" fo:widows="2" loext:word-spacing-minimum="75%" loext:word-spacing-maximum="133%"/>
      <style:text-properties style:font-name="Calibri" fo:font-size="11pt" fo:language="en" fo:country="US" officeooo:paragraph-rsid="003b7bd7" style:letter-kerning="false" style:font-name-asian="Calibri3" style:font-size-asian="11pt" style:language-asian="en" style:country-asian="US" style:font-name-complex="Arial" style:font-size-complex="11pt" style:language-complex="ar" style:country-complex="SA"/>
    </style:style>
    <style:style style:name="P97" style:family="paragraph" style:parent-style-name="Standard">
      <loext:graphic-properties draw:fill="solid" draw:fill-color="#bfbfbf"/>
      <style:paragraph-properties fo:margin-top="0in" fo:margin-bottom="0in" style:contextual-spacing="false" fo:line-height="100%" fo:text-align="justify" style:justify-single-word="false" fo:orphans="2" fo:widows="2" fo:background-color="#bfbfbf" loext:word-spacing-minimum="75%" loext:word-spacing-maximum="133%"/>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98" style:family="paragraph" style:parent-style-name="Standard">
      <style:paragraph-properties fo:margin-top="0in" fo:margin-bottom="0.0417in" style:contextual-spacing="false" fo:text-align="justify" style:justify-single-word="false" loext:word-spacing-minimum="75%" loext:word-spacing-maximum="133%"/>
      <style:text-properties fo:color="#000000" loext:opacity="100%" style:font-name="Times New Roman" fo:font-size="10pt" style:text-underline-style="solid" style:text-underline-width="auto" style:text-underline-color="font-color" fo:background-color="#d9d9d9" style:font-name-asian="Calibri3" style:font-size-asian="10pt" style:font-name-complex="Times New Roman1" style:font-size-complex="10pt"/>
    </style:style>
    <style:style style:name="P99" style:family="paragraph" style:parent-style-name="Standard">
      <style:paragraph-properties fo:margin-top="0in" fo:margin-bottom="0.0417in" style:contextual-spacing="false" fo:text-align="justify" style:justify-single-word="false" loext:word-spacing-minimum="75%" loext:word-spacing-maximum="133%"/>
    </style:style>
    <style:style style:name="P100" style:family="paragraph" style:parent-style-name="Standard">
      <style:paragraph-properties fo:margin-top="0in" fo:margin-bottom="0.0417in" style:contextual-spacing="false" fo:text-align="justify" style:justify-single-word="false"/>
    </style:style>
    <style:style style:name="P101" style:family="paragraph" style:parent-style-name="Standard">
      <style:paragraph-properties fo:margin-top="0in" fo:margin-bottom="0.0835in" style:contextual-spacing="false" fo:text-align="justify" style:justify-single-word="false" loext:word-spacing-minimum="75%" loext:word-spacing-maximum="133%"/>
    </style:style>
    <style:style style:name="P102" style:family="paragraph" style:parent-style-name="Standard">
      <style:paragraph-properties fo:margin-top="0in" fo:margin-bottom="0.0835in" style:contextual-spacing="false" fo:text-align="justify" style:justify-single-word="false" loext:word-spacing-minimum="75%" loext:word-spacing-maximum="133%"/>
      <style:text-properties fo:color="#000000" loext:opacity="100%" style:font-name="Cardo" fo:font-size="8pt" style:rfc-language-tag="x-none" style:font-name-asian="Calibri3" style:font-size-asian="8pt" style:font-name-complex="Cardo1" style:font-size-complex="8pt"/>
    </style:style>
    <style:style style:name="P103" style:family="paragraph" style:parent-style-name="Standard">
      <style:paragraph-properties fo:margin-top="0in" fo:margin-bottom="0.0417in" style:contextual-spacing="false"/>
      <style:text-properties fo:font-size="4pt" style:font-size-asian="4pt" style:font-size-complex="4pt"/>
    </style:style>
    <style:style style:name="P104" style:family="paragraph" style:parent-style-name="Standard">
      <style:paragraph-properties fo:margin-top="0in" fo:margin-bottom="0.0417in" style:contextual-spacing="false" fo:break-before="page"/>
      <style:text-properties fo:font-size="4pt" style:font-size-asian="4pt" style:font-size-complex="4pt"/>
    </style:style>
    <style:style style:name="P105" style:family="paragraph" style:parent-style-name="Standard">
      <style:paragraph-properties fo:margin-right="0.05in" fo:margin-top="0.0835in" fo:margin-bottom="0in" style:contextual-spacing="false" fo:text-align="justify" style:justify-single-word="false" loext:word-spacing-minimum="75%" loext:word-spacing-maximum="133%"/>
      <style:text-properties fo:color="#000000" loext:opacity="100%" style:font-name="Cardo" fo:font-size="9pt" fo:font-weight="bold" style:font-name-asian="Calibri3" style:font-size-asian="9pt" style:font-weight-asian="bold" style:font-name-complex="Cardo1" style:font-size-complex="9pt" style:font-weight-complex="bold">
        <loext:char-complex-color loext:theme-type="dark1" loext:color-type="theme"/>
      </style:text-properties>
    </style:style>
    <style:style style:name="P106" style:family="paragraph" style:parent-style-name="Standard">
      <style:paragraph-properties fo:margin-right="0.0201in" fo:margin-top="0.0835in" fo:margin-bottom="0in" style:contextual-spacing="false" fo:line-height="100%" fo:text-align="justify" style:justify-single-word="false" fo:orphans="2" fo:widows="2" loext:word-spacing-minimum="75%" loext:word-spacing-maximum="133%"/>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107" style:family="paragraph" style:parent-style-name="Standard">
      <style:paragraph-properties fo:margin-top="0.0417in" fo:margin-bottom="0in" style:contextual-spacing="false" fo:text-align="justify" style:justify-single-word="false" loext:word-spacing-minimum="75%" loext:word-spacing-maximum="133%"/>
    </style:style>
    <style:style style:name="P108" style:family="paragraph" style:parent-style-name="Standard">
      <style:paragraph-properties fo:margin-top="0.0417in" fo:margin-bottom="0.1665in" style:contextual-spacing="false" fo:text-align="justify" style:justify-single-word="false" loext:word-spacing-minimum="75%" loext:word-spacing-maximum="133%"/>
    </style:style>
    <style:style style:name="P109" style:family="paragraph" style:parent-style-name="Standard">
      <style:paragraph-properties fo:margin-top="0in" fo:margin-bottom="0in" style:contextual-spacing="false" fo:line-height="100%" fo:text-align="justify" style:justify-single-word="false" fo:orphans="2" fo:widows="2" loext:word-spacing-minimum="75%" loext:word-spacing-maximum="133%"/>
      <style:text-properties style:font-name="Calibri" fo:font-size="11pt" fo:language="en" fo:country="US" style:letter-kerning="true" style:font-name-asian="Calibri3" style:font-size-asian="11pt" style:language-asian="en" style:country-asian="US" style:font-name-complex="Arial" style:font-size-complex="11pt" style:language-complex="he" style:country-complex="IL"/>
    </style:style>
    <style:style style:name="P110" style:family="paragraph" style:parent-style-name="Standard">
      <style:paragraph-properties fo:margin-top="0.0417in" fo:margin-bottom="0.0417in" style:contextual-spacing="false" fo:line-height="100%" fo:text-align="justify" style:justify-single-word="false" fo:orphans="2" fo:widows="2" loext:word-spacing-minimum="75%" loext:word-spacing-maximum="133%"/>
      <style:text-properties style:font-name="Calibri" fo:font-size="11pt" fo:language="en" fo:country="US" style:letter-kerning="true" style:font-name-asian="Calibri3" style:font-size-asian="11pt" style:language-asian="en" style:country-asian="US" style:font-name-complex="Arial" style:font-size-complex="11pt" style:language-complex="he" style:country-complex="IL"/>
    </style:style>
    <style:style style:name="P111" style:family="paragraph" style:parent-style-name="Standard">
      <style:paragraph-properties fo:margin-top="0.0417in" fo:margin-bottom="0.0417in" style:contextual-spacing="false" fo:line-height="100%" fo:text-align="justify" style:justify-single-word="false" fo:orphans="2" fo:widows="2" loext:word-spacing-minimum="75%" loext:word-spacing-maximum="133%"/>
      <style:text-properties style:font-name="Calibri2" fo:font-size="11pt" fo:language="en" fo:country="US" style:letter-kerning="true" style:font-name-asian="Calibri3" style:font-size-asian="11pt" style:language-asian="en" style:country-asian="US" style:font-name-complex="Arial" style:font-size-complex="11pt" style:language-complex="he" style:country-complex="IL"/>
    </style:style>
    <style:style style:name="P112" style:family="paragraph" style:parent-style-name="Standard">
      <style:paragraph-properties fo:margin-top="0in" fo:margin-bottom="0in" style:contextual-spacing="false" fo:line-height="100%" fo:text-align="left" style:justify-single-word="false" fo:orphans="2" fo:widows="2"/>
      <style:text-properties style:font-name="Calibri2" fo:font-size="11pt" fo:language="en" fo:country="US" style:letter-kerning="true" style:font-name-asian="Calibri3" style:font-size-asian="11pt" style:language-asian="en" style:country-asian="US" style:font-name-complex="Arial" style:font-size-complex="11pt" style:language-complex="he" style:country-complex="IL"/>
    </style:style>
    <style:style style:name="P113" style:family="paragraph" style:parent-style-name="Standard">
      <style:paragraph-properties fo:margin-top="0in" fo:margin-bottom="0in" style:contextual-spacing="false" fo:line-height="100%" fo:text-align="left" style:justify-single-word="false" fo:orphans="2" fo:widows="2"/>
      <style:text-properties style:font-name="Calibri" fo:font-size="11pt" fo:language="en" fo:country="US" officeooo:paragraph-rsid="00197a32" style:letter-kerning="true" style:font-name-asian="Calibri3" style:font-size-asian="11pt" style:language-asian="en" style:country-asian="US" style:font-name-complex="Arial" style:font-size-complex="11pt" style:language-complex="he" style:country-complex="IL"/>
    </style:style>
    <style:style style:name="P114" style:family="paragraph" style:parent-style-name="Standard">
      <style:paragraph-properties fo:margin-left="-0.0126in" fo:margin-top="0in" fo:margin-bottom="0in" style:contextual-spacing="false" fo:line-height="100%" fo:text-align="left" style:justify-single-word="false" fo:orphans="2" fo:widows="2"/>
      <style:text-properties style:font-name="Calibri2" fo:font-size="11pt" fo:language="en" fo:country="US" style:letter-kerning="true" style:font-name-asian="Calibri3" style:font-size-asian="11pt" style:language-asian="en" style:country-asian="US" style:font-name-complex="Arial" style:font-size-complex="11pt" style:language-complex="he" style:country-complex="IL"/>
    </style:style>
    <style:style style:name="P115" style:family="paragraph" style:parent-style-name="Standard">
      <style:paragraph-properties fo:margin-left="-0.0126in" fo:margin-top="0in" fo:margin-bottom="0in" style:contextual-spacing="false" fo:line-height="100%" fo:text-align="left" style:justify-single-word="false" fo:orphans="2" fo:widows="2"/>
      <style:text-properties style:font-name="Calibri" fo:font-size="11pt" fo:language="en" fo:country="US" style:letter-kerning="true" style:font-name-asian="Calibri3" style:font-size-asian="11pt" style:language-asian="en" style:country-asian="US" style:font-name-complex="Arial" style:font-size-complex="11pt" style:language-complex="he" style:country-complex="IL"/>
    </style:style>
    <style:style style:name="P116" style:family="paragraph" style:parent-style-name="Standard">
      <style:paragraph-properties fo:margin-left="0.0465in" fo:margin-top="0in" fo:margin-bottom="0in" style:contextual-spacing="false" fo:line-height="100%" fo:text-align="center" style:justify-single-word="false" fo:orphans="0" fo:widows="0" fo:keep-with-next="always"/>
      <style:text-properties style:font-name="Calibri" fo:font-size="11pt" fo:language="en" fo:country="US" style:letter-kerning="true" style:font-name-asian="Calibri3" style:font-size-asian="11pt" style:language-asian="en" style:country-asian="US" style:font-name-complex="Arial" style:font-size-complex="11pt" style:language-complex="he" style:country-complex="IL"/>
    </style:style>
    <style:style style:name="P117" style:family="paragraph" style:parent-style-name="Standard">
      <style:paragraph-properties fo:margin-top="0.1665in" fo:margin-bottom="0.028in" style:contextual-spacing="false" fo:orphans="0" fo:widows="0" fo:keep-with-next="always"/>
    </style:style>
    <style:style style:name="P118" style:family="paragraph" style:parent-style-name="Standard">
      <style:paragraph-properties fo:margin-top="0.028in" fo:margin-bottom="0.028in" style:contextual-spacing="false" fo:text-align="justify" style:justify-single-word="false" fo:orphans="0" fo:widows="0" fo:keep-with-next="always" loext:word-spacing-minimum="75%" loext:word-spacing-maximum="133%"/>
    </style:style>
    <style:style style:name="P119" style:family="paragraph" style:parent-style-name="Standard">
      <style:paragraph-properties fo:margin-top="0.028in" fo:margin-bottom="0in" style:contextual-spacing="false" fo:text-align="justify" style:justify-single-word="false" fo:orphans="0" fo:widows="0" fo:keep-with-next="always" loext:word-spacing-minimum="75%" loext:word-spacing-maximum="133%"/>
    </style:style>
    <style:style style:name="P120" style:family="paragraph" style:parent-style-name="Standard">
      <style:paragraph-properties fo:margin-top="0in" fo:margin-bottom="0.028in" style:contextual-spacing="false" fo:text-align="justify" style:justify-single-word="false" fo:orphans="0" fo:widows="0" fo:keep-with-next="always" loext:word-spacing-minimum="75%" loext:word-spacing-maximum="133%"/>
    </style:style>
    <style:style style:name="P121" style:family="paragraph" style:parent-style-name="Standard">
      <loext:graphic-properties draw:fill="solid" draw:fill-color="#bfbfbf"/>
      <style:paragraph-properties fo:margin-top="0.0835in" fo:margin-bottom="0.028in" style:contextual-spacing="false" fo:text-align="justify" style:justify-single-word="false" fo:break-before="page" fo:background-color="#bfbfbf" loext:word-spacing-minimum="75%" loext:word-spacing-maximum="133%"/>
    </style:style>
    <style:style style:name="P122" style:family="paragraph" style:parent-style-name="Standard">
      <style:paragraph-properties fo:margin-top="0.0417in" fo:margin-bottom="0.028in" style:contextual-spacing="false" fo:text-align="justify" style:justify-single-word="false" loext:word-spacing-minimum="75%" loext:word-spacing-maximum="133%"/>
    </style:style>
    <style:style style:name="P123" style:family="paragraph" style:parent-style-name="Standard">
      <style:paragraph-properties fo:margin-top="0in" fo:margin-bottom="0.028in" style:contextual-spacing="false" fo:text-align="justify" style:justify-single-word="false" loext:word-spacing-minimum="75%" loext:word-spacing-maximum="133%"/>
    </style:style>
    <style:style style:name="P124" style:family="paragraph" style:parent-style-name="Standard">
      <style:paragraph-properties fo:margin-top="0in" fo:margin-bottom="0.028in" style:contextual-spacing="false" fo:text-align="center" style:justify-single-word="false" style:writing-mode="lr-tb" style:writing-mode-automatic="false"/>
      <style:text-properties officeooo:paragraph-rsid="001b3531"/>
    </style:style>
    <style:style style:name="P125" style:family="paragraph" style:parent-style-name="Standard">
      <style:paragraph-properties fo:margin-top="0in" fo:margin-bottom="0.028in" style:contextual-spacing="false" fo:text-align="center" style:justify-single-word="false"/>
    </style:style>
    <style:style style:name="P126" style:family="paragraph" style:parent-style-name="Standard">
      <style:paragraph-properties fo:margin-top="0in" fo:margin-bottom="0in" style:contextual-spacing="false" fo:line-height="105%" fo:text-align="justify" style:justify-single-word="false" loext:word-spacing-minimum="75%" loext:word-spacing-maximum="133%"/>
    </style:style>
    <style:style style:name="P127" style:family="paragraph" style:parent-style-name="Standard">
      <style:paragraph-properties fo:margin-top="0in" fo:margin-bottom="0in" style:contextual-spacing="false" fo:line-height="105%" fo:text-align="justify" style:justify-single-word="false" fo:break-before="page" loext:word-spacing-minimum="75%" loext:word-spacing-maximum="133%"/>
      <style:text-properties fo:color="#000000" loext:opacity="100%" style:font-name="Cardo" fo:font-size="12pt" fo:letter-spacing="0.0028in" fo:font-weight="bold" style:font-name-asian="Calibri3" style:font-size-asian="12pt" style:font-weight-asian="bold" style:font-name-complex="Cardo1" style:font-size-complex="12pt" style:font-weight-complex="bold">
        <loext:char-complex-color loext:theme-type="dark1" loext:color-type="theme"/>
      </style:text-properties>
    </style:style>
    <style:style style:name="P128" style:family="paragraph" style:parent-style-name="Standard">
      <style:paragraph-properties fo:margin-right="-0.0598in" fo:margin-top="0in" fo:margin-bottom="0.0417in" style:contextual-spacing="false" fo:line-height="105%" fo:text-align="justify" style:justify-single-word="false" loext:word-spacing-minimum="75%" loext:word-spacing-maximum="133%"/>
    </style:style>
    <style:style style:name="P129" style:family="paragraph" style:parent-style-name="Standard">
      <style:paragraph-properties fo:margin-top="0in" fo:margin-bottom="0.0417in" style:contextual-spacing="false" fo:text-align="center" style:justify-single-word="false" fo:break-before="page"/>
    </style:style>
    <style:style style:name="P130" style:family="paragraph" style:parent-style-name="Standard">
      <style:paragraph-properties fo:margin-top="0.028in" fo:margin-bottom="0.028in" style:contextual-spacing="false" fo:line-height="115%" fo:text-align="center" style:justify-single-word="false"/>
    </style:style>
    <style:style style:name="P131" style:family="paragraph" style:parent-style-name="Standard">
      <style:paragraph-properties fo:line-height="104%" fo:text-align="justify" style:justify-single-word="false" loext:word-spacing-minimum="75%" loext:word-spacing-maximum="133%"/>
      <style:text-properties officeooo:paragraph-rsid="003cdc1c"/>
    </style:style>
    <style:style style:name="P132" style:family="paragraph" style:parent-style-name="Standard">
      <style:paragraph-properties fo:margin-top="0.028in" fo:margin-bottom="0.111in" style:contextual-spacing="false" fo:text-align="justify" style:justify-single-word="false" fo:orphans="0" fo:widows="0" fo:keep-with-next="always" loext:word-spacing-minimum="75%" loext:word-spacing-maximum="133%"/>
    </style:style>
    <style:style style:name="P133" style:family="paragraph" style:parent-style-name="Standard">
      <style:paragraph-properties fo:margin-top="0.0417in" fo:margin-bottom="0in" style:contextual-spacing="false" fo:line-height="100%" fo:text-align="justify" style:justify-single-word="false" fo:orphans="2" fo:widows="2" loext:word-spacing-minimum="75%" loext:word-spacing-maximum="133%"/>
      <style:text-properties style:font-name="Calibri" fo:font-size="11pt" fo:language="en" fo:country="US" style:letter-kerning="true" style:font-name-asian="Calibri3" style:font-size-asian="11pt" style:language-asian="en" style:country-asian="US" style:font-name-complex="Arial" style:font-size-complex="11pt" style:language-complex="he" style:country-complex="IL"/>
    </style:style>
    <style:style style:name="P134" style:family="paragraph" style:parent-style-name="Standard">
      <style:paragraph-properties fo:margin-top="0.0417in" fo:margin-bottom="0in" style:contextual-spacing="false" fo:line-height="100%" fo:text-align="center" style:justify-single-word="false" fo:orphans="2" fo:widows="2"/>
      <style:text-properties style:font-name="Calibri" fo:font-size="11pt" fo:language="en" fo:country="US" style:letter-kerning="true" style:font-name-asian="Calibri3" style:font-size-asian="11pt" style:language-asian="en" style:country-asian="US" style:font-name-complex="Arial" style:font-size-complex="11pt" style:language-complex="he" style:country-complex="IL"/>
    </style:style>
    <style:style style:name="P135" style:family="paragraph" style:parent-style-name="Standard">
      <style:paragraph-properties fo:text-align="center" style:justify-single-word="false"/>
      <style:text-properties fo:font-size="3pt" style:font-size-asian="3pt" style:font-size-complex="3pt"/>
    </style:style>
    <style:style style:name="P136" style:family="paragraph" style:parent-style-name="Standard">
      <style:paragraph-properties fo:margin-left="-0.0402in" fo:margin-top="0in" fo:margin-bottom="0in" style:contextual-spacing="false" fo:line-height="100%" fo:text-align="center" style:justify-single-word="false" fo:orphans="2" fo:widows="2"/>
      <style:text-properties style:font-name="Calibri2"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137" style:family="paragraph" style:parent-style-name="Standard">
      <style:paragraph-properties fo:margin-left="-0.0402in" fo:margin-top="0in" fo:margin-bottom="0in" style:contextual-spacing="false" fo:line-height="100%" fo:text-align="center" style:justify-single-word="false" fo:orphans="2" fo:widows="2"/>
      <style:text-properties fo:color="#000000" loext:opacity="100%" style:font-name="Book Antiqua" fo:font-size="8pt" fo:language="en" fo:country="US" style:letter-kerning="false" style:font-name-asian="Calibri3" style:font-size-asian="8pt" style:language-asian="en" style:country-asian="US" style:font-name-complex="Arial" style:font-size-complex="8pt" style:language-complex="ar" style:country-complex="SA"/>
    </style:style>
    <style:style style:name="P138" style:family="paragraph" style:parent-style-name="Standard">
      <style:paragraph-properties fo:margin-left="-0.0402in" fo:margin-top="0in" fo:margin-bottom="0in" style:contextual-spacing="false" fo:line-height="100%" fo:text-align="center" style:justify-single-word="false" fo:orphans="2" fo:widows="2"/>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139" style:family="paragraph" style:parent-style-name="Standard">
      <style:paragraph-properties fo:margin-top="0in" fo:margin-bottom="0in" style:contextual-spacing="false" fo:line-height="100%" fo:text-align="center" style:justify-single-word="false" fo:orphans="2" fo:widows="2"/>
      <style:text-properties fo:color="#000000" loext:opacity="100%" style:font-name="Book Antiqua" fo:font-size="5pt" fo:language="en" fo:country="US" style:letter-kerning="false" style:font-name-asian="Calibri3" style:font-size-asian="5pt" style:language-asian="en" style:country-asian="US" style:font-name-complex="Arial" style:font-size-complex="5pt" style:language-complex="ar" style:country-complex="SA"/>
    </style:style>
    <style:style style:name="P140" style:family="paragraph" style:parent-style-name="Standard">
      <style:paragraph-properties fo:margin-top="0in" fo:margin-bottom="0in" style:contextual-spacing="false" fo:line-height="100%" fo:text-align="center" style:justify-single-word="false" fo:orphans="2" fo:widows="2">
        <style:tab-stops>
          <style:tab-stop style:position="0.2193in" style:type="right"/>
        </style:tab-stops>
      </style:paragraph-properties>
      <style:text-properties style:font-name="Calibri2"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141" style:family="paragraph" style:parent-style-name="Standard">
      <style:paragraph-properties fo:margin-top="0in" fo:margin-bottom="0in" style:contextual-spacing="false" fo:line-height="100%" fo:text-align="center" style:justify-single-word="false" fo:orphans="2" fo:widows="2">
        <style:tab-stops>
          <style:tab-stop style:position="0.2193in" style:type="right"/>
        </style:tab-stops>
      </style:paragraph-properties>
      <style:text-properties fo:color="#000000" loext:opacity="100%" style:font-name="Arial Narrow" fo:font-size="4pt" fo:language="en" fo:country="US" fo:font-weight="bold" style:letter-kerning="false" style:font-name-asian="Calibri3" style:font-size-asian="4pt" style:language-asian="en" style:country-asian="US" style:font-weight-asian="bold" style:font-name-complex="Arial" style:font-size-complex="4pt" style:language-complex="ar" style:country-complex="SA" style:font-weight-complex="bold"/>
    </style:style>
    <style:style style:name="P142" style:family="paragraph" style:parent-style-name="Standard">
      <style:paragraph-properties fo:margin-top="0in" fo:margin-bottom="0in" style:contextual-spacing="false" fo:line-height="100%" fo:text-align="center" style:justify-single-word="false" fo:orphans="2" fo:widows="2"/>
      <style:text-properties fo:color="#7030a0" loext:opacity="100%" style:font-name="Book Antiqua" fo:font-size="5pt" fo:language="en" fo:country="US" style:letter-kerning="false" style:font-name-asian="Calibri3" style:font-size-asian="5pt" style:language-asian="en" style:country-asian="US" style:font-name-complex="Arial" style:font-size-complex="5pt" style:language-complex="ar" style:country-complex="SA"/>
    </style:style>
    <style:style style:name="P143" style:family="paragraph" style:parent-style-name="Standard">
      <style:paragraph-properties fo:margin-top="0in" fo:margin-bottom="0in" style:contextual-spacing="false" fo:line-height="100%" fo:text-align="center" style:justify-single-word="false" fo:orphans="2" fo:widows="2"/>
      <style:text-properties fo:color="#7030a0" loext:opacity="100%" style:font-name="Book Antiqua" fo:font-size="5pt" fo:language="en" fo:country="US" fo:font-weight="bold" style:letter-kerning="false" style:font-name-asian="Calibri3" style:font-size-asian="5pt" style:language-asian="en" style:country-asian="US" style:font-weight-asian="bold" style:font-name-complex="Arial" style:font-size-complex="5pt" style:language-complex="ar" style:country-complex="SA" style:font-weight-complex="bold"/>
    </style:style>
    <style:style style:name="P144" style:family="paragraph" style:parent-style-name="Standard">
      <style:paragraph-properties fo:margin-top="0in" fo:margin-bottom="0in" style:contextual-spacing="false" fo:line-height="100%" fo:text-align="left" style:justify-single-word="false" fo:orphans="2" fo:widows="2"/>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145" style:family="paragraph" style:parent-style-name="Standard">
      <style:paragraph-properties fo:margin-top="0in" fo:margin-bottom="0in" style:contextual-spacing="false" fo:line-height="100%" fo:text-align="center" style:justify-single-word="false" fo:orphans="2" fo:widows="2">
        <style:tab-stops>
          <style:tab-stop style:position="0.1925in" style:type="right"/>
        </style:tab-stops>
      </style:paragraph-properties>
      <style:text-properties style:font-name="Calibri2"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146" style:family="paragraph" style:parent-style-name="Standard">
      <style:paragraph-properties fo:margin-top="0in" fo:margin-bottom="0in" style:contextual-spacing="false" fo:line-height="100%" fo:text-align="center" style:justify-single-word="false" fo:orphans="2" fo:widows="2"/>
      <style:text-properties fo:color="#000000" loext:opacity="100%" style:font-name="Arial Narrow" fo:font-size="5pt" fo:language="en" fo:country="US" style:letter-kerning="false" style:font-name-asian="Calibri3" style:font-size-asian="5pt" style:language-asian="en" style:country-asian="US" style:font-name-complex="Arial" style:font-size-complex="5pt" style:language-complex="ar" style:country-complex="SA"/>
    </style:style>
    <style:style style:name="P147" style:family="paragraph" style:parent-style-name="Standard">
      <style:paragraph-properties fo:margin-top="0in" fo:margin-bottom="0in" style:contextual-spacing="false" fo:line-height="100%" fo:text-align="center" style:justify-single-word="false" fo:orphans="2" fo:widows="2">
        <style:tab-stops>
          <style:tab-stop style:position="0.228in" style:type="right"/>
        </style:tab-stops>
      </style:paragraph-properties>
      <style:text-properties style:font-name="Calibri2"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148" style:family="paragraph" style:parent-style-name="Standard">
      <style:paragraph-properties fo:margin-right="-0.0819in" fo:margin-top="0in" fo:margin-bottom="0in" style:contextual-spacing="false" fo:line-height="100%" fo:text-align="left" style:justify-single-word="false" fo:orphans="2" fo:widows="2"/>
      <style:text-properties fo:color="#000000" loext:opacity="100%" style:font-name="Book Antiqua" fo:font-size="5pt" fo:language="en" fo:country="US" style:letter-kerning="false" style:font-name-asian="Calibri3" style:font-size-asian="5pt" style:language-asian="en" style:country-asian="US" style:font-name-complex="Arial" style:font-size-complex="5pt" style:language-complex="ar" style:country-complex="SA"/>
    </style:style>
    <style:style style:name="P149" style:family="paragraph" style:parent-style-name="Standard">
      <style:paragraph-properties fo:margin-left="-0.0091in" fo:margin-right="-0.0835in" fo:margin-top="0in" fo:margin-bottom="0in" style:contextual-spacing="false" fo:line-height="100%" fo:text-align="left" style:justify-single-word="false" fo:orphans="2" fo:widows="2"/>
      <style:text-properties fo:color="#000000" loext:opacity="100%" style:font-name="Book Antiqua" fo:font-size="5pt" fo:language="en" fo:country="US" style:text-underline-style="solid" style:text-underline-width="auto" style:text-underline-color="font-color" style:letter-kerning="false" style:font-name-asian="Calibri3" style:font-size-asian="5pt" style:language-asian="en" style:country-asian="US" style:font-name-complex="Arial" style:font-size-complex="5pt" style:language-complex="ar" style:country-complex="SA"/>
    </style:style>
    <style:style style:name="P150" style:family="paragraph" style:parent-style-name="Standard">
      <style:paragraph-properties fo:margin-right="-0.0846in" fo:margin-top="0in" fo:margin-bottom="0in" style:contextual-spacing="false" fo:line-height="100%" fo:text-align="left" style:justify-single-word="false" fo:orphans="2" fo:widows="2"/>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151" style:family="paragraph" style:parent-style-name="Standard">
      <style:paragraph-properties fo:margin-right="-0.0862in" fo:margin-top="0in" fo:margin-bottom="0in" style:contextual-spacing="false" fo:line-height="100%" fo:text-align="left" style:justify-single-word="false" fo:orphans="2" fo:widows="2"/>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152" style:family="paragraph" style:parent-style-name="Standard">
      <style:paragraph-properties fo:margin-right="-0.0882in" fo:margin-top="0in" fo:margin-bottom="0in" style:contextual-spacing="false" fo:line-height="100%" fo:text-align="left" style:justify-single-word="false" fo:orphans="2" fo:widows="2"/>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153" style:family="paragraph" style:parent-style-name="Standard">
      <style:paragraph-properties fo:margin-right="-0.002in" fo:margin-top="0in" fo:margin-bottom="0in" style:contextual-spacing="false" fo:line-height="100%" fo:text-align="center" style:justify-single-word="false" fo:orphans="2" fo:widows="2"/>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154" style:family="paragraph" style:parent-style-name="Standard">
      <style:paragraph-properties fo:margin-left="-0.0402in" fo:margin-top="0in" fo:margin-bottom="0in" style:contextual-spacing="false" fo:line-height="100%" fo:text-align="center" style:justify-single-word="false" fo:orphans="2" fo:widows="2">
        <style:tab-stops>
          <style:tab-stop style:position="0.1165in" style:type="center"/>
        </style:tab-stops>
      </style:paragraph-properties>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155" style:family="paragraph" style:parent-style-name="Standard">
      <style:paragraph-properties fo:margin-right="-0.0807in" fo:margin-top="0in" fo:margin-bottom="0in" style:contextual-spacing="false" fo:line-height="100%" fo:text-align="left" style:justify-single-word="false" fo:orphans="2" fo:widows="2"/>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156" style:family="paragraph" style:parent-style-name="Standard">
      <style:paragraph-properties fo:margin-right="-0.0819in" fo:margin-top="0in" fo:margin-bottom="0in" style:contextual-spacing="false" fo:line-height="100%" fo:text-align="left" style:justify-single-word="false" fo:orphans="2" fo:widows="2"/>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157" style:family="paragraph" style:parent-style-name="Standard">
      <style:paragraph-properties fo:margin-left="-0.0091in" fo:margin-right="-0.0835in" fo:margin-top="0in" fo:margin-bottom="0in" style:contextual-spacing="false" fo:line-height="100%" fo:text-align="left" style:justify-single-word="false" fo:orphans="2" fo:widows="2"/>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158" style:family="paragraph" style:parent-style-name="Standard">
      <style:paragraph-properties fo:margin-top="0in" fo:margin-bottom="0in" style:contextual-spacing="false" fo:line-height="100%" fo:text-align="center" style:justify-single-word="false" fo:orphans="2" fo:widows="2"/>
      <style:text-properties fo:color="#806000" loext:opacity="100%" style:font-name="Book Antiqua" fo:font-size="5pt" fo:language="en" fo:country="US" fo:font-weight="bold" style:letter-kerning="false" style:font-name-asian="Calibri3" style:font-size-asian="5pt" style:language-asian="en" style:country-asian="US" style:font-weight-asian="bold" style:font-name-complex="Arial" style:font-size-complex="5pt" style:language-complex="ar" style:country-complex="SA" style:font-weight-complex="bold"/>
    </style:style>
    <style:style style:name="P159" style:family="paragraph" style:parent-style-name="Standard">
      <style:paragraph-properties fo:margin-top="0in" fo:margin-bottom="0in" style:contextual-spacing="false" fo:line-height="100%" fo:text-align="left" style:justify-single-word="false" fo:orphans="2" fo:widows="2"/>
      <style:text-properties fo:color="#7030a0" loext:opacity="100%" style:font-name="Book Antiqua" fo:font-size="5pt" fo:language="en" fo:country="US" fo:font-weight="bold" style:letter-kerning="false" style:font-name-asian="Calibri3" style:font-size-asian="5pt" style:language-asian="en" style:country-asian="US" style:font-weight-asian="bold" style:font-name-complex="Arial" style:font-size-complex="5pt" style:language-complex="ar" style:country-complex="SA" style:font-weight-complex="bold"/>
    </style:style>
    <style:style style:name="P160" style:family="paragraph" style:parent-style-name="Standard">
      <style:paragraph-properties fo:margin-top="0in" fo:margin-bottom="0in" style:contextual-spacing="false" fo:line-height="100%" fo:text-align="center" style:justify-single-word="false" fo:orphans="2" fo:widows="2"/>
      <style:text-properties fo:color="#000000" loext:opacity="100%" style:font-name="Book Antiqua" fo:font-size="5pt" fo:language="en" fo:country="US" fo:font-weight="bold" style:letter-kerning="false" style:font-name-asian="Calibri3" style:font-size-asian="5pt" style:language-asian="en" style:country-asian="US" style:font-weight-asian="bold" style:font-name-complex="Arial" style:font-size-complex="5pt" style:language-complex="ar" style:country-complex="SA" style:font-weight-complex="bold"/>
    </style:style>
    <style:style style:name="P161" style:family="paragraph" style:parent-style-name="Standard">
      <style:paragraph-properties fo:margin-top="0in" fo:margin-bottom="0in" style:contextual-spacing="false" fo:line-height="100%" fo:text-align="left" style:justify-single-word="false" fo:orphans="2" fo:widows="2"/>
      <style:text-properties fo:color="#000000" loext:opacity="100%" style:font-name="Book Antiqua" fo:font-size="5pt" fo:language="en" fo:country="US" fo:font-weight="bold" style:letter-kerning="false" style:font-name-asian="Calibri3" style:font-size-asian="5pt" style:language-asian="en" style:country-asian="US" style:font-weight-asian="bold" style:font-name-complex="Arial" style:font-size-complex="5pt" style:language-complex="ar" style:country-complex="SA" style:font-weight-complex="bold"/>
    </style:style>
    <style:style style:name="P162" style:family="paragraph" style:parent-style-name="Standard">
      <style:paragraph-properties fo:margin-top="0in" fo:margin-bottom="0in" style:contextual-spacing="false" fo:line-height="100%" fo:text-align="left" style:justify-single-word="false" fo:orphans="2" fo:widows="2"/>
      <style:text-properties fo:color="#000000" loext:opacity="100%" style:font-name="Book Antiqua" fo:font-size="5pt" fo:language="en" fo:country="US" style:letter-kerning="false" style:font-name-asian="Calibri3" style:font-size-asian="5pt" style:language-asian="en" style:country-asian="US" style:font-name-complex="Arial" style:font-size-complex="5pt" style:language-complex="ar" style:country-complex="SA"/>
    </style:style>
    <style:style style:name="P163" style:family="paragraph" style:parent-style-name="Standard">
      <style:paragraph-properties fo:margin-top="0in" fo:margin-bottom="0in" style:contextual-spacing="false" fo:line-height="100%" fo:text-align="center" style:justify-single-word="false" fo:orphans="2" fo:widows="2"/>
      <style:text-properties fo:color="#806000" loext:opacity="100%" style:font-name="Book Antiqua" fo:font-size="5pt" fo:language="en" fo:country="US" style:letter-kerning="false" style:font-name-asian="Calibri3" style:font-size-asian="5pt" style:language-asian="en" style:country-asian="US" style:font-name-complex="Calibri Light2" style:font-size-complex="5pt" style:language-complex="ar" style:country-complex="SA"/>
    </style:style>
    <style:style style:name="P164" style:family="paragraph" style:parent-style-name="Standard">
      <style:paragraph-properties fo:margin-top="0in" fo:margin-bottom="0in" style:contextual-spacing="false" fo:line-height="100%" fo:text-align="left" style:justify-single-word="false" fo:orphans="2" fo:widows="2">
        <style:tab-stops>
          <style:tab-stop style:position="0.0484in" style:type="center"/>
        </style:tab-stops>
      </style:paragraph-properties>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165" style:family="paragraph" style:parent-style-name="Standard">
      <style:paragraph-properties fo:margin-top="0in" fo:margin-bottom="0in" style:contextual-spacing="false" fo:line-height="100%" fo:text-align="center" style:justify-single-word="false" fo:orphans="2" fo:widows="2"/>
      <style:text-properties fo:color="#7030a0" loext:opacity="100%" style:font-name="Book Antiqua" fo:font-size="5pt" fo:language="en" fo:country="US" style:letter-kerning="false" style:font-name-asian="Calibri3" style:font-size-asian="5pt" style:language-asian="en" style:country-asian="US" style:font-name-complex="Calibri Light2" style:font-size-complex="5pt" style:language-complex="ar" style:country-complex="SA"/>
    </style:style>
    <style:style style:name="P166" style:family="paragraph" style:parent-style-name="Standard">
      <style:paragraph-properties fo:margin-top="0in" fo:margin-bottom="0in" style:contextual-spacing="false" fo:line-height="100%" fo:text-align="center" style:justify-single-word="false" fo:orphans="2" fo:widows="2"/>
      <style:text-properties fo:color="#000000" loext:opacity="100%" style:font-name="Book Antiqua" fo:font-size="5pt" fo:language="en" fo:country="US" style:letter-kerning="false" style:font-name-asian="Calibri3" style:font-size-asian="5pt" style:language-asian="en" style:country-asian="US" style:font-name-complex="Calibri Light2" style:font-size-complex="5pt" style:language-complex="ar" style:country-complex="SA"/>
    </style:style>
    <style:style style:name="P167" style:family="paragraph" style:parent-style-name="Standard">
      <style:paragraph-properties fo:margin-top="0in" fo:margin-bottom="0in" style:contextual-spacing="false" fo:line-height="100%" fo:text-align="left" style:justify-single-word="false" fo:orphans="2" fo:widows="2">
        <style:tab-stops>
          <style:tab-stop style:position="0.0535in" style:type="center"/>
        </style:tab-stops>
      </style:paragraph-properties>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168" style:family="paragraph" style:parent-style-name="Standard">
      <style:paragraph-properties fo:margin-right="-0.0862in" fo:margin-top="0in" fo:margin-bottom="0in" style:contextual-spacing="false" fo:line-height="100%" fo:text-align="left" style:justify-single-word="false" fo:orphans="2" fo:widows="2"/>
      <style:text-properties fo:color="#000000" loext:opacity="100%" style:font-name="Book Antiqua" fo:font-size="5pt" fo:language="en" fo:country="US" style:letter-kerning="false" style:font-name-asian="Calibri3" style:font-size-asian="5pt" style:language-asian="en" style:country-asian="US" style:font-name-complex="Calibri Light2" style:font-size-complex="5pt" style:language-complex="ar" style:country-complex="SA"/>
    </style:style>
    <style:style style:name="P169" style:family="paragraph" style:parent-style-name="Standard">
      <style:paragraph-properties fo:margin-top="0in" fo:margin-bottom="0in" style:contextual-spacing="false" fo:line-height="100%" fo:text-align="left" style:justify-single-word="false" fo:orphans="2" fo:widows="2">
        <style:tab-stops>
          <style:tab-stop style:position="0.0465in" style:type="center"/>
        </style:tab-stops>
      </style:paragraph-properties>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170" style:family="paragraph" style:parent-style-name="Standard">
      <style:paragraph-properties fo:margin-left="-0.0043in" fo:margin-top="0in" fo:margin-bottom="0in" style:contextual-spacing="false" fo:line-height="100%" fo:text-align="left" style:justify-single-word="false" fo:orphans="2" fo:widows="2"/>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171" style:family="paragraph" style:parent-style-name="Standard">
      <style:paragraph-properties fo:margin-top="0in" fo:margin-bottom="0in" style:contextual-spacing="false" fo:line-height="100%" fo:text-align="center" style:justify-single-word="false" fo:orphans="2" fo:widows="2">
        <style:tab-stops>
          <style:tab-stop style:position="0.0866in" style:type="center"/>
        </style:tab-stops>
      </style:paragraph-properties>
      <style:text-properties fo:color="#806000" loext:opacity="100%" style:font-name="Book Antiqua" fo:font-size="5pt" fo:language="en" fo:country="US" style:letter-kerning="false" style:font-name-asian="Calibri3" style:font-size-asian="5pt" style:language-asian="en" style:country-asian="US" style:font-name-complex="Arial" style:font-size-complex="5pt" style:language-complex="ar" style:country-complex="SA"/>
    </style:style>
    <style:style style:name="P172" style:family="paragraph" style:parent-style-name="Standard">
      <style:paragraph-properties fo:margin-top="0in" fo:margin-bottom="0in" style:contextual-spacing="false" fo:line-height="100%" fo:text-align="center" style:justify-single-word="false" fo:orphans="2" fo:widows="2">
        <style:tab-stops>
          <style:tab-stop style:position="0.0866in" style:type="center"/>
        </style:tab-stops>
      </style:paragraph-properties>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173" style:family="paragraph" style:parent-style-name="Standard">
      <style:paragraph-properties fo:margin-top="0in" fo:margin-bottom="0in" style:contextual-spacing="false" fo:line-height="100%" fo:text-align="center" style:justify-single-word="false" fo:orphans="2" fo:widows="2">
        <style:tab-stops>
          <style:tab-stop style:position="0.0693in" style:type="center"/>
        </style:tab-stops>
      </style:paragraph-properties>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174" style:family="paragraph" style:parent-style-name="Standard">
      <style:paragraph-properties fo:margin-top="0in" fo:margin-bottom="0in" style:contextual-spacing="false" fo:line-height="100%" fo:text-align="left" style:justify-single-word="false" fo:orphans="2" fo:widows="2"/>
      <style:text-properties fo:color="#7030a0" loext:opacity="100%" style:font-name="Book Antiqua" fo:font-size="5pt" fo:language="en" fo:country="US" style:letter-kerning="false" style:font-name-asian="Calibri3" style:font-size-asian="5pt" style:language-asian="en" style:country-asian="US" style:font-name-complex="Arial" style:font-size-complex="5pt" style:language-complex="ar" style:country-complex="SA"/>
    </style:style>
    <style:style style:name="P175" style:family="paragraph" style:parent-style-name="Standard">
      <style:paragraph-properties fo:margin-left="0.0201in" fo:margin-top="0in" fo:margin-bottom="0in" style:contextual-spacing="false" fo:line-height="100%" fo:text-align="center" style:justify-single-word="false" fo:orphans="2" fo:widows="2"/>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176" style:family="paragraph" style:parent-style-name="Standard">
      <style:paragraph-properties fo:margin-top="0in" fo:margin-bottom="0in" style:contextual-spacing="false" fo:line-height="115%" fo:text-align="center" style:justify-single-word="false" fo:orphans="2" fo:widows="2"/>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177" style:family="paragraph" style:parent-style-name="Standard">
      <style:paragraph-properties fo:margin-top="0in" fo:margin-bottom="0in" style:contextual-spacing="false" fo:line-height="115%" fo:text-align="justify" style:justify-single-word="false" fo:orphans="2" fo:widows="2" loext:word-spacing-minimum="75%" loext:word-spacing-maximum="133%"/>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178" style:family="paragraph" style:parent-style-name="Standard">
      <style:paragraph-properties fo:margin-top="0in" fo:margin-bottom="0in" style:contextual-spacing="false" fo:line-height="100%" fo:text-align="justify" style:justify-single-word="false" fo:orphans="2" fo:widows="2" loext:word-spacing-minimum="75%" loext:word-spacing-maximum="133%"/>
      <style:text-properties style:font-name="Calibri2"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179" style:family="paragraph" style:parent-style-name="Standard">
      <style:paragraph-properties fo:margin-top="0in" fo:margin-bottom="0.111in" style:contextual-spacing="false" fo:break-before="page"/>
    </style:style>
    <style:style style:name="P180" style:family="paragraph" style:parent-style-name="Standard">
      <style:paragraph-properties fo:margin-top="0.0835in" fo:margin-bottom="0.0835in" style:contextual-spacing="false" fo:line-height="100%" fo:text-align="justify" style:justify-single-word="false" loext:word-spacing-minimum="75%" loext:word-spacing-maximum="133%"/>
    </style:style>
    <style:style style:name="P181" style:family="paragraph" style:parent-style-name="Standard">
      <style:paragraph-properties fo:margin-top="0.0835in" fo:margin-bottom="0.028in" style:contextual-spacing="false" fo:line-height="100%" fo:text-align="center" style:justify-single-word="false"/>
    </style:style>
    <style:style style:name="P182" style:family="paragraph" style:parent-style-name="Endnote">
      <style:paragraph-properties fo:text-align="justify" style:justify-single-word="false" loext:word-spacing-minimum="75%" loext:word-spacing-maximum="133%"/>
      <style:text-properties officeooo:paragraph-rsid="004706a5"/>
    </style:style>
    <style:style style:name="P183" style:family="paragraph" style:parent-style-name="Standard">
      <style:paragraph-properties fo:margin-top="0.0835in" fo:margin-bottom="0.028in" style:contextual-spacing="false" fo:line-height="100%" fo:text-align="justify" style:justify-single-word="false" loext:word-spacing-minimum="75%" loext:word-spacing-maximum="133%"/>
    </style:style>
    <style:style style:name="P184" style:family="paragraph" style:parent-style-name="Standard">
      <style:paragraph-properties fo:margin-top="0.028in" fo:margin-bottom="0.028in" style:contextual-spacing="false" fo:line-height="100%" fo:text-align="justify" style:justify-single-word="false" loext:word-spacing-minimum="75%" loext:word-spacing-maximum="133%"/>
    </style:style>
    <style:style style:name="P185" style:family="paragraph" style:parent-style-name="Standard">
      <style:paragraph-properties fo:margin-top="0in" fo:margin-bottom="0.0417in" style:contextual-spacing="false" fo:line-height="100%" fo:text-align="justify" style:justify-single-word="false" loext:word-spacing-minimum="75%" loext:word-spacing-maximum="133%"/>
    </style:style>
    <style:style style:name="P186" style:family="paragraph" style:parent-style-name="Standard">
      <style:paragraph-properties fo:margin-top="0in" fo:margin-bottom="0.0835in" style:contextual-spacing="false" fo:line-height="100%" fo:text-align="center" style:justify-single-word="false" fo:break-before="page"/>
    </style:style>
    <style:style style:name="P187" style:family="paragraph" style:parent-style-name="Standard">
      <style:paragraph-properties fo:margin-top="0.0417in" fo:margin-bottom="0in" style:contextual-spacing="false" fo:line-height="100%" fo:text-align="center" style:justify-single-word="false" fo:orphans="2" fo:widows="2"/>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188" style:family="paragraph" style:parent-style-name="Standard">
      <style:paragraph-properties fo:margin-left="0.5in" fo:margin-top="0in" fo:margin-bottom="0in" style:contextual-spacing="false" fo:line-height="100%" fo:text-align="justify" style:justify-single-word="false" fo:text-indent="0.5in" style:auto-text-indent="false" loext:word-spacing-minimum="75%" loext:word-spacing-maximum="133%"/>
    </style:style>
    <style:style style:name="P189" style:family="paragraph" style:parent-style-name="Standard">
      <loext:graphic-properties draw:fill="solid" draw:fill-color="#d9d9d9"/>
      <style:paragraph-properties fo:margin-top="0in" fo:margin-bottom="0in" style:contextual-spacing="false" fo:line-height="100%" fo:text-align="center" style:justify-single-word="false" fo:background-color="#d9d9d9"/>
    </style:style>
    <style:style style:name="P190" style:family="paragraph" style:parent-style-name="Standard">
      <loext:graphic-properties draw:fill="solid" draw:fill-color="#d9d9d9"/>
      <style:paragraph-properties fo:margin-top="0.0835in" fo:margin-bottom="0in" style:contextual-spacing="false" fo:line-height="100%" fo:text-align="justify" style:justify-single-word="false" fo:background-color="#d9d9d9" loext:word-spacing-minimum="75%" loext:word-spacing-maximum="133%"/>
    </style:style>
    <style:style style:name="P191" style:family="paragraph" style:parent-style-name="Standard">
      <loext:graphic-properties draw:fill="solid" draw:fill-color="#d9d9d9"/>
      <style:paragraph-properties fo:margin-top="0in" fo:margin-bottom="0in" style:contextual-spacing="false" fo:line-height="100%" fo:text-align="justify" style:justify-single-word="false" fo:background-color="#d9d9d9" loext:word-spacing-minimum="75%" loext:word-spacing-maximum="133%"/>
    </style:style>
    <style:style style:name="P192" style:family="paragraph" style:parent-style-name="Standard">
      <loext:graphic-properties draw:fill="solid" draw:fill-color="#d9d9d9"/>
      <style:paragraph-properties fo:margin-top="0in" fo:margin-bottom="0.0835in" style:contextual-spacing="false" fo:line-height="100%" fo:text-align="justify" style:justify-single-word="false" fo:background-color="#d9d9d9" loext:word-spacing-minimum="75%" loext:word-spacing-maximum="133%"/>
    </style:style>
    <style:style style:name="P193" style:family="paragraph" style:parent-style-name="Standard">
      <style:paragraph-properties fo:margin-top="0.028in" fo:margin-bottom="0in" style:contextual-spacing="false" fo:line-height="100%" fo:text-align="justify" style:justify-single-word="false" loext:word-spacing-minimum="75%" loext:word-spacing-maximum="133%"/>
    </style:style>
    <style:style style:name="P194" style:family="paragraph" style:parent-style-name="Standard">
      <style:paragraph-properties fo:margin-top="0.028in" fo:margin-bottom="0in" style:contextual-spacing="false" fo:line-height="100%" fo:text-align="center" style:justify-single-word="false"/>
    </style:style>
    <style:style style:name="P195" style:family="paragraph" style:parent-style-name="Standard">
      <style:paragraph-properties fo:margin-top="0.0835in" fo:margin-bottom="0in" style:contextual-spacing="false" fo:line-height="100%" fo:text-align="justify" style:justify-single-word="false" loext:word-spacing-minimum="75%" loext:word-spacing-maximum="133%"/>
    </style:style>
    <style:style style:name="P196" style:family="paragraph" style:parent-style-name="Standard">
      <loext:graphic-properties draw:fill="solid" draw:fill-color="#d9d9d9"/>
      <style:paragraph-properties fo:margin-top="0.0835in" fo:margin-bottom="0in" style:contextual-spacing="false" fo:line-height="100%" fo:text-align="center" style:justify-single-word="false" fo:background-color="#d9d9d9"/>
    </style:style>
    <style:style style:name="P197" style:family="paragraph" style:parent-style-name="Standard">
      <style:paragraph-properties fo:margin-top="0.0835in" fo:margin-bottom="0in" style:contextual-spacing="false" fo:line-height="100%" fo:text-align="center" style:justify-single-word="false"/>
    </style:style>
    <style:style style:name="P198" style:family="paragraph" style:parent-style-name="Standard">
      <style:paragraph-properties fo:margin-top="0in" fo:margin-bottom="0in" style:contextual-spacing="false" fo:line-height="100%" fo:text-align="left" style:justify-single-word="false" fo:orphans="0" fo:widows="0" fo:keep-with-next="always"/>
      <style:text-properties style:font-name="Calibri2"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199" style:family="paragraph" style:parent-style-name="Standard">
      <style:paragraph-properties fo:margin-top="0.0835in" fo:margin-bottom="0in" style:contextual-spacing="false" fo:line-height="100%" fo:text-align="justify" style:justify-single-word="false" fo:orphans="0" fo:widows="0" fo:keep-with-next="always" loext:word-spacing-minimum="75%" loext:word-spacing-maximum="133%"/>
    </style:style>
    <style:style style:name="P200" style:family="paragraph" style:parent-style-name="Standard">
      <style:paragraph-properties fo:margin-top="0in" fo:margin-bottom="0.0835in" style:contextual-spacing="false" fo:line-height="100%" fo:text-align="justify" style:justify-single-word="false" fo:orphans="0" fo:widows="0" fo:keep-with-next="always" loext:word-spacing-minimum="75%" loext:word-spacing-maximum="133%"/>
    </style:style>
    <style:style style:name="P201" style:family="paragraph" style:parent-style-name="Standard">
      <style:paragraph-properties fo:margin-top="0in" fo:margin-bottom="0in" style:contextual-spacing="false" fo:line-height="100%" fo:text-align="center" style:justify-single-word="false" fo:orphans="0" fo:widows="0"/>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202" style:family="paragraph" style:parent-style-name="Standard">
      <style:paragraph-properties fo:margin-top="0in" fo:margin-bottom="0in" style:contextual-spacing="false" fo:line-height="100%" fo:text-align="left" style:justify-single-word="false" fo:orphans="0" fo:widows="0"/>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203" style:family="paragraph" style:parent-style-name="Standard">
      <style:paragraph-properties fo:margin-top="0in" fo:margin-bottom="0in" style:contextual-spacing="false" fo:line-height="100%" fo:text-align="right" style:justify-single-word="false" fo:orphans="0" fo:widows="0"/>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204" style:family="paragraph" style:parent-style-name="Standard">
      <style:paragraph-properties fo:margin-left="0.2362in" fo:margin-top="0in" fo:margin-bottom="0in" style:contextual-spacing="true" fo:line-height="100%" fo:text-align="left" style:justify-single-word="false" fo:orphans="0" fo:widows="0"/>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205" style:family="paragraph" style:parent-style-name="Standard">
      <style:paragraph-properties fo:margin-top="0in" fo:margin-bottom="0in" style:contextual-spacing="true" fo:line-height="100%" fo:text-align="center" style:justify-single-word="false" fo:orphans="0" fo:widows="0"/>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206" style:family="paragraph" style:parent-style-name="Standard">
      <style:paragraph-properties fo:margin-top="0in" fo:margin-bottom="0in" style:contextual-spacing="false" fo:line-height="100%" fo:text-align="justify" style:justify-single-word="false" loext:word-spacing-minimum="75%" loext:word-spacing-maximum="133%"/>
      <style:text-properties fo:color="#000000" loext:opacity="100%" style:font-name="Cardo" fo:font-size="10pt" fo:letter-spacing="0.0055in" fo:font-weight="bold" style:letter-kerning="false" fo:background-color="#fff2cc" style:font-name-asian="Calibri3" style:font-size-asian="10pt" style:font-weight-asian="bold" style:font-name-complex="Cardo1" style:font-size-complex="10pt" style:font-weight-complex="bold"/>
    </style:style>
    <style:style style:name="P207" style:family="paragraph" style:parent-style-name="Standard">
      <style:paragraph-properties fo:margin-left="0.0598in" fo:margin-top="0.0835in" fo:margin-bottom="0.0835in" style:contextual-spacing="false"/>
    </style:style>
    <style:style style:name="P208" style:family="paragraph" style:parent-style-name="Standard">
      <style:text-properties fo:color="#000000" loext:opacity="100%" style:font-name="Cardo" fo:letter-spacing="0.0055in" style:text-underline-style="solid" style:text-underline-width="auto" style:text-underline-color="font-color" fo:font-weight="bold" style:letter-kerning="false" fo:background-color="#d9d9d9" style:font-name-asian="Calibri3" style:font-weight-asian="bold" style:font-name-complex="Cardo1" style:font-weight-complex="bold"/>
    </style:style>
    <style:style style:name="P209" style:family="paragraph" style:parent-style-name="Standard">
      <style:paragraph-properties fo:margin-top="0in" fo:margin-bottom="0in" style:contextual-spacing="false" fo:text-align="justify" style:justify-single-word="false" fo:break-before="page" loext:word-spacing-minimum="75%" loext:word-spacing-maximum="133%"/>
    </style:style>
    <style:style style:name="P210" style:family="paragraph" style:parent-style-name="Standard">
      <style:paragraph-properties fo:margin-top="0.028in" fo:margin-bottom="0in" style:contextual-spacing="false" fo:text-align="center" style:justify-single-word="false" fo:orphans="0" fo:widows="0" fo:keep-with-next="always"/>
    </style:style>
    <style:style style:name="P211" style:family="paragraph" style:parent-style-name="Standard">
      <style:paragraph-properties fo:margin-top="0in" fo:margin-bottom="0in" style:contextual-spacing="false" fo:text-align="center" style:justify-single-word="false" fo:orphans="0" fo:widows="0" fo:keep-with-next="always"/>
    </style:style>
    <style:style style:name="P212" style:family="paragraph" style:parent-style-name="Standard">
      <style:paragraph-properties fo:margin-top="0in" fo:margin-bottom="0in" style:contextual-spacing="false" style:line-height-at-least="0.0146in" fo:text-align="left" style:justify-single-word="false" fo:orphans="2" fo:widows="2"/>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213" style:family="paragraph" style:parent-style-name="Standard">
      <style:paragraph-properties fo:margin-right="-0.1252in" fo:margin-top="0in" fo:margin-bottom="0in" style:contextual-spacing="false" style:line-height-at-least="0.0146in" fo:text-align="center" style:justify-single-word="false" fo:orphans="2" fo:widows="2"/>
      <style:text-properties style:font-name="Calibri" fo:font-size="11pt" fo:language="en" fo:country="US" style:letter-kerning="true" style:font-name-asian="Calibri3" style:font-size-asian="11pt" style:language-asian="en" style:country-asian="US" style:font-name-complex="Arial" style:font-size-complex="11pt" style:language-complex="he" style:country-complex="IL"/>
    </style:style>
    <style:style style:name="P214" style:family="paragraph" style:parent-style-name="Standard">
      <style:paragraph-properties fo:margin-right="-0.0098in" fo:margin-top="0in" fo:margin-bottom="0in" style:contextual-spacing="false" fo:line-height="100%" fo:text-align="left" style:justify-single-word="false" fo:orphans="2" fo:widows="2"/>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215" style:family="paragraph" style:parent-style-name="Standard">
      <style:paragraph-properties fo:margin-top="0in" fo:margin-bottom="0in" style:contextual-spacing="false" fo:line-height="108%" fo:text-align="center" style:justify-single-word="false" fo:orphans="2" fo:widows="2"/>
      <style:text-properties style:font-name="Calibri" fo:font-size="11pt" fo:language="en" fo:country="US" style:letter-kerning="true" style:font-name-asian="Calibri3" style:font-size-asian="11pt" style:language-asian="en" style:country-asian="US" style:font-name-complex="Arial" style:font-size-complex="11pt" style:language-complex="he" style:country-complex="IL"/>
    </style:style>
    <style:style style:name="P216" style:family="paragraph" style:parent-style-name="Standard">
      <style:paragraph-properties fo:margin-top="0in" fo:margin-bottom="0in" style:contextual-spacing="false" style:line-height-at-least="0in" fo:text-align="left" style:justify-single-word="false" fo:orphans="2" fo:widows="2"/>
      <style:text-properties style:font-name="Calibri" fo:font-size="1pt" fo:language="en" fo:country="US" style:letter-kerning="true" style:font-name-asian="Calibri3" style:font-size-asian="1pt" style:language-asian="en" style:country-asian="US" style:font-name-complex="Arial" style:font-size-complex="11pt" style:language-complex="he" style:country-complex="IL"/>
    </style:style>
    <style:style style:name="P217" style:family="paragraph" style:parent-style-name="Standard">
      <style:paragraph-properties fo:margin-top="0in" fo:margin-bottom="0in" style:contextual-spacing="false" fo:line-height="108%" fo:text-align="justify" style:justify-single-word="false" fo:orphans="2" fo:widows="2" loext:word-spacing-minimum="75%" loext:word-spacing-maximum="133%"/>
      <style:text-properties style:font-name="Calibri" fo:font-size="11pt" fo:language="en" fo:country="US" style:letter-kerning="true" style:font-name-asian="Calibri3" style:font-size-asian="11pt" style:language-asian="en" style:country-asian="US" style:font-name-complex="Arial" style:font-size-complex="11pt" style:language-complex="he" style:country-complex="IL"/>
    </style:style>
    <style:style style:name="P218" style:family="paragraph" style:parent-style-name="Standard">
      <loext:graphic-properties draw:fill="solid" draw:fill-color="#eaedc9"/>
      <style:paragraph-properties fo:margin-top="0in" fo:margin-bottom="0in" style:contextual-spacing="false" fo:line-height="100%" fo:text-align="center" style:justify-single-word="false" fo:orphans="2" fo:widows="2" fo:background-color="#eaedc9"/>
      <style:text-properties style:font-name="Calibri" fo:font-size="11pt" fo:language="en" fo:country="US" style:letter-kerning="true" style:font-name-asian="Calibri3" style:font-size-asian="11pt" style:language-asian="en" style:country-asian="US" style:font-name-complex="Arial" style:font-size-complex="11pt" style:language-complex="he" style:country-complex="IL"/>
    </style:style>
    <style:style style:name="P219" style:family="paragraph" style:parent-style-name="Standard">
      <loext:graphic-properties draw:fill="solid" draw:fill-color="#eaedc9"/>
      <style:paragraph-properties fo:margin-top="0in" fo:margin-bottom="0in" style:contextual-spacing="false" fo:line-height="108%" fo:text-align="center" style:justify-single-word="false" fo:orphans="2" fo:widows="2" fo:background-color="#eaedc9"/>
      <style:text-properties style:font-name="Calibri" fo:font-size="11pt" fo:language="en" fo:country="US" style:letter-kerning="true" style:font-name-asian="Calibri3" style:font-size-asian="11pt" style:language-asian="en" style:country-asian="US" style:font-name-complex="Arial" style:font-size-complex="11pt" style:language-complex="he" style:country-complex="IL"/>
    </style:style>
    <style:style style:name="P220" style:family="paragraph" style:parent-style-name="Standard">
      <style:paragraph-properties fo:margin-top="0in" fo:margin-bottom="0.0417in" style:contextual-spacing="false"/>
      <style:text-properties fo:color="#000000" loext:opacity="100%" fo:font-size="4pt" style:font-size-asian="4pt" style:font-size-complex="4pt">
        <loext:char-complex-color loext:theme-type="dark1" loext:color-type="theme"/>
      </style:text-properties>
    </style:style>
    <style:style style:name="P221" style:family="paragraph" style:parent-style-name="Standard">
      <style:paragraph-properties fo:margin-right="-0.1252in" fo:margin-top="0in" fo:margin-bottom="0in" style:contextual-spacing="false" fo:line-height="100%" fo:text-align="left" style:justify-single-word="false" fo:orphans="2" fo:widows="2"/>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222" style:family="paragraph" style:parent-style-name="Standard">
      <loext:graphic-properties draw:fill="solid" draw:fill-color="#ffffff"/>
      <style:paragraph-properties fo:margin-top="0.0417in" fo:margin-bottom="0in" style:contextual-spacing="false" fo:line-height="100%" fo:text-align="justify" style:justify-single-word="false" fo:orphans="2" fo:widows="2" fo:background-color="#ffffff" loext:word-spacing-minimum="75%" loext:word-spacing-maximum="133%"/>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223" style:family="paragraph" style:parent-style-name="Standard">
      <loext:graphic-properties draw:fill="solid" draw:fill-color="#ffffff"/>
      <style:paragraph-properties fo:margin-top="0.028in" fo:margin-bottom="0in" style:contextual-spacing="false" fo:line-height="100%" fo:text-align="justify" style:justify-single-word="false" fo:background-color="#ffffff" loext:word-spacing-minimum="75%" loext:word-spacing-maximum="133%"/>
    </style:style>
    <style:style style:name="P224" style:family="paragraph" style:parent-style-name="Standard">
      <loext:graphic-properties draw:fill="solid" draw:fill-color="#ffffff"/>
      <style:paragraph-properties fo:margin-top="0in" fo:margin-bottom="0.0417in" style:contextual-spacing="false" fo:text-align="justify" style:justify-single-word="false" fo:background-color="#ffffff" loext:word-spacing-minimum="75%" loext:word-spacing-maximum="133%"/>
    </style:style>
    <style:style style:name="P225" style:family="paragraph" style:parent-style-name="Standard">
      <loext:graphic-properties draw:fill="solid" draw:fill-color="#ffffff"/>
      <style:paragraph-properties fo:margin-top="0in" fo:margin-bottom="0in" style:contextual-spacing="false" fo:text-align="justify" style:justify-single-word="false" fo:background-color="#ffffff" loext:word-spacing-minimum="75%" loext:word-spacing-maximum="133%"/>
    </style:style>
    <style:style style:name="P226" style:family="paragraph" style:parent-style-name="Standard">
      <style:paragraph-properties fo:margin-right="-0.1299in" fo:margin-top="0.0835in" fo:margin-bottom="0.1665in" style:contextual-spacing="false" fo:text-align="center" style:justify-single-word="false"/>
    </style:style>
    <style:style style:name="P227" style:family="paragraph" style:parent-style-name="Standard">
      <style:paragraph-properties fo:margin-right="-0.1299in" fo:margin-top="0in" fo:margin-bottom="0.1665in" style:contextual-spacing="false"/>
      <style:text-properties fo:color="#000000" loext:opacity="100%" style:font-name="Cardo" fo:font-size="12pt" fo:font-weight="bold" style:font-name-asian="Calibri3" style:font-size-asian="12pt" style:font-weight-asian="bold" style:font-name-complex="Cardo1" style:font-size-complex="12pt" style:font-weight-complex="bold">
        <loext:char-complex-color loext:theme-type="dark1" loext:color-type="theme"/>
      </style:text-properties>
    </style:style>
    <style:style style:name="P228" style:family="paragraph" style:parent-style-name="Standard">
      <loext:graphic-properties draw:fill="solid" draw:fill-color="#d9d9d9"/>
      <style:paragraph-properties fo:margin-top="0.1665in" fo:margin-bottom="0in" style:contextual-spacing="false" fo:line-height="100%" fo:text-align="center" style:justify-single-word="false" fo:background-color="#d9d9d9"/>
    </style:style>
    <style:style style:name="P229" style:family="paragraph" style:parent-style-name="Standard">
      <style:paragraph-properties fo:margin-right="-0.1252in" fo:margin-top="0in" fo:margin-bottom="0in" style:contextual-spacing="false" fo:line-height="100%"/>
      <style:text-properties fo:color="#000000" loext:opacity="100%" style:font-name="Times New Roman" fo:font-size="9pt" style:letter-kerning="false" style:font-name-asian="Calibri3" style:font-size-asian="9pt" style:font-name-complex="Times New Roman1" style:font-size-complex="9pt" style:language-complex="ar" style:country-complex="SA"/>
    </style:style>
    <style:style style:name="P230" style:family="paragraph" style:parent-style-name="Standard">
      <style:paragraph-properties fo:margin-top="0in" fo:margin-bottom="0in" style:contextual-spacing="false" fo:line-height="100%" fo:break-before="page"/>
    </style:style>
    <style:style style:name="P231" style:family="paragraph" style:parent-style-name="Standard">
      <style:paragraph-properties fo:margin-top="0in" fo:margin-bottom="0in" style:contextual-spacing="false" fo:line-height="100%"/>
    </style:style>
    <style:style style:name="P232" style:family="paragraph" style:parent-style-name="Standard">
      <style:paragraph-properties fo:margin-top="0in" fo:margin-bottom="0.0417in" style:contextual-spacing="false" fo:line-height="100%" fo:text-align="center" style:justify-single-word="false"/>
    </style:style>
    <style:style style:name="P233" style:family="paragraph" style:parent-style-name="Standard">
      <loext:graphic-properties draw:fill="solid" draw:fill-color="#d5dce4"/>
      <style:paragraph-properties fo:margin-top="0.0417in" fo:margin-bottom="0in" style:contextual-spacing="false" fo:line-height="100%" fo:text-align="justify" style:justify-single-word="false" fo:orphans="2" fo:widows="2" fo:background-color="#d5dce4" loext:word-spacing-minimum="75%" loext:word-spacing-maximum="133%"/>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234" style:family="paragraph" style:parent-style-name="Standard">
      <loext:graphic-properties draw:fill="solid" draw:fill-color="#eaedc9"/>
      <style:paragraph-properties fo:margin-top="0in" fo:margin-bottom="0in" style:contextual-spacing="false" fo:line-height="100%" fo:text-align="justify" style:justify-single-word="false" fo:orphans="2" fo:widows="2" fo:background-color="#eaedc9" loext:word-spacing-minimum="75%" loext:word-spacing-maximum="133%"/>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235" style:family="paragraph" style:parent-style-name="Standard">
      <loext:graphic-properties draw:fill="solid" draw:fill-color="#d5dce4"/>
      <style:paragraph-properties fo:margin-top="0in" fo:margin-bottom="0in" style:contextual-spacing="false" fo:line-height="100%" fo:text-align="left" style:justify-single-word="false" fo:orphans="2" fo:widows="2" fo:background-color="#d5dce4"/>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236" style:family="paragraph" style:parent-style-name="Standard">
      <loext:graphic-properties draw:fill="solid" draw:fill-color="#d5dce4"/>
      <style:paragraph-properties fo:margin-top="0.0417in" fo:margin-bottom="0in" style:contextual-spacing="false" fo:line-height="115%" fo:text-align="justify" style:justify-single-word="false" fo:orphans="2" fo:widows="2" fo:background-color="#d5dce4" loext:word-spacing-minimum="75%" loext:word-spacing-maximum="133%"/>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237" style:family="paragraph" style:parent-style-name="Standard">
      <loext:graphic-properties draw:fill="solid" draw:fill-color="#d5dce4"/>
      <style:paragraph-properties fo:margin-top="0in" fo:margin-bottom="0in" style:contextual-spacing="false" fo:line-height="115%" fo:text-align="justify" style:justify-single-word="false" fo:orphans="2" fo:widows="2" fo:background-color="#d5dce4" loext:word-spacing-minimum="75%" loext:word-spacing-maximum="133%"/>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238" style:family="paragraph" style:parent-style-name="Standard">
      <style:paragraph-properties fo:margin-left="0.0299in" fo:margin-top="0.0209in" fo:margin-bottom="0in" style:contextual-spacing="false" fo:line-height="115%" fo:text-align="left" style:justify-single-word="false" fo:orphans="2" fo:widows="2"/>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239" style:family="paragraph" style:parent-style-name="Standard">
      <style:paragraph-properties fo:margin-top="0in" fo:margin-bottom="0in" style:contextual-spacing="false" fo:line-height="115%" fo:text-align="right" style:justify-single-word="false" fo:orphans="2" fo:widows="2"/>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240" style:family="paragraph" style:parent-style-name="Standard">
      <style:paragraph-properties fo:margin-right="0.0299in" fo:margin-top="0in" fo:margin-bottom="0in" style:contextual-spacing="false" fo:line-height="100%" fo:text-align="justify" style:justify-single-word="false" fo:orphans="2" fo:widows="2" loext:word-spacing-minimum="75%" loext:word-spacing-maximum="133%"/>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241" style:family="paragraph" style:parent-style-name="Standard">
      <style:paragraph-properties fo:margin-right="0.0299in" fo:margin-top="0in" fo:margin-bottom="0in" style:contextual-spacing="false" fo:line-height="100%" fo:text-align="justify" style:justify-single-word="false" fo:orphans="2" fo:widows="2" loext:word-spacing-minimum="75%" loext:word-spacing-maximum="133%"/>
      <style:text-properties style:font-name="Calibri2"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242" style:family="paragraph" style:parent-style-name="Standard">
      <style:paragraph-properties fo:margin-top="0in" fo:margin-bottom="0in" style:contextual-spacing="false" fo:line-height="100%"/>
      <style:text-properties style:font-name="Calibri2" fo:font-size="3pt" style:letter-kerning="false" style:font-name-asian="Calibri3" style:font-size-asian="3pt" style:font-name-complex="Arial" style:font-size-complex="3pt" style:language-complex="ar" style:country-complex="SA"/>
    </style:style>
    <style:style style:name="P243" style:family="paragraph" style:parent-style-name="Standard">
      <style:paragraph-properties fo:margin-top="0in" fo:margin-bottom="0in" style:contextual-spacing="false" style:line-height-at-least="0in" fo:text-align="left" style:justify-single-word="false" fo:orphans="2" fo:widows="2"/>
      <style:text-properties style:font-name="Calibri" fo:font-size="1pt" fo:language="en" fo:country="US" style:letter-kerning="false" style:font-name-asian="Calibri3" style:font-size-asian="1pt" style:language-asian="en" style:country-asian="US" style:font-name-complex="Arial" style:font-size-complex="11pt" style:language-complex="ar" style:country-complex="SA"/>
    </style:style>
    <style:style style:name="P244" style:family="paragraph" style:parent-style-name="Standard">
      <style:paragraph-properties fo:margin-top="0in" fo:margin-bottom="0.028in" style:contextual-spacing="false" fo:line-height="115%" fo:text-align="justify" style:justify-single-word="false" loext:word-spacing-minimum="75%" loext:word-spacing-maximum="133%"/>
    </style:style>
    <style:style style:name="P245" style:family="paragraph" style:parent-style-name="Standard">
      <loext:graphic-properties draw:fill="solid" draw:fill-color="#f5f7e5"/>
      <style:paragraph-properties fo:margin-top="0in" fo:margin-bottom="0in" style:contextual-spacing="false" fo:line-height="100%" fo:text-align="justify" style:justify-single-word="false" fo:background-color="#f5f7e5" loext:word-spacing-minimum="75%" loext:word-spacing-maximum="133%"/>
    </style:style>
    <style:style style:name="P246" style:family="paragraph" style:parent-style-name="Standard">
      <style:paragraph-properties fo:margin-top="0.0417in" fo:margin-bottom="0.028in" style:contextual-spacing="false" fo:line-height="100%" fo:text-align="justify" style:justify-single-word="false" loext:word-spacing-minimum="75%" loext:word-spacing-maximum="133%"/>
    </style:style>
    <style:style style:name="P247" style:family="paragraph" style:parent-style-name="Standard">
      <style:paragraph-properties fo:margin-top="0in" fo:margin-bottom="0.0417in" style:contextual-spacing="false" fo:line-height="100%" fo:text-align="justify" style:justify-single-word="false" fo:orphans="2" fo:widows="2" loext:word-spacing-minimum="75%" loext:word-spacing-maximum="133%"/>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248" style:family="paragraph" style:parent-style-name="Standard">
      <style:paragraph-properties fo:margin-top="0in" fo:margin-bottom="0.028in" style:contextual-spacing="false" fo:line-height="100%" fo:text-align="justify" style:justify-single-word="false" fo:orphans="2" fo:widows="2" loext:word-spacing-minimum="75%" loext:word-spacing-maximum="133%"/>
      <style:text-properties style:font-name="Calibri2"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249" style:family="paragraph" style:parent-style-name="Standard">
      <style:paragraph-properties fo:margin-top="0.0417in" fo:margin-bottom="0.0417in" style:contextual-spacing="false" fo:line-height="100%" fo:text-align="center" style:justify-single-word="false" fo:orphans="2" fo:widows="2"/>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250" style:family="paragraph" style:parent-style-name="Standard">
      <style:paragraph-properties fo:margin-top="0.0417in" fo:margin-bottom="0in" style:contextual-spacing="false" fo:line-height="100%" fo:text-align="justify" style:justify-single-word="false" loext:word-spacing-minimum="75%" loext:word-spacing-maximum="133%"/>
    </style:style>
    <style:style style:name="P251" style:family="paragraph" style:parent-style-name="Standard">
      <style:paragraph-properties fo:margin-left="0.5in" fo:margin-top="0in" fo:margin-bottom="0in" style:contextual-spacing="false" fo:line-height="115%" fo:text-align="justify" style:justify-single-word="false" fo:text-indent="0.5in" style:auto-text-indent="false" loext:word-spacing-minimum="75%" loext:word-spacing-maximum="133%"/>
    </style:style>
    <style:style style:name="P252" style:family="paragraph" style:parent-style-name="Standard">
      <style:paragraph-properties fo:margin-top="0in" fo:margin-bottom="0.028in" style:contextual-spacing="false" fo:line-height="100%" fo:text-align="justify" style:justify-single-word="false" loext:word-spacing-minimum="75%" loext:word-spacing-maximum="133%"/>
    </style:style>
    <style:style style:name="P253" style:family="paragraph" style:parent-style-name="Standard">
      <style:paragraph-properties fo:margin-top="0in" fo:margin-bottom="0.0835in" style:contextual-spacing="false" fo:line-height="100%" fo:text-align="justify" style:justify-single-word="false" loext:word-spacing-minimum="75%" loext:word-spacing-maximum="133%"/>
    </style:style>
    <style:style style:name="P254" style:family="paragraph" style:parent-style-name="Standard">
      <style:paragraph-properties fo:margin-right="0.1299in" fo:margin-top="0in" fo:margin-bottom="0in" style:contextual-spacing="false" fo:line-height="100%" fo:text-align="justify" style:justify-single-word="false" fo:orphans="2" fo:widows="2" loext:word-spacing-minimum="75%" loext:word-spacing-maximum="133%"/>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255" style:family="paragraph" style:parent-style-name="Standard">
      <style:paragraph-properties fo:margin-top="0in" fo:margin-bottom="0in" style:contextual-spacing="false" fo:line-height="100%" fo:text-align="center" style:justify-single-word="false" fo:orphans="2" fo:widows="2">
        <style:tab-stops>
          <style:tab-stop style:position="0.1874in"/>
        </style:tab-stops>
      </style:paragraph-properties>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256" style:family="paragraph" style:parent-style-name="Standard">
      <style:paragraph-properties fo:margin-top="0.028in" fo:margin-bottom="0.028in" style:contextual-spacing="false" fo:line-height="100%" fo:text-align="justify" style:justify-single-word="false" fo:orphans="2" fo:widows="2" loext:word-spacing-minimum="75%" loext:word-spacing-maximum="133%"/>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257" style:family="paragraph" style:parent-style-name="Standard">
      <loext:graphic-properties draw:fill="solid" draw:fill-color="#ffffff"/>
      <style:paragraph-properties fo:margin-top="0.0835in" fo:margin-bottom="0in" style:contextual-spacing="false" fo:line-height="115%" fo:text-align="justify" style:justify-single-word="false" fo:background-color="#ffffff" loext:word-spacing-minimum="75%" loext:word-spacing-maximum="133%"/>
    </style:style>
    <style:style style:name="P258" style:family="paragraph" style:parent-style-name="Standard">
      <loext:graphic-properties draw:fill="solid" draw:fill-color="#ffffff"/>
      <style:paragraph-properties fo:margin-top="0in" fo:margin-bottom="0in" style:contextual-spacing="false" fo:line-height="100%" fo:text-align="justify" style:justify-single-word="false" fo:background-color="#ffffff" loext:word-spacing-minimum="75%" loext:word-spacing-maximum="133%"/>
    </style:style>
    <style:style style:name="P259" style:family="paragraph" style:parent-style-name="Standard">
      <loext:graphic-properties draw:fill="solid" draw:fill-color="#ffffff"/>
      <style:paragraph-properties fo:margin-top="0in" fo:margin-bottom="0in" style:contextual-spacing="false" fo:line-height="100%" fo:text-align="center" style:justify-single-word="false" fo:background-color="#ffffff"/>
    </style:style>
    <style:style style:name="P260" style:family="paragraph" style:parent-style-name="Standard">
      <loext:graphic-properties draw:fill="solid" draw:fill-color="#ffffff"/>
      <style:paragraph-properties fo:margin-top="0in" fo:margin-bottom="0in" style:contextual-spacing="false" fo:line-height="115%" fo:text-align="center" style:justify-single-word="false" fo:background-color="#ffffff"/>
    </style:style>
    <style:style style:name="P261" style:family="paragraph" style:parent-style-name="Standard">
      <loext:graphic-properties draw:fill="solid" draw:fill-color="#ffffff"/>
      <style:paragraph-properties fo:margin-top="0in" fo:margin-bottom="0in" style:contextual-spacing="false" fo:line-height="100%" fo:background-color="#ffffff"/>
      <style:text-properties fo:color="#000000" loext:opacity="100%" style:font-name="Cardo" fo:font-weight="bold" style:letter-kerning="false" style:font-name-asian="Calibri3" style:font-weight-asian="bold" style:font-name-complex="Cardo1" style:language-complex="ar" style:country-complex="SA" style:font-weight-complex="bold"/>
    </style:style>
    <style:style style:name="P262" style:family="paragraph" style:parent-style-name="Standard">
      <style:paragraph-properties fo:margin-top="0.0417in" fo:margin-bottom="0.0417in" style:contextual-spacing="false" fo:line-height="100%" fo:text-align="justify" style:justify-single-word="false" fo:text-indent="0.5in" style:auto-text-indent="false" loext:word-spacing-minimum="75%" loext:word-spacing-maximum="133%"/>
    </style:style>
    <style:style style:name="P263" style:family="paragraph" style:parent-style-name="Standard">
      <style:paragraph-properties fo:margin-right="-0.1252in" fo:margin-top="0in" fo:margin-bottom="0in" style:contextual-spacing="false" style:line-height-at-least="0.0146in" fo:text-align="center" style:justify-single-word="false" fo:orphans="2" fo:widows="2"/>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264" style:family="paragraph" style:parent-style-name="Standard">
      <style:paragraph-properties fo:margin-top="0.0417in" fo:margin-bottom="0.0417in" style:contextual-spacing="false" fo:line-height="100%" fo:text-align="justify" style:justify-single-word="false" loext:word-spacing-minimum="75%" loext:word-spacing-maximum="133%"/>
    </style:style>
    <style:style style:name="P265" style:family="paragraph" style:parent-style-name="Standard">
      <style:paragraph-properties fo:margin-right="0.1252in" fo:margin-top="0in" fo:margin-bottom="0in" style:contextual-spacing="false" fo:line-height="100%" fo:text-align="justify" style:justify-single-word="false" fo:orphans="2" fo:widows="2" loext:word-spacing-minimum="75%" loext:word-spacing-maximum="133%">
        <style:tab-stops>
          <style:tab-stop style:position="0.1874in"/>
        </style:tab-stops>
      </style:paragraph-properties>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266" style:family="paragraph" style:parent-style-name="Standard">
      <loext:graphic-properties draw:fill="solid" draw:fill-color="#ffffff"/>
      <style:paragraph-properties fo:margin-top="0.028in" fo:margin-bottom="0.0835in" style:contextual-spacing="false" fo:line-height="100%" fo:text-align="justify" style:justify-single-word="false" fo:background-color="#ffffff" loext:word-spacing-minimum="75%" loext:word-spacing-maximum="133%"/>
    </style:style>
    <style:style style:name="P267" style:family="paragraph" style:parent-style-name="Standard">
      <style:paragraph-properties fo:margin-top="0in" fo:margin-bottom="0in" style:contextual-spacing="false" fo:line-height="100%" fo:text-align="justify" style:justify-single-word="false" loext:word-spacing-minimum="75%" loext:word-spacing-maximum="133%"/>
      <style:text-properties fo:color="#000000" loext:opacity="100%" style:font-name="Cardo" fo:font-size="10pt" style:letter-kerning="false" style:font-name-asian="Calibri3" style:font-size-asian="10pt" style:font-name-complex="Cardo1" style:font-size-complex="10pt" style:language-complex="ar" style:country-complex="SA"/>
    </style:style>
    <style:style style:name="P268" style:family="paragraph" style:parent-style-name="Standard">
      <style:paragraph-properties fo:margin-top="0in" fo:margin-bottom="0.1665in" style:contextual-spacing="false" fo:line-height="100%" fo:text-align="justify" style:justify-single-word="false" loext:word-spacing-minimum="75%" loext:word-spacing-maximum="133%"/>
    </style:style>
    <style:style style:name="P269" style:family="paragraph" style:parent-style-name="Standard">
      <style:paragraph-properties fo:margin-top="0in" fo:margin-bottom="0in" style:contextual-spacing="false" fo:line-height="100%" fo:break-before="page"/>
      <style:text-properties style:font-name="Times New Roman" fo:font-size="16pt" fo:font-style="italic" style:letter-kerning="false" style:font-name-asian="Calibri3" style:font-size-asian="16pt" style:font-style-asian="italic" style:font-name-complex="Times New Roman1" style:font-size-complex="16pt" style:language-complex="ar" style:country-complex="SA" style:font-style-complex="italic"/>
    </style:style>
    <style:style style:name="P270" style:family="paragraph" style:parent-style-name="Standard">
      <style:paragraph-properties fo:margin-top="0in" fo:margin-bottom="0.0417in" style:contextual-spacing="false" fo:line-height="115%" fo:text-align="justify" style:justify-single-word="false" loext:word-spacing-minimum="75%" loext:word-spacing-maximum="133%"/>
    </style:style>
    <style:style style:name="P271" style:family="paragraph" style:parent-style-name="Standard">
      <style:paragraph-properties fo:margin-top="0in" fo:margin-bottom="0in" style:contextual-spacing="false" fo:line-height="115%" fo:text-align="center" style:justify-single-word="false" fo:orphans="2" fo:widows="2"/>
      <style:text-properties fo:color="#000000" loext:opacity="100%" style:font-name="Times New Roman" fo:font-size="3pt" fo:language="en" fo:country="US" fo:font-weight="bold" style:letter-kerning="false" style:font-name-asian="Calibri3" style:font-size-asian="3pt" style:language-asian="en" style:country-asian="US" style:font-weight-asian="bold" style:font-name-complex="Times New Roman1" style:font-size-complex="3pt" style:language-complex="ar" style:country-complex="SA" style:font-weight-complex="bold"/>
    </style:style>
    <style:style style:name="P272" style:family="paragraph" style:parent-style-name="Standard">
      <style:paragraph-properties fo:margin-top="0.0835in" fo:margin-bottom="0.111in" style:contextual-spacing="false" fo:line-height="100%" fo:text-align="justify" style:justify-single-word="false" loext:word-spacing-minimum="75%" loext:word-spacing-maximum="133%"/>
    </style:style>
    <style:style style:name="P273" style:family="paragraph" style:parent-style-name="Standard">
      <style:paragraph-properties fo:margin-top="0in" fo:margin-bottom="0.4165in" style:contextual-spacing="false" fo:line-height="100%" fo:text-align="justify" style:justify-single-word="false" loext:word-spacing-minimum="75%" loext:word-spacing-maximum="133%"/>
    </style:style>
    <style:style style:name="P274" style:family="paragraph" style:parent-style-name="Standard">
      <style:paragraph-properties fo:margin-top="0.0835in" fo:margin-bottom="0.4165in" style:contextual-spacing="false" fo:line-height="100%" fo:text-align="justify" style:justify-single-word="false" loext:word-spacing-minimum="75%" loext:word-spacing-maximum="133%"/>
      <style:text-properties fo:color="#000000" loext:opacity="100%" style:font-name="Cardo" style:text-underline-style="solid" style:text-underline-width="auto" style:text-underline-color="font-color" fo:font-weight="bold" style:letter-kerning="false" style:font-name-asian="Calibri3" style:font-weight-asian="bold" style:font-name-complex="Cardo1" style:language-complex="ar" style:country-complex="SA" style:font-weight-complex="bold"/>
    </style:style>
    <style:style style:name="P275" style:family="paragraph" style:parent-style-name="Standard">
      <style:paragraph-properties fo:margin-top="0.0835in" fo:margin-bottom="0in" style:contextual-spacing="false" fo:line-height="100%" fo:text-align="center" style:justify-single-word="false" fo:orphans="2" fo:widows="2"/>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276" style:family="paragraph" style:parent-style-name="Standard">
      <style:paragraph-properties fo:margin-top="0.028in" fo:margin-bottom="0in" style:contextual-spacing="false" fo:line-height="115%" fo:text-align="center" style:justify-single-word="false" fo:orphans="2" fo:widows="2"/>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277" style:family="paragraph" style:parent-style-name="Standard">
      <loext:graphic-properties draw:fill="solid" draw:fill-color="#ffffff"/>
      <style:paragraph-properties fo:margin-top="0in" fo:margin-bottom="0in" style:contextual-spacing="false" fo:line-height="100%" fo:text-align="justify" style:justify-single-word="false" fo:orphans="2" fo:widows="2" fo:background-color="#ffffff" loext:word-spacing-minimum="75%" loext:word-spacing-maximum="133%"/>
      <style:text-properties style:font-name="Calibri" fo:font-size="11pt" fo:language="en" fo:country="US" style:letter-kerning="false" style:font-name-asian="Calibri3" style:font-size-asian="11pt" style:language-asian="en" style:country-asian="US" style:font-name-complex="Arial" style:font-size-complex="11pt" style:language-complex="ar" style:country-complex="SA"/>
    </style:style>
    <style:style style:name="P278" style:family="paragraph" style:parent-style-name="Standard">
      <style:paragraph-properties fo:margin-top="0.0835in" fo:margin-bottom="0in" style:contextual-spacing="false" fo:line-height="115%" fo:text-align="justify" style:justify-single-word="false" loext:word-spacing-minimum="75%" loext:word-spacing-maximum="133%"/>
    </style:style>
    <style:style style:name="P279" style:family="paragraph" style:parent-style-name="Standard">
      <style:paragraph-properties fo:margin-top="0.028in" fo:margin-bottom="0.028in" style:contextual-spacing="false" fo:text-align="justify" style:justify-single-word="false" loext:word-spacing-minimum="75%" loext:word-spacing-maximum="133%"/>
    </style:style>
    <style:style style:name="P280" style:family="paragraph" style:parent-style-name="Standard">
      <style:paragraph-properties fo:margin-top="0in" fo:margin-bottom="0in" style:contextual-spacing="false" fo:text-align="justify" style:justify-single-word="false" loext:word-spacing-minimum="75%" loext:word-spacing-maximum="133%"/>
      <style:text-properties fo:color="#000000" loext:opacity="100%" style:font-name="Cardo" fo:font-size="8pt" style:letter-kerning="false" fo:background-color="#fff2cc" style:font-name-asian="Calibri3" style:font-size-asian="8pt" style:font-name-complex="Cardo1" style:font-size-complex="8pt" style:language-complex="ar" style:country-complex="SA"/>
    </style:style>
    <style:style style:name="P281" style:family="paragraph" style:parent-style-name="Standard">
      <style:paragraph-properties fo:margin-top="0in" fo:margin-bottom="0.1665in" style:contextual-spacing="false" fo:text-align="justify" style:justify-single-word="false" loext:word-spacing-minimum="75%" loext:word-spacing-maximum="133%"/>
    </style:style>
    <style:style style:name="P282" style:family="paragraph" style:parent-style-name="Standard">
      <style:paragraph-properties fo:margin-top="0in" fo:margin-bottom="0.1665in" style:contextual-spacing="false" fo:line-height="115%" fo:text-align="justify" style:justify-single-word="false" loext:word-spacing-minimum="75%" loext:word-spacing-maximum="133%"/>
      <style:text-properties fo:color="#000000" loext:opacity="100%" style:font-name="Cardo" fo:font-size="10pt" style:letter-kerning="false" style:font-name-asian="Calibri3" style:font-size-asian="10pt" style:font-name-complex="Cardo1" style:font-size-complex="10pt" style:language-complex="ar" style:country-complex="SA"/>
    </style:style>
    <style:style style:name="P283" style:family="paragraph" style:parent-style-name="Standard">
      <style:paragraph-properties fo:margin-top="0.4165in" fo:margin-bottom="0in" style:contextual-spacing="false" fo:line-height="100%"/>
    </style:style>
    <style:style style:name="P284" style:family="paragraph" style:parent-style-name="Standard">
      <style:paragraph-properties fo:margin-top="0.4165in" fo:margin-bottom="0in" style:contextual-spacing="false" fo:line-height="100%"/>
      <style:text-properties fo:color="#000000" loext:opacity="100%" style:font-name="Mongolian Baiti" fo:font-size="10pt" fo:font-weight="bold" style:letter-kerning="false" style:font-name-asian="Calibri3" style:font-size-asian="10pt" style:font-weight-asian="bold" style:font-name-complex="Mongolian Baiti1" style:font-size-complex="10pt" style:language-complex="ar" style:country-complex="SA" style:font-weight-complex="bold"/>
    </style:style>
    <style:style style:name="P285" style:family="paragraph" style:parent-style-name="Standard">
      <style:paragraph-properties fo:margin-top="0in" fo:margin-bottom="0.0835in" style:contextual-spacing="false" fo:line-height="100%" fo:break-before="page"/>
    </style:style>
    <style:style style:name="P286" style:family="paragraph" style:parent-style-name="Standard">
      <style:paragraph-properties fo:margin-top="0in" fo:margin-bottom="0in" style:contextual-spacing="false" fo:line-height="100%" fo:text-align="justify" style:justify-single-word="false" loext:word-spacing-minimum="75%" loext:word-spacing-maximum="133%"/>
      <style:text-properties fo:color="#000000" loext:opacity="100%" style:font-name="Cardo" fo:font-size="4pt" fo:font-weight="bold" style:letter-kerning="false" style:font-name-asian="Calibri3" style:font-size-asian="4pt" style:font-weight-asian="bold" style:font-name-complex="Cardo1" style:font-size-complex="4pt" style:language-complex="ar" style:country-complex="SA" style:font-weight-complex="bold"/>
    </style:style>
    <style:style style:name="P287" style:family="paragraph" style:parent-style-name="Standard">
      <style:paragraph-properties fo:margin-top="0.0835in" fo:margin-bottom="0in" style:contextual-spacing="false" fo:text-align="justify" style:justify-single-word="false" loext:word-spacing-minimum="75%" loext:word-spacing-maximum="133%"/>
      <style:text-properties fo:color="#000000" loext:opacity="100%" fo:font-size="10pt" fo:font-weight="bold" style:letter-kerning="false" style:font-name-asian="Calibri3" style:font-size-asian="10pt" style:font-weight-asian="bold" style:font-name-complex="Calibri3" style:font-size-complex="10pt" style:language-complex="ar" style:country-complex="SA" style:font-weight-complex="bold"/>
    </style:style>
    <style:style style:name="P288" style:family="paragraph" style:parent-style-name="Standard">
      <style:paragraph-properties fo:margin-top="0.0835in" fo:margin-bottom="0in" style:contextual-spacing="false" fo:text-align="justify" style:justify-single-word="false" loext:word-spacing-minimum="75%" loext:word-spacing-maximum="133%"/>
    </style:style>
    <style:style style:name="P289" style:family="paragraph" style:parent-style-name="Standard">
      <style:paragraph-properties fo:margin-top="0in" fo:margin-bottom="0in" style:contextual-spacing="false" fo:line-height="115%" fo:text-align="center" style:justify-single-word="false" fo:break-before="page"/>
    </style:style>
    <style:style style:name="P290" style:family="paragraph" style:parent-style-name="Standard">
      <style:paragraph-properties fo:margin-top="0.1665in" fo:margin-bottom="0in" style:contextual-spacing="false" fo:line-height="115%" fo:text-align="justify" style:justify-single-word="false" loext:word-spacing-minimum="75%" loext:word-spacing-maximum="133%"/>
    </style:style>
    <style:style style:name="P291" style:family="paragraph" style:parent-style-name="Standard">
      <style:paragraph-properties fo:margin-top="0in" fo:margin-bottom="0.0835in" style:contextual-spacing="false" fo:line-height="115%" fo:text-align="justify" style:justify-single-word="false" loext:word-spacing-minimum="75%" loext:word-spacing-maximum="133%"/>
    </style:style>
    <style:style style:name="P292" style:family="paragraph" style:parent-style-name="Standard">
      <style:paragraph-properties fo:margin-top="0in" fo:margin-bottom="0in" style:contextual-spacing="false" fo:line-height="115%" fo:text-align="justify" style:justify-single-word="false" loext:word-spacing-minimum="75%" loext:word-spacing-maximum="133%"/>
    </style:style>
    <style:style style:name="P293" style:family="paragraph" style:parent-style-name="Standard">
      <loext:graphic-properties draw:fill="solid" draw:fill-color="#ffffff"/>
      <style:paragraph-properties fo:margin-top="0in" fo:margin-bottom="0.0835in" style:contextual-spacing="false" fo:line-height="115%" fo:text-align="justify" style:justify-single-word="false" fo:background-color="#ffffff" loext:word-spacing-minimum="75%" loext:word-spacing-maximum="133%"/>
    </style:style>
    <style:style style:name="P294" style:family="paragraph" style:parent-style-name="Standard">
      <loext:graphic-properties draw:fill="solid" draw:fill-color="#ffffff"/>
      <style:paragraph-properties fo:margin-top="0in" fo:margin-bottom="0in" style:contextual-spacing="false" fo:line-height="115%" fo:text-align="justify" style:justify-single-word="false" fo:background-color="#ffffff" loext:word-spacing-minimum="75%" loext:word-spacing-maximum="133%"/>
    </style:style>
    <style:style style:name="P295" style:family="paragraph" style:parent-style-name="Standard">
      <style:paragraph-properties fo:margin-top="0.0835in" fo:margin-bottom="0in" style:contextual-spacing="false" fo:line-height="100%">
        <style:tab-stops>
          <style:tab-stop style:position="4.0575in"/>
        </style:tab-stops>
      </style:paragraph-properties>
    </style:style>
    <style:style style:name="P296" style:family="paragraph" style:parent-style-name="Standard">
      <style:paragraph-properties fo:margin-top="0.0835in" fo:margin-bottom="0in" style:contextual-spacing="false" fo:line-height="100%" fo:text-align="center" style:justify-single-word="false"/>
      <style:text-properties fo:color="#000000" loext:opacity="100%" style:font-name="Cardo" style:letter-kerning="false" style:font-name-asian="Calibri3" style:font-name-complex="Cardo1" style:language-complex="ar" style:country-complex="SA"/>
    </style:style>
    <style:style style:name="P297" style:family="paragraph" style:parent-style-name="Standard">
      <style:paragraph-properties fo:margin-top="0in" fo:margin-bottom="0in" style:contextual-spacing="false" fo:text-align="justify" style:justify-single-word="false" loext:word-spacing-minimum="75%" loext:word-spacing-maximum="133%"/>
      <style:text-properties fo:color="#000000" loext:opacity="100%" style:font-name="Cardo" fo:font-size="8pt" fo:font-weight="bold" style:font-name-asian="Calibri3" style:font-size-asian="8pt" style:font-weight-asian="bold" style:font-name-complex="Cardo1" style:font-size-complex="8pt" style:font-weight-complex="bold">
        <loext:char-complex-color loext:theme-type="dark1" loext:color-type="theme"/>
      </style:text-properties>
    </style:style>
    <style:style style:name="P298" style:family="paragraph" style:parent-style-name="Standard">
      <style:paragraph-properties fo:margin-top="0in" fo:margin-bottom="0in" style:contextual-spacing="false" fo:line-height="100%" fo:text-align="center" style:justify-single-word="false"/>
      <style:text-properties style:font-name="Times New Roman" fo:font-size="9pt" fo:language="en" fo:country="AU" fo:font-weight="bold" style:letter-kerning="false" style:font-name-asian="Arial Unicode MS" style:font-size-asian="9pt" style:font-weight-asian="bold" style:font-name-complex="Times New Roman1" style:font-size-complex="9pt" style:language-complex="ar" style:country-complex="SA" style:font-weight-complex="bold"/>
    </style:style>
    <style:style style:name="P299" style:family="paragraph" style:parent-style-name="Standard">
      <style:paragraph-properties fo:margin-top="0in" fo:margin-bottom="0in" style:contextual-spacing="false" fo:line-height="100%" fo:text-align="center" style:justify-single-word="false"/>
      <style:text-properties style:font-name="Times New Roman" fo:font-size="9pt" fo:language="en" fo:country="AU" fo:font-weight="bold" style:letter-kerning="false" style:font-name-asian="Calibri3" style:font-size-asian="9pt" style:font-weight-asian="bold" style:font-name-complex="Times New Roman1" style:font-size-complex="9pt" style:language-complex="ar" style:country-complex="SA" style:font-weight-complex="bold"/>
    </style:style>
    <style:style style:name="P300" style:family="paragraph" style:parent-style-name="Standard">
      <style:paragraph-properties fo:margin-top="0in" fo:margin-bottom="0in" style:contextual-spacing="false" fo:line-height="100%" fo:text-align="center" style:justify-single-word="false" fo:orphans="0" fo:widows="0"/>
    </style:style>
    <style:style style:name="P301" style:family="paragraph" style:parent-style-name="Standard">
      <style:paragraph-properties fo:margin-top="0in" fo:margin-bottom="0in" style:contextual-spacing="false" fo:line-height="112%" fo:text-align="center" style:justify-single-word="false" fo:orphans="0" fo:widows="0"/>
      <style:text-properties style:font-name="Calibri2" fo:font-size="11pt" fo:language="en" fo:country="US" style:letter-kerning="true" style:font-name-asian="Calibri3" style:font-size-asian="11pt" style:language-asian="en" style:country-asian="US" style:font-name-complex="Arial" style:font-size-complex="11pt" style:language-complex="he" style:country-complex="IL"/>
    </style:style>
    <style:style style:name="P302" style:family="paragraph" style:parent-style-name="Standard">
      <style:paragraph-properties fo:margin-top="0.0835in" fo:margin-bottom="0in" style:contextual-spacing="false" fo:line-height="112%" fo:text-align="center" style:justify-single-word="false" fo:orphans="0" fo:widows="0"/>
    </style:style>
    <style:style style:name="P303" style:family="paragraph" style:parent-style-name="Standard">
      <style:paragraph-properties fo:margin-top="0in" fo:margin-bottom="0in" style:contextual-spacing="false" fo:line-height="112%" fo:text-align="justify" style:justify-single-word="false" fo:orphans="0" fo:widows="0" loext:word-spacing-minimum="75%" loext:word-spacing-maximum="133%"/>
    </style:style>
    <style:style style:name="P304" style:family="paragraph" style:parent-style-name="Standard">
      <style:paragraph-properties fo:margin-top="0in" fo:margin-bottom="0in" style:contextual-spacing="false" fo:line-height="112%" fo:text-align="justify" style:justify-single-word="false" fo:orphans="0" fo:widows="0" loext:word-spacing-minimum="75%" loext:word-spacing-maximum="133%"/>
      <style:text-properties officeooo:paragraph-rsid="00237081"/>
    </style:style>
    <style:style style:name="P305" style:family="paragraph" style:parent-style-name="Standard" style:list-style-name="WWNum7">
      <style:paragraph-properties fo:margin-top="0in" fo:margin-bottom="0in" style:contextual-spacing="true" fo:line-height="112%" fo:text-align="justify" style:justify-single-word="false" fo:orphans="0" fo:widows="0" loext:word-spacing-minimum="75%" loext:word-spacing-maximum="133%"/>
    </style:style>
    <style:style style:name="P306" style:family="paragraph" style:parent-style-name="Standard" style:list-style-name="WWNum5">
      <style:paragraph-properties fo:margin-top="0in" fo:margin-bottom="0in" style:contextual-spacing="true" fo:line-height="112%" fo:text-align="justify" style:justify-single-word="false" fo:orphans="0" fo:widows="0" loext:word-spacing-minimum="75%" loext:word-spacing-maximum="133%"/>
    </style:style>
    <style:style style:name="P307" style:family="paragraph" style:parent-style-name="Standard" style:list-style-name="WWNum6">
      <style:paragraph-properties fo:margin-top="0in" fo:margin-bottom="0in" style:contextual-spacing="true" fo:line-height="112%" fo:text-align="justify" style:justify-single-word="false" fo:orphans="0" fo:widows="0" loext:word-spacing-minimum="75%" loext:word-spacing-maximum="133%"/>
    </style:style>
    <style:style style:name="P308" style:family="paragraph" style:parent-style-name="Standard">
      <style:paragraph-properties fo:margin-top="0in" fo:margin-bottom="0in" style:contextual-spacing="false" fo:line-height="112%" fo:text-align="justify" style:justify-single-word="false" fo:orphans="0" fo:widows="0" fo:text-indent="0.25in" style:auto-text-indent="false" loext:word-spacing-minimum="75%" loext:word-spacing-maximum="133%"/>
    </style:style>
    <style:style style:name="P309" style:family="paragraph" style:parent-style-name="Standard">
      <style:paragraph-properties fo:margin-left="0in" fo:margin-top="0in" fo:margin-bottom="0in" style:contextual-spacing="false" fo:line-height="112%" fo:text-align="justify" style:justify-single-word="false" fo:orphans="0" fo:widows="0" fo:text-indent="0in" style:auto-text-indent="false" loext:word-spacing-minimum="75%" loext:word-spacing-maximum="133%"/>
    </style:style>
    <style:style style:name="P310" style:family="paragraph" style:parent-style-name="Standard">
      <style:paragraph-properties fo:margin-left="0in" fo:margin-top="0in" fo:margin-bottom="0in" style:contextual-spacing="false" fo:line-height="112%" fo:text-align="justify" style:justify-single-word="false" fo:orphans="0" fo:widows="0" fo:text-indent="0in" style:auto-text-indent="false"/>
      <style:text-properties officeooo:paragraph-rsid="004188e3"/>
    </style:style>
    <style:style style:name="P311" style:family="paragraph" style:parent-style-name="Standard">
      <style:paragraph-properties fo:margin-left="0in" fo:margin-top="0in" fo:margin-bottom="0in" style:contextual-spacing="false" fo:line-height="112%" fo:text-align="center" style:justify-single-word="false" fo:orphans="0" fo:widows="0" fo:text-indent="0in" style:auto-text-indent="false"/>
    </style:style>
    <style:style style:name="P312" style:family="paragraph" style:parent-style-name="Standard">
      <style:paragraph-properties fo:margin-top="0in" fo:margin-bottom="0in" style:contextual-spacing="false" fo:line-height="112%" fo:text-align="justify" style:justify-single-word="false" fo:orphans="0" fo:widows="0" fo:text-indent="0.5in" style:auto-text-indent="false" loext:word-spacing-minimum="75%" loext:word-spacing-maximum="133%"/>
      <style:text-properties style:font-name="Calibri2" fo:font-weight="bold" style:letter-kerning="false" style:font-name-asian="Calibri3" style:font-weight-asian="bold" style:font-name-complex="Times New Roman1" style:font-weight-complex="bold"/>
    </style:style>
    <style:style style:name="P313" style:family="paragraph" style:parent-style-name="Standard">
      <style:paragraph-properties fo:margin-top="0in" fo:margin-bottom="0in" style:contextual-spacing="false" fo:line-height="115%" fo:text-align="justify" style:justify-single-word="false" fo:orphans="0" fo:widows="0" loext:word-spacing-minimum="75%" loext:word-spacing-maximum="133%"/>
    </style:style>
    <style:style style:name="P314" style:family="paragraph" style:parent-style-name="Standard">
      <style:text-properties style:font-name="Arial Narrow" fo:font-size="7pt" fo:language="en" fo:country="US" style:letter-kerning="false" style:font-name-asian="Calibri3" style:font-size-asian="7pt" style:font-name-complex="Times New Roman1" style:font-size-complex="7pt" style:language-complex="en" style:country-complex="US"/>
    </style:style>
    <style:style style:name="T1" style:family="text">
      <style:text-properties fo:color="#000000" loext:opacity="100%" style:font-name="Cardo" fo:language="en" fo:country="US" fo:font-weight="bold" style:font-name-asian="Calibri3" style:font-weight-asian="bold" style:font-name-complex="Cardo1" style:font-weight-complex="bold">
        <loext:char-complex-color loext:theme-type="dark1" loext:color-type="theme"/>
      </style:text-properties>
    </style:style>
    <style:style style:name="T2" style:family="text">
      <style:text-properties fo:color="#000000" loext:opacity="100%" style:font-name="Copperplate Gothic Bold" fo:font-size="16pt" fo:language="en" fo:country="US" style:text-underline-style="solid" style:text-underline-width="auto" style:text-underline-color="font-color" fo:font-weight="bold" fo:background-color="#d9d9d9" loext:char-shading-value="0" style:font-name-asian="Calibri3" style:font-size-asian="16pt" style:font-weight-asian="bold" style:font-name-complex="Cardo1" style:font-size-complex="16pt" style:font-weight-complex="bold">
        <loext:char-complex-color loext:theme-type="dark1" loext:color-type="theme"/>
      </style:text-properties>
    </style:style>
    <style:style style:name="T3" style:family="text">
      <style:text-properties fo:color="#000000" loext:opacity="100%" style:font-name="Cardo" fo:font-size="16pt" fo:language="en" fo:country="US" style:text-underline-style="solid" style:text-underline-width="auto" style:text-underline-color="font-color" fo:background-color="#d9d9d9" loext:char-shading-value="0" style:font-name-asian="Calibri3" style:font-size-asian="16pt" style:font-name-complex="Cardo1" style:font-size-complex="16pt">
        <loext:char-complex-color loext:theme-type="dark1" loext:color-type="theme"/>
      </style:text-properties>
    </style:style>
    <style:style style:name="T4" style:family="text">
      <style:text-properties fo:color="#000000" loext:opacity="100%" style:font-name="Cardo" fo:font-size="12pt" fo:language="en" fo:country="US" style:text-underline-style="solid" style:text-underline-width="auto" style:text-underline-color="font-color" fo:background-color="#d9d9d9" loext:char-shading-value="0" style:font-name-asian="Calibri3" style:font-size-asian="12pt" style:font-name-complex="Cardo1" style:font-size-complex="12pt">
        <loext:char-complex-color loext:theme-type="dark1" loext:color-type="theme"/>
      </style:text-properties>
    </style:style>
    <style:style style:name="T5" style:family="text">
      <style:text-properties fo:color="#000000" loext:opacity="100%" style:font-name="Cardo" fo:font-size="12pt" fo:language="en" fo:country="US" style:text-underline-style="solid" style:text-underline-width="auto" style:text-underline-color="font-color" fo:font-weight="bold" fo:background-color="#d9d9d9" loext:char-shading-value="0" style:font-name-asian="Calibri3" style:font-size-asian="12pt" style:font-weight-asian="bold" style:font-name-complex="Cardo1" style:font-size-complex="12pt" style:font-weight-complex="bold">
        <loext:char-complex-color loext:theme-type="dark1" loext:color-type="theme"/>
      </style:text-properties>
    </style:style>
    <style:style style:name="T6" style:family="text">
      <style:text-properties fo:color="#000000" loext:opacity="100%" style:font-name="Cardo" fo:font-size="12pt" fo:language="en" fo:country="US" style:font-name-asian="Calibri3" style:font-size-asian="12pt" style:font-name-complex="Cardo1" style:font-size-complex="12pt">
        <loext:char-complex-color loext:theme-type="dark1" loext:color-type="theme"/>
      </style:text-properties>
    </style:style>
    <style:style style:name="T7" style:family="text">
      <style:text-properties fo:color="#000000" loext:opacity="100%" style:font-name="Cardo" fo:font-size="12pt" fo:language="en" fo:country="US" fo:font-weight="bold" style:font-name-asian="Calibri3" style:font-size-asian="12pt" style:font-weight-asian="bold" style:font-name-complex="Cardo1" style:font-size-complex="12pt" style:font-weight-complex="bold">
        <loext:char-complex-color loext:theme-type="dark1" loext:color-type="theme"/>
      </style:text-properties>
    </style:style>
    <style:style style:name="T8" style:family="text">
      <style:text-properties fo:color="#000000" loext:opacity="100%" style:font-name="Cardo" fo:font-size="9pt" fo:language="en" fo:country="US" style:text-underline-style="solid" style:text-underline-width="auto" style:text-underline-color="font-color" fo:background-color="#d9d9d9" loext:char-shading-value="0" style:font-name-asian="Calibri3" style:font-size-asian="9pt" style:font-name-complex="Cardo1" style:font-size-complex="9pt">
        <loext:char-complex-color loext:theme-type="dark1" loext:color-type="theme"/>
      </style:text-properties>
    </style:style>
    <style:style style:name="T9" style:family="text">
      <style:text-properties fo:color="#000000" loext:opacity="100%" style:font-name="Cardo" fo:font-size="10pt" fo:language="en" fo:country="US" style:text-underline-style="solid" style:text-underline-width="auto" style:text-underline-color="font-color" fo:background-color="#d9d9d9" loext:char-shading-value="0" style:font-name-asian="Calibri3" style:font-size-asian="10pt" style:font-name-complex="Cardo1" style:font-size-complex="10pt">
        <loext:char-complex-color loext:theme-type="dark1" loext:color-type="theme"/>
      </style:text-properties>
    </style:style>
    <style:style style:name="T10" style:family="text">
      <style:text-properties fo:color="#000000" loext:opacity="100%" style:font-name="Cardo" fo:font-size="10pt" fo:language="en" fo:country="US" fo:background-color="#d9d9d9" loext:char-shading-value="0" style:font-name-asian="Calibri3" style:font-size-asian="10pt" style:font-name-complex="Cardo1" style:font-size-complex="10pt">
        <loext:char-complex-color loext:theme-type="dark1" loext:color-type="theme"/>
      </style:text-properties>
    </style:style>
    <style:style style:name="T11" style:family="text">
      <style:text-properties fo:color="#000000" loext:opacity="100%" style:font-name="Cardo" fo:font-size="10pt" fo:language="en" fo:country="US" style:font-name-asian="Calibri3" style:font-size-asian="10pt" style:font-name-complex="Cardo1" style:font-size-complex="10pt">
        <loext:char-complex-color loext:theme-type="dark1" loext:color-type="theme"/>
      </style:text-properties>
    </style:style>
    <style:style style:name="T12" style:family="text">
      <style:text-properties fo:color="#000000" loext:opacity="100%" style:font-name="Cardo" style:rfc-language-tag="x-none" fo:font-weight="bold" style:font-weight-asian="bold" style:font-name-complex="Cardo1" style:font-weight-complex="bold">
        <loext:char-complex-color loext:theme-type="dark1" loext:color-type="theme"/>
      </style:text-properties>
    </style:style>
    <style:style style:name="T13" style:family="text">
      <style:text-properties fo:color="#000000" loext:opacity="100%" style:font-name="Cardo" fo:font-weight="bold" style:font-weight-asian="bold" style:font-name-complex="Cardo1" style:font-weight-complex="bold">
        <loext:char-complex-color loext:theme-type="dark1" loext:color-type="theme"/>
      </style:text-properties>
    </style:style>
    <style:style style:name="T14" style:family="text">
      <style:text-properties fo:color="#000000" loext:opacity="100%" style:font-name="Cardo" fo:font-weight="bold" style:font-name-asian="Calibri3" style:font-weight-asian="bold" style:font-name-complex="Cardo1">
        <loext:char-complex-color loext:theme-type="dark1" loext:color-type="theme"/>
      </style:text-properties>
    </style:style>
    <style:style style:name="T15" style:family="text">
      <style:text-properties fo:color="#000000" loext:opacity="100%" style:font-name="Mongolian Baiti" style:font-name-asian="Calibri3" style:font-name-complex="Hebrew Paleo Siloam" style:script-type="complex">
        <loext:char-complex-color loext:theme-type="dark1" loext:color-type="theme"/>
      </style:text-properties>
    </style:style>
    <style:style style:name="T16" style:family="text">
      <style:text-properties fo:color="#000000" loext:opacity="100%" style:font-name="Cardo" fo:font-weight="bold" style:font-name-asian="Calibri3" style:font-weight-asian="bold" style:font-name-complex="Cardo1" style:font-weight-complex="bold">
        <loext:char-complex-color loext:theme-type="dark1" loext:color-type="theme"/>
      </style:text-properties>
    </style:style>
    <style:style style:name="T17" style:family="text">
      <style:text-properties fo:color="#000000" loext:opacity="100%" style:font-name="Cardo" fo:font-weight="bold" style:font-weight-asian="bold" style:font-name-complex="Cardo1" style:font-weight-complex="bold"/>
    </style:style>
    <style:style style:name="T18" style:family="text">
      <style:text-properties fo:color="#000000" loext:opacity="100%" style:font-name="Cardo" fo:language="en" fo:country="US" fo:font-style="italic" fo:font-weight="bold" style:font-name-asian="Calibri3" style:font-style-asian="italic" style:font-weight-asian="bold" style:font-name-complex="Cardo1" style:font-style-complex="italic" style:font-weight-complex="bold">
        <loext:char-complex-color loext:theme-type="dark1" loext:color-type="theme"/>
      </style:text-properties>
    </style:style>
    <style:style style:name="T19" style:family="text">
      <style:text-properties fo:color="#000000" loext:opacity="100%" style:font-name="Cardo" style:font-name-asian="Calibri3" style:font-name-complex="Hebrew Paleo Siloam" style:script-type="complex">
        <loext:char-complex-color loext:theme-type="dark1" loext:color-type="theme"/>
      </style:text-properties>
    </style:style>
    <style:style style:name="T20" style:family="text">
      <style:text-properties fo:color="#000000" loext:opacity="100%" style:font-name="Cardo" style:font-name-asian="Calibri3" style:font-name-complex="Hebrew Paleo Siloam">
        <loext:char-complex-color loext:theme-type="dark1" loext:color-type="theme"/>
      </style:text-properties>
    </style:style>
    <style:style style:name="T21" style:family="text">
      <style:text-properties fo:color="#000000" loext:opacity="100%" style:font-name="Cardo" fo:font-weight="bold" style:letter-kerning="false" style:font-name-asian="Calibri3" style:font-weight-asian="bold" style:font-name-complex="Cardo1" style:language-complex="ar" style:country-complex="SA"/>
    </style:style>
    <style:style style:name="T22" style:family="text">
      <style:text-properties fo:color="#000000" loext:opacity="100%" style:font-name="Cardo" fo:font-weight="bold" style:letter-kerning="false" style:font-weight-asian="bold" style:font-name-complex="Cardo1" style:language-complex="ar" style:country-complex="SA"/>
    </style:style>
    <style:style style:name="T23" style:family="text">
      <style:text-properties fo:color="#000000" loext:opacity="100%" style:font-name="Cardo" fo:font-weight="bold" style:letter-kerning="false" style:font-weight-asian="bold" style:font-name-complex="Cardo1" style:font-weight-complex="bold"/>
    </style:style>
    <style:style style:name="T24" style:family="text">
      <style:text-properties fo:color="#000000" loext:opacity="100%" style:font-name="Mongolian Baiti" style:letter-kerning="false" style:font-name-complex="Hebrew Paleo Siloam" style:script-type="complex"/>
    </style:style>
    <style:style style:name="T25" style:family="text">
      <style:text-properties fo:color="#000000" loext:opacity="100%" style:font-name="Cardo" fo:font-weight="bold" style:letter-kerning="false" style:font-weight-asian="bold" style:font-name-complex="Cardo1" style:language-complex="ar" style:country-complex="SA" style:font-weight-complex="bold"/>
    </style:style>
    <style:style style:name="T26" style:family="text">
      <style:text-properties fo:color="#000000" loext:opacity="100%" fo:font-family="Cardo" fo:font-weight="bold" officeooo:rsid="0028ebb7" style:letter-kerning="false" style:font-weight-asian="bold" style:font-name-complex="Cardo1" style:language-complex="ar" style:country-complex="SA"/>
    </style:style>
    <style:style style:name="T27" style:family="text">
      <style:text-properties fo:color="#000000" loext:opacity="100%" style:font-name="Cardo" fo:font-size="6pt" style:letter-kerning="false" fo:background-color="#d9d9d9" loext:char-shading-value="0" style:font-size-asian="6pt" style:font-name-complex="Cardo1" style:font-size-complex="6pt" style:language-complex="ar" style:country-complex="SA" style:font-weight-complex="bold"/>
    </style:style>
    <style:style style:name="T28" style:family="text">
      <style:text-properties fo:color="#000000" loext:opacity="100%" style:font-name="Cardo" fo:font-size="8pt" style:letter-kerning="false" style:font-size-asian="8pt" style:font-name-complex="Cardo1" style:font-size-complex="8pt" style:language-complex="ar" style:country-complex="SA" style:font-weight-complex="bold"/>
    </style:style>
    <style:style style:name="T29" style:family="text">
      <style:text-properties fo:color="#000000" loext:opacity="100%" style:font-name="Cardo" fo:font-size="7pt" style:letter-kerning="false" style:font-size-asian="7pt" style:font-name-complex="Cardo1" style:font-size-complex="7pt" style:language-complex="ar" style:country-complex="SA" style:font-weight-complex="bold"/>
    </style:style>
    <style:style style:name="T30" style:family="text">
      <style:text-properties fo:color="#000000" loext:opacity="100%" style:font-name="Cardo" fo:font-size="8pt" fo:font-weight="bold" style:letter-kerning="false" style:font-size-asian="8pt" style:font-weight-asian="bold" style:font-name-complex="Cardo1" style:font-size-complex="8pt" style:language-complex="ar" style:country-complex="SA"/>
    </style:style>
    <style:style style:name="T31" style:family="text">
      <style:text-properties fo:color="#000000" loext:opacity="100%" style:font-name="Cardo" fo:font-size="6pt" officeooo:rsid="0011ad92" style:letter-kerning="false" fo:background-color="#d9d9d9" loext:char-shading-value="0" style:font-size-asian="6pt" style:font-name-complex="Cardo1" style:font-size-complex="6pt" style:language-complex="ar" style:country-complex="SA" style:font-weight-complex="bold"/>
    </style:style>
    <style:style style:name="T32" style:family="text">
      <style:text-properties fo:color="#000000" loext:opacity="100%" style:font-name="Cardo" fo:font-size="8pt" fo:font-weight="bold" officeooo:rsid="0011ad92" style:letter-kerning="false" style:font-size-asian="8pt" style:font-weight-asian="bold" style:font-name-complex="Cardo1" style:font-size-complex="8pt" style:language-complex="ar" style:country-complex="SA"/>
    </style:style>
    <style:style style:name="T33" style:family="text">
      <style:text-properties fo:color="#000000" loext:opacity="100%" style:font-name="Cardo" fo:font-size="7pt" fo:font-weight="bold" style:letter-kerning="false" style:font-size-asian="7pt" style:font-weight-asian="bold" style:font-name-complex="Cardo1" style:font-size-complex="7pt" style:language-complex="ar" style:country-complex="SA"/>
    </style:style>
    <style:style style:name="T34" style:family="text">
      <style:text-properties fo:color="#000000" loext:opacity="100%" style:font-name="Cardo" fo:font-weight="bold" style:letter-kerning="false" style:font-name-asian="Calibri3" style:font-weight-asian="bold" style:font-name-complex="Cardo1" style:language-complex="ar" style:country-complex="SA" style:font-weight-complex="bold"/>
    </style:style>
    <style:style style:name="T35" style:family="text">
      <style:text-properties fo:color="#000000" loext:opacity="100%" style:text-position="super 58%" style:font-name="Cardo" fo:font-weight="bold" style:letter-kerning="false" style:font-weight-asian="bold" style:font-name-complex="Cardo1" style:language-complex="ar" style:country-complex="SA" style:font-weight-complex="bold"/>
    </style:style>
    <style:style style:name="T36" style:family="text">
      <style:text-properties fo:color="#000000" loext:opacity="100%" style:font-name="Cardo" style:letter-kerning="false" style:font-name-complex="Cardo1" style:language-complex="ar" style:country-complex="SA"/>
    </style:style>
    <style:style style:name="T37" style:family="text">
      <style:text-properties fo:color="#000000" loext:opacity="100%" style:font-name="Cardo" style:font-name-asian="Calibri3" style:font-name-complex="Cardo1" style:font-weight-complex="bold"/>
    </style:style>
    <style:style style:name="T38" style:family="text">
      <style:text-properties style:font-name="Cardo" fo:font-size="14pt" style:font-size-asian="14pt" style:font-name-complex="Cardo1" style:font-size-complex="14pt"/>
    </style:style>
    <style:style style:name="T39" style:family="text">
      <style:text-properties fo:color="#000000" loext:opacity="100%" style:font-name="Cardo" fo:font-size="9pt" style:font-name-asian="Calibri3" style:font-size-asian="9pt" style:font-name-complex="Cardo1" style:font-size-complex="9pt"/>
    </style:style>
    <style:style style:name="T40" style:family="text">
      <style:text-properties fo:color="#000000" loext:opacity="100%" style:text-position="super 58%" style:font-name="Cardo" fo:font-size="9pt" style:font-name-asian="Calibri3" style:font-size-asian="9pt" style:font-name-complex="Cardo1" style:font-size-complex="9pt"/>
    </style:style>
    <style:style style:name="T41" style:family="text">
      <style:text-properties style:font-name="Cardo" fo:font-size="9pt" style:font-size-asian="9pt" style:font-name-complex="Cardo1" style:font-size-complex="9pt"/>
    </style:style>
    <style:style style:name="T42" style:family="text">
      <style:text-properties style:text-position="super 58%" style:font-name="Cardo" fo:font-size="9pt" style:font-size-asian="9pt" style:font-name-complex="Cardo1" style:font-size-complex="9pt"/>
    </style:style>
    <style:style style:name="T43" style:family="text">
      <style:text-properties fo:color="#000000" loext:opacity="100%" style:font-name="Cardo" fo:font-size="9pt" style:text-underline-style="solid" style:text-underline-width="auto" style:text-underline-color="font-color" style:font-name-asian="Calibri3" style:font-size-asian="9pt" style:font-name-complex="Cardo1" style:font-size-complex="9pt"/>
    </style:style>
    <style:style style:name="T44" style:family="text">
      <style:text-properties fo:color="#000000" loext:opacity="100%" style:font-name="Cardo" fo:font-size="9pt" fo:font-style="italic" style:font-name-asian="Calibri3" style:font-size-asian="9pt" style:font-style-asian="italic" style:font-name-complex="Cardo1" style:font-size-complex="9pt" style:font-style-complex="italic"/>
    </style:style>
    <style:style style:name="T45" style:family="text">
      <style:text-properties fo:color="#000000" loext:opacity="100%" style:font-name="Cardo" fo:font-size="9pt" fo:font-style="italic" style:text-underline-style="solid" style:text-underline-width="auto" style:text-underline-color="font-color" style:font-name-asian="Calibri3" style:font-size-asian="9pt" style:font-style-asian="italic" style:font-name-complex="Cardo1" style:font-size-complex="9pt" style:font-style-complex="italic"/>
    </style:style>
    <style:style style:name="T46" style:family="text">
      <style:text-properties fo:color="#000000" loext:opacity="100%" style:font-name="Cardo" fo:font-size="9pt" style:font-name-asian="Calibri3" style:font-size-asian="9pt" style:font-name-complex="Cardo1" style:font-size-complex="9pt" style:font-weight-complex="bold"/>
    </style:style>
    <style:style style:name="T47" style:family="text">
      <style:text-properties fo:color="#000000" loext:opacity="100%" style:font-name="Cardo" fo:font-weight="bold" officeooo:rsid="0030cdde" style:letter-kerning="false" style:font-weight-asian="bold" style:font-name-complex="Cardo1" style:language-complex="ar" style:country-complex="SA" style:font-weight-complex="bold"/>
    </style:style>
    <style:style style:name="T48" style:family="text">
      <style:text-properties fo:color="#000000" loext:opacity="100%" style:font-name="Cardo" fo:font-weight="bold" officeooo:rsid="0030ce61" style:letter-kerning="false" style:font-weight-asian="bold" style:font-name-complex="Cardo1" style:language-complex="ar" style:country-complex="SA" style:font-weight-complex="bold"/>
    </style:style>
    <style:style style:name="T49" style:family="text">
      <style:text-properties fo:color="#000000" loext:opacity="100%" style:font-name="Cardo" fo:font-weight="bold" officeooo:rsid="0030cdde" style:letter-kerning="false" style:font-weight-asian="bold" style:font-name-complex="Hebrew Paleo Siloam" style:language-complex="ar" style:country-complex="SA" style:font-weight-complex="bold">
        <loext:char-complex-color loext:theme-type="dark1" loext:color-type="theme"/>
      </style:text-properties>
    </style:style>
    <style:style style:name="T50" style:family="text">
      <style:text-properties style:font-name="Cardo" fo:font-size="14pt" fo:font-weight="bold" style:font-size-asian="14pt" style:font-weight-asian="bold" style:font-name-complex="Cardo1" style:font-size-complex="14pt" style:font-weight-complex="bold"/>
    </style:style>
    <style:style style:name="T51" style:family="text">
      <style:text-properties fo:color="#000000" loext:opacity="100%" style:font-name="Cardo" fo:font-size="9pt" style:text-underline-style="solid" style:text-underline-width="auto" style:text-underline-color="font-color" style:font-name-asian="Calibri3" style:font-size-asian="9pt" style:font-name-complex="Cardo1" style:font-size-complex="9pt" style:font-weight-complex="bold"/>
    </style:style>
    <style:style style:name="T52" style:family="text">
      <style:text-properties fo:color="#000000" loext:opacity="100%" style:font-name="Cardo" fo:font-size="9pt" officeooo:rsid="004706a5" style:font-name-asian="Calibri3" style:font-size-asian="9pt" style:font-name-complex="Cardo1" style:font-size-complex="9pt" style:font-weight-complex="bold"/>
    </style:style>
    <style:style style:name="T53" style:family="text">
      <style:text-properties fo:color="#000000" loext:opacity="100%" style:font-name="Cardo" fo:font-size="9pt" style:rfc-language-tag="x-none" style:font-name-asian="Calibri3" style:font-size-asian="9pt" style:font-name-complex="Cardo1" style:font-size-complex="9pt" style:font-weight-complex="bold"/>
    </style:style>
    <style:style style:name="T54" style:family="text">
      <style:text-properties fo:color="#000000" loext:opacity="100%" style:font-name="Cardo" fo:font-size="9pt" fo:font-weight="bold" style:font-name-asian="Calibri3" style:font-size-asian="9pt" style:font-weight-asian="bold" style:font-name-complex="Cardo1" style:font-size-complex="9pt"/>
    </style:style>
    <style:style style:name="T55" style:family="text">
      <style:text-properties fo:color="#000000" loext:opacity="100%" style:font-name="Cardo" fo:font-size="9pt" style:rfc-language-tag="x-none" fo:font-weight="bold" style:font-name-asian="Calibri3" style:font-size-asian="9pt" style:font-weight-asian="bold" style:font-name-complex="Cardo1" style:font-size-complex="9pt"/>
    </style:style>
    <style:style style:name="T56" style:family="text">
      <style:text-properties fo:color="#000000" loext:opacity="100%" style:font-name="Cardo" fo:font-size="9pt" style:rfc-language-tag="x-none" style:font-name-asian="Calibri3" style:font-size-asian="9pt" style:font-name-complex="Cardo1" style:font-size-complex="9pt"/>
    </style:style>
    <style:style style:name="T57" style:family="text">
      <style:text-properties fo:color="#417cbe" loext:opacity="100%" style:text-position="29% 100%" style:font-name="Cardo" fo:font-size="7pt" style:rfc-language-tag="x-none" style:letter-kerning="false" style:font-size-asian="7pt" style:font-name-complex="Cardo1" style:font-size-complex="7pt"/>
    </style:style>
    <style:style style:name="T58" style:family="text">
      <style:text-properties fo:color="#000000" loext:opacity="100%" style:font-name="Cardo" fo:font-size="9pt" style:rfc-language-tag="x-none" fo:font-weight="bold" style:font-name-asian="Calibri3" style:font-size-asian="9pt" style:font-weight-asian="bold" style:font-name-complex="Cardo1" style:font-size-complex="9pt" style:font-weight-complex="bold"/>
    </style:style>
    <style:style style:name="T59" style:family="text">
      <style:text-properties fo:color="#000000" loext:opacity="100%" fo:font-size="8pt" style:rfc-language-tag="x-none" style:font-name-asian="Calibri3" style:font-size-asian="8pt" style:font-name-complex="Calibri3" style:font-size-complex="8pt"/>
    </style:style>
    <style:style style:name="T60" style:family="text">
      <style:text-properties fo:color="#000000" loext:opacity="100%" style:font-name="Cardo" fo:font-size="8pt" style:rfc-language-tag="x-none" fo:font-style="italic" fo:font-weight="bold" style:font-name-asian="Calibri3" style:font-size-asian="8pt" style:font-style-asian="italic" style:font-weight-asian="bold" style:font-name-complex="Cardo1" style:font-size-complex="8pt" style:font-style-complex="italic" style:font-weight-complex="bold"/>
    </style:style>
    <style:style style:name="T61" style:family="text">
      <style:text-properties fo:color="#000000" loext:opacity="100%" style:font-name="Cardo" fo:font-size="8pt" style:rfc-language-tag="x-none" fo:font-style="italic" style:font-name-asian="Calibri3" style:font-size-asian="8pt" style:font-style-asian="italic" style:font-name-complex="Cardo1" style:font-size-complex="8pt" style:font-style-complex="italic" style:font-weight-complex="bold"/>
    </style:style>
    <style:style style:name="T62" style:family="text">
      <style:text-properties fo:font-variant="small-caps" fo:color="#000000" loext:opacity="100%" style:font-name="Cardo" fo:font-size="8pt" style:rfc-language-tag="x-none" fo:font-style="italic" style:font-name-asian="Calibri3" style:font-size-asian="8pt" style:font-style-asian="italic" style:font-name-complex="Cardo1" style:font-size-complex="8pt" style:font-style-complex="italic" style:font-weight-complex="bold"/>
    </style:style>
    <style:style style:name="T63" style:family="text">
      <style:text-properties fo:font-variant="small-caps" fo:color="#000000" loext:opacity="100%" style:font-name="Cardo" fo:font-size="8pt" style:rfc-language-tag="x-none" fo:font-style="italic" officeooo:rsid="00438347" style:font-name-asian="Calibri3" style:font-size-asian="8pt" style:font-style-asian="italic" style:font-name-complex="Cardo1" style:font-size-complex="8pt" style:font-style-complex="italic" style:font-weight-complex="bold"/>
    </style:style>
    <style:style style:name="T64" style:family="text">
      <style:text-properties fo:color="#000000" loext:opacity="100%" style:font-name="Cardo" fo:font-size="9pt" style:font-name-asian="Calibri3" style:font-size-asian="9pt" style:font-name-complex="Calibri3" style:font-size-complex="9pt" style:font-weight-complex="bold"/>
    </style:style>
    <style:style style:name="T65" style:family="text">
      <style:text-properties fo:font-variant="small-caps" fo:color="#000000" loext:opacity="100%" style:font-name="Cardo" fo:font-size="9pt" style:rfc-language-tag="x-none" style:font-name-asian="Calibri3" style:font-size-asian="9pt" style:font-name-complex="Cardo1" style:font-size-complex="9pt"/>
    </style:style>
    <style:style style:name="T66" style:family="text">
      <style:text-properties fo:font-variant="small-caps" fo:color="#000000" loext:opacity="100%" style:font-name="Cardo" fo:font-size="9pt" style:rfc-language-tag="x-none" officeooo:rsid="004566cb" style:font-name-asian="Calibri3" style:font-size-asian="9pt" style:font-name-complex="Cardo1" style:font-size-complex="9pt"/>
    </style:style>
    <style:style style:name="T67" style:family="text">
      <style:text-properties fo:color="#000000" loext:opacity="100%" style:font-name="Cardo" fo:font-size="9pt" style:rfc-language-tag="x-none" fo:font-style="italic" style:font-name-asian="Calibri3" style:font-size-asian="9pt" style:font-style-asian="italic" style:font-name-complex="Cardo1" style:font-size-complex="9pt" style:font-style-complex="italic"/>
    </style:style>
    <style:style style:name="T68" style:family="text">
      <style:text-properties fo:color="#000000" loext:opacity="100%" style:font-name="Cardo" fo:font-size="9pt" style:rfc-language-tag="x-none" fo:font-style="normal" officeooo:rsid="004566cb" style:font-name-asian="Calibri3" style:font-size-asian="9pt" style:font-style-asian="normal" style:font-name-complex="Cardo1" style:font-size-complex="9pt" style:font-style-complex="normal"/>
    </style:style>
    <style:style style:name="T69" style:family="text">
      <style:text-properties fo:color="#000000" loext:opacity="100%" style:font-name="Cardo" fo:font-size="9pt" style:rfc-language-tag="x-none" fo:font-style="normal" officeooo:rsid="00468357" style:font-name-asian="Calibri3" style:font-size-asian="9pt" style:font-style-asian="normal" style:font-name-complex="Cardo1" style:font-size-complex="9pt" style:font-style-complex="normal"/>
    </style:style>
    <style:style style:name="T70" style:family="text">
      <style:text-properties fo:color="#000000" loext:opacity="100%" style:font-name="Cardo" fo:font-size="9pt" style:rfc-language-tag="x-none" fo:font-style="normal" officeooo:rsid="004b8a1c" style:font-name-asian="Calibri3" style:font-size-asian="9pt" style:font-style-asian="normal" style:font-name-complex="Cardo1" style:font-size-complex="9pt" style:font-style-complex="normal"/>
    </style:style>
    <style:style style:name="T71" style:family="text">
      <style:text-properties fo:color="#000000" loext:opacity="100%" style:font-name="Cardo" fo:font-size="9pt" style:rfc-language-tag="x-none" fo:font-style="italic" officeooo:rsid="004566cb" style:font-name-asian="Calibri3" style:font-size-asian="9pt" style:font-style-asian="italic" style:font-name-complex="Cardo1" style:font-size-complex="9pt" style:font-style-complex="italic"/>
    </style:style>
    <style:style style:name="T72" style:family="text">
      <style:text-properties fo:font-variant="small-caps" fo:color="#000000" loext:opacity="100%" style:font-name="Cardo" fo:font-size="9pt" style:rfc-language-tag="x-none" fo:font-style="normal" officeooo:rsid="00468357" style:font-name-asian="Calibri3" style:font-size-asian="9pt" style:font-style-asian="normal" style:font-name-complex="Cardo1" style:font-size-complex="9pt" style:font-style-complex="normal"/>
    </style:style>
    <style:style style:name="T73" style:family="text">
      <style:text-properties fo:color="#000000" loext:opacity="100%" style:font-name="Cardo" fo:font-size="9pt" style:rfc-language-tag="x-none" fo:font-style="italic" officeooo:rsid="00468357" style:font-name-asian="Calibri3" style:font-size-asian="9pt" style:font-style-asian="italic" style:font-name-complex="Cardo1" style:font-size-complex="9pt" style:font-style-complex="italic"/>
    </style:style>
    <style:style style:name="T74" style:family="text">
      <style:text-properties fo:color="#000000" loext:opacity="100%" style:font-name="Cardo" fo:font-size="9pt" style:rfc-language-tag="x-none" fo:font-style="normal" style:font-name-asian="Calibri3" style:font-size-asian="9pt" style:font-style-asian="normal" style:font-name-complex="Cardo1" style:font-size-complex="9pt" style:font-style-complex="normal"/>
    </style:style>
    <style:style style:name="T75" style:family="text">
      <style:text-properties fo:color="#000000" loext:opacity="100%" style:font-name="Cardo" fo:font-size="9pt" style:rfc-language-tag="x-none" officeooo:rsid="00468357" style:font-name-asian="Calibri3" style:font-size-asian="9pt" style:font-name-complex="Cardo1" style:font-size-complex="9pt"/>
    </style:style>
    <style:style style:name="T76" style:family="text">
      <style:text-properties fo:color="#000000" loext:opacity="100%" style:font-name="Cardo" fo:font-size="9pt" style:rfc-language-tag="x-none" style:text-underline-style="solid" style:text-underline-width="auto" style:text-underline-color="font-color" style:font-name-asian="Calibri3" style:font-size-asian="9pt" style:font-name-complex="Cardo1" style:font-size-complex="9pt"/>
    </style:style>
    <style:style style:name="T77" style:family="text">
      <style:text-properties style:text-position="super 58%" style:font-name="Cardo" fo:font-size="9pt" style:rfc-language-tag="x-none" fo:font-style="italic" style:font-name-asian="Calibri3" style:font-size-asian="9pt" style:font-style-asian="italic" style:font-name-complex="Cardo1" style:font-size-complex="9pt" style:font-style-complex="italic"/>
    </style:style>
    <style:style style:name="T78" style:family="text">
      <style:text-properties fo:color="#417cbe" loext:opacity="100%" style:text-position="29% 100%" style:font-name="Cardo" fo:font-size="7pt" style:rfc-language-tag="x-none" fo:font-weight="bold" style:letter-kerning="false" style:font-size-asian="7pt" style:font-weight-asian="bold" style:font-name-complex="Cardo1" style:font-size-complex="7pt" style:font-weight-complex="bold"/>
    </style:style>
    <style:style style:name="T79" style:family="text">
      <style:text-properties style:font-name="Cardo" style:font-name-complex="Cardo1"/>
    </style:style>
    <style:style style:name="T80" style:family="text">
      <style:text-properties fo:font-variant="small-caps" fo:color="#000000" loext:opacity="100%" style:font-name="Cardo" fo:font-size="9pt" style:rfc-language-tag="x-none" officeooo:rsid="0045984c" style:font-name-asian="Calibri3" style:font-size-asian="9pt" style:font-name-complex="Cardo1" style:font-size-complex="9pt"/>
    </style:style>
    <style:style style:name="T81" style:family="text">
      <style:text-properties fo:color="#000000" loext:opacity="100%" style:font-name="Cardo" fo:font-size="9pt" style:rfc-language-tag="x-none" officeooo:rsid="004706a5" style:font-name-asian="Calibri3" style:font-size-asian="9pt" style:font-name-complex="Cardo1" style:font-size-complex="9pt"/>
    </style:style>
    <style:style style:name="T82" style:family="text">
      <style:text-properties fo:color="#000000" loext:opacity="100%" fo:font-family="Cardo" fo:font-size="9pt" style:rfc-language-tag="x-none" officeooo:rsid="004706a5" style:font-name-asian="Calibri3" style:font-size-asian="9pt" style:font-name-complex="Cardo1" style:font-size-complex="9pt"/>
    </style:style>
    <style:style style:name="T83" style:family="text">
      <style:text-properties fo:color="#000000" loext:opacity="100%" style:font-name="Cardo" fo:font-size="9pt" style:rfc-language-tag="x-none" officeooo:rsid="00487f0b" style:font-name-asian="Calibri3" style:font-size-asian="9pt" style:font-name-complex="Cardo1" style:font-size-complex="9pt"/>
    </style:style>
    <style:style style:name="T84" style:family="text">
      <style:text-properties fo:font-variant="small-caps" fo:color="#000000" loext:opacity="100%" style:font-name="Cardo" fo:font-size="9pt" style:rfc-language-tag="x-none" officeooo:rsid="00487f0b" style:font-name-asian="Calibri3" style:font-size-asian="9pt" style:font-name-complex="Cardo1" style:font-size-complex="9pt"/>
    </style:style>
    <style:style style:name="T85" style:family="text">
      <style:text-properties fo:color="#000000" loext:opacity="100%" style:font-name="Cardo" fo:font-size="9pt" style:rfc-language-tag="x-none" officeooo:rsid="0045984c" style:font-name-asian="Calibri3" style:font-size-asian="9pt" style:font-name-complex="Cardo1" style:font-size-complex="9pt"/>
    </style:style>
    <style:style style:name="T86" style:family="text">
      <style:text-properties style:font-name="Times New Roman" fo:font-size="6pt" style:letter-kerning="false" style:font-name-asian="Calibri3" style:font-size-asian="6pt" style:font-name-complex="Times New Roman1" style:font-size-complex="6pt"/>
    </style:style>
    <style:style style:name="T87" style:family="text">
      <style:text-properties style:font-name="Times New Roman" fo:font-size="9pt" style:font-name-asian="Calibri3" style:font-size-asian="9pt" style:font-name-complex="Times New Roman1" style:font-size-complex="9pt" style:font-weight-complex="bold"/>
    </style:style>
    <style:style style:name="T88" style:family="text">
      <style:text-properties style:font-name="Times New Roman" fo:font-size="9pt" style:font-size-asian="9pt" style:font-name-complex="Times New Roman1" style:font-size-complex="9pt" style:font-weight-complex="bold"/>
    </style:style>
    <style:style style:name="T89" style:family="text">
      <style:text-properties style:font-name="Times New Roman" fo:font-weight="bold" style:font-name-asian="Calibri3" style:font-weight-asian="bold" style:font-name-complex="Times New Roman1"/>
    </style:style>
    <style:style style:name="T90" style:family="text">
      <style:text-properties style:font-name="Times New Roman" fo:font-weight="bold" style:font-weight-asian="bold" style:font-name-complex="Times New Roman1"/>
    </style:style>
    <style:style style:name="T91" style:family="text">
      <style:text-properties style:font-name="Times New Roman" fo:font-size="12pt" fo:font-weight="bold" style:font-name-asian="Calibri3" style:font-size-asian="12pt" style:font-weight-asian="bold" style:font-name-complex="Times New Roman1" style:font-size-complex="12pt"/>
    </style:style>
    <style:style style:name="T92" style:family="text">
      <style:text-properties fo:color="#000000" loext:opacity="100%" style:font-name="Times New Roman" fo:font-size="12pt" fo:font-weight="bold" style:font-size-asian="12pt" style:font-weight-asian="bold" style:font-name-complex="Times New Roman1" style:font-size-complex="12pt"/>
    </style:style>
    <style:style style:name="T93" style:family="text">
      <style:text-properties style:font-name="Times New Roman" fo:font-size="2pt" style:font-name-asian="Calibri3" style:font-size-asian="2pt" style:font-name-complex="Times New Roman1" style:font-size-complex="2pt" style:font-weight-complex="bold"/>
    </style:style>
    <style:style style:name="T94" style:family="text">
      <style:text-properties style:font-name="Times New Roman" fo:font-size="2pt" fo:font-weight="bold" style:font-name-asian="Calibri3" style:font-size-asian="2pt" style:font-weight-asian="bold" style:font-name-complex="Times New Roman1" style:font-size-complex="2pt"/>
    </style:style>
    <style:style style:name="T95" style:family="text">
      <style:text-properties fo:color="#000000" loext:opacity="100%" style:font-name="Times New Roman" fo:font-size="2pt" fo:font-weight="bold" style:font-name-asian="Calibri3" style:font-size-asian="2pt" style:font-weight-asian="bold" style:font-name-complex="Times New Roman1" style:font-size-complex="2pt"/>
    </style:style>
    <style:style style:name="T96" style:family="text">
      <style:text-properties style:font-name="Times New Roman" fo:font-size="9pt" officeooo:rsid="0030ce61" style:font-size-asian="9pt" style:font-name-complex="Times New Roman1" style:font-size-complex="9pt" style:font-weight-complex="bold"/>
    </style:style>
    <style:style style:name="T97" style:family="text">
      <style:text-properties fo:color="#000000" loext:opacity="100%" style:font-name="Times New Roman" fo:font-size="12pt" fo:font-weight="bold" style:font-name-asian="Calibri3" style:font-size-asian="12pt" style:font-weight-asian="bold" style:font-name-complex="Times New Roman1" style:font-size-complex="12pt"/>
    </style:style>
    <style:style style:name="T98" style:family="text">
      <style:text-properties style:font-name="Times New Roman" fo:font-weight="bold" officeooo:rsid="0030ce61" style:font-weight-asian="bold" style:font-name-complex="Times New Roman1"/>
    </style:style>
    <style:style style:name="T99" style:family="text">
      <style:text-properties style:font-name="Times New Roman" fo:font-weight="bold" style:font-weight-asian="bold" style:font-name-complex="Times New Roman1" style:font-weight-complex="bold"/>
    </style:style>
    <style:style style:name="T100" style:family="text">
      <style:text-properties style:font-name="Times New Roman" fo:font-size="9pt" officeooo:rsid="00310442" style:font-size-asian="9pt" style:font-name-complex="Times New Roman1" style:font-size-complex="9pt" style:font-weight-complex="bold"/>
    </style:style>
    <style:style style:name="T101" style:family="text">
      <style:text-properties style:font-name="Times New Roman" fo:font-size="9pt" officeooo:rsid="002f63fc" style:font-size-asian="9pt" style:font-name-complex="Times New Roman1" style:font-size-complex="9pt" style:font-weight-complex="bold"/>
    </style:style>
    <style:style style:name="T102" style:family="text">
      <style:text-properties style:font-name="Times New Roman" fo:font-size="9pt" style:font-size-asian="9pt" style:font-name-complex="Times New Roman1" style:font-size-complex="9pt"/>
    </style:style>
    <style:style style:name="T103" style:family="text">
      <style:text-properties style:font-name="Times New Roman" fo:font-size="9pt" officeooo:rsid="002f63fc" style:font-size-asian="9pt" style:font-name-complex="Times New Roman1" style:font-size-complex="9pt"/>
    </style:style>
    <style:style style:name="T104" style:family="text">
      <style:text-properties fo:color="#000000" loext:opacity="100%" style:font-name="Cardo" fo:font-size="9pt" style:font-size-asian="9pt" style:font-name-complex="Hebrew Paleo Siloam" style:font-size-complex="9pt" style:script-type="complex">
        <loext:char-complex-color loext:theme-type="dark1" loext:color-type="theme"/>
      </style:text-properties>
    </style:style>
    <style:style style:name="T105" style:family="text">
      <style:text-properties fo:color="#000000" loext:opacity="100%" style:font-name="Times New Roman" fo:font-size="12pt" fo:font-weight="bold" style:font-size-asian="12pt" style:font-weight-asian="bold" style:font-name-complex="Times New Roman1" style:font-size-complex="12pt" style:language-complex="he" style:country-complex="IL"/>
    </style:style>
    <style:style style:name="T106" style:family="text">
      <style:text-properties fo:color="#000000" loext:opacity="100%" style:font-name="Cardo" fo:font-size="12pt" fo:font-weight="bold" style:letter-kerning="false" style:font-name-asian="Calibri3" style:font-size-asian="12pt" style:font-weight-asian="bold" style:font-name-complex="Cardo1" style:font-size-complex="12pt" style:language-complex="ar" style:country-complex="SA" style:font-weight-complex="bold"/>
    </style:style>
    <style:style style:name="T107" style:family="text">
      <style:text-properties fo:color="#000000" loext:opacity="100%" style:font-name="Cardo" fo:font-size="12pt" fo:font-weight="bold" style:letter-kerning="false" style:font-size-asian="12pt" style:font-weight-asian="bold" style:font-name-complex="Cardo1" style:font-size-complex="12pt" style:language-complex="ar" style:country-complex="SA" style:font-weight-complex="bold"/>
    </style:style>
    <style:style style:name="T108" style:family="text">
      <style:text-properties fo:color="#000000" loext:opacity="100%" style:font-name="Cardo" fo:font-size="12pt" style:rfc-language-tag="x-none" fo:font-weight="bold" style:letter-kerning="false" style:font-size-asian="12pt" style:font-weight-asian="bold" style:font-name-complex="Cardo1" style:font-size-complex="12pt" style:font-weight-complex="bold"/>
    </style:style>
    <style:style style:name="T109" style:family="text">
      <style:text-properties fo:color="#000000" loext:opacity="100%" style:font-name="Mongolian Baiti" fo:font-size="12pt" style:letter-kerning="false" style:font-size-asian="12pt" style:font-name-complex="Hebrew Paleo Siloam" style:font-size-complex="12pt"/>
    </style:style>
    <style:style style:name="T110" style:family="text">
      <style:text-properties fo:color="#000000" loext:opacity="100%" style:font-name="Cardo" fo:font-size="12pt" fo:font-weight="bold" style:letter-kerning="false" style:font-size-asian="12pt" style:font-weight-asian="bold" style:font-name-complex="Cardo1" style:font-size-complex="12pt" style:language-complex="ar" style:country-complex="SA"/>
    </style:style>
    <style:style style:name="T111" style:family="text">
      <style:text-properties fo:color="#000000" loext:opacity="100%" style:font-name="Cardo" fo:font-size="12pt" fo:font-weight="bold" style:letter-kerning="false" style:font-size-asian="12pt" style:font-weight-asian="bold" style:font-name-complex="Cardo1" style:font-size-complex="12pt" style:font-weight-complex="bold"/>
    </style:style>
    <style:style style:name="T112" style:family="text">
      <style:text-properties fo:color="#000000" loext:opacity="100%" style:font-name="Cardo" fo:font-size="7pt" style:letter-kerning="false" style:font-size-asian="7pt" style:font-name-complex="Cardo1" style:font-size-complex="7pt" style:language-complex="ar" style:country-complex="SA"/>
    </style:style>
    <style:style style:name="T113" style:family="text">
      <style:text-properties style:font-name="Calibri2" style:letter-kerning="false" style:font-name-asian="Calibri3" style:font-name-complex="Arial" style:language-complex="ar" style:country-complex="SA"/>
    </style:style>
    <style:style style:name="T114" style:family="text">
      <style:text-properties fo:color="#000000" loext:opacity="100%" style:font-name="Cardo" fo:font-size="7pt" style:text-underline-style="solid" style:text-underline-width="auto" style:text-underline-color="font-color" style:letter-kerning="false" style:font-size-asian="7pt" style:font-name-complex="Cardo1" style:font-size-complex="7pt" style:language-complex="ar" style:country-complex="SA"/>
    </style:style>
    <style:style style:name="T115" style:family="text">
      <style:text-properties fo:color="#000000" loext:opacity="100%" style:font-name="Cardo" fo:font-size="7pt" fo:font-weight="bold" style:letter-kerning="false" style:font-size-asian="7pt" style:font-weight-asian="bold" style:font-name-complex="Cardo1" style:font-size-complex="7pt" style:language-complex="ar" style:country-complex="SA" style:font-weight-complex="bold"/>
    </style:style>
    <style:style style:name="T116" style:family="text">
      <style:text-properties fo:color="#000000" loext:opacity="100%" style:font-name="Cardo" fo:font-size="9pt" fo:font-weight="bold" style:letter-kerning="false" fo:background-color="#d9d9d9" loext:char-shading-value="0" style:font-size-asian="9pt" style:font-weight-asian="bold" style:font-name-complex="Cardo1" style:font-size-complex="9pt" style:language-complex="ar" style:country-complex="SA" style:font-weight-complex="bold"/>
    </style:style>
    <style:style style:name="T117" style:family="text">
      <style:text-properties fo:color="#000000" loext:opacity="100%" style:font-name="Cardo" fo:font-size="9pt" fo:letter-spacing="-0.0126in" fo:font-weight="bold" style:letter-kerning="false" fo:background-color="#d9d9d9" loext:char-shading-value="0" style:font-size-asian="9pt" style:font-weight-asian="bold" style:font-name-complex="Cardo1" style:font-size-complex="9pt" style:font-weight-complex="bold"/>
    </style:style>
    <style:style style:name="T118" style:family="text">
      <style:text-properties fo:color="#000000" loext:opacity="100%" style:font-name="Cardo" fo:font-size="9pt" fo:font-weight="bold" style:letter-kerning="false" fo:background-color="#d9d9d9" loext:char-shading-value="0" style:font-size-asian="9pt" style:font-weight-asian="bold" style:font-name-complex="Cardo1" style:font-size-complex="9pt" style:language-complex="ar" style:country-complex="SA"/>
    </style:style>
    <style:style style:name="T119" style:family="text">
      <style:text-properties fo:color="#000000" loext:opacity="100%" style:font-name="Cardo" fo:font-size="10pt" style:letter-kerning="false" fo:background-color="#d9d9d9" loext:char-shading-value="0" style:font-size-asian="10pt" style:font-name-complex="Hebrew Paleo Siloam" style:font-size-complex="10pt"/>
    </style:style>
    <style:style style:name="T120" style:family="text">
      <style:text-properties fo:color="#000000" loext:opacity="100%" style:font-name="Cardo" fo:font-size="9pt" fo:font-weight="bold" style:letter-kerning="false" fo:background-color="#d9d9d9" loext:char-shading-value="0" style:font-size-asian="9pt" style:font-weight-asian="bold" style:font-name-complex="Cardo1" style:font-size-complex="9pt" style:font-weight-complex="bold"/>
    </style:style>
    <style:style style:name="T121" style:family="text">
      <style:text-properties fo:color="#000000" loext:opacity="100%" style:font-name="Cardo" fo:font-size="9pt" fo:letter-spacing="0.0083in" fo:font-weight="bold" style:letter-kerning="false" fo:background-color="#d9d9d9" loext:char-shading-value="0" style:font-size-asian="9pt" style:font-weight-asian="bold" style:font-name-complex="Cardo1" style:font-size-complex="9pt" style:language-complex="ar" style:country-complex="SA" style:font-weight-complex="bold"/>
    </style:style>
    <style:style style:name="T122" style:family="text">
      <style:text-properties fo:color="#000000" loext:opacity="100%" style:font-name="Cardo" fo:font-size="8pt" fo:letter-spacing="0.0083in" fo:font-weight="bold" officeooo:rsid="0025324a" style:letter-kerning="false" fo:background-color="#d9d9d9" loext:char-shading-value="0" style:font-size-asian="8pt" style:font-weight-asian="bold" style:font-name-complex="Cardo1" style:font-size-complex="8pt" style:language-complex="ar" style:country-complex="SA" style:font-weight-complex="bold"/>
    </style:style>
    <style:style style:name="T123" style:family="text">
      <style:text-properties fo:color="#000000" loext:opacity="100%" fo:font-family="Cardo" fo:font-size="8pt" fo:letter-spacing="0.0083in" fo:font-weight="bold" officeooo:rsid="0025324a" style:letter-kerning="false" fo:background-color="#d9d9d9" loext:char-shading-value="0" style:font-size-asian="8pt" style:font-weight-asian="bold" style:font-name-complex="Cardo1" style:font-size-complex="8pt" style:language-complex="ar" style:country-complex="SA" style:font-weight-complex="bold"/>
    </style:style>
    <style:style style:name="T124" style:family="text">
      <style:text-properties fo:color="#000000" loext:opacity="100%" style:font-name="Cardo" fo:font-size="7pt" style:text-underline-style="solid" style:text-underline-width="auto" style:text-underline-color="font-color" style:letter-kerning="false" style:font-size-asian="7pt" style:font-name-complex="Cardo1" style:font-size-complex="7pt" style:language-complex="ar" style:country-complex="SA" style:font-weight-complex="bold"/>
    </style:style>
    <style:style style:name="T125" style:family="text">
      <style:text-properties fo:color="#000000" loext:opacity="100%" fo:font-family="Cardo" fo:font-size="7pt" style:text-underline-style="solid" style:text-underline-width="auto" style:text-underline-color="font-color" officeooo:rsid="0025324a" style:letter-kerning="false" style:font-size-asian="7pt" style:font-name-complex="Cardo1" style:font-size-complex="7pt" style:language-complex="ar" style:country-complex="SA" style:font-weight-complex="bold"/>
    </style:style>
    <style:style style:name="T126" style:family="text">
      <style:text-properties fo:color="#000000" loext:opacity="100%" style:font-name="Mongolian Baiti" style:font-name-complex="Hebrew Paleo Siloam" style:script-type="complex">
        <loext:char-complex-color loext:theme-type="dark1" loext:color-type="theme"/>
      </style:text-properties>
    </style:style>
    <style:style style:name="T127" style:family="text">
      <style:text-properties fo:color="#000000" loext:opacity="100%" style:font-name="Cardo" fo:letter-spacing="0.0083in" fo:font-weight="bold" style:font-weight-asian="bold" style:font-name-complex="Cardo1" style:font-weight-complex="bold">
        <loext:char-complex-color loext:theme-type="dark1" loext:color-type="theme"/>
      </style:text-properties>
    </style:style>
    <style:style style:name="T128" style:family="text">
      <style:text-properties fo:color="#000000" loext:opacity="100%" style:font-name="Cardo" style:font-name-complex="Hebrew Paleo Siloam">
        <loext:char-complex-color loext:theme-type="dark1" loext:color-type="theme"/>
      </style:text-properties>
    </style:style>
    <style:style style:name="T129" style:family="text">
      <style:text-properties fo:color="#000000" loext:opacity="100%" style:font-name="Cardo" fo:letter-spacing="0.0083in" fo:font-weight="bold" style:letter-kerning="false" style:font-weight-asian="bold" style:font-name-complex="Cardo1" style:language-complex="ar" style:country-complex="SA" style:font-weight-complex="bold"/>
    </style:style>
    <style:style style:name="T130" style:family="text">
      <style:text-properties fo:color="#000000" loext:opacity="100%" style:font-name="Cardo" style:letter-kerning="false" style:font-name-complex="Hebrew Paleo Siloam"/>
    </style:style>
    <style:style style:name="T131" style:family="text">
      <style:text-properties fo:color="#000000" loext:opacity="100%" style:text-position="super 58%" style:font-name="Cardo" fo:letter-spacing="0.0083in" fo:font-weight="bold" style:letter-kerning="false" style:font-weight-asian="bold" style:font-name-complex="Cardo1" style:language-complex="ar" style:country-complex="SA" style:font-weight-complex="bold"/>
    </style:style>
    <style:style style:name="T132" style:family="text">
      <style:text-properties fo:color="#000000" loext:opacity="100%" style:font-name="Cardo" fo:letter-spacing="0.0083in" fo:font-weight="bold" style:letter-kerning="false" style:font-name-asian="Calibri3" style:font-weight-asian="bold" style:font-name-complex="Cardo1" style:language-complex="ar" style:country-complex="SA" style:font-weight-complex="bold"/>
    </style:style>
    <style:style style:name="T133" style:family="text">
      <style:text-properties fo:color="#000000" loext:opacity="100%" style:font-name="Calibri2" fo:letter-spacing="0.0083in" fo:font-weight="bold" style:letter-kerning="false" style:font-name-asian="Calibri3" style:font-weight-asian="bold" style:font-name-complex="Arial" style:language-complex="ar" style:country-complex="SA" style:font-weight-complex="bold"/>
    </style:style>
    <style:style style:name="T134" style:family="text">
      <style:text-properties fo:color="#000000" loext:opacity="100%" style:font-name="Cardo" fo:letter-spacing="-0.0126in" fo:font-weight="bold" style:letter-kerning="false" style:font-weight-asian="bold" style:font-name-complex="Cardo1" style:font-weight-complex="bold"/>
    </style:style>
    <style:style style:name="T135" style:family="text">
      <style:text-properties fo:color="#000000" loext:opacity="100%" fo:font-size="9pt" style:text-underline-style="solid" style:text-underline-width="auto" style:text-underline-color="font-color" fo:background-color="#d9d9d9" loext:char-shading-value="0" style:font-size-asian="9pt" style:font-name-complex="Calibri3" style:font-size-complex="9pt">
        <loext:char-complex-color loext:theme-type="dark1" loext:color-type="theme"/>
      </style:text-properties>
    </style:style>
    <style:style style:name="T136" style:family="text">
      <style:text-properties fo:color="#000000" loext:opacity="100%" style:font-name="Linux Libertine Display G" fo:font-size="10pt" fo:font-weight="bold" fo:background-color="#d9d9d9" loext:char-shading-value="0" style:font-size-asian="10pt" style:font-weight-asian="bold" style:font-name-complex="Linux Libertine Display G1" style:font-size-complex="10pt" style:font-weight-complex="bold">
        <loext:char-complex-color loext:theme-type="dark1" loext:color-type="theme"/>
      </style:text-properties>
    </style:style>
    <style:style style:name="T137" style:family="text">
      <style:text-properties fo:color="#000000" loext:opacity="100%" style:font-name="Linux Libertine Display G" fo:font-size="14pt" fo:font-weight="bold" fo:background-color="#d9d9d9" loext:char-shading-value="0" style:font-size-asian="14pt" style:font-weight-asian="bold" style:font-name-complex="Linux Libertine Display G1" style:font-size-complex="14pt" style:font-weight-complex="bold">
        <loext:char-complex-color loext:theme-type="dark1" loext:color-type="theme"/>
      </style:text-properties>
    </style:style>
    <style:style style:name="T138" style:family="text">
      <style:text-properties fo:color="#000000" loext:opacity="100%" style:font-name="Linux Libertine Display G" fo:font-size="14pt" style:font-size-asian="14pt" style:font-name-complex="Linux Libertine Display G1" style:font-size-complex="14pt">
        <loext:char-complex-color loext:theme-type="dark1" loext:color-type="theme"/>
      </style:text-properties>
    </style:style>
    <style:style style:name="T139" style:family="text">
      <style:text-properties fo:color="#000000" loext:opacity="100%" fo:font-size="7pt" style:font-size-asian="7pt" style:font-name-complex="Calibri3" style:font-size-complex="6pt">
        <loext:char-complex-color loext:theme-type="dark1" loext:color-type="theme"/>
      </style:text-properties>
    </style:style>
    <style:style style:name="T140" style:family="text">
      <style:text-properties fo:color="#000000" loext:opacity="100%" style:font-name="Linux Libertine Display G" style:font-name-complex="Linux Libertine Display G1" style:font-size-complex="10pt">
        <loext:char-complex-color loext:theme-type="dark1" loext:color-type="theme"/>
      </style:text-properties>
    </style:style>
    <style:style style:name="T141" style:family="text">
      <style:text-properties fo:color="#000000" loext:opacity="100%" style:font-name="Linux Libertine Display G" style:font-name-complex="Linux Libertine Display G1">
        <loext:char-complex-color loext:theme-type="dark1" loext:color-type="theme"/>
      </style:text-properties>
    </style:style>
    <style:style style:name="T142" style:family="text">
      <style:text-properties fo:color="#000000" loext:opacity="100%" style:font-name="Cardo" fo:letter-spacing="0.0055in" fo:font-weight="bold" style:font-weight-asian="bold" style:font-name-complex="Cardo1" style:font-weight-complex="bold">
        <loext:char-complex-color loext:theme-type="dark1" loext:color-type="theme"/>
      </style:text-properties>
    </style:style>
    <style:style style:name="T143" style:family="text">
      <style:text-properties fo:color="#000000" loext:opacity="100%" style:font-name="Cardo" fo:letter-spacing="0.0055in" style:font-name-complex="Cardo1">
        <loext:char-complex-color loext:theme-type="dark1" loext:color-type="theme"/>
      </style:text-properties>
    </style:style>
    <style:style style:name="T144" style:family="text">
      <style:text-properties style:font-name="Ezra SIL" style:font-name-complex="Hebrew Paleo Siloam"/>
    </style:style>
    <style:style style:name="T145" style:family="text">
      <style:text-properties style:font-name="Ezra SIL" style:font-name-complex="Hebrew Paleo Siloam" style:script-type="complex"/>
    </style:style>
    <style:style style:name="T146" style:family="text">
      <style:text-properties fo:color="#000000" loext:opacity="100%" style:font-name="Cardo" style:font-name-complex="Cardo1">
        <loext:char-complex-color loext:theme-type="dark1" loext:color-type="theme"/>
      </style:text-properties>
    </style:style>
    <style:style style:name="T147" style:family="text">
      <style:text-properties fo:color="#000000" loext:opacity="100%" style:font-name="Cardo" fo:font-weight="bold" style:font-weight-asian="bold" style:font-name-complex="Cardo1">
        <loext:char-complex-color loext:theme-type="dark1" loext:color-type="theme"/>
      </style:text-properties>
    </style:style>
    <style:style style:name="T148" style:family="text">
      <style:text-properties fo:color="#000000" loext:opacity="100%" style:font-name="Cardo" fo:font-style="italic" style:font-style-asian="italic" style:font-name-complex="Cardo1" style:font-style-complex="italic">
        <loext:char-complex-color loext:theme-type="dark1" loext:color-type="theme"/>
      </style:text-properties>
    </style:style>
    <style:style style:name="T149" style:family="text">
      <style:text-properties style:font-name="Cardo" fo:font-weight="bold" style:font-weight-asian="bold" style:font-name-complex="Cardo1" style:font-weight-complex="bold"/>
    </style:style>
    <style:style style:name="T150" style:family="text">
      <style:text-properties fo:color="#000000" loext:opacity="100%" style:font-name="Cardo" fo:font-size="14pt" fo:font-weight="bold" style:font-size-asian="14pt" style:font-weight-asian="bold" style:font-name-complex="Cardo1" style:font-size-complex="14pt" style:font-weight-complex="bold">
        <loext:char-complex-color loext:theme-type="dark1" loext:color-type="theme"/>
      </style:text-properties>
    </style:style>
    <style:style style:name="T151" style:family="text">
      <style:text-properties fo:color="#000000" loext:opacity="100%" style:font-name="Cardo" fo:font-style="italic" fo:font-weight="bold" style:font-style-asian="italic" style:font-weight-asian="bold" style:font-name-complex="Cardo1" style:font-style-complex="italic" style:font-weight-complex="bold">
        <loext:char-complex-color loext:theme-type="dark1" loext:color-type="theme"/>
      </style:text-properties>
    </style:style>
    <style:style style:name="T152" style:family="text">
      <style:text-properties fo:color="#000000" loext:opacity="100%" style:font-name="Cardo" fo:font-size="10pt" fo:font-style="italic" fo:font-weight="bold" style:font-size-asian="10pt" style:font-style-asian="italic" style:font-weight-asian="bold" style:font-name-complex="Cardo1" style:font-size-complex="9pt" style:font-style-complex="italic" style:font-weight-complex="bold">
        <loext:char-complex-color loext:theme-type="dark1" loext:color-type="theme"/>
      </style:text-properties>
    </style:style>
    <style:style style:name="T153" style:family="text">
      <style:text-properties fo:color="#000000" loext:opacity="100%" style:font-name="Linux Libertine Display G" fo:font-size="14pt" fo:font-weight="bold" fo:background-color="#d9d9d9" loext:char-shading-value="0" style:font-size-asian="14pt" style:font-weight-asian="bold" style:font-name-complex="Linux Libertine Display G1" style:font-size-complex="12pt" style:font-weight-complex="bold">
        <loext:char-complex-color loext:theme-type="dark1" loext:color-type="theme"/>
      </style:text-properties>
    </style:style>
    <style:style style:name="T154" style:family="text">
      <style:text-properties fo:color="#000000" loext:opacity="100%" style:font-name="Linux Libertine Display G" fo:font-size="12pt" fo:font-weight="bold" style:font-size-asian="12pt" style:font-weight-asian="bold" style:font-name-complex="Linux Libertine Display G1" style:font-weight-complex="bold">
        <loext:char-complex-color loext:theme-type="dark1" loext:color-type="theme"/>
      </style:text-properties>
    </style:style>
    <style:style style:name="T155" style:family="text">
      <style:text-properties style:font-name="Ezra SIL" fo:font-size="10pt" style:font-size-asian="10pt" style:font-name-complex="Hebrew Paleo Siloam" style:font-size-complex="10pt" style:language-complex="he" style:country-complex="IL"/>
    </style:style>
    <style:style style:name="T156" style:family="text">
      <style:text-properties style:font-name="Ezra SIL" fo:font-size="10pt" style:font-size-asian="10pt" style:font-name-complex="Hebrew Paleo Siloam" style:font-size-complex="10pt" style:language-complex="he" style:country-complex="IL" style:script-type="complex"/>
    </style:style>
    <style:style style:name="T157" style:family="text">
      <style:text-properties fo:color="#000000" loext:opacity="100%" style:font-name="Cardo" fo:font-size="10pt" fo:font-weight="bold" style:font-size-asian="10pt" style:font-weight-asian="bold" style:font-name-complex="Cardo1" style:font-size-complex="10pt" style:font-weight-complex="bold">
        <loext:char-complex-color loext:theme-type="dark1" loext:color-type="theme"/>
      </style:text-properties>
    </style:style>
    <style:style style:name="T158" style:family="text">
      <style:text-properties fo:color="#000000" loext:opacity="100%" style:font-name="Cardo" fo:font-weight="bold" officeooo:rsid="00323a95" style:font-weight-asian="bold" style:font-name-complex="Cardo1" style:font-weight-complex="bold">
        <loext:char-complex-color loext:theme-type="dark1" loext:color-type="theme"/>
      </style:text-properties>
    </style:style>
    <style:style style:name="T159" style:family="text">
      <style:text-properties fo:color="#000000" loext:opacity="100%" style:font-name="Cardo" fo:font-weight="bold" style:font-weight-asian="bold" style:font-name-complex="Cardo1" style:language-complex="he" style:country-complex="IL" style:font-weight-complex="bold">
        <loext:char-complex-color loext:theme-type="dark1" loext:color-type="theme"/>
      </style:text-properties>
    </style:style>
    <style:style style:name="T160" style:family="text">
      <style:text-properties style:font-name="Ezra SIL" style:font-name-complex="Hebrew Paleo Siloam" style:language-complex="he" style:country-complex="IL"/>
    </style:style>
    <style:style style:name="T161" style:family="text">
      <style:text-properties style:font-name="Ezra SIL" style:font-name-complex="Hebrew Paleo Siloam" style:language-complex="he" style:country-complex="IL" style:script-type="complex"/>
    </style:style>
    <style:style style:name="T162" style:family="text">
      <style:text-properties fo:color="#000000" loext:opacity="100%" style:font-name="Cardo" fo:font-weight="bold" style:font-weight-asian="bold" style:font-name-complex="Cardo1"/>
    </style:style>
    <style:style style:name="T163" style:family="text">
      <style:text-properties style:font-name="Ezra SIL" fo:font-weight="bold" style:font-weight-asian="bold" style:font-name-complex="Hebrew Paleo Siloam" style:language-complex="he" style:country-complex="IL" style:font-weight-complex="bold"/>
    </style:style>
    <style:style style:name="T164" style:family="text">
      <style:text-properties fo:color="#000000" loext:opacity="100%" style:font-name="Cardo" fo:font-weight="bold" style:font-weight-asian="bold" style:font-name-complex="Cardo1" style:font-weight-complex="bold" style:script-type="complex">
        <loext:char-complex-color loext:theme-type="dark1" loext:color-type="theme"/>
      </style:text-properties>
    </style:style>
    <style:style style:name="T165" style:family="text">
      <style:text-properties fo:color="#000000" loext:opacity="100%" style:font-name="Cardo" fo:font-size="8pt" style:text-underline-style="solid" style:text-underline-width="auto" style:text-underline-color="font-color" fo:background-color="#d9d9d9" loext:char-shading-value="0" style:font-size-asian="8pt" style:font-name-complex="Cardo1" style:font-size-complex="7pt">
        <loext:char-complex-color loext:theme-type="dark1" loext:color-type="theme"/>
      </style:text-properties>
    </style:style>
    <style:style style:name="T166" style:family="text">
      <style:text-properties fo:color="#000000" loext:opacity="100%" style:font-name="Cardo" fo:font-style="italic" style:font-style-asian="italic" style:font-name-complex="Cardo1" style:font-size-complex="10pt" style:font-style-complex="italic">
        <loext:char-complex-color loext:theme-type="dark1" loext:color-type="theme"/>
      </style:text-properties>
    </style:style>
    <style:style style:name="T167" style:family="text">
      <style:text-properties fo:color="#000000" loext:opacity="100%" style:font-name="Calibri2" style:text-underline-style="solid" style:text-underline-width="auto" style:text-underline-color="font-color" fo:background-color="#d9d9d9" loext:char-shading-value="0" style:font-name-asian="Calibri3" style:font-name-complex="Calibri3"/>
    </style:style>
    <style:style style:name="T168" style:family="text">
      <style:text-properties fo:color="#000000" loext:opacity="100%" style:font-name="Cardo" style:font-name-complex="Hebrew Paleo Siloam" style:language-complex="he" style:country-complex="IL"/>
    </style:style>
    <style:style style:name="T169" style:family="text">
      <style:text-properties fo:color="#000000" loext:opacity="100%" style:font-name="Cardo" fo:font-weight="bold" style:font-weight-asian="bold" style:font-name-complex="Cardo1" style:language-complex="he" style:country-complex="IL" style:font-weight-complex="bold"/>
    </style:style>
    <style:style style:name="T170" style:family="text">
      <style:text-properties fo:color="#000000" loext:opacity="100%" style:font-name="Cardo" fo:letter-spacing="-0.0126in" fo:font-weight="bold" style:font-weight-asian="bold" style:font-name-complex="Cardo1" style:language-complex="he" style:country-complex="IL" style:font-weight-complex="bold"/>
    </style:style>
    <style:style style:name="T171" style:family="text">
      <style:text-properties fo:color="#000000" loext:opacity="100%" style:font-name="Cardo" style:font-name-complex="Hebrew Paleo Siloam" style:language-complex="he" style:country-complex="IL" style:script-type="complex"/>
    </style:style>
    <style:style style:name="T172" style:family="text">
      <style:text-properties fo:color="#000000" loext:opacity="100%" style:font-name="Cardo" style:font-name-complex="Cardo1" style:language-complex="he" style:country-complex="IL"/>
    </style:style>
    <style:style style:name="T173" style:family="text">
      <style:text-properties fo:color="#000000" loext:opacity="100%" style:font-name="Cardo" fo:font-style="italic" fo:font-weight="bold" style:font-style-asian="italic" style:font-weight-asian="bold" style:font-name-complex="Cardo1" style:font-style-complex="italic" style:font-weight-complex="bold"/>
    </style:style>
    <style:style style:name="T174" style:family="text">
      <style:text-properties fo:color="#000000" loext:opacity="100%" style:font-name="Cardo" fo:font-size="7pt" style:font-name-asian="Calibri3" style:font-size-asian="7pt" style:font-name-complex="Cardo1" style:font-size-complex="7pt"/>
    </style:style>
    <style:style style:name="T175" style:family="text">
      <style:text-properties fo:color="#000000" loext:opacity="100%" style:font-name="Cardo" fo:font-size="7pt" style:font-size-asian="7pt" style:font-name-complex="Cardo1" style:font-size-complex="7pt"/>
    </style:style>
    <style:style style:name="T176" style:family="text">
      <style:text-properties fo:color="#000000" loext:opacity="100%" style:font-name="Cardo" fo:font-size="7pt" fo:font-weight="bold" style:font-size-asian="7pt" style:font-weight-asian="bold" style:font-name-complex="Cardo1" style:font-size-complex="7pt"/>
    </style:style>
    <style:style style:name="T177" style:family="text">
      <style:text-properties fo:color="#000000" loext:opacity="100%" style:text-position="super 58%" style:font-name="Cardo" fo:font-size="7pt" style:font-size-asian="7pt" style:font-name-complex="Cardo1" style:font-size-complex="7pt"/>
    </style:style>
    <style:style style:name="T178" style:family="text">
      <style:text-properties fo:color="#000000" loext:opacity="100%" style:font-name="Calibri2" fo:font-size="9pt" style:text-underline-style="solid" style:text-underline-width="auto" style:text-underline-color="font-color" fo:background-color="#d9d9d9" loext:char-shading-value="0" style:font-name-asian="Calibri3" style:font-size-asian="9pt" style:font-name-complex="Calibri3" style:font-size-complex="9pt"/>
    </style:style>
    <style:style style:name="T179" style:family="text">
      <style:text-properties fo:color="#000000" loext:opacity="100%" style:font-name="Cardo" fo:font-weight="bold" style:font-name-asian="Calibri3" style:font-weight-asian="bold" style:font-name-complex="Cardo1" style:language-complex="he" style:country-complex="IL" style:font-weight-complex="bold"/>
    </style:style>
    <style:style style:name="T180" style:family="text">
      <style:text-properties fo:color="#000000" loext:opacity="100%" style:font-name="Cardo" fo:font-size="10pt" fo:language="en" fo:country="US" fo:font-weight="bold" officeooo:rsid="0028ebb7" style:letter-kerning="false" style:font-name-asian="Calibri3" style:font-size-asian="10pt" style:language-asian="en" style:country-asian="US" style:font-weight-asian="bold" style:font-name-complex="Cardo1" style:font-size-complex="10pt" style:language-complex="he" style:country-complex="IL" style:font-weight-complex="bold"/>
    </style:style>
    <style:style style:name="T181" style:family="text">
      <style:text-properties fo:color="#000000" loext:opacity="100%" fo:font-family="Calibri" style:font-family-generic="swiss" fo:font-size="10pt" fo:language="en" fo:country="US" fo:font-weight="bold" officeooo:rsid="0028ebb7" style:letter-kerning="false" style:font-name-asian="Calibri3" style:font-size-asian="10pt" style:language-asian="en" style:country-asian="US" style:font-weight-asian="bold" style:font-name-complex="Cardo1" style:font-size-complex="10pt" style:language-complex="he" style:country-complex="IL" style:font-weight-complex="bold"/>
    </style:style>
    <style:style style:name="T182" style:family="text">
      <style:text-properties fo:color="#000000" loext:opacity="100%" fo:font-family="Cardo" fo:font-size="10pt" fo:language="en" fo:country="US" fo:font-weight="bold" officeooo:rsid="0028ebb7" style:letter-kerning="false" style:font-name-asian="Calibri3" style:font-size-asian="10pt" style:language-asian="en" style:country-asian="US" style:font-weight-asian="bold" style:font-name-complex="Cardo1" style:font-size-complex="10pt" style:language-complex="he" style:country-complex="IL" style:font-weight-complex="bold"/>
    </style:style>
    <style:style style:name="T183" style:family="text">
      <style:text-properties fo:color="#000000" loext:opacity="100%" style:font-name="Cardo" fo:font-size="10pt" style:rfc-language-tag="x-none" fo:font-weight="bold" style:letter-kerning="false" style:font-name-asian="Calibri3" style:font-size-asian="10pt" style:language-asian="en" style:country-asian="US" style:font-weight-asian="bold" style:font-name-complex="Cardo1" style:font-size-complex="10pt" style:language-complex="he" style:country-complex="IL" style:font-weight-complex="bold"/>
    </style:style>
    <style:style style:name="T184" style:family="text">
      <style:text-properties fo:color="#000000" loext:opacity="100%" style:font-name="Cardo" fo:font-size="10pt" fo:language="en" fo:country="US" fo:font-weight="bold" style:letter-kerning="false" style:font-name-asian="Calibri3" style:font-size-asian="10pt" style:language-asian="en" style:country-asian="US" style:font-weight-asian="bold" style:font-name-complex="Cardo1" style:font-size-complex="10pt" style:language-complex="he" style:country-complex="IL" style:font-weight-complex="bold"/>
    </style:style>
    <style:style style:name="T185" style:family="text">
      <style:text-properties fo:color="#000000" loext:opacity="100%" style:font-name="Cardo" fo:font-size="10pt" fo:language="en" fo:country="US" fo:font-weight="bold" officeooo:rsid="002a548f" style:letter-kerning="false" style:font-name-asian="Calibri3" style:font-size-asian="10pt" style:language-asian="en" style:country-asian="US" style:font-weight-asian="bold" style:font-name-complex="Cardo1" style:font-size-complex="10pt" style:language-complex="he" style:country-complex="IL" style:font-weight-complex="bold"/>
    </style:style>
    <style:style style:name="T186" style:family="text">
      <style:text-properties fo:color="#000000" loext:opacity="100%" style:font-name="Cardo" fo:font-size="10pt" fo:font-weight="bold" style:font-size-asian="10pt" style:font-weight-asian="bold" style:font-size-complex="10pt" style:font-weight-complex="bold"/>
    </style:style>
    <style:style style:name="T187" style:family="text">
      <style:text-properties fo:color="#000000" loext:opacity="100%" style:font-name="Cardo" fo:font-size="10pt" fo:font-weight="bold" officeooo:rsid="002a1e11" style:font-size-asian="10pt" style:font-weight-asian="bold" style:font-size-complex="10pt" style:font-weight-complex="bold"/>
    </style:style>
    <style:style style:name="T188" style:family="text">
      <style:text-properties fo:color="#000000" loext:opacity="100%" fo:font-family="Cardo" fo:font-size="10pt" fo:font-weight="bold" officeooo:rsid="002a1e11" style:font-size-asian="10pt" style:font-weight-asian="bold" style:font-size-complex="10pt" style:font-weight-complex="bold"/>
    </style:style>
    <style:style style:name="T189" style:family="text">
      <style:text-properties fo:color="#000000" loext:opacity="100%" style:font-name="Cardo" fo:font-size="10pt" fo:language="en" fo:country="US" fo:font-weight="bold" style:letter-kerning="false" style:font-name-asian="Calibri3" style:font-size-asian="10pt" style:language-asian="en" style:country-asian="US" style:font-weight-asian="bold" style:font-name-complex="Cardo1" style:font-size-complex="10pt" style:language-complex="ar" style:country-complex="SA" style:font-weight-complex="bold"/>
    </style:style>
    <style:style style:name="T190" style:family="text">
      <style:text-properties fo:color="#000000" loext:opacity="100%" style:font-name="Cardo" fo:font-size="10pt" style:font-size-asian="10pt" style:font-size-complex="10pt"/>
    </style:style>
    <style:style style:name="T191" style:family="text">
      <style:text-properties fo:color="#000000" loext:opacity="100%" style:font-name="Cardo" fo:font-size="10pt" style:font-size-asian="10pt"/>
    </style:style>
    <style:style style:name="T192" style:family="text">
      <style:text-properties fo:color="#000000" loext:opacity="100%" style:font-name="Cardo" fo:font-size="7pt" fo:language="en" fo:country="US" fo:font-weight="normal" style:letter-kerning="false" style:font-name-asian="Calibri3" style:font-size-asian="7pt" style:language-asian="en" style:country-asian="US" style:font-weight-asian="normal" style:font-name-complex="Cardo1" style:font-size-complex="7pt" style:language-complex="he" style:country-complex="IL" style:font-weight-complex="normal"/>
    </style:style>
    <style:style style:name="T193" style:family="text">
      <style:text-properties fo:color="#000000" loext:opacity="100%" style:font-name="Cardo" fo:font-size="7pt" fo:language="en" fo:country="US" fo:font-weight="normal" style:letter-kerning="false" style:font-name-asian="Calibri3" style:font-size-asian="7pt" style:language-asian="en" style:country-asian="US" style:font-weight-asian="normal" style:font-name-complex="Cardo1" style:font-size-complex="7pt" style:language-complex="ar" style:country-complex="SA" style:font-weight-complex="normal"/>
    </style:style>
    <style:style style:name="T194" style:family="text">
      <style:text-properties fo:color="#000000" loext:opacity="100%" style:font-name="Cardo" fo:font-size="7pt" fo:language="en" fo:country="US" fo:font-weight="normal" officeooo:rsid="002a1ae5" style:letter-kerning="false" style:font-name-asian="Calibri3" style:font-size-asian="7pt" style:language-asian="en" style:country-asian="US" style:font-weight-asian="normal" style:font-name-complex="Cardo1" style:font-size-complex="7pt" style:language-complex="ar" style:country-complex="SA" style:font-weight-complex="normal"/>
    </style:style>
    <style:style style:name="T195" style:family="text">
      <style:text-properties fo:color="#000000" loext:opacity="100%" style:font-name="Cardo" fo:font-size="9pt" style:font-size-asian="9pt" style:font-name-complex="Cardo1" style:font-size-complex="9pt"/>
    </style:style>
    <style:style style:name="T196" style:family="text">
      <style:text-properties fo:color="#000000" loext:opacity="100%" style:font-name="Cardo" fo:font-size="9pt" fo:font-weight="bold" style:font-size-asian="9pt" style:font-weight-asian="bold" style:font-name-complex="Cardo1" style:font-size-complex="9pt" style:font-weight-complex="bold"/>
    </style:style>
    <style:style style:name="T197" style:family="text">
      <style:text-properties fo:color="#000000" loext:opacity="100%" style:font-name="Cardo" fo:font-weight="bold" officeooo:rsid="002a1e11" style:font-weight-asian="bold" style:font-name-complex="Cardo1" style:font-weight-complex="bold"/>
    </style:style>
    <style:style style:name="T198" style:family="text">
      <style:text-properties fo:color="#000000" loext:opacity="100%" fo:font-family="Cardo" fo:font-weight="bold" officeooo:rsid="002a1e11" style:font-weight-asian="bold" style:font-name-complex="Cardo1" style:font-weight-complex="bold"/>
    </style:style>
    <style:style style:name="T199" style:family="text">
      <style:text-properties fo:color="#000000" loext:opacity="100%" style:font-name="Cardo" fo:font-size="7pt" fo:font-weight="normal" style:font-size-asian="7pt" style:font-weight-asian="normal" style:font-name-complex="Cardo1" style:font-size-complex="7pt" style:language-complex="he" style:country-complex="IL" style:font-weight-complex="normal"/>
    </style:style>
    <style:style style:name="T200" style:family="text">
      <style:text-properties fo:color="#000000" loext:opacity="100%" style:font-name="Cardo" fo:font-size="7pt" fo:font-weight="normal" style:font-size-asian="7pt" style:font-weight-asian="normal" style:font-name-complex="Cardo1" style:font-size-complex="7pt" style:font-weight-complex="normal"/>
    </style:style>
    <style:style style:name="T201" style:family="text">
      <style:text-properties fo:color="#000000" loext:opacity="100%" style:font-name="Cardo" fo:font-size="7pt" fo:font-weight="normal" officeooo:rsid="002a1ae5" style:font-size-asian="7pt" style:font-weight-asian="normal" style:font-name-complex="Cardo1" style:font-size-complex="7pt" style:font-weight-complex="normal"/>
    </style:style>
    <style:style style:name="T202" style:family="text">
      <style:text-properties fo:font-variant="small-caps" fo:color="#000000" loext:opacity="100%" style:font-name="Cardo" fo:font-size="7pt" fo:font-weight="normal" officeooo:rsid="002a1e11" style:font-size-asian="7pt" style:font-weight-asian="normal" style:font-name-complex="Cardo1" style:font-size-complex="7pt" style:font-weight-complex="normal"/>
    </style:style>
    <style:style style:name="T203" style:family="text">
      <style:text-properties fo:color="#000000" loext:opacity="100%" style:font-name="Cardo" fo:font-size="7pt" fo:font-weight="normal" officeooo:rsid="002a1e11" style:font-size-asian="7pt" style:font-weight-asian="normal" style:font-name-complex="Cardo1" style:font-size-complex="7pt" style:font-weight-complex="normal"/>
    </style:style>
    <style:style style:name="T204" style:family="text">
      <style:text-properties fo:color="#000000" loext:opacity="100%" style:font-name="Cardo" fo:font-size="7pt" fo:font-weight="normal" officeooo:rsid="002a548f" style:font-size-asian="7pt" style:font-weight-asian="normal" style:font-name-complex="Cardo1" style:font-size-complex="7pt" style:font-weight-complex="normal"/>
    </style:style>
    <style:style style:name="T205" style:family="text">
      <style:text-properties fo:color="#000000" loext:opacity="100%" style:font-name="Cardo" fo:font-size="7pt" fo:font-weight="normal" officeooo:rsid="002a1ae5" style:font-size-asian="7pt" style:font-weight-asian="normal" style:font-name-complex="Cardo1" style:font-size-complex="7pt" style:language-complex="he" style:country-complex="IL" style:font-weight-complex="normal"/>
    </style:style>
    <style:style style:name="T206" style:family="text">
      <style:text-properties fo:color="#000000" loext:opacity="100%" style:font-name="Cardo" fo:font-size="7pt" fo:font-weight="normal" officeooo:rsid="002a1e11" style:font-size-asian="7pt" style:font-weight-asian="normal" style:font-name-complex="Cardo1" style:font-size-complex="7pt" style:language-complex="he" style:country-complex="IL" style:font-weight-complex="normal"/>
    </style:style>
    <style:style style:name="T207" style:family="text">
      <style:text-properties fo:color="#000000" loext:opacity="100%" style:font-name="Calibri2" fo:font-size="8pt" fo:background-color="#d9d9d9" loext:char-shading-value="0" style:font-name-asian="Calibri3" style:font-size-asian="8pt" style:font-name-complex="Calibri3" style:font-size-complex="8pt"/>
    </style:style>
    <style:style style:name="T208" style:family="text">
      <style:text-properties fo:color="#000000" loext:opacity="100%" fo:font-size="8pt" fo:background-color="#d9d9d9" loext:char-shading-value="0" style:font-size-asian="8pt" style:font-name-complex="Calibri3" style:font-size-complex="8pt"/>
    </style:style>
    <style:style style:name="T209" style:family="text">
      <style:text-properties fo:color="#000000" loext:opacity="100%" style:font-name="Linux Libertine Display G" fo:font-size="12pt" style:letter-kerning="false" style:font-name-asian="Calibri3" style:font-size-asian="12pt" style:font-name-complex="Linux Libertine Display G1" style:font-size-complex="12pt" style:language-complex="ar" style:country-complex="SA"/>
    </style:style>
    <style:style style:name="T210" style:family="text">
      <style:text-properties fo:color="#000000" loext:opacity="100%" style:font-name="Linux Libertine Display G" fo:font-size="14pt" fo:font-weight="bold" style:letter-kerning="false" style:font-name-asian="Calibri3" style:font-size-asian="14pt" style:font-weight-asian="bold" style:font-name-complex="Linux Libertine Display G1" style:font-size-complex="14pt" style:language-complex="ar" style:country-complex="SA"/>
    </style:style>
    <style:style style:name="T211" style:family="text">
      <style:text-properties fo:color="#000000" loext:opacity="100%" style:font-name="Linux Libertine Display G" fo:font-size="16pt" fo:font-weight="bold" style:letter-kerning="false" style:font-name-asian="Calibri3" style:font-size-asian="16pt" style:font-weight-asian="bold" style:font-name-complex="Linux Libertine Display G1" style:font-size-complex="16pt" style:language-complex="ar" style:country-complex="SA"/>
    </style:style>
    <style:style style:name="T212" style:family="text">
      <style:text-properties fo:color="#000000" loext:opacity="100%" style:font-name="Linux Libertine Display G" fo:font-size="12pt" fo:font-weight="bold" style:letter-kerning="false" style:font-name-asian="Calibri3" style:font-size-asian="12pt" style:font-weight-asian="bold" style:font-name-complex="Linux Libertine Display G1" style:font-size-complex="12pt" style:language-complex="ar" style:country-complex="SA"/>
    </style:style>
    <style:style style:name="T213" style:family="text">
      <style:text-properties fo:color="#000000" loext:opacity="100%" style:font-name="Linux Libertine Display G" fo:font-style="italic" fo:font-weight="bold" style:letter-kerning="false" style:font-name-asian="Calibri3" style:font-style-asian="italic" style:font-weight-asian="bold" style:font-name-complex="Linux Libertine Display G1" style:language-complex="ar" style:country-complex="SA" style:font-style-complex="italic"/>
    </style:style>
    <style:style style:name="T214" style:family="text">
      <style:text-properties fo:color="#000000" loext:opacity="100%" style:font-name="Linux Libertine Display G" fo:font-size="8pt" style:letter-kerning="false" style:font-name-asian="Calibri3" style:font-size-asian="8pt" style:font-name-complex="Linux Libertine Display G1" style:font-size-complex="8pt" style:language-complex="ar" style:country-complex="SA" style:font-weight-complex="bold"/>
    </style:style>
    <style:style style:name="T215" style:family="text">
      <style:text-properties fo:color="#000000" loext:opacity="100%" style:font-name="Cardo" fo:font-weight="bold" style:letter-kerning="false" style:font-name-asian="Calibri3" style:font-weight-asian="bold" style:font-name-complex="Cardo1"/>
    </style:style>
    <style:style style:name="T216" style:family="text">
      <style:text-properties fo:color="#000000" loext:opacity="100%" style:font-name="Cardo" style:letter-kerning="false" style:font-name-asian="Calibri3" style:font-name-complex="Hebrew Paleo Siloam"/>
    </style:style>
    <style:style style:name="T217" style:family="text">
      <style:text-properties fo:color="#000000" loext:opacity="100%" style:font-name="Cardo" fo:letter-spacing="0.0055in" fo:font-weight="bold" style:letter-kerning="false" style:font-name-asian="Calibri3" style:font-weight-asian="bold" style:font-name-complex="Cardo1" style:language-complex="ar" style:country-complex="SA" style:font-weight-complex="bold"/>
    </style:style>
    <style:style style:name="T218" style:family="text">
      <style:text-properties fo:color="#000000" loext:opacity="100%" style:font-name="Cardo" style:letter-kerning="false" style:font-name-asian="Calibri3" style:font-name-complex="Cardo1" style:language-complex="ar" style:country-complex="SA" style:font-weight-complex="bold"/>
    </style:style>
    <style:style style:name="T219" style:family="text">
      <style:text-properties fo:color="#000000" loext:opacity="100%" style:font-name="Cardo" fo:font-size="14pt" fo:font-weight="bold" style:letter-kerning="false" style:font-name-asian="Calibri3" style:font-size-asian="14pt" style:font-weight-asian="bold" style:font-name-complex="Cardo1" style:font-size-complex="14pt" style:language-complex="ar" style:country-complex="SA"/>
    </style:style>
    <style:style style:name="T220" style:family="text">
      <style:text-properties fo:color="#000000" loext:opacity="100%" style:font-name="Cardo" fo:font-size="12pt" fo:font-weight="bold" style:letter-kerning="false" style:font-name-asian="Calibri3" style:font-size-asian="12pt" style:font-weight-asian="bold" style:font-name-complex="Cardo1" style:font-size-complex="12pt" style:language-complex="ar" style:country-complex="SA"/>
    </style:style>
    <style:style style:name="T221" style:family="text">
      <style:text-properties fo:color="#000000" loext:opacity="100%" style:font-name="Cardo" fo:font-weight="bold" style:font-name-asian="Calibri3" style:font-weight-asian="bold" style:font-name-complex="Cardo1"/>
    </style:style>
    <style:style style:name="T222" style:family="text">
      <style:text-properties fo:color="#000000" loext:opacity="100%" fo:font-family="Cardo" fo:font-weight="bold" officeooo:rsid="0014e229" style:letter-kerning="false" style:font-name-asian="Calibri3" style:font-weight-asian="bold" style:font-name-complex="Cardo1" style:language-complex="ar" style:country-complex="SA"/>
    </style:style>
    <style:style style:name="T223" style:family="text">
      <style:text-properties fo:color="#000000" loext:opacity="100%" style:font-name="Cardo" fo:font-size="6pt" style:letter-kerning="false" style:font-name-asian="Calibri3" style:font-size-asian="6pt" style:font-name-complex="Hebrew Paleo Siloam" style:font-size-complex="6pt"/>
    </style:style>
    <style:style style:name="T224" style:family="text">
      <style:text-properties fo:color="#000000" loext:opacity="100%" fo:font-family="Cardo" fo:font-size="14pt" fo:font-weight="bold" officeooo:rsid="0014e229" style:letter-kerning="false" style:font-name-asian="Calibri3" style:font-size-asian="14pt" style:font-weight-asian="bold" style:font-name-complex="Cardo1" style:font-size-complex="14pt" style:language-complex="ar" style:country-complex="SA"/>
    </style:style>
    <style:style style:name="T225" style:family="text">
      <style:text-properties fo:color="#000000" loext:opacity="100%" style:font-name="Cardo" fo:font-size="12pt" fo:font-weight="bold" style:letter-kerning="false" style:font-name-asian="Calibri3" style:font-size-asian="12pt" style:font-weight-asian="bold" style:font-name-complex="Cardo1" style:font-size-complex="12pt"/>
    </style:style>
    <style:style style:name="T226" style:family="text">
      <style:text-properties fo:color="#000000" loext:opacity="100%" style:font-name="Cardo" fo:font-size="10pt" style:letter-kerning="false" style:font-name-asian="Calibri3" style:font-size-asian="10pt" style:font-name-complex="Cardo1" style:font-size-complex="10pt" style:language-complex="ar" style:country-complex="SA" style:font-weight-complex="bold"/>
    </style:style>
    <style:style style:name="T227" style:family="text">
      <style:text-properties fo:color="#000000" loext:opacity="100%" style:font-name="Cardo" fo:font-size="8pt" style:letter-kerning="false" style:font-name-asian="Calibri3" style:font-size-asian="8pt" style:font-name-complex="Cardo1" style:font-size-complex="8pt" style:language-complex="ar" style:country-complex="SA" style:font-weight-complex="bold"/>
    </style:style>
    <style:style style:name="T228" style:family="text">
      <style:text-properties fo:color="#000000" loext:opacity="100%" style:font-name="Cardo" fo:font-weight="bold" style:letter-kerning="false" fo:background-color="#d5dce4" loext:char-shading-value="0" style:font-name-asian="Calibri3" style:font-weight-asian="bold" style:font-name-complex="Cardo1" style:language-complex="ar" style:country-complex="SA"/>
    </style:style>
    <style:style style:name="T229" style:family="text">
      <style:text-properties fo:color="#000000" loext:opacity="100%" style:font-name="Cardo" fo:font-weight="bold" style:letter-kerning="false" style:font-name-asian="Calibri3" style:font-weight-asian="bold" style:font-name-complex="Cardo1" style:font-weight-complex="bold"/>
    </style:style>
    <style:style style:name="T230" style:family="text">
      <style:text-properties fo:color="#000000" loext:opacity="100%" style:font-name="Cardo" style:rfc-language-tag="x-none" fo:font-weight="bold" style:letter-kerning="false" style:font-name-asian="Calibri3" style:font-weight-asian="bold" style:font-name-complex="Cardo1" style:font-weight-complex="bold"/>
    </style:style>
    <style:style style:name="T231" style:family="text">
      <style:text-properties fo:color="#000000" loext:opacity="100%" style:font-name="Cardo" fo:font-size="10pt" fo:font-weight="bold" style:letter-kerning="false" style:font-name-asian="Calibri3" style:font-size-asian="10pt" style:font-weight-asian="bold" style:font-name-complex="Cardo1" style:font-size-complex="10pt" style:language-complex="ar" style:country-complex="SA"/>
    </style:style>
    <style:style style:name="T232" style:family="text">
      <style:text-properties fo:color="#000000" loext:opacity="100%" style:font-name="Cardo" fo:font-size="10pt" style:letter-kerning="false" style:font-name-asian="Calibri3" style:font-size-asian="10pt" style:font-name-complex="Hebrew Paleo Siloam" style:font-size-complex="10pt"/>
    </style:style>
    <style:style style:name="T233" style:family="text">
      <style:text-properties fo:color="#000000" loext:opacity="100%" style:font-name="Cardo" fo:font-size="10pt" fo:font-weight="bold" style:letter-kerning="false" style:font-name-asian="Calibri3" style:font-size-asian="10pt" style:font-weight-asian="bold" style:font-name-complex="Cardo1" style:font-size-complex="10pt" style:language-complex="ar" style:country-complex="SA" style:font-weight-complex="bold"/>
    </style:style>
    <style:style style:name="T234" style:family="text">
      <style:text-properties style:font-name="Calibri2" style:font-name-asian="Calibri3" style:font-name-complex="Arial" style:language-complex="ar" style:country-complex="SA"/>
    </style:style>
    <style:style style:name="T235" style:family="text">
      <style:text-properties fo:color="#000000" loext:opacity="100%" style:font-name="Mongolian Baiti" fo:font-size="12pt" fo:font-weight="bold" style:font-size-asian="12pt" style:font-weight-asian="bold" style:font-name-complex="Mongolian Baiti1" style:font-size-complex="12pt">
        <loext:char-complex-color loext:theme-type="dark1" loext:color-type="theme"/>
      </style:text-properties>
    </style:style>
    <style:style style:name="T236" style:family="text">
      <style:text-properties fo:color="#000000" loext:opacity="100%" style:font-name="Calibri2" fo:font-size="12pt" fo:font-weight="bold" style:font-name-asian="Calibri3" style:font-size-asian="12pt" style:font-weight-asian="bold" style:font-name-complex="Arial" style:font-size-complex="12pt" style:language-complex="ar" style:country-complex="SA">
        <loext:char-complex-color loext:theme-type="dark1" loext:color-type="theme"/>
      </style:text-properties>
    </style:style>
    <style:style style:name="T237" style:family="text">
      <style:text-properties style:font-name="Calibri2" style:letter-kerning="false" fo:background-color="#ffff00" loext:char-shading-value="0" style:font-name-asian="Calibri3" style:font-name-complex="Arial" style:language-complex="ar" style:country-complex="SA"/>
    </style:style>
    <style:style style:name="T238" style:family="text">
      <style:text-properties fo:color="#000000" loext:opacity="100%" style:font-name="Mongolian Baiti" fo:font-size="12pt" fo:font-weight="bold" style:letter-kerning="false" style:font-size-asian="12pt" style:font-weight-asian="bold" style:font-name-complex="Mongolian Baiti1" style:font-size-complex="12pt"/>
    </style:style>
    <style:style style:name="T239" style:family="text">
      <style:text-properties fo:color="#000000" loext:opacity="100%" style:font-name="Mongolian Baiti" fo:font-size="9pt" fo:font-weight="bold" style:letter-kerning="false" style:font-name-asian="Calibri3" style:font-size-asian="9pt" style:font-weight-asian="bold" style:font-name-complex="Mongolian Baiti1" style:font-size-complex="9pt"/>
    </style:style>
    <style:style style:name="T240" style:family="text">
      <style:text-properties fo:color="#000000" loext:opacity="100%" style:font-name="Mongolian Baiti" fo:font-size="9pt" fo:font-weight="bold" style:letter-kerning="false" style:font-size-asian="9pt" style:font-weight-asian="bold" style:font-name-complex="Mongolian Baiti1" style:font-size-complex="9pt"/>
    </style:style>
    <style:style style:name="T241" style:family="text">
      <style:text-properties fo:color="#000000" loext:opacity="100%" fo:font-family="Cambria" style:font-family-generic="roman" style:font-pitch="variable" fo:font-size="9pt" fo:font-weight="bold" style:letter-kerning="false" style:font-size-asian="9pt" style:font-weight-asian="bold" style:font-family-complex="Cambria" style:font-family-generic-complex="system" style:font-pitch-complex="variable" style:font-size-complex="9pt"/>
    </style:style>
    <style:style style:name="T242" style:family="text">
      <style:text-properties fo:color="#000000" loext:opacity="100%" style:font-name="Mongolian Baiti" fo:font-size="9pt" fo:font-weight="bold" style:letter-kerning="false" style:font-name-asian="Calibri3" style:font-size-asian="9pt" style:font-weight-asian="bold" style:font-name-complex="Mongolian Baiti1" style:font-size-complex="9pt" style:language-complex="ar" style:country-complex="SA" style:font-weight-complex="bold"/>
    </style:style>
    <style:style style:name="T243" style:family="text">
      <style:text-properties fo:color="#000000" loext:opacity="100%" style:font-name="Mongolian Baiti" fo:font-size="9pt" fo:font-weight="bold" style:letter-kerning="false" style:font-size-asian="9pt" style:font-weight-asian="bold" style:font-name-complex="Mongolian Baiti1" style:font-size-complex="9pt" style:language-complex="ar" style:country-complex="SA" style:font-weight-complex="bold"/>
    </style:style>
    <style:style style:name="T244" style:family="text">
      <style:text-properties fo:color="#000000" loext:opacity="100%" fo:font-family="Cardo" fo:font-size="9pt" fo:font-weight="bold" officeooo:rsid="0014e229" style:letter-kerning="false" style:font-size-asian="9pt" style:font-weight-asian="bold" style:font-name-complex="Mongolian Baiti1" style:font-size-complex="9pt" style:language-complex="ar" style:country-complex="SA" style:font-weight-complex="bold"/>
    </style:style>
    <style:style style:name="T245" style:family="text">
      <style:text-properties fo:color="#000000" loext:opacity="100%" style:font-name="Calibri2" fo:font-size="9pt" fo:font-weight="bold" style:letter-kerning="false" style:font-name-asian="Calibri3" style:font-size-asian="9pt" style:font-weight-asian="bold" style:font-name-complex="Arial" style:font-size-complex="9pt" style:language-complex="ar" style:country-complex="SA" style:font-weight-complex="bold"/>
    </style:style>
    <style:style style:name="T246" style:family="text">
      <style:text-properties fo:color="#000000" loext:opacity="100%" fo:font-family="Cardo" fo:font-size="12pt" fo:font-weight="bold" officeooo:rsid="0014e229" style:letter-kerning="false" style:font-size-asian="12pt" style:font-weight-asian="bold" style:font-name-complex="Mongolian Baiti1" style:font-size-complex="12pt"/>
    </style:style>
    <style:style style:name="T247" style:family="text">
      <style:text-properties fo:color="#000000" loext:opacity="100%" style:font-name="Linux Libertine Display G" fo:font-weight="bold" style:font-name-asian="Calibri3" style:font-weight-asian="bold" style:font-name-complex="Linux Libertine Display G1">
        <loext:char-complex-color loext:theme-type="dark1" loext:color-type="theme"/>
      </style:text-properties>
    </style:style>
    <style:style style:name="T248" style:family="text">
      <style:text-properties fo:color="#000000" loext:opacity="100%" style:font-name="Linux Libertine Display G" fo:font-weight="bold" style:font-weight-asian="bold" style:font-name-complex="Linux Libertine Display G1">
        <loext:char-complex-color loext:theme-type="dark1" loext:color-type="theme"/>
      </style:text-properties>
    </style:style>
    <style:style style:name="T249" style:family="text">
      <style:text-properties fo:color="#000000" loext:opacity="100%" style:font-name="Calibri2" fo:font-weight="bold" style:letter-kerning="false" style:font-name-asian="Calibri3" style:font-weight-asian="bold" style:font-name-complex="Arial" style:language-complex="ar" style:country-complex="SA">
        <loext:char-complex-color loext:theme-type="dark1" loext:color-type="theme"/>
      </style:text-properties>
    </style:style>
    <style:style style:name="T250" style:family="text">
      <style:text-properties fo:color="#000000" loext:opacity="100%" style:font-name="Calibri2" fo:font-weight="bold" style:letter-kerning="false" style:font-name-asian="Calibri3" style:font-weight-asian="bold" style:font-name-complex="Arial" style:language-complex="ar" style:country-complex="SA" style:font-weight-complex="bold">
        <loext:char-complex-color loext:theme-type="dark1" loext:color-type="theme"/>
      </style:text-properties>
    </style:style>
    <style:style style:name="T251" style:family="text">
      <style:text-properties fo:color="#000000" loext:opacity="100%" style:font-name="Ezra SIL" fo:font-size="12pt" fo:font-weight="bold" style:font-size-asian="12pt" style:font-weight-asian="bold" style:font-name-complex="Ezra SIL1" style:font-size-complex="12pt">
        <loext:char-complex-color loext:theme-type="dark1" loext:color-type="theme"/>
      </style:text-properties>
    </style:style>
    <style:style style:name="T252" style:family="text">
      <style:text-properties fo:color="#000000" loext:opacity="100%" style:font-name="Cardo" fo:font-weight="bold" officeooo:rsid="003407d8" style:font-weight-asian="bold" style:font-name-complex="Cardo1" style:font-weight-complex="bold">
        <loext:char-complex-color loext:theme-type="dark1" loext:color-type="theme"/>
      </style:text-properties>
    </style:style>
    <style:style style:name="T253" style:family="text">
      <style:text-properties fo:color="#000000" loext:opacity="100%" style:font-name="Linux Libertine Display G" fo:font-weight="bold" style:font-weight-asian="bold" style:font-name-complex="Linux Libertine Display G1" style:font-weight-complex="bold">
        <loext:char-complex-color loext:theme-type="dark1" loext:color-type="theme"/>
      </style:text-properties>
    </style:style>
    <style:style style:name="T254" style:family="text">
      <style:text-properties fo:color="#000000" loext:opacity="100%" style:font-name="Ezra SIL" fo:font-size="12pt" fo:font-weight="bold" style:font-name-asian="Calibri3" style:font-size-asian="12pt" style:font-weight-asian="bold" style:font-name-complex="Ezra SIL1" style:font-size-complex="12pt">
        <loext:char-complex-color loext:theme-type="dark1" loext:color-type="theme"/>
      </style:text-properties>
    </style:style>
    <style:style style:name="T255" style:family="text">
      <style:text-properties fo:color="#000000" loext:opacity="100%" style:font-name="Ezra SIL" fo:font-weight="bold" style:font-name-asian="Calibri3" style:font-weight-asian="bold" style:font-name-complex="Ezra SIL1">
        <loext:char-complex-color loext:theme-type="dark1" loext:color-type="theme"/>
      </style:text-properties>
    </style:style>
    <style:style style:name="T256" style:family="text">
      <style:text-properties fo:color="#000000" loext:opacity="100%" style:font-name="Ezra SIL" fo:font-weight="bold" style:font-name-asian="Calibri3" style:font-weight-asian="bold" style:font-name-complex="Ezra SIL1" style:font-weight-complex="bold">
        <loext:char-complex-color loext:theme-type="dark1" loext:color-type="theme"/>
      </style:text-properties>
    </style:style>
    <style:style style:name="T257" style:family="text">
      <style:text-properties fo:color="#000000" loext:opacity="100%" style:font-name="Ezra SIL" fo:font-size="14pt" style:font-size-asian="14pt" style:font-name-complex="Ezra SIL1" style:font-size-complex="14pt" style:font-weight-complex="bold">
        <loext:char-complex-color loext:theme-type="dark1" loext:color-type="theme"/>
      </style:text-properties>
    </style:style>
    <style:style style:name="T258" style:family="text">
      <style:text-properties fo:color="#000000" loext:opacity="100%" style:font-name="Cardo" style:font-name-complex="Hebrew Paleo Siloam" style:script-type="complex">
        <loext:char-complex-color loext:theme-type="dark1" loext:color-type="theme"/>
      </style:text-properties>
    </style:style>
    <style:style style:name="T259" style:family="text">
      <style:text-properties fo:color="#000000" loext:opacity="100%" style:font-name="Linux Libertine Display G" fo:font-size="10pt" fo:font-weight="bold" style:font-size-asian="10pt" style:font-weight-asian="bold" style:font-name-complex="Linux Libertine Display G1" style:font-size-complex="10pt">
        <loext:char-complex-color loext:theme-type="dark1" loext:color-type="theme"/>
      </style:text-properties>
    </style:style>
    <style:style style:name="T260" style:family="text">
      <style:text-properties fo:color="#000000" loext:opacity="100%" style:font-name="Ezra SIL" fo:font-size="12pt" fo:font-weight="bold" style:font-name-asian="Calibri3" style:font-size-asian="12pt" style:font-weight-asian="bold" style:font-name-complex="Ezra SIL1" style:font-size-complex="12pt" style:font-weight-complex="bold">
        <loext:char-complex-color loext:theme-type="dark1" loext:color-type="theme"/>
      </style:text-properties>
    </style:style>
    <style:style style:name="T261" style:family="text">
      <style:text-properties fo:color="#000000" loext:opacity="100%" style:font-name="Ezra SIL" fo:font-size="10pt" fo:font-weight="bold" style:font-name-asian="Calibri3" style:font-size-asian="10pt" style:font-weight-asian="bold" style:font-name-complex="Ezra SIL1" style:font-size-complex="10pt">
        <loext:char-complex-color loext:theme-type="dark1" loext:color-type="theme"/>
      </style:text-properties>
    </style:style>
    <style:style style:name="T262" style:family="text">
      <style:text-properties fo:color="#000000" loext:opacity="100%" style:font-name="Linux Libertine Display G" fo:font-size="9pt" fo:font-weight="bold" style:font-size-asian="9pt" style:font-weight-asian="bold" style:font-name-complex="Linux Libertine Display G1" style:font-size-complex="9pt">
        <loext:char-complex-color loext:theme-type="dark1" loext:color-type="theme"/>
      </style:text-properties>
    </style:style>
    <style:style style:name="T263" style:family="text">
      <style:text-properties fo:color="#000000" loext:opacity="100%" style:font-name="Ezra SIL" fo:font-size="12pt" style:font-size-asian="12pt" style:font-name-complex="Ezra SIL1" style:font-size-complex="12pt" style:font-weight-complex="bold">
        <loext:char-complex-color loext:theme-type="dark1" loext:color-type="theme"/>
      </style:text-properties>
    </style:style>
    <style:style style:name="T264" style:family="text">
      <style:text-properties fo:color="#000000" loext:opacity="100%" style:font-name="Linux Libertine Display G" fo:font-weight="bold" fo:background-color="#ffff00" loext:char-shading-value="0" style:font-weight-asian="bold" style:font-name-complex="Linux Libertine Display G1">
        <loext:char-complex-color loext:theme-type="dark1" loext:color-type="theme"/>
      </style:text-properties>
    </style:style>
    <style:style style:name="T265" style:family="text">
      <style:text-properties fo:color="#000000" loext:opacity="100%" style:font-name="Linux Libertine Display G" fo:font-size="6pt" style:font-size-asian="6pt" style:font-name-complex="Linux Libertine Display G1" style:font-size-complex="6pt">
        <loext:char-complex-color loext:theme-type="dark1" loext:color-type="theme"/>
      </style:text-properties>
    </style:style>
    <style:style style:name="T266" style:family="text">
      <style:text-properties fo:color="#000000" loext:opacity="100%" style:font-name="Ezra SIL" fo:font-size="10pt" fo:font-weight="bold" fo:background-color="#ffff00" loext:char-shading-value="0" style:font-name-asian="Calibri3" style:font-size-asian="10pt" style:font-weight-asian="bold" style:font-name-complex="Ezra SIL1" style:font-size-complex="10pt">
        <loext:char-complex-color loext:theme-type="dark1" loext:color-type="theme"/>
      </style:text-properties>
    </style:style>
    <style:style style:name="T267" style:family="text">
      <style:text-properties fo:color="#000000" loext:opacity="100%" style:font-name="Cardo" fo:font-size="10pt" style:font-size-asian="10pt" style:font-name-complex="Hebrew Paleo Siloam" style:font-size-complex="10pt" style:script-type="complex">
        <loext:char-complex-color loext:theme-type="dark1" loext:color-type="theme"/>
      </style:text-properties>
    </style:style>
    <style:style style:name="T268" style:family="text">
      <style:text-properties fo:color="#000000" loext:opacity="100%" style:font-name="Ezra SIL" fo:font-size="14pt" fo:font-weight="bold" style:font-size-asian="14pt" style:font-weight-asian="bold" style:font-name-complex="Ezra SIL1" style:font-size-complex="14pt" style:font-weight-complex="bold">
        <loext:char-complex-color loext:theme-type="dark1" loext:color-type="theme"/>
      </style:text-properties>
    </style:style>
    <style:style style:name="T269" style:family="text">
      <style:text-properties fo:color="#000000" loext:opacity="100%" style:font-name="Ezra SIL" fo:font-size="12pt" style:font-size-asian="12pt" style:font-name-complex="Ezra SIL1" style:font-size-complex="12pt">
        <loext:char-complex-color loext:theme-type="dark1" loext:color-type="theme"/>
      </style:text-properties>
    </style:style>
    <style:style style:name="T270" style:family="text">
      <style:text-properties fo:color="#000000" loext:opacity="100%" style:font-name="Ezra SIL" fo:font-weight="bold" style:font-weight-asian="bold" style:font-name-complex="Ezra SIL1">
        <loext:char-complex-color loext:theme-type="dark1" loext:color-type="theme"/>
      </style:text-properties>
    </style:style>
    <style:style style:name="T271" style:family="text">
      <style:text-properties fo:color="#000000" loext:opacity="100%" style:font-name="Linux Libertine Display G" fo:font-size="8pt" style:font-size-asian="8pt" style:font-name-complex="Linux Libertine Display G1" style:font-size-complex="8pt" style:font-weight-complex="bold">
        <loext:char-complex-color loext:theme-type="dark1" loext:color-type="theme"/>
      </style:text-properties>
    </style:style>
    <style:style style:name="T272" style:family="text">
      <style:text-properties fo:color="#000000" loext:opacity="100%" style:font-name="Linux Libertine Display G" fo:font-size="8pt" fo:font-weight="bold" style:font-size-asian="8pt" style:font-weight-asian="bold" style:font-name-complex="Linux Libertine Display G1" style:font-size-complex="8pt">
        <loext:char-complex-color loext:theme-type="dark1" loext:color-type="theme"/>
      </style:text-properties>
    </style:style>
    <style:style style:name="T273" style:family="text">
      <style:text-properties fo:color="#000000" loext:opacity="100%" style:font-name="Linux Libertine Display G" fo:font-size="12pt" fo:font-weight="bold" style:font-name-asian="Calibri3" style:font-size-asian="12pt" style:font-weight-asian="bold" style:font-name-complex="Linux Libertine Display G1" style:font-size-complex="12pt" style:font-weight-complex="bold">
        <loext:char-complex-color loext:theme-type="dark1" loext:color-type="theme"/>
      </style:text-properties>
    </style:style>
    <style:style style:name="T274" style:family="text">
      <style:text-properties fo:color="#000000" loext:opacity="100%" style:font-name="Times New Roman" fo:font-size="10pt" style:font-size-asian="10pt" style:font-name-complex="Times New Roman1" style:font-size-complex="10pt">
        <loext:char-complex-color loext:theme-type="dark1" loext:color-type="theme"/>
      </style:text-properties>
    </style:style>
    <style:style style:name="T275" style:family="text">
      <style:text-properties fo:color="#000000" loext:opacity="100%" style:font-name="Times New Roman" fo:font-size="10pt" fo:font-weight="bold" style:font-size-asian="10pt" style:font-weight-asian="bold" style:font-name-complex="Times New Roman1" style:font-size-complex="10pt" style:font-weight-complex="bold">
        <loext:char-complex-color loext:theme-type="dark1" loext:color-type="theme"/>
      </style:text-properties>
    </style:style>
    <style:style style:name="T276" style:family="text">
      <style:text-properties fo:color="#000000" loext:opacity="100%" style:font-name="Ezra SIL" fo:font-size="12pt" fo:font-weight="bold" fo:background-color="#ffff00" loext:char-shading-value="0" style:font-name-asian="Calibri3" style:font-size-asian="12pt" style:font-weight-asian="bold" style:font-name-complex="Ezra SIL1" style:font-size-complex="12pt">
        <loext:char-complex-color loext:theme-type="dark1" loext:color-type="theme"/>
      </style:text-properties>
    </style:style>
    <style:style style:name="T277" style:family="text">
      <style:text-properties fo:color="#000000" loext:opacity="100%" style:font-name="Times New Roman" fo:font-size="12pt" fo:font-weight="bold" style:font-size-asian="12pt" style:font-weight-asian="bold" style:font-name-complex="Times New Roman1" style:font-size-complex="12pt">
        <loext:char-complex-color loext:theme-type="dark1" loext:color-type="theme"/>
      </style:text-properties>
    </style:style>
    <style:style style:name="T278" style:family="text">
      <style:text-properties fo:color="#000000" loext:opacity="100%" style:font-name="Times New Roman" fo:font-size="8pt" fo:font-weight="bold" style:font-size-asian="8pt" style:font-weight-asian="bold" style:font-name-complex="Times New Roman1" style:font-size-complex="8pt" style:font-weight-complex="bold">
        <loext:char-complex-color loext:theme-type="dark1" loext:color-type="theme"/>
      </style:text-properties>
    </style:style>
    <style:style style:name="T279" style:family="text">
      <style:text-properties fo:color="#000000" loext:opacity="100%" style:font-name="Times New Roman" fo:font-size="8pt" style:font-size-asian="8pt" style:font-name-complex="Times New Roman1" style:font-size-complex="8pt">
        <loext:char-complex-color loext:theme-type="dark1" loext:color-type="theme"/>
      </style:text-properties>
    </style:style>
    <style:style style:name="T280" style:family="text">
      <style:text-properties fo:color="#000000" loext:opacity="100%" style:font-name="Times New Roman" fo:font-size="8pt" fo:font-weight="bold" style:font-size-asian="8pt" style:font-weight-asian="bold" style:font-name-complex="Times New Roman1" style:font-size-complex="8pt" style:font-weight-complex="bold"/>
    </style:style>
    <style:style style:name="T281" style:family="text">
      <style:text-properties fo:color="#000000" loext:opacity="100%" style:font-name="Linux Libertine Display G" fo:font-weight="bold" style:font-name-asian="Calibri3" style:font-weight-asian="bold" style:font-name-complex="Linux Libertine Display G1" style:font-weight-complex="bold">
        <loext:char-complex-color loext:theme-type="dark1" loext:color-type="theme"/>
      </style:text-properties>
    </style:style>
    <style:style style:name="T282" style:family="text">
      <style:text-properties fo:color="#000000" loext:opacity="100%" style:font-name="Times New Roman" fo:font-size="12pt" fo:font-weight="bold" style:font-name-asian="Calibri3" style:font-size-asian="12pt" style:font-weight-asian="bold" style:font-name-complex="Times New Roman1" style:font-size-complex="12pt" style:font-weight-complex="bold">
        <loext:char-complex-color loext:theme-type="dark1" loext:color-type="theme"/>
      </style:text-properties>
    </style:style>
    <style:style style:name="T283" style:family="text">
      <style:text-properties fo:color="#000000" loext:opacity="100%" style:font-name="Times New Roman" fo:font-weight="bold" style:font-weight-asian="bold" style:font-name-complex="Times New Roman1" style:font-weight-complex="bold">
        <loext:char-complex-color loext:theme-type="dark1" loext:color-type="theme"/>
      </style:text-properties>
    </style:style>
    <style:style style:name="T284" style:family="text">
      <style:text-properties fo:color="#000000" loext:opacity="100%" style:font-name="Times New Roman" fo:font-weight="bold" style:font-weight-asian="bold" style:font-name-complex="Times New Roman1">
        <loext:char-complex-color loext:theme-type="dark1" loext:color-type="theme"/>
      </style:text-properties>
    </style:style>
    <style:style style:name="T285" style:family="text">
      <style:text-properties fo:color="#000000" loext:opacity="100%" style:font-name="Ezra SIL" fo:font-size="12pt" style:font-name-asian="Calibri3" style:font-size-asian="12pt" style:font-name-complex="Ezra SIL1" style:font-size-complex="12pt">
        <loext:char-complex-color loext:theme-type="dark1" loext:color-type="theme"/>
      </style:text-properties>
    </style:style>
    <style:style style:name="T286" style:family="text">
      <style:text-properties fo:color="#000000" loext:opacity="100%" style:font-name="Linux Libertine Display G" fo:font-weight="bold" officeooo:rsid="00266d08" style:font-weight-asian="bold" style:font-name-complex="Linux Libertine Display G1" style:font-weight-complex="bold">
        <loext:char-complex-color loext:theme-type="dark1" loext:color-type="theme"/>
      </style:text-properties>
    </style:style>
    <style:style style:name="T287" style:family="text">
      <style:text-properties fo:color="#000000" loext:opacity="100%" style:font-name="Times New Roman" fo:font-weight="bold" style:font-name-asian="Calibri3" style:font-weight-asian="bold" style:font-name-complex="Times New Roman1" style:font-weight-complex="bold">
        <loext:char-complex-color loext:theme-type="dark1" loext:color-type="theme"/>
      </style:text-properties>
    </style:style>
    <style:style style:name="T288" style:family="text">
      <style:text-properties fo:color="#000000" loext:opacity="100%" style:font-name="Linux Libertine Display G" fo:font-style="italic" fo:font-weight="bold" style:font-style-asian="italic" style:font-weight-asian="bold" style:font-name-complex="Linux Libertine Display G1" style:font-style-complex="italic" style:font-weight-complex="bold">
        <loext:char-complex-color loext:theme-type="dark1" loext:color-type="theme"/>
      </style:text-properties>
    </style:style>
    <style:style style:name="T289" style:family="text">
      <style:text-properties fo:color="#000000" loext:opacity="100%" style:font-name="Linux Libertine Display G" fo:font-style="italic" fo:font-weight="bold" style:font-name-asian="Calibri3" style:font-style-asian="italic" style:font-weight-asian="bold" style:font-name-complex="Linux Libertine Display G1" style:font-style-complex="italic" style:font-weight-complex="bold">
        <loext:char-complex-color loext:theme-type="dark1" loext:color-type="theme"/>
      </style:text-properties>
    </style:style>
    <style:style style:name="T290" style:family="text">
      <style:text-properties fo:color="#000000" loext:opacity="100%" style:font-name="Linux Libertine Display G" fo:font-size="10pt" fo:font-weight="bold" style:font-size-asian="10pt" style:font-weight-asian="bold" style:font-name-complex="Linux Libertine Display G1" style:font-size-complex="10pt" style:font-weight-complex="bold">
        <loext:char-complex-color loext:theme-type="dark1" loext:color-type="theme"/>
      </style:text-properties>
    </style:style>
    <style:style style:name="T291" style:family="text">
      <style:text-properties fo:color="#000000" loext:opacity="100%" style:font-name="Times New Roman" style:font-name-complex="Times New Roman1">
        <loext:char-complex-color loext:theme-type="dark1" loext:color-type="theme"/>
      </style:text-properties>
    </style:style>
    <style:style style:name="T292" style:family="text">
      <style:text-properties fo:color="#000000" loext:opacity="100%">
        <loext:char-complex-color loext:theme-type="dark1" loext:color-type="theme"/>
      </style:text-properties>
    </style:style>
    <style:style style:name="T293" style:family="text">
      <style:text-properties fo:color="#000000" loext:opacity="100%" style:font-name="Ezra SIL" style:font-name-complex="Ezra SIL1">
        <loext:char-complex-color loext:theme-type="dark1" loext:color-type="theme"/>
      </style:text-properties>
    </style:style>
    <style:style style:name="T294" style:family="text">
      <style:text-properties fo:color="#000000" loext:opacity="100%" style:font-name="Linux Libertine Display G" fo:font-weight="bold" officeooo:rsid="00266d08" style:font-weight-asian="bold" style:font-name-complex="Linux Libertine Display G1">
        <loext:char-complex-color loext:theme-type="dark1" loext:color-type="theme"/>
      </style:text-properties>
    </style:style>
    <style:style style:name="T295" style:family="text">
      <style:text-properties fo:color="#000000" loext:opacity="100%" style:font-name="Linux Libertine Display G" fo:font-weight="bold" officeooo:rsid="00368ed3" style:font-weight-asian="bold" style:font-name-complex="Linux Libertine Display G1">
        <loext:char-complex-color loext:theme-type="dark1" loext:color-type="theme"/>
      </style:text-properties>
    </style:style>
    <style:style style:name="T296" style:family="text">
      <style:text-properties fo:color="#000000" loext:opacity="100%" style:font-name="Cardo" fo:font-size="9pt" style:font-size-asian="9pt" style:font-name-complex="Hebrew Paleo Siloam" style:font-size-complex="9pt">
        <loext:char-complex-color loext:theme-type="dark1" loext:color-type="theme"/>
      </style:text-properties>
    </style:style>
    <style:style style:name="T297" style:family="text">
      <style:text-properties fo:color="#000000" loext:opacity="100%" style:font-name="Times New Roman" fo:letter-spacing="0.0055in" fo:font-weight="bold" style:font-weight-asian="bold" style:font-name-complex="Times New Roman1" style:font-weight-complex="bold">
        <loext:char-complex-color loext:theme-type="dark1" loext:color-type="theme"/>
      </style:text-properties>
    </style:style>
    <style:style style:name="T298" style:family="text">
      <style:text-properties fo:color="#000000" loext:opacity="100%" style:font-name="Linux Libertine Display G" fo:font-weight="bold" officeooo:rsid="00368ed3" style:font-weight-asian="bold" style:font-name-complex="Linux Libertine Display G1" style:font-weight-complex="bold">
        <loext:char-complex-color loext:theme-type="dark1" loext:color-type="theme"/>
      </style:text-properties>
    </style:style>
    <style:style style:name="T299" style:family="text">
      <style:text-properties fo:color="#000000" loext:opacity="100%" fo:font-family="Cambria" style:font-family-generic="roman" style:font-pitch="variable" fo:font-weight="bold" style:font-weight-asian="bold" style:font-name-complex="Linux Libertine Display G1" style:font-weight-complex="bold">
        <loext:char-complex-color loext:theme-type="dark1" loext:color-type="theme"/>
      </style:text-properties>
    </style:style>
    <style:style style:name="T300" style:family="text">
      <style:text-properties fo:color="#000000" loext:opacity="100%" fo:font-family="Cambria" style:font-family-generic="roman" style:font-pitch="variable" fo:font-size="12pt" fo:font-weight="bold" style:font-name-asian="Calibri3" style:font-size-asian="12pt" style:font-weight-asian="bold" style:font-family-complex="Cambria" style:font-family-generic-complex="system" style:font-pitch-complex="variable" style:font-size-complex="12pt" style:font-weight-complex="bold">
        <loext:char-complex-color loext:theme-type="dark1" loext:color-type="theme"/>
      </style:text-properties>
    </style:style>
    <style:style style:name="T301" style:family="text">
      <style:text-properties officeooo:rsid="003786cd"/>
    </style:style>
    <style:style style:name="T302" style:family="text">
      <style:text-properties fo:color="#000000" loext:opacity="100%" style:font-name="Cardo" fo:font-size="10pt" fo:font-weight="bold" style:font-name-asian="Calibri3" style:font-size-asian="10pt" style:font-weight-asian="bold" style:font-name-complex="Cardo1" style:font-size-complex="10pt" style:font-weight-complex="bold">
        <loext:char-complex-color loext:theme-type="dark1" loext:color-type="theme"/>
      </style:text-properties>
    </style:style>
    <style:style style:name="T303" style:family="text">
      <style:text-properties fo:color="#000000" loext:opacity="100%" style:font-name="Cardo" fo:font-size="12pt" fo:font-weight="bold" fo:background-color="#d9d9d9" loext:char-shading-value="0" style:font-name-asian="Calibri3" style:font-size-asian="12pt" style:font-weight-asian="bold" style:font-name-complex="Cardo1" style:font-size-complex="12pt" style:font-weight-complex="bold">
        <loext:char-complex-color loext:theme-type="dark1" loext:color-type="theme"/>
      </style:text-properties>
    </style:style>
    <style:style style:name="T304" style:family="text">
      <style:text-properties fo:color="#000000" loext:opacity="100%" style:font-name="Cardo" fo:font-size="12pt" style:font-name-asian="Calibri3" style:font-size-asian="12pt" style:font-name-complex="Cardo1" style:font-size-complex="12pt">
        <loext:char-complex-color loext:theme-type="dark1" loext:color-type="theme"/>
      </style:text-properties>
    </style:style>
    <style:style style:name="T305" style:family="text">
      <style:text-properties fo:color="#000000" loext:opacity="100%" style:font-name="Cardo" fo:font-size="9pt" style:font-name-asian="Calibri3" style:font-size-asian="9pt" style:font-name-complex="Cardo1" style:font-size-complex="9pt">
        <loext:char-complex-color loext:theme-type="dark1" loext:color-type="theme"/>
      </style:text-properties>
    </style:style>
    <style:style style:name="T306" style:family="text">
      <style:text-properties fo:color="#000000" loext:opacity="100%" style:font-name="Cardo" fo:font-size="9pt" style:text-underline-style="solid" style:text-underline-width="auto" style:text-underline-color="font-color" style:font-name-asian="Calibri3" style:font-size-asian="9pt" style:font-name-complex="Cardo1" style:font-size-complex="9pt">
        <loext:char-complex-color loext:theme-type="dark1" loext:color-type="theme"/>
      </style:text-properties>
    </style:style>
    <style:style style:name="T307" style:family="text">
      <style:text-properties fo:color="#000000" loext:opacity="100%" style:font-name="Cardo" style:text-underline-style="solid" style:text-underline-width="auto" style:text-underline-color="font-color" style:font-name-asian="Calibri3" style:font-name-complex="Cardo1">
        <loext:char-complex-color loext:theme-type="dark1" loext:color-type="theme"/>
      </style:text-properties>
    </style:style>
    <style:style style:name="T308" style:family="text">
      <style:text-properties fo:color="#000000" loext:opacity="100%" style:font-name="Cardo" fo:font-size="9pt" style:text-underline-style="solid" style:text-underline-width="auto" style:text-underline-color="font-color" style:font-size-asian="9pt" style:font-name-complex="Cardo1" style:font-size-complex="9pt">
        <loext:char-complex-color loext:theme-type="dark1" loext:color-type="theme"/>
      </style:text-properties>
    </style:style>
    <style:style style:name="T309" style:family="text">
      <style:text-properties fo:color="#000000" loext:opacity="100%" style:font-name="Cardo" fo:font-size="8pt" style:font-name-asian="Calibri3" style:font-size-asian="8pt" style:font-name-complex="Cardo1" style:font-size-complex="8pt">
        <loext:char-complex-color loext:theme-type="dark1" loext:color-type="theme"/>
      </style:text-properties>
    </style:style>
    <style:style style:name="T310" style:family="text">
      <style:text-properties fo:color="#000000" loext:opacity="100%" style:font-name="Cardo" fo:font-style="italic" fo:font-weight="bold" style:font-name-asian="Calibri3" style:font-style-asian="italic" style:font-weight-asian="bold" style:font-name-complex="Cardo1" style:font-style-complex="italic" style:font-weight-complex="bold">
        <loext:char-complex-color loext:theme-type="dark1" loext:color-type="theme"/>
      </style:text-properties>
    </style:style>
    <style:style style:name="T311" style:family="text">
      <style:text-properties fo:color="#000000" loext:opacity="100%" style:font-name="Cardo" fo:font-weight="bold" fo:background-color="#d9d9d9" loext:char-shading-value="0" style:font-name-asian="Calibri3" style:font-weight-asian="bold" style:font-name-complex="Cardo1" style:font-weight-complex="bold">
        <loext:char-complex-color loext:theme-type="dark1" loext:color-type="theme"/>
      </style:text-properties>
    </style:style>
    <style:style style:name="T312" style:family="text">
      <style:text-properties fo:color="#000000" loext:opacity="100%" style:font-name="Cardo" fo:letter-spacing="0.0055in" fo:font-weight="bold" style:font-name-asian="Calibri3" style:font-weight-asian="bold" style:font-name-complex="Cardo1" style:font-weight-complex="bold">
        <loext:char-complex-color loext:theme-type="dark1" loext:color-type="theme"/>
      </style:text-properties>
    </style:style>
    <style:style style:name="T313" style:family="text">
      <style:text-properties fo:color="#000000" loext:opacity="100%" style:font-name="Cardo" style:font-name-asian="Calibri3" style:font-name-complex="Cardo1">
        <loext:char-complex-color loext:theme-type="dark1" loext:color-type="theme"/>
      </style:text-properties>
    </style:style>
    <style:style style:name="T314" style:family="text">
      <style:text-properties fo:color="#000000" loext:opacity="100%" style:font-name="Cardo" fo:font-size="12pt" fo:font-weight="bold" style:font-name-asian="Calibri3" style:font-size-asian="12pt" style:font-weight-asian="bold" style:font-name-complex="Cardo1" style:font-size-complex="12pt" style:font-weight-complex="bold">
        <loext:char-complex-color loext:theme-type="dark1" loext:color-type="theme"/>
      </style:text-properties>
    </style:style>
    <style:style style:name="T315" style:family="text">
      <style:text-properties fo:color="#000000" loext:opacity="100%" style:font-name="Cardo" fo:font-size="10pt" style:rfc-language-tag="x-none" fo:font-weight="bold" style:font-size-asian="10pt" style:font-weight-asian="bold" style:font-name-complex="Cardo1" style:font-size-complex="10pt" style:font-weight-complex="bold">
        <loext:char-complex-color loext:theme-type="dark1" loext:color-type="theme"/>
      </style:text-properties>
    </style:style>
    <style:style style:name="T316" style:family="text">
      <style:text-properties fo:color="#000000" loext:opacity="100%" style:font-name="Cardo" fo:font-size="8pt" style:rfc-language-tag="x-none" style:font-size-asian="8pt" style:font-name-complex="Cardo1" style:font-size-complex="8pt">
        <loext:char-complex-color loext:theme-type="dark1" loext:color-type="theme"/>
      </style:text-properties>
    </style:style>
    <style:style style:name="T317" style:family="text">
      <style:text-properties fo:color="#000000" loext:opacity="100%" style:font-name="Cardo" fo:font-size="8pt" style:font-size-asian="8pt" style:font-name-complex="Cardo1" style:font-size-complex="8pt">
        <loext:char-complex-color loext:theme-type="dark1" loext:color-type="theme"/>
      </style:text-properties>
    </style:style>
    <style:style style:name="T318" style:family="text">
      <style:text-properties fo:color="#000000" loext:opacity="100%" style:font-name="Cardo" fo:language="en" fo:country="US" fo:font-weight="bold" officeooo:rsid="00381f0b" style:font-weight-asian="bold" style:font-name-complex="Cardo1" style:font-weight-complex="bold">
        <loext:char-complex-color loext:theme-type="dark1" loext:color-type="theme"/>
      </style:text-properties>
    </style:style>
    <style:style style:name="T319" style:family="text">
      <style:text-properties fo:color="#000000" loext:opacity="100%" style:font-name="Cardo" fo:font-weight="bold" officeooo:rsid="0014e229" style:font-weight-asian="bold" style:font-name-complex="Cardo1" style:font-weight-complex="bold">
        <loext:char-complex-color loext:theme-type="dark1" loext:color-type="theme"/>
      </style:text-properties>
    </style:style>
    <style:style style:name="T320" style:family="text">
      <style:text-properties fo:color="#000000" loext:opacity="100%" style:font-name="Cardo" fo:font-weight="bold" officeooo:rsid="00381f0b" style:font-weight-asian="bold" style:font-name-complex="Cardo1" style:font-weight-complex="bold">
        <loext:char-complex-color loext:theme-type="dark1" loext:color-type="theme"/>
      </style:text-properties>
    </style:style>
    <style:style style:name="T321" style:family="text">
      <style:text-properties fo:color="#000000" loext:opacity="100%" style:font-name="Cardo" fo:font-size="9pt" fo:font-weight="bold" fo:background-color="#f2f2f2" loext:char-shading-value="0" style:font-size-asian="9pt" style:font-weight-asian="bold" style:font-name-complex="Cardo1" style:font-size-complex="9pt" style:font-weight-complex="bold">
        <loext:char-complex-color loext:theme-type="dark1" loext:color-type="theme"/>
      </style:text-properties>
    </style:style>
    <style:style style:name="T322" style:family="text">
      <style:text-properties fo:color="#000000" loext:opacity="100%" style:font-name="Cardo" fo:letter-spacing="0.0098in" fo:font-weight="bold" style:font-name-asian="Calibri3" style:font-weight-asian="bold" style:font-name-complex="Cardo1" style:font-weight-complex="bold">
        <loext:char-complex-color loext:theme-type="dark1" loext:color-type="theme"/>
      </style:text-properties>
    </style:style>
    <style:style style:name="T323" style:family="text">
      <style:text-properties fo:color="#000000" loext:opacity="100%" style:font-name="Times New Roman" fo:font-size="10pt" style:font-name-asian="Calibri3" style:font-size-asian="10pt" style:font-name-complex="Times New Roman1" style:font-size-complex="10pt">
        <loext:char-complex-color loext:theme-type="dark1" loext:color-type="theme"/>
      </style:text-properties>
    </style:style>
    <style:style style:name="T324" style:family="text">
      <style:text-properties fo:color="#000000" loext:opacity="100%" style:font-name="Times New Roman" fo:font-size="10pt" fo:font-weight="bold" style:font-name-asian="Calibri3" style:font-size-asian="10pt" style:font-weight-asian="bold" style:font-name-complex="Times New Roman1" style:font-size-complex="10pt" style:font-weight-complex="bold">
        <loext:char-complex-color loext:theme-type="dark1" loext:color-type="theme"/>
      </style:text-properties>
    </style:style>
    <style:style style:name="T325" style:family="text">
      <style:text-properties fo:color="#000000" loext:opacity="100%" style:font-name="Times New Roman" fo:font-size="10pt" fo:font-weight="bold" style:font-name-asian="Calibri3" style:font-size-asian="10pt" style:font-weight-asian="bold" style:font-name-complex="Times New Roman1" style:font-size-complex="10pt" style:font-weight-complex="bold"/>
    </style:style>
    <style:style style:name="T326" style:family="text">
      <style:text-properties style:use-window-font-color="true" loext:opacity="0%" style:font-name="Cardo" fo:font-size="10pt" style:text-underline-style="none" fo:font-weight="bold" fo:background-color="#d9d9d9" loext:char-shading-value="0" style:font-name-asian="Calibri3" style:font-size-asian="10pt" style:font-weight-asian="bold" style:font-name-complex="Cardo1" style:font-size-complex="10pt" style:font-weight-complex="bold"/>
    </style:style>
    <style:style style:name="T327" style:family="text">
      <style:text-properties fo:color="#000000" loext:opacity="100%" style:font-name="Cardo" fo:font-size="10pt" fo:font-weight="bold" fo:background-color="#d9d9d9" loext:char-shading-value="0" style:font-name-asian="Calibri3" style:font-size-asian="10pt" style:font-weight-asian="bold" style:font-name-complex="Cardo1" style:font-size-complex="10pt" style:font-weight-complex="bold">
        <loext:char-complex-color loext:theme-type="dark1" loext:color-type="theme"/>
      </style:text-properties>
    </style:style>
    <style:style style:name="T328" style:family="text">
      <style:text-properties fo:color="#000000" loext:opacity="100%" style:font-name="Cardo" fo:font-size="8pt" fo:background-color="#d9d9d9" loext:char-shading-value="0" style:font-name-asian="Calibri3" style:font-size-asian="8pt" style:font-name-complex="Cardo1" style:font-size-complex="8pt">
        <loext:char-complex-color loext:theme-type="dark1" loext:color-type="theme"/>
      </style:text-properties>
    </style:style>
    <style:style style:name="T329" style:family="text">
      <style:text-properties fo:color="#000000" loext:opacity="100%" style:font-name="Cardo" fo:font-size="10pt" style:text-underline-style="none" fo:font-weight="bold" fo:background-color="#d9d9d9" loext:char-shading-value="0" style:font-name-asian="Calibri3" style:font-size-asian="10pt" style:font-weight-asian="bold" style:font-name-complex="Cardo1" style:font-size-complex="10pt" style:font-weight-complex="bold">
        <loext:char-complex-color loext:theme-type="dark1" loext:color-type="theme"/>
      </style:text-properties>
    </style:style>
    <style:style style:name="T330" style:family="text">
      <style:text-properties style:font-name="Cardo" fo:font-size="10pt" fo:font-weight="bold" fo:background-color="#d9d9d9" loext:char-shading-value="0" style:font-name-asian="Calibri3" style:font-size-asian="10pt" style:font-weight-asian="bold" style:font-name-complex="Cardo1" style:font-size-complex="10pt" style:font-weight-complex="bold"/>
    </style:style>
    <style:style style:name="T331" style:family="text">
      <style:text-properties style:font-name="Times New Roman" fo:font-size="8pt" style:letter-kerning="false" style:font-name-asian="Calibri3" style:font-size-asian="8pt" style:font-name-complex="Times New Roman1" style:font-size-complex="8pt" style:language-complex="ar" style:country-complex="SA"/>
    </style:style>
    <style:style style:name="T332" style:family="text">
      <style:text-properties fo:color="#000000" loext:opacity="100%" style:font-name="Copperplate Gothic Bold" fo:font-size="18pt" fo:font-weight="bold" style:letter-kerning="false" style:font-name-asian="Calibri3" style:font-size-asian="18pt" style:font-weight-asian="bold" style:font-name-complex="Times New Roman1" style:font-size-complex="18pt" style:language-complex="ar" style:country-complex="SA" style:font-weight-complex="bold"/>
    </style:style>
    <style:style style:name="T333" style:family="text">
      <style:text-properties fo:color="#000000" loext:opacity="100%" style:font-name="Times New Roman" fo:font-size="16pt" fo:font-weight="bold" style:letter-kerning="false" style:font-name-asian="Calibri3" style:font-size-asian="16pt" style:font-weight-asian="bold" style:font-name-complex="Times New Roman1" style:font-size-complex="16pt" style:language-complex="ar" style:country-complex="SA" style:font-weight-complex="bold"/>
    </style:style>
    <style:style style:name="T334" style:family="text">
      <style:text-properties fo:color="#000000" loext:opacity="100%" style:font-name="Times New Roman" fo:font-size="8pt" style:text-underline-style="solid" style:text-underline-width="auto" style:text-underline-color="font-color" style:letter-kerning="false" style:font-name-asian="Calibri3" style:font-size-asian="8pt" style:font-name-complex="Times New Roman1" style:font-size-complex="8pt" style:language-complex="ar" style:country-complex="SA"/>
    </style:style>
    <style:style style:name="T335" style:family="text">
      <style:text-properties fo:color="#000000" loext:opacity="100%" style:font-name="Times New Roman" fo:font-size="8pt" style:letter-kerning="false" style:font-name-asian="Calibri3" style:font-size-asian="8pt" style:font-name-complex="Times New Roman1" style:font-size-complex="8pt" style:language-complex="ar" style:country-complex="SA"/>
    </style:style>
    <style:style style:name="T336" style:family="text">
      <style:text-properties fo:color="#000000" loext:opacity="100%" style:font-name="Cardo" fo:font-size="12pt" style:letter-kerning="false" style:font-name-asian="Calibri3" style:font-size-asian="12pt" style:font-name-complex="Hebrew Paleo Siloam" style:font-size-complex="12pt" style:script-type="complex"/>
    </style:style>
    <style:style style:name="T337" style:family="text">
      <style:text-properties fo:color="#000000" loext:opacity="100%" style:font-name="Cardo" fo:font-size="14pt" fo:font-weight="bold" style:letter-kerning="false" style:font-name-asian="Calibri3" style:font-size-asian="14pt" style:font-weight-asian="bold" style:font-name-complex="Cardo1" style:font-size-complex="14pt" style:language-complex="ar" style:country-complex="SA" style:font-weight-complex="bold"/>
    </style:style>
    <style:style style:name="T338" style:family="text">
      <style:text-properties fo:color="#000000" loext:opacity="100%" style:font-name="Cardo" fo:font-size="8pt" style:letter-kerning="false" style:font-name-asian="Calibri3" style:font-size-asian="8pt" style:font-name-complex="Cardo1" style:font-size-complex="8pt" style:language-complex="ar" style:country-complex="SA"/>
    </style:style>
    <style:style style:name="T339" style:family="text">
      <style:text-properties fo:color="#000000" loext:opacity="100%" style:font-name="Cardo" fo:font-size="8pt" style:letter-kerning="false" style:font-name-asian="Calibri3" style:font-size-asian="8pt" style:font-name-complex="Hebrew Paleo Siloam" style:font-size-complex="8pt" style:script-type="complex"/>
    </style:style>
    <style:style style:name="T340" style:family="text">
      <style:text-properties fo:color="#000000" loext:opacity="100%" style:font-name="Cardo" fo:font-size="5pt" style:letter-kerning="false" style:font-name-asian="Calibri3" style:font-size-asian="5pt" style:font-name-complex="Cardo1" style:font-size-complex="5pt" style:language-complex="ar" style:country-complex="SA"/>
    </style:style>
    <style:style style:name="T341" style:family="text">
      <style:text-properties fo:color="#000000" loext:opacity="100%" style:font-name="Times New Roman" fo:font-size="8pt" style:letter-kerning="false" style:font-name-asian="Calibri3" style:font-size-asian="8pt" style:font-name-complex="Times New Roman1" style:font-size-complex="8pt"/>
    </style:style>
    <style:style style:name="T342" style:family="text">
      <style:text-properties fo:color="#000000" loext:opacity="100%" style:font-name="Cardo" fo:font-size="12pt" style:letter-kerning="false" style:font-name-asian="Calibri3" style:font-size-asian="12pt" style:font-name-complex="Cardo1" style:font-size-complex="12pt" style:language-complex="ar" style:country-complex="SA"/>
    </style:style>
    <style:style style:name="T343" style:family="text">
      <style:text-properties fo:color="#000000" loext:opacity="100%" fo:font-family="Vijaya" style:font-family-generic="roman" style:font-pitch="variable" fo:font-size="10pt" fo:font-style="italic" style:letter-kerning="false" style:font-name-asian="Calibri3" style:font-size-asian="10pt" style:font-style-asian="italic" style:font-name-complex="Vijaya" style:font-size-complex="10pt" style:language-complex="ar" style:country-complex="SA" style:font-style-complex="italic"/>
    </style:style>
    <style:style style:name="T344" style:family="text">
      <style:text-properties fo:color="#000000" loext:opacity="100%" fo:font-family="Vijaya" style:font-family-generic="roman" style:font-pitch="variable" fo:font-size="10pt" fo:font-style="italic" style:letter-kerning="false" fo:background-color="#d9d9d9" loext:char-shading-value="0" style:font-name-asian="Calibri3" style:font-size-asian="10pt" style:font-style-asian="italic" style:font-name-complex="Vijaya" style:font-size-complex="10pt" style:language-complex="ar" style:country-complex="SA" style:font-style-complex="italic"/>
    </style:style>
    <style:style style:name="T345" style:family="text">
      <style:text-properties fo:color="#000000" loext:opacity="100%" fo:font-family="Vijaya" style:font-family-generic="roman" style:font-pitch="variable" fo:font-size="10pt" fo:font-style="italic" style:letter-kerning="false" fo:background-color="#aeaaaa" loext:char-shading-value="0" style:font-name-asian="Calibri3" style:font-size-asian="10pt" style:font-style-asian="italic" style:font-name-complex="Vijaya" style:font-size-complex="10pt" style:language-complex="ar" style:country-complex="SA" style:font-style-complex="italic"/>
    </style:style>
    <style:style style:name="T346" style:family="text">
      <style:text-properties fo:color="#000000" loext:opacity="100%" fo:font-family="Cardo" fo:font-size="10pt" fo:font-style="italic" officeooo:rsid="0016005e" style:letter-kerning="false" fo:background-color="#aeaaaa" loext:char-shading-value="0" style:font-name-asian="Calibri3" style:font-size-asian="10pt" style:font-style-asian="italic" style:font-name-complex="Vijaya" style:font-size-complex="10pt" style:language-complex="ar" style:country-complex="SA" style:font-style-complex="italic"/>
    </style:style>
    <style:style style:name="T347" style:family="text">
      <style:text-properties fo:color="#000000" loext:opacity="100%" style:font-name="Times New Roman" style:font-name-asian="Calibri3" style:font-name-complex="Times New Roman1"/>
    </style:style>
    <style:style style:name="T348" style:family="text">
      <style:text-properties fo:color="#000000" loext:opacity="100%" style:font-name="Times New Roman" fo:font-size="10pt" fo:background-color="#f2f2f2" loext:char-shading-value="0" style:font-size-asian="10pt" style:font-name-complex="Times New Roman1" style:font-size-complex="10pt"/>
    </style:style>
    <style:style style:name="T349" style:family="text">
      <style:text-properties fo:color="#000000" loext:opacity="100%" style:font-name="Times New Roman" fo:font-weight="bold" style:font-weight-asian="bold" style:font-name-complex="Times New Roman1" style:font-weight-complex="bold"/>
    </style:style>
    <style:style style:name="T350" style:family="text">
      <style:text-properties fo:color="#000000" loext:opacity="100%" style:font-name="Cardo" style:font-name-complex="Hebrew Paleo Siloam" style:script-type="complex"/>
    </style:style>
    <style:style style:name="T351" style:family="text">
      <style:text-properties fo:color="#000000" loext:opacity="100%" style:font-name="Cardo" fo:background-color="#fff2cc" loext:char-shading-value="0" style:font-name-asian="Calibri3" style:font-name-complex="Cardo1"/>
    </style:style>
    <style:style style:name="T352" style:family="text">
      <style:text-properties fo:color="#000000" loext:opacity="100%" style:font-name="Times New Roman" fo:font-size="8pt" style:text-underline-style="solid" style:text-underline-width="auto" style:text-underline-color="font-color" fo:background-color="#d9d9d9" loext:char-shading-value="0" style:font-size-asian="8pt" style:font-name-complex="Times New Roman1" style:font-size-complex="8pt"/>
    </style:style>
    <style:style style:name="T353" style:family="text">
      <style:text-properties fo:color="#000000" loext:opacity="100%" style:font-name="Times New Roman" fo:font-size="12pt" fo:font-weight="bold" fo:background-color="#d9d9d9" loext:char-shading-value="0" style:font-size-asian="12pt" style:font-weight-asian="bold" style:font-name-complex="Times New Roman1" style:font-size-complex="12pt" style:font-weight-complex="bold"/>
    </style:style>
    <style:style style:name="T354" style:family="text">
      <style:text-properties fo:color="#000000" loext:opacity="100%" style:font-name="Times New Roman" fo:font-size="8pt" fo:background-color="#d9d9d9" loext:char-shading-value="0" style:font-size-asian="8pt" style:font-name-complex="Times New Roman1" style:font-size-complex="8pt"/>
    </style:style>
    <style:style style:name="T355" style:family="text">
      <style:text-properties fo:color="#000000" loext:opacity="100%" style:font-name="Times New Roman" fo:font-size="8pt" style:text-underline-style="solid" style:text-underline-width="auto" style:text-underline-color="font-color" fo:background-color="#fff2cc" loext:char-shading-value="0" style:font-name-asian="Calibri3" style:font-size-asian="8pt" style:font-name-complex="Times New Roman1" style:font-size-complex="8pt"/>
    </style:style>
    <style:style style:name="T356" style:family="text">
      <style:text-properties fo:color="#000000" loext:opacity="100%" style:font-name="Times New Roman" fo:font-size="8pt" style:text-underline-style="solid" style:text-underline-width="auto" style:text-underline-color="font-color" style:font-size-asian="8pt" style:font-name-complex="Times New Roman1" style:font-size-complex="8pt"/>
    </style:style>
    <style:style style:name="T357" style:family="text">
      <style:text-properties fo:color="#000000" loext:opacity="100%" style:font-name="Cardo" fo:font-size="12pt" fo:font-weight="bold" fo:background-color="#fff2cc" loext:char-shading-value="0" style:font-name-asian="Calibri3" style:font-size-asian="12pt" style:font-weight-asian="bold" style:font-name-complex="Cardo1" style:font-size-complex="12pt" style:font-weight-complex="bold"/>
    </style:style>
    <style:style style:name="T358" style:family="text">
      <style:text-properties fo:color="#000000" loext:opacity="100%" style:font-name="Times New Roman" fo:font-size="7pt" style:text-underline-style="solid" style:text-underline-width="auto" style:text-underline-color="font-color" fo:font-weight="bold" style:font-name-asian="Calibri3" style:font-size-asian="7pt" style:font-weight-asian="bold" style:font-name-complex="Times New Roman1" style:font-size-complex="7pt" style:font-weight-complex="bold"/>
    </style:style>
    <style:style style:name="T359" style:family="text">
      <style:text-properties fo:color="#000000" loext:opacity="100%" style:font-name="Times New Roman" fo:font-size="7pt" style:text-underline-style="solid" style:text-underline-width="auto" style:text-underline-color="font-color" style:font-size-asian="7pt" style:font-name-complex="Times New Roman1" style:font-size-complex="7pt"/>
    </style:style>
    <style:style style:name="T360" style:family="text">
      <style:text-properties fo:color="#000000" loext:opacity="100%" style:text-position="super 58%" style:font-name="Times New Roman" fo:font-size="7pt" style:text-underline-style="solid" style:text-underline-width="auto" style:text-underline-color="font-color" style:font-size-asian="7pt" style:font-name-complex="Times New Roman1" style:font-size-complex="7pt"/>
    </style:style>
    <style:style style:name="T361" style:family="text">
      <style:text-properties fo:color="#000000" loext:opacity="100%" style:font-name="Cardo" fo:font-size="8pt" fo:font-weight="bold" fo:background-color="#fff2cc" loext:char-shading-value="0" style:font-name-asian="Calibri3" style:font-size-asian="8pt" style:font-weight-asian="bold" style:font-name-complex="Cardo1" style:font-size-complex="8pt" style:font-weight-complex="bold"/>
    </style:style>
    <style:style style:name="T362" style:family="text">
      <style:text-properties fo:color="#000000" loext:opacity="100%" style:font-name="Cardo" style:text-underline-style="solid" style:text-underline-width="auto" style:text-underline-color="font-color" fo:font-weight="bold" style:font-weight-asian="bold" style:font-name-complex="Cardo1" style:font-weight-complex="bold"/>
    </style:style>
    <style:style style:name="T363" style:family="text">
      <style:text-properties fo:color="#000000" loext:opacity="100%" style:font-name="Cardo" style:text-underline-style="solid" style:text-underline-width="auto" style:text-underline-color="font-color" fo:font-weight="bold" style:font-weight-asian="bold" style:font-name-complex="Hebrew Paleo Siloam" style:font-weight-complex="bold"/>
    </style:style>
    <style:style style:name="T364" style:family="text">
      <style:text-properties fo:color="#000000" loext:opacity="100%" style:font-name="Cardo" fo:letter-spacing="0.0055in" style:text-underline-style="solid" style:text-underline-width="auto" style:text-underline-color="font-color" fo:font-weight="bold" style:font-weight-asian="bold" style:font-name-complex="Cardo1" style:font-weight-complex="bold"/>
    </style:style>
    <style:style style:name="T365" style:family="text">
      <style:text-properties fo:color="#000000" loext:opacity="100%" style:font-name="Cardo" fo:letter-spacing="0.0055in" fo:font-weight="bold" style:font-weight-asian="bold" style:font-name-complex="Cardo1" style:font-weight-complex="bold"/>
    </style:style>
    <style:style style:name="T366" style:family="text">
      <style:text-properties fo:color="#000000" loext:opacity="100%" style:font-name="Cardo" fo:font-weight="bold" style:font-name-asian="Calibri3" style:font-weight-asian="bold" style:font-name-complex="Cardo1" style:font-weight-complex="bold"/>
    </style:style>
    <style:style style:name="T367" style:family="text">
      <style:text-properties fo:color="#000000" loext:opacity="100%" style:font-name="Times New Roman" fo:font-size="8pt" fo:background-color="#f2f2f2" loext:char-shading-value="0" style:font-size-asian="8pt" style:font-name-complex="Times New Roman1" style:font-size-complex="8pt"/>
    </style:style>
    <style:style style:name="T368" style:family="text">
      <style:text-properties fo:color="#000000" loext:opacity="100%" style:font-name="Cardo" fo:font-weight="bold" fo:background-color="#d9d9d9" loext:char-shading-value="0" style:font-name-asian="Calibri3" style:font-weight-asian="bold" style:font-name-complex="Cardo1"/>
    </style:style>
    <style:style style:name="T369" style:family="text">
      <style:text-properties fo:color="#000000" loext:opacity="100%" style:font-name="Cardo" fo:font-weight="bold" fo:background-color="#e7e6e6" loext:char-shading-value="0" style:font-weight-asian="bold" style:font-name-complex="Cardo1" style:script-type="complex"/>
    </style:style>
    <style:style style:name="T370" style:family="text">
      <style:text-properties fo:color="#000000" loext:opacity="100%" style:font-name="Cardo" fo:font-weight="bold" fo:background-color="#d9d9d9" loext:char-shading-value="0" style:font-weight-asian="bold" style:font-name-complex="Cardo1"/>
    </style:style>
    <style:style style:name="T371" style:family="text">
      <style:text-properties fo:color="#000000" loext:opacity="100%" style:font-name="Cardo" fo:font-weight="bold" fo:background-color="#d9d9d9" loext:char-shading-value="0" style:font-weight-asian="bold" style:font-name-complex="Cardo1" style:script-type="complex"/>
    </style:style>
    <style:style style:name="T372" style:family="text">
      <style:text-properties fo:color="#000000" loext:opacity="100%" style:font-name="Cardo" fo:background-color="#d9d9d9" loext:char-shading-value="0" style:font-name-complex="Cardo1" style:font-weight-complex="bold"/>
    </style:style>
    <style:style style:name="T373" style:family="text">
      <style:text-properties fo:color="#000000" loext:opacity="100%" style:font-name="Cardo" fo:font-weight="bold" fo:background-color="#e7e6e6" loext:char-shading-value="0" style:font-name-asian="Calibri3" style:font-weight-asian="bold" style:font-name-complex="Cardo1" style:font-weight-complex="bold"/>
    </style:style>
    <style:style style:name="T374" style:family="text">
      <style:text-properties fo:color="#000000" loext:opacity="100%" style:font-name="Cardo" fo:font-style="italic" fo:font-weight="bold" fo:background-color="#d9d9d9" loext:char-shading-value="0" style:font-style-asian="italic" style:font-weight-asian="bold" style:font-name-complex="Cardo1"/>
    </style:style>
    <style:style style:name="T375" style:family="text">
      <style:text-properties fo:color="#000000" loext:opacity="100%" style:font-name="Cardo" fo:font-weight="bold" fo:background-color="#d9d9d9" loext:char-shading-value="0" style:font-weight-asian="bold" style:font-name-complex="Cardo1" style:font-weight-complex="bold"/>
    </style:style>
    <style:style style:name="T376" style:family="text">
      <style:text-properties fo:color="#000000" loext:opacity="100%" style:font-name="Times New Roman" fo:font-weight="bold" fo:background-color="#d9d9d9" loext:char-shading-value="0" style:font-weight-asian="bold" style:font-name-complex="Times New Roman1" style:font-weight-complex="bold"/>
    </style:style>
    <style:style style:name="T377" style:family="text">
      <style:text-properties fo:color="#000000" loext:opacity="100%" style:font-name="Cardo" fo:font-style="italic" fo:font-weight="bold" fo:background-color="#d9d9d9" loext:char-shading-value="0" style:font-style-asian="italic" style:font-weight-asian="bold" style:font-name-complex="Cardo1" style:font-style-complex="italic" style:font-weight-complex="bold"/>
    </style:style>
    <style:style style:name="T378" style:family="text">
      <style:text-properties fo:color="#000000" loext:opacity="100%" style:text-position="super 58%" style:font-name="Cardo" fo:font-weight="bold" fo:background-color="#d9d9d9" loext:char-shading-value="0" style:font-weight-asian="bold" style:font-name-complex="Cardo1" style:font-weight-complex="bold"/>
    </style:style>
    <style:style style:name="T379" style:family="text">
      <style:text-properties fo:color="#000000" loext:opacity="100%" style:font-name="Times New Roman" fo:font-weight="bold" style:font-name-asian="Calibri3" style:font-weight-asian="bold" style:font-name-complex="Times New Roman1" style:font-weight-complex="bold"/>
    </style:style>
    <style:style style:name="T380" style:family="text">
      <style:text-properties fo:color="#000000" loext:opacity="100%" style:font-name="Cardo" fo:font-style="italic" style:text-underline-style="solid" style:text-underline-width="auto" style:text-underline-color="font-color" fo:font-weight="bold" style:font-style-asian="italic" style:font-weight-asian="bold" style:font-name-complex="Cardo1" style:font-style-complex="italic" style:font-weight-complex="bold"/>
    </style:style>
    <style:style style:name="T381" style:family="text">
      <style:text-properties fo:color="#000000" loext:opacity="100%" style:font-name="Times New Roman" fo:font-size="8pt" fo:background-color="#fff2cc" loext:char-shading-value="0" style:font-size-asian="8pt" style:font-name-complex="Times New Roman1" style:font-size-complex="8pt"/>
    </style:style>
    <style:style style:name="T382" style:family="text">
      <style:text-properties fo:color="#000000" loext:opacity="100%" style:font-name="Ezra SIL" fo:font-weight="bold" style:font-weight-asian="bold" style:font-name-complex="Ezra SIL1" style:font-weight-complex="bold"/>
    </style:style>
    <style:style style:name="T383" style:family="text">
      <style:text-properties fo:color="#000000" loext:opacity="100%" style:font-name="Cardo" fo:font-weight="bold" style:font-weight-asian="bold" style:font-name-complex="Cardo1" style:font-weight-complex="bold" style:script-type="complex"/>
    </style:style>
    <style:style style:name="T384" style:family="text">
      <style:text-properties fo:color="#000000" loext:opacity="100%" style:font-name="Times New Roman" fo:font-size="12pt" fo:font-weight="bold" style:font-name-asian="Calibri3" style:font-size-asian="12pt" style:font-weight-asian="bold" style:font-name-complex="Times New Roman1" style:font-size-complex="12pt" style:font-weight-complex="bold"/>
    </style:style>
    <style:style style:name="T385" style:family="text">
      <style:text-properties fo:color="#000000" loext:opacity="100%" style:font-name="Times New Roman" fo:font-size="12pt" style:text-underline-style="solid" style:text-underline-width="auto" style:text-underline-color="font-color" style:font-name-asian="Calibri3" style:font-size-asian="12pt" style:font-name-complex="Times New Roman1" style:font-size-complex="12pt"/>
    </style:style>
    <style:style style:name="T386" style:family="text">
      <style:text-properties fo:color="#000000" loext:opacity="100%" style:font-name="Times New Roman" style:font-name-complex="Times New Roman1"/>
    </style:style>
    <style:style style:name="T387" style:family="text">
      <style:text-properties fo:color="#000000" loext:opacity="100%" fo:font-family="Cardo" fo:font-weight="bold" officeooo:rsid="0017f42a" style:font-weight-asian="bold" style:font-name-complex="Cardo1" style:font-weight-complex="bold"/>
    </style:style>
    <style:style style:name="T388" style:family="text">
      <style:text-properties fo:color="#000000" loext:opacity="100%" style:font-name="Times New Roman" fo:font-size="12pt" style:font-size-asian="12pt" style:font-name-complex="Times New Roman1" style:font-size-complex="12pt"/>
    </style:style>
    <style:style style:name="T389" style:family="text">
      <style:text-properties fo:color="#000000" loext:opacity="100%" style:font-name="Cardo" style:text-underline-style="solid" style:text-underline-width="auto" style:text-underline-color="font-color" fo:font-weight="bold" style:font-name-asian="Calibri3" style:font-weight-asian="bold" style:font-name-complex="Cardo1" style:font-weight-complex="bold"/>
    </style:style>
    <style:style style:name="T390" style:family="text">
      <style:text-properties fo:color="#000000" loext:opacity="100%" style:font-name="Times New Roman" fo:font-size="12pt" style:font-name-asian="Calibri3" style:font-size-asian="12pt" style:font-name-complex="Times New Roman1" style:font-size-complex="12pt"/>
    </style:style>
    <style:style style:name="T391" style:family="text">
      <style:text-properties fo:color="#000000" loext:opacity="100%" style:font-name="Times New Roman" fo:font-size="8pt" style:font-size-asian="8pt" style:font-name-complex="Times New Roman1" style:font-size-complex="8pt"/>
    </style:style>
    <style:style style:name="T392" style:family="text">
      <style:text-properties fo:color="#000000" loext:opacity="100%" style:font-name="Cardo" fo:background-color="#d9d9d9" loext:char-shading-value="0" style:font-name-complex="Hebrew Paleo Siloam" style:script-type="complex"/>
    </style:style>
    <style:style style:name="T393" style:family="text">
      <style:text-properties fo:color="#000000" loext:opacity="100%" style:font-name="Cardo" fo:letter-spacing="0.0055in" fo:font-weight="bold" fo:background-color="#d9d9d9" loext:char-shading-value="0" style:font-weight-asian="bold" style:font-name-complex="Cardo1" style:font-weight-complex="bold"/>
    </style:style>
    <style:style style:name="T394" style:family="text">
      <style:text-properties fo:color="#000000" loext:opacity="100%" style:font-name="Cardo" fo:font-size="9pt" fo:letter-spacing="0.0055in" fo:font-weight="bold" fo:background-color="#d9d9d9" loext:char-shading-value="0" style:font-size-asian="9pt" style:font-weight-asian="bold" style:font-name-complex="Cardo1" style:font-size-complex="9pt" style:font-weight-complex="bold"/>
    </style:style>
    <style:style style:name="T395" style:family="text">
      <style:text-properties fo:color="#000000" loext:opacity="100%" style:font-name="Cardo" fo:font-size="9pt" fo:font-weight="bold" fo:background-color="#d9d9d9" loext:char-shading-value="0" style:font-size-asian="9pt" style:font-weight-asian="bold" style:font-name-complex="Cardo1" style:font-size-complex="9pt" style:font-weight-complex="bold"/>
    </style:style>
    <style:style style:name="T396" style:family="text">
      <style:text-properties fo:color="#000000" loext:opacity="100%" style:font-name="Times New Roman" fo:font-size="10pt" fo:font-style="italic" style:font-name-asian="Calibri3" style:font-size-asian="10pt" style:font-style-asian="italic" style:font-name-complex="Times New Roman1" style:font-size-complex="10pt" style:font-style-complex="italic"/>
    </style:style>
    <style:style style:name="T397" style:family="text">
      <style:text-properties fo:color="#000000" loext:opacity="100%" style:text-position="super 58%" style:font-name="Times New Roman" fo:font-weight="bold" fo:background-color="#d9d9d9" loext:char-shading-value="0" style:font-weight-asian="bold" style:font-name-complex="Times New Roman1" style:font-weight-complex="bold"/>
    </style:style>
    <style:style style:name="T398" style:family="text">
      <style:text-properties fo:color="#000000" loext:opacity="100%" style:font-name="Times New Roman" style:text-underline-style="solid" style:text-underline-width="auto" style:text-underline-color="font-color" fo:font-weight="bold" fo:background-color="#d9d9d9" loext:char-shading-value="0" style:font-weight-asian="bold" style:font-name-complex="Times New Roman1" style:font-weight-complex="bold"/>
    </style:style>
    <style:style style:name="T399" style:family="text">
      <style:text-properties fo:color="#000000" loext:opacity="100%" style:font-name="Times New Roman" fo:font-size="10pt" style:text-underline-style="solid" style:text-underline-width="auto" style:text-underline-color="font-color" fo:font-weight="bold" fo:background-color="#d9d9d9" loext:char-shading-value="0" style:font-size-asian="10pt" style:font-weight-asian="bold" style:font-name-complex="Times New Roman1" style:font-size-complex="10pt" style:font-weight-complex="bold"/>
    </style:style>
    <style:style style:name="T400" style:family="text">
      <style:text-properties fo:color="#000000" loext:opacity="100%" style:font-name="Times New Roman" fo:font-size="10pt" fo:font-style="italic" style:font-size-asian="10pt" style:font-style-asian="italic" style:font-name-complex="Times New Roman1" style:font-size-complex="10pt" style:font-style-complex="italic"/>
    </style:style>
    <style:style style:name="T401" style:family="text">
      <style:text-properties fo:color="#000000" loext:opacity="100%" style:font-name="Cardo" style:font-name-complex="Cardo1"/>
    </style:style>
    <style:style style:name="T402" style:family="text">
      <style:text-properties fo:color="#000000" loext:opacity="100%" style:font-name="Cardo" style:rfc-language-tag="x-none" style:font-name-complex="Cardo1"/>
    </style:style>
    <style:style style:name="T403" style:family="text">
      <style:text-properties fo:color="#000000" loext:opacity="100%" style:font-name="Cardo" style:rfc-language-tag="x-none" fo:font-weight="bold" style:font-weight-asian="bold" style:font-name-complex="Cardo1" style:font-weight-complex="bold"/>
    </style:style>
    <style:style style:name="T404" style:family="text">
      <style:text-properties fo:color="#000000" loext:opacity="100%" style:font-name="Times New Roman" fo:font-size="12pt" fo:font-weight="bold" style:font-size-asian="12pt" style:font-weight-asian="bold" style:font-name-complex="Times New Roman1" style:font-size-complex="12pt" style:font-weight-complex="bold"/>
    </style:style>
    <style:style style:name="T405" style:family="text">
      <style:text-properties fo:color="#000000" loext:opacity="100%" style:font-name="Times New Roman" fo:font-size="9pt" style:text-underline-style="solid" style:text-underline-width="auto" style:text-underline-color="font-color" fo:font-weight="bold" fo:background-color="#f2f2f2" loext:char-shading-value="0" style:font-size-asian="9pt" style:font-weight-asian="bold" style:font-name-complex="Times New Roman1" style:font-size-complex="9pt" style:font-weight-complex="bold"/>
    </style:style>
    <style:style style:name="T406" style:family="text">
      <style:text-properties fo:color="#000000" loext:opacity="100%" style:font-name="Times New Roman" fo:font-size="10pt" fo:font-weight="bold" style:font-size-asian="10pt" style:font-weight-asian="bold" style:font-name-complex="Times New Roman1" style:font-size-complex="10pt" style:font-weight-complex="bold"/>
    </style:style>
    <style:style style:name="T407" style:family="text">
      <style:text-properties fo:color="#000000" loext:opacity="100%" style:font-name="Times New Roman" fo:font-size="8pt" fo:font-weight="bold" style:font-name-asian="Calibri3" style:font-size-asian="8pt" style:font-weight-asian="bold" style:font-name-complex="Times New Roman1" style:font-size-complex="8pt" style:font-weight-complex="bold"/>
    </style:style>
    <style:style style:name="T408" style:family="text">
      <style:text-properties fo:color="#000000" loext:opacity="100%" fo:font-family="Cardo" style:text-underline-style="solid" style:text-underline-width="auto" style:text-underline-color="font-color" fo:font-weight="bold" officeooo:rsid="0017f42a" fo:background-color="#d9d9d9" loext:char-shading-value="0" style:font-weight-asian="bold" style:font-name-complex="Times New Roman1" style:font-weight-complex="bold"/>
    </style:style>
    <style:style style:name="T409" style:family="text">
      <style:text-properties fo:color="#000000" loext:opacity="100%" style:font-name="Cardo" fo:font-size="10pt" fo:font-weight="bold" style:font-name-asian="Calibri3" style:font-size-asian="10pt" style:font-weight-asian="bold" style:font-name-complex="Cardo1" style:font-size-complex="10pt" style:font-weight-complex="bold"/>
    </style:style>
    <style:style style:name="T410" style:family="text">
      <style:text-properties fo:color="#000000" loext:opacity="100%" style:font-name="Cardo" fo:font-size="10pt" fo:font-weight="bold" style:font-size-asian="10pt" style:font-weight-asian="bold" style:font-name-complex="Cardo1" style:font-size-complex="10pt" style:font-weight-complex="bold"/>
    </style:style>
    <style:style style:name="T411" style:family="text">
      <style:text-properties fo:color="#000000" loext:opacity="100%" fo:font-family="Cardo" officeooo:rsid="0017f42a" style:font-name-complex="Cardo1"/>
    </style:style>
    <style:style style:name="T412" style:family="text">
      <style:text-properties fo:color="#000000" loext:opacity="100%" style:font-name="Times New Roman" style:text-underline-style="solid" style:text-underline-width="auto" style:text-underline-color="font-color" fo:font-weight="bold" style:font-name-asian="Calibri3" style:font-weight-asian="bold" style:font-name-complex="Times New Roman1" style:font-weight-complex="bold"/>
    </style:style>
    <style:style style:name="T413" style:family="text">
      <style:text-properties fo:color="#000000" loext:opacity="100%" style:font-name="Times New Roman" fo:font-size="7pt" fo:background-color="#d9d9d9" loext:char-shading-value="0" style:font-size-asian="7pt" style:font-name-complex="Times New Roman1" style:font-size-complex="7pt"/>
    </style:style>
    <style:style style:name="T414" style:family="text">
      <style:text-properties fo:color="#000000" loext:opacity="100%" style:font-name="Times New Roman" fo:font-size="6pt" fo:background-color="#d9d9d9" loext:char-shading-value="0" style:font-size-asian="6pt" style:font-name-complex="Times New Roman1" style:font-size-complex="6pt"/>
    </style:style>
    <style:style style:name="T415" style:family="text">
      <style:text-properties fo:color="#000000" loext:opacity="100%" style:font-name="Ezra SIL" fo:font-size="14pt" style:font-name-asian="Calibri3" style:font-size-asian="14pt" style:font-name-complex="Ezra SIL1" style:font-size-complex="14pt"/>
    </style:style>
    <style:style style:name="T416" style:family="text">
      <style:text-properties fo:color="#000000" loext:opacity="100%" style:font-name="Ezra SIL" fo:font-size="12pt" style:font-size-asian="12pt" style:font-name-complex="Ezra SIL1" style:font-size-complex="12pt"/>
    </style:style>
    <style:style style:name="T417" style:family="text">
      <style:text-properties fo:color="#000000" loext:opacity="100%" style:font-name="Ezra SIL" fo:font-size="14pt" style:font-size-asian="14pt" style:font-name-complex="Ezra SIL1" style:font-size-complex="14pt"/>
    </style:style>
    <style:style style:name="T418" style:family="text">
      <style:text-properties fo:color="#000000" loext:opacity="100%" style:font-name="Cardo" fo:font-size="12pt" fo:font-weight="bold" style:font-size-asian="12pt" style:font-weight-asian="bold" style:font-name-complex="Hebrew Paleo Siloam" style:font-size-complex="12pt" style:font-weight-complex="bold" style:script-type="complex"/>
    </style:style>
    <style:style style:name="T419" style:family="text">
      <style:text-properties fo:color="#000000" loext:opacity="100%" style:font-name="Cardo" fo:font-size="14pt" fo:font-weight="bold" style:font-size-asian="14pt" style:font-weight-asian="bold" style:font-name-complex="Cardo1" style:font-size-complex="14pt" style:font-weight-complex="bold"/>
    </style:style>
    <style:style style:name="T420" style:family="text">
      <style:text-properties fo:color="#000000" loext:opacity="100%" style:font-name="Cardo" fo:font-size="10pt" style:font-size-asian="10pt" style:font-name-complex="Cardo1" style:font-size-complex="10pt"/>
    </style:style>
    <style:style style:name="T421" style:family="text">
      <style:text-properties fo:color="#000000" loext:opacity="100%" style:font-name="Cardo" fo:font-size="10pt" fo:font-weight="bold" style:font-size-asian="10pt" style:font-weight-asian="bold" style:font-name-complex="Cardo1" style:font-size-complex="10pt"/>
    </style:style>
    <style:style style:name="T422" style:family="text">
      <style:text-properties style:font-name="Ezra SIL" fo:font-size="10pt" style:font-size-asian="10pt" style:font-name-complex="Hebrew Paleo Siloam" style:font-size-complex="10pt"/>
    </style:style>
    <style:style style:name="T423" style:family="text">
      <style:text-properties style:font-name="Ezra SIL" fo:font-size="10pt" style:font-size-asian="10pt" style:font-name-complex="Hebrew Paleo Siloam" style:font-size-complex="10pt" style:script-type="complex"/>
    </style:style>
    <style:style style:name="T424" style:family="text">
      <style:text-properties fo:color="#000000" loext:opacity="100%" style:font-name="Cardo" fo:font-size="10pt" style:font-size-asian="10pt" style:font-name-complex="Hebrew Paleo Siloam" style:font-size-complex="10pt" style:script-type="complex"/>
    </style:style>
    <style:style style:name="T425" style:family="text">
      <style:text-properties fo:color="#000000" loext:opacity="100%" style:font-name="Cardo" fo:font-size="12pt" style:font-size-asian="12pt" style:font-name-complex="Hebrew Paleo Siloam" style:font-size-complex="12pt" style:script-type="complex"/>
    </style:style>
    <style:style style:name="T426" style:family="text">
      <style:text-properties fo:color="#000000" loext:opacity="100%" style:font-name="Cardo" fo:font-size="12pt" fo:font-weight="bold" style:font-size-asian="12pt" style:font-weight-asian="bold" style:font-name-complex="Cardo1" style:font-size-complex="12pt" style:font-weight-complex="bold"/>
    </style:style>
    <style:style style:name="T427" style:family="text">
      <style:text-properties style:font-name="Times New Roman" fo:font-size="12pt" fo:font-weight="bold" style:font-size-asian="12pt" style:font-weight-asian="bold" style:font-name-complex="Times New Roman1" style:font-size-complex="12pt" style:font-weight-complex="bold"/>
    </style:style>
    <style:style style:name="T428" style:family="text">
      <style:text-properties fo:color="#000000" loext:opacity="100%" style:font-name="Cardo" fo:font-size="12pt" fo:letter-spacing="-0.011in" fo:font-weight="bold" style:font-size-asian="12pt" style:font-weight-asian="bold" style:font-name-complex="Cardo1" style:font-size-complex="12pt" style:font-weight-complex="bold"/>
    </style:style>
    <style:style style:name="T429" style:family="text">
      <style:text-properties fo:color="#000000" loext:opacity="100%" style:font-name="Times New Roman" fo:font-size="10pt" style:font-size-asian="10pt" style:font-name-complex="Times New Roman1" style:font-size-complex="10pt"/>
    </style:style>
    <style:style style:name="T430" style:family="text">
      <style:text-properties fo:color="#000000" loext:opacity="100%" style:font-name="Times New Roman" fo:font-size="7pt" fo:background-color="#bfbfbf" loext:char-shading-value="0" style:font-size-asian="7pt" style:font-name-complex="Times New Roman1" style:font-size-complex="7pt"/>
    </style:style>
    <style:style style:name="T431" style:family="text">
      <style:text-properties fo:color="#000000" loext:opacity="100%" style:font-name="Cardo" fo:font-size="8pt" fo:background-color="#d9d9d9" loext:char-shading-value="0" style:font-size-asian="8pt" style:font-name-complex="Cardo1" style:font-size-complex="8pt"/>
    </style:style>
    <style:style style:name="T432" style:family="text">
      <style:text-properties fo:color="#000000" loext:opacity="100%" style:font-name="Cardo" fo:font-size="8pt" fo:font-weight="bold" style:font-size-asian="8pt" style:font-weight-asian="bold" style:font-name-complex="Cardo1" style:font-size-complex="8pt" style:font-weight-complex="bold"/>
    </style:style>
    <style:style style:name="T433" style:family="text">
      <style:text-properties fo:color="#000000" loext:opacity="100%" style:font-name="Cardo" fo:font-size="12pt" style:font-name-asian="Calibri3" style:font-size-asian="12pt" style:font-name-complex="Cardo1" style:font-size-complex="12pt"/>
    </style:style>
    <style:style style:name="T434" style:family="text">
      <style:text-properties fo:color="#000000" loext:opacity="100%" style:font-name="Cardo" fo:font-size="10pt" fo:background-color="#d9d9d9" loext:char-shading-value="0" style:font-size-asian="10pt" style:font-name-complex="Cardo1" style:font-size-complex="10pt"/>
    </style:style>
    <style:style style:name="T435" style:family="text">
      <style:text-properties fo:color="#000000" loext:opacity="100%" style:font-name="Cardo" fo:font-weight="bold" style:font-name-asian="Times New Roman1" style:font-weight-asian="bold" style:font-name-complex="Cardo1" style:font-weight-complex="bold"/>
    </style:style>
    <style:style style:name="T436" style:family="text">
      <style:text-properties fo:color="#000000" loext:opacity="100%" style:font-name="Cardo" fo:font-size="10pt" fo:font-weight="bold" style:font-name-asian="Times New Roman1" style:font-size-asian="10pt" style:font-weight-asian="bold" style:font-name-complex="Cardo1" style:font-size-complex="10pt" style:font-weight-complex="bold"/>
    </style:style>
    <style:style style:name="T437" style:family="text">
      <style:text-properties fo:color="#000000" loext:opacity="100%" style:font-name="Cardo" fo:font-size="6pt" style:font-size-asian="6pt" style:font-name-complex="Cardo1" style:font-size-complex="6pt"/>
    </style:style>
    <style:style style:name="T438" style:family="text">
      <style:text-properties fo:color="#000000" loext:opacity="100%" style:font-name="Cardo" fo:font-size="8pt" fo:font-weight="bold" style:font-name-asian="Calibri3" style:font-size-asian="8pt" style:font-weight-asian="bold" style:font-name-complex="Cardo1" style:font-size-complex="8pt" style:font-weight-complex="bold"/>
    </style:style>
    <style:style style:name="T439" style:family="text">
      <style:text-properties fo:color="#000000" loext:opacity="100%" style:font-name="Cardo" fo:font-size="7pt" fo:background-color="#d9d9d9" loext:char-shading-value="0" style:font-size-asian="7pt" style:font-name-complex="Cardo1" style:font-size-complex="7pt"/>
    </style:style>
    <style:style style:name="T440" style:family="text">
      <style:text-properties fo:color="#417cbe" loext:opacity="100%" style:text-position="29% 100%" style:font-name="Cardo" fo:font-size="7pt" style:rfc-language-tag="x-none" fo:font-weight="bold" style:font-size-asian="7pt" style:font-weight-asian="bold" style:font-name-complex="Cardo1" style:font-size-complex="7pt" style:font-weight-complex="bold"/>
    </style:style>
    <style:style style:name="T441" style:family="text">
      <style:text-properties fo:color="#000000" loext:opacity="100%" style:font-name="Ezra SIL" style:rfc-language-tag="x-none" style:font-name-complex="Ezra SIL1"/>
    </style:style>
    <style:style style:name="T442" style:family="text">
      <style:text-properties fo:color="#000000" loext:opacity="100%" style:font-name="Cardo" fo:letter-spacing="-0.0126in" style:text-underline-style="solid" style:text-underline-width="auto" style:text-underline-color="font-color" fo:font-weight="bold" style:font-weight-asian="bold" style:font-name-complex="Cardo1" style:font-weight-complex="bold"/>
    </style:style>
    <style:style style:name="T443" style:family="text">
      <style:text-properties style:font-name="Ezra SIL" fo:font-size="10pt" style:text-underline-style="solid" style:text-underline-width="auto" style:text-underline-color="font-color" style:font-size-asian="10pt" style:font-name-complex="Hebrew Paleo Siloam" style:font-size-complex="10pt"/>
    </style:style>
    <style:style style:name="T444" style:family="text">
      <style:text-properties style:font-name="Ezra SIL" fo:font-size="10pt" style:text-underline-style="solid" style:text-underline-width="auto" style:text-underline-color="font-color" style:font-size-asian="10pt" style:font-name-complex="Hebrew Paleo Siloam" style:font-size-complex="10pt" style:script-type="complex"/>
    </style:style>
    <style:style style:name="T445" style:family="text">
      <style:text-properties fo:color="#000000" loext:opacity="100%" style:font-name="Cardo" fo:font-size="10pt" style:text-underline-style="solid" style:text-underline-width="auto" style:text-underline-color="font-color" fo:font-weight="bold" style:font-size-asian="10pt" style:font-weight-asian="bold" style:font-name-complex="Cardo1" style:font-size-complex="10pt" style:font-weight-complex="bold"/>
    </style:style>
    <style:style style:name="T446" style:family="text">
      <style:text-properties fo:color="#000000" loext:opacity="100%" style:font-name="Cardo" fo:letter-spacing="-0.0126in" fo:font-weight="bold" style:font-weight-asian="bold" style:font-name-complex="Cardo1" style:font-weight-complex="bold"/>
    </style:style>
    <style:style style:name="T447" style:family="text">
      <style:text-properties fo:color="#000000" loext:opacity="100%" style:font-name="Cardo" fo:font-size="8pt" style:font-size-asian="8pt" style:font-name-complex="Cardo1" style:font-size-complex="8pt"/>
    </style:style>
    <style:style style:name="T448" style:family="text">
      <style:text-properties fo:color="#000000" loext:opacity="100%" style:font-name="Cardo" fo:font-size="12pt" fo:font-weight="bold" style:font-size-asian="12pt" style:font-weight-asian="bold" style:font-name-complex="Cardo1" style:font-size-complex="12pt"/>
    </style:style>
    <style:style style:name="T449" style:family="text">
      <style:text-properties fo:color="#000000" loext:opacity="100%" style:font-name="Cardo" style:font-name-complex="Cardo1" style:font-weight-complex="bold"/>
    </style:style>
    <style:style style:name="T450" style:family="text">
      <style:text-properties fo:color="#000000" loext:opacity="100%" style:font-name="Cardo" style:text-underline-style="solid" style:text-underline-width="auto" style:text-underline-color="font-color" fo:font-weight="bold" style:font-weight-asian="bold" style:font-name-complex="Cardo1"/>
    </style:style>
    <style:style style:name="T451" style:family="text">
      <style:text-properties fo:color="#000000" loext:opacity="100%" style:font-name="Cardo" fo:font-style="italic" fo:font-weight="bold" style:font-style-asian="italic" style:font-weight-asian="bold" style:font-name-complex="Cardo1" style:font-style-complex="italic"/>
    </style:style>
    <style:style style:name="T452" style:family="text">
      <style:text-properties fo:font-size="3pt" style:font-size-asian="3pt" style:font-size-complex="3pt"/>
    </style:style>
    <style:style style:name="T453" style:family="text">
      <style:text-properties fo:color="#000000" loext:opacity="100%" style:font-name="Times New Roman" style:text-underline-style="solid" style:text-underline-width="auto" style:text-underline-color="font-color" fo:font-weight="bold" fo:background-color="#bfbfbf" loext:char-shading-value="0" style:font-weight-asian="bold" style:font-name-complex="Times New Roman1" style:font-weight-complex="bold"/>
    </style:style>
    <style:style style:name="T454" style:family="text">
      <style:text-properties fo:color="#000000" loext:opacity="100%" style:font-name="Times New Roman" style:text-underline-style="solid" style:text-underline-width="auto" style:text-underline-color="font-color" fo:background-color="#bfbfbf" loext:char-shading-value="0" style:font-name-complex="Times New Roman1"/>
    </style:style>
    <style:style style:name="T455" style:family="text">
      <style:text-properties fo:color="#000000" loext:opacity="100%" style:font-name="Times New Roman" fo:background-color="#bfbfbf" loext:char-shading-value="0" style:font-name-complex="Times New Roman1"/>
    </style:style>
    <style:style style:name="T456" style:family="text">
      <style:text-properties fo:color="#000000" loext:opacity="100%" style:font-name="Times New Roman" fo:font-weight="bold" fo:background-color="#bfbfbf" loext:char-shading-value="0" style:font-weight-asian="bold" style:font-name-complex="Times New Roman1" style:font-weight-complex="bold"/>
    </style:style>
    <style:style style:name="T457" style:family="text">
      <style:text-properties fo:color="#000000" loext:opacity="100%" style:font-name="Cardo" fo:font-weight="bold" fo:background-color="#bfbfbf" loext:char-shading-value="0" style:font-weight-asian="bold" style:font-name-complex="Cardo1" style:font-weight-complex="bold"/>
    </style:style>
    <style:style style:name="T458" style:family="text">
      <style:text-properties fo:color="#000000" loext:opacity="100%" style:font-name="Cardo" fo:font-weight="bold" fo:background-color="#bfbfbf" loext:char-shading-value="0" style:font-weight-asian="bold" style:font-name-complex="Cardo1"/>
    </style:style>
    <style:style style:name="T459" style:family="text">
      <style:text-properties fo:color="#000000" loext:opacity="100%" style:font-name="Cardo" fo:font-style="normal" style:text-underline-style="solid" style:text-underline-width="auto" style:text-underline-color="font-color" fo:font-weight="bold" fo:background-color="#bfbfbf" loext:char-shading-value="0" style:font-style-asian="normal" style:font-weight-asian="bold" style:font-name-complex="Cardo1" style:font-style-complex="normal"/>
    </style:style>
    <style:style style:name="T460" style:family="text">
      <style:text-properties fo:color="#000000" loext:opacity="100%" style:font-name="Cardo" fo:font-style="normal" fo:font-weight="bold" fo:background-color="#bfbfbf" loext:char-shading-value="0" style:font-style-asian="normal" style:font-weight-asian="bold" style:font-name-complex="Cardo1" style:font-style-complex="normal"/>
    </style:style>
    <style:style style:name="T461" style:family="text">
      <style:text-properties fo:color="#000000" loext:opacity="100%" style:font-name="Times New Roman" style:text-underline-style="solid" style:text-underline-width="auto" style:text-underline-color="font-color" fo:background-color="#fff2cc" loext:char-shading-value="0" style:font-name-asian="Calibri3" style:font-name-complex="Times New Roman1"/>
    </style:style>
    <style:style style:name="T462" style:family="text">
      <style:text-properties fo:color="#000000" loext:opacity="100%" style:font-name="Times New Roman" style:text-underline-style="solid" style:text-underline-width="auto" style:text-underline-color="font-color" fo:background-color="#d9d9d9" loext:char-shading-value="0" style:font-name-complex="Times New Roman1"/>
    </style:style>
    <style:style style:name="T463" style:family="text">
      <style:text-properties fo:color="#000000" loext:opacity="100%" style:font-name="Times New Roman" style:text-underline-style="solid" style:text-underline-width="auto" style:text-underline-color="font-color" fo:background-color="#fff2cc" loext:char-shading-value="0" style:font-name-complex="Times New Roman1"/>
    </style:style>
    <style:style style:name="T464" style:family="text">
      <style:text-properties fo:color="#000000" loext:opacity="100%" style:font-name="Cardo" fo:font-weight="bold" fo:background-color="#bdd6ee" loext:char-shading-value="0" style:font-name-asian="Calibri3" style:font-weight-asian="bold" style:font-name-complex="Cardo1" style:font-weight-complex="bold"/>
    </style:style>
    <style:style style:name="T465" style:family="text">
      <style:text-properties fo:color="#000000" loext:opacity="100%" fo:font-family="Cardo" fo:font-weight="bold" officeooo:rsid="0017f42a" style:font-weight-asian="bold" style:font-name-complex="Times New Roman1" style:font-weight-complex="bold"/>
    </style:style>
    <style:style style:name="T466" style:family="text">
      <style:text-properties fo:color="#000000" loext:opacity="100%" style:font-name="Times New Roman" fo:background-color="#bdd6ee" loext:char-shading-value="0" style:font-name-asian="Calibri3" style:font-name-complex="Times New Roman1"/>
    </style:style>
    <style:style style:name="T467" style:family="text">
      <style:text-properties fo:color="#000000" loext:opacity="100%" style:font-name="Mongolian Baiti" style:font-name-complex="Hebrew Paleo Siloam" style:script-type="complex"/>
    </style:style>
    <style:style style:name="T468" style:family="text">
      <style:text-properties fo:color="#000000" loext:opacity="100%" style:font-name="Times New Roman" fo:background-color="#d9d9d9" loext:char-shading-value="0" style:font-name-complex="Times New Roman1"/>
    </style:style>
    <style:style style:name="T469" style:family="text">
      <style:text-properties fo:color="#000000" loext:opacity="100%" style:font-name="Times New Roman" fo:font-size="10pt" style:text-underline-style="solid" style:text-underline-width="auto" style:text-underline-color="font-color" fo:background-color="#d9d9d9" loext:char-shading-value="0" style:font-name-asian="Calibri3" style:font-size-asian="10pt" style:font-name-complex="Times New Roman1" style:font-size-complex="10pt"/>
    </style:style>
    <style:style style:name="T470" style:family="text">
      <style:text-properties fo:color="#000000" loext:opacity="100%" style:font-name="Times New Roman" fo:font-size="10pt" fo:background-color="#d9d9d9" loext:char-shading-value="0" style:font-name-asian="Calibri3" style:font-size-asian="10pt" style:font-name-complex="Times New Roman1" style:font-size-complex="10pt"/>
    </style:style>
    <style:style style:name="T471" style:family="text">
      <style:text-properties fo:color="#000000" loext:opacity="100%" style:font-name="Times New Roman" fo:font-size="10pt" style:font-name-asian="Calibri3" style:font-size-asian="10pt" style:font-name-complex="Times New Roman1" style:font-size-complex="10pt"/>
    </style:style>
    <style:style style:name="T472" style:family="text">
      <style:text-properties fo:color="#000000" loext:opacity="100%" style:font-name="Cardo" fo:font-size="10pt" style:font-name-asian="Calibri3" style:font-size-asian="10pt" style:font-name-complex="Hebrew Paleo Siloam" style:font-size-complex="10pt" style:script-type="complex"/>
    </style:style>
    <style:style style:name="T473" style:family="text">
      <style:text-properties fo:color="#000000" loext:opacity="100%" style:font-name="Cardo" style:rfc-language-tag="x-none" fo:font-weight="bold" style:font-name-asian="Calibri3" style:font-weight-asian="bold" style:font-name-complex="Cardo1" style:font-weight-complex="bold"/>
    </style:style>
    <style:style style:name="T474" style:family="text">
      <style:text-properties fo:color="#000000" loext:opacity="100%" style:font-name="Cardo" style:font-name-asian="Calibri3" style:font-name-complex="Hebrew Paleo Siloam" style:script-type="complex"/>
    </style:style>
    <style:style style:name="T475" style:family="text">
      <style:text-properties fo:color="#000000" loext:opacity="100%" style:font-name="Cardo" fo:font-size="8pt" style:font-name-asian="Calibri3" style:font-size-asian="8pt" style:font-name-complex="Cardo1" style:font-size-complex="8pt"/>
    </style:style>
    <style:style style:name="T476" style:family="text">
      <style:text-properties fo:color="#000000" loext:opacity="100%" fo:font-family="Cardo" fo:font-weight="bold" officeooo:rsid="0017f42a" style:font-name-asian="Calibri3" style:font-weight-asian="bold" style:font-name-complex="Cardo1" style:font-weight-complex="bold"/>
    </style:style>
    <style:style style:name="T477" style:family="text">
      <style:text-properties fo:color="#000000" loext:opacity="100%" style:font-name="Cardo" fo:letter-spacing="0.0055in" fo:font-weight="bold" style:font-name-asian="Calibri3" style:font-weight-asian="bold" style:font-name-complex="Cardo1" style:font-weight-complex="bold"/>
    </style:style>
    <style:style style:name="T478" style:family="text">
      <style:text-properties fo:color="#000000" loext:opacity="100%" style:font-name="Times New Roman" fo:background-color="#ffff00" loext:char-shading-value="0" style:font-name-asian="Calibri3" style:font-name-complex="Times New Roman1"/>
    </style:style>
    <style:style style:name="T479" style:family="text">
      <style:text-properties fo:color="#000000" loext:opacity="100%" style:font-name="Times New Roman" fo:font-size="9pt" style:font-size-asian="9pt" style:font-name-complex="Times New Roman1" style:font-size-complex="9pt"/>
    </style:style>
    <style:style style:name="T480" style:family="text">
      <style:text-properties fo:color="#000000" loext:opacity="100%" style:font-name="Times New Roman" fo:font-size="9pt" fo:font-weight="bold" style:font-size-asian="9pt" style:font-weight-asian="bold" style:font-name-complex="Times New Roman1" style:font-size-complex="9pt" style:font-weight-complex="bold"/>
    </style:style>
    <style:style style:name="T481" style:family="text">
      <style:text-properties fo:font-size="4pt" style:font-size-asian="4pt" style:font-size-complex="4pt"/>
    </style:style>
    <style:style style:name="T482" style:family="text">
      <style:text-properties fo:color="#000000" loext:opacity="100%" style:font-name="Cardo" fo:font-size="9pt" fo:font-weight="bold" style:font-name-asian="Calibri3" style:font-size-asian="9pt" style:font-weight-asian="bold" style:font-name-complex="Cardo1" style:font-size-complex="9pt" style:font-weight-complex="bold">
        <loext:char-complex-color loext:theme-type="dark1" loext:color-type="theme"/>
      </style:text-properties>
    </style:style>
    <style:style style:name="T483" style:family="text">
      <style:text-properties fo:color="#000000" loext:opacity="100%" style:font-name="Times New Roman" fo:font-size="10pt" fo:font-weight="bold" fo:background-color="#d9d9d9" loext:char-shading-value="0" style:font-size-asian="10pt" style:font-weight-asian="bold" style:font-name-complex="Times New Roman1" style:font-size-complex="10pt" style:font-weight-complex="bold">
        <loext:char-complex-color loext:theme-type="dark1" loext:color-type="theme"/>
      </style:text-properties>
    </style:style>
    <style:style style:name="T484" style:family="text">
      <style:text-properties fo:color="#000000" loext:opacity="100%" style:font-name="Times New Roman" fo:font-size="10pt" fo:font-weight="bold" fo:background-color="#bfbfbf" loext:char-shading-value="0" style:font-name-asian="Calibri3" style:font-size-asian="10pt" style:font-weight-asian="bold" style:font-name-complex="Times New Roman1" style:font-size-complex="10pt" style:font-weight-complex="bold">
        <loext:char-complex-color loext:theme-type="dark1" loext:color-type="theme"/>
      </style:text-properties>
    </style:style>
    <style:style style:name="T485" style:family="text">
      <style:text-properties fo:color="#000000" loext:opacity="100%" style:font-name="Cardo" style:rfc-language-tag="x-none" fo:font-weight="bold" style:font-weight-asian="bold" style:font-name-complex="Cardo1" style:language-complex="he" style:country-complex="IL" style:font-weight-complex="bold">
        <loext:char-complex-color loext:theme-type="dark1" loext:color-type="theme"/>
      </style:text-properties>
    </style:style>
    <style:style style:name="T486" style:family="text">
      <style:text-properties fo:color="#000000" loext:opacity="100%" style:font-name="Times New Roman" fo:font-size="10pt" fo:font-weight="bold" fo:background-color="#ffff00" loext:char-shading-value="0" style:font-name-asian="Calibri3" style:font-size-asian="10pt" style:font-weight-asian="bold" style:font-name-complex="Times New Roman1" style:font-size-complex="10pt" style:font-weight-complex="bold">
        <loext:char-complex-color loext:theme-type="dark1" loext:color-type="theme"/>
      </style:text-properties>
    </style:style>
    <style:style style:name="T487" style:family="text">
      <style:text-properties fo:color="#000000" loext:opacity="100%" style:font-name="Cardo" style:font-name-complex="Hebrew Paleo Siloam" style:language-complex="he" style:country-complex="IL" style:script-type="complex">
        <loext:char-complex-color loext:theme-type="dark1" loext:color-type="theme"/>
      </style:text-properties>
    </style:style>
    <style:style style:name="T488" style:family="text">
      <style:text-properties fo:color="#000000" loext:opacity="100%" fo:font-family="Cardo" fo:font-style="italic" fo:font-weight="bold" officeooo:rsid="00197a32" style:font-style-asian="italic" style:font-weight-asian="bold" style:font-name-complex="Cardo1" style:font-style-complex="italic" style:font-weight-complex="bold">
        <loext:char-complex-color loext:theme-type="dark1" loext:color-type="theme"/>
      </style:text-properties>
    </style:style>
    <style:style style:name="T489" style:family="text">
      <style:text-properties fo:color="#000000" loext:opacity="100%" style:font-name="Times New Roman" fo:font-size="8pt" fo:font-weight="bold" fo:background-color="#d9d9d9" loext:char-shading-value="0" style:font-size-asian="8pt" style:font-weight-asian="bold" style:font-name-complex="Times New Roman1" style:font-size-complex="8pt" style:font-weight-complex="bold">
        <loext:char-complex-color loext:theme-type="dark1" loext:color-type="theme"/>
      </style:text-properties>
    </style:style>
    <style:style style:name="T490" style:family="text">
      <style:text-properties fo:color="#000000" loext:opacity="100%" style:font-name="Times New Roman" fo:font-size="10pt" fo:font-weight="bold" fo:background-color="#fff2cc" loext:char-shading-value="0" style:font-name-asian="Calibri3" style:font-size-asian="10pt" style:font-weight-asian="bold" style:font-name-complex="Times New Roman1" style:font-size-complex="10pt" style:font-weight-complex="bold">
        <loext:char-complex-color loext:theme-type="dark1" loext:color-type="theme"/>
      </style:text-properties>
    </style:style>
    <style:style style:name="T491" style:family="text">
      <style:text-properties fo:color="#000000" loext:opacity="100%" style:font-name="Times New Roman" fo:font-size="9pt" fo:font-weight="bold" style:font-size-asian="9pt" style:font-weight-asian="bold" style:font-name-complex="Times New Roman1" style:font-size-complex="9pt" style:font-weight-complex="bold">
        <loext:char-complex-color loext:theme-type="dark1" loext:color-type="theme"/>
      </style:text-properties>
    </style:style>
    <style:style style:name="T492" style:family="text">
      <style:text-properties fo:color="#000000" loext:opacity="100%" style:font-name="Times New Roman" fo:font-size="10pt" style:text-underline-style="none" fo:font-weight="bold" style:font-size-asian="10pt" style:font-weight-asian="bold" style:font-name-complex="Times New Roman1" style:font-size-complex="10pt" style:font-weight-complex="bold">
        <loext:char-complex-color loext:theme-type="dark1" loext:color-type="theme"/>
      </style:text-properties>
    </style:style>
    <style:style style:name="T493" style:family="text">
      <style:text-properties fo:font-size="9pt" style:font-size-asian="9pt" style:font-size-complex="9pt"/>
    </style:style>
    <style:style style:name="T494" style:family="text">
      <style:text-properties fo:color="#000000" loext:opacity="100%" style:font-name="Times New Roman" fo:font-size="9pt" style:font-size-asian="9pt" style:font-name-complex="Times New Roman1" style:font-size-complex="9pt">
        <loext:char-complex-color loext:theme-type="dark1" loext:color-type="theme"/>
      </style:text-properties>
    </style:style>
    <style:style style:name="T495" style:family="text">
      <style:text-properties fo:color="#000000" loext:opacity="100%" style:font-name="Cardo" fo:font-weight="bold" fo:background-color="#d9d9d9" loext:char-shading-value="0" style:font-weight-asian="bold" style:font-name-complex="Cardo1" style:font-weight-complex="bold">
        <loext:char-complex-color loext:theme-type="dark1" loext:color-type="theme"/>
      </style:text-properties>
    </style:style>
    <style:style style:name="T496" style:family="text">
      <style:text-properties fo:color="#000000" loext:opacity="100%" style:font-name="Cardo" fo:letter-spacing="0.0138in" fo:font-weight="bold" style:font-weight-asian="bold" style:font-name-complex="Cardo1" style:font-weight-complex="bold">
        <loext:char-complex-color loext:theme-type="dark1" loext:color-type="theme"/>
      </style:text-properties>
    </style:style>
    <style:style style:name="T497" style:family="text">
      <style:text-properties fo:color="#000000" loext:opacity="100%" style:font-name="Cardo" style:font-name-complex="Cardo1" style:font-weight-complex="bold">
        <loext:char-complex-color loext:theme-type="dark1" loext:color-type="theme"/>
      </style:text-properties>
    </style:style>
    <style:style style:name="T498" style:family="text">
      <style:text-properties fo:color="#000000" loext:opacity="100%" style:font-name="Cardo" fo:font-weight="bold" officeooo:rsid="00197a32" style:font-weight-asian="bold" style:font-name-complex="Cardo1" style:font-weight-complex="bold">
        <loext:char-complex-color loext:theme-type="dark1" loext:color-type="theme"/>
      </style:text-properties>
    </style:style>
    <style:style style:name="T499" style:family="text">
      <style:text-properties fo:color="#000000" loext:opacity="100%" style:font-name="Times New Roman" fo:font-size="9pt" fo:font-weight="bold" style:font-name-asian="Calibri3" style:font-size-asian="9pt" style:font-weight-asian="bold" style:font-name-complex="Times New Roman1" style:font-size-complex="9pt" style:font-weight-complex="bold">
        <loext:char-complex-color loext:theme-type="dark1" loext:color-type="theme"/>
      </style:text-properties>
    </style:style>
    <style:style style:name="T500" style:family="text">
      <style:text-properties fo:color="#000000" loext:opacity="100%" style:font-name="Times New Roman" fo:font-size="12pt" fo:font-weight="bold" style:font-size-asian="12pt" style:font-weight-asian="bold" style:font-name-complex="Times New Roman1" style:font-size-complex="12pt" style:font-weight-complex="bold">
        <loext:char-complex-color loext:theme-type="dark1" loext:color-type="theme"/>
      </style:text-properties>
    </style:style>
    <style:style style:name="T501" style:family="text">
      <style:text-properties fo:color="#000000" loext:opacity="100%" style:font-name="Times New Roman" fo:font-size="12pt" style:font-size-asian="12pt" style:font-name-complex="Times New Roman1" style:font-size-complex="12pt" style:font-weight-complex="bold">
        <loext:char-complex-color loext:theme-type="dark1" loext:color-type="theme"/>
      </style:text-properties>
    </style:style>
    <style:style style:name="T502" style:family="text">
      <style:text-properties fo:color="#000000" loext:opacity="100%" style:font-name="Cardo" fo:letter-spacing="0.0028in" fo:font-weight="bold" style:font-name-asian="Calibri3" style:font-weight-asian="bold" style:font-name-complex="Cardo1" style:font-weight-complex="bold">
        <loext:char-complex-color loext:theme-type="dark1" loext:color-type="theme"/>
      </style:text-properties>
    </style:style>
    <style:style style:name="T503" style:family="text">
      <style:text-properties fo:color="#000000" loext:opacity="100%" style:font-name="Cardo" fo:letter-spacing="0.0028in" fo:font-style="italic" fo:font-weight="bold" style:font-name-asian="Calibri3" style:font-style-asian="italic" style:font-weight-asian="bold" style:font-name-complex="Cardo1" style:font-style-complex="italic" style:font-weight-complex="bold">
        <loext:char-complex-color loext:theme-type="dark1" loext:color-type="theme"/>
      </style:text-properties>
    </style:style>
    <style:style style:name="T504" style:family="text">
      <style:text-properties fo:color="#000000" loext:opacity="100%" style:font-name="Times New Roman" style:text-underline-style="none" fo:font-weight="bold" style:font-name-asian="Calibri3" style:font-weight-asian="bold" style:font-name-complex="Times New Roman1" style:font-weight-complex="bold">
        <loext:char-complex-color loext:theme-type="dark1" loext:color-type="theme"/>
      </style:text-properties>
    </style:style>
    <style:style style:name="T505" style:family="text">
      <style:text-properties fo:color="#000000" loext:opacity="100%" style:font-name="Times New Roman" style:font-name-asian="Calibri3" style:font-name-complex="Times New Roman1">
        <loext:char-complex-color loext:theme-type="dark1" loext:color-type="theme"/>
      </style:text-properties>
    </style:style>
    <style:style style:name="T506" style:family="text">
      <style:text-properties fo:color="#000000" loext:opacity="100%" style:font-name="Calibri2" fo:font-size="12pt" fo:font-weight="bold" style:font-size-asian="12pt" style:font-weight-asian="bold" style:font-name-complex="Calibri3" style:font-size-complex="12pt" style:font-weight-complex="bold">
        <loext:char-complex-color loext:theme-type="dark1" loext:color-type="theme"/>
      </style:text-properties>
    </style:style>
    <style:style style:name="T507" style:family="text">
      <style:text-properties fo:color="#000000" loext:opacity="100%" fo:font-size="12pt" fo:font-weight="bold" fo:background-color="#d9d9d9" loext:char-shading-value="0" style:font-size-asian="12pt" style:font-weight-asian="bold" style:font-name-complex="Calibri3" style:font-size-complex="12pt" style:font-weight-complex="bold">
        <loext:char-complex-color loext:theme-type="dark1" loext:color-type="theme"/>
      </style:text-properties>
    </style:style>
    <style:style style:name="T508" style:family="text">
      <style:text-properties fo:color="#000000" loext:opacity="100%" fo:font-size="12pt" fo:font-weight="bold" style:font-size-asian="12pt" style:font-weight-asian="bold" style:font-name-complex="Calibri3" style:font-size-complex="12pt" style:font-weight-complex="bold">
        <loext:char-complex-color loext:theme-type="dark1" loext:color-type="theme"/>
      </style:text-properties>
    </style:style>
    <style:style style:name="T509" style:family="text">
      <style:text-properties fo:color="#000000" loext:opacity="100%" fo:font-weight="bold" style:font-weight-asian="bold" style:font-name-complex="Calibri3" style:font-weight-complex="bold">
        <loext:char-complex-color loext:theme-type="dark1" loext:color-type="theme"/>
      </style:text-properties>
    </style:style>
    <style:style style:name="T510" style:family="text">
      <style:text-properties fo:color="#000000" loext:opacity="100%" fo:font-style="italic" fo:font-weight="bold" fo:background-color="#bfbfbf" loext:char-shading-value="0" style:font-style-asian="italic" style:font-weight-asian="bold" style:font-name-complex="Calibri3" style:font-style-complex="italic" style:font-weight-complex="bold">
        <loext:char-complex-color loext:theme-type="dark1" loext:color-type="theme"/>
      </style:text-properties>
    </style:style>
    <style:style style:name="T511" style:family="text">
      <style:text-properties fo:color="#000000" loext:opacity="100%" style:font-name="Calibri2" fo:font-weight="bold" fo:background-color="#d9d9d9" loext:char-shading-value="0" style:font-weight-asian="bold" style:font-name-complex="Calibri3" style:font-weight-complex="bold">
        <loext:char-complex-color loext:theme-type="dark1" loext:color-type="theme"/>
      </style:text-properties>
    </style:style>
    <style:style style:name="T512" style:family="text">
      <style:text-properties fo:color="#000000" loext:opacity="100%" style:font-name="Calibri2" fo:font-weight="bold" style:font-weight-asian="bold" style:font-name-complex="Calibri3" style:font-weight-complex="bold">
        <loext:char-complex-color loext:theme-type="dark1" loext:color-type="theme"/>
      </style:text-properties>
    </style:style>
    <style:style style:name="T513" style:family="text">
      <style:text-properties fo:color="#000000" loext:opacity="100%" fo:font-family="Cardo" fo:font-weight="bold" officeooo:rsid="00197a32" style:font-weight-asian="bold" style:font-name-complex="Cardo1" style:font-weight-complex="bold">
        <loext:char-complex-color loext:theme-type="dark1" loext:color-type="theme"/>
      </style:text-properties>
    </style:style>
    <style:style style:name="T514" style:family="text">
      <style:text-properties fo:color="#000000" loext:opacity="100%" style:font-name="Calibri2" fo:font-style="italic" fo:font-weight="bold" fo:background-color="#bfbfbf" loext:char-shading-value="0" style:font-style-asian="italic" style:font-weight-asian="bold" style:font-name-complex="Calibri3" style:font-style-complex="italic" style:font-weight-complex="bold">
        <loext:char-complex-color loext:theme-type="dark1" loext:color-type="theme"/>
      </style:text-properties>
    </style:style>
    <style:style style:name="T515" style:family="text">
      <style:text-properties fo:color="#000000" loext:opacity="100%" style:font-name="Calibri2" fo:font-style="italic" style:text-underline-style="solid" style:text-underline-width="auto" style:text-underline-color="font-color" fo:font-weight="bold" fo:background-color="#bfbfbf" loext:char-shading-value="0" style:font-style-asian="italic" style:font-weight-asian="bold" style:font-name-complex="Calibri3" style:font-style-complex="italic" style:font-weight-complex="bold">
        <loext:char-complex-color loext:theme-type="dark1" loext:color-type="theme"/>
      </style:text-properties>
    </style:style>
    <style:style style:name="T516" style:family="text">
      <style:text-properties fo:color="#000000" loext:opacity="100%" style:font-name="Calibri2" fo:font-style="italic" fo:font-weight="bold" style:font-style-asian="italic" style:font-weight-asian="bold" style:font-name-complex="Calibri3" style:font-style-complex="italic" style:font-weight-complex="bold">
        <loext:char-complex-color loext:theme-type="dark1" loext:color-type="theme"/>
      </style:text-properties>
    </style:style>
    <style:style style:name="T517" style:family="text">
      <style:text-properties fo:color="#000000" loext:opacity="100%" style:font-name="Calibri2" fo:font-size="12pt" fo:font-weight="bold" fo:background-color="#d9d9d9" loext:char-shading-value="0" style:font-size-asian="12pt" style:font-weight-asian="bold" style:font-name-complex="Times New Roman1" style:font-size-complex="12pt" style:font-weight-complex="bold">
        <loext:char-complex-color loext:theme-type="dark1" loext:color-type="theme"/>
      </style:text-properties>
    </style:style>
    <style:style style:name="T518" style:family="text">
      <style:text-properties fo:color="#000000" loext:opacity="100%" style:font-name="Calibri2" fo:font-size="12pt" fo:font-weight="bold" style:font-size-asian="12pt" style:font-weight-asian="bold" style:font-name-complex="Times New Roman1" style:font-size-complex="12pt" style:font-weight-complex="bold">
        <loext:char-complex-color loext:theme-type="dark1" loext:color-type="theme"/>
      </style:text-properties>
    </style:style>
    <style:style style:name="T519" style:family="text">
      <style:text-properties fo:color="#000000" loext:opacity="100%" style:font-name="Cardo" style:text-underline-style="solid" style:text-underline-width="auto" style:text-underline-color="font-color" fo:font-weight="bold" style:font-weight-asian="bold" style:font-name-complex="Cardo1" style:font-weight-complex="bold">
        <loext:char-complex-color loext:theme-type="dark1" loext:color-type="theme"/>
      </style:text-properties>
    </style:style>
    <style:style style:name="T520" style:family="text">
      <style:text-properties fo:color="#000000" loext:opacity="100%" fo:font-family="Cardo" style:text-underline-style="solid" style:text-underline-width="auto" style:text-underline-color="font-color" fo:font-weight="bold" officeooo:rsid="00197a32" style:font-weight-asian="bold" style:font-name-complex="Cardo1" style:font-weight-complex="bold">
        <loext:char-complex-color loext:theme-type="dark1" loext:color-type="theme"/>
      </style:text-properties>
    </style:style>
    <style:style style:name="T521" style:family="text">
      <style:text-properties fo:color="#000000" loext:opacity="100%" style:font-name="Calibri2" fo:background-color="#ffff00" loext:char-shading-value="0" style:font-name-asian="Calibri3" style:font-name-complex="Arial">
        <loext:char-complex-color loext:theme-type="dark1" loext:color-type="theme"/>
      </style:text-properties>
    </style:style>
    <style:style style:name="T522" style:family="text">
      <style:text-properties fo:color="#000000" loext:opacity="100%" fo:font-size="12pt" fo:font-style="italic" style:text-underline-style="solid" style:text-underline-width="auto" style:text-underline-color="font-color" fo:font-weight="bold" fo:background-color="#bfbfbf" loext:char-shading-value="0" style:font-size-asian="12pt" style:font-style-asian="italic" style:font-weight-asian="bold" style:font-size-complex="12pt" style:font-style-complex="italic" style:font-weight-complex="bold">
        <loext:char-complex-color loext:theme-type="dark1" loext:color-type="theme"/>
      </style:text-properties>
    </style:style>
    <style:style style:name="T523" style:family="text">
      <style:text-properties fo:color="#000000" loext:opacity="100%" fo:font-size="12pt" fo:font-style="italic" fo:font-weight="bold" style:font-size-asian="12pt" style:font-style-asian="italic" style:font-weight-asian="bold" style:font-size-complex="12pt" style:font-style-complex="italic" style:font-weight-complex="bold">
        <loext:char-complex-color loext:theme-type="dark1" loext:color-type="theme"/>
      </style:text-properties>
    </style:style>
    <style:style style:name="T524" style:family="text">
      <style:text-properties fo:color="#000000" loext:opacity="100%" style:font-name="Calibri2" fo:font-size="12pt" fo:background-color="#fff2cc" loext:char-shading-value="0" style:font-name-asian="Calibri3" style:font-size-asian="12pt" style:font-name-complex="Arial" style:font-size-complex="12pt">
        <loext:char-complex-color loext:theme-type="dark1" loext:color-type="theme"/>
      </style:text-properties>
    </style:style>
    <style:style style:name="T525" style:family="text">
      <style:text-properties fo:color="#000000" loext:opacity="100%" style:text-underline-style="solid" style:text-underline-width="auto" style:text-underline-color="font-color">
        <loext:char-complex-color loext:theme-type="dark1" loext:color-type="theme"/>
      </style:text-properties>
    </style:style>
    <style:style style:name="T526" style:family="text">
      <style:text-properties fo:color="#000000" loext:opacity="100%" style:font-name="Calibri2" style:text-underline-style="solid" style:text-underline-width="auto" style:text-underline-color="font-color">
        <loext:char-complex-color loext:theme-type="dark1" loext:color-type="theme"/>
      </style:text-properties>
    </style:style>
    <style:style style:name="T527" style:family="text">
      <style:text-properties fo:color="#000000" loext:opacity="100%" style:font-name="Calibri2">
        <loext:char-complex-color loext:theme-type="dark1" loext:color-type="theme"/>
      </style:text-properties>
    </style:style>
    <style:style style:name="T528" style:family="text">
      <style:text-properties fo:color="#000000" loext:opacity="100%" style:font-name="Calibri2" style:font-name-asian="Calibri3" style:font-name-complex="Arial">
        <loext:char-complex-color loext:theme-type="dark1" loext:color-type="theme"/>
      </style:text-properties>
    </style:style>
    <style:style style:name="T529" style:family="text">
      <style:text-properties fo:color="#000000" loext:opacity="100%" style:font-name="Calibri2" fo:font-size="12pt" style:font-name-asian="Calibri3" style:font-size-asian="12pt" style:font-name-complex="Arial" style:font-size-complex="12pt">
        <loext:char-complex-color loext:theme-type="dark1" loext:color-type="theme"/>
      </style:text-properties>
    </style:style>
    <style:style style:name="T530" style:family="text">
      <style:text-properties fo:color="#000000" loext:opacity="100%" fo:font-size="10pt" style:font-size-asian="10pt" style:font-size-complex="10pt">
        <loext:char-complex-color loext:theme-type="dark1" loext:color-type="theme"/>
      </style:text-properties>
    </style:style>
    <style:style style:name="T531" style:family="text">
      <style:text-properties fo:color="#000000" loext:opacity="100%" style:font-name="Calibri2" fo:font-size="10pt" fo:font-weight="bold" style:font-name-asian="Calibri3" style:font-size-asian="10pt" style:font-weight-asian="bold" style:font-name-complex="Arial" style:font-size-complex="10pt" style:font-weight-complex="bold">
        <loext:char-complex-color loext:theme-type="dark1" loext:color-type="theme"/>
      </style:text-properties>
    </style:style>
    <style:style style:name="T532" style:family="text">
      <style:text-properties fo:color="#000000" loext:opacity="100%" style:font-name="Calibri2" fo:font-size="9pt" style:font-name-asian="Calibri3" style:font-size-asian="9pt" style:font-name-complex="Arial" style:font-size-complex="9pt">
        <loext:char-complex-color loext:theme-type="dark1" loext:color-type="theme"/>
      </style:text-properties>
    </style:style>
    <style:style style:name="T533" style:family="text">
      <style:text-properties fo:color="#000000" loext:opacity="100%" fo:font-size="8pt" fo:background-color="#d9d9d9" loext:char-shading-value="0" style:font-size-asian="8pt" style:font-size-complex="8pt">
        <loext:char-complex-color loext:theme-type="dark1" loext:color-type="theme"/>
      </style:text-properties>
    </style:style>
    <style:style style:name="T534" style:family="text">
      <style:text-properties fo:color="#000000" loext:opacity="100%" style:font-name="Calibri2" fo:font-size="9pt" fo:background-color="#d9d9d9" loext:char-shading-value="0" style:font-name-asian="Calibri3" style:font-size-asian="9pt" style:font-name-complex="Arial" style:font-size-complex="9pt">
        <loext:char-complex-color loext:theme-type="dark1" loext:color-type="theme"/>
      </style:text-properties>
    </style:style>
    <style:style style:name="T535" style:family="text">
      <style:text-properties fo:color="#000000" loext:opacity="100%" style:font-name="Calibri2" fo:font-size="7pt" fo:background-color="#fff2cc" loext:char-shading-value="0" style:font-name-asian="Calibri3" style:font-size-asian="7pt" style:font-name-complex="Arial" style:font-size-complex="7pt">
        <loext:char-complex-color loext:theme-type="dark1" loext:color-type="theme"/>
      </style:text-properties>
    </style:style>
    <style:style style:name="T536" style:family="text">
      <style:text-properties fo:color="#000000" loext:opacity="100%" fo:font-size="7pt" fo:background-color="#d9d9d9" loext:char-shading-value="0" style:font-size-asian="7pt" style:font-size-complex="7pt">
        <loext:char-complex-color loext:theme-type="dark1" loext:color-type="theme"/>
      </style:text-properties>
    </style:style>
    <style:style style:name="T537" style:family="text">
      <style:text-properties fo:color="#000000" loext:opacity="100%" style:font-name="Calibri2" fo:font-size="7pt" style:font-name-asian="Calibri3" style:font-size-asian="7pt" style:font-name-complex="Arial" style:font-size-complex="7pt">
        <loext:char-complex-color loext:theme-type="dark1" loext:color-type="theme"/>
      </style:text-properties>
    </style:style>
    <style:style style:name="T538" style:family="text">
      <style:text-properties fo:color="#000000" loext:opacity="100%" style:font-name="Calibri2" fo:font-size="7pt" fo:background-color="#d9d9d9" loext:char-shading-value="0" style:font-name-asian="Calibri3" style:font-size-asian="7pt" style:font-name-complex="Arial" style:font-size-complex="7pt">
        <loext:char-complex-color loext:theme-type="dark1" loext:color-type="theme"/>
      </style:text-properties>
    </style:style>
    <style:style style:name="T539" style:family="text">
      <style:text-properties fo:color="#000000" loext:opacity="100%" style:font-name="Calibri2" fo:font-size="8pt" style:font-name-asian="Calibri3" style:font-size-asian="8pt" style:font-name-complex="Arial" style:font-size-complex="8pt">
        <loext:char-complex-color loext:theme-type="dark1" loext:color-type="theme"/>
      </style:text-properties>
    </style:style>
    <style:style style:name="T540" style:family="text">
      <style:text-properties fo:color="#000000" loext:opacity="100%" style:font-name="Calibri2" fo:font-size="8pt" fo:background-color="#d9d9d9" loext:char-shading-value="0" style:font-name-asian="Calibri3" style:font-size-asian="8pt" style:font-name-complex="Arial" style:font-size-complex="8pt">
        <loext:char-complex-color loext:theme-type="dark1" loext:color-type="theme"/>
      </style:text-properties>
    </style:style>
    <style:style style:name="T541" style:family="text">
      <style:text-properties fo:color="#000000" loext:opacity="100%" style:font-name="Calibri2" fo:font-size="10pt" style:font-name-asian="Calibri3" style:font-size-asian="10pt" style:font-name-complex="Arial" style:font-size-complex="10pt">
        <loext:char-complex-color loext:theme-type="dark1" loext:color-type="theme"/>
      </style:text-properties>
    </style:style>
    <style:style style:name="T542" style:family="text">
      <style:text-properties fo:color="#000000" loext:opacity="100%" style:font-name="Calibri2" fo:font-size="10pt" fo:background-color="#d9d9d9" loext:char-shading-value="0" style:font-name-asian="Calibri3" style:font-size-asian="10pt" style:font-name-complex="Arial" style:font-size-complex="10pt">
        <loext:char-complex-color loext:theme-type="dark1" loext:color-type="theme"/>
      </style:text-properties>
    </style:style>
    <style:style style:name="T543" style:family="text">
      <style:text-properties fo:color="#000000" loext:opacity="100%" fo:font-size="10pt" fo:font-weight="bold" style:font-size-asian="10pt" style:font-weight-asian="bold" style:font-size-complex="10pt" style:font-weight-complex="bold">
        <loext:char-complex-color loext:theme-type="dark1" loext:color-type="theme"/>
      </style:text-properties>
    </style:style>
    <style:style style:name="T544" style:family="text">
      <style:text-properties fo:color="#000000" loext:opacity="100%" fo:font-size="8pt" style:font-size-asian="8pt" style:font-size-complex="8pt">
        <loext:char-complex-color loext:theme-type="dark1" loext:color-type="theme"/>
      </style:text-properties>
    </style:style>
    <style:style style:name="T545" style:family="text">
      <style:text-properties fo:color="#000000" loext:opacity="100%" fo:font-size="10pt" style:text-underline-style="none" fo:font-weight="bold" style:font-size-asian="10pt" style:font-weight-asian="bold" style:font-size-complex="10pt" style:font-weight-complex="bold">
        <loext:char-complex-color loext:theme-type="dark1" loext:color-type="theme"/>
      </style:text-properties>
    </style:style>
    <style:style style:name="T546" style:family="text">
      <style:text-properties fo:color="#000000" loext:opacity="100%" style:font-name="Calibri2" fo:background-color="#d9d9d9" loext:char-shading-value="0" style:font-name-asian="Calibri3" style:font-name-complex="Arial">
        <loext:char-complex-color loext:theme-type="dark1" loext:color-type="theme"/>
      </style:text-properties>
    </style:style>
    <style:style style:name="T547" style:family="text">
      <style:text-properties fo:color="#000000" loext:opacity="100%" fo:font-size="1pt" style:font-size-asian="1pt" style:font-size-complex="1pt">
        <loext:char-complex-color loext:theme-type="dark1" loext:color-type="theme"/>
      </style:text-properties>
    </style:style>
    <style:style style:name="T548" style:family="text">
      <style:text-properties fo:color="#000000" loext:opacity="100%" fo:font-size="10pt" style:font-name-asian="Calibri3" style:font-size-asian="10pt" style:font-name-complex="Arial" style:font-size-complex="10pt">
        <loext:char-complex-color loext:theme-type="dark1" loext:color-type="theme"/>
      </style:text-properties>
    </style:style>
    <style:style style:name="T549" style:family="text">
      <style:text-properties fo:color="#000000" loext:opacity="100%" fo:font-size="10pt" fo:font-weight="bold" fo:background-color="#d9d9d9" loext:char-shading-value="0" style:font-name-asian="Calibri3" style:font-size-asian="10pt" style:font-weight-asian="bold" style:font-name-complex="Arial" style:font-size-complex="10pt" style:font-weight-complex="bold">
        <loext:char-complex-color loext:theme-type="dark1" loext:color-type="theme"/>
      </style:text-properties>
    </style:style>
    <style:style style:name="T550" style:family="text">
      <style:text-properties fo:color="#000000" loext:opacity="100%" fo:font-size="10pt" fo:background-color="#d9d9d9" loext:char-shading-value="0" style:font-name-asian="Calibri3" style:font-size-asian="10pt" style:font-name-complex="Arial" style:font-size-complex="10pt">
        <loext:char-complex-color loext:theme-type="dark1" loext:color-type="theme"/>
      </style:text-properties>
    </style:style>
    <style:style style:name="T551" style:family="text">
      <style:text-properties fo:color="#000000" loext:opacity="100%" style:font-name="Cardo" fo:language="en" fo:country="US" fo:font-weight="bold" style:font-weight-asian="bold" style:font-name-complex="Cardo1" style:font-weight-complex="bold">
        <loext:char-complex-color loext:theme-type="dark1" loext:color-type="theme"/>
      </style:text-properties>
    </style:style>
    <style:style style:name="T552" style:family="text">
      <style:text-properties fo:color="#000000" loext:opacity="100%" fo:font-size="10pt" fo:background-color="#fff2cc" loext:char-shading-value="0" style:font-name-asian="Calibri3" style:font-size-asian="10pt" style:font-name-complex="Arial" style:font-size-complex="10pt">
        <loext:char-complex-color loext:theme-type="dark1" loext:color-type="theme"/>
      </style:text-properties>
    </style:style>
    <style:style style:name="T553" style:family="text">
      <style:text-properties fo:color="#000000" loext:opacity="100%" style:font-name-asian="Calibri3" style:font-name-complex="Times New Roman1">
        <loext:char-complex-color loext:theme-type="dark1" loext:color-type="theme"/>
      </style:text-properties>
    </style:style>
    <style:style style:name="T554" style:family="text">
      <style:text-properties fo:color="#000000" loext:opacity="100%" style:font-name="Cardo" fo:font-size="8pt" fo:letter-spacing="0.0028in" style:text-underline-style="solid" style:text-underline-width="auto" style:text-underline-color="font-color" fo:font-weight="bold" style:font-name-asian="Calibri3" style:font-size-asian="8pt" style:font-weight-asian="bold" style:font-name-complex="Cardo1" style:font-size-complex="8pt" style:font-weight-complex="bold">
        <loext:char-complex-color loext:theme-type="dark1" loext:color-type="theme"/>
      </style:text-properties>
    </style:style>
    <style:style style:name="T555" style:family="text">
      <style:text-properties fo:color="#000000" loext:opacity="100%" style:font-name="Cardo" fo:font-size="12pt" fo:letter-spacing="0.0028in" style:text-underline-style="solid" style:text-underline-width="auto" style:text-underline-color="font-color" fo:font-weight="bold" style:font-name-asian="Calibri3" style:font-size-asian="12pt" style:font-weight-asian="bold" style:font-name-complex="Cardo1" style:font-size-complex="12pt" style:font-weight-complex="bold">
        <loext:char-complex-color loext:theme-type="dark1" loext:color-type="theme"/>
      </style:text-properties>
    </style:style>
    <style:style style:name="T556" style:family="text">
      <style:text-properties fo:color="#000000" loext:opacity="100%" style:font-name="Cardo" fo:font-size="10pt" fo:letter-spacing="0.0028in" style:text-underline-style="solid" style:text-underline-width="auto" style:text-underline-color="font-color" fo:font-weight="bold" style:font-name-asian="Calibri3" style:font-size-asian="10pt" style:font-weight-asian="bold" style:font-name-complex="Cardo1" style:font-size-complex="10pt" style:font-weight-complex="bold">
        <loext:char-complex-color loext:theme-type="dark1" loext:color-type="theme"/>
      </style:text-properties>
    </style:style>
    <style:style style:name="T557" style:family="text">
      <style:text-properties fo:color="#000000" loext:opacity="100%" style:font-name="Cardo" fo:font-size="9pt" fo:letter-spacing="0.0028in" style:text-underline-style="solid" style:text-underline-width="auto" style:text-underline-color="font-color" fo:font-weight="bold" style:font-name-asian="Calibri3" style:font-size-asian="9pt" style:font-weight-asian="bold" style:font-name-complex="Cardo1" style:font-size-complex="9pt" style:font-weight-complex="bold">
        <loext:char-complex-color loext:theme-type="dark1" loext:color-type="theme"/>
      </style:text-properties>
    </style:style>
    <style:style style:name="T558" style:family="text">
      <style:text-properties fo:color="#000000" loext:opacity="100%" style:font-name="Cardo" style:text-underline-style="solid" style:text-underline-width="auto" style:text-underline-color="font-color" fo:font-weight="bold" style:font-name-asian="Calibri3" style:font-weight-asian="bold" style:font-name-complex="Cardo1" style:font-weight-complex="bold">
        <loext:char-complex-color loext:theme-type="dark1" loext:color-type="theme"/>
      </style:text-properties>
    </style:style>
    <style:style style:name="T559" style:family="text">
      <style:text-properties fo:color="#000000" loext:opacity="100%" style:font-name="Cardo" fo:font-size="8pt" style:text-underline-style="solid" style:text-underline-width="auto" style:text-underline-color="font-color" style:font-name-asian="Calibri3" style:font-size-asian="8pt" style:font-name-complex="Cardo1" style:font-size-complex="8pt">
        <loext:char-complex-color loext:theme-type="dark1" loext:color-type="theme"/>
      </style:text-properties>
    </style:style>
    <style:style style:name="T560" style:family="text">
      <style:text-properties fo:color="#000000" loext:opacity="100%" style:font-name="Cardo" fo:font-size="10pt" fo:letter-spacing="0.0028in" fo:font-weight="bold" style:font-name-asian="Calibri3" style:font-size-asian="10pt" style:font-weight-asian="bold" style:font-name-complex="Cardo1" style:font-size-complex="10pt" style:font-weight-complex="bold">
        <loext:char-complex-color loext:theme-type="dark1" loext:color-type="theme"/>
      </style:text-properties>
    </style:style>
    <style:style style:name="T561" style:family="text">
      <style:text-properties fo:color="#000000" loext:opacity="100%" style:font-name="Cardo" fo:font-size="7pt" fo:letter-spacing="0.0028in" fo:background-color="#bfbfbf" loext:char-shading-value="0" style:font-name-asian="Calibri3" style:font-size-asian="7pt" style:font-name-complex="Cardo1" style:font-size-complex="7pt">
        <loext:char-complex-color loext:theme-type="dark1" loext:color-type="theme"/>
      </style:text-properties>
    </style:style>
    <style:style style:name="T562" style:family="text">
      <style:text-properties fo:color="#000000" loext:opacity="100%" style:font-name="Times New Roman" fo:letter-spacing="0.0028in" fo:font-weight="bold" style:font-name-asian="Calibri3" style:font-weight-asian="bold" style:font-name-complex="Times New Roman1" style:font-weight-complex="bold">
        <loext:char-complex-color loext:theme-type="dark1" loext:color-type="theme"/>
      </style:text-properties>
    </style:style>
    <style:style style:name="T563" style:family="text">
      <style:text-properties fo:color="#000000" loext:opacity="100%" style:font-name="Calibri Light" fo:letter-spacing="0.0028in" style:font-name-asian="Calibri3" style:font-name-complex="Times New Roman1">
        <loext:char-complex-color loext:theme-type="dark1" loext:color-type="theme"/>
      </style:text-properties>
    </style:style>
    <style:style style:name="T564" style:family="text">
      <style:text-properties fo:color="#000000" loext:opacity="100%" style:font-name="Cardo" fo:font-size="7pt" fo:letter-spacing="0.0028in" fo:font-weight="normal" officeooo:rsid="001b3531" style:font-name-asian="Calibri3" style:font-size-asian="7pt" style:font-weight-asian="normal" style:font-name-complex="Cardo1" style:font-size-complex="7pt" style:font-weight-complex="normal">
        <loext:char-complex-color loext:theme-type="dark1" loext:color-type="theme"/>
      </style:text-properties>
    </style:style>
    <style:style style:name="T565" style:family="text">
      <style:text-properties fo:font-variant="small-caps" fo:color="#000000" loext:opacity="100%" style:font-name="Cardo" fo:font-size="11pt" fo:letter-spacing="0.0028in" fo:font-weight="bold" officeooo:rsid="001b3531" style:font-name-asian="Calibri3" style:font-size-asian="11pt" style:font-weight-asian="bold" style:font-name-complex="Cardo1" style:font-size-complex="11pt" style:font-weight-complex="bold">
        <loext:char-complex-color loext:theme-type="dark1" loext:color-type="theme"/>
      </style:text-properties>
    </style:style>
    <style:style style:name="T566" style:family="text">
      <style:text-properties fo:color="#000000" loext:opacity="100%" fo:font-family="Cardo" fo:font-size="11pt" fo:letter-spacing="0.0028in" fo:font-weight="bold" officeooo:rsid="001ca6d6" style:font-name-asian="Calibri3" style:font-size-asian="11pt" style:font-weight-asian="bold" style:font-name-complex="Cardo1" style:font-size-complex="11pt" style:font-weight-complex="bold">
        <loext:char-complex-color loext:theme-type="dark1" loext:color-type="theme"/>
      </style:text-properties>
    </style:style>
    <style:style style:name="T567" style:family="text">
      <style:text-properties fo:color="#000000" loext:opacity="100%" style:font-name="Cardo" fo:font-size="11pt" fo:letter-spacing="0.0028in" fo:font-weight="bold" officeooo:rsid="001b3531" style:font-name-asian="Calibri3" style:font-size-asian="11pt" style:font-weight-asian="bold" style:font-name-complex="Cardo1" style:font-size-complex="11pt" style:font-weight-complex="bold">
        <loext:char-complex-color loext:theme-type="dark1" loext:color-type="theme"/>
      </style:text-properties>
    </style:style>
    <style:style style:name="T568" style:family="text">
      <style:text-properties fo:color="#000000" loext:opacity="100%" style:font-name="Cardo" fo:font-size="7pt" fo:letter-spacing="0.0028in" style:font-name-asian="Calibri3" style:font-size-asian="7pt" style:font-name-complex="Cardo1" style:font-size-complex="7pt">
        <loext:char-complex-color loext:theme-type="dark1" loext:color-type="theme"/>
      </style:text-properties>
    </style:style>
    <style:style style:name="T569" style:family="text">
      <style:text-properties fo:color="#000000" loext:opacity="100%" style:font-name="Cardo" fo:font-size="9pt" fo:letter-spacing="0.0028in" fo:font-weight="bold" style:font-name-asian="Calibri3" style:font-size-asian="9pt" style:font-weight-asian="bold" style:font-name-complex="Cardo1" style:font-size-complex="9pt" style:font-weight-complex="bold">
        <loext:char-complex-color loext:theme-type="dark1" loext:color-type="theme"/>
      </style:text-properties>
    </style:style>
    <style:style style:name="T570" style:family="text">
      <style:text-properties fo:color="#000000" loext:opacity="100%" style:font-name="Cardo" fo:letter-spacing="0.0028in" style:font-name-asian="Calibri3" style:font-name-complex="Cardo1">
        <loext:char-complex-color loext:theme-type="dark1" loext:color-type="theme"/>
      </style:text-properties>
    </style:style>
    <style:style style:name="T571" style:family="text">
      <style:text-properties fo:color="#000000" loext:opacity="100%" style:font-name="Cardo" fo:font-size="8pt" fo:letter-spacing="0.0028in" style:font-name-asian="Calibri3" style:font-size-asian="8pt" style:font-name-complex="Cardo1" style:font-size-complex="8pt">
        <loext:char-complex-color loext:theme-type="dark1" loext:color-type="theme"/>
      </style:text-properties>
    </style:style>
    <style:style style:name="T572" style:family="text">
      <style:text-properties fo:color="#000000" loext:opacity="100%" fo:font-family="'Monotype Corsiva'" style:font-family-generic="roman" style:font-pitch="variable" fo:font-size="12pt" fo:letter-spacing="0.0028in" fo:font-weight="bold" style:font-family-asian="'Malgun Gothic'" style:font-family-generic-asian="system" style:font-pitch-asian="variable" style:font-size-asian="12pt" style:font-weight-asian="bold" style:font-name-complex="Cardo1" style:font-size-complex="12pt" style:font-weight-complex="bold">
        <loext:char-complex-color loext:theme-type="dark1" loext:color-type="theme"/>
      </style:text-properties>
    </style:style>
    <style:style style:name="T573" style:family="text">
      <style:text-properties fo:color="#000000" loext:opacity="100%" style:font-name="Times New Roman" fo:letter-spacing="0.0028in" fo:font-weight="bold" fo:background-color="#d9d9d9" loext:char-shading-value="0" style:font-name-asian="Calibri3" style:font-weight-asian="bold" style:font-name-complex="Times New Roman1" style:font-weight-complex="bold">
        <loext:char-complex-color loext:theme-type="dark1" loext:color-type="theme"/>
      </style:text-properties>
    </style:style>
    <style:style style:name="T574" style:family="text">
      <style:text-properties fo:color="#000000" loext:opacity="100%" style:font-name="Mongolian Baiti" style:font-name-asian="Calibri3" style:font-family-complex="'Hebrew Paleo Siloam'" style:font-pitch-complex="variable" style:script-type="complex">
        <loext:char-complex-color loext:theme-type="dark1" loext:color-type="theme"/>
      </style:text-properties>
    </style:style>
    <style:style style:name="T575" style:family="text">
      <style:text-properties fo:color="#000000" loext:opacity="100%" style:font-name="Cardo" fo:font-size="12pt" fo:letter-spacing="0.0028in" fo:font-weight="bold" style:font-name-asian="Calibri3" style:font-size-asian="12pt" style:font-weight-asian="bold" style:font-name-complex="Cardo1" style:font-size-complex="12pt" style:font-weight-complex="bold">
        <loext:char-complex-color loext:theme-type="dark1" loext:color-type="theme"/>
      </style:text-properties>
    </style:style>
    <style:style style:name="T576" style:family="text">
      <style:text-properties fo:color="#000000" loext:opacity="100%" fo:font-size="9.5pt" style:text-underline-style="solid" style:text-underline-width="auto" style:text-underline-color="font-color" fo:font-weight="bold" style:font-size-asian="9.5pt" style:font-weight-asian="bold" style:font-size-complex="9.5pt" style:font-weight-complex="bold">
        <loext:char-complex-color loext:theme-type="dark1" loext:color-type="theme"/>
      </style:text-properties>
    </style:style>
    <style:style style:name="T577" style:family="text">
      <style:text-properties fo:color="#000000" loext:opacity="100%" fo:font-size="16pt" style:text-underline-style="solid" style:text-underline-width="auto" style:text-underline-color="font-color" fo:font-weight="bold" fo:background-color="#d9d9d9" loext:char-shading-value="0" style:font-size-asian="16pt" style:font-weight-asian="bold" style:font-size-complex="16pt" style:font-weight-complex="bold">
        <loext:char-complex-color loext:theme-type="dark1" loext:color-type="theme"/>
      </style:text-properties>
    </style:style>
    <style:style style:name="T578" style:family="text">
      <style:text-properties fo:color="#000000" loext:opacity="100%" fo:font-size="16pt" fo:font-weight="bold" style:font-size-asian="16pt" style:font-weight-asian="bold" style:font-size-complex="16pt" style:font-weight-complex="bold">
        <loext:char-complex-color loext:theme-type="dark1" loext:color-type="theme"/>
      </style:text-properties>
    </style:style>
    <style:style style:name="T579" style:family="text">
      <style:text-properties fo:color="#000000" loext:opacity="100%" style:font-name="Arial Narrow" fo:font-size="9.5pt" style:font-size-asian="9.5pt" style:font-name-complex="Cardo1" style:font-size-complex="9.5pt">
        <loext:char-complex-color loext:theme-type="dark1" loext:color-type="theme"/>
      </style:text-properties>
    </style:style>
    <style:style style:name="T580" style:family="text">
      <style:text-properties fo:color="#000000" loext:opacity="100%" style:font-name="Mongolian Baiti" fo:font-size="9.5pt" style:font-name-asian="Calibri3" style:font-size-asian="9.5pt" style:font-name-complex="Hebrew Paleo Siloam" style:font-size-complex="9.5pt" style:script-type="complex">
        <loext:char-complex-color loext:theme-type="dark1" loext:color-type="theme"/>
      </style:text-properties>
    </style:style>
    <style:style style:name="T581" style:family="text">
      <style:text-properties fo:color="#000000" loext:opacity="100%" style:font-name="Arial Narrow" fo:font-size="9.5pt" style:font-name-asian="Calibri3" style:font-size-asian="9.5pt" style:font-name-complex="Arial" style:font-size-complex="9.5pt">
        <loext:char-complex-color loext:theme-type="dark1" loext:color-type="theme"/>
      </style:text-properties>
    </style:style>
    <style:style style:name="T582" style:family="text">
      <style:text-properties fo:color="#000000" loext:opacity="100%" style:font-name="Calibri2" fo:font-size="9pt" style:font-size-asian="9pt" style:font-name-complex="Calibri3" style:font-size-complex="9pt">
        <loext:char-complex-color loext:theme-type="dark1" loext:color-type="theme"/>
      </style:text-properties>
    </style:style>
    <style:style style:name="T583" style:family="text">
      <style:text-properties fo:color="#000000" loext:opacity="100%" style:font-name="Arial Narrow" fo:font-size="9pt" style:font-size-asian="9pt" style:font-name-complex="Cardo1" style:font-size-complex="9pt">
        <loext:char-complex-color loext:theme-type="dark1" loext:color-type="theme"/>
      </style:text-properties>
    </style:style>
    <style:style style:name="T584" style:family="text">
      <style:text-properties fo:color="#000000" loext:opacity="100%" style:font-name="Arial Narrow" fo:font-size="9pt" style:font-size-asian="9pt" style:font-name-complex="Times New Roman1" style:font-size-complex="9pt">
        <loext:char-complex-color loext:theme-type="dark1" loext:color-type="theme"/>
      </style:text-properties>
    </style:style>
    <style:style style:name="T585" style:family="text">
      <style:text-properties fo:color="#000000" loext:opacity="100%" style:font-name="Arial Narrow" fo:font-size="9pt" style:font-name-asian="Calibri3" style:font-size-asian="9pt" style:font-name-complex="Cardo1" style:font-size-complex="9pt">
        <loext:char-complex-color loext:theme-type="dark1" loext:color-type="theme"/>
      </style:text-properties>
    </style:style>
    <style:style style:name="T586" style:family="text">
      <style:text-properties fo:color="#000000" loext:opacity="100%" style:font-name="Cardo" fo:font-size="9.5pt" style:font-size-asian="9.5pt" style:font-name-complex="Cardo1" style:font-size-complex="9.5pt">
        <loext:char-complex-color loext:theme-type="dark1" loext:color-type="theme"/>
      </style:text-properties>
    </style:style>
    <style:style style:name="T587" style:family="text">
      <style:text-properties fo:color="#000000" loext:opacity="100%" style:font-name="Arial Narrow" fo:font-size="9.5pt" style:font-size-asian="9.5pt" style:font-size-complex="9.5pt">
        <loext:char-complex-color loext:theme-type="dark1" loext:color-type="theme"/>
      </style:text-properties>
    </style:style>
    <style:style style:name="T588" style:family="text">
      <style:text-properties fo:color="#000000" loext:opacity="100%" style:font-name="Arial Narrow" fo:font-size="9.5pt" officeooo:rsid="001d70d8" style:font-size-asian="9.5pt" style:font-name-complex="Calibri3" style:font-size-complex="9.5pt">
        <loext:char-complex-color loext:theme-type="dark1" loext:color-type="theme"/>
      </style:text-properties>
    </style:style>
    <style:style style:name="T589" style:family="text">
      <style:text-properties fo:color="#000000" loext:opacity="100%" style:font-name="Arial Narrow" fo:font-size="9.5pt" officeooo:rsid="001d70d8" style:font-size-asian="9.5pt" style:font-size-complex="9.5pt">
        <loext:char-complex-color loext:theme-type="dark1" loext:color-type="theme"/>
      </style:text-properties>
    </style:style>
    <style:style style:name="T590" style:family="text">
      <style:text-properties fo:color="#000000" loext:opacity="100%" style:font-name="Calibri2" fo:font-size="9.5pt" style:font-size-asian="9.5pt" style:font-name-complex="Calibri3" style:font-size-complex="9.5pt">
        <loext:char-complex-color loext:theme-type="dark1" loext:color-type="theme"/>
      </style:text-properties>
    </style:style>
    <style:style style:name="T591" style:family="text">
      <style:text-properties fo:color="#000000" loext:opacity="100%" style:font-name="Arial Narrow" fo:font-size="10pt" fo:font-weight="bold" fo:background-color="#d9d9d9" loext:char-shading-value="0" style:font-size-asian="10pt" style:font-weight-asian="bold" style:font-size-complex="10pt" style:font-weight-complex="bold">
        <loext:char-complex-color loext:theme-type="dark1" loext:color-type="theme"/>
      </style:text-properties>
    </style:style>
    <style:style style:name="T592" style:family="text">
      <style:text-properties fo:color="#000000" loext:opacity="100%" fo:font-family="Cardo" fo:font-size="9.5pt" officeooo:rsid="001d70d8" style:font-size-asian="9.5pt" style:font-size-complex="9.5pt">
        <loext:char-complex-color loext:theme-type="dark1" loext:color-type="theme"/>
      </style:text-properties>
    </style:style>
    <style:style style:name="T593" style:family="text">
      <style:text-properties fo:color="#000000" loext:opacity="100%" style:font-name="Arial Narrow" fo:font-size="9.5pt" style:font-size-asian="9.5pt" style:font-name-complex="Times New Roman1" style:font-size-complex="9.5pt">
        <loext:char-complex-color loext:theme-type="dark1" loext:color-type="theme"/>
      </style:text-properties>
    </style:style>
    <style:style style:name="T594" style:family="text">
      <style:text-properties fo:color="#000000" loext:opacity="100%" style:font-name="Arial Narrow" fo:font-size="9.5pt" fo:font-weight="bold" style:font-size-asian="9.5pt" style:font-weight-asian="bold" style:font-size-complex="9.5pt" style:font-weight-complex="bold">
        <loext:char-complex-color loext:theme-type="dark1" loext:color-type="theme"/>
      </style:text-properties>
    </style:style>
    <style:style style:name="T595" style:family="text">
      <style:text-properties fo:color="#000000" loext:opacity="100%" style:font-name="Times New Roman" fo:font-size="12pt" style:text-underline-style="solid" style:text-underline-width="auto" style:text-underline-color="font-color" fo:font-weight="bold" style:font-name-asian="Calibri3" style:font-size-asian="12pt" style:font-weight-asian="bold" style:font-name-complex="Times New Roman1" style:font-size-complex="12pt" style:font-weight-complex="bold">
        <loext:char-complex-color loext:theme-type="dark1" loext:color-type="theme"/>
      </style:text-properties>
    </style:style>
    <style:style style:name="T596" style:family="text">
      <style:text-properties fo:color="#000000" loext:opacity="100%" fo:font-family="'Sitka Banner'" style:font-family-generic="roman" style:font-pitch="variable" fo:font-style="italic" fo:font-weight="bold" style:font-name-asian="Calibri3" style:font-style-asian="italic" style:font-weight-asian="bold" style:font-name-complex="Cardo1" style:font-style-complex="italic" style:font-weight-complex="bold">
        <loext:char-complex-color loext:theme-type="dark1" loext:color-type="theme"/>
      </style:text-properties>
    </style:style>
    <style:style style:name="T597" style:family="text">
      <style:text-properties fo:color="#000000" loext:opacity="100%" style:font-name="Cardo" fo:font-style="normal" fo:font-weight="bold" style:font-name-asian="Calibri3" style:font-style-asian="normal" style:font-weight-asian="bold" style:font-name-complex="Cardo1" style:font-style-complex="normal" style:font-weight-complex="bold">
        <loext:char-complex-color loext:theme-type="dark1" loext:color-type="theme"/>
      </style:text-properties>
    </style:style>
    <style:style style:name="T598" style:family="text">
      <style:text-properties fo:color="#000000" loext:opacity="100%" style:font-name="Cardo" fo:font-style="normal" fo:font-weight="bold" style:font-name-asian="Calibri3" style:font-style-asian="normal" style:font-weight-asian="bold" style:font-name-complex="Times New Roman1" style:font-style-complex="normal" style:font-weight-complex="bold">
        <loext:char-complex-color loext:theme-type="dark1" loext:color-type="theme"/>
      </style:text-properties>
    </style:style>
    <style:style style:name="T599" style:family="text">
      <style:text-properties fo:color="#000000" loext:opacity="100%" style:font-name="Cardo" fo:font-style="normal" style:font-name-asian="Calibri3" style:font-style-asian="normal" style:font-name-complex="Cardo1" style:font-style-complex="normal">
        <loext:char-complex-color loext:theme-type="dark1" loext:color-type="theme"/>
      </style:text-properties>
    </style:style>
    <style:style style:name="T600" style:family="text">
      <style:text-properties fo:color="#000000" loext:opacity="100%" style:font-name="Cardo" fo:font-size="9pt" fo:background-color="#d9d9d9" loext:char-shading-value="0" style:font-name-asian="Calibri3" style:font-size-asian="9pt" style:font-name-complex="Cardo1" style:font-size-complex="9pt">
        <loext:char-complex-color loext:theme-type="dark1" loext:color-type="theme"/>
      </style:text-properties>
    </style:style>
    <style:style style:name="T601" style:family="text">
      <style:text-properties fo:color="#000000" loext:opacity="100%" style:font-name="Cardo" fo:font-size="9pt" style:text-underline-style="solid" style:text-underline-width="auto" style:text-underline-color="font-color" fo:background-color="#d9d9d9" loext:char-shading-value="0" style:font-name-asian="Calibri3" style:font-size-asian="9pt" style:font-name-complex="Cardo1" style:font-size-complex="9pt">
        <loext:char-complex-color loext:theme-type="dark1" loext:color-type="theme"/>
      </style:text-properties>
    </style:style>
    <style:style style:name="T602" style:family="text">
      <style:text-properties fo:color="#000000" loext:opacity="100%" style:font-name="Cardo" fo:font-size="10pt" fo:background-color="#d9d9d9" loext:char-shading-value="0" style:font-name-asian="Calibri3" style:font-size-asian="10pt" style:font-name-complex="Cardo1" style:font-size-complex="10pt">
        <loext:char-complex-color loext:theme-type="dark1" loext:color-type="theme"/>
      </style:text-properties>
    </style:style>
    <style:style style:name="T603" style:family="text">
      <style:text-properties fo:color="#000000" loext:opacity="100%" style:font-name="Cardo" fo:font-style="italic" fo:font-weight="bold" fo:background-color="#d9d9d9" loext:char-shading-value="0" style:font-name-asian="Calibri3" style:font-style-asian="italic" style:font-weight-asian="bold" style:font-name-complex="Cardo1" style:font-style-complex="italic" style:font-weight-complex="bold">
        <loext:char-complex-color loext:theme-type="dark1" loext:color-type="theme"/>
      </style:text-properties>
    </style:style>
    <style:style style:name="T604" style:family="text">
      <style:text-properties fo:color="#000000" loext:opacity="100%" style:font-name="Cardo" fo:font-style="italic" fo:font-weight="bold" fo:background-color="#d9d9d9" loext:char-shading-value="0" style:font-style-asian="italic" style:font-weight-asian="bold" style:font-name-complex="Cardo1" style:font-style-complex="italic" style:font-weight-complex="bold">
        <loext:char-complex-color loext:theme-type="dark1" loext:color-type="theme"/>
      </style:text-properties>
    </style:style>
    <style:style style:name="T605" style:family="text">
      <style:text-properties fo:color="#000000" loext:opacity="100%" style:font-name="Times New Roman" fo:font-size="12pt" style:font-size-asian="12pt" style:font-name-complex="Times New Roman1" style:font-size-complex="12pt">
        <loext:char-complex-color loext:theme-type="dark1" loext:color-type="theme"/>
      </style:text-properties>
    </style:style>
    <style:style style:name="T606" style:family="text">
      <style:text-properties fo:color="#000000" loext:opacity="100%" fo:font-family="Cardo" fo:font-weight="bold" officeooo:rsid="001d70d8" style:font-name-asian="Calibri3" style:font-weight-asian="bold" style:font-name-complex="Cardo1" style:font-weight-complex="bold">
        <loext:char-complex-color loext:theme-type="dark1" loext:color-type="theme"/>
      </style:text-properties>
    </style:style>
    <style:style style:name="T607" style:family="text">
      <style:text-properties fo:color="#000000" loext:opacity="100%" style:font-name="Cardo" fo:font-size="10pt" style:font-name-asian="Calibri3" style:font-size-asian="10pt" style:font-name-complex="Cardo1" style:font-size-complex="10pt">
        <loext:char-complex-color loext:theme-type="dark1" loext:color-type="theme"/>
      </style:text-properties>
    </style:style>
    <style:style style:name="T608" style:family="text">
      <style:text-properties fo:color="#000000" loext:opacity="100%" style:font-name="Times New Roman" fo:font-size="12pt" style:font-name-asian="Calibri3" style:font-size-asian="12pt" style:font-name-complex="Times New Roman1" style:font-size-complex="12pt">
        <loext:char-complex-color loext:theme-type="dark1" loext:color-type="theme"/>
      </style:text-properties>
    </style:style>
    <style:style style:name="T609" style:family="text">
      <style:text-properties fo:color="#000000" loext:opacity="100%" fo:font-size="9pt" style:font-name-asian="Calibri3" style:font-size-asian="9pt" style:font-name-complex="Calibri3" style:font-size-complex="9pt">
        <loext:char-complex-color loext:theme-type="dark1" loext:color-type="theme"/>
      </style:text-properties>
    </style:style>
    <style:style style:name="T610" style:family="text">
      <style:text-properties fo:color="#000000" loext:opacity="100%" style:text-position="super 58%" style:font-name="Cardo" fo:font-weight="bold" style:font-name-asian="Calibri3" style:font-weight-asian="bold" style:font-name-complex="Cardo1" style:font-weight-complex="bold">
        <loext:char-complex-color loext:theme-type="dark1" loext:color-type="theme"/>
      </style:text-properties>
    </style:style>
    <style:style style:name="T611" style:family="text">
      <style:text-properties fo:color="#000000" loext:opacity="100%" style:text-position="super 58%" style:font-name="Times New Roman" fo:font-size="10pt" style:font-size-asian="10pt" style:font-name-complex="Times New Roman1" style:font-size-complex="10pt">
        <loext:char-complex-color loext:theme-type="dark1" loext:color-type="theme"/>
      </style:text-properties>
    </style:style>
    <style:style style:name="T612" style:family="text">
      <style:text-properties fo:color="#000000" loext:opacity="100%" style:font-name="Mongolian Baiti" fo:font-weight="bold" style:font-weight-asian="bold" style:font-name-complex="Mongolian Baiti1" style:font-weight-complex="bold">
        <loext:char-complex-color loext:theme-type="dark1" loext:color-type="theme"/>
      </style:text-properties>
    </style:style>
    <style:style style:name="T613" style:family="text">
      <style:text-properties fo:color="#000000" loext:opacity="100%" style:font-name="Mongolian Baiti" fo:font-weight="bold" style:font-name-asian="Calibri3" style:font-weight-asian="bold" style:font-name-complex="Mongolian Baiti1" style:font-weight-complex="bold">
        <loext:char-complex-color loext:theme-type="dark1" loext:color-type="theme"/>
      </style:text-properties>
    </style:style>
    <style:style style:name="T614" style:family="text">
      <style:text-properties fo:color="#000000" loext:opacity="100%" style:font-name="Times New Roman" fo:font-size="8pt" style:text-underline-style="solid" style:text-underline-width="auto" style:text-underline-color="font-color" fo:background-color="#ffff00" loext:char-shading-value="0" style:font-name-asian="Calibri3" style:font-size-asian="8pt" style:font-name-complex="Times New Roman1" style:font-size-complex="8pt">
        <loext:char-complex-color loext:theme-type="dark1" loext:color-type="theme"/>
      </style:text-properties>
    </style:style>
    <style:style style:name="T615" style:family="text">
      <style:text-properties fo:color="#000000" loext:opacity="100%" style:font-name="Times New Roman" fo:font-style="italic" fo:font-weight="bold" style:font-style-asian="italic" style:font-weight-asian="bold" style:font-name-complex="Times New Roman1" style:font-style-complex="italic" style:font-weight-complex="bold">
        <loext:char-complex-color loext:theme-type="dark1" loext:color-type="theme"/>
      </style:text-properties>
    </style:style>
    <style:style style:name="T616" style:family="text">
      <style:text-properties fo:color="#000000" loext:opacity="100%" style:font-name="Calibri2" fo:font-size="10pt" style:font-size-asian="10pt" style:font-size-complex="10pt">
        <loext:char-complex-color loext:theme-type="dark1" loext:color-type="theme"/>
      </style:text-properties>
    </style:style>
    <style:style style:name="T617" style:family="text">
      <style:text-properties style:use-window-font-color="true" loext:opacity="0%" style:font-name="Calibri2" fo:font-size="10pt" style:font-size-asian="10pt" style:font-size-complex="10pt"/>
    </style:style>
    <style:style style:name="T618" style:family="text">
      <style:text-properties style:font-name="Calibri2" fo:font-size="10pt" style:font-size-asian="10pt" style:font-size-complex="10pt"/>
    </style:style>
    <style:style style:name="T619" style:family="text">
      <style:text-properties fo:color="#000000" loext:opacity="100%" style:font-name="Calibri2" fo:font-size="8pt" style:font-size-asian="8pt" style:font-size-complex="8pt">
        <loext:char-complex-color loext:theme-type="dark1" loext:color-type="theme"/>
      </style:text-properties>
    </style:style>
    <style:style style:name="T620" style:family="text">
      <style:text-properties fo:color="#000000" loext:opacity="100%" style:font-name="Calibri2" fo:font-size="10pt" style:text-underline-style="none" style:font-size-asian="10pt" style:font-size-complex="10pt">
        <loext:char-complex-color loext:theme-type="dark1" loext:color-type="theme"/>
      </style:text-properties>
    </style:style>
    <style:style style:name="T621" style:family="text">
      <style:text-properties fo:color="#000000" loext:opacity="100%" style:font-name="Calibri2" fo:font-size="10pt" fo:font-weight="bold" style:font-name-asian="Calibri3" style:font-size-asian="10pt" style:font-weight-asian="bold" style:font-name-complex="Calibri3" style:font-size-complex="10pt"/>
    </style:style>
    <style:style style:name="T622" style:family="text">
      <style:text-properties fo:color="#000000" loext:opacity="100%" style:font-name="Cardo" fo:font-size="9pt" fo:font-weight="bold" style:font-size-asian="9pt" style:font-weight-asian="bold" style:font-name-complex="Cardo1" style:font-size-complex="9pt"/>
    </style:style>
    <style:style style:name="T623" style:family="text">
      <style:text-properties style:font-name="Cardo" fo:font-size="9pt" fo:font-weight="bold" style:font-size-asian="9pt" style:font-weight-asian="bold" style:font-name-complex="Hebrew Paleo Siloam" style:font-size-complex="9pt" style:language-complex="he" style:country-complex="IL"/>
    </style:style>
    <style:style style:name="T624" style:family="text">
      <style:text-properties fo:color="#000000" loext:opacity="100%" style:text-position="super 58%" style:font-name="Cardo" fo:font-size="9pt" fo:font-weight="bold" style:font-size-asian="9pt" style:font-weight-asian="bold" style:font-name-complex="Cardo1" style:font-size-complex="9pt"/>
    </style:style>
    <style:style style:name="T625" style:family="text">
      <style:text-properties fo:color="#000000" loext:opacity="100%" style:font-name="Calibri2" fo:font-size="10pt" style:font-name-asian="Calibri3" style:font-size-asian="10pt" style:font-name-complex="Arial" style:font-size-complex="10pt" style:font-weight-complex="bold"/>
    </style:style>
    <style:style style:name="T626" style:family="text">
      <style:text-properties fo:color="#000000" loext:opacity="100%" fo:font-size="10pt" style:font-size-asian="10pt" style:font-name-complex="Calibri3" style:font-size-complex="10pt" style:font-weight-complex="bold"/>
    </style:style>
    <style:style style:name="T627" style:family="text">
      <style:text-properties fo:font-variant="small-caps" fo:color="#000000" loext:opacity="100%" fo:font-size="10pt" style:font-size-asian="10pt" style:font-name-complex="Calibri3" style:font-size-complex="10pt" style:font-weight-complex="bold"/>
    </style:style>
    <style:style style:name="T628" style:family="text">
      <style:text-properties fo:color="#000000" loext:opacity="100%" style:font-name="Arial Narrow" fo:font-size="5pt" fo:font-weight="bold" style:font-name-asian="Calibri3" style:font-size-asian="5pt" style:font-weight-asian="bold" style:font-name-complex="Arial" style:font-size-complex="5pt" style:font-weight-complex="bold"/>
    </style:style>
    <style:style style:name="T629" style:family="text">
      <style:text-properties fo:color="#000000" loext:opacity="100%" style:font-name="Arial Narrow" fo:font-size="5pt" fo:font-weight="bold" style:font-size-asian="5pt" style:font-weight-asian="bold" style:font-size-complex="5pt" style:font-weight-complex="bold"/>
    </style:style>
    <style:style style:name="T630" style:family="text">
      <style:text-properties fo:color="#000000" loext:opacity="100%" style:text-position="super 58%" style:font-name="Arial Narrow" fo:font-size="5pt" fo:font-weight="bold" style:font-size-asian="5pt" style:font-weight-asian="bold" style:font-size-complex="5pt" style:font-weight-complex="bold"/>
    </style:style>
    <style:style style:name="T631" style:family="text">
      <style:text-properties fo:color="#000000" loext:opacity="100%" style:font-name="Arial Narrow" fo:font-size="5pt" fo:font-weight="bold" style:font-name-asian="Calibri3" style:font-size-asian="5pt" style:font-weight-asian="bold" style:font-name-complex="Calibri Light2" style:font-size-complex="5pt" style:font-weight-complex="bold"/>
    </style:style>
    <style:style style:name="T632" style:family="text">
      <style:text-properties fo:color="#000000" loext:opacity="100%" style:font-name="Arial Narrow" fo:font-size="5pt" fo:font-weight="bold" style:font-size-asian="5pt" style:font-weight-asian="bold" style:font-name-complex="Calibri Light2" style:font-size-complex="5pt" style:font-weight-complex="bold"/>
    </style:style>
    <style:style style:name="T633" style:family="text">
      <style:text-properties fo:color="#000000" loext:opacity="100%" style:text-position="super 58%" style:font-name="Arial Narrow" fo:font-size="5pt" fo:font-weight="bold" style:font-size-asian="5pt" style:font-weight-asian="bold" style:font-name-complex="Calibri Light2" style:font-size-complex="5pt" style:font-weight-complex="bold"/>
    </style:style>
    <style:style style:name="T634" style:family="text">
      <style:text-properties fo:color="#000000" loext:opacity="100%" style:font-name="Book Antiqua" fo:font-size="8pt" style:font-name-asian="Calibri3" style:font-size-asian="8pt" style:font-name-complex="Arial" style:font-size-complex="8pt"/>
    </style:style>
    <style:style style:name="T635" style:family="text">
      <style:text-properties fo:color="#000000" loext:opacity="100%" style:font-name="Book Antiqua" fo:font-size="5pt" style:font-name-asian="Calibri3" style:font-size-asian="5pt" style:font-name-complex="Arial" style:font-size-complex="5pt"/>
    </style:style>
    <style:style style:name="T636" style:family="text">
      <style:text-properties fo:color="#000000" loext:opacity="100%" style:font-name="Book Antiqua" fo:font-size="8pt" style:font-size-asian="8pt" style:font-size-complex="8pt"/>
    </style:style>
    <style:style style:name="T637" style:family="text">
      <style:text-properties fo:color="#000000" loext:opacity="100%" style:font-name="Book Antiqua" fo:font-size="5pt" style:font-name-asian="Calibri3" style:font-size-asian="5pt" style:font-name-complex="Calibri Light2" style:font-size-complex="5pt"/>
    </style:style>
    <style:style style:name="T638" style:family="text">
      <style:text-properties fo:color="#000000" loext:opacity="100%" style:font-name="Book Antiqua" fo:font-size="8pt" style:font-size-asian="8pt" style:font-name-complex="Calibri Light2" style:font-size-complex="8pt"/>
    </style:style>
    <style:style style:name="T639" style:family="text">
      <style:text-properties fo:color="#000000" loext:opacity="100%" style:text-position="super 58%" style:font-name="Arial Narrow" fo:font-size="5pt" fo:font-weight="bold" style:font-name-asian="Calibri3" style:font-size-asian="5pt" style:font-weight-asian="bold" style:font-name-complex="Arial" style:font-size-complex="5pt" style:font-weight-complex="bold"/>
    </style:style>
    <style:style style:name="T640" style:family="text">
      <style:text-properties fo:color="#000000" loext:opacity="100%" style:font-name="Arial Narrow" fo:font-size="4pt" fo:font-weight="bold" style:font-name-asian="Calibri3" style:font-size-asian="4pt" style:font-weight-asian="bold" style:font-name-complex="Arial" style:font-size-complex="4pt" style:font-weight-complex="bold"/>
    </style:style>
    <style:style style:name="T641" style:family="text">
      <style:text-properties fo:color="#000000" loext:opacity="100%" style:font-name="Arial Narrow" fo:font-size="4pt" fo:font-weight="bold" style:font-size-asian="4pt" style:font-weight-asian="bold" style:font-size-complex="4pt" style:font-weight-complex="bold"/>
    </style:style>
    <style:style style:name="T642" style:family="text">
      <style:text-properties fo:color="#000000" loext:opacity="100%" style:font-name="Arial Narrow" fo:font-size="5pt" style:font-size-asian="5pt" style:font-size-complex="5pt"/>
    </style:style>
    <style:style style:name="T643" style:family="text">
      <style:text-properties fo:color="#000000" loext:opacity="100%" style:font-name="Book Antiqua" fo:font-size="5pt" style:font-size-asian="5pt" style:font-size-complex="5pt"/>
    </style:style>
    <style:style style:name="T644" style:family="text">
      <style:text-properties fo:color="#000000" loext:opacity="100%" style:font-name="Book Antiqua" fo:font-size="5pt" style:text-underline-style="solid" style:text-underline-width="bold" style:text-underline-color="font-color" fo:font-weight="bold" style:font-name-asian="Calibri3" style:font-size-asian="5pt" style:font-weight-asian="bold" style:font-name-complex="Arial" style:font-size-complex="5pt" style:font-weight-complex="bold"/>
    </style:style>
    <style:style style:name="T645" style:family="text">
      <style:text-properties fo:color="#000000" loext:opacity="100%" style:font-name="Book Antiqua" fo:font-size="5pt" style:text-underline-style="solid" style:text-underline-width="bold" style:text-underline-color="font-color" fo:font-weight="bold" style:font-size-asian="5pt" style:font-weight-asian="bold" style:font-size-complex="5pt" style:font-weight-complex="bold"/>
    </style:style>
    <style:style style:name="T646" style:family="text">
      <style:text-properties fo:color="#000000" loext:opacity="100%" style:font-name="Book Antiqua" fo:font-size="5pt" style:font-size-asian="5pt" style:font-name-complex="Calibri Light2" style:font-size-complex="5pt"/>
    </style:style>
    <style:style style:name="T647" style:family="text">
      <style:text-properties fo:color="#000000" loext:opacity="100%" style:font-name="Book Antiqua" fo:font-size="5pt" fo:font-weight="bold" style:font-name-asian="Calibri3" style:font-size-asian="5pt" style:font-weight-asian="bold" style:font-name-complex="Arial" style:font-size-complex="5pt" style:font-weight-complex="bold"/>
    </style:style>
    <style:style style:name="T648" style:family="text">
      <style:text-properties fo:color="#000000" loext:opacity="100%" style:font-name="Book Antiqua" fo:font-size="5pt" fo:font-weight="bold" style:font-size-asian="5pt" style:font-weight-asian="bold" style:font-size-complex="5pt" style:font-weight-complex="bold"/>
    </style:style>
    <style:style style:name="T649" style:family="text">
      <style:text-properties fo:color="#7030a0" loext:opacity="100%" style:font-name="Book Antiqua" fo:font-size="5pt" style:font-name-asian="Calibri3" style:font-size-asian="5pt" style:font-name-complex="Arial" style:font-size-complex="5pt"/>
    </style:style>
    <style:style style:name="T650" style:family="text">
      <style:text-properties fo:color="#7030a0" loext:opacity="100%" style:font-name="Book Antiqua" fo:font-size="5pt" fo:font-weight="bold" style:font-name-asian="Calibri3" style:font-size-asian="5pt" style:font-weight-asian="bold" style:font-name-complex="Arial" style:font-size-complex="5pt" style:font-weight-complex="bold"/>
    </style:style>
    <style:style style:name="T651" style:family="text">
      <style:text-properties fo:color="#7030a0" loext:opacity="100%" style:font-name="Book Antiqua" fo:font-size="5pt" style:text-underline-style="solid" style:text-underline-width="bold" style:text-underline-color="font-color" fo:font-weight="bold" style:font-name-asian="Calibri3" style:font-size-asian="5pt" style:font-weight-asian="bold" style:font-name-complex="Arial" style:font-size-complex="5pt" style:font-weight-complex="bold"/>
    </style:style>
    <style:style style:name="T652" style:family="text">
      <style:text-properties fo:color="#7030a0" loext:opacity="100%" style:font-name="Book Antiqua" fo:font-size="5pt" style:text-underline-style="solid" style:text-underline-width="bold" style:text-underline-color="font-color" fo:font-weight="bold" style:font-size-asian="5pt" style:font-weight-asian="bold" style:font-size-complex="5pt" style:font-weight-complex="bold"/>
    </style:style>
    <style:style style:name="T653" style:family="text">
      <style:text-properties fo:color="#7030a0" loext:opacity="100%" style:font-name="Book Antiqua" fo:font-size="5pt" style:font-name-asian="Calibri3" style:font-size-asian="5pt" style:font-name-complex="Calibri Light2" style:font-size-complex="5pt"/>
    </style:style>
    <style:style style:name="T654" style:family="text">
      <style:text-properties fo:color="#7030a0" loext:opacity="100%" style:font-name="Book Antiqua" fo:font-size="5pt" style:font-size-asian="5pt" style:font-name-complex="Calibri Light2" style:font-size-complex="5pt"/>
    </style:style>
    <style:style style:name="T655" style:family="text">
      <style:text-properties fo:color="#7030a0" loext:opacity="100%" style:font-name="Book Antiqua" fo:font-size="5pt" style:font-size-asian="5pt" style:font-size-complex="5pt"/>
    </style:style>
    <style:style style:name="T656" style:family="text">
      <style:text-properties fo:color="#7030a0" loext:opacity="100%" style:font-name="Book Antiqua" fo:font-size="5pt" fo:font-weight="bold" style:font-size-asian="5pt" style:font-weight-asian="bold" style:font-size-complex="5pt" style:font-weight-complex="bold"/>
    </style:style>
    <style:style style:name="T657" style:family="text">
      <style:text-properties fo:color="#000000" loext:opacity="100%" style:font-name="Arial Narrow" fo:font-size="5pt" style:font-name-asian="Calibri3" style:font-size-asian="5pt" style:font-name-complex="Arial" style:font-size-complex="5pt"/>
    </style:style>
    <style:style style:name="T658" style:family="text">
      <style:text-properties fo:color="#000000" loext:opacity="100%" style:font-name="Book Antiqua" fo:font-size="5pt" style:text-underline-style="solid" style:text-underline-width="auto" style:text-underline-color="font-color" style:font-name-asian="Calibri3" style:font-size-asian="5pt" style:font-name-complex="Arial" style:font-size-complex="5pt"/>
    </style:style>
    <style:style style:name="T659" style:family="text">
      <style:text-properties fo:color="#000000" loext:opacity="100%" style:font-name="Book Antiqua" fo:font-size="5pt" style:text-underline-style="solid" style:text-underline-width="bold" style:text-underline-color="font-color" fo:font-weight="bold" style:font-size-asian="5pt" style:font-weight-asian="bold" style:font-name-complex="Calibri Light2" style:font-size-complex="5pt" style:font-weight-complex="bold"/>
    </style:style>
    <style:style style:name="T660" style:family="text">
      <style:text-properties fo:color="#000000" loext:opacity="100%" style:font-name="Book Antiqua" fo:font-size="5pt" style:text-underline-style="solid" style:text-underline-width="bold" style:text-underline-color="font-color" fo:font-weight="bold" style:font-name-asian="Calibri3" style:font-size-asian="5pt" style:font-weight-asian="bold" style:font-name-complex="Calibri Light2" style:font-size-complex="5pt" style:font-weight-complex="bold"/>
    </style:style>
    <style:style style:name="T661" style:family="text">
      <style:text-properties fo:color="#7030a0" loext:opacity="100%" style:font-name="Book Antiqua" fo:font-size="5pt" fo:font-weight="bold" fo:background-color="#8eaadb" loext:char-shading-value="0" style:font-size-asian="5pt" style:font-weight-asian="bold" style:font-size-complex="5pt" style:font-weight-complex="bold"/>
    </style:style>
    <style:style style:name="T662" style:family="text">
      <style:text-properties fo:color="#806000" loext:opacity="100%" style:font-name="Book Antiqua" fo:font-size="5pt" style:font-name-asian="Calibri3" style:font-size-asian="5pt" style:font-name-complex="Arial" style:font-size-complex="5pt"/>
    </style:style>
    <style:style style:name="T663" style:family="text">
      <style:text-properties fo:color="#806000" loext:opacity="100%" style:font-name="Book Antiqua" fo:font-size="5pt" style:text-underline-style="solid" style:text-underline-width="auto" style:text-underline-color="font-color" fo:font-weight="bold" style:font-size-asian="5pt" style:font-weight-asian="bold" style:font-size-complex="5pt" style:font-weight-complex="bold"/>
    </style:style>
    <style:style style:name="T664" style:family="text">
      <style:text-properties fo:color="#806000" loext:opacity="100%" style:font-name="Book Antiqua" fo:font-size="5pt" style:text-underline-style="solid" style:text-underline-width="auto" style:text-underline-color="font-color" style:font-size-asian="5pt" style:font-size-complex="5pt"/>
    </style:style>
    <style:style style:name="T665" style:family="text">
      <style:text-properties fo:color="#806000" loext:opacity="100%" style:font-name="Book Antiqua" fo:font-size="5pt" style:font-size-asian="5pt" style:font-size-complex="5pt"/>
    </style:style>
    <style:style style:name="T666" style:family="text">
      <style:text-properties fo:color="#806000" loext:opacity="100%" style:font-name="Book Antiqua" fo:font-size="5pt" style:font-name-asian="Calibri3" style:font-size-asian="5pt" style:font-name-complex="Calibri Light2" style:font-size-complex="5pt"/>
    </style:style>
    <style:style style:name="T667" style:family="text">
      <style:text-properties fo:color="#806000" loext:opacity="100%" style:font-name="Book Antiqua" fo:font-size="5pt" style:font-size-asian="5pt" style:font-name-complex="Calibri Light2" style:font-size-complex="5pt"/>
    </style:style>
    <style:style style:name="T668" style:family="text">
      <style:text-properties fo:color="#806000" loext:opacity="100%" style:font-name="Book Antiqua" fo:font-size="5pt" fo:font-weight="bold" style:font-name-asian="Calibri3" style:font-size-asian="5pt" style:font-weight-asian="bold" style:font-name-complex="Arial" style:font-size-complex="5pt" style:font-weight-complex="bold"/>
    </style:style>
    <style:style style:name="T669" style:family="text">
      <style:text-properties fo:color="#806000" loext:opacity="100%" style:font-name="Book Antiqua" fo:font-size="5pt" fo:font-weight="bold" style:font-size-asian="5pt" style:font-weight-asian="bold" style:font-size-complex="5pt" style:font-weight-complex="bold"/>
    </style:style>
    <style:style style:name="T670" style:family="text">
      <style:text-properties fo:color="#7030a0" loext:opacity="100%" style:font-name="Arial Narrow" fo:font-size="5pt" style:font-name-asian="Calibri3" style:font-size-asian="5pt" style:font-name-complex="Arial" style:font-size-complex="5pt"/>
    </style:style>
    <style:style style:name="T671" style:family="text">
      <style:text-properties fo:color="#7030a0" loext:opacity="100%" style:font-name="Arial Narrow" fo:font-size="5pt" style:font-size-asian="5pt" style:font-size-complex="5pt"/>
    </style:style>
    <style:style style:name="T672" style:family="text">
      <style:text-properties fo:color="#538135" loext:opacity="100%" style:font-name="Book Antiqua" fo:font-size="5pt" style:text-underline-style="solid" style:text-underline-width="bold" style:text-underline-color="font-color" fo:font-weight="bold" style:font-size-asian="5pt" style:font-weight-asian="bold" style:font-size-complex="5pt" style:font-weight-complex="bold"/>
    </style:style>
    <style:style style:name="T673" style:family="text">
      <style:text-properties fo:color="#538135" loext:opacity="100%" style:font-name="Book Antiqua" fo:font-size="5pt" style:font-name-asian="Calibri3" style:font-size-asian="5pt" style:font-name-complex="Arial" style:font-size-complex="5pt"/>
    </style:style>
    <style:style style:name="T674" style:family="text">
      <style:text-properties fo:color="#538135" loext:opacity="100%" style:font-name="Book Antiqua" fo:font-size="5pt" style:font-size-asian="5pt" style:font-size-complex="5pt"/>
    </style:style>
    <style:style style:name="T675" style:family="text">
      <style:text-properties fo:color="#538135" loext:opacity="100%" style:font-name="Book Antiqua" fo:font-size="5pt" style:font-name-asian="Calibri3" style:font-size-asian="5pt" style:font-name-complex="Calibri Light2" style:font-size-complex="5pt"/>
    </style:style>
    <style:style style:name="T676" style:family="text">
      <style:text-properties fo:color="#538135" loext:opacity="100%" style:font-name="Book Antiqua" fo:font-size="5pt" style:font-size-asian="5pt" style:font-name-complex="Calibri Light2" style:font-size-complex="5pt"/>
    </style:style>
    <style:style style:name="T677" style:family="text">
      <style:text-properties fo:color="#538135" loext:opacity="100%" style:font-name="Book Antiqua" fo:font-size="5pt" fo:font-weight="bold" style:font-name-asian="Calibri3" style:font-size-asian="5pt" style:font-weight-asian="bold" style:font-name-complex="Arial" style:font-size-complex="5pt" style:font-weight-complex="bold"/>
    </style:style>
    <style:style style:name="T678" style:family="text">
      <style:text-properties fo:color="#538135" loext:opacity="100%" style:font-name="Book Antiqua" fo:font-size="5pt" fo:font-weight="bold" style:font-size-asian="5pt" style:font-weight-asian="bold" style:font-size-complex="5pt" style:font-weight-complex="bold"/>
    </style:style>
    <style:style style:name="T679" style:family="text">
      <style:text-properties style:font-name="Book Antiqua" fo:font-size="5pt" style:font-name-asian="Calibri3" style:font-size-asian="5pt" style:font-name-complex="Arial" style:font-size-complex="5pt"/>
    </style:style>
    <style:style style:name="T680" style:family="text">
      <style:text-properties style:font-name="Book Antiqua" fo:font-size="5pt" style:font-size-asian="5pt" style:font-size-complex="5pt"/>
    </style:style>
    <style:style style:name="T681" style:family="text">
      <style:text-properties style:font-name="Cardo" fo:font-size="5pt" style:font-size-asian="5pt" style:font-name-complex="Cardo1" style:font-size-complex="5pt"/>
    </style:style>
    <style:style style:name="T682" style:family="text">
      <style:text-properties fo:color="#806000" loext:opacity="100%" style:font-name="Book Antiqua" fo:font-size="5pt" style:text-underline-style="solid" style:text-underline-width="bold" style:text-underline-color="font-color" fo:font-weight="bold" style:font-name-asian="Calibri3" style:font-size-asian="5pt" style:font-weight-asian="bold" style:font-name-complex="Calibri Light2" style:font-size-complex="5pt" style:font-weight-complex="bold"/>
    </style:style>
    <style:style style:name="T683" style:family="text">
      <style:text-properties fo:color="#806000" loext:opacity="100%" style:font-name="Book Antiqua" fo:font-size="5pt" style:text-underline-style="solid" style:text-underline-width="bold" style:text-underline-color="font-color" fo:font-weight="bold" style:font-size-asian="5pt" style:font-weight-asian="bold" style:font-name-complex="Calibri Light2" style:font-size-complex="5pt" style:font-weight-complex="bold"/>
    </style:style>
    <style:style style:name="T684" style:family="text">
      <style:text-properties fo:color="#806000" loext:opacity="100%" style:font-name="Arial Narrow" fo:font-size="5pt" style:font-size-asian="5pt" style:font-size-complex="5pt"/>
    </style:style>
    <style:style style:name="T685" style:family="text">
      <style:text-properties fo:color="#000000" loext:opacity="100%" style:font-name="Book Antiqua" fo:font-size="5pt" style:text-underline-style="solid" style:text-underline-width="auto" style:text-underline-color="font-color" style:font-size-asian="5pt" style:font-size-complex="5pt"/>
    </style:style>
    <style:style style:name="T686" style:family="text">
      <style:text-properties fo:color="#000000" loext:opacity="100%" style:font-name="Book Antiqua" fo:font-size="5pt" style:text-underline-style="solid" style:text-underline-width="auto" style:text-underline-color="font-color" fo:font-weight="bold" fo:background-color="#ffff00" loext:char-shading-value="0" style:font-name-asian="Calibri3" style:font-size-asian="5pt" style:font-weight-asian="bold" style:font-name-complex="Arial" style:font-size-complex="5pt" style:font-weight-complex="bold"/>
    </style:style>
    <style:style style:name="T687" style:family="text">
      <style:text-properties fo:color="#7030a0" loext:opacity="100%" style:font-name="Book Antiqua" fo:font-size="5pt" style:text-underline-style="solid" style:text-underline-width="auto" style:text-underline-color="font-color" fo:font-weight="bold" style:font-size-asian="5pt" style:font-weight-asian="bold" style:font-size-complex="5pt" style:font-weight-complex="bold"/>
    </style:style>
    <style:style style:name="T688" style:family="text">
      <style:text-properties fo:color="#538135" loext:opacity="100%" style:font-name="Book Antiqua" fo:font-size="5pt" style:text-underline-style="solid" style:text-underline-width="bold" style:text-underline-color="font-color" fo:font-weight="bold" style:font-name-asian="Calibri3" style:font-size-asian="5pt" style:font-weight-asian="bold" style:font-name-complex="Arial" style:font-size-complex="5pt" style:font-weight-complex="bold"/>
    </style:style>
    <style:style style:name="T689" style:family="text">
      <style:text-properties fo:color="#806000" loext:opacity="100%" style:font-name="Book Antiqua" fo:font-size="5pt" style:text-underline-style="solid" style:text-underline-width="bold" style:text-underline-color="font-color" fo:font-weight="bold" style:font-name-asian="Calibri3" style:font-size-asian="5pt" style:font-weight-asian="bold" style:font-name-complex="Arial" style:font-size-complex="5pt" style:font-weight-complex="bold"/>
    </style:style>
    <style:style style:name="T690" style:family="text">
      <style:text-properties fo:color="#806000" loext:opacity="100%" style:font-name="Book Antiqua" fo:font-size="5pt" style:text-underline-style="solid" style:text-underline-width="bold" style:text-underline-color="font-color" fo:font-weight="bold" style:font-size-asian="5pt" style:font-weight-asian="bold" style:font-size-complex="5pt" style:font-weight-complex="bold"/>
    </style:style>
    <style:style style:name="T691" style:family="text">
      <style:text-properties fo:color="#806000" loext:opacity="100%" style:font-name="Book Antiqua" fo:font-size="5pt" style:text-underline-style="solid" style:text-underline-width="bold" style:text-underline-color="font-color" style:font-name-asian="Calibri3" style:font-size-asian="5pt" style:font-name-complex="Arial" style:font-size-complex="5pt"/>
    </style:style>
    <style:style style:name="T692" style:family="text">
      <style:text-properties fo:color="#806000" loext:opacity="100%" style:font-name="Book Antiqua" fo:font-size="5pt" style:text-underline-style="solid" style:text-underline-width="bold" style:text-underline-color="font-color" style:font-size-asian="5pt" style:font-size-complex="5pt"/>
    </style:style>
    <style:style style:name="T693" style:family="text">
      <style:text-properties fo:color="#806000" loext:opacity="100%" style:font-name="Book Antiqua" fo:font-size="5pt" style:text-underline-style="solid" style:text-underline-width="bold" style:text-underline-color="font-color" style:font-name-asian="Calibri3" style:font-size-asian="5pt" style:font-name-complex="Calibri Light2" style:font-size-complex="5pt"/>
    </style:style>
    <style:style style:name="T694" style:family="text">
      <style:text-properties fo:color="#806000" loext:opacity="100%" style:font-name="Book Antiqua" fo:font-size="5pt" style:text-underline-style="solid" style:text-underline-width="bold" style:text-underline-color="font-color" style:font-size-asian="5pt" style:font-name-complex="Calibri Light2" style:font-size-complex="5pt"/>
    </style:style>
    <style:style style:name="T695" style:family="text">
      <style:text-properties style:font-name="Book Antiqua" fo:font-size="5pt" style:font-size-asian="5pt" style:font-name-complex="Calibri Light2" style:font-size-complex="5pt"/>
    </style:style>
    <style:style style:name="T696" style:family="text">
      <style:text-properties fo:color="#000000" loext:opacity="100%" style:font-name="Book Antiqua" fo:font-size="5pt" style:text-underline-style="solid" style:text-underline-width="auto" style:text-underline-color="font-color" fo:font-weight="bold" style:font-name-asian="Calibri3" style:font-size-asian="5pt" style:font-weight-asian="bold" style:font-name-complex="Arial" style:font-size-complex="5pt" style:font-weight-complex="bold"/>
    </style:style>
    <style:style style:name="T697" style:family="text">
      <style:text-properties fo:color="#000000" loext:opacity="100%" style:font-name="Book Antiqua" fo:font-size="5pt" style:text-underline-style="solid" style:text-underline-width="auto" style:text-underline-color="font-color" fo:font-weight="bold" style:font-size-asian="5pt" style:font-weight-asian="bold" style:font-size-complex="5pt" style:font-weight-complex="bold"/>
    </style:style>
    <style:style style:name="T698" style:family="text">
      <style:text-properties fo:color="#000000" loext:opacity="100%" style:font-name="Book Antiqua" fo:font-size="5pt" style:text-underline-style="solid" style:text-underline-width="auto" style:text-underline-color="font-color" style:font-name-asian="Calibri3" style:font-size-asian="5pt" style:font-name-complex="Calibri Light2" style:font-size-complex="5pt"/>
    </style:style>
    <style:style style:name="T699" style:family="text">
      <style:text-properties fo:color="#000000" loext:opacity="100%" style:font-name="Book Antiqua" fo:font-size="5pt" style:text-underline-style="solid" style:text-underline-width="auto" style:text-underline-color="font-color" style:font-size-asian="5pt" style:font-name-complex="Calibri Light2" style:font-size-complex="5pt"/>
    </style:style>
    <style:style style:name="T700" style:family="text">
      <style:text-properties fo:color="#000000" loext:opacity="100%" style:font-name="Book Antiqua" fo:font-size="5pt" style:text-underline-style="solid" style:text-underline-width="auto" style:text-underline-color="font-color" fo:font-weight="bold" style:font-name-asian="Calibri3" style:font-size-asian="5pt" style:font-weight-asian="bold" style:font-name-complex="Calibri Light2" style:font-size-complex="5pt" style:font-weight-complex="bold"/>
    </style:style>
    <style:style style:name="T701" style:family="text">
      <style:text-properties fo:color="#000000" loext:opacity="100%" style:font-name="Calibri2" fo:font-size="4pt" style:font-name-asian="Calibri3" style:font-size-asian="4pt" style:font-name-complex="Arial" style:font-size-complex="4pt"/>
    </style:style>
    <style:style style:name="T702" style:family="text">
      <style:text-properties fo:color="#000000" loext:opacity="100%" fo:font-size="4pt" style:font-size-asian="4pt" style:font-size-complex="4pt"/>
    </style:style>
    <style:style style:name="T703" style:family="text">
      <style:text-properties fo:color="#ffffff" loext:opacity="100%" fo:font-size="4pt" style:font-size-asian="4pt" style:font-size-complex="4pt"/>
    </style:style>
    <style:style style:name="T704" style:family="text">
      <style:text-properties fo:color="#ffffff" loext:opacity="100%" style:font-name="Calibri2" fo:font-size="4pt" style:font-name-asian="Calibri3" style:font-size-asian="4pt" style:font-name-complex="Arial" style:font-size-complex="4pt"/>
    </style:style>
    <style:style style:name="T705" style:family="text">
      <style:text-properties fo:color="#000000" loext:opacity="100%" style:font-name="Calibri2" fo:font-size="8pt" fo:font-weight="bold" style:font-name-asian="Calibri3" style:font-size-asian="8pt" style:font-weight-asian="bold" style:font-name-complex="Arial" style:font-size-complex="8pt" style:font-weight-complex="bold"/>
    </style:style>
    <style:style style:name="T706" style:family="text">
      <style:text-properties fo:color="#000000" loext:opacity="100%" fo:font-size="8pt" fo:font-weight="bold" style:font-size-asian="8pt" style:font-weight-asian="bold" style:font-size-complex="8pt" style:font-weight-complex="bold"/>
    </style:style>
    <style:style style:name="T707" style:family="text">
      <style:text-properties fo:color="#000000" loext:opacity="100%" fo:font-size="8pt" fo:font-weight="bold" style:font-size-asian="8pt" style:font-weight-asian="bold" style:font-name-complex="Calibri3" style:font-size-complex="8pt" style:font-weight-complex="bold"/>
    </style:style>
    <style:style style:name="T708" style:family="text">
      <style:text-properties style:font-name="Calibri2" fo:font-size="8pt" fo:font-weight="bold" style:font-name-asian="Calibri3" style:font-size-asian="8pt" style:font-weight-asian="bold" style:font-name-complex="Arial" style:font-size-complex="8pt" style:font-weight-complex="bold"/>
    </style:style>
    <style:style style:name="T709" style:family="text">
      <style:text-properties fo:font-size="8pt" fo:font-weight="bold" style:font-size-asian="8pt" style:font-weight-asian="bold" style:font-size-complex="8pt" style:font-weight-complex="bold"/>
    </style:style>
    <style:style style:name="T710" style:family="text">
      <style:text-properties fo:color="#3d5fbd" loext:opacity="100%" style:font-name="Calibri2" fo:font-size="8pt" fo:font-weight="bold" style:font-name-asian="Calibri3" style:font-size-asian="8pt" style:font-weight-asian="bold" style:font-name-complex="Arial" style:font-size-complex="8pt" style:font-weight-complex="bold"/>
    </style:style>
    <style:style style:name="T711" style:family="text">
      <style:text-properties fo:color="#000000" loext:opacity="100%" style:font-name="Cardo" fo:font-size="10pt" style:font-name-asian="Calibri3" style:font-size-asian="10pt" style:font-name-complex="Cardo1" style:font-size-complex="10pt" style:font-weight-complex="bold"/>
    </style:style>
    <style:style style:name="T712" style:family="text">
      <style:text-properties fo:color="#000000" loext:opacity="100%" style:font-name="Cardo" fo:font-weight="bold" fo:background-color="#f4b083" loext:char-shading-value="0" style:font-weight-asian="bold" style:font-name-complex="Cardo1"/>
    </style:style>
    <style:style style:name="T713" style:family="text">
      <style:text-properties style:font-name="Cardo" fo:font-weight="bold" style:font-weight-asian="bold" style:font-name-complex="Cardo1"/>
    </style:style>
    <style:style style:name="T714" style:family="text">
      <style:text-properties style:font-name="Cardo" style:font-name-complex="Cardo1" style:font-weight-complex="bold"/>
    </style:style>
    <style:style style:name="T715" style:family="text">
      <style:text-properties fo:color="#000000" loext:opacity="100%" style:font-name="Cardo" fo:font-size="8pt" style:font-size-asian="8pt" style:font-name-complex="Cardo1" style:font-size-complex="8pt" style:font-weight-complex="bold"/>
    </style:style>
    <style:style style:name="T716" style:family="text">
      <style:text-properties fo:color="#000000" loext:opacity="100%" style:font-name="Cardo" fo:font-size="10pt" style:font-size-asian="10pt" style:font-name-complex="Cardo1" style:font-size-complex="10pt" style:font-weight-complex="bold"/>
    </style:style>
    <style:style style:name="T717" style:family="text">
      <style:text-properties fo:color="#000000" loext:opacity="100%" style:text-position="super 58%" style:font-name="Cardo" fo:font-size="10pt" fo:font-weight="bold" style:font-size-asian="10pt" style:font-weight-asian="bold" style:font-name-complex="Cardo1" style:font-size-complex="10pt"/>
    </style:style>
    <style:style style:name="T718" style:family="text">
      <style:text-properties fo:color="#000000" loext:opacity="100%" style:font-name="Cardo" fo:font-size="10pt" style:font-name-asian="Calibri3" style:font-size-asian="10pt" style:font-name-complex="Cardo1" style:font-size-complex="10pt" style:font-weight-complex="bold">
        <loext:char-complex-color loext:theme-type="dark1" loext:color-type="theme"/>
      </style:text-properties>
    </style:style>
    <style:style style:name="T719" style:family="text">
      <style:text-properties fo:color="#000000" loext:opacity="100%" fo:font-size="7pt" style:font-size-asian="7pt" style:font-name-complex="Calibri3" style:font-size-complex="7pt" style:font-weight-complex="bold">
        <loext:char-complex-color loext:theme-type="dark1" loext:color-type="theme"/>
      </style:text-properties>
    </style:style>
    <style:style style:name="T720" style:family="text">
      <style:text-properties fo:color="#000000" loext:opacity="100%" style:font-name="Cardo" fo:font-size="7pt" style:font-size-asian="7pt" style:font-name-complex="Cardo1" style:font-size-complex="7pt" style:font-weight-complex="bold">
        <loext:char-complex-color loext:theme-type="dark1" loext:color-type="theme"/>
      </style:text-properties>
    </style:style>
    <style:style style:name="T721" style:family="text">
      <style:text-properties fo:color="#000000" loext:opacity="100%" style:font-name="Cardo" fo:font-size="10pt" fo:font-weight="bold" fo:background-color="#f4b083" loext:char-shading-value="0" style:font-size-asian="10pt" style:font-weight-asian="bold" style:font-name-complex="Cardo1" style:font-size-complex="10pt">
        <loext:char-complex-color loext:theme-type="dark1" loext:color-type="theme"/>
      </style:text-properties>
    </style:style>
    <style:style style:name="T722" style:family="text">
      <style:text-properties fo:color="#000000" loext:opacity="100%" style:font-name="Cardo" fo:font-size="10pt" style:font-size-asian="10pt" style:font-name-complex="Cardo1" style:font-size-complex="10pt" style:font-weight-complex="bold">
        <loext:char-complex-color loext:theme-type="dark1" loext:color-type="theme"/>
      </style:text-properties>
    </style:style>
    <style:style style:name="T723" style:family="text">
      <style:text-properties fo:color="#000000" loext:opacity="100%" style:font-name="Cardo" fo:font-size="9pt" style:font-size-asian="9pt" style:font-name-complex="Cardo1" style:font-size-complex="9pt" style:font-weight-complex="bold">
        <loext:char-complex-color loext:theme-type="dark1" loext:color-type="theme"/>
      </style:text-properties>
    </style:style>
    <style:style style:name="T724" style:family="text">
      <style:text-properties fo:color="#000000" loext:opacity="100%" style:font-name="Cardo" fo:font-size="10pt" fo:font-weight="bold" style:font-name-asian="Calibri3" style:font-size-asian="10pt" style:font-weight-asian="bold" style:font-name-complex="Cardo1" style:font-size-complex="10pt"/>
    </style:style>
    <style:style style:name="T725" style:family="text">
      <style:text-properties fo:color="#000000" loext:opacity="100%" style:font-name="Cardo" fo:font-size="10pt" fo:font-weight="bold" style:font-size-asian="10pt" style:font-weight-asian="bold" style:font-name-complex="Cardo1" style:font-size-complex="10pt">
        <loext:char-complex-color loext:theme-type="dark1" loext:color-type="theme"/>
      </style:text-properties>
    </style:style>
    <style:style style:name="T726" style:family="text">
      <style:text-properties style:font-name="Ezra SIL" fo:font-size="10pt" fo:font-weight="bold" style:font-size-asian="10pt" style:font-weight-asian="bold" style:font-name-complex="Hebrew Paleo Siloam" style:font-size-complex="10pt" style:language-complex="he" style:country-complex="IL"/>
    </style:style>
    <style:style style:name="T727" style:family="text">
      <style:text-properties fo:color="#000000" loext:opacity="100%" style:font-name="Calibri2" fo:font-size="7pt" style:font-name-asian="Calibri3" style:font-size-asian="7pt" style:font-name-complex="Calibri3" style:font-size-complex="7pt" style:font-weight-complex="bold"/>
    </style:style>
    <style:style style:name="T728" style:family="text">
      <style:text-properties fo:color="#000000" loext:opacity="100%" style:font-name="Cardo" fo:font-size="10pt" fo:font-style="italic" fo:font-weight="bold" style:font-size-asian="10pt" style:font-style-asian="italic" style:font-weight-asian="bold" style:font-name-complex="Cardo1" style:font-size-complex="10pt" style:font-style-complex="italic">
        <loext:char-complex-color loext:theme-type="dark1" loext:color-type="theme"/>
      </style:text-properties>
    </style:style>
    <style:style style:name="T729" style:family="text">
      <style:text-properties fo:color="#000000" loext:opacity="100%" style:font-name="Cardo" fo:font-size="10pt" fo:font-style="italic" fo:font-weight="bold" fo:background-color="#f4b083" loext:char-shading-value="0" style:font-size-asian="10pt" style:font-style-asian="italic" style:font-weight-asian="bold" style:font-name-complex="Cardo1" style:font-size-complex="10pt" style:font-style-complex="italic">
        <loext:char-complex-color loext:theme-type="dark1" loext:color-type="theme"/>
      </style:text-properties>
    </style:style>
    <style:style style:name="T730" style:family="text">
      <style:text-properties fo:color="#000000" loext:opacity="100%" style:font-name="Cardo" fo:font-size="8pt" fo:font-style="italic" fo:font-weight="bold" style:font-size-asian="8pt" style:font-style-asian="italic" style:font-weight-asian="bold" style:font-name-complex="Cardo1" style:font-size-complex="8pt" style:font-style-complex="italic">
        <loext:char-complex-color loext:theme-type="dark1" loext:color-type="theme"/>
      </style:text-properties>
    </style:style>
    <style:style style:name="T731" style:family="text">
      <style:text-properties fo:color="#000000" loext:opacity="100%" style:font-name="Cardo" fo:font-size="10pt" fo:font-style="italic" style:font-size-asian="10pt" style:font-style-asian="italic" style:font-name-complex="Cardo1" style:font-size-complex="10pt" style:font-style-complex="italic" style:font-weight-complex="bold">
        <loext:char-complex-color loext:theme-type="dark1" loext:color-type="theme"/>
      </style:text-properties>
    </style:style>
    <style:style style:name="T732" style:family="text">
      <style:text-properties fo:color="#000000" loext:opacity="100%" style:font-name="Cardo" fo:font-size="7pt" fo:font-style="italic" style:font-size-asian="7pt" style:font-style-asian="italic" style:font-name-complex="Cardo1" style:font-size-complex="7pt" style:font-style-complex="italic" style:font-weight-complex="bold">
        <loext:char-complex-color loext:theme-type="dark1" loext:color-type="theme"/>
      </style:text-properties>
    </style:style>
    <style:style style:name="T733" style:family="text">
      <style:text-properties fo:color="#000000" loext:opacity="100%" style:font-name="Cardo" fo:font-size="7pt" style:font-name-asian="Calibri3" style:font-size-asian="7pt" style:font-name-complex="Cardo1" style:font-size-complex="7pt" style:font-weight-complex="bold"/>
    </style:style>
    <style:style style:name="T734" style:family="text">
      <style:text-properties fo:color="#000000" loext:opacity="100%" style:font-name="Cardo" fo:font-size="6pt" style:font-size-asian="6pt" style:font-name-complex="Cardo1" style:font-size-complex="6pt" style:font-weight-complex="bold">
        <loext:char-complex-color loext:theme-type="dark1" loext:color-type="theme"/>
      </style:text-properties>
    </style:style>
    <style:style style:name="T735" style:family="text">
      <style:text-properties fo:color="#000000" loext:opacity="100%" style:font-name="Cardo" style:text-underline-style="solid" style:text-underline-width="bold" style:text-underline-color="font-color" style:font-name-asian="Calibri3" style:font-name-complex="Cardo1" style:font-weight-complex="bold"/>
    </style:style>
    <style:style style:name="T736" style:family="text">
      <style:text-properties fo:color="#000000" loext:opacity="100%" style:font-name="Cardo" fo:font-size="8pt" style:font-size-asian="8pt" style:font-name-complex="Cardo1" style:font-size-complex="8pt" style:font-weight-complex="bold">
        <loext:char-complex-color loext:theme-type="dark1" loext:color-type="theme"/>
      </style:text-properties>
    </style:style>
    <style:style style:name="T737" style:family="text">
      <style:text-properties fo:color="#000000" loext:opacity="100%" style:text-position="super 58%" style:font-name="Cardo" fo:font-size="8pt" style:font-size-asian="8pt" style:font-name-complex="Cardo1" style:font-size-complex="8pt" style:font-weight-complex="bold">
        <loext:char-complex-color loext:theme-type="dark1" loext:color-type="theme"/>
      </style:text-properties>
    </style:style>
    <style:style style:name="T738" style:family="text">
      <style:text-properties fo:color="#000000" loext:opacity="100%" style:font-name="Cardo" fo:font-size="8pt" officeooo:rsid="001d70d8" style:font-size-asian="8pt" style:font-name-complex="Cardo1" style:font-size-complex="8pt" style:font-weight-complex="bold">
        <loext:char-complex-color loext:theme-type="dark1" loext:color-type="theme"/>
      </style:text-properties>
    </style:style>
    <style:style style:name="T739" style:family="text">
      <style:text-properties fo:color="#806000" loext:opacity="100%" style:font-name="Cardo" fo:font-size="10pt" style:text-underline-style="solid" style:text-underline-width="auto" style:text-underline-color="font-color" fo:font-weight="bold" style:font-size-asian="10pt" style:font-weight-asian="bold" style:font-name-complex="Cardo1" style:font-size-complex="10pt"/>
    </style:style>
    <style:style style:name="T740" style:family="text">
      <style:text-properties fo:color="#806000" loext:opacity="100%" style:font-name="Cardo" fo:font-size="10pt" fo:font-weight="bold" style:font-size-asian="10pt" style:font-weight-asian="bold" style:font-name-complex="Cardo1" style:font-size-complex="10pt">
        <loext:char-complex-color loext:theme-type="accent4" loext:color-type="theme">
          <loext:transformation loext:type="shade" loext:value="4980"/>
        </loext:char-complex-color>
      </style:text-properties>
    </style:style>
    <style:style style:name="T741" style:family="text">
      <style:text-properties fo:color="#7030a0" loext:opacity="100%" style:font-name="Cardo" fo:font-size="10pt" style:text-underline-style="solid" style:text-underline-width="auto" style:text-underline-color="font-color" fo:font-weight="bold" style:font-size-asian="10pt" style:font-weight-asian="bold" style:font-name-complex="Cardo1" style:font-size-complex="10pt"/>
    </style:style>
    <style:style style:name="T742" style:family="text">
      <style:text-properties fo:color="#7030a0" loext:opacity="100%" style:font-name="Cardo" fo:font-size="10pt" fo:font-weight="bold" style:font-size-asian="10pt" style:font-weight-asian="bold" style:font-name-complex="Cardo1" style:font-size-complex="10pt"/>
    </style:style>
    <style:style style:name="T743" style:family="text">
      <style:text-properties fo:color="#385623" loext:opacity="100%" style:font-name="Cardo" fo:font-size="10pt" style:text-underline-style="solid" style:text-underline-width="auto" style:text-underline-color="font-color" fo:font-weight="bold" style:font-size-asian="10pt" style:font-weight-asian="bold" style:font-name-complex="Cardo1" style:font-size-complex="10pt">
        <loext:char-complex-color loext:theme-type="accent6" loext:color-type="theme">
          <loext:transformation loext:type="shade" loext:value="4980"/>
        </loext:char-complex-color>
      </style:text-properties>
    </style:style>
    <style:style style:name="T744" style:family="text">
      <style:text-properties fo:color="#000000" loext:opacity="100%" style:text-position="super 58%" style:font-name="Cardo" fo:font-size="10pt" fo:font-weight="bold" style:font-size-asian="10pt" style:font-weight-asian="bold" style:font-name-complex="Cardo1" style:font-size-complex="10pt">
        <loext:char-complex-color loext:theme-type="dark1" loext:color-type="theme"/>
      </style:text-properties>
    </style:style>
    <style:style style:name="T745" style:family="text">
      <style:text-properties fo:color="#000000" loext:opacity="100%" style:font-name="Cardo" fo:font-size="10pt" fo:font-weight="bold" style:font-size-asian="10pt" style:font-weight-asian="bold" style:font-name-complex="Cardo1" style:font-size-complex="10pt" style:language-complex="he" style:country-complex="IL"/>
    </style:style>
    <style:style style:name="T746" style:family="text">
      <style:text-properties fo:font-size="8pt" style:font-size-asian="8pt" style:font-size-complex="8pt"/>
    </style:style>
    <style:style style:name="T747" style:family="text">
      <style:text-properties style:font-name="Times New Roman" fo:font-size="8pt" style:text-underline-style="solid" style:text-underline-width="auto" style:text-underline-color="font-color" style:letter-kerning="false" fo:background-color="#ffff00" loext:char-shading-value="0" style:font-name-asian="Calibri3" style:font-size-asian="8pt" style:font-name-complex="Times New Roman1" style:font-size-complex="8pt" style:language-complex="ar" style:country-complex="SA"/>
    </style:style>
    <style:style style:name="T748" style:family="text">
      <style:text-properties fo:color="#000000" loext:opacity="100%" style:font-name="Times New Roman" fo:font-size="18pt" fo:font-weight="bold" style:letter-kerning="false" style:font-name-asian="Calibri3" style:font-size-asian="18pt" style:font-weight-asian="bold" style:font-name-complex="Times New Roman1" style:font-size-complex="18pt" style:language-complex="ar" style:country-complex="SA" style:font-weight-complex="bold"/>
    </style:style>
    <style:style style:name="T749" style:family="text">
      <style:text-properties fo:color="#000000" loext:opacity="100%" style:font-name="Times New Roman" fo:font-size="14pt" fo:font-weight="bold" style:letter-kerning="false" style:font-name-asian="Calibri3" style:font-size-asian="14pt" style:font-weight-asian="bold" style:font-name-complex="Times New Roman1" style:font-size-complex="14pt" style:language-complex="ar" style:country-complex="SA" style:font-weight-complex="bold"/>
    </style:style>
    <style:style style:name="T750" style:family="text">
      <style:text-properties fo:color="#000000" loext:opacity="100%" style:font-name="Mongolian Baiti" fo:font-size="12pt" style:font-size-asian="12pt" style:font-name-complex="Hebrew Paleo Siloam" style:font-size-complex="12pt" style:script-type="complex"/>
    </style:style>
    <style:style style:name="T751" style:family="text">
      <style:text-properties fo:color="#000000" loext:opacity="100%" style:font-name="Times New Roman" fo:font-size="12pt" fo:font-weight="bold" officeooo:rsid="001ef45e" style:font-size-asian="12pt" style:font-weight-asian="bold" style:font-name-complex="Times New Roman1" style:font-size-complex="12pt" style:font-weight-complex="bold"/>
    </style:style>
    <style:style style:name="T752" style:family="text">
      <style:text-properties fo:color="#000000" loext:opacity="100%" style:font-name="Mongolian Baiti" fo:font-size="7pt" style:font-size-asian="7pt" style:font-name-complex="Hebrew Paleo Siloam" style:font-size-complex="7pt" style:script-type="complex"/>
    </style:style>
    <style:style style:name="T753" style:family="text">
      <style:text-properties fo:color="#000000" loext:opacity="100%" style:font-name="Times New Roman" fo:font-size="4pt" style:font-size-asian="4pt" style:font-name-complex="Times New Roman1" style:font-size-complex="4pt"/>
    </style:style>
    <style:style style:name="T754" style:family="text">
      <style:text-properties fo:color="#000000" loext:opacity="100%" style:text-position="super 58%" style:font-name="Cardo" fo:font-weight="bold" style:letter-kerning="false" style:font-name-asian="Calibri3" style:font-weight-asian="bold" style:font-name-complex="Cardo1" style:language-complex="ar" style:country-complex="SA" style:font-weight-complex="bold"/>
    </style:style>
    <style:style style:name="T755" style:family="text">
      <style:text-properties fo:color="#000000" loext:opacity="100%" style:font-name="Cardo" style:letter-kerning="false" style:font-name-asian="Calibri3" style:font-name-complex="Cardo1" style:language-complex="ar" style:country-complex="SA"/>
    </style:style>
    <style:style style:name="T756" style:family="text">
      <style:text-properties style:font-name="Cardo" fo:font-size="9pt" fo:font-weight="bold" style:font-size-asian="9pt" style:font-weight-asian="bold" style:font-name-complex="Cardo1" style:font-size-complex="9pt" style:font-weight-complex="bold"/>
    </style:style>
    <style:style style:name="T757" style:family="text">
      <style:text-properties style:font-name="Cardo" fo:font-size="9pt" style:font-size-asian="9pt" style:font-size-complex="9pt"/>
    </style:style>
    <style:style style:name="T758" style:family="text">
      <style:text-properties fo:color="#000000" loext:opacity="100%" style:font-name="Cardo" fo:font-size="8pt" style:rfc-language-tag="x-none" style:font-name-asian="Calibri3" style:font-size-asian="8pt" style:font-name-complex="Calibri3" style:font-size-complex="8pt"/>
    </style:style>
    <style:style style:name="T759" style:family="text">
      <style:text-properties fo:color="#000000" loext:opacity="100%" style:font-name="Cardo" fo:font-size="9pt" style:rfc-language-tag="x-none" fo:font-style="italic" fo:font-weight="bold" style:font-name-asian="Calibri3" style:font-size-asian="9pt" style:font-style-asian="italic" style:font-weight-asian="bold" style:font-name-complex="Cardo1" style:font-size-complex="9pt" style:font-style-complex="italic" style:font-weight-complex="bold"/>
    </style:style>
    <style:style style:name="T760" style:family="text">
      <style:text-properties fo:color="#000000" loext:opacity="100%" style:font-name="Cardo" fo:font-size="9pt" style:rfc-language-tag="x-none" fo:font-style="italic" style:font-name-asian="Calibri3" style:font-size-asian="9pt" style:font-style-asian="italic" style:font-name-complex="Cardo1" style:font-size-complex="9pt" style:font-style-complex="italic" style:font-weight-complex="bold"/>
    </style:style>
    <style:style style:name="T761" style:family="text">
      <style:text-properties fo:font-variant="small-caps" fo:color="#000000" loext:opacity="100%" style:font-name="Cardo" fo:font-size="9pt" style:rfc-language-tag="x-none" fo:font-style="italic" style:font-name-asian="Calibri3" style:font-size-asian="9pt" style:font-style-asian="italic" style:font-name-complex="Cardo1" style:font-size-complex="9pt" style:font-style-complex="italic" style:font-weight-complex="bold"/>
    </style:style>
    <style:style style:name="T762" style:family="text">
      <style:text-properties fo:font-variant="small-caps" fo:color="#000000" loext:opacity="100%" style:font-name="Cardo" fo:font-size="9pt" style:rfc-language-tag="x-none" fo:font-style="italic" officeooo:rsid="004706a5" style:font-name-asian="Calibri3" style:font-size-asian="9pt" style:font-style-asian="italic" style:font-name-complex="Cardo1" style:font-size-complex="9pt" style:font-style-complex="italic" style:font-weight-complex="bold"/>
    </style:style>
    <style:style style:name="T763" style:family="text">
      <style:text-properties fo:font-variant="small-caps" fo:color="#000000" loext:opacity="100%" style:font-name="Cardo" fo:font-size="9pt" style:rfc-language-tag="x-none" officeooo:rsid="004706a5" style:font-name-asian="Calibri3" style:font-size-asian="9pt" style:font-name-complex="Cardo1" style:font-size-complex="9pt"/>
    </style:style>
    <style:style style:name="T764" style:family="text">
      <style:text-properties fo:color="#000000" loext:opacity="100%" style:font-name="Cardo" fo:font-size="10pt" fo:letter-spacing="0.0138in" style:letter-kerning="false" fo:background-color="#f2f2f2" loext:char-shading-value="0" style:font-name-asian="Calibri3" style:font-size-asian="10pt" style:font-name-complex="Cardo1" style:font-size-complex="10pt" style:language-complex="ar" style:country-complex="SA"/>
    </style:style>
    <style:style style:name="T765" style:family="text">
      <style:text-properties fo:color="#000000" loext:opacity="100%" style:font-name="Cardo" fo:font-size="10pt" style:letter-kerning="false" style:font-name-asian="Calibri3" style:font-size-asian="10pt" style:font-name-complex="Cardo1" style:font-size-complex="10pt" style:language-complex="ar" style:country-complex="SA"/>
    </style:style>
    <style:style style:name="T766" style:family="text">
      <style:text-properties fo:color="#000000" loext:opacity="100%" style:font-name="Mongolian Baiti" fo:font-size="10pt" style:letter-kerning="false" style:font-name-asian="Calibri3" style:font-size-asian="10pt" style:font-name-complex="Hebrew Paleo Siloam" style:font-size-complex="10pt" style:script-type="complex"/>
    </style:style>
    <style:style style:name="T767" style:family="text">
      <style:text-properties fo:color="#000000" loext:opacity="100%" style:font-name="Cardo" fo:font-size="10pt" fo:font-style="italic" style:letter-kerning="false" style:font-name-asian="Calibri3" style:font-size-asian="10pt" style:font-style-asian="italic" style:font-name-complex="Cardo1" style:font-size-complex="10pt" style:language-complex="ar" style:country-complex="SA" style:font-style-complex="italic"/>
    </style:style>
    <style:style style:name="T768" style:family="text">
      <style:text-properties fo:color="#000000" loext:opacity="100%" style:font-name="Cardo" fo:font-style="italic" style:letter-kerning="false" style:font-name-asian="Calibri3" style:font-style-asian="italic" style:font-name-complex="Cardo1" style:language-complex="ar" style:country-complex="SA" style:font-style-complex="italic"/>
    </style:style>
    <style:style style:name="T769" style:family="text">
      <style:text-properties fo:color="#000000" loext:opacity="100%" style:font-name="Calibri2" fo:font-size="7pt" style:letter-kerning="false" style:font-name-asian="Calibri3" style:font-size-asian="7pt" style:font-name-complex="Calibri3" style:font-size-complex="7pt" style:language-complex="ar" style:country-complex="SA"/>
    </style:style>
    <style:style style:name="T770" style:family="text">
      <style:text-properties fo:color="#000000" loext:opacity="100%" style:font-name="Calibri2" fo:font-size="6pt" style:letter-kerning="false" style:font-name-asian="Calibri3" style:font-size-asian="6pt" style:font-name-complex="Calibri3" style:font-size-complex="6pt" style:language-complex="ar" style:country-complex="SA"/>
    </style:style>
    <style:style style:name="T771" style:family="text">
      <style:text-properties fo:color="#000000" loext:opacity="100%" style:font-name="Cardo" fo:font-size="12pt" style:letter-kerning="false" style:font-name-asian="Calibri3" style:font-size-asian="12pt" style:font-name-complex="Cardo1" style:font-size-complex="12pt"/>
    </style:style>
    <style:style style:name="T772" style:family="text">
      <style:text-properties fo:color="#000000" loext:opacity="100%" style:font-name="Cardo" fo:font-size="10pt" style:letter-kerning="false" style:font-name-asian="Calibri3" style:font-size-asian="10pt" style:font-name-complex="Cardo1" style:font-size-complex="10pt"/>
    </style:style>
    <style:style style:name="T773" style:family="text">
      <style:text-properties fo:color="#000000" loext:opacity="100%" style:font-name="Cardo" fo:font-size="10pt" style:rfc-language-tag="x-none" style:letter-kerning="false" style:font-name-asian="Calibri3" style:font-size-asian="10pt" style:font-name-complex="Cardo1" style:font-size-complex="10pt"/>
    </style:style>
    <style:style style:name="T774" style:family="text">
      <style:text-properties style:font-name="Cardo" fo:font-size="10pt" style:letter-kerning="false" style:font-name-asian="Calibri3" style:font-size-asian="10pt" style:font-name-complex="Cardo1" style:font-size-complex="10pt" style:language-complex="ar" style:country-complex="SA"/>
    </style:style>
    <style:style style:name="T775" style:family="text">
      <style:text-properties fo:color="#000000" loext:opacity="100%" style:font-name="Calibri2" fo:font-size="5pt" style:letter-kerning="false" style:font-name-asian="Calibri3" style:font-size-asian="5pt" style:font-name-complex="Calibri3" style:font-size-complex="5pt" style:language-complex="ar" style:country-complex="SA"/>
    </style:style>
    <style:style style:name="T776" style:family="text">
      <style:text-properties fo:color="#000000" loext:opacity="100%" style:font-name="Cardo" fo:font-size="10pt" style:rfc-language-tag="x-none" style:letter-kerning="false" style:font-name-asian="Calibri3" style:font-size-asian="10pt" style:font-name-complex="Cardo1" style:font-size-complex="10pt" style:language-complex="ar" style:country-complex="SA"/>
    </style:style>
    <style:style style:name="T777" style:family="text">
      <style:text-properties fo:color="#000000" loext:opacity="100%" style:font-name="Cardo" fo:font-size="10pt" style:rfc-language-tag="x-none" fo:font-style="italic" style:letter-kerning="false" style:font-name-asian="Calibri3" style:font-size-asian="10pt" style:font-style-asian="italic" style:font-name-complex="Cardo1" style:font-size-complex="10pt" style:language-complex="ar" style:country-complex="SA" style:font-style-complex="italic"/>
    </style:style>
    <style:style style:name="T778" style:family="text">
      <style:text-properties fo:color="#000000" loext:opacity="100%" style:font-name="Mongolian Baiti" style:letter-kerning="false" style:font-name-asian="Calibri3" style:font-name-complex="Hebrew Paleo Siloam" style:script-type="complex"/>
    </style:style>
    <style:style style:name="T779" style:family="text">
      <style:text-properties style:font-name="Cardo" fo:font-weight="bold" style:letter-kerning="false" style:font-name-asian="Calibri3" style:font-weight-asian="bold" style:font-name-complex="Cardo1" style:language-complex="ar" style:country-complex="SA" style:font-weight-complex="bold"/>
    </style:style>
    <style:style style:name="T780" style:family="text">
      <style:text-properties fo:color="#000000" loext:opacity="100%" style:font-name="Cardo" fo:font-weight="bold" style:letter-kerning="false" fo:background-color="#d9d9d9" loext:char-shading-value="0" style:font-name-asian="Calibri3" style:font-weight-asian="bold" style:font-name-complex="Cardo1" style:font-weight-complex="bold"/>
    </style:style>
    <style:style style:name="T781" style:family="text">
      <style:text-properties fo:color="#000000" loext:opacity="100%" style:font-name="Cardo" fo:font-size="8pt" style:letter-kerning="false" style:font-name-asian="Calibri3" style:font-size-asian="8pt" style:font-name-complex="Cardo1" style:font-size-complex="8pt"/>
    </style:style>
    <style:style style:name="T782" style:family="text">
      <style:text-properties fo:color="#000000" loext:opacity="100%" style:font-name="Cardo" fo:font-size="8pt" style:rfc-language-tag="x-none" style:letter-kerning="false" style:font-name-asian="Calibri3" style:font-size-asian="8pt" style:font-name-complex="Cardo1" style:font-size-complex="8pt"/>
    </style:style>
    <style:style style:name="T783" style:family="text">
      <style:text-properties fo:color="#000000" loext:opacity="100%" style:font-name="Cardo" style:letter-kerning="false" style:font-name-asian="Calibri3" style:font-name-complex="Cardo1"/>
    </style:style>
    <style:style style:name="T784" style:family="text">
      <style:text-properties fo:color="#000000" loext:opacity="100%" style:font-name="Cardo" fo:font-style="italic" fo:font-weight="bold" style:letter-kerning="false" style:font-name-asian="Calibri3" style:font-style-asian="italic" style:font-weight-asian="bold" style:font-name-complex="Cardo1" style:font-style-complex="italic" style:font-weight-complex="bold"/>
    </style:style>
    <style:style style:name="T785" style:family="text">
      <style:text-properties fo:color="#000000" loext:opacity="100%" style:font-name="Cardo" fo:font-size="7pt" style:letter-kerning="false" style:font-name-asian="Calibri3" style:font-size-asian="7pt" style:font-name-complex="Cardo1" style:font-size-complex="7pt"/>
    </style:style>
    <style:style style:name="T786" style:family="text">
      <style:text-properties fo:color="#000000" loext:opacity="100%" style:font-name="Cardo" fo:font-size="7pt" style:rfc-language-tag="x-none" style:letter-kerning="false" style:font-name-asian="Calibri3" style:font-size-asian="7pt" style:font-name-complex="Cardo1" style:font-size-complex="7pt"/>
    </style:style>
    <style:style style:name="T787" style:family="text">
      <style:text-properties style:font-name="Times New Roman" fo:font-size="14pt" fo:font-style="italic" style:letter-kerning="false" style:font-name-asian="Calibri3" style:font-size-asian="14pt" style:font-style-asian="italic" style:font-name-complex="Times New Roman1" style:font-size-complex="14pt" style:language-complex="ar" style:country-complex="SA" style:font-style-complex="italic"/>
    </style:style>
    <style:style style:name="T788" style:family="text">
      <style:text-properties style:font-name="Times New Roman" fo:font-size="16pt" fo:font-weight="bold" style:letter-kerning="false" style:font-name-asian="Calibri3" style:font-size-asian="16pt" style:font-weight-asian="bold" style:font-name-complex="Times New Roman1" style:font-size-complex="16pt" style:language-complex="ar" style:country-complex="SA" style:font-weight-complex="bold"/>
    </style:style>
    <style:style style:name="T789" style:family="text">
      <style:text-properties fo:color="#000000" loext:opacity="100%" style:font-name="Times New Roman" fo:font-size="14pt" style:letter-kerning="false" style:font-name-asian="Calibri3" style:font-size-asian="14pt" style:font-name-complex="Times New Roman1" style:font-size-complex="14pt" style:language-complex="ar" style:country-complex="SA"/>
    </style:style>
    <style:style style:name="T790" style:family="text">
      <style:text-properties fo:color="#000000" loext:opacity="100%" style:font-name="Times New Roman" fo:font-size="12pt" style:text-underline-style="solid" style:text-underline-width="auto" style:text-underline-color="font-color" fo:font-weight="bold" style:font-name-asian="Calibri3" style:font-size-asian="12pt" style:font-weight-asian="bold" style:font-name-complex="Times New Roman1" style:font-size-complex="12pt" style:font-weight-complex="bold"/>
    </style:style>
    <style:style style:name="T791" style:family="text">
      <style:text-properties fo:color="#000000" loext:opacity="100%" fo:font-family="'Plantagenet Cherokee'" style:font-family-generic="roman" style:font-pitch="variable" fo:font-size="12pt" style:text-underline-style="solid" style:text-underline-width="auto" style:text-underline-color="font-color" fo:background-color="#d9d9d9" loext:char-shading-value="0" style:font-size-asian="12pt" style:font-name-complex="Times New Roman1" style:font-size-complex="12pt"/>
    </style:style>
    <style:style style:name="T792" style:family="text">
      <style:text-properties fo:color="#000000" loext:opacity="100%" style:font-name="Times New Roman" fo:font-size="12pt" style:text-underline-style="solid" style:text-underline-width="auto" style:text-underline-color="font-color" fo:font-weight="bold" fo:background-color="#d9d9d9" loext:char-shading-value="0" style:font-name-asian="Calibri3" style:font-size-asian="12pt" style:font-weight-asian="bold" style:font-name-complex="Times New Roman1" style:font-size-complex="12pt" style:font-weight-complex="bold"/>
    </style:style>
    <style:style style:name="T793" style:family="text">
      <style:text-properties fo:color="#000000" loext:opacity="100%" style:font-name="Cardo" fo:font-weight="bold" fo:background-color="#fff2cc" loext:char-shading-value="0" style:font-name-asian="Calibri3" style:font-weight-asian="bold" style:font-name-complex="Cardo1" style:font-weight-complex="bold"/>
    </style:style>
    <style:style style:name="T794" style:family="text">
      <style:text-properties fo:color="#000000" loext:opacity="100%" style:font-name="Cardo" fo:font-weight="bold" officeooo:rsid="001ef45e" style:font-weight-asian="bold" style:font-name-complex="Cardo1" style:font-weight-complex="bold"/>
    </style:style>
    <style:style style:name="T795" style:family="text">
      <style:text-properties fo:color="#000000" loext:opacity="100%" fo:font-family="Cardo" fo:font-weight="bold" officeooo:rsid="001ef45e" style:font-weight-asian="bold" style:font-name-complex="Cardo1" style:font-weight-complex="bold"/>
    </style:style>
    <style:style style:name="T796" style:family="text">
      <style:text-properties fo:color="#000000" loext:opacity="100%" style:font-name="Cardo" fo:letter-spacing="0.0055in" fo:font-weight="bold" style:letter-kerning="false" style:font-name-asian="Calibri3" style:font-weight-asian="bold" style:font-name-complex="Cardo1" style:font-weight-complex="bold"/>
    </style:style>
    <style:style style:name="T797" style:family="text">
      <style:text-properties fo:color="#000000" loext:opacity="100%" style:font-name="Cardo" fo:letter-spacing="0.0055in" style:letter-kerning="false" style:font-name-asian="Calibri3" style:font-name-complex="Cardo1"/>
    </style:style>
    <style:style style:name="T798" style:family="text">
      <style:text-properties fo:color="#000000" loext:opacity="100%" style:font-name="Cardo" fo:letter-spacing="0.0055in" fo:font-style="italic" fo:font-weight="bold" style:letter-kerning="false" style:font-name-asian="Calibri3" style:font-style-asian="italic" style:font-weight-asian="bold" style:font-name-complex="Cardo1" style:font-style-complex="italic" style:font-weight-complex="bold"/>
    </style:style>
    <style:style style:name="T799" style:family="text">
      <style:text-properties fo:color="#000000" loext:opacity="100%" style:font-name="Cardo" fo:font-size="10pt" fo:letter-spacing="0.0055in" style:letter-kerning="false" style:font-name-asian="Calibri3" style:font-size-asian="10pt" style:font-name-complex="Cardo1" style:font-size-complex="10pt"/>
    </style:style>
    <style:style style:name="T800" style:family="text">
      <style:text-properties fo:color="#000000" loext:opacity="100%" style:font-name="Cardo" style:letter-kerning="false" fo:background-color="#d9d9d9" loext:char-shading-value="0" style:font-name-asian="Calibri3" style:font-name-complex="Cardo1"/>
    </style:style>
    <style:style style:name="T801" style:family="text">
      <style:text-properties fo:color="#000000" loext:opacity="100%" style:font-name="Cardo" style:text-underline-style="solid" style:text-underline-width="auto" style:text-underline-color="font-color" style:letter-kerning="false" fo:background-color="#d9d9d9" loext:char-shading-value="0" style:font-name-asian="Calibri3" style:font-name-complex="Cardo1"/>
    </style:style>
    <style:style style:name="T802" style:family="text">
      <style:text-properties fo:color="#000000" loext:opacity="100%" style:font-name="Cardo" fo:letter-spacing="0.0055in" style:letter-kerning="false" fo:background-color="#d9d9d9" loext:char-shading-value="0" style:font-name-asian="Calibri3" style:font-name-complex="Cardo1"/>
    </style:style>
    <style:style style:name="T803" style:family="text">
      <style:text-properties fo:color="#000000" loext:opacity="100%" style:font-name="Cardo" style:rfc-language-tag="x-none" fo:font-weight="bold" style:letter-kerning="false" style:font-name-asian="Calibri3" style:font-weight-asian="bold" style:font-name-complex="Cardo1" style:language-complex="ar" style:country-complex="SA" style:font-weight-complex="bold"/>
    </style:style>
    <style:style style:name="T804" style:family="text">
      <style:text-properties fo:color="#000000" loext:opacity="100%" style:text-position="18% 100%" style:font-name="Cardo" style:text-underline-style="solid" style:text-underline-width="auto" style:text-underline-color="font-color" style:letter-kerning="false" fo:background-color="#bfbfbf" loext:char-shading-value="0" style:font-name-asian="Calibri3" style:font-name-complex="Cardo1" style:language-complex="ar" style:country-complex="SA"/>
    </style:style>
    <style:style style:name="T805" style:family="text">
      <style:text-properties fo:color="#000000" loext:opacity="100%" style:font-name="Cardo" fo:letter-spacing="0.0055in" fo:font-weight="bold" style:letter-kerning="false" style:font-name-asian="Calibri3" style:font-weight-asian="bold" style:font-name-complex="Cardo1" style:font-style-complex="italic" style:font-weight-complex="bold"/>
    </style:style>
    <style:style style:name="T806" style:family="text">
      <style:text-properties fo:color="#000000" loext:opacity="100%" style:font-name="Cardo" fo:letter-spacing="0.0055in" fo:font-style="italic" fo:font-weight="bold" style:letter-kerning="false" style:font-name-asian="Calibri3" style:font-style-asian="italic" style:font-weight-asian="bold" style:font-name-complex="Cardo1" style:font-weight-complex="bold"/>
    </style:style>
    <style:style style:name="T807" style:family="text">
      <style:text-properties fo:color="#000000" loext:opacity="100%" style:font-name="Cardo" fo:font-style="italic" style:letter-kerning="false" style:font-name-asian="Calibri3" style:font-style-asian="italic" style:font-name-complex="Cardo1" style:language-complex="ar" style:country-complex="SA"/>
    </style:style>
    <style:style style:name="T808" style:family="text">
      <style:text-properties fo:color="#000000" loext:opacity="100%" style:font-name="Cardo" fo:letter-spacing="0.0055in" fo:font-weight="bold" officeooo:rsid="001ef45e" style:letter-kerning="false" style:font-name-asian="Calibri3" style:font-weight-asian="bold" style:font-name-complex="Cardo1" style:font-style-complex="italic" style:font-weight-complex="bold"/>
    </style:style>
    <style:style style:name="T809" style:family="text">
      <style:text-properties fo:color="#000000" loext:opacity="100%" style:text-position="18% 100%" style:font-name="Cardo" fo:font-weight="bold" style:letter-kerning="false" style:font-name-asian="Calibri3" style:font-weight-asian="bold" style:font-name-complex="Cardo1" style:language-complex="ar" style:country-complex="SA" style:font-weight-complex="bold"/>
    </style:style>
    <style:style style:name="T810" style:family="text">
      <style:text-properties fo:color="#000000" loext:opacity="100%" style:font-name="Cardo" style:rfc-language-tag="x-none" style:letter-kerning="false" style:font-name-asian="Calibri3" style:font-name-complex="Cardo1" style:language-complex="ar" style:country-complex="SA"/>
    </style:style>
    <style:style style:name="T811" style:family="text">
      <style:text-properties fo:color="#000000" loext:opacity="100%" fo:font-family="Cardo" fo:letter-spacing="0.0055in" fo:font-weight="bold" officeooo:rsid="001ef45e" style:letter-kerning="false" style:font-name-asian="Calibri3" style:font-weight-asian="bold" style:font-name-complex="Cardo1" style:font-weight-complex="bold"/>
    </style:style>
    <style:style style:name="T812" style:family="text">
      <style:text-properties fo:color="#000000" loext:opacity="100%" style:font-name="Cardo" fo:font-size="10pt" fo:letter-spacing="0.0055in" style:text-underline-style="solid" style:text-underline-width="auto" style:text-underline-color="font-color" fo:font-weight="bold" style:letter-kerning="false" fo:background-color="#d9d9d9" loext:char-shading-value="0" style:font-name-asian="Calibri3" style:font-size-asian="10pt" style:font-weight-asian="bold" style:font-name-complex="Cardo1" style:font-size-complex="10pt" style:font-weight-complex="bold"/>
    </style:style>
    <style:style style:name="T813" style:family="text">
      <style:text-properties fo:color="#000000" loext:opacity="100%" fo:font-family="'Mongolian Baiti'" style:font-family-generic="swiss" style:font-pitch="variable" fo:font-size="8pt" fo:font-weight="bold" style:font-name-asian="Calibri3" style:font-size-asian="8pt" style:font-weight-asian="bold" style:font-name-complex="Mongolian Baiti1" style:font-size-complex="8pt" style:font-weight-complex="bold"/>
    </style:style>
    <style:style style:name="T814" style:family="text">
      <style:text-properties fo:color="#000000" loext:opacity="100%" fo:font-size="8pt" style:font-size-asian="8pt" style:font-size-complex="8pt"/>
    </style:style>
    <style:style style:name="T815" style:family="text">
      <style:text-properties fo:color="#000000" loext:opacity="100%" fo:font-size="8pt" fo:font-weight="bold" fo:background-color="#ffff00" loext:char-shading-value="0" style:font-size-asian="8pt" style:font-weight-asian="bold" style:font-size-complex="8pt" style:font-weight-complex="bold"/>
    </style:style>
    <style:style style:name="T816" style:family="text">
      <style:text-properties fo:color="#000000" loext:opacity="100%" style:font-name="Cardo" fo:font-size="10pt" style:text-underline-style="solid" style:text-underline-width="auto" style:text-underline-color="font-color" style:letter-kerning="false" fo:background-color="#d9d9d9" loext:char-shading-value="0" style:font-name-asian="Calibri3" style:font-size-asian="10pt" style:font-name-complex="Hebrew Paleo Siloam" style:font-size-complex="10pt" style:script-type="complex"/>
    </style:style>
    <style:style style:name="T817" style:family="text">
      <style:text-properties fo:color="#000000" loext:opacity="100%" style:font-name="Cardo" fo:font-size="12pt" fo:font-weight="bold" style:letter-kerning="false" fo:background-color="#d9d9d9" loext:char-shading-value="0" style:font-name-asian="Calibri3" style:font-size-asian="12pt" style:font-weight-asian="bold" style:font-name-complex="Cardo1" style:language-complex="ar" style:country-complex="SA" style:font-weight-complex="bold"/>
    </style:style>
    <style:style style:name="T818" style:family="text">
      <style:text-properties fo:color="#000000" loext:opacity="100%" style:font-name="Cardo" fo:font-size="9pt" fo:font-weight="bold" style:letter-kerning="false" fo:background-color="#d9d9d9" loext:char-shading-value="0" style:font-name-asian="Calibri3" style:font-size-asian="9pt" style:font-weight-asian="bold" style:font-name-complex="Cardo1" style:font-size-complex="9pt" style:language-complex="ar" style:country-complex="SA" style:font-weight-complex="bold"/>
    </style:style>
    <style:style style:name="T819" style:family="text">
      <style:text-properties fo:color="#000000" loext:opacity="100%" style:font-name="Cardo" fo:font-size="9pt" style:letter-kerning="false" fo:background-color="#d9d9d9" loext:char-shading-value="0" style:font-name-asian="Calibri3" style:font-size-asian="9pt" style:font-name-complex="Cardo1" style:font-size-complex="9pt" style:language-complex="ar" style:country-complex="SA"/>
    </style:style>
    <style:style style:name="T820" style:family="text">
      <style:text-properties fo:color="#000000" loext:opacity="100%" style:font-name="Cardo" fo:font-size="7pt" style:letter-kerning="false" fo:background-color="#d9d9d9" loext:char-shading-value="0" style:font-name-asian="Calibri3" style:font-size-asian="7pt" style:font-name-complex="Cardo1" style:font-size-complex="7pt" style:language-complex="ar" style:country-complex="SA"/>
    </style:style>
    <style:style style:name="T821" style:family="text">
      <style:text-properties fo:color="#000000" loext:opacity="100%" style:font-name="Cardo" fo:font-size="6pt" fo:font-weight="bold" style:letter-kerning="false" style:font-name-asian="Calibri3" style:font-size-asian="6pt" style:font-weight-asian="bold" style:font-name-complex="Cardo1" style:font-size-complex="6pt" style:language-complex="ar" style:country-complex="SA" style:font-weight-complex="bold"/>
    </style:style>
    <style:style style:name="T822" style:family="text">
      <style:text-properties fo:color="#000000" loext:opacity="100%" style:font-name="Mongolian Baiti" style:letter-kerning="false" style:font-name-asian="Calibri3" style:font-name-complex="Hebrew Paleo Siloam"/>
    </style:style>
    <style:style style:name="T823" style:family="text">
      <style:text-properties fo:color="#000000" loext:opacity="100%" style:font-name="Cardo" fo:font-size="6pt" style:letter-kerning="false" fo:background-color="#d9d9d9" loext:char-shading-value="0" style:font-name-asian="Calibri3" style:font-size-asian="6pt" style:font-name-complex="Cardo1" style:font-size-complex="6pt" style:language-complex="ar" style:country-complex="SA"/>
    </style:style>
    <style:style style:name="T824" style:family="text">
      <style:text-properties fo:color="#000000" loext:opacity="100%" style:font-name="Cardo" fo:font-size="6pt" style:text-underline-style="solid" style:text-underline-width="auto" style:text-underline-color="font-color" style:letter-kerning="false" fo:background-color="#d9d9d9" loext:char-shading-value="0" style:font-name-asian="Calibri3" style:font-size-asian="6pt" style:font-name-complex="Cardo1" style:font-size-complex="6pt"/>
    </style:style>
    <style:style style:name="T825" style:family="text">
      <style:text-properties fo:color="#000000" loext:opacity="100%" style:font-name="Cardo" fo:font-size="6pt" style:text-underline-style="solid" style:text-underline-width="auto" style:text-underline-color="font-color" style:letter-kerning="false" fo:background-color="#d9d9d9" loext:char-shading-value="0" style:font-name-asian="Calibri3" style:font-size-asian="6pt" style:font-name-complex="Cardo1" style:font-size-complex="6pt" style:language-complex="ar" style:country-complex="SA"/>
    </style:style>
    <style:style style:name="T826" style:family="text">
      <style:text-properties fo:color="#000000" loext:opacity="100%" style:font-name="Cardo" fo:font-size="9pt" style:letter-kerning="false" style:font-name-asian="Calibri3" style:font-size-asian="9pt" style:font-name-complex="Cardo1" style:font-size-complex="9pt" style:language-complex="ar" style:country-complex="SA"/>
    </style:style>
    <style:style style:name="T827" style:family="text">
      <style:text-properties fo:color="#000000" loext:opacity="100%" fo:font-family="Cardo" fo:font-weight="bold" officeooo:rsid="001ef45e" style:letter-kerning="false" style:font-name-asian="Calibri3" style:font-weight-asian="bold" style:font-name-complex="Cardo1" style:language-complex="ar" style:country-complex="SA" style:font-weight-complex="bold"/>
    </style:style>
    <style:style style:name="T828" style:family="text">
      <style:text-properties fo:color="#000000" loext:opacity="100%" style:font-name="Cardo" fo:font-style="italic" fo:font-weight="bold" style:letter-kerning="false" style:font-name-asian="Calibri3" style:font-style-asian="italic" style:font-weight-asian="bold" style:font-name-complex="Cardo1" style:language-complex="ar" style:country-complex="SA" style:font-style-complex="italic" style:font-weight-complex="bold"/>
    </style:style>
    <style:style style:name="T829" style:family="text">
      <style:text-properties fo:color="#000000" loext:opacity="100%" style:font-name="Cardo" fo:font-size="9pt" fo:font-weight="bold" style:letter-kerning="false" style:font-name-asian="Calibri3" style:font-size-asian="9pt" style:font-weight-asian="bold" style:font-name-complex="Cardo1" style:font-size-complex="9pt" style:language-complex="ar" style:country-complex="SA" style:font-weight-complex="bold"/>
    </style:style>
    <style:style style:name="T830" style:family="text">
      <style:text-properties fo:color="#000000" loext:opacity="100%" style:font-name="Cardo" fo:font-size="8pt" fo:font-weight="bold" style:letter-kerning="false" style:font-name-asian="Calibri3" style:font-size-asian="8pt" style:font-weight-asian="bold" style:font-name-complex="Cardo1" style:font-size-complex="8pt" style:language-complex="ar" style:country-complex="SA" style:font-weight-complex="bold"/>
    </style:style>
    <style:style style:name="T831" style:family="text">
      <style:text-properties fo:color="#000000" loext:opacity="100%" style:font-name="Cardo" fo:font-size="7pt" style:text-underline-style="solid" style:text-underline-width="auto" style:text-underline-color="font-color" style:letter-kerning="false" fo:background-color="#d9d9d9" loext:char-shading-value="0" style:font-name-asian="Calibri3" style:font-size-asian="7pt" style:font-name-complex="Cardo1" style:font-size-complex="7pt" style:language-complex="ar" style:country-complex="SA"/>
    </style:style>
    <style:style style:name="T832" style:family="text">
      <style:text-properties fo:color="#000000" loext:opacity="100%" style:font-name="Cardo" fo:font-size="7pt" style:text-underline-style="solid" style:text-underline-width="auto" style:text-underline-color="font-color" style:letter-kerning="false" fo:background-color="#d9d9d9" loext:char-shading-value="0" style:font-name-asian="Calibri3" style:font-size-asian="7pt" style:font-name-complex="Cardo1" style:font-size-complex="7pt"/>
    </style:style>
    <style:style style:name="T833" style:family="text">
      <style:text-properties fo:color="#000000" loext:opacity="100%" style:font-name="Cardo" fo:font-size="6pt" style:letter-kerning="false" style:font-name-asian="Calibri3" style:font-size-asian="6pt" style:font-name-complex="Cardo1" style:font-size-complex="6pt" style:language-complex="ar" style:country-complex="SA"/>
    </style:style>
    <style:style style:name="T834" style:family="text">
      <style:text-properties fo:color="#000000" loext:opacity="100%" style:font-name="Cardo" fo:font-size="7pt" style:letter-kerning="false" style:font-name-asian="Calibri3" style:font-size-asian="7pt" style:font-name-complex="Cardo1" style:font-size-complex="7pt" style:language-complex="ar" style:country-complex="SA"/>
    </style:style>
    <style:style style:name="T835" style:family="text">
      <style:text-properties fo:color="#000000" loext:opacity="100%" style:font-name="Linux Libertine Display G" fo:font-size="8pt" style:letter-kerning="false" style:font-name-asian="Calibri3" style:font-size-asian="8pt" style:font-name-complex="Linux Libertine Display G1" style:font-size-complex="8pt"/>
    </style:style>
    <style:style style:name="T836" style:family="text">
      <style:text-properties fo:color="#000000" loext:opacity="100%" style:font-name="Cardo" fo:font-size="12pt" fo:font-weight="bold" style:letter-kerning="false" style:font-name-asian="Calibri3" style:font-size-asian="12pt" style:font-weight-asian="bold" style:font-name-complex="Cardo1" style:font-size-complex="12pt" style:font-weight-complex="bold"/>
    </style:style>
    <style:style style:name="T837" style:family="text">
      <style:text-properties fo:color="#000000" loext:opacity="100%" style:font-name="Cardo" fo:font-size="12pt" style:rfc-language-tag="x-none" fo:font-weight="bold" style:letter-kerning="false" style:font-name-asian="Calibri3" style:font-size-asian="12pt" style:font-weight-asian="bold" style:font-name-complex="Cardo1" style:font-size-complex="12pt" style:font-weight-complex="bold"/>
    </style:style>
    <style:style style:name="T838" style:family="text">
      <style:text-properties fo:color="#000000" loext:opacity="100%" style:font-name="Cardo" fo:font-size="9pt" fo:font-weight="bold" style:letter-kerning="false" style:font-name-asian="Calibri3" style:font-size-asian="9pt" style:font-weight-asian="bold" style:font-name-complex="Cardo1" style:font-size-complex="9pt" style:font-weight-complex="bold"/>
    </style:style>
    <style:style style:name="T839" style:family="text">
      <style:text-properties fo:color="#000000" loext:opacity="100%" style:font-name="Times New Roman" fo:font-size="16pt" style:font-name-asian="Calibri3" style:font-size-asian="16pt" style:font-name-complex="Times New Roman1" style:font-size-complex="16pt"/>
    </style:style>
    <style:style style:name="T840" style:family="text">
      <style:text-properties fo:color="#000000" loext:opacity="100%" style:font-name="Times New Roman" fo:font-size="9pt" fo:background-color="#d9d9d9" loext:char-shading-value="0" style:font-size-asian="9pt" style:font-name-complex="Times New Roman1" style:font-size-complex="9pt"/>
    </style:style>
    <style:style style:name="T841" style:family="text">
      <style:text-properties fo:color="#000000" loext:opacity="100%" style:font-name="Times New Roman" fo:font-size="9pt" style:text-underline-style="solid" style:text-underline-width="auto" style:text-underline-color="font-color" fo:background-color="#d9d9d9" loext:char-shading-value="0" style:font-size-asian="9pt" style:font-name-complex="Times New Roman1" style:font-size-complex="9pt"/>
    </style:style>
    <style:style style:name="T842" style:family="text">
      <style:text-properties fo:color="#000000" loext:opacity="100%" style:font-name="Times New Roman" fo:font-size="16pt" style:font-size-asian="16pt" style:font-name-complex="Times New Roman1" style:font-size-complex="16pt"/>
    </style:style>
    <style:style style:name="T843" style:family="text">
      <style:text-properties fo:color="#000000" loext:opacity="100%" style:font-name="Linux Libertine Display G" fo:font-weight="bold" style:font-name-asian="Calibri3" style:font-weight-asian="bold" style:font-name-complex="Linux Libertine Display G1" style:font-weight-complex="bold"/>
    </style:style>
    <style:style style:name="T844" style:family="text">
      <style:text-properties fo:color="#000000" loext:opacity="100%" style:font-name="Linux Libertine Display G" fo:font-weight="bold" style:font-weight-asian="bold" style:font-name-complex="Linux Libertine Display G1" style:font-weight-complex="bold"/>
    </style:style>
    <style:style style:name="T845" style:family="text">
      <style:text-properties fo:color="#000000" loext:opacity="100%" style:font-name="Mongolian Baiti" style:font-name-complex="Hebrew Paleo Siloam"/>
    </style:style>
    <style:style style:name="T846" style:family="text">
      <style:text-properties fo:color="#000000" loext:opacity="100%" fo:font-family="BSTHebrew" style:font-family-generic="roman" style:font-pitch="variable" fo:font-size="16pt" style:font-size-asian="16pt" style:font-name-complex="Times New Roman1" style:font-size-complex="16pt" style:script-type="complex"/>
    </style:style>
    <style:style style:name="T847" style:family="text">
      <style:text-properties fo:color="#000000" loext:opacity="100%" style:font-name="Cardo" style:rfc-language-tag="x-none" fo:font-weight="bold" style:font-weight-asian="bold" style:font-name-complex="Cardo1"/>
    </style:style>
    <style:style style:name="T848" style:family="text">
      <style:text-properties fo:color="#000000" loext:opacity="100%" style:font-name="Cardo" fo:font-style="italic" fo:font-weight="bold" style:font-style-asian="italic" style:font-weight-asian="bold" style:font-name-complex="Cardo1"/>
    </style:style>
    <style:style style:name="T849" style:family="text">
      <style:text-properties fo:color="#000000" loext:opacity="100%" style:font-name="Linux Libertine Display G" style:font-name-complex="Linux Libertine Display G1"/>
    </style:style>
    <style:style style:name="T850" style:family="text">
      <style:text-properties fo:color="#000000" loext:opacity="100%" style:font-name="Cardo" style:font-name-asian="Calibri3" style:font-name-complex="Cardo1"/>
    </style:style>
    <style:style style:name="T851" style:family="text">
      <style:text-properties fo:color="#000000" loext:opacity="100%" style:font-name="Cardo" fo:font-size="10pt" fo:letter-spacing="0.0055in" fo:font-weight="bold" style:letter-kerning="false" fo:background-color="#fff2cc" loext:char-shading-value="0" style:font-name-asian="Calibri3" style:font-size-asian="10pt" style:font-weight-asian="bold" style:font-name-complex="Cardo1" style:font-size-complex="10pt" style:font-weight-complex="bold"/>
    </style:style>
    <style:style style:name="T852" style:family="text">
      <style:text-properties fo:color="#000000" loext:opacity="100%" style:font-name="Ezra SIL" fo:font-size="12pt" style:text-underline-style="solid" style:text-underline-width="auto" style:text-underline-color="font-color" fo:font-weight="bold" fo:background-color="#d9d9d9" loext:char-shading-value="0" style:font-name-asian="Calibri3" style:font-size-asian="12pt" style:font-weight-asian="bold" style:font-name-complex="Ezra SIL1" style:font-size-complex="12pt" style:font-weight-complex="bold">
        <loext:char-complex-color loext:theme-type="dark1" loext:color-type="theme"/>
      </style:text-properties>
    </style:style>
    <style:style style:name="T853" style:family="text">
      <style:text-properties fo:color="#000000" loext:opacity="100%" style:font-name="Cardo" fo:letter-spacing="0.0055in" style:text-underline-style="solid" style:text-underline-width="auto" style:text-underline-color="font-color" fo:font-weight="bold" style:letter-kerning="false" fo:background-color="#d9d9d9" loext:char-shading-value="0" style:font-name-asian="Calibri3" style:font-weight-asian="bold" style:font-name-complex="Cardo1" style:font-weight-complex="bold"/>
    </style:style>
    <style:style style:name="T854" style:family="text">
      <style:text-properties fo:color="#000000" loext:opacity="100%" fo:font-family="Cambria" style:font-family-generic="roman" style:font-pitch="variable" fo:font-size="12pt" style:text-underline-style="solid" style:text-underline-width="auto" style:text-underline-color="font-color" fo:font-weight="bold" fo:background-color="#d9d9d9" loext:char-shading-value="0" style:font-name-asian="Calibri3" style:font-size-asian="12pt" style:font-weight-asian="bold" style:font-family-complex="Cambria" style:font-family-generic-complex="system" style:font-pitch-complex="variable" style:font-size-complex="12pt" style:font-weight-complex="bold">
        <loext:char-complex-color loext:theme-type="dark1" loext:color-type="theme"/>
      </style:text-properties>
    </style:style>
    <style:style style:name="T855" style:family="text">
      <style:text-properties fo:color="#000000" loext:opacity="100%" style:font-name="Times New Roman" style:text-underline-style="solid" style:text-underline-width="auto" style:text-underline-color="font-color" fo:background-color="#d9d9d9" loext:char-shading-value="0" style:font-name-asian="Calibri3" style:font-name-complex="Times New Roman1"/>
    </style:style>
    <style:style style:name="T856" style:family="text">
      <style:text-properties fo:color="#000000" loext:opacity="100%" style:font-name="Cardo" fo:font-size="8pt" style:rfc-language-tag="x-none" style:font-name-asian="Calibri3" style:font-size-asian="8pt" style:font-name-complex="Cardo1" style:font-size-complex="8pt"/>
    </style:style>
    <style:style style:name="T857" style:family="text">
      <style:text-properties fo:color="#000000" loext:opacity="100%" style:font-name="Times New Roman" fo:font-style="italic" style:text-underline-style="solid" style:text-underline-width="auto" style:text-underline-color="font-color" fo:font-weight="bold" style:font-name-asian="Calibri3" style:font-style-asian="italic" style:font-weight-asian="bold" style:font-name-complex="Times New Roman1" style:font-style-complex="italic" style:font-weight-complex="bold">
        <loext:char-complex-color loext:theme-type="dark1" loext:color-type="theme"/>
      </style:text-properties>
    </style:style>
    <style:style style:name="T858" style:family="text">
      <style:text-properties fo:color="#000000" loext:opacity="100%" style:font-name="Times New Roman" fo:font-size="16pt" fo:font-weight="bold" style:font-name-asian="Calibri3" style:font-size-asian="16pt" style:font-weight-asian="bold" style:font-name-complex="Times New Roman1" style:font-size-complex="16pt" style:font-weight-complex="bold">
        <loext:char-complex-color loext:theme-type="dark1" loext:color-type="theme"/>
      </style:text-properties>
    </style:style>
    <style:style style:name="T859" style:family="text">
      <style:text-properties fo:color="#000000" loext:opacity="100%" style:font-name="Times New Roman" fo:font-size="13pt" fo:font-weight="bold" style:font-name-asian="Calibri3" style:font-size-asian="13pt" style:font-weight-asian="bold" style:font-name-complex="Times New Roman1" style:font-size-complex="13pt" style:font-weight-complex="bold">
        <loext:char-complex-color loext:theme-type="dark1" loext:color-type="theme"/>
      </style:text-properties>
    </style:style>
    <style:style style:name="T860" style:family="text">
      <style:text-properties style:font-name="Times New Roman" fo:font-size="12pt" fo:font-weight="bold" style:font-name-asian="Calibri3" style:font-size-asian="12pt" style:font-weight-asian="bold" style:font-name-complex="Times New Roman1" style:font-size-complex="12pt" style:font-weight-complex="bold"/>
    </style:style>
    <style:style style:name="T861" style:family="text">
      <style:text-properties fo:color="#000000" loext:opacity="100%" style:font-name="Times New Roman" fo:font-size="9pt" fo:font-style="italic" style:text-underline-style="solid" style:text-underline-width="auto" style:text-underline-color="font-color" style:font-name-asian="Calibri3" style:font-size-asian="9pt" style:font-style-asian="italic" style:font-name-complex="Times New Roman1" style:font-size-complex="9pt" style:font-style-complex="italic">
        <loext:char-complex-color loext:theme-type="dark1" loext:color-type="theme"/>
      </style:text-properties>
    </style:style>
    <style:style style:name="T862" style:family="text">
      <style:text-properties fo:color="#000000" loext:opacity="100%" style:font-name="Times New Roman" fo:font-size="9pt" fo:font-style="italic" style:font-name-asian="Calibri3" style:font-size-asian="9pt" style:font-style-asian="italic" style:font-name-complex="Times New Roman1" style:font-size-complex="9pt" style:font-style-complex="italic">
        <loext:char-complex-color loext:theme-type="dark1" loext:color-type="theme"/>
      </style:text-properties>
    </style:style>
    <style:style style:name="T863" style:family="text">
      <style:text-properties fo:color="#000000" loext:opacity="100%" style:font-name="Times New Roman" fo:font-size="9pt" fo:font-style="italic" fo:background-color="#eaedc9" loext:char-shading-value="0" style:font-name-asian="Calibri3" style:font-size-asian="9pt" style:font-style-asian="italic" style:font-name-complex="Times New Roman1" style:font-size-complex="9pt" style:font-style-complex="italic">
        <loext:char-complex-color loext:theme-type="dark1" loext:color-type="theme"/>
      </style:text-properties>
    </style:style>
    <style:style style:name="T864" style:family="text">
      <style:text-properties fo:color="#000000" loext:opacity="100%" style:font-name="Cardo" fo:font-size="8pt" fo:font-style="italic" style:font-size-asian="8pt" style:font-style-asian="italic" style:font-name-complex="Cardo1" style:font-size-complex="8pt" style:font-style-complex="italic"/>
    </style:style>
    <style:style style:name="T865" style:family="text">
      <style:text-properties fo:color="#000000" loext:opacity="100%" style:font-name="Cardo" fo:font-size="8pt" fo:font-style="italic" style:font-name-asian="Calibri3" style:font-size-asian="8pt" style:font-style-asian="italic" style:font-name-complex="Cardo1" style:font-size-complex="8pt" style:font-style-complex="italic">
        <loext:char-complex-color loext:theme-type="dark1" loext:color-type="theme"/>
      </style:text-properties>
    </style:style>
    <style:style style:name="T866" style:family="text">
      <style:text-properties fo:color="#000000" loext:opacity="100%" style:font-name="Cardo" fo:font-size="8pt" style:rfc-language-tag="x-none" fo:font-style="italic" style:font-name-asian="Calibri3" style:font-size-asian="8pt" style:font-style-asian="italic" style:font-name-complex="Cardo1" style:font-size-complex="8pt" style:font-style-complex="italic">
        <loext:char-complex-color loext:theme-type="dark1" loext:color-type="theme"/>
      </style:text-properties>
    </style:style>
    <style:style style:name="T867" style:family="text">
      <style:text-properties fo:color="#000000" loext:opacity="100%" style:font-name="Cardo" fo:font-size="8pt" style:rfc-language-tag="x-none" fo:font-style="italic" style:font-size-asian="8pt" style:font-style-asian="italic" style:font-name-complex="Cardo1" style:font-size-complex="8pt" style:font-style-complex="italic"/>
    </style:style>
    <style:style style:name="T868" style:family="text">
      <style:text-properties style:font-name="Cardo" fo:font-size="8pt" fo:font-style="italic" style:font-size-asian="8pt" style:font-style-asian="italic" style:font-name-complex="Cardo1" style:font-size-complex="8pt" style:font-style-complex="italic"/>
    </style:style>
    <style:style style:name="T869" style:family="text">
      <style:text-properties style:font-name="Cardo" fo:font-size="8pt" style:rfc-language-tag="x-none" fo:font-style="italic" style:font-size-asian="8pt" style:font-style-asian="italic" style:font-name-complex="Cardo1" style:font-size-complex="8pt" style:font-style-complex="italic"/>
    </style:style>
    <style:style style:name="T870" style:family="text">
      <style:text-properties fo:color="#000000" loext:opacity="100%" style:font-name="Cardo" fo:font-size="7pt" style:rfc-language-tag="x-none" fo:font-style="italic" style:font-size-asian="7pt" style:font-style-asian="italic" style:font-name-complex="Cardo1" style:font-size-complex="7pt" style:font-style-complex="italic"/>
    </style:style>
    <style:style style:name="T871" style:family="text">
      <style:text-properties fo:color="#000000" loext:opacity="100%" style:font-name="Cardo" fo:font-size="6pt" fo:font-style="italic" style:font-name-asian="Calibri3" style:font-size-asian="6pt" style:font-style-asian="italic" style:font-name-complex="Cardo1" style:font-size-complex="6pt" style:font-style-complex="italic">
        <loext:char-complex-color loext:theme-type="dark1" loext:color-type="theme"/>
      </style:text-properties>
    </style:style>
    <style:style style:name="T872" style:family="text">
      <style:text-properties fo:color="#000000" loext:opacity="100%" style:font-name="Cardo" fo:font-size="7pt" fo:font-style="italic" style:font-name-asian="Calibri3" style:font-size-asian="7pt" style:font-style-asian="italic" style:font-name-complex="Cardo1" style:font-size-complex="7pt" style:font-style-complex="italic">
        <loext:char-complex-color loext:theme-type="dark1" loext:color-type="theme"/>
      </style:text-properties>
    </style:style>
    <style:style style:name="T873" style:family="text">
      <style:text-properties fo:color="#000000" loext:opacity="100%" style:font-name="Cardo" fo:font-size="8pt" fo:font-style="italic" style:font-size-asian="8pt" style:font-style-asian="italic" style:font-name-complex="Cardo1" style:font-size-complex="8pt" style:font-style-complex="italic">
        <loext:char-complex-color loext:theme-type="dark1" loext:color-type="theme"/>
      </style:text-properties>
    </style:style>
    <style:style style:name="T874" style:family="text">
      <style:text-properties fo:color="#000000" loext:opacity="100%" style:font-name="Cardo" fo:font-size="5pt" fo:font-style="italic" style:font-name-asian="Calibri3" style:font-size-asian="5pt" style:font-style-asian="italic" style:font-name-complex="Cardo1" style:font-size-complex="5pt" style:font-style-complex="italic">
        <loext:char-complex-color loext:theme-type="dark1" loext:color-type="theme"/>
      </style:text-properties>
    </style:style>
    <style:style style:name="T875" style:family="text">
      <style:text-properties fo:color="#000000" loext:opacity="100%" style:font-name="Cardo" fo:font-size="9pt" fo:font-style="italic" style:font-name-asian="Calibri3" style:font-size-asian="9pt" style:font-style-asian="italic" style:font-name-complex="Cardo1" style:font-size-complex="9pt" style:font-style-complex="italic">
        <loext:char-complex-color loext:theme-type="dark1" loext:color-type="theme"/>
      </style:text-properties>
    </style:style>
    <style:style style:name="T876" style:family="text">
      <style:text-properties fo:color="#000000" loext:opacity="100%" style:font-name="Mongolian Baiti" fo:font-size="14pt" fo:font-weight="bold" fo:background-color="#b2a1c7" loext:char-shading-value="0" style:font-name-asian="Calibri3" style:font-size-asian="14pt" style:font-weight-asian="bold" style:font-name-complex="Mongolian Baiti1" style:font-size-complex="14pt" style:font-weight-complex="bold">
        <loext:char-complex-color loext:theme-type="dark1" loext:color-type="theme"/>
      </style:text-properties>
    </style:style>
    <style:style style:name="T877" style:family="text">
      <style:text-properties fo:color="#000000" loext:opacity="100%" fo:font-family="Cambria" style:font-family-generic="roman" style:font-pitch="variable" fo:font-size="14pt" fo:font-weight="bold" style:font-size-asian="14pt" style:font-weight-asian="bold" style:font-name-complex="Mongolian Baiti1" style:font-size-complex="14pt" style:font-weight-complex="bold">
        <loext:char-complex-color loext:theme-type="dark1" loext:color-type="theme"/>
      </style:text-properties>
    </style:style>
    <style:style style:name="T878" style:family="text">
      <style:text-properties fo:color="#000000" loext:opacity="100%" style:font-name="Cardo" fo:font-size="8pt" style:text-underline-style="solid" style:text-underline-width="auto" style:text-underline-color="font-color" fo:background-color="#fff2cc" loext:char-shading-value="0" style:font-name-asian="Calibri3" style:font-size-asian="8pt" style:font-name-complex="Cardo1" style:font-size-complex="8pt">
        <loext:char-complex-color loext:theme-type="dark1" loext:color-type="theme"/>
      </style:text-properties>
    </style:style>
    <style:style style:name="T879" style:family="text">
      <style:text-properties fo:color="#000000" loext:opacity="100%" style:font-name="Cardo" fo:font-weight="bold" fo:background-color="#d5dce4" loext:char-shading-value="0" style:font-name-asian="Calibri3" style:font-weight-asian="bold" style:font-name-complex="Cardo1" style:font-weight-complex="bold">
        <loext:char-complex-color loext:theme-type="dark1" loext:color-type="theme"/>
      </style:text-properties>
    </style:style>
    <style:style style:name="T880" style:family="text">
      <style:text-properties fo:color="#000000" loext:opacity="100%" style:font-name="Mongolian Baiti" fo:background-color="#d5dce4" loext:char-shading-value="0" style:font-name-asian="Calibri3" style:font-name-complex="Hebrew Paleo Siloam" style:script-type="complex">
        <loext:char-complex-color loext:theme-type="dark1" loext:color-type="theme"/>
      </style:text-properties>
    </style:style>
    <style:style style:name="T881" style:family="text">
      <style:text-properties fo:color="#000000" loext:opacity="100%" style:font-name="Cardo" fo:letter-spacing="0.0055in" fo:font-weight="bold" fo:background-color="#d5dce4" loext:char-shading-value="0" style:font-name-asian="Calibri3" style:font-weight-asian="bold" style:font-name-complex="Cardo1" style:font-weight-complex="bold">
        <loext:char-complex-color loext:theme-type="dark1" loext:color-type="theme"/>
      </style:text-properties>
    </style:style>
    <style:style style:name="T882" style:family="text">
      <style:text-properties fo:color="#000000" loext:opacity="100%" style:font-name="Cardo" fo:font-weight="bold" fo:background-color="#d5dce4" loext:char-shading-value="0" style:font-weight-asian="bold" style:font-name-complex="Cardo1" style:font-weight-complex="bold">
        <loext:char-complex-color loext:theme-type="dark1" loext:color-type="theme"/>
      </style:text-properties>
    </style:style>
    <style:style style:name="T883" style:family="text">
      <style:text-properties fo:color="#000000" loext:opacity="100%" style:font-name="Cardo" fo:font-size="6pt" style:font-name-asian="Calibri3" style:font-size-asian="6pt" style:font-name-complex="Cardo1" style:font-size-complex="6pt"/>
    </style:style>
    <style:style style:name="T884" style:family="text">
      <style:text-properties fo:color="#000000" loext:opacity="100%" style:font-name="Cardo" fo:font-size="11.5pt" fo:font-weight="bold" style:font-name-asian="Calibri3" style:font-size-asian="11.5pt" style:font-weight-asian="bold" style:font-name-complex="Cardo1" style:font-size-complex="11.5pt" style:font-weight-complex="bold">
        <loext:char-complex-color loext:theme-type="dark1" loext:color-type="theme"/>
      </style:text-properties>
    </style:style>
    <style:style style:name="T885" style:family="text">
      <style:text-properties fo:color="#000000" loext:opacity="100%" style:font-name="Times New Roman" fo:font-size="8pt" style:text-underline-style="solid" style:text-underline-width="auto" style:text-underline-color="font-color" fo:background-color="#fff2cc" loext:char-shading-value="0" style:font-size-asian="8pt" style:font-name-complex="Times New Roman1" style:font-size-complex="8pt"/>
    </style:style>
    <style:style style:name="T886" style:family="text">
      <style:text-properties fo:color="#000000" loext:opacity="100%" style:text-position="super 58%" style:font-name="Times New Roman" fo:font-size="8pt" style:text-underline-style="solid" style:text-underline-width="auto" style:text-underline-color="font-color" fo:background-color="#fff2cc" loext:char-shading-value="0" style:font-size-asian="8pt" style:font-name-complex="Times New Roman1" style:font-size-complex="8pt"/>
    </style:style>
    <style:style style:name="T887" style:family="text">
      <style:text-properties fo:color="#000000" loext:opacity="100%" style:font-name="Times New Roman" fo:font-size="8pt" style:font-name-asian="Calibri3" style:font-size-asian="8pt" style:font-name-complex="Times New Roman1" style:font-size-complex="8pt"/>
    </style:style>
    <style:style style:name="T888" style:family="text">
      <style:text-properties fo:color="#000000" loext:opacity="100%" style:font-name="Cardo" fo:font-size="7pt" style:text-underline-style="solid" style:text-underline-width="auto" style:text-underline-color="font-color" fo:background-color="#fff2cc" loext:char-shading-value="0" style:font-name-asian="Calibri3" style:font-size-asian="7pt" style:font-name-complex="Cardo1" style:font-size-complex="7pt"/>
    </style:style>
    <style:style style:name="T889" style:family="text">
      <style:text-properties fo:color="#000000" loext:opacity="100%" style:font-name="Cardo" fo:font-size="8pt" style:text-underline-style="solid" style:text-underline-width="auto" style:text-underline-color="font-color" fo:background-color="#fff2cc" loext:char-shading-value="0" style:font-size-asian="8pt" style:font-name-complex="Cardo1" style:font-size-complex="8pt"/>
    </style:style>
    <style:style style:name="T890" style:family="text">
      <style:text-properties fo:color="#000000" loext:opacity="100%" style:font-name="Cardo" style:text-underline-style="solid" style:text-underline-width="auto" style:text-underline-color="font-color" fo:font-weight="bold" fo:background-color="#eaedc9" loext:char-shading-value="0" style:font-weight-asian="bold" style:font-name-complex="Cardo1" style:font-weight-complex="bold"/>
    </style:style>
    <style:style style:name="T891" style:family="text">
      <style:text-properties fo:color="#000000" loext:opacity="100%" style:font-name="Cardo" fo:font-weight="bold" fo:background-color="#eaedc9" loext:char-shading-value="0" style:font-weight-asian="bold" style:font-name-complex="Cardo1" style:font-weight-complex="bold"/>
    </style:style>
    <style:style style:name="T892" style:family="text">
      <style:text-properties fo:color="#000000" loext:opacity="100%" style:font-name="Cardo" fo:font-weight="bold" fo:background-color="#d5dce4" loext:char-shading-value="0" style:font-weight-asian="bold" style:font-name-complex="Cardo1" style:font-weight-complex="bold"/>
    </style:style>
    <style:style style:name="T893" style:family="text">
      <style:text-properties fo:color="#000000" loext:opacity="100%" style:font-name="Mongolian Baiti" fo:background-color="#d5dce4" loext:char-shading-value="0" style:font-name-complex="Hebrew Paleo Siloam" style:script-type="complex"/>
    </style:style>
    <style:style style:name="T894" style:family="text">
      <style:text-properties fo:color="#000000" loext:opacity="100%" style:font-name="Mongolian Baiti" style:font-name-asian="Calibri3" style:font-name-complex="Hebrew Paleo Siloam" style:script-type="complex"/>
    </style:style>
    <style:style style:name="T895" style:family="text">
      <style:text-properties fo:color="#000000" loext:opacity="100%" style:font-name="Cardo" fo:language="en" fo:country="US" fo:font-weight="bold" style:font-name-asian="Calibri3" style:font-weight-asian="bold" style:font-name-complex="Cardo1" style:font-weight-complex="bold"/>
    </style:style>
    <style:style style:name="T896" style:family="text">
      <style:text-properties fo:color="#000000" loext:opacity="100%" style:font-name="Cardo" fo:letter-spacing="0.0083in" fo:font-weight="bold" style:font-name-asian="Calibri3" style:font-weight-asian="bold" style:font-name-complex="Cardo1" style:font-weight-complex="bold"/>
    </style:style>
    <style:style style:name="T897" style:family="text">
      <style:text-properties fo:color="#000000" loext:opacity="100%" style:font-name="Cardo" fo:font-size="7pt" style:text-underline-style="solid" style:text-underline-width="auto" style:text-underline-color="font-color" fo:background-color="#fff2cc" loext:char-shading-value="0" style:font-name-asian="Calibri3" style:font-size-asian="7pt" style:font-name-complex="Cardo1" style:font-size-complex="7pt">
        <loext:char-complex-color loext:theme-type="dark1" loext:color-type="theme"/>
      </style:text-properties>
    </style:style>
    <style:style style:name="T898" style:family="text">
      <style:text-properties fo:color="#000000" loext:opacity="100%" style:font-name="Cardo" fo:font-size="10pt" style:text-underline-style="solid" style:text-underline-width="auto" style:text-underline-color="font-color" style:font-name-asian="Calibri3" style:font-size-asian="10pt" style:font-name-complex="Cardo1" style:font-size-complex="10pt">
        <loext:char-complex-color loext:theme-type="dark1" loext:color-type="theme"/>
      </style:text-properties>
    </style:style>
    <style:style style:name="T899" style:family="text">
      <style:text-properties fo:color="#000000" loext:opacity="100%" style:font-name="Cardo" style:text-underline-style="solid" style:text-underline-width="auto" style:text-underline-color="font-color" fo:font-weight="bold" fo:background-color="#eaedc9" loext:char-shading-value="0" style:font-name-asian="Calibri3" style:font-weight-asian="bold" style:font-name-complex="Cardo1" style:font-weight-complex="bold">
        <loext:char-complex-color loext:theme-type="dark1" loext:color-type="theme"/>
      </style:text-properties>
    </style:style>
    <style:style style:name="T900" style:family="text">
      <style:text-properties fo:color="#000000" loext:opacity="100%" style:font-name="Cardo" fo:background-color="#eaedc9" loext:char-shading-value="0" style:font-name-asian="Calibri3" style:font-name-complex="Cardo1">
        <loext:char-complex-color loext:theme-type="dark1" loext:color-type="theme"/>
      </style:text-properties>
    </style:style>
    <style:style style:name="T901" style:family="text">
      <style:text-properties fo:color="#000000" loext:opacity="100%" style:font-name="Mongolian Baiti" fo:font-size="14pt" style:text-underline-style="solid" style:text-underline-width="auto" style:text-underline-color="font-color" fo:font-weight="bold" fo:background-color="#b2a1c7" loext:char-shading-value="0" style:font-name-asian="Calibri3" style:font-size-asian="14pt" style:font-weight-asian="bold" style:font-name-complex="Mongolian Baiti1" style:font-size-complex="14pt" style:font-weight-complex="bold">
        <loext:char-complex-color loext:theme-type="dark1" loext:color-type="theme"/>
      </style:text-properties>
    </style:style>
    <style:style style:name="T902" style:family="text">
      <style:text-properties fo:color="#000000" loext:opacity="100%" fo:font-family="Cambria" style:font-family-generic="roman" style:font-pitch="variable" fo:font-size="14pt" style:text-underline-style="solid" style:text-underline-width="auto" style:text-underline-color="font-color" fo:font-weight="bold" style:font-size-asian="14pt" style:font-weight-asian="bold" style:font-name-complex="Mongolian Baiti1" style:font-size-complex="14pt" style:font-weight-complex="bold">
        <loext:char-complex-color loext:theme-type="dark1" loext:color-type="theme"/>
      </style:text-properties>
    </style:style>
    <style:style style:name="T903" style:family="text">
      <style:text-properties fo:color="#000000" loext:opacity="100%" style:font-name="Times New Roman" style:text-underline-style="solid" style:text-underline-width="auto" style:text-underline-color="font-color" fo:font-weight="bold" style:font-weight-asian="bold" style:font-name-complex="Times New Roman1" style:font-weight-complex="bold">
        <loext:char-complex-color loext:theme-type="dark1" loext:color-type="theme"/>
      </style:text-properties>
    </style:style>
    <style:style style:name="T904" style:family="text">
      <style:text-properties fo:color="#000000" loext:opacity="100%" style:font-name="Times New Roman" style:text-underline-style="solid" style:text-underline-width="auto" style:text-underline-color="font-color" style:font-name-complex="Times New Roman1">
        <loext:char-complex-color loext:theme-type="dark1" loext:color-type="theme"/>
      </style:text-properties>
    </style:style>
    <style:style style:name="T905" style:family="text">
      <style:text-properties fo:color="#000000" loext:opacity="100%" style:font-name="Times New Roman" fo:font-size="9pt" fo:font-style="italic" style:text-underline-style="solid" style:text-underline-width="auto" style:text-underline-color="font-color" fo:font-weight="bold" style:font-size-asian="9pt" style:font-style-asian="italic" style:font-weight-asian="bold" style:font-name-complex="Times New Roman1" style:font-size-complex="9pt" style:font-style-complex="italic" style:font-weight-complex="bold">
        <loext:char-complex-color loext:theme-type="dark1" loext:color-type="theme"/>
      </style:text-properties>
    </style:style>
    <style:style style:name="T906" style:family="text">
      <style:text-properties fo:color="#000000" loext:opacity="100%" style:font-name="Times New Roman" fo:font-size="8pt" fo:font-style="italic" style:text-underline-style="solid" style:text-underline-width="auto" style:text-underline-color="font-color" fo:font-weight="bold" style:font-size-asian="8pt" style:font-style-asian="italic" style:font-weight-asian="bold" style:font-name-complex="Times New Roman1" style:font-size-complex="8pt" style:font-style-complex="italic" style:font-weight-complex="bold">
        <loext:char-complex-color loext:theme-type="dark1" loext:color-type="theme"/>
      </style:text-properties>
    </style:style>
    <style:style style:name="T907" style:family="text">
      <style:text-properties fo:color="#000000" loext:opacity="100%" style:font-name="Cardo" fo:font-size="8pt" style:text-underline-style="solid" style:text-underline-width="auto" style:text-underline-color="font-color" fo:font-weight="bold" fo:background-color="#d5dce4" loext:char-shading-value="0" style:font-name-asian="Calibri3" style:font-size-asian="8pt" style:font-weight-asian="bold" style:font-name-complex="Cardo1" style:font-size-complex="8pt" style:font-weight-complex="bold">
        <loext:char-complex-color loext:theme-type="dark1" loext:color-type="theme"/>
      </style:text-properties>
    </style:style>
    <style:style style:name="T908" style:family="text">
      <style:text-properties fo:color="#000000" loext:opacity="100%" style:font-name="Cardo" fo:font-size="8pt" style:text-underline-style="solid" style:text-underline-width="auto" style:text-underline-color="font-color" fo:font-weight="bold" fo:background-color="#d5dce4" loext:char-shading-value="0" style:font-size-asian="8pt" style:font-weight-asian="bold" style:font-name-complex="Cardo1" style:font-size-complex="8pt" style:font-weight-complex="bold">
        <loext:char-complex-color loext:theme-type="dark1" loext:color-type="theme"/>
      </style:text-properties>
    </style:style>
    <style:style style:name="T909" style:family="text">
      <style:text-properties fo:color="#000000" loext:opacity="100%" style:font-name="Cardo" fo:font-size="8pt" fo:font-weight="bold" style:font-size-asian="8pt" style:font-weight-asian="bold" style:font-name-complex="Cardo1" style:font-size-complex="8pt" style:font-weight-complex="bold">
        <loext:char-complex-color loext:theme-type="dark1" loext:color-type="theme"/>
      </style:text-properties>
    </style:style>
    <style:style style:name="T910" style:family="text">
      <style:text-properties fo:font-variant="small-caps" style:font-name="Times New Roman" fo:font-size="7pt" fo:font-style="italic" style:font-name-asian="Times New Roman1" style:font-size-asian="7pt" style:font-style-asian="italic" style:font-name-complex="Times New Roman1" style:font-size-complex="7pt" style:font-style-complex="italic"/>
    </style:style>
    <style:style style:name="T911" style:family="text">
      <style:text-properties style:font-name="Times New Roman" fo:font-size="7pt" fo:font-style="italic" style:font-name-asian="Times New Roman1" style:font-size-asian="7pt" style:font-style-asian="italic" style:font-name-complex="Times New Roman1" style:font-size-complex="7pt" style:font-style-complex="italic"/>
    </style:style>
    <style:style style:name="T912" style:family="text">
      <style:text-properties fo:color="#000000" loext:opacity="100%" style:font-name="Times New Roman" fo:font-size="12pt" style:rfc-language-tag="x-none" style:font-size-asian="12pt" style:font-name-complex="Times New Roman1" style:font-size-complex="12pt">
        <loext:char-complex-color loext:theme-type="dark1" loext:color-type="theme"/>
      </style:text-properties>
    </style:style>
    <style:style style:name="T913" style:family="text">
      <style:text-properties style:font-name="Cardo" fo:font-weight="bold" style:font-name-asian="Times New Roman1" style:font-weight-asian="bold" style:font-name-complex="Cardo1" style:font-weight-complex="bold"/>
    </style:style>
    <style:style style:name="T914" style:family="text">
      <style:text-properties style:font-name="Cardo" style:font-name-asian="Times New Roman1" style:font-name-complex="Cardo1"/>
    </style:style>
    <style:style style:name="T915" style:family="text">
      <style:text-properties fo:color="#000000" loext:opacity="100%" style:font-name="Cardo" style:font-name-asian="Times New Roman1" style:font-name-complex="Cardo1"/>
    </style:style>
    <style:style style:name="T916" style:family="text">
      <style:text-properties fo:color="#000000" loext:opacity="100%" style:font-name="Cardo" fo:font-weight="bold" style:font-name-asian="Times New Roman1" style:font-weight-asian="bold" style:font-name-complex="Cardo1" style:font-weight-complex="bold">
        <loext:char-complex-color loext:theme-type="dark1" loext:color-type="theme"/>
      </style:text-properties>
    </style:style>
    <style:style style:name="T917" style:family="text">
      <style:text-properties fo:color="#000000" loext:opacity="100%" style:font-name="Ezra SIL" fo:font-size="10pt" style:rfc-language-tag="x-none" style:font-size-asian="10pt" style:font-name-complex="Ezra SIL1" style:font-size-complex="10pt">
        <loext:char-complex-color loext:theme-type="dark1" loext:color-type="theme"/>
      </style:text-properties>
    </style:style>
    <style:style style:name="T918" style:family="text">
      <style:text-properties fo:color="#000000" loext:opacity="100%" style:font-name="Mongolian Baiti" fo:font-size="10pt" style:font-size-asian="10pt" style:font-name-complex="Hebrew Paleo Siloam" style:font-size-complex="10pt" style:script-type="complex">
        <loext:char-complex-color loext:theme-type="dark1" loext:color-type="theme"/>
      </style:text-properties>
    </style:style>
    <style:style style:name="T919" style:family="text">
      <style:text-properties fo:color="#000000" loext:opacity="100%" style:font-name="Cardo" style:rfc-language-tag="x-none" fo:font-style="italic" fo:font-weight="bold" style:font-style-asian="italic" style:font-weight-asian="bold" style:font-name-complex="Cardo1" style:font-style-complex="italic" style:font-weight-complex="bold">
        <loext:char-complex-color loext:theme-type="dark1" loext:color-type="theme"/>
      </style:text-properties>
    </style:style>
    <style:style style:name="T920" style:family="text">
      <style:text-properties fo:color="#000000" loext:opacity="100%" style:font-name="Linux Libertine Display G" fo:font-size="8pt" fo:letter-spacing="-0.0126in" style:font-size-asian="8pt" style:font-name-complex="Linux Libertine Display G1" style:font-size-complex="8pt">
        <loext:char-complex-color loext:theme-type="dark1" loext:color-type="theme"/>
      </style:text-properties>
    </style:style>
    <style:style style:name="T921" style:family="text">
      <style:text-properties fo:color="#000000" loext:opacity="100%" style:font-name="Cardo" fo:font-size="8pt" fo:letter-spacing="-0.0126in" style:font-size-asian="8pt" style:font-name-complex="Cardo1" style:font-size-complex="8pt">
        <loext:char-complex-color loext:theme-type="dark1" loext:color-type="theme"/>
      </style:text-properties>
    </style:style>
    <style:style style:name="T922" style:family="text">
      <style:text-properties fo:color="#000000" loext:opacity="100%" style:font-name="Cardo" fo:font-size="7pt" style:font-size-asian="7pt" style:font-name-complex="Cardo1" style:font-size-complex="7pt">
        <loext:char-complex-color loext:theme-type="dark1" loext:color-type="theme"/>
      </style:text-properties>
    </style:style>
    <style:style style:name="T923" style:family="text">
      <style:text-properties fo:color="#000000" loext:opacity="100%" style:font-name="Linux Libertine Display G" fo:font-size="7pt" style:font-size-asian="7pt" style:font-name-complex="Linux Libertine Display G1" style:font-size-complex="7pt">
        <loext:char-complex-color loext:theme-type="dark1" loext:color-type="theme"/>
      </style:text-properties>
    </style:style>
    <style:style style:name="T924" style:family="text">
      <style:text-properties fo:color="#000000" loext:opacity="100%" style:font-name="Times New Roman" fo:font-size="12pt" fo:background-color="#fff2cc" loext:char-shading-value="0" style:font-name-asian="Calibri3" style:font-size-asian="12pt" style:font-name-complex="Times New Roman1" style:font-size-complex="12pt">
        <loext:char-complex-color loext:theme-type="dark1" loext:color-type="theme"/>
      </style:text-properties>
    </style:style>
    <style:style style:name="T925" style:family="text">
      <style:text-properties fo:color="#000000" loext:opacity="100%" style:font-name="Cardo" fo:font-size="12pt" fo:font-weight="bold" style:font-size-asian="12pt" style:font-weight-asian="bold" style:font-name-complex="Cardo1" style:font-size-complex="12pt" style:font-weight-complex="bold">
        <loext:char-complex-color loext:theme-type="dark1" loext:color-type="theme"/>
      </style:text-properties>
    </style:style>
    <style:style style:name="T926" style:family="text">
      <style:text-properties fo:color="#000000" loext:opacity="100%" style:font-name="Mongolian Baiti" fo:font-size="12pt" fo:background-color="#d5dce4" loext:char-shading-value="0" style:font-size-asian="12pt" style:font-name-complex="Hebrew Paleo Siloam" style:font-size-complex="12pt" style:script-type="complex">
        <loext:char-complex-color loext:theme-type="dark1" loext:color-type="theme"/>
      </style:text-properties>
    </style:style>
    <style:style style:name="T927" style:family="text">
      <style:text-properties fo:color="#000000" loext:opacity="100%" style:font-name="Cardo" fo:font-size="10pt" fo:background-color="#d5dce4" loext:char-shading-value="0" style:font-size-asian="10pt" style:font-name-complex="Cardo1" style:font-size-complex="10pt">
        <loext:char-complex-color loext:theme-type="dark1" loext:color-type="theme"/>
      </style:text-properties>
    </style:style>
    <style:style style:name="T928" style:family="text">
      <style:text-properties fo:color="#000000" loext:opacity="100%" style:font-name="Cardo" fo:font-size="10pt" style:text-underline-style="solid" style:text-underline-width="auto" style:text-underline-color="font-color" style:font-size-asian="10pt" style:font-name-complex="Cardo1" style:font-size-complex="10pt">
        <loext:char-complex-color loext:theme-type="dark1" loext:color-type="theme"/>
      </style:text-properties>
    </style:style>
    <style:style style:name="T929" style:family="text">
      <style:text-properties fo:color="#000000" loext:opacity="100%" fo:font-family="Cambria" style:font-family-generic="roman" style:font-pitch="variable" fo:font-size="14pt" style:text-underline-style="solid" style:text-underline-width="auto" style:text-underline-color="font-color" fo:font-weight="bold" style:font-size-asian="14pt" style:font-weight-asian="bold" style:font-name-complex="Mongolian Baiti1" style:font-size-complex="14pt" style:font-weight-complex="bold"/>
    </style:style>
    <style:style style:name="T930" style:family="text">
      <style:text-properties fo:color="#000000" loext:opacity="100%" fo:font-family="Cambria" style:font-family-generic="roman" style:font-pitch="variable" fo:font-size="14pt" fo:font-weight="bold" style:font-size-asian="14pt" style:font-weight-asian="bold" style:font-name-complex="Mongolian Baiti1" style:font-size-complex="14pt" style:font-weight-complex="bold"/>
    </style:style>
    <style:style style:name="T931" style:family="text">
      <style:text-properties fo:font-size="1pt" style:font-size-asian="1pt"/>
    </style:style>
    <style:style style:name="T932" style:family="text">
      <style:text-properties fo:color="#000000" loext:opacity="100%" style:text-position="super 58%" style:font-name="Cardo" fo:font-weight="bold" style:font-weight-asian="bold" style:font-name-complex="Cardo1" style:font-weight-complex="bold">
        <loext:char-complex-color loext:theme-type="dark1" loext:color-type="theme"/>
      </style:text-properties>
    </style:style>
    <style:style style:name="T933" style:family="text">
      <style:text-properties fo:color="#000000" loext:opacity="100%" style:font-name="Cardo" fo:font-weight="bold" fo:background-color="#eaedc9" loext:char-shading-value="0" style:font-weight-asian="bold" style:font-name-complex="Cardo1" style:font-weight-complex="bold">
        <loext:char-complex-color loext:theme-type="dark1" loext:color-type="theme"/>
      </style:text-properties>
    </style:style>
    <style:style style:name="T934" style:family="text">
      <style:text-properties fo:color="#000000" loext:opacity="100%" style:font-name="Cardo" fo:font-size="8pt" style:text-underline-style="solid" style:text-underline-width="auto" style:text-underline-color="font-color" fo:background-color="#eaedc9" loext:char-shading-value="0" style:font-size-asian="8pt" style:font-name-complex="Cardo1" style:font-size-complex="8pt">
        <loext:char-complex-color loext:theme-type="dark1" loext:color-type="theme"/>
      </style:text-properties>
    </style:style>
    <style:style style:name="T935" style:family="text">
      <style:text-properties fo:color="#000000" loext:opacity="100%" style:font-name="Cardo" style:text-underline-style="solid" style:text-underline-width="auto" style:text-underline-color="font-color" fo:font-weight="bold" fo:background-color="#eaedc9" loext:char-shading-value="0" style:font-weight-asian="bold" style:font-name-complex="Cardo1" style:font-weight-complex="bold">
        <loext:char-complex-color loext:theme-type="dark1" loext:color-type="theme"/>
      </style:text-properties>
    </style:style>
    <style:style style:name="T936" style:family="text">
      <style:text-properties fo:color="#000000" loext:opacity="100%" fo:font-family="Cambria" style:font-family-generic="roman" style:font-pitch="variable" fo:font-size="14pt" style:text-underline-style="solid" style:text-underline-width="auto" style:text-underline-color="font-color" fo:font-weight="bold" style:font-name-asian="Calibri3" style:font-size-asian="14pt" style:font-weight-asian="bold" style:font-name-complex="Mongolian Baiti1" style:font-size-complex="14pt" style:font-weight-complex="bold">
        <loext:char-complex-color loext:theme-type="dark1" loext:color-type="theme"/>
      </style:text-properties>
    </style:style>
    <style:style style:name="T937" style:family="text">
      <style:text-properties fo:color="#000000" loext:opacity="100%" style:font-name="Mongolian Baiti" fo:background-color="#d5dce4" loext:char-shading-value="0" style:font-name-complex="Hebrew Paleo Siloam" style:script-type="complex">
        <loext:char-complex-color loext:theme-type="dark1" loext:color-type="theme"/>
      </style:text-properties>
    </style:style>
    <style:style style:name="T938" style:family="text">
      <style:text-properties fo:color="#000000" loext:opacity="100%" style:font-name="Cardo" fo:letter-spacing="0.0055in" fo:font-weight="bold" fo:background-color="#d5dce4" loext:char-shading-value="0" style:font-weight-asian="bold" style:font-name-complex="Cardo1" style:font-weight-complex="bold">
        <loext:char-complex-color loext:theme-type="dark1" loext:color-type="theme"/>
      </style:text-properties>
    </style:style>
    <style:style style:name="T939" style:family="text">
      <style:text-properties fo:color="#000000" loext:opacity="100%" style:font-name="Times New Roman" fo:font-size="9pt" fo:font-style="italic" style:font-size-asian="9pt" style:font-style-asian="italic" style:font-name-complex="Times New Roman1" style:font-size-complex="9pt" style:font-style-complex="italic">
        <loext:char-complex-color loext:theme-type="dark1" loext:color-type="theme"/>
      </style:text-properties>
    </style:style>
    <style:style style:name="T940" style:family="text">
      <style:text-properties fo:color="#000000" loext:opacity="100%" style:text-position="super 58%" style:font-name="Times New Roman" fo:font-size="9pt" fo:font-style="italic" style:font-size-asian="9pt" style:font-style-asian="italic" style:font-name-complex="Times New Roman1" style:font-size-complex="9pt" style:font-style-complex="italic">
        <loext:char-complex-color loext:theme-type="dark1" loext:color-type="theme"/>
      </style:text-properties>
    </style:style>
    <style:style style:name="T941" style:family="text">
      <style:text-properties fo:color="#000000" loext:opacity="100%" style:font-name="Cardo" fo:font-size="9pt" style:font-size-asian="9pt" style:font-name-complex="Cardo1" style:font-size-complex="9pt">
        <loext:char-complex-color loext:theme-type="dark1" loext:color-type="theme"/>
      </style:text-properties>
    </style:style>
    <style:style style:name="T942" style:family="text">
      <style:text-properties fo:color="#000000" loext:opacity="100%" fo:font-size="4pt" style:font-size-asian="4pt" style:font-size-complex="4pt">
        <loext:char-complex-color loext:theme-type="dark1" loext:color-type="theme"/>
      </style:text-properties>
    </style:style>
    <style:style style:name="T943" style:family="text">
      <style:text-properties fo:color="#000000" loext:opacity="100%" style:font-name="Times New Roman" fo:font-style="italic" style:text-underline-style="solid" style:text-underline-width="auto" style:text-underline-color="font-color" fo:font-weight="bold" style:font-style-asian="italic" style:font-weight-asian="bold" style:font-name-complex="Times New Roman1" style:font-style-complex="italic" style:font-weight-complex="bold">
        <loext:char-complex-color loext:theme-type="dark1" loext:color-type="theme"/>
      </style:text-properties>
    </style:style>
    <style:style style:name="T944" style:family="text">
      <style:text-properties fo:color="#000000" loext:opacity="100%" style:font-name="Cardo" fo:font-size="10.5pt" style:font-name-asian="Calibri3" style:font-size-asian="10.5pt" style:font-name-complex="Cardo1" style:font-size-complex="10.5pt">
        <loext:char-complex-color loext:theme-type="dark1" loext:color-type="theme"/>
      </style:text-properties>
    </style:style>
    <style:style style:name="T945" style:family="text">
      <style:text-properties fo:color="#000000" loext:opacity="100%" style:font-name="Cardo" fo:font-size="12pt" fo:background-color="#eaedc9" loext:char-shading-value="0" style:font-name-asian="Calibri3" style:font-size-asian="12pt" style:font-name-complex="Cardo1" style:font-size-complex="12pt">
        <loext:char-complex-color loext:theme-type="dark1" loext:color-type="theme"/>
      </style:text-properties>
    </style:style>
    <style:style style:name="T946" style:family="text">
      <style:text-properties fo:color="#000000" loext:opacity="100%" style:font-name="Cardo" fo:font-size="8pt" fo:background-color="#d5dce4" loext:char-shading-value="0" style:font-name-asian="Calibri3" style:font-size-asian="8pt" style:font-name-complex="Cardo1" style:font-size-complex="8pt">
        <loext:char-complex-color loext:theme-type="dark1" loext:color-type="theme"/>
      </style:text-properties>
    </style:style>
    <style:style style:name="T947" style:family="text">
      <style:text-properties fo:color="#000000" loext:opacity="100%" style:font-name="Cardo" fo:font-size="9pt" fo:background-color="#d5dce4" loext:char-shading-value="0" style:font-name-asian="Calibri3" style:font-size-asian="9pt" style:font-name-complex="Cardo1" style:font-size-complex="9pt">
        <loext:char-complex-color loext:theme-type="dark1" loext:color-type="theme"/>
      </style:text-properties>
    </style:style>
    <style:style style:name="T948" style:family="text">
      <style:text-properties fo:color="#000000" loext:opacity="100%" style:font-name="Cardo" fo:font-weight="bold" fo:background-color="#ffffff" loext:char-shading-value="0" style:font-name-asian="Calibri3" style:font-weight-asian="bold" style:font-name-complex="Cardo1" style:font-weight-complex="bold"/>
    </style:style>
    <style:style style:name="T949" style:family="text">
      <style:text-properties fo:color="#000000" loext:opacity="100%" style:font-name="Cardo" fo:background-color="#ffffff" loext:char-shading-value="0" style:font-name-complex="Cardo1"/>
    </style:style>
    <style:style style:name="T950" style:family="text">
      <style:text-properties fo:color="#000000" loext:opacity="100%" style:font-name="Cardo" fo:font-weight="bold" fo:background-color="#ffffff" loext:char-shading-value="0" style:font-weight-asian="bold" style:font-name-complex="Cardo1" style:font-weight-complex="bold"/>
    </style:style>
    <style:style style:name="T951" style:family="text">
      <style:text-properties fo:color="#000000" loext:opacity="100%" style:font-name="Cardo" fo:font-size="12pt" fo:background-color="#ffffff" loext:char-shading-value="0" style:font-name-asian="Calibri3" style:font-size-asian="12pt" style:font-name-complex="Cardo1" style:font-size-complex="12pt"/>
    </style:style>
    <style:style style:name="T952" style:family="text">
      <style:text-properties fo:color="#000000" loext:opacity="100%" style:font-name="Cardo" fo:font-size="10pt" style:rfc-language-tag="x-none" style:font-size-asian="10pt" style:font-name-complex="Cardo1" style:font-size-complex="10pt"/>
    </style:style>
    <style:style style:name="T953" style:family="text">
      <style:text-properties fo:color="#000000" loext:opacity="100%" style:font-name="Cardo" fo:font-size="10pt" style:rfc-language-tag="x-none" fo:font-weight="bold" style:font-size-asian="10pt" style:font-weight-asian="bold" style:font-name-complex="Cardo1" style:font-size-complex="10pt" style:font-weight-complex="bold"/>
    </style:style>
    <style:style style:name="T954" style:family="text">
      <style:text-properties fo:color="#000000" loext:opacity="100%" style:font-name="Cardo" fo:font-weight="bold" fo:background-color="#eaedc9" loext:char-shading-value="0" style:font-name-asian="Calibri3" style:font-weight-asian="bold" style:font-name-complex="Cardo1" style:font-weight-complex="bold">
        <loext:char-complex-color loext:theme-type="dark1" loext:color-type="theme"/>
      </style:text-properties>
    </style:style>
    <style:style style:name="T955" style:family="text">
      <style:text-properties fo:color="#000000" loext:opacity="100%" style:font-name="Cardo" fo:font-size="7pt" fo:font-weight="bold" style:font-name-asian="Calibri3" style:font-size-asian="7pt" style:font-weight-asian="bold" style:font-name-complex="Cardo1" style:font-size-complex="7pt" style:font-weight-complex="bold">
        <loext:char-complex-color loext:theme-type="dark1" loext:color-type="theme"/>
      </style:text-properties>
    </style:style>
    <style:style style:name="T956" style:family="text">
      <style:text-properties fo:color="#000000" loext:opacity="100%" style:font-name="Cardo" fo:font-size="8pt" fo:background-color="#ffffff" loext:char-shading-value="0" style:font-name-asian="Calibri3" style:font-size-asian="8pt" style:font-name-complex="Cardo1" style:font-size-complex="8pt">
        <loext:char-complex-color loext:theme-type="dark1" loext:color-type="theme"/>
      </style:text-properties>
    </style:style>
    <style:style style:name="T957" style:family="text">
      <style:text-properties fo:color="#000000" loext:opacity="100%" style:font-name="Times New Roman" fo:font-size="9pt" style:letter-kerning="false" style:font-name-asian="Calibri3" style:font-size-asian="9pt" style:font-name-complex="Times New Roman1" style:font-size-complex="9pt" style:language-complex="ar" style:country-complex="SA"/>
    </style:style>
    <style:style style:name="T958" style:family="text">
      <style:text-properties fo:color="#000000" loext:opacity="100%" style:font-name="Times New Roman" fo:font-size="9pt" style:text-underline-style="solid" style:text-underline-width="auto" style:text-underline-color="font-color" style:letter-kerning="false" style:font-name-asian="Calibri3" style:font-size-asian="9pt" style:font-name-complex="Times New Roman1" style:font-size-complex="9pt" style:language-complex="ar" style:country-complex="SA"/>
    </style:style>
    <style:style style:name="T959" style:family="text">
      <style:text-properties fo:color="#000000" loext:opacity="100%" style:font-name="Cardo" fo:font-size="9pt" style:text-underline-style="solid" style:text-underline-width="auto" style:text-underline-color="font-color" fo:font-weight="bold" style:letter-kerning="false" style:font-name-asian="Calibri3" style:font-size-asian="9pt" style:font-weight-asian="bold" style:font-name-complex="Cardo1" style:font-size-complex="9pt" style:language-complex="ar" style:country-complex="SA" style:font-weight-complex="bold"/>
    </style:style>
    <style:style style:name="T960" style:family="text">
      <style:text-properties fo:color="#000000" loext:opacity="100%" style:font-name="Mongolian Baiti" fo:font-size="9pt" style:text-underline-style="solid" style:text-underline-width="auto" style:text-underline-color="font-color" style:letter-kerning="false" style:font-name-asian="Calibri3" style:font-size-asian="9pt" style:font-name-complex="Hebrew Paleo Siloam" style:font-size-complex="9pt" style:script-type="complex"/>
    </style:style>
    <style:style style:name="T961" style:family="text">
      <style:text-properties fo:color="#000000" loext:opacity="100%" style:font-name="Times New Roman" fo:font-size="9pt" fo:font-weight="bold" style:letter-kerning="false" style:font-name-asian="Calibri3" style:font-size-asian="9pt" style:font-weight-asian="bold" style:font-name-complex="Times New Roman1" style:font-size-complex="9pt" style:language-complex="ar" style:country-complex="SA" style:font-weight-complex="bold"/>
    </style:style>
    <style:style style:name="T962" style:family="text">
      <style:text-properties fo:color="#000000" loext:opacity="100%" style:font-name="Times New Roman" fo:font-size="12pt" style:letter-kerning="false" style:font-name-asian="Calibri3" style:font-size-asian="12pt" style:font-name-complex="Times New Roman1" style:font-size-complex="12pt" style:language-complex="ar" style:country-complex="SA"/>
    </style:style>
    <style:style style:name="T963" style:family="text">
      <style:text-properties fo:color="#000000" loext:opacity="100%" style:font-name="Copperplate Gothic Bold" fo:font-size="16pt" fo:font-weight="bold" style:letter-kerning="false" style:font-name-asian="Calibri3" style:font-size-asian="16pt" style:font-weight-asian="bold" style:font-name-complex="Times New Roman1" style:font-size-complex="16pt" style:language-complex="ar" style:country-complex="SA" style:font-weight-complex="bold"/>
    </style:style>
    <style:style style:name="T964" style:family="text">
      <style:text-properties fo:color="#000000" loext:opacity="100%" style:font-name="Times New Roman" fo:font-size="12pt" fo:font-style="italic" style:text-underline-style="solid" style:text-underline-width="auto" style:text-underline-color="font-color" fo:font-weight="bold" style:letter-kerning="false" style:font-name-asian="Calibri3" style:font-size-asian="12pt" style:font-style-asian="italic" style:font-weight-asian="bold" style:font-name-complex="Times New Roman1" style:font-size-complex="12pt" style:font-style-complex="italic" style:font-weight-complex="bold"/>
    </style:style>
    <style:style style:name="T965" style:family="text">
      <style:text-properties fo:color="#000000" loext:opacity="100%" style:font-name="Times New Roman" fo:font-size="10pt" fo:font-style="italic" style:letter-kerning="false" fo:background-color="#eaedc9" loext:char-shading-value="0" style:font-name-asian="Calibri3" style:font-size-asian="10pt" style:font-style-asian="italic" style:font-name-complex="Times New Roman1" style:font-size-complex="10pt" style:language-complex="ar" style:country-complex="SA" style:font-style-complex="italic"/>
    </style:style>
    <style:style style:name="T966" style:family="text">
      <style:text-properties fo:color="#000000" loext:opacity="100%" style:font-name="Times New Roman" fo:font-size="10pt" fo:font-style="italic" style:letter-kerning="false" style:font-name-asian="Calibri3" style:font-size-asian="10pt" style:font-style-asian="italic" style:font-name-complex="Times New Roman1" style:font-size-complex="10pt" style:language-complex="ar" style:country-complex="SA" style:font-style-complex="italic"/>
    </style:style>
    <style:style style:name="T967" style:family="text">
      <style:text-properties fo:color="#000000" loext:opacity="100%" style:font-name="Mongolian Baiti" fo:font-size="14pt" fo:font-weight="bold" fo:background-color="#b2a1c7" loext:char-shading-value="0" style:font-name-asian="Calibri3" style:font-size-asian="14pt" style:font-weight-asian="bold" style:font-name-complex="Mongolian Baiti1" style:font-size-complex="14pt" style:font-weight-complex="bold"/>
    </style:style>
    <style:style style:name="T968" style:family="text">
      <style:text-properties fo:color="#000000" loext:opacity="100%" style:font-name="Times New Roman" fo:font-style="italic" fo:font-weight="bold" style:font-style-asian="italic" style:font-weight-asian="bold" style:font-name-complex="Times New Roman1" style:font-style-complex="italic" style:font-weight-complex="bold"/>
    </style:style>
    <style:style style:name="T969" style:family="text">
      <style:text-properties fo:color="#000000" loext:opacity="100%" style:font-name="Cardo" fo:font-size="10pt" style:font-name-asian="Calibri3" style:font-size-asian="10pt" style:font-name-complex="Cardo1" style:font-size-complex="10pt"/>
    </style:style>
    <style:style style:name="T970" style:family="text">
      <style:text-properties fo:color="#000000" loext:opacity="100%" style:font-name="Cardo" fo:font-size="8pt" fo:background-color="#fff2cc" loext:char-shading-value="0" style:font-name-asian="Calibri3" style:font-size-asian="8pt" style:font-name-complex="Cardo1" style:font-size-complex="8pt"/>
    </style:style>
    <style:style style:name="T971" style:family="text">
      <style:text-properties fo:color="#000000" loext:opacity="100%" style:font-name="Cardo" fo:font-size="8pt" style:text-underline-style="solid" style:text-underline-width="auto" style:text-underline-color="font-color" fo:background-color="#fff2cc" loext:char-shading-value="0" style:font-name-asian="Calibri3" style:font-size-asian="8pt" style:font-name-complex="Cardo1" style:font-size-complex="8pt"/>
    </style:style>
    <style:style style:name="T972" style:family="text">
      <style:text-properties fo:color="#000000" loext:opacity="100%" style:font-name="Cardo" fo:font-weight="bold" fo:background-color="#d5dce4" loext:char-shading-value="0" style:font-name-asian="Calibri3" style:font-weight-asian="bold" style:font-name-complex="Cardo1" style:font-weight-complex="bold"/>
    </style:style>
    <style:style style:name="T973" style:family="text">
      <style:text-properties fo:color="#000000" loext:opacity="100%" style:font-name="Mongolian Baiti" fo:background-color="#d5dce4" loext:char-shading-value="0" style:font-name-asian="Calibri3" style:font-name-complex="Hebrew Paleo Siloam" style:script-type="complex"/>
    </style:style>
    <style:style style:name="T974" style:family="text">
      <style:text-properties fo:color="#000000" loext:opacity="100%" style:font-name="Cardo" fo:letter-spacing="0.0055in" fo:font-weight="bold" fo:background-color="#d5dce4" loext:char-shading-value="0" style:font-name-asian="Calibri3" style:font-weight-asian="bold" style:font-name-complex="Cardo1" style:font-weight-complex="bold"/>
    </style:style>
    <style:style style:name="T975" style:family="text">
      <style:text-properties fo:color="#000000" loext:opacity="100%" style:font-name="Cardo" fo:background-color="#d5dce4" loext:char-shading-value="0" style:font-name-asian="Calibri3" style:font-name-complex="Cardo1"/>
    </style:style>
    <style:style style:name="T976" style:family="text">
      <style:text-properties fo:color="#000000" loext:opacity="100%" style:font-name="Cardo" fo:font-size="12pt" fo:font-weight="bold" style:font-name-asian="Calibri3" style:font-size-asian="12pt" style:font-weight-asian="bold" style:font-name-complex="Cardo1" style:font-size-complex="12pt" style:font-weight-complex="bold"/>
    </style:style>
    <style:style style:name="T977" style:family="text">
      <style:text-properties fo:color="#000000" loext:opacity="100%" fo:font-family="Cardo" fo:font-weight="bold" officeooo:rsid="001ef45e" style:font-name-asian="Calibri3" style:font-weight-asian="bold" style:font-name-complex="Cardo1" style:font-weight-complex="bold"/>
    </style:style>
    <style:style style:name="T978" style:family="text">
      <style:text-properties fo:color="#000000" loext:opacity="100%" style:font-name="Cardo" fo:language="en" fo:country="US" fo:font-weight="bold" fo:background-color="#d5dce4" loext:char-shading-value="0" style:font-name-asian="Calibri3" style:font-weight-asian="bold" style:font-name-complex="Cardo1" style:font-weight-complex="bold"/>
    </style:style>
    <style:style style:name="T979" style:family="text">
      <style:text-properties fo:color="#000000" loext:opacity="100%" style:font-name="Cardo" fo:font-size="10pt" style:text-underline-style="solid" style:text-underline-width="auto" style:text-underline-color="font-color" style:font-name-asian="Calibri3" style:font-size-asian="10pt" style:font-name-complex="Cardo1" style:font-size-complex="10pt"/>
    </style:style>
    <style:style style:name="T980" style:family="text">
      <style:text-properties fo:color="#000000" loext:opacity="100%" style:font-name="Cardo" style:text-underline-style="solid" style:text-underline-width="auto" style:text-underline-color="font-color" fo:font-weight="bold" fo:background-color="#eaedc9" loext:char-shading-value="0" style:font-name-asian="Calibri3" style:font-weight-asian="bold" style:font-name-complex="Cardo1" style:font-weight-complex="bold"/>
    </style:style>
    <style:style style:name="T981" style:family="text">
      <style:text-properties fo:color="#000000" loext:opacity="100%" style:font-name="Cardo" fo:background-color="#eaedc9" loext:char-shading-value="0" style:font-name-asian="Calibri3" style:font-name-complex="Cardo1"/>
    </style:style>
    <style:style style:name="T982" style:family="text">
      <style:text-properties fo:color="#000000" loext:opacity="100%" style:font-name="Cardo" fo:font-size="8pt" style:text-underline-style="solid" style:text-underline-width="auto" style:text-underline-color="font-color" fo:font-weight="bold" style:font-size-asian="8pt" style:font-weight-asian="bold" style:font-name-complex="Cardo1" style:font-size-complex="8pt" style:font-weight-complex="bold"/>
    </style:style>
    <style:style style:name="T983" style:family="text">
      <style:text-properties fo:color="#000000" loext:opacity="100%" style:font-name="Times New Roman" fo:font-size="8pt" fo:background-color="#fff2cc" loext:char-shading-value="0" style:font-name-asian="Calibri3" style:font-size-asian="8pt" style:font-name-complex="Times New Roman1" style:font-size-complex="8pt"/>
    </style:style>
    <style:style style:name="T984" style:family="text">
      <style:text-properties fo:color="#000000" loext:opacity="100%" style:font-name="Times New Roman" fo:font-size="9pt" style:text-underline-style="solid" style:text-underline-width="auto" style:text-underline-color="font-color" fo:background-color="#fff2cc" loext:char-shading-value="0" style:font-size-asian="9pt" style:font-name-complex="Times New Roman1" style:font-size-complex="9pt"/>
    </style:style>
    <style:style style:name="T985" style:family="text">
      <style:text-properties fo:color="#000000" loext:opacity="100%" style:text-position="super 58%" style:font-name="Times New Roman" fo:font-size="9pt" style:text-underline-style="solid" style:text-underline-width="auto" style:text-underline-color="font-color" fo:background-color="#fff2cc" loext:char-shading-value="0" style:font-size-asian="9pt" style:font-name-complex="Times New Roman1" style:font-size-complex="9pt"/>
    </style:style>
    <style:style style:name="T986" style:family="text">
      <style:text-properties fo:color="#000000" loext:opacity="100%" style:font-name="Cardo" fo:font-size="9pt" fo:font-weight="bold" style:font-name-asian="Calibri3" style:font-size-asian="9pt" style:font-weight-asian="bold" style:font-name-complex="Cardo1" style:font-size-complex="9pt" style:font-weight-complex="bold"/>
    </style:style>
    <style:style style:name="T987" style:family="text">
      <style:text-properties fo:color="#000000" loext:opacity="100%" style:font-name="Cardo" fo:font-size="9pt" style:text-underline-style="solid" style:text-underline-width="auto" style:text-underline-color="font-color" fo:font-weight="bold" fo:background-color="#eaedc9" loext:char-shading-value="0" style:font-size-asian="9pt" style:font-weight-asian="bold" style:font-name-complex="Cardo1" style:font-size-complex="9pt" style:font-weight-complex="bold"/>
    </style:style>
    <style:style style:name="T988" style:family="text">
      <style:text-properties fo:color="#000000" loext:opacity="100%" style:font-name="Mongolian Baiti" fo:font-size="9pt" style:text-underline-style="solid" style:text-underline-width="auto" style:text-underline-color="font-color" fo:background-color="#eaedc9" loext:char-shading-value="0" style:font-size-asian="9pt" style:font-name-complex="Hebrew Paleo Siloam" style:font-size-complex="9pt" style:script-type="complex"/>
    </style:style>
    <style:style style:name="T989" style:family="text">
      <style:text-properties fo:color="#000000" loext:opacity="100%" style:text-position="super 58%" style:font-name="Cardo" fo:font-size="9pt" style:text-underline-style="solid" style:text-underline-width="auto" style:text-underline-color="font-color" fo:font-weight="bold" fo:background-color="#eaedc9" loext:char-shading-value="0" style:font-size-asian="9pt" style:font-weight-asian="bold" style:font-name-complex="Cardo1" style:font-size-complex="9pt" style:font-weight-complex="bold"/>
    </style:style>
    <style:style style:name="T990" style:family="text">
      <style:text-properties fo:color="#000000" loext:opacity="100%" style:font-name="Cardo" fo:font-size="9pt" style:text-underline-style="solid" style:text-underline-width="auto" style:text-underline-color="font-color" fo:font-weight="bold" style:font-size-asian="9pt" style:font-weight-asian="bold" style:font-name-complex="Cardo1" style:font-size-complex="9pt" style:font-weight-complex="bold"/>
    </style:style>
    <style:style style:name="T991" style:family="text">
      <style:text-properties fo:color="#000000" loext:opacity="100%" style:font-name="Cardo" fo:font-size="9pt" fo:font-weight="bold" fo:background-color="#eaedc9" loext:char-shading-value="0" style:font-name-asian="Calibri3" style:font-size-asian="9pt" style:font-weight-asian="bold" style:font-name-complex="Cardo1" style:font-size-complex="9pt" style:font-weight-complex="bold"/>
    </style:style>
    <style:style style:name="T992" style:family="text">
      <style:text-properties fo:color="#000000" loext:opacity="100%" style:font-name="Cardo" fo:background-color="#d5dce4" loext:char-shading-value="0" style:font-name-complex="Cardo1"/>
    </style:style>
    <style:style style:name="T993" style:family="text">
      <style:text-properties fo:color="#000000" loext:opacity="100%" style:font-name="Mongolian Baiti" fo:font-size="10pt" style:font-size-asian="10pt" style:font-name-complex="Hebrew Paleo Siloam" style:font-size-complex="10pt" style:script-type="complex"/>
    </style:style>
    <style:style style:name="T994" style:family="text">
      <style:text-properties style:font-name="Cardo" fo:font-size="10pt" fo:font-weight="bold" style:font-size-asian="10pt" style:font-weight-asian="bold" style:font-name-complex="Cardo1" style:font-size-complex="10pt" style:font-weight-complex="bold"/>
    </style:style>
    <style:style style:name="T995" style:family="text">
      <style:text-properties fo:color="#000000" loext:opacity="100%" style:font-name="Cardo" fo:font-size="8pt" fo:background-color="#fff2cc" loext:char-shading-value="0" style:font-size-asian="8pt" style:font-name-complex="Cardo1" style:font-size-complex="8pt"/>
    </style:style>
    <style:style style:name="T996" style:family="text">
      <style:text-properties style:font-name="Cardo" fo:font-weight="bold" style:letter-kerning="true" style:font-name-asian="Times New Roman1" style:font-weight-asian="bold" style:font-name-complex="Cardo1" style:language-complex="he" style:country-complex="IL" style:font-weight-complex="bold"/>
    </style:style>
    <style:style style:name="T997" style:family="text">
      <style:text-properties style:font-name="Cardo" fo:font-size="8pt" style:font-name-asian="Times New Roman1" style:font-size-asian="8pt" style:font-name-complex="Cardo1" style:font-size-complex="8pt"/>
    </style:style>
    <style:style style:name="T998" style:family="text">
      <style:text-properties style:font-name="Cardo" fo:font-size="8pt" style:letter-kerning="true" style:font-name-asian="Times New Roman1" style:font-size-asian="8pt" style:font-name-complex="Cardo1" style:font-size-complex="8pt" style:language-complex="he" style:country-complex="IL"/>
    </style:style>
    <style:style style:name="T999" style:family="text">
      <style:text-properties style:font-name="Cardo" style:letter-kerning="true" style:font-name-asian="Times New Roman1" style:font-name-complex="Cardo1" style:language-complex="he" style:country-complex="IL"/>
    </style:style>
    <style:style style:name="T1000" style:family="text">
      <style:text-properties fo:color="#000000" loext:opacity="100%" style:font-name="Cardo" style:letter-kerning="true" style:font-name-asian="Times New Roman1" style:font-name-complex="Cardo1" style:language-complex="he" style:country-complex="IL"/>
    </style:style>
    <style:style style:name="T1001" style:family="text">
      <style:text-properties fo:color="#000000" loext:opacity="100%" style:font-name="Cardo" fo:font-weight="bold" style:letter-kerning="true" style:font-name-asian="Times New Roman1" style:font-weight-asian="bold" style:font-name-complex="Cardo1" style:language-complex="he" style:country-complex="IL" style:font-weight-complex="bold"/>
    </style:style>
    <style:style style:name="T1002" style:family="text">
      <style:text-properties style:font-name="Times New Roman" fo:font-size="7pt" fo:font-style="italic" style:letter-kerning="true" style:font-name-asian="Times New Roman1" style:font-size-asian="7pt" style:font-style-asian="italic" style:font-name-complex="Times New Roman1" style:font-size-complex="7pt" style:language-complex="he" style:country-complex="IL" style:font-style-complex="italic"/>
    </style:style>
    <style:style style:name="T1003" style:family="text">
      <style:text-properties style:text-position="super 58%" style:font-name="Times New Roman" fo:font-size="10pt" fo:font-style="italic" fo:font-weight="bold" style:font-name-asian="Times New Roman1" style:font-size-asian="10pt" style:font-style-asian="italic" style:font-weight-asian="bold" style:font-name-complex="Times New Roman1" style:font-size-complex="10pt" style:font-style-complex="italic" style:font-weight-complex="bold"/>
    </style:style>
    <style:style style:name="T1004" style:family="text">
      <style:text-properties style:font-name="Cardo" fo:font-size="12pt" fo:font-weight="bold" style:font-size-asian="12pt" style:font-weight-asian="bold" style:font-name-complex="Cardo1" style:font-size-complex="12pt" style:font-weight-complex="bold"/>
    </style:style>
    <style:style style:name="T1005" style:family="text">
      <style:text-properties fo:font-variant="small-caps" style:font-name="Cardo" fo:font-size="8pt" style:font-name-asian="Times New Roman1" style:font-size-asian="8pt" style:font-name-complex="Cardo1" style:font-size-complex="8pt"/>
    </style:style>
    <style:style style:name="T1006" style:family="text">
      <style:text-properties style:font-name="Cardo" fo:font-size="9pt" style:font-name-asian="Times New Roman1" style:font-size-asian="9pt" style:font-name-complex="Cardo1" style:font-size-complex="9pt"/>
    </style:style>
    <style:style style:name="T1007" style:family="text">
      <style:text-properties style:font-name="Times New Roman" fo:font-size="8pt" style:font-name-asian="Times New Roman1" style:font-size-asian="8pt" style:font-name-complex="Times New Roman1" style:font-size-complex="8pt"/>
    </style:style>
    <style:style style:name="T1008" style:family="text">
      <style:text-properties fo:color="#000000" loext:opacity="100%" style:font-name="Cardo" fo:font-size="9pt" style:font-name-asian="Times New Roman1" style:font-size-asian="9pt" style:font-name-complex="Cardo1" style:font-size-complex="9pt"/>
    </style:style>
    <style:style style:name="T1009" style:family="text">
      <style:text-properties fo:color="#000000" loext:opacity="100%" style:font-name="Cardo" fo:font-size="9pt" style:font-size-asian="9pt" style:font-name-complex="Cardo1" style:font-size-complex="9pt" style:language-complex="he" style:country-complex="IL"/>
    </style:style>
    <style:style style:name="T1010" style:family="text">
      <style:text-properties fo:color="#000000" loext:opacity="100%" style:font-name="Ezra SIL" fo:font-size="9pt" style:rfc-language-tag="x-none" style:font-size-asian="9pt" style:font-name-complex="Ezra SIL1" style:font-size-complex="9pt" style:language-complex="he" style:country-complex="IL"/>
    </style:style>
    <style:style style:name="T1011" style:family="text">
      <style:text-properties fo:color="#333333" loext:opacity="100%" style:font-name="Ezra SIL" fo:background-color="#ffffff" loext:char-shading-value="0" style:font-name-complex="Ezra SIL1"/>
    </style:style>
    <style:style style:name="T1012" style:family="text">
      <style:text-properties style:font-name="Ezra SIL" fo:font-size="9pt" fo:background-color="#ffffff" loext:char-shading-value="0" style:font-size-asian="9pt" style:font-name-complex="Ezra SIL1" style:font-size-complex="9pt"/>
    </style:style>
    <style:style style:name="T1013" style:family="text">
      <style:text-properties fo:color="#333333" loext:opacity="100%" style:font-name="Ezra SIL" fo:font-size="9pt" style:font-name-asian="Times New Roman1" style:font-size-asian="9pt" style:font-name-complex="Ezra SIL1" style:font-size-complex="9pt"/>
    </style:style>
    <style:style style:name="T1014" style:family="text">
      <style:text-properties fo:color="#333333" loext:opacity="100%" style:font-name="Ezra SIL" fo:font-size="9pt" fo:background-color="#ffffff" loext:char-shading-value="0" style:font-size-asian="9pt" style:font-name-complex="Ezra SIL1" style:font-size-complex="9pt"/>
    </style:style>
    <style:style style:name="T1015" style:family="text">
      <style:text-properties fo:color="#000000" loext:opacity="100%" style:font-name="Ezra SIL" fo:font-size="9pt" style:rfc-language-tag="x-none" style:font-size-asian="9pt" style:font-name-complex="Ezra SIL1" style:font-size-complex="9pt" style:language-complex="he" style:country-complex="IL" style:script-type="complex"/>
    </style:style>
    <style:style style:name="T1016" style:family="text">
      <style:text-properties fo:font-size="12pt" fo:font-weight="bold" style:font-size-asian="12pt" style:font-weight-asian="bold" style:font-size-complex="12pt" style:font-weight-complex="bold"/>
    </style:style>
    <style:style style:name="T1017" style:family="text">
      <style:text-properties fo:font-variant="small-caps" style:font-name="Times New Roman" fo:font-size="7pt" fo:font-style="italic" style:letter-kerning="true" style:font-name-asian="Times New Roman1" style:font-size-asian="7pt" style:font-style-asian="italic" style:font-name-complex="Times New Roman1" style:font-size-complex="7pt" style:language-complex="he" style:country-complex="IL" style:font-style-complex="italic"/>
    </style:style>
    <style:style style:name="T1018" style:family="text">
      <style:text-properties fo:color="#000000" loext:opacity="100%" style:font-name="Cardo" fo:font-weight="bold" style:letter-kerning="true" style:font-weight-asian="bold" style:font-name-complex="Cardo1" style:language-complex="he" style:country-complex="IL" style:font-weight-complex="bold"/>
    </style:style>
    <style:style style:name="T1019" style:family="text">
      <style:text-properties fo:color="#000000" loext:opacity="100%" style:font-name="Cardo" style:rfc-language-tag="x-none" fo:font-style="italic" fo:font-weight="bold" style:font-style-asian="italic" style:font-weight-asian="bold" style:font-name-complex="Cardo1" style:font-style-complex="italic" style:font-weight-complex="bold"/>
    </style:style>
    <style:style style:name="T1020" style:family="text">
      <style:text-properties fo:color="#000000" loext:opacity="100%" fo:font-family="'Linux Libertine Display G'" style:font-family-generic="swiss" style:font-pitch="variable" fo:font-size="9pt" style:font-name-asian="Calibri3" style:font-size-asian="9pt" style:font-name-complex="Linux Libertine Display G1" style:font-size-complex="9pt"/>
    </style:style>
    <style:style style:name="T1021" style:family="text">
      <style:text-properties fo:color="#000000" loext:opacity="100%" fo:font-size="6pt" style:font-size-asian="6pt" style:font-name-complex="Calibri3" style:font-size-complex="6pt"/>
    </style:style>
    <style:style style:name="T1022" style:family="text">
      <style:text-properties fo:color="#000000" loext:opacity="100%" fo:font-size="6pt" style:rfc-language-tag="x-none" style:font-size-asian="6pt" style:font-name-complex="Calibri3" style:font-size-complex="6pt"/>
    </style:style>
    <style:style style:name="T1023" style:family="text">
      <style:text-properties fo:color="#000000" loext:opacity="100%" style:font-name="Times New Roman" fo:background-color="#fff2cc" loext:char-shading-value="0" style:font-name-asian="Calibri3" style:font-name-complex="Times New Roman1"/>
    </style:style>
    <style:style style:name="T1024" style:family="text">
      <style:text-properties fo:color="#000000" loext:opacity="100%" style:font-name="Cardo" fo:font-size="8pt" fo:background-color="#d5dce4" loext:char-shading-value="0" style:font-size-asian="8pt" style:font-name-complex="Cardo1" style:font-size-complex="8pt"/>
    </style:style>
    <style:style style:name="T1025" style:family="text">
      <style:text-properties fo:color="#000000" loext:opacity="100%" style:font-name="Cardo" fo:font-size="8pt" style:text-underline-style="solid" style:text-underline-width="auto" style:text-underline-color="font-color" style:font-size-asian="8pt" style:font-name-complex="Cardo1" style:font-size-complex="8pt"/>
    </style:style>
    <style:style style:name="T1026" style:family="text">
      <style:text-properties style:font-name="Calibri2" fo:font-size="3pt" style:letter-kerning="false" style:font-name-asian="Calibri3" style:font-size-asian="3pt" style:font-name-complex="Arial" style:font-size-complex="3pt" style:language-complex="ar" style:country-complex="SA"/>
    </style:style>
    <style:style style:name="T1027" style:family="text">
      <style:text-properties fo:color="#000000" loext:opacity="100%" style:text-position="super 58%" style:font-name="Cardo" fo:font-weight="bold" style:font-weight-asian="bold" style:font-name-complex="Cardo1" style:font-weight-complex="bold"/>
    </style:style>
    <style:style style:name="T1028" style:family="text">
      <style:text-properties fo:color="#000000" loext:opacity="100%" style:font-name="Cardo" fo:font-size="9pt" fo:background-color="#eaedc9" loext:char-shading-value="0" style:font-size-asian="9pt" style:font-name-complex="Cardo1" style:font-size-complex="9pt"/>
    </style:style>
    <style:style style:name="T1029" style:family="text">
      <style:text-properties fo:color="#000000" loext:opacity="100%" style:font-name="Cardo" fo:font-size="6pt" style:text-underline-style="solid" style:text-underline-width="auto" style:text-underline-color="font-color" fo:background-color="#eaedc9" loext:char-shading-value="0" style:font-size-asian="6pt" style:font-name-complex="Cardo1" style:font-size-complex="6pt"/>
    </style:style>
    <style:style style:name="T1030" style:family="text">
      <style:text-properties fo:color="#000000" loext:opacity="100%" style:font-name="Cardo" fo:font-size="9pt" fo:font-weight="bold" fo:background-color="#eaedc9" loext:char-shading-value="0" style:font-size-asian="9pt" style:font-weight-asian="bold" style:font-name-complex="Cardo1" style:font-size-complex="9pt" style:font-weight-complex="bold"/>
    </style:style>
    <style:style style:name="T1031" style:family="text">
      <style:text-properties fo:color="#000000" loext:opacity="100%" style:font-name="Cardo" fo:letter-spacing="0.0055in" fo:font-weight="bold" fo:background-color="#d5dce4" loext:char-shading-value="0" style:font-weight-asian="bold" style:font-name-complex="Cardo1" style:font-weight-complex="bold"/>
    </style:style>
    <style:style style:name="T1032" style:family="text">
      <style:text-properties fo:color="#000000" loext:opacity="100%" style:font-name="Cardo" fo:font-size="10pt" style:text-underline-style="solid" style:text-underline-width="auto" style:text-underline-color="font-color" style:font-size-asian="10pt" style:font-name-complex="Cardo1" style:font-size-complex="10pt"/>
    </style:style>
    <style:style style:name="T1033" style:family="text">
      <style:text-properties fo:color="#000000" loext:opacity="100%" style:font-name="Cardo" fo:font-weight="bold" style:letter-kerning="false" fo:background-color="#d5dce4" loext:char-shading-value="0" style:font-name-asian="Calibri3" style:font-weight-asian="bold" style:font-name-complex="Cardo1" style:language-complex="ar" style:country-complex="SA" style:font-weight-complex="bold"/>
    </style:style>
    <style:style style:name="T1034" style:family="text">
      <style:text-properties fo:color="#000000" loext:opacity="100%" style:font-name="Mongolian Baiti" style:letter-kerning="false" fo:background-color="#d5dce4" loext:char-shading-value="0" style:font-name-asian="Calibri3" style:font-name-complex="Hebrew Paleo Siloam" style:script-type="complex"/>
    </style:style>
    <style:style style:name="T1035" style:family="text">
      <style:text-properties fo:color="#000000" loext:opacity="100%" style:font-name="Cardo" fo:language="en" fo:country="US" fo:font-weight="bold" style:letter-kerning="false" fo:background-color="#d5dce4" loext:char-shading-value="0" style:font-name-asian="Calibri3" style:font-weight-asian="bold" style:font-name-complex="Cardo1" style:font-weight-complex="bold"/>
    </style:style>
    <style:style style:name="T1036" style:family="text">
      <style:text-properties fo:color="#000000" loext:opacity="100%" style:font-name="Cardo" fo:font-size="8pt" fo:letter-spacing="0.0055in" style:letter-kerning="false" style:font-name-asian="Calibri3" style:font-size-asian="8pt" style:font-name-complex="Cardo1" style:font-size-complex="8pt"/>
    </style:style>
    <style:style style:name="T1037" style:family="text">
      <style:text-properties fo:color="#000000" loext:opacity="100%" style:font-name="Cardo" fo:letter-spacing="0.0055in" fo:font-weight="bold" style:letter-kerning="false" fo:background-color="#d5dce4" loext:char-shading-value="0" style:font-name-asian="Calibri3" style:font-weight-asian="bold" style:font-name-complex="Cardo1" style:font-weight-complex="bold"/>
    </style:style>
    <style:style style:name="T1038" style:family="text">
      <style:text-properties fo:color="#000000" loext:opacity="100%" style:font-name="Cardo" fo:font-size="12pt" fo:letter-spacing="0.0055in" fo:font-weight="bold" style:letter-kerning="false" style:font-name-asian="Calibri3" style:font-size-asian="12pt" style:font-weight-asian="bold" style:font-name-complex="Cardo1" style:font-size-complex="12pt" style:font-weight-complex="bold"/>
    </style:style>
    <style:style style:name="T1039" style:family="text">
      <style:text-properties fo:color="#000000" loext:opacity="100%" style:font-name="Cardo" style:text-underline-style="solid" style:text-underline-width="auto" style:text-underline-color="font-color" style:letter-kerning="false" fo:background-color="#fff2cc" loext:char-shading-value="0" style:font-name-asian="Calibri3" style:font-name-complex="Cardo1" style:language-complex="ar" style:country-complex="SA"/>
    </style:style>
    <style:style style:name="T1040" style:family="text">
      <style:text-properties fo:color="#000000" loext:opacity="100%" style:font-name="Cardo" style:letter-kerning="false" fo:background-color="#fff2cc" loext:char-shading-value="0" style:font-name-asian="Calibri3" style:font-name-complex="Cardo1" style:language-complex="ar" style:country-complex="SA"/>
    </style:style>
    <style:style style:name="T1041" style:family="text">
      <style:text-properties fo:color="#000000" loext:opacity="100%" style:font-name="Cardo" fo:font-size="9pt" style:letter-kerning="false" fo:background-color="#fff2cc" loext:char-shading-value="0" style:font-name-asian="Calibri3" style:font-size-asian="9pt" style:font-name-complex="Cardo1" style:font-size-complex="9pt" style:language-complex="ar" style:country-complex="SA"/>
    </style:style>
    <style:style style:name="T1042" style:family="text">
      <style:text-properties fo:color="#000000" loext:opacity="100%" style:text-position="super 58%" style:font-name="Cardo" fo:font-size="9pt" style:letter-kerning="false" fo:background-color="#fff2cc" loext:char-shading-value="0" style:font-name-asian="Calibri3" style:font-size-asian="9pt" style:font-name-complex="Cardo1" style:font-size-complex="9pt" style:language-complex="ar" style:country-complex="SA"/>
    </style:style>
    <style:style style:name="T1043" style:family="text">
      <style:text-properties fo:color="#000000" loext:opacity="100%" style:font-name="Cardo" style:text-underline-style="solid" style:text-underline-width="auto" style:text-underline-color="font-color" fo:font-weight="bold" style:letter-kerning="false" style:font-name-asian="Calibri3" style:font-weight-asian="bold" style:font-name-complex="Cardo1" style:language-complex="ar" style:country-complex="SA" style:font-weight-complex="bold"/>
    </style:style>
    <style:style style:name="T1044" style:family="text">
      <style:text-properties fo:color="#000000" loext:opacity="100%" style:font-name="Mongolian Baiti" style:text-underline-style="solid" style:text-underline-width="auto" style:text-underline-color="font-color" style:letter-kerning="false" style:font-name-asian="Calibri3" style:font-name-complex="Hebrew Paleo Siloam" style:script-type="complex"/>
    </style:style>
    <style:style style:name="T1045" style:family="text">
      <style:text-properties fo:color="#000000" loext:opacity="100%" style:font-name="Cardo" fo:language="en" fo:country="US" style:text-underline-style="solid" style:text-underline-width="auto" style:text-underline-color="font-color" fo:font-weight="bold" style:letter-kerning="false" style:font-name-asian="Calibri3" style:font-weight-asian="bold" style:font-name-complex="Cardo1" style:font-weight-complex="bold"/>
    </style:style>
    <style:style style:name="T1046" style:family="text">
      <style:text-properties fo:color="#000000" loext:opacity="100%" style:font-name="Cardo" fo:letter-spacing="0.0055in" style:text-underline-style="solid" style:text-underline-width="auto" style:text-underline-color="font-color" fo:font-weight="bold" style:letter-kerning="false" style:font-name-asian="Calibri3" style:font-weight-asian="bold" style:font-name-complex="Cardo1" style:font-weight-complex="bold"/>
    </style:style>
    <style:style style:name="T1047" style:family="text">
      <style:text-properties fo:color="#000000" loext:opacity="100%" style:font-name="Cardo" fo:language="en" fo:country="US" fo:font-weight="bold" style:letter-kerning="false" style:font-name-asian="Calibri3" style:font-weight-asian="bold" style:font-name-complex="Cardo1" style:font-weight-complex="bold"/>
    </style:style>
    <style:style style:name="T1048" style:family="text">
      <style:text-properties fo:color="#000000" loext:opacity="100%" fo:font-family="Arial" style:font-family-generic="swiss" style:font-pitch="variable" fo:font-size="8pt" fo:background-color="#fff2cc" loext:char-shading-value="0" style:font-size-asian="8pt" style:font-size-complex="8pt"/>
    </style:style>
    <style:style style:name="T1049" style:family="text">
      <style:text-properties fo:color="#000000" loext:opacity="100%" fo:font-family="Arial" style:font-family-generic="swiss" style:font-pitch="variable" fo:font-size="8pt" style:font-name-asian="Calibri3" style:font-size-asian="8pt" style:font-name-complex="Arial" style:font-size-complex="8pt"/>
    </style:style>
    <style:style style:name="T1050" style:family="text">
      <style:text-properties fo:color="#000000" loext:opacity="100%" style:font-name="Mongolian Baiti" fo:font-size="12pt" style:font-size-asian="12pt" style:font-name-complex="Hebrew Paleo Siloam" style:font-size-complex="12pt" style:language-complex="he" style:country-complex="IL" style:script-type="complex"/>
    </style:style>
    <style:style style:name="T1051" style:family="text">
      <style:text-properties fo:color="#000000" loext:opacity="100%" style:font-name="Mongolian Baiti" style:font-name-complex="Hebrew Paleo Siloam" style:language-complex="he" style:country-complex="IL" style:script-type="complex"/>
    </style:style>
    <style:style style:name="T1052" style:family="text">
      <style:text-properties fo:color="#000000" loext:opacity="100%" style:font-name="Mongolian Baiti" fo:background-color="#d5dce4" loext:char-shading-value="0" style:font-name-complex="Hebrew Paleo Siloam" style:language-complex="he" style:country-complex="IL" style:script-type="complex"/>
    </style:style>
    <style:style style:name="T1053" style:family="text">
      <style:text-properties fo:color="#000000" loext:opacity="100%" style:font-name="Cardo" fo:font-weight="bold" fo:background-color="#d5dce4" loext:char-shading-value="0" style:font-weight-asian="bold" style:font-name-complex="Cardo1" style:language-complex="he" style:country-complex="IL" style:font-weight-complex="bold"/>
    </style:style>
    <style:style style:name="T1054" style:family="text">
      <style:text-properties fo:color="#000000" loext:opacity="100%" style:font-name="Cardo" fo:font-size="12pt" fo:letter-spacing="0.0055in" style:font-size-asian="12pt" style:font-name-complex="Cardo1" style:font-size-complex="12pt" style:language-complex="he" style:country-complex="IL"/>
    </style:style>
    <style:style style:name="T1055" style:family="text">
      <style:text-properties fo:color="#000000" loext:opacity="100%" style:font-name="Cardo" fo:font-size="8pt" fo:letter-spacing="0.0055in" style:font-size-asian="8pt" style:font-name-complex="Cardo1" style:font-size-complex="8pt" style:language-complex="he" style:country-complex="IL"/>
    </style:style>
    <style:style style:name="T1056" style:family="text">
      <style:text-properties fo:color="#000000" loext:opacity="100%" style:font-name="Cardo" fo:font-size="8pt" style:letter-kerning="false" fo:background-color="#fff2cc" loext:char-shading-value="0" style:font-name-asian="Calibri3" style:font-size-asian="8pt" style:font-name-complex="Cardo1" style:font-size-complex="8pt" style:language-complex="ar" style:country-complex="SA"/>
    </style:style>
    <style:style style:name="T1057" style:family="text">
      <style:text-properties fo:color="#000000" loext:opacity="100%" style:font-name="Cardo" fo:font-size="8pt" style:text-underline-style="solid" style:text-underline-width="auto" style:text-underline-color="font-color" style:letter-kerning="false" fo:background-color="#fff2cc" loext:char-shading-value="0" style:font-name-asian="Calibri3" style:font-size-asian="8pt" style:font-name-complex="Cardo1" style:font-size-complex="8pt" style:language-complex="ar" style:country-complex="SA"/>
    </style:style>
    <style:style style:name="T1058" style:family="text">
      <style:text-properties fo:color="#000000" loext:opacity="100%" style:font-name="Cardo" fo:font-size="12pt" style:text-underline-style="solid" style:text-underline-width="auto" style:text-underline-color="font-color" style:letter-kerning="false" style:font-name-asian="Calibri3" style:font-size-asian="12pt" style:font-name-complex="Cardo1" style:font-size-complex="12pt" style:language-complex="ar" style:country-complex="SA"/>
    </style:style>
    <style:style style:name="T1059" style:family="text">
      <style:text-properties fo:color="#000000" loext:opacity="100%" style:font-name="Cardo" fo:font-size="12pt" style:text-underline-style="solid" style:text-underline-width="auto" style:text-underline-color="font-color" fo:font-weight="bold" style:letter-kerning="false" fo:background-color="#eaedc9" loext:char-shading-value="0" style:font-name-asian="Calibri3" style:font-size-asian="12pt" style:font-weight-asian="bold" style:font-name-complex="Cardo1" style:font-size-complex="12pt" style:language-complex="ar" style:country-complex="SA" style:font-weight-complex="bold"/>
    </style:style>
    <style:style style:name="T1060" style:family="text">
      <style:text-properties fo:color="#000000" loext:opacity="100%" style:font-name="Cardo" fo:font-size="12pt" fo:font-weight="bold" style:letter-kerning="false" fo:background-color="#eaedc9" loext:char-shading-value="0" style:font-name-asian="Calibri3" style:font-size-asian="12pt" style:font-weight-asian="bold" style:font-name-complex="Cardo1" style:font-size-complex="12pt" style:language-complex="ar" style:country-complex="SA" style:font-weight-complex="bold"/>
    </style:style>
    <style:style style:name="T1061" style:family="text">
      <style:text-properties fo:color="#000000" loext:opacity="100%" style:font-name="Cardo" fo:font-size="10pt" style:letter-kerning="false" fo:background-color="#eaedc9" loext:char-shading-value="0" style:font-name-asian="Calibri3" style:font-size-asian="10pt" style:font-name-complex="Cardo1" style:font-size-complex="10pt" style:language-complex="ar" style:country-complex="SA"/>
    </style:style>
    <style:style style:name="T1062" style:family="text">
      <style:text-properties fo:color="#000000" loext:opacity="100%" style:font-name="Cardo" style:letter-kerning="false" fo:background-color="#f2f2f2" loext:char-shading-value="0" style:font-name-asian="Calibri3" style:font-name-complex="Cardo1" style:language-complex="ar" style:country-complex="SA"/>
    </style:style>
    <style:style style:name="T1063" style:family="text">
      <style:text-properties fo:color="#000000" loext:opacity="100%" style:font-name="Cardo" fo:font-size="10pt" fo:font-weight="bold" fo:background-color="#d5dce4" loext:char-shading-value="0" style:font-size-asian="10pt" style:font-weight-asian="bold" style:font-name-complex="Cardo1" style:font-size-complex="10pt" style:font-weight-complex="bold"/>
    </style:style>
    <style:style style:name="T1064" style:family="text">
      <style:text-properties fo:color="#000000" loext:opacity="100%" style:font-name="Mongolian Baiti" fo:font-size="10pt" fo:background-color="#d5dce4" loext:char-shading-value="0" style:font-size-asian="10pt" style:font-name-complex="Hebrew Paleo Siloam" style:font-size-complex="10pt" style:script-type="complex"/>
    </style:style>
    <style:style style:name="T1065" style:family="text">
      <style:text-properties fo:color="#000000" loext:opacity="100%" style:font-name="Cardo" style:letter-kerning="false" fo:background-color="#d5dce4" loext:char-shading-value="0" style:font-name-asian="Calibri3" style:font-name-complex="Cardo1" style:language-complex="ar" style:country-complex="SA"/>
    </style:style>
    <style:style style:name="T1066" style:family="text">
      <style:text-properties fo:color="#000000" loext:opacity="100%" style:font-name="Mongolian Baiti" fo:font-size="10pt" style:font-size-asian="10pt" style:font-name-complex="Hebrew Paleo Siloam" style:font-size-complex="10pt" style:language-complex="he" style:country-complex="IL" style:script-type="complex"/>
    </style:style>
    <style:style style:name="T1067" style:family="text">
      <style:text-properties fo:color="#000000" loext:opacity="100%" style:font-name="Cardo" fo:font-size="10pt" fo:font-weight="bold" style:font-size-asian="10pt" style:font-weight-asian="bold" style:font-name-complex="Cardo1" style:font-size-complex="10pt" style:language-complex="he" style:country-complex="IL" style:font-weight-complex="bold"/>
    </style:style>
    <style:style style:name="T1068" style:family="text">
      <style:text-properties fo:color="#000000" loext:opacity="100%" style:font-name="Times New Roman" fo:font-size="9pt" style:font-name-asian="Calibri3" style:font-size-asian="9pt" style:font-name-complex="Times New Roman1" style:font-size-complex="9pt"/>
    </style:style>
    <style:style style:name="T1069" style:family="text">
      <style:text-properties fo:color="#000000" loext:opacity="100%" style:font-name="Times New Roman" fo:font-size="9pt" fo:background-color="#fff2cc" loext:char-shading-value="0" style:font-size-asian="9pt" style:font-name-complex="Times New Roman1" style:font-size-complex="9pt"/>
    </style:style>
    <style:style style:name="T1070" style:family="text">
      <style:text-properties fo:color="#000000" loext:opacity="100%" style:font-name="Cardo" fo:font-size="10.5pt" style:letter-kerning="false" style:font-name-asian="Calibri3" style:font-size-asian="10.5pt" style:font-name-complex="Cardo1" style:font-size-complex="10.5pt" style:language-complex="ar" style:country-complex="SA"/>
    </style:style>
    <style:style style:name="T1071" style:family="text">
      <style:text-properties fo:color="#000000" loext:opacity="100%" style:font-name="Times New Roman" fo:font-size="10pt" style:text-underline-style="solid" style:text-underline-width="auto" style:text-underline-color="font-color" fo:background-color="#fff2cc" loext:char-shading-value="0" style:font-size-asian="10pt" style:font-name-complex="Times New Roman1" style:font-size-complex="10pt"/>
    </style:style>
    <style:style style:name="T1072" style:family="text">
      <style:text-properties fo:color="#000000" loext:opacity="100%" style:font-name="Times New Roman" fo:font-size="10pt" fo:background-color="#fff2cc" loext:char-shading-value="0" style:font-size-asian="10pt" style:font-name-complex="Times New Roman1" style:font-size-complex="10pt"/>
    </style:style>
    <style:style style:name="T1073" style:family="text">
      <style:text-properties fo:color="#000000" loext:opacity="100%" style:font-name="Cardo" fo:font-size="7pt" style:text-underline-style="solid" style:text-underline-width="auto" style:text-underline-color="font-color" style:letter-kerning="false" style:font-name-asian="Calibri3" style:font-size-asian="7pt" style:font-name-complex="Cardo1" style:font-size-complex="7pt" style:language-complex="ar" style:country-complex="SA"/>
    </style:style>
    <style:style style:name="T1074" style:family="text">
      <style:text-properties fo:color="#000000" loext:opacity="100%" style:font-name="Cardo" style:text-underline-style="solid" style:text-underline-width="auto" style:text-underline-color="font-color" fo:font-weight="bold" style:letter-kerning="false" fo:background-color="#eaedc9" loext:char-shading-value="0" style:font-name-asian="Calibri3" style:font-weight-asian="bold" style:font-name-complex="Cardo1" style:language-complex="ar" style:country-complex="SA" style:font-weight-complex="bold"/>
    </style:style>
    <style:style style:name="T1075" style:family="text">
      <style:text-properties fo:color="#000000" loext:opacity="100%" style:font-name="Cardo" fo:font-weight="bold" style:letter-kerning="false" fo:background-color="#eaedc9" loext:char-shading-value="0" style:font-name-asian="Calibri3" style:font-weight-asian="bold" style:font-name-complex="Cardo1" style:language-complex="ar" style:country-complex="SA" style:font-weight-complex="bold"/>
    </style:style>
    <style:style style:name="T1076" style:family="text">
      <style:text-properties fo:color="#000000" loext:opacity="100%" style:font-name="Cardo" style:letter-kerning="false" fo:background-color="#eaedc9" loext:char-shading-value="0" style:font-name-asian="Calibri3" style:font-name-complex="Cardo1" style:language-complex="ar" style:country-complex="SA"/>
    </style:style>
    <style:style style:name="T1077" style:family="text">
      <style:text-properties fo:color="#000000" loext:opacity="100%" style:font-name="Cardo" fo:font-size="10pt" fo:font-weight="bold" fo:background-color="#ffffff" loext:char-shading-value="0" style:font-name-asian="Calibri3" style:font-size-asian="10pt" style:font-weight-asian="bold" style:font-name-complex="Cardo1" style:font-size-complex="10pt" style:font-weight-complex="bold"/>
    </style:style>
    <style:style style:name="T1078" style:family="text">
      <style:text-properties fo:color="#000000" loext:opacity="100%" style:font-name="Cardo" fo:font-size="10pt" fo:background-color="#ffffff" loext:char-shading-value="0" style:font-size-asian="10pt" style:font-name-complex="Cardo1" style:font-size-complex="10pt"/>
    </style:style>
    <style:style style:name="T1079" style:family="text">
      <style:text-properties fo:color="#000000" loext:opacity="100%" style:font-name="Cardo" fo:font-size="10pt" fo:font-weight="bold" fo:background-color="#ffffff" loext:char-shading-value="0" style:font-size-asian="10pt" style:font-weight-asian="bold" style:font-name-complex="Cardo1" style:font-size-complex="10pt" style:font-weight-complex="bold"/>
    </style:style>
    <style:style style:name="T1080" style:family="text">
      <style:text-properties fo:color="#000000" loext:opacity="100%" style:font-name="Cardo" fo:font-size="10pt" fo:background-color="#ffffff" loext:char-shading-value="0" style:font-name-asian="Calibri3" style:font-size-asian="10pt" style:font-name-complex="Cardo1" style:font-size-complex="10pt"/>
    </style:style>
    <style:style style:name="T1081" style:family="text">
      <style:text-properties fo:color="#000000" loext:opacity="100%" style:font-name="Cardo" fo:font-size="8pt" style:text-underline-style="solid" style:text-underline-width="auto" style:text-underline-color="font-color" style:letter-kerning="false" style:font-name-asian="Calibri3" style:font-size-asian="8pt" style:font-name-complex="Cardo1" style:font-size-complex="8pt" style:language-complex="ar" style:country-complex="SA"/>
    </style:style>
    <style:style style:name="T1082" style:family="text">
      <style:text-properties fo:color="#000000" loext:opacity="100%" style:font-name="Cardo" fo:font-size="9pt" style:text-underline-style="solid" style:text-underline-width="auto" style:text-underline-color="font-color" fo:font-weight="bold" style:letter-kerning="false" fo:background-color="#eaedc9" loext:char-shading-value="0" style:font-name-asian="Calibri3" style:font-size-asian="9pt" style:font-weight-asian="bold" style:font-name-complex="Cardo1" style:font-size-complex="9pt" style:language-complex="ar" style:country-complex="SA" style:font-weight-complex="bold"/>
    </style:style>
    <style:style style:name="T1083" style:family="text">
      <style:text-properties fo:color="#000000" loext:opacity="100%" style:font-name="Cardo" fo:font-size="9pt" fo:font-weight="bold" style:letter-kerning="false" fo:background-color="#eaedc9" loext:char-shading-value="0" style:font-name-asian="Calibri3" style:font-size-asian="9pt" style:font-weight-asian="bold" style:font-name-complex="Cardo1" style:font-size-complex="9pt" style:language-complex="ar" style:country-complex="SA" style:font-weight-complex="bold"/>
    </style:style>
    <style:style style:name="T1084" style:family="text">
      <style:text-properties fo:color="#000000" loext:opacity="100%" style:font-name="Cardo" fo:font-size="9pt" style:letter-kerning="false" fo:background-color="#eaedc9" loext:char-shading-value="0" style:font-name-asian="Calibri3" style:font-size-asian="9pt" style:font-name-complex="Cardo1" style:font-size-complex="9pt" style:language-complex="ar" style:country-complex="SA"/>
    </style:style>
    <style:style style:name="T1085" style:family="text">
      <style:text-properties fo:color="#000000" loext:opacity="100%" style:font-name="Cardo" fo:font-weight="bold" style:letter-kerning="false" fo:background-color="#d5dce4" loext:char-shading-value="0" style:font-name-asian="Calibri3" style:font-weight-asian="bold" style:font-name-complex="Cardo1" style:font-weight-complex="bold"/>
    </style:style>
    <style:style style:name="T1086" style:family="text">
      <style:text-properties fo:color="#000000" loext:opacity="100%" style:font-name="Cardo" fo:font-size="8pt" style:letter-kerning="false" fo:background-color="#ffffff" loext:char-shading-value="0" style:font-name-asian="Calibri3" style:font-size-asian="8pt" style:font-name-complex="Cardo1" style:font-size-complex="8pt" style:language-complex="ar" style:country-complex="SA"/>
    </style:style>
    <style:style style:name="T1087" style:family="text">
      <style:text-properties style:font-name="Times New Roman" fo:font-size="16pt" fo:font-style="italic" style:letter-kerning="false" style:font-name-asian="Calibri3" style:font-size-asian="16pt" style:font-style-asian="italic" style:font-name-complex="Times New Roman1" style:font-size-complex="16pt" style:language-complex="ar" style:country-complex="SA" style:font-style-complex="italic"/>
    </style:style>
    <style:style style:name="T1088" style:family="text">
      <style:text-properties fo:color="#000000" loext:opacity="100%" style:font-name="Times New Roman" fo:font-size="16pt" style:letter-kerning="false" style:font-name-asian="Calibri3" style:font-size-asian="16pt" style:font-name-complex="Times New Roman1" style:font-size-complex="16pt" style:language-complex="ar" style:country-complex="SA"/>
    </style:style>
    <style:style style:name="T1089" style:family="text">
      <style:text-properties fo:color="#000000" loext:opacity="100%" style:font-name="Times New Roman" fo:font-size="9pt" fo:font-style="italic" style:letter-kerning="false" fo:background-color="#dbe5f1" loext:char-shading-value="0" style:font-name-asian="Calibri3" style:font-size-asian="9pt" style:font-style-asian="italic" style:font-name-complex="Times New Roman1" style:font-size-complex="9pt" style:language-complex="ar" style:country-complex="SA" style:font-style-complex="italic"/>
    </style:style>
    <style:style style:name="T1090" style:family="text">
      <style:text-properties fo:color="#000000" loext:opacity="100%" style:font-name="Times New Roman" fo:font-size="9pt" fo:font-style="italic" style:letter-kerning="false" style:font-name-asian="Calibri3" style:font-size-asian="9pt" style:font-style-asian="italic" style:font-name-complex="Times New Roman1" style:font-size-complex="9pt" style:language-complex="ar" style:country-complex="SA" style:font-style-complex="italic"/>
    </style:style>
    <style:style style:name="T1091" style:family="text">
      <style:text-properties fo:color="#000000" loext:opacity="100%" style:font-name="Times New Roman" fo:font-size="9pt" fo:font-style="italic" style:letter-kerning="false" fo:background-color="#eaedc9" loext:char-shading-value="0" style:font-name-asian="Calibri3" style:font-size-asian="9pt" style:font-style-asian="italic" style:font-name-complex="Times New Roman1" style:font-size-complex="9pt" style:language-complex="ar" style:country-complex="SA" style:font-style-complex="italic"/>
    </style:style>
    <style:style style:name="T1092" style:family="text">
      <style:text-properties fo:color="#000000" loext:opacity="100%" style:text-position="18% 100%" style:font-name="Cardo" fo:font-weight="bold" style:letter-kerning="false" style:font-name-asian="Calibri3" style:font-weight-asian="bold" style:font-name-complex="Cardo1" style:font-weight-complex="bold"/>
    </style:style>
    <style:style style:name="T1093" style:family="text">
      <style:text-properties fo:color="#000000" loext:opacity="100%" style:font-name="Cardo" fo:font-size="9pt" fo:font-style="italic" style:letter-kerning="false" style:font-name-asian="Calibri3" style:font-size-asian="9pt" style:font-style-asian="italic" style:font-name-complex="Cardo1" style:font-size-complex="9pt" style:language-complex="ar" style:country-complex="SA" style:font-style-complex="italic"/>
    </style:style>
    <style:style style:name="T1094" style:family="text">
      <style:text-properties fo:color="#000000" loext:opacity="100%" style:font-name="Cardo" fo:font-size="9pt" style:rfc-language-tag="x-none" style:letter-kerning="false" style:font-name-asian="Calibri3" style:font-size-asian="9pt" style:font-name-complex="Cardo1"/>
    </style:style>
    <style:style style:name="T1095" style:family="text">
      <style:text-properties fo:color="#000000" loext:opacity="100%" style:font-name="Cardo" fo:font-size="9pt" style:letter-kerning="false" style:font-name-asian="Calibri3" style:font-size-asian="9pt" style:font-name-complex="Cardo1"/>
    </style:style>
    <style:style style:name="T1096" style:family="text">
      <style:text-properties fo:color="#000000" loext:opacity="100%" style:font-name="Cardo" fo:font-size="7pt" fo:font-style="italic" style:letter-kerning="false" style:font-name-asian="Calibri3" style:font-size-asian="7pt" style:font-style-asian="italic" style:font-name-complex="Cardo1" style:font-size-complex="7pt" style:language-complex="ar" style:country-complex="SA" style:font-style-complex="italic"/>
    </style:style>
    <style:style style:name="T1097" style:family="text">
      <style:text-properties fo:color="#000000" loext:opacity="100%" style:font-name="Cardo" fo:font-weight="bold" style:letter-kerning="true" style:font-name-asian="Calibri3" style:font-weight-asian="bold" style:font-name-complex="Cardo1" style:language-complex="he" style:country-complex="IL" style:font-weight-complex="bold"/>
    </style:style>
    <style:style style:name="T1098" style:family="text">
      <style:text-properties fo:color="#000000" loext:opacity="100%" style:font-name="Cardo" fo:font-size="10pt" style:text-underline-style="solid" style:text-underline-width="auto" style:text-underline-color="font-color" fo:background-color="#fff2cc" loext:char-shading-value="0" style:font-size-asian="10pt" style:font-name-complex="Cardo1" style:font-size-complex="10pt"/>
    </style:style>
    <style:style style:name="T1099" style:family="text">
      <style:text-properties fo:color="#000000" loext:opacity="100%" style:font-name="Cardo" fo:font-size="10pt" fo:background-color="#fff2cc" loext:char-shading-value="0" style:font-size-asian="10pt" style:font-name-complex="Cardo1" style:font-size-complex="10pt"/>
    </style:style>
    <style:style style:name="T1100" style:family="text">
      <style:text-properties fo:color="#000000" loext:opacity="100%" style:font-name="Cardo" fo:font-size="8pt" fo:background-color="#ffff00" loext:char-shading-value="0" style:font-size-asian="8pt" style:font-name-complex="Cardo1" style:font-size-complex="8pt"/>
    </style:style>
    <style:style style:name="T1101" style:family="text">
      <style:text-properties fo:color="#000000" loext:opacity="100%" style:font-name="Cardo" fo:letter-spacing="0.0055in" fo:font-weight="bold" style:font-weight-asian="bold" style:font-name-complex="Cardo1" style:language-complex="he" style:country-complex="IL" style:font-weight-complex="bold"/>
    </style:style>
    <style:style style:name="T1102" style:family="text">
      <style:text-properties fo:color="#000000" loext:opacity="100%" style:font-name="Cardo" style:letter-kerning="true" style:font-name-complex="Cardo1" style:language-complex="he" style:country-complex="IL"/>
    </style:style>
    <style:style style:name="T1103" style:family="text">
      <style:text-properties style:font-name="Calibri Light1" fo:font-size="7pt" fo:letter-spacing="-0.0098in" style:font-name-asian="Times New Roman1" style:font-size-asian="7pt" style:font-name-complex="Cardo1" style:font-size-complex="7pt"/>
    </style:style>
    <style:style style:name="T1104" style:family="text">
      <style:text-properties style:font-name="Calibri Light1" fo:font-size="7pt" fo:letter-spacing="-0.0098in" style:letter-kerning="true" style:font-name-asian="Times New Roman1" style:font-size-asian="7pt" style:font-name-complex="Cardo1" style:font-size-complex="7pt" style:language-complex="he" style:country-complex="IL"/>
    </style:style>
    <style:style style:name="T1105" style:family="text">
      <style:text-properties fo:color="#000000" loext:opacity="100%" style:font-name="Cardo" fo:letter-spacing="0.0055in" fo:font-weight="bold" fo:background-color="#d5dce4" loext:char-shading-value="0" style:font-weight-asian="bold" style:font-name-complex="Cardo1" style:language-complex="he" style:country-complex="IL" style:font-weight-complex="bold"/>
    </style:style>
    <style:style style:name="T1106" style:family="text">
      <style:text-properties fo:color="#000000" loext:opacity="100%" style:font-name="Cardo" fo:font-size="8pt" fo:font-weight="bold" fo:background-color="#d5dce4" loext:char-shading-value="0" style:font-size-asian="8pt" style:font-weight-asian="bold" style:font-name-complex="Cardo1" style:font-size-complex="8pt" style:font-weight-complex="bold"/>
    </style:style>
    <style:style style:name="T1107" style:family="text">
      <style:text-properties fo:color="#000000" loext:opacity="100%" style:font-name="Cardo" fo:font-size="9pt" fo:font-weight="bold" fo:background-color="#fff2cc" loext:char-shading-value="0" style:font-size-asian="9pt" style:font-weight-asian="bold" style:font-name-complex="Cardo1" style:font-size-complex="9pt" style:font-weight-complex="bold"/>
    </style:style>
    <style:style style:name="T1108" style:family="text">
      <style:text-properties fo:color="#000000" loext:opacity="100%" style:font-name="Cardo" fo:font-size="9pt" style:text-underline-style="solid" style:text-underline-width="auto" style:text-underline-color="font-color" fo:font-weight="bold" fo:background-color="#fff2cc" loext:char-shading-value="0" style:font-size-asian="9pt" style:font-weight-asian="bold" style:font-name-complex="Cardo1" style:font-size-complex="9pt" style:font-weight-complex="bold"/>
    </style:style>
    <style:style style:name="T1109" style:family="text">
      <style:text-properties fo:color="#000000" loext:opacity="100%" style:font-name="Cardo" fo:font-size="9pt" fo:font-weight="bold" style:letter-kerning="false" fo:background-color="#d5dce4" loext:char-shading-value="0" style:font-name-asian="Calibri3" style:font-size-asian="9pt" style:font-weight-asian="bold" style:font-name-complex="Cardo1" style:font-size-complex="9pt" style:language-complex="ar" style:country-complex="SA" style:font-weight-complex="bold"/>
    </style:style>
    <style:style style:name="T1110" style:family="text">
      <style:text-properties fo:color="#000000" loext:opacity="100%" style:font-name="Times New Roman" fo:font-size="8pt" style:text-underline-style="solid" style:text-underline-width="auto" style:text-underline-color="font-color" fo:font-weight="bold" fo:background-color="#fff2cc" loext:char-shading-value="0" style:font-size-asian="8pt" style:font-weight-asian="bold" style:font-name-complex="Times New Roman1" style:font-size-complex="8pt" style:font-weight-complex="bold"/>
    </style:style>
    <style:style style:name="T1111" style:family="text">
      <style:text-properties fo:color="#000000" loext:opacity="100%" style:font-name="Times New Roman" fo:font-size="8pt" fo:background-color="#d9e2f3" loext:char-shading-value="0" style:font-size-asian="8pt" style:font-name-complex="Times New Roman1" style:font-size-complex="8pt"/>
    </style:style>
    <style:style style:name="T1112" style:family="text">
      <style:text-properties fo:color="#000000" loext:opacity="100%" style:font-name="Cardo" fo:font-size="10pt" style:font-size-asian="10pt" style:font-name-complex="Cardo1" style:font-size-complex="10pt" style:language-complex="he" style:country-complex="IL"/>
    </style:style>
    <style:style style:name="T1113" style:family="text">
      <style:text-properties fo:color="#000000" loext:opacity="100%" style:font-name="Cardo" fo:font-size="10pt" style:font-size-asian="10pt" style:font-name-complex="Cardo1" style:font-size-complex="10pt">
        <loext:char-complex-color loext:theme-type="dark1" loext:color-type="theme"/>
      </style:text-properties>
    </style:style>
    <style:style style:name="T1114" style:family="text">
      <style:text-properties fo:color="#000000" loext:opacity="100%" fo:font-family="Cardo" fo:font-size="10pt" officeooo:rsid="001ef45e" style:font-size-asian="10pt" style:font-name-complex="Cardo1" style:font-size-complex="10pt"/>
    </style:style>
    <style:style style:name="T1115" style:family="text">
      <style:text-properties fo:color="#000000" loext:opacity="100%" style:font-name="Cardo" fo:font-size="10pt" fo:font-style="italic" style:font-size-asian="10pt" style:font-style-asian="italic" style:font-name-complex="Cardo1" style:font-size-complex="10pt" style:font-style-complex="italic"/>
    </style:style>
    <style:style style:name="T1116" style:family="text">
      <style:text-properties fo:color="#000000" loext:opacity="100%" style:font-name="Cardo" fo:font-size="9pt" style:text-underline-style="solid" style:text-underline-width="auto" style:text-underline-color="font-color" fo:background-color="#fff2cc" loext:char-shading-value="0" style:font-size-asian="9pt" style:font-name-complex="Cardo1" style:font-size-complex="9pt"/>
    </style:style>
    <style:style style:name="T1117" style:family="text">
      <style:text-properties fo:color="#000000" loext:opacity="100%" style:font-name="Cardo" fo:font-size="9pt" fo:background-color="#fff2cc" loext:char-shading-value="0" style:font-size-asian="9pt" style:font-name-complex="Cardo1" style:font-size-complex="9pt"/>
    </style:style>
    <style:style style:name="T1118" style:family="text">
      <style:text-properties fo:color="#000000" loext:opacity="100%" style:font-name="Cardo" fo:font-size="7pt" fo:font-weight="bold" style:font-size-asian="7pt" style:font-weight-asian="bold" style:font-name-complex="Cardo1" style:font-size-complex="7pt" style:font-weight-complex="bold"/>
    </style:style>
    <style:style style:name="T1119" style:family="text">
      <style:text-properties fo:color="#000000" loext:opacity="100%" style:font-name="Cardo" fo:font-size="10pt" style:letter-kerning="false" fo:background-color="#d5dce4" loext:char-shading-value="0" style:font-name-asian="Calibri3" style:font-size-asian="10pt" style:font-name-complex="Cardo1" style:font-size-complex="10pt" style:language-complex="ar" style:country-complex="SA"/>
    </style:style>
    <style:style style:name="T1120" style:family="text">
      <style:text-properties fo:color="#000000" loext:opacity="100%" style:font-name="Cardo" style:text-underline-style="solid" style:text-underline-width="auto" style:text-underline-color="font-color" style:letter-kerning="false" fo:background-color="#eaedc9" loext:char-shading-value="0" style:font-name-asian="Calibri3" style:font-name-complex="Cardo1" style:language-complex="ar" style:country-complex="SA"/>
    </style:style>
    <style:style style:name="T1121" style:family="text">
      <style:text-properties fo:color="#000000" loext:opacity="100%" fo:font-family="'Mongolian Baiti'" style:font-family-generic="swiss" style:font-pitch="variable" fo:font-size="14pt" fo:font-weight="bold" fo:background-color="#b2a1c7" loext:char-shading-value="0" style:font-name-asian="Calibri3" style:font-size-asian="14pt" style:font-weight-asian="bold" style:font-name-complex="Mongolian Baiti1" style:font-size-complex="14pt" style:font-weight-complex="bold"/>
    </style:style>
    <style:style style:name="T1122" style:family="text">
      <style:text-properties fo:color="#000000" loext:opacity="100%" style:font-name="Copperplate Gothic Bold" fo:font-size="16pt" fo:font-weight="bold" style:font-size-asian="16pt" style:font-weight-asian="bold" style:font-name-complex="Times New Roman1" style:font-size-complex="16pt" style:font-weight-complex="bold"/>
    </style:style>
    <style:style style:name="T1123" style:family="text">
      <style:text-properties fo:color="#000000" loext:opacity="100%" style:font-name="Times New Roman" fo:font-size="14pt" fo:background-color="#dac2ec" loext:char-shading-value="0" style:font-size-asian="14pt" style:font-name-complex="Times New Roman1" style:font-size-complex="14pt"/>
    </style:style>
    <style:style style:name="T1124" style:family="text">
      <style:text-properties fo:color="#000000" loext:opacity="100%" style:font-name="Times New Roman" fo:font-style="italic" fo:font-weight="bold" style:font-name-asian="Calibri3" style:font-style-asian="italic" style:font-weight-asian="bold" style:font-name-complex="Times New Roman1" style:font-style-complex="italic" style:font-weight-complex="bold"/>
    </style:style>
    <style:style style:name="T1125" style:family="text">
      <style:text-properties fo:color="#000000" loext:opacity="100%" fo:font-family="Cambria" style:font-family-generic="roman" style:font-pitch="variable" fo:font-size="12pt" fo:font-weight="bold" style:font-size-asian="12pt" style:font-weight-asian="bold" style:font-name-complex="Mongolian Baiti1" style:font-size-complex="12pt" style:font-weight-complex="bold"/>
    </style:style>
    <style:style style:name="T1126" style:family="text">
      <style:text-properties fo:color="#000000" loext:opacity="100%" style:font-name="Times New Roman" fo:font-size="10pt" fo:font-style="italic" fo:font-weight="bold" style:font-size-asian="10pt" style:font-style-asian="italic" style:font-weight-asian="bold" style:font-name-complex="Times New Roman1" style:font-size-complex="10pt" style:font-style-complex="italic" style:font-weight-complex="bold"/>
    </style:style>
    <style:style style:name="T1127" style:family="text">
      <style:text-properties fo:color="#000000" loext:opacity="100%" style:font-name="Cardo" fo:background-color="#d5dce4" loext:char-shading-value="0" style:font-name-asian="Calibri3" style:font-name-complex="Cardo1">
        <loext:char-complex-color loext:theme-type="dark1" loext:color-type="theme"/>
      </style:text-properties>
    </style:style>
    <style:style style:name="T1128" style:family="text">
      <style:text-properties fo:color="#000000" loext:opacity="100%" style:font-name="Cardo" fo:font-size="10pt" fo:font-weight="bold" style:letter-kerning="false" fo:background-color="#d5dce4" loext:char-shading-value="0" style:font-name-asian="Calibri3" style:font-size-asian="10pt" style:font-weight-asian="bold" style:font-name-complex="Cardo1" style:font-size-complex="10pt" style:language-complex="ar" style:country-complex="SA" style:font-weight-complex="bold"/>
    </style:style>
    <style:style style:name="T1129" style:family="text">
      <style:text-properties fo:color="#000000" loext:opacity="100%" style:font-name="Cardo" fo:font-size="10pt" style:text-underline-style="solid" style:text-underline-width="auto" style:text-underline-color="font-color" style:letter-kerning="false" style:font-name-asian="Calibri3" style:font-size-asian="10pt" style:font-name-complex="Cardo1" style:font-size-complex="10pt" style:language-complex="ar" style:country-complex="SA"/>
    </style:style>
    <style:style style:name="T1130" style:family="text">
      <style:text-properties fo:color="#000000" loext:opacity="100%" style:font-name="Times New Roman" fo:font-size="9pt" fo:font-style="italic" style:font-size-asian="9pt" style:font-style-asian="italic" style:font-name-complex="Times New Roman1" style:font-size-complex="9pt" style:font-style-complex="italic"/>
    </style:style>
    <style:style style:name="T1131" style:family="text">
      <style:text-properties fo:color="#000000" loext:opacity="100%" style:font-name="Times New Roman" fo:font-size="3pt" fo:font-weight="bold" style:font-name-asian="Calibri3" style:font-size-asian="3pt" style:font-weight-asian="bold" style:font-name-complex="Times New Roman1" style:font-size-complex="3pt" style:font-weight-complex="bold"/>
    </style:style>
    <style:style style:name="T1132" style:family="text">
      <style:text-properties fo:color="#000000" loext:opacity="100%" style:font-name="Cardo" fo:font-size="8pt" fo:font-weight="bold" style:letter-kerning="false" fo:background-color="#fff2cc" loext:char-shading-value="0" style:font-name-asian="Calibri3" style:font-size-asian="8pt" style:font-weight-asian="bold" style:font-name-complex="Cardo1" style:font-size-complex="8pt" style:language-complex="ar" style:country-complex="SA" style:font-weight-complex="bold"/>
    </style:style>
    <style:style style:name="T1133" style:family="text">
      <style:text-properties fo:color="#000000" loext:opacity="100%" style:font-name="Cardo" fo:font-size="8pt" fo:font-weight="bold" style:letter-kerning="false" fo:background-color="#d5dce4" loext:char-shading-value="0" style:font-name-asian="Calibri3" style:font-size-asian="8pt" style:font-weight-asian="bold" style:font-name-complex="Cardo1" style:font-size-complex="8pt" style:language-complex="ar" style:country-complex="SA" style:font-weight-complex="bold"/>
    </style:style>
    <style:style style:name="T1134" style:family="text">
      <style:text-properties fo:color="#000000" loext:opacity="100%" style:font-name="Mongolian Baiti" fo:font-size="10pt" fo:font-weight="bold" style:letter-kerning="false" style:font-name-asian="Calibri3" style:font-size-asian="10pt" style:font-weight-asian="bold" style:font-name-complex="Mongolian Baiti1" style:font-size-complex="10pt" style:language-complex="ar" style:country-complex="SA" style:font-weight-complex="bold"/>
    </style:style>
    <style:style style:name="T1135" style:family="text">
      <style:text-properties fo:color="#000000" loext:opacity="100%" style:font-name="Times New Roman" fo:font-size="8pt" fo:font-style="italic" style:font-size-asian="8pt" style:font-style-asian="italic" style:font-name-complex="Times New Roman1" style:font-size-complex="8pt" style:font-style-complex="italic"/>
    </style:style>
    <style:style style:name="T1136" style:family="text">
      <style:text-properties fo:color="#000000" loext:opacity="100%" style:font-name="Times New Roman" fo:background-color="#fff2cc" loext:char-shading-value="0" style:font-name-complex="Times New Roman1"/>
    </style:style>
    <style:style style:name="T1137" style:family="text">
      <style:text-properties fo:color="#000000" loext:opacity="100%" style:font-name="Times New Roman" fo:font-size="12pt" style:text-underline-style="solid" style:text-underline-width="auto" style:text-underline-color="font-color" fo:background-color="#fff2cc" loext:char-shading-value="0" style:font-size-asian="12pt" style:font-name-complex="Times New Roman1" style:font-size-complex="12pt"/>
    </style:style>
    <style:style style:name="T1138" style:family="text">
      <style:text-properties fo:color="#000000" loext:opacity="100%" style:font-name="Times New Roman" fo:font-size="14pt" style:font-size-asian="14pt" style:font-name-complex="Times New Roman1" style:font-size-complex="14pt"/>
    </style:style>
    <style:style style:name="T1139" style:family="text">
      <style:text-properties fo:color="#000000" loext:opacity="100%" style:font-name="Cardo" fo:font-size="10pt" fo:font-weight="bold" fo:background-color="#eaedc9" loext:char-shading-value="0" style:font-size-asian="10pt" style:font-weight-asian="bold" style:font-name-complex="Cardo1" style:font-size-complex="10pt" style:font-weight-complex="bold"/>
    </style:style>
    <style:style style:name="T1140" style:family="text">
      <style:text-properties fo:color="#000000" loext:opacity="100%" style:font-name="Mongolian Baiti" fo:background-color="#eaedc9" loext:char-shading-value="0" style:font-name-complex="Hebrew Paleo Siloam" style:script-type="complex"/>
    </style:style>
    <style:style style:name="T1141" style:family="text">
      <style:text-properties fo:color="#000000" loext:opacity="100%" style:text-position="super 58%" style:font-name="Cardo" fo:font-size="10pt" fo:font-weight="bold" style:font-size-asian="10pt" style:font-weight-asian="bold" style:font-name-complex="Cardo1" style:font-size-complex="10pt" style:font-weight-complex="bold"/>
    </style:style>
    <style:style style:name="T1142" style:family="text">
      <style:text-properties fo:color="#000000" loext:opacity="100%" style:font-name="Cardo" fo:font-size="10pt" fo:font-style="italic" fo:font-weight="bold" style:font-size-asian="10pt" style:font-style-asian="italic" style:font-weight-asian="bold" style:font-name-complex="Cardo1" style:font-size-complex="10pt" style:font-style-complex="italic" style:font-weight-complex="bold"/>
    </style:style>
    <style:style style:name="T1143" style:family="text">
      <style:text-properties fo:color="#000000" loext:opacity="100%" style:font-name="Cardo" fo:font-weight="bold" fo:background-color="#d0cece" loext:char-shading-value="0" style:font-name-asian="Calibri3" style:font-weight-asian="bold" style:font-name-complex="Cardo1" style:font-weight-complex="bold"/>
    </style:style>
    <style:style style:name="T1144" style:family="text">
      <style:text-properties fo:color="#000000" loext:opacity="100%" style:font-name="Cardo" fo:font-size="10pt" fo:font-weight="bold" fo:background-color="#fff2cc" loext:char-shading-value="0" style:font-size-asian="10pt" style:font-weight-asian="bold" style:font-name-complex="Cardo1" style:font-size-complex="10pt" style:font-weight-complex="bold"/>
    </style:style>
    <style:style style:name="T1145" style:family="text">
      <style:text-properties fo:color="#000000" loext:opacity="100%" style:font-name="Cardo" fo:font-size="10pt" style:text-underline-style="solid" style:text-underline-width="auto" style:text-underline-color="font-color" fo:font-weight="bold" fo:background-color="#fff2cc" loext:char-shading-value="0" style:font-size-asian="10pt" style:font-weight-asian="bold" style:font-name-complex="Cardo1" style:font-size-complex="10pt" style:font-weight-complex="bold"/>
    </style:style>
    <style:style style:name="T1146" style:family="text">
      <style:text-properties fo:color="#000000" loext:opacity="100%" style:font-name="Times New Roman" fo:font-size="10pt" fo:font-weight="bold" officeooo:rsid="00208b90" style:font-size-asian="10pt" style:font-weight-asian="bold" style:font-name-complex="Times New Roman1" style:font-size-complex="10pt" style:font-weight-complex="bold"/>
    </style:style>
    <style:style style:name="T1147" style:family="text">
      <style:text-properties fo:color="#000000" loext:opacity="100%" style:font-name="Times New Roman" fo:font-size="10pt" fo:font-weight="bold" fo:background-color="#d0cece" loext:char-shading-value="0" style:font-name-asian="Calibri3" style:font-size-asian="10pt" style:font-weight-asian="bold" style:font-name-complex="Times New Roman1" style:font-size-complex="10pt" style:font-weight-complex="bold"/>
    </style:style>
    <style:style style:name="T1148" style:family="text">
      <style:text-properties fo:color="#000000" loext:opacity="100%" style:text-position="super 58%" style:font-name="Times New Roman" fo:font-size="10pt" fo:font-weight="bold" style:font-size-asian="10pt" style:font-weight-asian="bold" style:font-name-complex="Times New Roman1" style:font-size-complex="10pt" style:font-weight-complex="bold"/>
    </style:style>
    <style:style style:name="T1149" style:family="text">
      <style:text-properties fo:color="#000000" loext:opacity="100%" fo:font-family="Cardo" fo:font-weight="bold" officeooo:rsid="00208b90" style:font-weight-asian="bold" style:font-name-complex="Cardo1" style:font-weight-complex="bold"/>
    </style:style>
    <style:style style:name="T1150" style:family="text">
      <style:text-properties fo:color="#000000" loext:opacity="100%" style:font-name="Cardo" fo:font-weight="bold" officeooo:rsid="00208b90" style:font-weight-asian="bold" style:font-name-complex="Cardo1" style:font-weight-complex="bold"/>
    </style:style>
    <style:style style:name="T1151" style:family="text">
      <style:text-properties fo:color="#000000" loext:opacity="100%" style:font-name="Calibri2" fo:font-size="7pt" style:letter-kerning="false" style:font-name-asian="Calibri3" style:font-size-asian="7pt" style:font-name-complex="Arial" style:font-size-complex="7pt"/>
    </style:style>
    <style:style style:name="T1152" style:family="text">
      <style:text-properties fo:color="#000000" loext:opacity="100%" fo:font-family="Cambria" style:font-family-generic="roman" style:font-pitch="variable" fo:font-size="14pt" fo:font-weight="bold" style:letter-kerning="false" fo:background-color="#ffd966" loext:char-shading-value="0" style:font-name-asian="Calibri3" style:font-size-asian="14pt" style:font-weight-asian="bold" style:font-name-complex="Mongolian Baiti1" style:font-size-complex="14pt" style:language-complex="ar" style:country-complex="SA" style:font-weight-complex="bold"/>
    </style:style>
    <style:style style:name="T1153" style:family="text">
      <style:text-properties fo:color="#000000" loext:opacity="100%" style:font-name="Times New Roman" style:letter-kerning="false" fo:background-color="#ffd966" loext:char-shading-value="0" style:font-name-asian="Calibri3" style:font-name-complex="Times New Roman1" style:language-complex="ar" style:country-complex="SA"/>
    </style:style>
    <style:style style:name="T1154" style:family="text">
      <style:text-properties fo:color="#000000" loext:opacity="100%" style:font-name="Times New Roman" fo:font-style="italic" fo:font-weight="bold" style:letter-kerning="false" fo:background-color="#ffd966" loext:char-shading-value="0" style:font-name-asian="Calibri3" style:font-style-asian="italic" style:font-weight-asian="bold" style:font-name-complex="Times New Roman1" style:language-complex="ar" style:country-complex="SA" style:font-style-complex="italic" style:font-weight-complex="bold"/>
    </style:style>
    <style:style style:name="T1155" style:family="text">
      <style:text-properties style:font-name="Times New Roman" fo:font-size="9pt" style:letter-kerning="false" style:font-name-asian="Calibri3" style:font-size-asian="9pt" style:font-name-complex="Times New Roman1" style:font-size-complex="9pt" style:language-complex="ar" style:country-complex="SA"/>
    </style:style>
    <style:style style:name="T1156" style:family="text">
      <style:text-properties fo:color="#000000" loext:opacity="100%" style:font-name="Cardo" fo:font-size="4pt" fo:font-weight="bold" style:letter-kerning="false" style:font-name-asian="Calibri3" style:font-size-asian="4pt" style:font-weight-asian="bold" style:font-name-complex="Cardo1" style:font-size-complex="4pt" style:language-complex="ar" style:country-complex="SA" style:font-weight-complex="bold"/>
    </style:style>
    <style:style style:name="T1157" style:family="text">
      <style:text-properties fo:color="#000000" loext:opacity="100%" style:font-name="Cardo" fo:letter-spacing="0.0083in" fo:font-weight="bold" style:font-weight-asian="bold" style:font-name-complex="Cardo1" style:font-weight-complex="bold"/>
    </style:style>
    <style:style style:name="T1158" style:family="text">
      <style:text-properties fo:color="#000000" loext:opacity="100%" fo:font-family="Cardo" fo:font-weight="bold" officeooo:rsid="0022eb2c" style:font-weight-asian="bold" style:font-name-complex="Cardo1" style:font-weight-complex="bold"/>
    </style:style>
    <style:style style:name="T1159" style:family="text">
      <style:text-properties fo:color="#000000" loext:opacity="100%" style:font-name="Calibri2" fo:font-size="8pt" style:font-size-asian="8pt" style:font-name-complex="Calibri3" style:font-size-complex="8pt"/>
    </style:style>
    <style:style style:name="T1160" style:family="text">
      <style:text-properties fo:color="#000000" loext:opacity="100%" style:font-name="Calibri2" fo:font-size="14pt" fo:font-weight="bold" style:font-size-asian="14pt" style:font-weight-asian="bold" style:font-size-complex="14pt" style:font-weight-complex="bold"/>
    </style:style>
    <style:style style:name="T1161" style:family="text">
      <style:text-properties fo:color="#000000" loext:opacity="100%" style:font-name="Calibri2" fo:font-size="14pt" fo:font-weight="bold" style:font-size-asian="14pt" style:font-weight-asian="bold" style:font-name-complex="Calibri3" style:font-size-complex="14pt" style:font-weight-complex="bold"/>
    </style:style>
    <style:style style:name="T1162" style:family="text">
      <style:text-properties fo:color="#000000" loext:opacity="100%" style:font-name="Cardo" fo:font-size="14pt" fo:font-weight="bold" style:font-name-asian="Calibri3" style:font-size-asian="14pt" style:font-weight-asian="bold" style:font-name-complex="Cardo1" style:font-size-complex="14pt" style:font-weight-complex="bold"/>
    </style:style>
    <style:style style:name="T1163" style:family="text">
      <style:text-properties fo:color="#000000" loext:opacity="100%" fo:font-size="10pt" fo:font-weight="bold" style:letter-kerning="false" style:font-name-asian="Calibri3" style:font-size-asian="10pt" style:font-weight-asian="bold" style:font-name-complex="Calibri3" style:font-size-complex="10pt" style:language-complex="ar" style:country-complex="SA" style:font-weight-complex="bold"/>
    </style:style>
    <style:style style:name="T1164" style:family="text">
      <style:text-properties fo:color="#000000" loext:opacity="100%" fo:font-size="10pt" fo:font-weight="bold" style:letter-kerning="false" fo:background-color="#fff2cc" loext:char-shading-value="0" style:font-name-asian="Calibri3" style:font-size-asian="10pt" style:font-weight-asian="bold" style:font-name-complex="Calibri3" style:font-size-complex="10pt" style:language-complex="ar" style:country-complex="SA" style:font-weight-complex="bold"/>
    </style:style>
    <style:style style:name="T1165" style:family="text">
      <style:text-properties fo:color="#000000" loext:opacity="100%" style:font-name="Times New Roman" fo:font-size="12pt" fo:language="en" fo:country="US" style:letter-kerning="false" fo:background-color="#fff2cc" loext:char-shading-value="0" style:font-name-asian="Calibri3" style:font-size-asian="12pt" style:font-name-complex="Times New Roman1" style:font-size-complex="12pt" style:language-complex="ar" style:country-complex="SA"/>
    </style:style>
    <style:style style:name="T1166" style:family="text">
      <style:text-properties fo:color="#000000" loext:opacity="100%" style:font-name="Calibri2" fo:font-size="10pt" fo:language="en" fo:country="US" style:letter-kerning="false" fo:background-color="#fff2cc" loext:char-shading-value="0" style:font-name-asian="Calibri3" style:font-size-asian="10pt" style:font-name-complex="Calibri3" style:font-size-complex="10pt" style:language-complex="ar" style:country-complex="SA"/>
    </style:style>
    <style:style style:name="T1167" style:family="text">
      <style:text-properties fo:color="#000000" loext:opacity="100%" style:font-name="Calibri2" fo:font-size="10pt" style:letter-kerning="false" fo:background-color="#fff2cc" loext:char-shading-value="0" style:font-name-asian="Calibri3" style:font-size-asian="10pt" style:font-name-complex="Calibri3" style:font-size-complex="10pt" style:language-complex="ar" style:country-complex="SA"/>
    </style:style>
    <style:style style:name="T1168" style:family="text">
      <style:text-properties fo:color="#000000" loext:opacity="100%" style:font-name="Calibri2" fo:font-size="10pt" style:letter-kerning="false" style:font-name-asian="Calibri3" style:font-size-asian="10pt" style:font-name-complex="Calibri3" style:font-size-complex="10pt" style:language-complex="ar" style:country-complex="SA"/>
    </style:style>
    <style:style style:name="T1169" style:family="text">
      <style:text-properties fo:color="#000000" loext:opacity="100%" style:font-name="Calibri2" fo:font-size="14pt" fo:font-weight="bold" style:letter-kerning="false" style:font-name-asian="Calibri3" style:font-size-asian="14pt" style:font-weight-asian="bold" style:font-name-complex="Calibri3" style:font-size-complex="14pt" style:language-complex="ar" style:country-complex="SA" style:font-weight-complex="bold"/>
    </style:style>
    <style:style style:name="T1170" style:family="text">
      <style:text-properties fo:color="#000000" loext:opacity="100%" style:font-name="Cardo" style:text-underline-style="solid" style:text-underline-width="auto" style:text-underline-color="font-color" style:letter-kerning="false" style:font-name-asian="Calibri3" style:font-name-complex="Cardo1" style:language-complex="ar" style:country-complex="SA"/>
    </style:style>
    <style:style style:name="T1171" style:family="text">
      <style:text-properties fo:color="#000000" loext:opacity="100%" style:font-name="Cardo" fo:font-size="8pt" fo:font-weight="bold" style:font-name-asian="Calibri3" style:font-size-asian="8pt" style:font-weight-asian="bold" style:font-name-complex="Cardo1" style:font-size-complex="8pt" style:font-weight-complex="bold">
        <loext:char-complex-color loext:theme-type="dark1" loext:color-type="theme"/>
      </style:text-properties>
    </style:style>
    <style:style style:name="T1172" style:family="text">
      <style:text-properties fo:font-family="'Palatino Linotype'" style:font-family-generic="roman" style:font-pitch="variable" fo:font-size="14pt" fo:font-weight="bold" style:letter-kerning="false" style:font-name-asian="Times New Roman1" style:font-size-asian="14pt" style:font-weight-asian="bold" style:font-name-complex="Times New Roman1" style:font-size-complex="14pt" style:language-complex="ar" style:country-complex="SA" style:font-weight-complex="bold"/>
    </style:style>
    <style:style style:name="T1173" style:family="text">
      <style:text-properties style:font-name="Times New Roman" fo:font-size="9pt" fo:language="en" fo:country="AU" fo:font-weight="bold" style:letter-kerning="false" style:font-name-asian="Arial Unicode MS" style:font-size-asian="9pt" style:font-weight-asian="bold" style:font-name-complex="Times New Roman1" style:font-size-complex="9pt" style:language-complex="ar" style:country-complex="SA" style:font-weight-complex="bold"/>
    </style:style>
    <style:style style:name="T1174" style:family="text">
      <style:text-properties style:font-name="Times New Roman" fo:font-size="10pt" fo:language="en" fo:country="AU" style:letter-kerning="false" style:font-name-asian="Calibri3" style:font-size-asian="10pt" style:font-name-complex="Times New Roman1" style:font-size-complex="10pt" style:language-complex="ar" style:country-complex="SA"/>
    </style:style>
    <style:style style:name="T1175" style:family="text">
      <style:text-properties style:font-name="Times New Roman" fo:font-size="10pt" fo:language="en" fo:country="AU" fo:font-weight="bold" style:letter-kerning="false" style:font-name-asian="Calibri3" style:font-size-asian="10pt" style:font-weight-asian="bold" style:font-name-complex="Times New Roman1" style:font-size-complex="10pt" style:language-complex="ar" style:country-complex="SA" style:font-weight-complex="bold"/>
    </style:style>
    <style:style style:name="T1176" style:family="text">
      <style:text-properties style:font-name="Times New Roman" fo:font-size="9pt" fo:language="en" fo:country="AU" style:letter-kerning="false" style:font-name-asian="Calibri3" style:font-size-asian="9pt" style:font-name-complex="Times New Roman1" style:font-size-complex="9pt" style:language-complex="ar" style:country-complex="SA"/>
    </style:style>
    <style:style style:name="T1177" style:family="text">
      <style:text-properties style:font-name="Times New Roman" fo:font-size="8pt" fo:language="en" fo:country="AU" style:letter-kerning="false" style:font-name-asian="Calibri3" style:font-size-asian="8pt" style:font-name-complex="Times New Roman1" style:font-size-complex="8pt" style:language-complex="ar" style:country-complex="SA"/>
    </style:style>
    <style:style style:name="T1178" style:family="text">
      <style:text-properties style:font-name="Times New Roman" fo:font-size="7pt" fo:language="en" fo:country="AU" style:letter-kerning="false" style:font-name-asian="Calibri3" style:font-size-asian="7pt" style:font-name-complex="Times New Roman1" style:font-size-complex="7pt" style:language-complex="ar" style:country-complex="SA"/>
    </style:style>
    <style:style style:name="T1179" style:family="text">
      <style:text-properties style:font-name="Times New Roman" fo:font-size="9pt" fo:language="en" fo:country="AU" fo:font-weight="bold" style:letter-kerning="false" style:font-name-asian="Calibri3" style:font-size-asian="9pt" style:font-weight-asian="bold" style:font-name-complex="Times New Roman1" style:font-size-complex="9pt" style:language-complex="ar" style:country-complex="SA" style:font-weight-complex="bold"/>
    </style:style>
    <style:style style:name="T1180" style:family="text">
      <style:text-properties fo:color="#ffffff" loext:opacity="100%" style:font-name="Times New Roman" fo:font-size="10pt" fo:language="en" fo:country="AU" style:letter-kerning="false" style:font-name-asian="Calibri3" style:font-size-asian="10pt" style:font-name-complex="Times New Roman1" style:font-size-complex="10pt" style:language-complex="ar" style:country-complex="SA"/>
    </style:style>
    <style:style style:name="T1181" style:family="text">
      <style:text-properties fo:color="#ffffff" loext:opacity="100%" style:font-name="Times New Roman" fo:font-size="10pt" fo:language="en" fo:country="AU" fo:font-weight="bold" style:letter-kerning="false" style:font-name-asian="Calibri3" style:font-size-asian="10pt" style:font-weight-asian="bold" style:font-name-complex="Times New Roman1" style:font-size-complex="10pt" style:language-complex="ar" style:country-complex="SA" style:font-weight-complex="bold"/>
    </style:style>
    <style:style style:name="T1182" style:family="text">
      <style:text-properties fo:color="#ffffff" loext:opacity="100%" style:font-name="Times New Roman" fo:font-size="8pt" fo:language="en" fo:country="AU" style:letter-kerning="false" style:font-name-asian="Calibri3" style:font-size-asian="8pt" style:font-name-complex="Times New Roman1" style:font-size-complex="8pt" style:language-complex="ar" style:country-complex="SA"/>
    </style:style>
    <style:style style:name="T1183" style:family="text">
      <style:text-properties fo:color="#ffffff" loext:opacity="100%" style:font-name="Times New Roman" fo:font-size="9pt" fo:language="en" fo:country="AU" style:letter-kerning="false" style:font-name-asian="Calibri3" style:font-size-asian="9pt" style:font-name-complex="Times New Roman1" style:font-size-complex="9pt" style:language-complex="ar" style:country-complex="SA"/>
    </style:style>
    <style:style style:name="T1184" style:family="text">
      <style:text-properties fo:color="#ffffff" loext:opacity="100%" style:font-name="Times New Roman" fo:font-size="7pt" fo:language="en" fo:country="AU" style:letter-kerning="false" style:font-name-asian="Calibri3" style:font-size-asian="7pt" style:font-name-complex="Times New Roman1" style:font-size-complex="7pt" style:language-complex="ar" style:country-complex="SA"/>
    </style:style>
    <style:style style:name="T1185" style:family="text">
      <style:text-properties fo:font-family="Verdana" style:font-family-generic="swiss" style:font-pitch="variable" fo:font-size="11.5pt" fo:font-weight="bold" style:letter-kerning="false" style:font-name-asian="Calibri3" style:font-size-asian="11.5pt" style:font-weight-asian="bold" style:font-family-complex="Verdana" style:font-family-generic-complex="system" style:font-pitch-complex="variable" style:font-size-complex="11.5pt" style:font-weight-complex="bold"/>
    </style:style>
    <style:style style:name="T1186" style:family="text">
      <style:text-properties fo:font-family="'Palatino Linotype'" style:font-family-generic="roman" style:font-pitch="variable" fo:font-size="9pt" fo:font-weight="bold" style:font-name-asian="Times New Roman1" style:font-size-asian="9pt" style:font-weight-asian="bold" style:font-name-complex="Times New Roman1" style:font-size-complex="9pt" style:font-weight-complex="bold"/>
    </style:style>
    <style:style style:name="T1187" style:family="text">
      <style:text-properties style:font-name="Calibri2" style:letter-kerning="false" style:font-name-asian="Calibri3" style:font-name-complex="Times New Roman1"/>
    </style:style>
    <style:style style:name="T1188" style:family="text">
      <style:text-properties fo:font-family="'Palatino Linotype'" style:font-family-generic="roman" style:font-pitch="variable" fo:font-size="5pt" style:font-name-asian="Times New Roman1" style:font-size-asian="5pt" style:font-name-complex="Times New Roman1" style:font-size-complex="5pt"/>
    </style:style>
    <style:style style:name="T1189" style:family="text">
      <style:text-properties style:font-name="Times New Roman" fo:font-size="7pt" fo:language="en" fo:country="AU" fo:font-weight="bold" style:font-name-asian="Arial Unicode MS" style:font-size-asian="7pt" style:font-weight-asian="bold" style:font-name-complex="Times New Roman1" style:font-size-complex="7pt" style:font-weight-complex="bold"/>
    </style:style>
    <style:style style:name="T1190" style:family="text">
      <style:text-properties style:font-name="Times New Roman" fo:font-size="4pt" fo:language="en" fo:country="AU" style:letter-kerning="false" style:font-size-asian="4pt" style:font-name-complex="Times New Roman1" style:font-size-complex="4pt" style:font-weight-complex="bold"/>
    </style:style>
    <style:style style:name="T1191" style:family="text">
      <style:text-properties fo:color="#ffffff" loext:opacity="100%" style:font-name="Ezra SIL" fo:font-size="7pt" fo:language="en" fo:country="AU" fo:font-weight="bold" style:font-name-asian="Calibri3" style:font-size-asian="7pt" style:font-weight-asian="bold" style:font-name-complex="Ezra SIL1" style:font-size-complex="7pt" style:font-weight-complex="bold">
        <loext:char-complex-color loext:theme-type="light1" loext:color-type="theme"/>
      </style:text-properties>
    </style:style>
    <style:style style:name="T1192" style:family="text">
      <style:text-properties fo:color="#ffffff" loext:opacity="100%" style:font-name="Ezra SIL" fo:font-size="14pt" style:font-size-asian="14pt" style:font-name-complex="Ezra SIL1" style:font-size-complex="14pt" style:font-weight-complex="bold">
        <loext:char-complex-color loext:theme-type="light1" loext:color-type="theme"/>
      </style:text-properties>
    </style:style>
    <style:style style:name="T1193" style:family="text">
      <style:text-properties style:font-name="Times New Roman" fo:font-size="4pt" fo:language="en" fo:country="AU" fo:font-weight="bold" style:font-name-asian="Calibri3" style:font-size-asian="4pt" style:font-weight-asian="bold" style:font-name-complex="Times New Roman1" style:font-size-complex="4pt" style:font-weight-complex="bold"/>
    </style:style>
    <style:style style:name="T1194" style:family="text">
      <style:text-properties style:font-name="Times New Roman" fo:font-size="7pt" fo:language="en" fo:country="AU" fo:font-weight="bold" style:font-size-asian="7pt" style:font-weight-asian="bold" style:font-name-complex="Times New Roman1" style:font-size-complex="7pt" style:font-weight-complex="bold"/>
    </style:style>
    <style:style style:name="T1195" style:family="text">
      <style:text-properties style:font-name="Times New Roman" fo:font-size="4pt" fo:language="en" fo:country="AU" fo:font-weight="bold" style:font-size-asian="4pt" style:font-weight-asian="bold" style:font-name-complex="Times New Roman1" style:font-size-complex="4pt" style:font-weight-complex="bold"/>
    </style:style>
    <style:style style:name="T1196" style:family="text">
      <style:text-properties style:font-name="Ezra SIL" fo:font-size="5pt" fo:language="en" fo:country="AU" fo:font-weight="bold" style:font-name-asian="Calibri3" style:font-size-asian="5pt" style:font-weight-asian="bold" style:font-name-complex="Ezra SIL1" style:font-size-complex="5pt" style:font-weight-complex="bold"/>
    </style:style>
    <style:style style:name="T1197" style:family="text">
      <style:text-properties fo:color="#000000" loext:opacity="100%" style:font-name="Ezra SIL" fo:font-size="14pt" style:font-size-asian="14pt" style:font-name-complex="Ezra SIL1" style:font-size-complex="14pt" style:font-weight-complex="bold"/>
    </style:style>
    <style:style style:name="T1198" style:family="text">
      <style:text-properties style:font-name="Times New Roman" fo:font-size="5pt" fo:language="en" fo:country="AU" fo:font-weight="bold" style:font-name-asian="Calibri3" style:font-size-asian="5pt" style:font-weight-asian="bold" style:font-name-complex="Times New Roman1" style:font-size-complex="5pt" style:font-weight-complex="bold"/>
    </style:style>
    <style:style style:name="T1199" style:family="text">
      <style:text-properties style:font-name="Times New Roman" fo:font-size="4pt" fo:language="en" fo:country="AU" fo:font-weight="bold" style:font-name-asian="Arial Unicode MS" style:font-size-asian="4pt" style:font-weight-asian="bold" style:font-name-complex="Times New Roman1" style:font-size-complex="4pt" style:font-weight-complex="bold"/>
    </style:style>
    <style:style style:name="T1200" style:family="text">
      <style:text-properties style:font-name="Calibri2" fo:font-size="4pt" style:letter-kerning="false" style:font-name-asian="Calibri3" style:font-size-asian="4pt" style:font-name-complex="Times New Roman1" style:font-size-complex="4pt"/>
    </style:style>
    <style:style style:name="T1201" style:family="text">
      <style:text-properties fo:font-size="4pt" style:letter-kerning="false" style:font-size-asian="4pt" style:font-name-complex="Times New Roman1" style:font-size-complex="4pt"/>
    </style:style>
    <style:style style:name="T1202" style:family="text">
      <style:text-properties fo:color="#ffffff" loext:opacity="100%" style:font-name="Ezra SIL" fo:font-size="10pt" fo:language="en" fo:country="AU" fo:font-weight="bold" style:font-name-asian="Calibri3" style:font-size-asian="10pt" style:font-weight-asian="bold" style:font-name-complex="Ezra SIL1" style:font-size-complex="10pt" style:font-weight-complex="bold">
        <loext:char-complex-color loext:theme-type="light1" loext:color-type="theme"/>
      </style:text-properties>
    </style:style>
    <style:style style:name="T1203" style:family="text">
      <style:text-properties fo:color="#ffffff" loext:opacity="100%" style:font-name="Times New Roman" fo:font-size="4pt" fo:language="en" fo:country="AU" fo:font-weight="bold" style:font-name-asian="Calibri3" style:font-size-asian="4pt" style:font-weight-asian="bold" style:font-name-complex="Times New Roman1" style:font-size-complex="4pt" style:font-weight-complex="bold">
        <loext:char-complex-color loext:theme-type="light1" loext:color-type="theme"/>
      </style:text-properties>
    </style:style>
    <style:style style:name="T1204" style:family="text">
      <style:text-properties fo:color="#ffffff" loext:opacity="100%" style:font-name="Times New Roman" fo:font-size="7pt" fo:language="en" fo:country="AU" fo:font-weight="bold" style:font-size-asian="7pt" style:font-weight-asian="bold" style:font-name-complex="Times New Roman1" style:font-size-complex="7pt" style:font-weight-complex="bold">
        <loext:char-complex-color loext:theme-type="light1" loext:color-type="theme"/>
      </style:text-properties>
    </style:style>
    <style:style style:name="T1205" style:family="text">
      <style:text-properties fo:color="#ffffff" loext:opacity="100%" style:font-name="Times New Roman" fo:font-size="4pt" fo:language="en" fo:country="AU" fo:font-weight="bold" style:font-size-asian="4pt" style:font-weight-asian="bold" style:font-name-complex="Times New Roman1" style:font-size-complex="4pt" style:font-weight-complex="bold">
        <loext:char-complex-color loext:theme-type="light1" loext:color-type="theme"/>
      </style:text-properties>
    </style:style>
    <style:style style:name="T1206" style:family="text">
      <style:text-properties fo:color="#ffffff" loext:opacity="100%" fo:font-size="4pt" style:letter-kerning="false" style:font-size-asian="4pt" style:font-name-complex="Times New Roman1" style:font-size-complex="4pt">
        <loext:char-complex-color loext:theme-type="light1" loext:color-type="theme"/>
      </style:text-properties>
    </style:style>
    <style:style style:name="T1207" style:family="text">
      <style:text-properties fo:font-family="Verdana" style:font-family-generic="swiss" style:font-pitch="variable" fo:font-size="7pt" style:letter-kerning="false" style:font-name-asian="Calibri3" style:font-size-asian="7pt" style:font-family-complex="Verdana" style:font-family-generic-complex="system" style:font-pitch-complex="variable" style:font-size-complex="7pt"/>
    </style:style>
    <style:style style:name="T1208" style:family="text">
      <style:text-properties style:font-name="Calibri2" fo:font-weight="bold" style:letter-kerning="false" style:font-name-asian="Calibri3" style:font-weight-asian="bold" style:font-name-complex="Times New Roman1" style:font-weight-complex="bold"/>
    </style:style>
    <style:style style:name="T1209" style:family="text">
      <style:text-properties style:font-name="Calibri2" fo:letter-spacing="0.0071in" fo:font-weight="bold" style:letter-kerning="false" style:font-name-asian="Calibri3" style:font-weight-asian="bold" style:font-name-complex="Times New Roman1" style:font-weight-complex="bold"/>
    </style:style>
    <style:style style:name="T1210" style:family="text">
      <style:text-properties style:font-name="Calibri2" fo:font-size="8pt" style:letter-kerning="false" style:font-name-asian="Calibri3" style:font-size-asian="8pt" style:font-name-complex="Times New Roman1" style:font-size-complex="8pt"/>
    </style:style>
    <style:style style:name="T1211" style:family="text">
      <style:text-properties style:font-name="Calibri2" fo:font-size="8pt" style:letter-kerning="false" style:font-name-asian="Times New Roman1" style:font-size-asian="8pt" style:font-name-complex="Times New Roman1" style:font-size-complex="8pt"/>
    </style:style>
    <style:style style:name="T1212" style:family="text">
      <style:text-properties style:font-name="Calibri2" fo:font-weight="bold" officeooo:rsid="003e9def" style:letter-kerning="false" style:font-name-asian="Calibri3" style:font-weight-asian="bold" style:font-name-complex="Times New Roman1" style:font-weight-complex="bold"/>
    </style:style>
    <style:style style:name="T1213" style:family="text">
      <style:text-properties style:font-name="Calibri2" fo:font-style="italic" fo:font-weight="bold" style:letter-kerning="false" style:font-name-asian="Calibri3" style:font-style-asian="italic" style:font-weight-asian="bold" style:font-name-complex="Times New Roman1" style:font-style-complex="italic" style:font-weight-complex="bold"/>
    </style:style>
    <style:style style:name="T1214" style:family="text">
      <style:text-properties style:font-name="Calibri2" fo:font-size="8pt" fo:font-style="italic" style:letter-kerning="false" style:font-name-asian="Calibri3" style:font-size-asian="8pt" style:font-style-asian="italic" style:font-name-complex="Times New Roman1" style:font-size-complex="8pt" style:font-style-complex="italic"/>
    </style:style>
    <style:style style:name="T1215" style:family="text">
      <style:text-properties style:font-name="Calibri2" fo:font-weight="bold" style:letter-kerning="false" style:font-name-asian="Calibri3" style:font-weight-asian="bold" style:font-name-complex="Calibri3" style:font-weight-complex="bold"/>
    </style:style>
    <style:style style:name="T1216" style:family="text">
      <style:text-properties style:font-name="Calibri2" fo:font-weight="bold" officeooo:rsid="00402f6c" style:letter-kerning="false" style:font-name-asian="Calibri3" style:font-weight-asian="bold" style:font-name-complex="Times New Roman1" style:font-weight-complex="bold"/>
    </style:style>
    <style:style style:name="T1217" style:family="text">
      <style:text-properties style:font-name="Calibri2" style:letter-kerning="false" style:font-name-asian="Calibri3" style:font-name-complex="Times New Roman1" style:language-complex="ar" style:country-complex="SA"/>
    </style:style>
    <style:style style:name="T1218" style:family="text">
      <style:text-properties style:font-name="Calibri2" fo:font-size="12pt" fo:font-weight="bold" style:letter-kerning="false" style:font-name-asian="Calibri3" style:font-size-asian="12pt" style:font-weight-asian="bold" style:font-name-complex="Times New Roman1" style:font-size-complex="12pt" style:language-complex="ar" style:country-complex="SA" style:font-weight-complex="bold"/>
    </style:style>
    <style:style style:name="T1219" style:family="text">
      <style:text-properties style:font-name="Calibri2" fo:font-weight="bold" style:letter-kerning="false" style:font-name-asian="Calibri3" style:font-weight-asian="bold" style:font-name-complex="Times New Roman1" style:language-complex="ar" style:country-complex="SA" style:font-weight-complex="bold"/>
    </style:style>
    <style:style style:name="T1220" style:family="text">
      <style:text-properties style:font-name="Calibri2" fo:font-size="8pt" style:letter-kerning="false" style:font-name-asian="Calibri3" style:font-size-asian="8pt" style:font-name-complex="Times New Roman1" style:font-size-complex="8pt" style:language-complex="ar" style:country-complex="SA"/>
    </style:style>
    <style:style style:name="T1221" style:family="text">
      <style:text-properties style:font-name="Calibri2" fo:font-size="7pt" style:letter-kerning="false" style:font-name-asian="Calibri3" style:font-size-asian="7pt" style:font-name-complex="Times New Roman1" style:font-size-complex="7pt"/>
    </style:style>
    <style:style style:name="T1222" style:family="text">
      <style:text-properties style:font-name="Calibri2" fo:font-size="9pt" style:letter-kerning="false" style:font-name-asian="Calibri3" style:font-size-asian="9pt" style:font-name-complex="Times New Roman1" style:font-size-complex="9pt"/>
    </style:style>
    <style:style style:name="T1223" style:family="text">
      <style:text-properties style:font-name="Calibri2" fo:font-style="italic" style:letter-kerning="false" style:font-name-asian="Calibri3" style:font-style-asian="italic" style:font-name-complex="Times New Roman1" style:font-style-complex="italic"/>
    </style:style>
    <style:style style:name="T1224" style:family="text">
      <style:text-properties style:font-name="Calibri2" fo:font-size="7pt" fo:font-style="italic" style:letter-kerning="false" style:font-name-asian="Calibri3" style:font-size-asian="7pt" style:font-style-asian="italic" style:font-name-complex="Times New Roman1" style:font-size-complex="7pt" style:font-style-complex="italic"/>
    </style:style>
    <style:style style:name="T1225" style:family="text">
      <style:text-properties style:font-name="Calibri2" fo:font-style="italic" fo:font-weight="bold" officeooo:rsid="00237081" style:letter-kerning="false" style:font-name-asian="Calibri3" style:font-style-asian="italic" style:font-weight-asian="bold" style:font-name-complex="Times New Roman1" style:font-style-complex="italic" style:font-weight-complex="bold"/>
    </style:style>
    <style:style style:name="T1226" style:family="text">
      <style:text-properties style:font-name="Calibri2" officeooo:rsid="004188e3" style:letter-kerning="false" style:font-name-asian="Calibri3" style:font-name-complex="Times New Roman1"/>
    </style:style>
    <style:style style:name="T1227" style:family="text">
      <style:text-properties style:font-name="Calibri2" fo:font-weight="bold" officeooo:rsid="004188e3" style:letter-kerning="false" style:font-name-asian="Calibri3" style:font-weight-asian="bold" style:font-name-complex="Times New Roman1" style:font-weight-complex="bold"/>
    </style:style>
    <style:style style:name="T1228" style:family="text">
      <style:text-properties style:font-name="Calibri2" fo:font-style="italic" fo:font-weight="bold" officeooo:rsid="004188e3" style:letter-kerning="false" style:font-name-asian="Calibri3" style:font-style-asian="italic" style:font-weight-asian="bold" style:font-name-complex="Times New Roman1" style:font-style-complex="italic" style:font-weight-complex="bold"/>
    </style:style>
    <style:style style:name="T1229" style:family="text">
      <style:text-properties style:font-name="Calibri2" fo:font-style="italic" fo:font-weight="bold" style:letter-kerning="false" style:font-name-asian="Calibri3" style:font-style-asian="italic" style:font-weight-asian="bold" style:font-name-complex="Calibri3" style:font-style-complex="italic" style:font-weight-complex="bold"/>
    </style:style>
    <style:style style:name="T1230" style:family="text">
      <style:text-properties style:font-name="Calibri2" fo:font-size="9pt" fo:font-weight="bold" style:letter-kerning="false" style:font-name-asian="Calibri3" style:font-size-asian="9pt" style:font-weight-asian="bold" style:font-name-complex="Times New Roman1" style:font-size-complex="9pt" style:font-weight-complex="bold"/>
    </style:style>
    <style:style style:name="T1231" style:family="text">
      <style:text-properties style:font-name="Calibri2" fo:font-size="8pt" fo:font-weight="bold" style:letter-kerning="false" style:font-name-asian="Calibri3" style:font-size-asian="8pt" style:font-weight-asian="bold" style:font-name-complex="Times New Roman1" style:font-size-complex="8pt" style:font-weight-complex="bold"/>
    </style:style>
    <style:style style:name="T1232" style:family="text">
      <style:text-properties style:font-name="Calibri2" fo:font-size="12pt" fo:font-style="italic" fo:font-weight="bold" style:letter-kerning="false" style:font-name-asian="Calibri3" style:font-size-asian="12pt" style:font-style-asian="italic" style:font-weight-asian="bold" style:font-name-complex="Times New Roman1" style:font-size-complex="12pt" style:font-style-complex="italic" style:font-weight-complex="bold"/>
    </style:style>
    <style:style style:name="T1233" style:family="text">
      <style:text-properties style:text-position="super 58%" style:font-name="Calibri2" fo:font-style="italic" fo:font-weight="bold" style:letter-kerning="false" style:font-name-asian="Calibri3" style:font-style-asian="italic" style:font-weight-asian="bold" style:font-name-complex="Times New Roman1" style:font-style-complex="italic" style:font-weight-complex="bold"/>
    </style:style>
    <style:style style:name="T1234" style:family="text">
      <style:text-properties style:text-position="super 58%" style:font-name="Calibri2" fo:font-weight="bold" style:letter-kerning="false" style:font-name-asian="Calibri3" style:font-weight-asian="bold" style:font-name-complex="Times New Roman1" style:font-weight-complex="bold"/>
    </style:style>
    <style:style style:name="T1235" style:family="text">
      <style:text-properties style:font-name="Calibri2" fo:letter-spacing="0.0083in" fo:font-weight="bold" style:letter-kerning="false" style:font-name-asian="Calibri3" style:font-weight-asian="bold" style:font-name-complex="Times New Roman1" style:font-weight-complex="bold"/>
    </style:style>
    <style:style style:name="T1236" style:family="text">
      <style:text-properties style:font-name="Calibri2" fo:font-size="7pt" officeooo:rsid="00421a32" style:letter-kerning="false" style:font-name-asian="Calibri3" style:font-size-asian="7pt" style:font-name-complex="Times New Roman1" style:font-size-complex="7pt"/>
    </style:style>
    <style:style style:name="T1237" style:family="text">
      <style:text-properties fo:font-family="Cardo" fo:font-size="7pt" officeooo:rsid="00421a32" style:letter-kerning="false" style:font-name-asian="Calibri3" style:font-size-asian="7pt" style:font-name-complex="Times New Roman1" style:font-size-complex="7pt"/>
    </style:style>
    <style:style style:name="T1238" style:family="text">
      <style:text-properties style:font-name="Calibri2" fo:font-weight="bold" officeooo:rsid="00421a32" style:letter-kerning="false" style:font-name-asian="Calibri3" style:font-weight-asian="bold" style:font-name-complex="Times New Roman1" style:font-weight-complex="bold"/>
    </style:style>
    <style:style style:name="T1239" style:family="text">
      <style:text-properties style:font-name="Times New Roman" fo:font-size="8pt" fo:font-weight="bold" style:letter-kerning="false" style:font-name-asian="Calibri3" style:font-size-asian="8pt" style:font-weight-asian="bold" style:font-name-complex="Times New Roman1" style:font-size-complex="8pt" style:font-weight-complex="bold"/>
    </style:style>
    <style:style style:name="T1240" style:family="text">
      <style:text-properties style:font-name="Times New Roman" fo:font-size="8pt" fo:font-weight="bold" style:letter-kerning="false" style:font-name-asian="Calibri3" style:font-size-asian="8pt" style:font-weight-asian="bold" style:font-name-complex="Times New Roman1" style:font-size-complex="8pt" style:language-complex="ar" style:country-complex="SA" style:font-weight-complex="bold"/>
    </style:style>
    <style:style style:name="T1241" style:family="text">
      <style:text-properties style:font-name="Times New Roman" fo:font-size="7pt" style:letter-kerning="false" style:font-name-asian="Calibri3" style:font-size-asian="7pt" style:font-name-complex="Times New Roman1" style:font-size-complex="7pt"/>
    </style:style>
    <style:style style:name="T1242" style:family="text">
      <style:text-properties style:font-name="Times New Roman" fo:font-weight="bold" style:letter-kerning="false" style:font-name-asian="Calibri3" style:font-weight-asian="bold" style:font-name-complex="Times New Roman1" style:font-weight-complex="bold"/>
    </style:style>
    <style:style style:name="T1243" style:family="text">
      <style:text-properties style:font-name="Arial Narrow" fo:font-size="7pt" style:letter-kerning="false" style:font-name-asian="Calibri3" style:font-size-asian="7pt" style:font-name-complex="Times New Roman1" style:font-size-complex="7pt"/>
    </style:style>
    <style:style style:name="fr1" style:family="graphic" style:parent-style-name="Frame">
      <style:graphic-properties fo:margin-left="0.1299in" fo:margin-right="0.1299in" fo:margin-top="0in" fo:margin-bottom="0in" style:vertical-pos="from-top" style:vertical-rel="paragraph" style:horizontal-pos="center" style:horizontal-rel="paragraph" draw:opacity="0%" fo:padding="0in" fo:border="none" draw:wrap-influence-on-position="once-concurrent" loext:allow-overlap="false"/>
    </style:style>
    <style:style style:name="fr2" style:family="graphic" style:parent-style-name="Frame">
      <style:graphic-properties fo:margin-left="0.1252in" fo:margin-right="0.1252in" fo:margin-top="0in" fo:margin-bottom="0in" style:vertical-pos="from-top" style:vertical-rel="paragraph" style:horizontal-pos="from-left" style:horizontal-rel="paragraph" draw:opacity="0%" fo:padding="0in" fo:border="none" draw:wrap-influence-on-position="once-concurrent" loext:allow-overlap="false"/>
    </style:style>
    <style:style style:name="fr3" style:family="graphic" style:parent-style-name="Frame">
      <style:graphic-properties fo:margin-left="0.1252in" fo:margin-right="0.1252in" fo:margin-top="0in" fo:margin-bottom="0in" style:vertical-pos="from-top" style:vertical-rel="paragraph" style:horizontal-pos="from-left" style:horizontal-rel="page-content" draw:opacity="0%" fo:padding="0in" fo:border="none"/>
    </style:style>
    <style:style style:name="fr4" style:family="graphic" style:parent-style-name="Frame">
      <style:graphic-properties fo:margin-left="0in" fo:margin-right="0in" fo:margin-top="0in" fo:margin-bottom="0in" style:vertical-pos="top" style:vertical-rel="baseline" fo:padding="0in" fo:border="none"/>
    </style:style>
    <style:style style:name="fr5" style:family="graphic" style:parent-style-name="Frame">
      <style:graphic-properties fo:margin-left="0.1252in" fo:margin-right="0.1252in" fo:margin-top="0in" fo:margin-bottom="0in" style:vertical-pos="from-top" style:vertical-rel="page" style:horizontal-pos="from-left" style:horizontal-rel="page-content" draw:opacity="0%" fo:padding="0in" fo:border="none"/>
    </style:style>
    <style:style style:name="fr6" style:family="graphic" style:parent-style-name="Frame">
      <style:graphic-properties fo:margin-left="0.1252in" fo:margin-right="0.1252in" fo:margin-top="0in" fo:margin-bottom="0in" style:vertical-pos="from-top" style:vertical-rel="page" style:horizontal-pos="right" style:horizontal-rel="page-content" draw:opacity="0%" fo:padding="0in" fo:border="none"/>
    </style:style>
    <style:style style:name="fr7" style:family="graphic" style:parent-style-name="Graphics">
      <style:graphic-properties fo:margin-left="0.1252in" fo:margin-right="0.1252in" fo:margin-top="0in" fo:margin-bottom="0in" style:wrap="parallel" style:number-wrapped-paragraphs="no-limit" style:wrap-contour="false" style:vertical-pos="from-top" style:vertical-rel="paragraph" style:horizontal-pos="from-left" style:horizontal-rel="page-content" fo:background-color="transparent" draw:fill="none" draw:fill-color="#729fcf" draw:secondary-fill-color="#729fcf" draw:gradient-step-count="0" draw:fill-hatch-solid="false" draw:opacity="100%" draw:fill-image-width="0in" draw:fill-image-height="0in" style:repeat="repeat" draw:fill-image-ref-point-x="0%" draw:fill-image-ref-point-y="0%" draw:fill-image-ref-point="center" draw:tile-repeat-offset="0% horizontal" fo:padding="0in" fo:border="none" style:mirror="none" fo:clip="rect(0in, 0in, 0in, 0in)" draw:luminance="0%" draw:contrast="0%" draw:red="0%" draw:green="0%" draw:blue="0%" draw:gamma="100%" draw:color-inversion="false" draw:image-opacity="100%" draw:color-mode="standard" draw:wrap-influence-on-position="once-concurrent" loext:allow-overlap="true" loext:decorative="false"/>
    </style:style>
    <style:style style:name="fr8" style:family="graphic" style:parent-style-name="Graphics">
      <style:graphic-properties fo:margin-left="0in" fo:margin-right="0in" fo:margin-top="0in" fo:margin-bottom="0in" style:vertical-pos="top" style:vertical-rel="baseline" fo:background-color="transparent" draw:fill="none" draw:fill-color="#729fcf" draw:secondary-fill-color="#729fcf" draw:gradient-step-count="0" draw:fill-hatch-solid="false" draw:opacity="100%" draw:fill-image-width="0in" draw:fill-image-height="0in" style:repeat="repeat" draw:fill-image-ref-point-x="0%" draw:fill-image-ref-point-y="0%" draw:fill-image-ref-point="center" draw:tile-repeat-offset="0% horizontal" fo:padding="0in" fo:border="none" style:mirror="none" fo:clip="rect(0in, 0in, 0in, 0in)" draw:luminance="0%" draw:contrast="0%" draw:red="0%" draw:green="0%" draw:blue="0%" draw:gamma="100%" draw:color-inversion="false" draw:image-opacity="100%" draw:color-mode="standard" loext:decorative="false"/>
    </style:style>
    <style:style style:name="fr9" style:family="graphic" style:parent-style-name="Graphics">
      <style:graphic-properties fo:margin-left="0.1252in" fo:margin-right="0.1252in" fo:margin-top="0in" fo:margin-bottom="0in" style:wrap="parallel" style:number-wrapped-paragraphs="no-limit" style:wrap-contour="false" style:vertical-pos="from-top" style:vertical-rel="paragraph" style:horizontal-pos="from-left" style:horizontal-rel="paragraph" fo:background-color="transparent" draw:fill="none" draw:fill-color="#729fcf" draw:secondary-fill-color="#729fcf" draw:gradient-step-count="0" draw:fill-hatch-solid="false" draw:opacity="100%" draw:fill-image-width="0in" draw:fill-image-height="0in" style:repeat="repeat" draw:fill-image-ref-point-x="0%" draw:fill-image-ref-point-y="0%" draw:fill-image-ref-point="center" draw:tile-repeat-offset="0% horizontal" fo:padding="0in" fo:border="none" style:mirror="none" fo:clip="rect(0in, 0in, 0in, 0in)" draw:luminance="0%" draw:contrast="0%" draw:red="0%" draw:green="0%" draw:blue="0%" draw:gamma="100%" draw:color-inversion="false" draw:image-opacity="100%" draw:color-mode="standard" draw:wrap-influence-on-position="once-concurrent" loext:allow-overlap="true" loext:decorative="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 loext:marker-style-name="T1"><text:span text:style-name="T2">Section II</text:span><text:span text:style-name="T3"> </text:span><text:span text:style-name="T4">- </text:span><text:span text:style-name="T5">Entering the Assembly</text:span><text:span text:style-name="T6"> |</text:span><text:span text:style-name="T7"> </text:span><text:span text:style-name="T8">Touch </text:span><text:span text:style-name="T9">the Mezuzah with the Fingertips and Kiss them</text:span><text:span text:style-name="T10">:</text:span><text:span text:style-name="T11"> <text:line-break/></text:span><text:span text:style-name="T12">How good</text:span><text:span text:style-name="T13">ly</text:span><text:span text:style-name="T12"> are your tents, O </text:span><text:span text:style-name="T13">Ya</text:span><text:span text:style-name="T14">'</text:span><text:span text:style-name="T13">aqóḅ</text:span><text:span text:style-name="T12">, your dwellings, O </text:span><text:span text:style-name="T13">Yi-</text:span><text:span text:style-name="T12">s</text:span><text:span text:style-name="T13">’</text:span><text:span text:style-name="T12">ra</text:span><text:span text:style-name="T13">-</text:span><text:span text:style-name="T12">él!</text:span><text:span text:style-name="T13"> </text:span><text:span text:style-name="T1">As for me—because of your bountiful kindness—I will come into your house; I will bow toward your </text:span><text:span text:style-name="T13">qodésh</text:span><text:span text:style-name="T1"> house in awe of you. </text:span><text:span text:style-name="T15">יהוה</text:span><text:span text:style-name="T16"> </text:span><text:span text:style-name="T1">Tsaḅaóth is with us; A strength for us is the</text:span><text:span text:style-name="T17"> Elohíym </text:span><text:span text:style-name="T1">of Ya</text:span><text:span text:style-name="T14">'</text:span><text:span text:style-name="T1">aqóḅ! </text:span><text:span text:style-name="T18">Selah! <text:s/></text:span><text:span text:style-name="T14"><text:s/></text:span><text:span text:style-name="T19">יהוה</text:span><text:span text:style-name="T1"> Tsaḅaóth! Fortunate is the man who trusts in you. </text:span><text:span text:style-name="T20">יהוה</text:span><text:span text:style-name="T1"> save! May the King answer us on the day that we call.</text:span></text:p>
      <table:table table:name="Table2" table:style-name="Table2">
        <table:table-column table:style-name="Table2.A"/>
        <table:table-row table:style-name="Table2.1">
          <table:table-cell table:style-name="Table2.A1" office:value-type="string">
            <text:p text:style-name="P2" loext:marker-style-name="T21"><text:span text:style-name="T22">Barúḳ Attá</text:span><text:span text:style-name="T23">, </text:span><text:span text:style-name="T24">יהוה</text:span><text:span text:style-name="T23">, </text:span><text:span text:style-name="T25">Elohéynu</text:span><text:span text:style-name="T22"> Méleḳ há’Olam, Ashér Qiddeshánu B’Mitswotáw, Ṿ’Tsi</text:span><text:span text:style-name="T26">ṿ</text:span><text:span text:style-name="T22">ánu </text:span></text:p>
            <text:p text:style-name="P3" loext:marker-style-name="T7"><text:span text:style-name="T27">Tallít Qatán</text:span><text:span text:style-name="T28"> </text:span><text:span text:style-name="T29">… </text:span><text:span text:style-name="T30">Al Mitswáth Tsitsít.</text:span><text:span text:style-name="T28"> <text:s text:c="2"/></text:span><text:span text:style-name="T27">Tallí</text:span><text:span text:style-name="T31">th</text:span><text:span text:style-name="T27"> Gadól</text:span><text:span text:style-name="T28"> </text:span><text:span text:style-name="T29">… </text:span><text:span text:style-name="T30">L’Hit’atéif B’Tsitsít</text:span><text:span text:style-name="T32">h</text:span><text:span text:style-name="T30">.</text:span><text:span text:style-name="T28"> <text:s text:c="2"/></text:span><text:span text:style-name="T27">Like an ornament</text:span><text:span text:style-name="T28"> </text:span><text:span text:style-name="T29">… </text:span><text:span text:style-name="T30">L’Haniá</text:span><text:span text:style-name="T33">ḥ</text:span><text:span text:style-name="T30"> Totaphóth.</text:span></text:p>
          </table:table-cell>
        </table:table-row>
        <table:table-row table:style-name="Table2.2">
          <table:table-cell table:style-name="Table2.A2" office:value-type="string">
            <text:p text:style-name="P4" loext:marker-style-name="T34"><text:span text:style-name="T25">In union with &amp; led by our Adon Y</text:span><text:span text:style-name="T35">a</text:span><text:span text:style-name="T25">hushúa</text:span><text:span text:style-name="T36">/</text:span><text:span text:style-name="T25">Y'shúa,</text:span><text:span text:style-name="T25"><text:note text:id="ftn1" text:note-class="endnote"><text:note-citation>i</text:note-citation><text:note-body><text:p text:style-name="P5" loext:marker-style-name="T37"><text:span text:style-name="T38"><text:s/></text:span><text:span text:style-name="T39">(Modern English: Joshua/Jesus = Yahwéh will Deliver.) Yhwshúa/Y</text:span><text:span text:style-name="T40">ə</text:span><text:span text:style-name="T39">hoshúa</text:span><text:span text:style-name="T41">/Y</text:span><text:span text:style-name="T42">a</text:span><text:span text:style-name="T41">hushúa</text:span><text:span text:style-name="T39">/Y'shúa</text:span><text:span text:style-name="T41"> </text:span><text:span text:style-name="T39">These are pronounced virtually the same—when spoken, natively, fast &amp; accented properly on </text:span><text:span text:style-name="T43">shú</text:span><text:span text:style-name="T39">. Abbreviated hybridized like-so: Y</text:span><text:span text:style-name="T40">a</text:span><text:span text:style-name="T39">hushúa→Y'shúa→Yeshúa→Yeshu→Iesous→Jesus. From: </text:span><text:span text:style-name="T44">“O </text:span><text:span text:style-name="T45">Yahw</text:span><text:span text:style-name="T44">éh, I wait for your </text:span><text:span text:style-name="T45">yeshuá</text:span><text:span text:style-name="T44">th (deliverance).” Gen. 49:18 <text:s text:c="2"/></text:span><text:span text:style-name="T39">Yhwshúa/Y</text:span><text:span text:style-name="T40">a</text:span><text:span text:style-name="T39">hushúa/Y'shúa (יהושוע was abbreviated to יהושע &amp; ישוע ; Dt. 3:21 &amp; Jos.</text:span><text:span text:style-name="T46"> 2:7; Zech. 6:11; Ez. 5:2).</text:span></text:p></text:note-body></text:note></text:span><text:span text:style-name="T25"> </text:span><text:span text:style-name="T47">Anointed </text:span><text:span text:style-name="T48">by</text:span><text:span text:style-name="T47"> </text:span><text:span text:style-name="T49">יהוה</text:span><text:span text:style-name="T47"> as </text:span><text:span text:style-name="T25">our </text:span><text:span text:style-name="T47">King and</text:span></text:p>
            <text:p text:style-name="P6" loext:marker-style-name="T34">Great High Priest,<text:note text:id="ftn2" text:note-class="endnote"><text:note-citation>ii</text:note-citation><text:note-body><text:p text:style-name="P7" loext:marker-style-name="T37"><text:span text:style-name="T50"><text:s/></text:span><text:span text:style-name="T46">See the whole of the Book of Hebrews about </text:span><text:span text:style-name="T51">a change of the Law</text:span><text:span text:style-name="T46"> concerning priesthood. By the bloody priestly “works of the law” no flesh shall be justified as Sha’ul taught and the Jerusalem Council confirmed. These works are not referring to other works of faithful obedience to the Commandments of Ĕl as Ya’aqo</text:span><text:span text:style-name="T52">ḅ</text:span><text:span text:style-name="T46"> (James) &amp; Sha’ul both taught.</text:span></text:p><text:p text:style-name="P5" loext:marker-style-name="T53"><text:span text:style-name="T54">Heb. 7:</text:span><text:span text:style-name="T55">9</text:span><text:span text:style-name="T56"> “</text:span><text:span text:style-name="T57"> </text:span><text:span text:style-name="T56">And as I may so say, Levi also, who receives tithes [from the 12 Tribes of Israél], paid tithes in Abraham. </text:span><text:span text:style-name="T58">10</text:span><text:span text:style-name="T56"> For he was yet in the loins of his father, when Melchizedek met him. </text:span><text:span text:style-name="T59">Gen. 14:18</text:span><text:span text:style-name="T58"> <text:s text:c="3"/>11 </text:span><text:span text:style-name="T53">If therefore perfection were [to come] by the Levitical priesthood, (for under it the people received the law,) what further need was there that another priest should rise after the order of Melchizedek? and not be called after the order of Aharon?</text:span><text:span text:style-name="T58"> 12 </text:span><text:span text:style-name="T53">For the priesthood being </text:span><text:span text:style-name="T55">changed</text:span><text:span text:style-name="T53">, there is made of necessity a </text:span><text:span text:style-name="T55">change also of the law </text:span><text:span text:style-name="T53">[of the priesthood]… </text:span></text:p><text:p text:style-name="P8" loext:marker-style-name="T60"><text:span text:style-name="T61">[This change is implicitly foretold by the covenantal oath made by </text:span><text:span text:style-name="T62">Y</text:span><text:span text:style-name="T63">hwh</text:span><text:span text:style-name="T61"> to “my Lord” in Psalm 110:1, 4; and, the heavenly Tabernacle-Temple &amp; Priesthood itself was a prototype of the temporary earthly one made to reflect the heavenly &amp; angelic one which Moses was shown on the Mount Ḥoreḅ/Sinai. “See that you make all things after the pattern shown to you on the Mount.]</text:span></text:p><text:p text:style-name="P9" loext:marker-style-name="T56"><text:span text:style-name="T58">13</text:span><text:span text:style-name="T56"> For he of whom these things are spoken pertains to another tribe, of which no man gave attendance at the altar. </text:span><text:span text:style-name="T58">14</text:span><text:span text:style-name="T56"> For it is evident that our ‘</text:span><text:span text:style-name="T56">Lord’ [</text:span><text:span text:style-name="T64">Y'shúa] of </text:span><text:span text:style-name="T56">Ps. 110:1] </text:span><text:span text:style-name="T56">sprang out of [the Tribe of] Judah; of which tribe Moses spoke nothing about priesthood. </text:span><text:span text:style-name="T58">15</text:span><text:span text:style-name="T56"> And it is yet far more evident: for that after the embodiment of Melchizedek there arises another priest, <text:line-break/></text:span><text:span text:style-name="T58">16</text:span><text:span text:style-name="T56"> Who is made, not after the law of a flesh-oriented command, but after the power of an endless life. </text:span><text:span text:style-name="T58">17</text:span><text:span text:style-name="T56"> For </text:span><text:span text:style-name="T65">Y</text:span><text:span text:style-name="T66">hwh</text:span><text:span text:style-name="T56"> testifies to “my Lord”, </text:span><text:span text:style-name="T67">You are a priest for ever after the order of Melchizedek.</text:span><text:span text:style-name="T56"> </text:span><text:span text:style-name="T58">18</text:span><text:span text:style-name="T56"> For there is truly a cancelation of the previous command for the weakness and unprofitableness thereof. </text:span><text:span text:style-name="T58">19</text:span><text:span text:style-name="T56"> For the law [by itself] made nothing perfect; but, the bringing in of a better hope did; by which we draw near unto Ĕl. </text:span><text:span text:style-name="T58">20</text:span><text:span text:style-name="T56"> And inasmuch as not without an oath he was made priest: </text:span><text:span text:style-name="T58">21</text:span><text:span text:style-name="T56"> (For those priests were made without an oath; but this with an oath by him that said to him, </text:span><text:span text:style-name="T65">Y</text:span><text:span text:style-name="T66">hwh</text:span><text:span text:style-name="T56"> swore and will not repent, </text:span></text:p><text:p text:style-name="P9" loext:marker-style-name="T56"><text:span text:style-name="T68">[</text:span><text:span text:style-name="T69">the </text:span><text:span text:style-name="T68">Hebrew </text:span><text:span text:style-name="T70">text reads</text:span><text:span text:style-name="T68">: </text:span><text:span text:style-name="T71">“O Melchisedek! You are a priest according to my decree!” </text:span><text:span text:style-name="T68"><text:s/></text:span><text:span text:style-name="T69">But the </text:span><text:span text:style-name="T70">author of Hebrews uses the </text:span><text:span text:style-name="T69">Greek </text:span><text:span text:style-name="T72">Lxx</text:span><text:span text:style-name="T69"> </text:span><text:span text:style-name="T70">which translates </text:span><text:span text:style-name="T69">it </text:span><text:span text:style-name="T70">according to its </text:span><text:span text:style-name="T69">implication</text:span><text:span text:style-name="T68">] </text:span><text:span text:style-name="T71">“</text:span><text:span text:style-name="T73">Y</text:span><text:span text:style-name="T67">ou are a priest for ever after the order of Melchisedek </text:span><text:span text:style-name="T74">:)</text:span><text:span text:style-name="T56"> </text:span><text:span text:style-name="T58">22</text:span><text:span text:style-name="T56"> By so much was Yahushúa made a guarantor of a better covenant. </text:span><text:span text:style-name="T58">23</text:span><text:span text:style-name="T56"> And they truly were many priests, because they were not allowed to continue by reason of death: </text:span><text:span text:style-name="T58">24</text:span><text:span text:style-name="T56"> But this man, because he continues </text:span><text:span text:style-name="T75">for</text:span><text:span text:style-name="T56">ever, has an </text:span><text:span text:style-name="T76">unchangeable</text:span><text:span text:style-name="T56"> priesthood. </text:span><text:span text:style-name="T58">25</text:span><text:span text:style-name="T56"> Wherefore he is able also to save them to the uttermost that come unto Ĕl by him, seeing he ever lives to make intercession for them. </text:span><text:span text:style-name="T58">26</text:span><text:span text:style-name="T56"> For such an high priest became us, who is holy, harmless, undefiled, separate from sinners, and made higher than the heavens; </text:span><text:span text:style-name="T58">27</text:span><text:span text:style-name="T56"> Who needs not daily, as those high priests, to offer up sacrifice, first for his own sins, and then for the people's: for this he did once, when he offered up himself. </text:span><text:span text:style-name="T58">28</text:span><text:span text:style-name="T56"> For the law makes men high priests which have </text:span><text:span text:style-name="T75">weakness</text:span><text:span text:style-name="T56">; but the word</text:span><text:a xlink:type="simple" xlink:href="tw://_mem_obj_274678734?tid=1%7C_IGNORE_%7C_BIBLEVIEWPOPUP_%7Cverse:58.7.28%7Cmodid:ukjv" text:style-name="Internet_20_link" text:visited-style-name="Visited_20_Internet_20_Link"><text:span text:style-name="Internet_20_link"><text:span text:style-name="T77"> </text:span></text:span></text:a><text:span text:style-name="T56"><text:s/>of the oath, which was since the law, makes the Son, who is consecrated for evermore.</text:span></text:p><text:p text:style-name="P10" loext:marker-style-name="T56"><text:span text:style-name="T58">8:1</text:span><text:span text:style-name="T56"> Now of the things which we have spoken this is the sum: We have such an high priest, who is set on the right hand of the throne of the Majesty in the heavens;</text:span><text:span text:style-name="T58"> 2 </text:span><text:span text:style-name="T56">A minister of the sanctuary, and of the true tabernacle, which </text:span><text:span text:style-name="T65">Y</text:span><text:span text:style-name="T66">hwh</text:span><text:span text:style-name="T56"> pitched, and not man…</text:span><text:span text:style-name="T78"> </text:span><text:span text:style-name="T58">6 </text:span><text:span text:style-name="T56">But now has he obtained a more excellent ministry, by how much also he is the mediator of a better covenant, which was established upon better promises…</text:span><text:span text:style-name="T78"> </text:span><text:span text:style-name="T58">13 </text:span><text:span text:style-name="T56">In that he says, A new covenant, he has made the first old. Now that which decays and grows old is </text:span><text:span text:style-name="T76">ready</text:span><text:span text:style-name="T56"> to vanish away.” </text:span></text:p><text:p text:style-name="P5" loext:marker-style-name="T79"><text:span text:style-name="T56"><text:s text:c="5"/>The teaching contained within the Book of Hebrews was understood early on following the Resurrection of Y'shúa 30 </text:span><text:span text:style-name="T80">ad.</text:span><text:span text:style-name="T56"> </text:span><text:span text:style-name="T81">For K</text:span><text:span text:style-name="T82">é</text:span><text:span text:style-name="T81">pha quoted from Psalm 110 on the day of Sha</text:span><text:span text:style-name="T82">ḅ</text:span><text:span text:style-name="T81">u</text:span><text:span text:style-name="T82">ó</text:span><text:span text:style-name="T81">th and thus it became one of the foundation stones of the NT from the beginning. </text:span><text:span text:style-name="T56">It was finally written down in the </text:span><text:span text:style-name="T81">late</text:span><text:span text:style-name="T56"> 60’s. The Neronian great tribulation of persecution of 64-66 </text:span><text:span text:style-name="T83">was a reality</text:span><text:span text:style-name="T56">, and the Judean War with Rome 66 </text:span><text:span text:style-name="T84">ce</text:span><text:span text:style-name="T56"> </text:span><text:span text:style-name="T83">was near and would </text:span><text:span text:style-name="T56">bring the destruction </text:span><text:span text:style-name="T83">to</text:span><text:span text:style-name="T56"> Jerusalem &amp; the Temple in 70 </text:span><text:span text:style-name="T80">ad</text:span><text:span text:style-name="T56">. The use of the Greek word, </text:span><text:span text:style-name="T67">mello </text:span><text:span text:style-name="T67">G3195</text:span><text:span text:style-name="T56">, throughout the NT (from John the Baptist forward) gives the sense of urgency, that these things were </text:span><text:span text:style-name="T67">on the verge of</text:span><text:span text:style-name="T56"> happening, </text:span><text:span text:style-name="T83">including</text:span><text:span text:style-name="T56"> a second coming Y'shúa “</text:span><text:span text:style-name="T83">unto salvation”</text:span><text:span text:style-name="T56">. </text:span><text:span text:style-name="T83">Heb. 9:28</text:span><text:span text:style-name="T56"> </text:span><text:span text:style-name="T83">(</text:span><text:span text:style-name="T56">This does not exclude the final coming/</text:span><text:span text:style-name="T85">return</text:span><text:span text:style-name="T56"> of Y'shúa </text:span><text:span text:style-name="T83">upon which we still wait</text:span><text:span text:style-name="T56">.</text:span><text:span text:style-name="T83">)</text:span></text:p></text:note-body></text:note> &amp; all the Q’doshím in the heavens &amp; the earth, we declare:</text:p>
          </table:table-cell>
        </table:table-row>
      </table:table>
      <text:p text:style-name="P11" loext:marker-style-name="T86"><draw:frame draw:style-name="fr1" draw:name="Frame2" text:anchor-type="paragraph" svg:y="0.0008in" svg:width="6.5591in" draw:z-index="4" loext:may-break-between-pages="true"><draw:text-box fo:min-height="0.0161in"><table:table table:name="Table3" table:style-name="Table3"><table:table-column table:style-name="Table3.A"/><table:table-column table:style-name="Table3.B"/><table:table-column table:style-name="Table3.C"/><table:table-row table:style-name="Table3.1"><table:table-cell table:style-name="Table3.A1" office:value-type="string"><text:p text:style-name="P12" loext:marker-style-name="T87"><text:span text:style-name="T88">Master of the universe, who reigned,</text:span></text:p></table:table-cell><table:table-cell table:style-name="Table3.A1" office:value-type="string"><text:p text:style-name="P12" loext:marker-style-name="T89"><text:span text:style-name="T90">Adón Olám Ashér Malákh,</text:span></text:p></table:table-cell><table:table-cell table:style-name="Table3.A1" office:value-type="string"><text:p text:style-name="P13" loext:marker-style-name="T91"><text:span text:style-name="T92">אֲדוֹן עוֹלָם אֲשֶׁר מָלַךְ,</text:span></text:p></table:table-cell></table:table-row><table:table-row table:style-name="Table3.1"><table:table-cell table:style-name="Table3.A1" office:value-type="string"><text:p text:style-name="P12" loext:marker-style-name="T87"><text:span text:style-name="T88">Even before any being was created. </text:span></text:p><text:p text:style-name="P12" loext:marker-style-name="T87"><text:span text:style-name="T88">[Yet] at the time when all was made</text:span></text:p></table:table-cell><table:table-cell table:style-name="Table3.A1" office:value-type="string"><text:p text:style-name="P12" loext:marker-style-name="T89"><text:span text:style-name="T90">B’térem Kol Y’tsír </text:span></text:p><text:p text:style-name="P12" loext:marker-style-name="T89"><text:span text:style-name="T90">Nib’rá. L’Éit Ná’asa</text:span></text:p></table:table-cell><table:table-cell table:style-name="Table3.A1" office:value-type="string"><text:p text:style-name="P13" loext:marker-style-name="T91"><text:span text:style-name="T92">בְּטֶֽרֶם כָּל יְצִיר נִבְרָא: לְעֵת נַעֲשָׂה</text:span></text:p></table:table-cell></table:table-row><table:table-row table:style-name="Table3.1"><table:table-cell table:style-name="Table3.A1" office:value-type="string"><text:p text:style-name="P12" loext:marker-style-name="T87"><text:span text:style-name="T88">according to His will,</text:span></text:p></table:table-cell><table:table-cell table:style-name="Table3.A1" office:value-type="string"><text:p text:style-name="P12" loext:marker-style-name="T89"><text:span text:style-name="T90">B’Ḥeftsó Kol, </text:span></text:p></table:table-cell><table:table-cell table:style-name="Table3.A1" office:value-type="string"><text:p text:style-name="P13" loext:marker-style-name="T91"><text:span text:style-name="T92">בְחֶפְצוֹ כֹּל,</text:span></text:p></table:table-cell></table:table-row><table:table-row table:style-name="Table3.1"><table:table-cell table:style-name="Table3.A1" office:value-type="string"><text:p text:style-name="P12" loext:marker-style-name="T87"><text:span text:style-name="T88">[only] then was He called King.</text:span></text:p></table:table-cell><table:table-cell table:style-name="Table3.A1" office:value-type="string"><text:p text:style-name="P12" loext:marker-style-name="T89"><text:span text:style-name="T90">Azái Mélekh Sh’mó Niq’rá.</text:span></text:p></table:table-cell><table:table-cell table:style-name="Table3.A1" office:value-type="string"><text:p text:style-name="P13" loext:marker-style-name="T91"><text:span text:style-name="T92">אֲזַי מֶֽלֶךְ שְׁמוֹ נִקְרָא:</text:span></text:p></table:table-cell></table:table-row><table:table-row table:style-name="Table3.1"><table:table-cell table:style-name="Table3.A5" office:value-type="string"><text:p text:style-name="P14" loext:marker-style-name="T93"/></table:table-cell><table:table-cell table:style-name="Table3.A5" office:value-type="string"><text:p text:style-name="P15" loext:marker-style-name="T94"/></table:table-cell><table:table-cell table:style-name="Table3.A5" office:value-type="string"><text:p text:style-name="P16" loext:marker-style-name="T95"/></table:table-cell></table:table-row><table:table-row table:style-name="Table3.1"><table:table-cell table:style-name="Table3.A6" office:value-type="string"><text:p text:style-name="P12" loext:marker-style-name="T87"><text:span text:style-name="T88">And after all will end,</text:span></text:p></table:table-cell><table:table-cell table:style-name="Table3.A6" office:value-type="string"><text:p text:style-name="P12" loext:marker-style-name="T89"><text:span text:style-name="T90">W’Áḥarei <text:s/>Kikh’lót <text:s/>HaKól,</text:span></text:p></table:table-cell><table:table-cell table:style-name="Table3.A6" office:value-type="string"><text:p text:style-name="P13" loext:marker-style-name="T91"><text:span text:style-name="T92">וְאַחֲרֵי כִּכְלוֹת הַכֹּל,</text:span></text:p></table:table-cell></table:table-row><table:table-row table:style-name="Table3.1"><table:table-cell table:style-name="Table3.A6" office:value-type="string"><text:p text:style-name="P12" loext:marker-style-name="T87"><text:span text:style-name="T88">He, the Awesome One, </text:span></text:p><text:p text:style-name="P12" loext:marker-style-name="T87"><text:span text:style-name="T88">alone will reign. </text:span><text:span text:style-name="T96">And </text:span><text:span text:style-name="T88">He was,</text:span></text:p></table:table-cell><table:table-cell table:style-name="Table3.A6" office:value-type="string"><text:p text:style-name="P12" loext:marker-style-name="T89"><text:span text:style-name="T90">L’badó Yim’lókh Norá. </text:span></text:p><text:p text:style-name="P12" loext:marker-style-name="T89"><text:span text:style-name="T90">W’Hú Hayáh,</text:span></text:p></table:table-cell><table:table-cell table:style-name="Table3.A6" office:value-type="string"><text:p text:style-name="P13" loext:marker-style-name="T97"><text:span text:style-name="T92">לְבַדּוֹ יִמְלוֹךְ נוֹרָא:</text:span></text:p><text:p text:style-name="P13" loext:marker-style-name="T91"><text:span text:style-name="T92">וְהוּא הָיָה,</text:span></text:p></table:table-cell></table:table-row><table:table-row table:style-name="Table3.1"><table:table-cell table:style-name="Table3.A6" office:value-type="string"><text:p text:style-name="P12" loext:marker-style-name="T87"><text:span text:style-name="T96">And </text:span><text:span text:style-name="T88">He is</text:span></text:p></table:table-cell><table:table-cell table:style-name="Table3.A6" office:value-type="string"><text:p text:style-name="P12" loext:marker-style-name="T89"><text:span text:style-name="T90">W’Hú Howéh,</text:span></text:p></table:table-cell><table:table-cell table:style-name="Table3.A6" office:value-type="string"><text:p text:style-name="P13" loext:marker-style-name="T91"><text:span text:style-name="T92">וְהוּא הֹוֶה,</text:span></text:p></table:table-cell></table:table-row><table:table-row table:style-name="Table3.1"><table:table-cell table:style-name="Table3.A6" office:value-type="string"><text:p text:style-name="P12" loext:marker-style-name="T87"><text:span text:style-name="T88">And He will be, in splendor, </text:span></text:p></table:table-cell><table:table-cell table:style-name="Table3.A6" office:value-type="string"><text:p text:style-name="P12" loext:marker-style-name="T89"><text:span text:style-name="T90">W’Hú Yihyéh, B’Tif’aráh.</text:span></text:p></table:table-cell><table:table-cell table:style-name="Table3.A6" office:value-type="string"><text:p text:style-name="P13" loext:marker-style-name="T91"><text:span text:style-name="T92">וְהוּא יִהְיֶה, בְּתִפְאָרָה:</text:span></text:p></table:table-cell></table:table-row><table:table-row table:style-name="Table3.1"><table:table-cell table:style-name="Table3.A5" office:value-type="string"><text:p text:style-name="P12" loext:marker-style-name="T87"><text:span text:style-name="T88">He is One, and there is no other</text:span></text:p></table:table-cell><table:table-cell table:style-name="Table3.A5" office:value-type="string"><text:p text:style-name="P12" loext:marker-style-name="T89"><text:span text:style-name="T90">W’Hú Eḥád W’Éin Sheiní,</text:span></text:p></table:table-cell><table:table-cell table:style-name="Table3.A5" office:value-type="string"><text:p text:style-name="P13" loext:marker-style-name="T91"><text:span text:style-name="T92">וְהוּא אֶחָד וְאֵין שֵׁנִי,</text:span></text:p></table:table-cell></table:table-row><table:table-row table:style-name="Table3.1"><table:table-cell table:style-name="Table3.A5" office:value-type="string"><text:p text:style-name="P12" loext:marker-style-name="T87"><text:span text:style-name="T88">To whom He can be compared </text:span></text:p><text:p text:style-name="P12" loext:marker-style-name="T87"><text:span text:style-name="T88">nor be associated with.</text:span></text:p></table:table-cell><table:table-cell table:style-name="Table3.A5" office:value-type="string"><text:p text:style-name="P12" loext:marker-style-name="T89"><text:span text:style-name="T90">L’Ham’shiló UL’haḥ’ḅíra.</text:span></text:p></table:table-cell><table:table-cell table:style-name="Table3.A5" office:value-type="string"><text:p text:style-name="P17" loext:marker-style-name="T91"><text:span text:style-name="T92">לְהַמְשׁילוֹ וּלְהַחְבִירָה :</text:span></text:p></table:table-cell></table:table-row><table:table-row table:style-name="Table3.1"><table:table-cell table:style-name="Table3.A5" office:value-type="string"><text:p text:style-name="P12" loext:marker-style-name="T87"><text:span text:style-name="T88">Master of the universe!</text:span></text:p></table:table-cell><table:table-cell table:style-name="Table3.A5" office:value-type="string"><text:p text:style-name="P12" loext:marker-style-name="T89"><text:span text:style-name="T90">Adón Olám.</text:span></text:p></table:table-cell><table:table-cell table:style-name="Table3.A5" office:value-type="string"><text:p text:style-name="P13" loext:marker-style-name="T91"><text:span text:style-name="T92">אֲדוֹן עוֹלָם :</text:span></text:p></table:table-cell></table:table-row><table:table-row table:style-name="Table3.1"><table:table-cell table:style-name="Table3.A1" office:value-type="string"><text:p text:style-name="P12" loext:marker-style-name="T87"><text:span text:style-name="T88">He is without beginning and without end,</text:span></text:p></table:table-cell><table:table-cell table:style-name="Table3.A1" office:value-type="string"><text:p text:style-name="P12" loext:marker-style-name="T89"><text:span text:style-name="T90">B’Lí Reishít B’Lí Takh’lít,</text:span></text:p></table:table-cell><table:table-cell table:style-name="Table3.A1" office:value-type="string"><text:p text:style-name="P13" loext:marker-style-name="T91"><text:span text:style-name="T92">בְּלִי רֵאשִׁית בְּלִי תַכְלִית,</text:span></text:p></table:table-cell></table:table-row><table:table-row table:style-name="Table3.1"><table:table-cell table:style-name="Table3.A1" office:value-type="string"><text:p text:style-name="P12" loext:marker-style-name="T87"><text:span text:style-name="T96">And</text:span><text:span text:style-name="T88"> is the power and the dominion. </text:span></text:p><text:p text:style-name="P12" loext:marker-style-name="T87"><text:span text:style-name="T96">U</text:span><text:span text:style-name="T88">nfathomable,</text:span></text:p></table:table-cell><table:table-cell table:style-name="Table3.A1" office:value-type="string"><text:p text:style-name="P12" loext:marker-style-name="T89"><text:span text:style-name="T90">W’Ló HaÓz W’HaMis’rá. <text:line-break/>B’Lí Éirekh</text:span></text:p></table:table-cell><table:table-cell table:style-name="Table3.A1" office:value-type="string"><text:p text:style-name="P13" loext:marker-style-name="T97"><text:span text:style-name="T92">וְלוֹ הָעֹז וְהַמִּשְׂרָה: בְּלִי עֵרֶךְ</text:span></text:p></table:table-cell></table:table-row><table:table-row table:style-name="Table3.1"><table:table-cell table:style-name="Table3.A6" office:value-type="string"><text:p text:style-name="P12" loext:marker-style-name="T87"><text:span text:style-name="T88">Incomparable,</text:span></text:p></table:table-cell><table:table-cell table:style-name="Table3.A6" office:value-type="string"><text:p text:style-name="P12" loext:marker-style-name="T89"><text:span text:style-name="T90">B’Lí Dimyón, </text:span></text:p></table:table-cell><table:table-cell table:style-name="Table3.A6" office:value-type="string"><text:p text:style-name="P17" loext:marker-style-name="T91"><text:span text:style-name="T92">בְּלִי דִמְיוֹן, </text:span></text:p></table:table-cell></table:table-row><table:table-row table:style-name="Table3.1"><table:table-cell table:style-name="Table3.A6" office:value-type="string"><text:p text:style-name="P12" loext:marker-style-name="T87"><text:span text:style-name="T88">Unchanging, and un-exchangeable.</text:span></text:p></table:table-cell><table:table-cell table:style-name="Table3.A6" office:value-type="string"><text:p text:style-name="P12" loext:marker-style-name="T89"><text:span text:style-name="T90">B’Lí Shinuí, UT’murá.</text:span></text:p></table:table-cell><table:table-cell table:style-name="Table3.A6" office:value-type="string"><text:p text:style-name="P17" loext:marker-style-name="T91"><text:span text:style-name="T92">בְלִי שִׁנוּי, וּתְמוּרָה:</text:span></text:p></table:table-cell></table:table-row><table:table-row table:style-name="Table3.1"><table:table-cell table:style-name="Table3.A5" office:value-type="string"><text:p text:style-name="P14" loext:marker-style-name="T93"/></table:table-cell><table:table-cell table:style-name="Table3.A5" office:value-type="string"><text:p text:style-name="P15" loext:marker-style-name="T94"/></table:table-cell><table:table-cell table:style-name="Table3.A5" office:value-type="string"><text:p text:style-name="P18" loext:marker-style-name="T95"/></table:table-cell></table:table-row><table:table-row table:style-name="Table3.1"><table:table-cell table:style-name="Table3.A6" office:value-type="string"><text:p text:style-name="P12" loext:marker-style-name="T87"><text:span text:style-name="T88">He cannot be aggregated nor dispersed,</text:span></text:p></table:table-cell><table:table-cell table:style-name="Table3.A6" office:value-type="string"><text:p text:style-name="P12" loext:marker-style-name="T89"><text:span text:style-name="T90">B’Lí Ḥibúr B’Li Peirúd,</text:span></text:p></table:table-cell><table:table-cell table:style-name="Table3.A6" office:value-type="string"><text:p text:style-name="P17" loext:marker-style-name="T91"><text:span text:style-name="T92">בְּלִי חִיבוּר בְּלִי פֵרוּד,</text:span></text:p></table:table-cell></table:table-row><table:table-row table:style-name="Table3.1"><table:table-cell table:style-name="Table3.A6" office:value-type="string"><text:p text:style-name="P12" loext:marker-style-name="T87"><text:span text:style-name="T88">He is great of power and strength. </text:span></text:p><text:p text:style-name="P12" loext:marker-style-name="T87"><text:span text:style-name="T88">He is my Ĕl,</text:span></text:p></table:table-cell><table:table-cell table:style-name="Table3.A6" office:value-type="string"><text:p text:style-name="P12" loext:marker-style-name="T89"><text:span text:style-name="T90">G’dól Koáḥ UG’ḅurá</text:span><text:span text:style-name="T98">h</text:span><text:span text:style-name="T90">. W’Hú </text:span><text:span text:style-name="T99">Êl</text:span><text:span text:style-name="T90">í</text:span></text:p></table:table-cell><table:table-cell table:style-name="Table3.A6" office:value-type="string"><text:p text:style-name="P13" loext:marker-style-name="T97"><text:span text:style-name="T92">גְדוֹל כֹחַ וּגְבוּרָה: וְהוּא אֵלִי</text:span></text:p></table:table-cell></table:table-row><table:table-row table:style-name="Table3.1"><table:table-cell table:style-name="Table3.A6" office:value-type="string"><text:p text:style-name="P12" loext:marker-style-name="T87"><text:span text:style-name="T88">And my living Redeemer.</text:span></text:p></table:table-cell><table:table-cell table:style-name="Table3.A6" office:value-type="string"><text:p text:style-name="P12" loext:marker-style-name="T89"><text:span text:style-name="T90">W’Ḥái Goalí,</text:span></text:p></table:table-cell><table:table-cell table:style-name="Table3.A6" office:value-type="string"><text:p text:style-name="P13" loext:marker-style-name="T91"><text:span text:style-name="T92">וְחַי גֹּאֲלִי,</text:span></text:p></table:table-cell></table:table-row><table:table-row table:style-name="Table3.1"><table:table-cell table:style-name="Table3.A6" office:value-type="string"><text:p text:style-name="P12" loext:marker-style-name="T87"><text:span text:style-name="T88">And the </text:span><text:span text:style-name="T100">Rock</text:span><text:span text:style-name="T88"> of my fate </text:span></text:p><text:p text:style-name="P12" loext:marker-style-name="T87"><text:span text:style-name="T88">during the day of distress.</text:span></text:p></table:table-cell><table:table-cell table:style-name="Table3.A6" office:value-type="string"><text:p text:style-name="P12" loext:marker-style-name="T89"><text:span text:style-name="T90">W’Tsúr Ḥeṿ’lí Ḅ’Yóm Tsará.</text:span></text:p></table:table-cell><table:table-cell table:style-name="Table3.A6" office:value-type="string"><text:p text:style-name="P13" loext:marker-style-name="T91"><text:span text:style-name="T92">וְצוּר חֶבְלִי בְיוֹם צָרָה:</text:span></text:p></table:table-cell></table:table-row><table:table-row table:style-name="Table3.1"><table:table-cell table:style-name="Table3.A5" office:value-type="string"><text:p text:style-name="P12" loext:marker-style-name="T87"><text:span text:style-name="T88">He is my banner and my escape,</text:span></text:p></table:table-cell><table:table-cell table:style-name="Table3.A5" office:value-type="string"><text:p text:style-name="P12" loext:marker-style-name="T89"><text:span text:style-name="T90">W’Hú Nisí U’mánusi,</text:span></text:p></table:table-cell><table:table-cell table:style-name="Table3.A5" office:value-type="string"><text:p text:style-name="P13" loext:marker-style-name="T91"><text:span text:style-name="T92">וְהוּא נִסִּי וּמָנוּסִי,</text:span></text:p></table:table-cell></table:table-row><table:table-row table:style-name="Table3.1"><table:table-cell table:style-name="Table3.A5" office:value-type="string"><text:p text:style-name="P12" loext:marker-style-name="T87"><text:span text:style-name="T88">My destiny in the day I call [to Him].</text:span></text:p></table:table-cell><table:table-cell table:style-name="Table3.A5" office:value-type="string"><text:p text:style-name="P12" loext:marker-style-name="T89"><text:span text:style-name="T90">M’nát Kosí B’Yóm Eq’rá.</text:span></text:p></table:table-cell><table:table-cell table:style-name="Table3.A5" office:value-type="string"><text:p text:style-name="P13" loext:marker-style-name="T91"><text:span text:style-name="T92">מְנָת כּוֹסִי בְּיוֹם אֶקְרָא:</text:span></text:p></table:table-cell></table:table-row><table:table-row table:style-name="Table3.1"><table:table-cell table:style-name="Table3.A5" office:value-type="string"><text:p text:style-name="P12" loext:marker-style-name="T87"><text:span text:style-name="T88">Master of the universe!</text:span></text:p></table:table-cell><table:table-cell table:style-name="Table3.A5" office:value-type="string"><text:p text:style-name="P12" loext:marker-style-name="T89"><text:span text:style-name="T90">Adón Olám.</text:span></text:p></table:table-cell><table:table-cell table:style-name="Table3.A5" office:value-type="string"><text:p text:style-name="P13" loext:marker-style-name="T91"><text:span text:style-name="T92">אֲדוֹן עוֹלָם :</text:span></text:p></table:table-cell></table:table-row><table:table-row table:style-name="Table3.1"><table:table-cell table:style-name="Table3.A6" office:value-type="string"><text:p text:style-name="P12" loext:marker-style-name="T87"><text:span text:style-name="T88">He is a healer and a cure,</text:span></text:p></table:table-cell><table:table-cell table:style-name="Table3.A6" office:value-type="string"><text:p text:style-name="P12" loext:marker-style-name="T89"><text:span text:style-name="T90">W’Hú Roféi W’Hú Marpéi,</text:span></text:p></table:table-cell><table:table-cell table:style-name="Table3.A6" office:value-type="string"><text:p text:style-name="P13" loext:marker-style-name="T91"><text:span text:style-name="T92">וְהוּא רוֹפֵא וְהוּא מַרְפֵא,</text:span></text:p></table:table-cell></table:table-row><table:table-row table:style-name="Table3.1"><table:table-cell table:style-name="Table3.A6" office:value-type="string"><text:p text:style-name="P12" loext:marker-style-name="T87"><text:span text:style-name="T88">He is all-seeing and a </text:span></text:p><text:p text:style-name="P12" loext:marker-style-name="T87"><text:span text:style-name="T88">support. In his hand </text:span></text:p></table:table-cell><table:table-cell table:style-name="Table3.A6" office:value-type="string"><text:p text:style-name="P12" loext:marker-style-name="T89"><text:span text:style-name="T90">W’Hú Tsofé W’Hú </text:span></text:p><text:p text:style-name="P12" loext:marker-style-name="T89"><text:span text:style-name="T90">Ezrá. B’Yadó </text:span></text:p></table:table-cell><table:table-cell table:style-name="Table3.A6" office:value-type="string"><text:p text:style-name="P13" loext:marker-style-name="T97"><text:span text:style-name="T92">וְהוּא צוֹפֶה וְהוּא</text:span></text:p><text:p text:style-name="P13" loext:marker-style-name="T91"><text:span text:style-name="T92">עֶזְרָה: בְּיָדוֹ</text:span></text:p></table:table-cell></table:table-row><table:table-row table:style-name="Table3.1"><table:table-cell table:style-name="Table3.A6" office:value-type="string"><text:p text:style-name="P12" loext:marker-style-name="T87"><text:span text:style-name="T88">do I deposit </text:span><text:span text:style-name="T100">m</text:span><text:span text:style-name="T88">y s</text:span><text:span text:style-name="T101">pirit</text:span></text:p></table:table-cell><table:table-cell table:style-name="Table3.A6" office:value-type="string"><text:p text:style-name="P12" loext:marker-style-name="T89"><text:span text:style-name="T90">Af’qíd <text:s/>Ruḥí,</text:span></text:p></table:table-cell><table:table-cell table:style-name="Table3.A6" office:value-type="string"><text:p text:style-name="P13" loext:marker-style-name="T91"><text:span text:style-name="T92">אַפְקִיד רוּחִי,</text:span></text:p></table:table-cell></table:table-row><table:table-row table:style-name="Table3.1"><table:table-cell table:style-name="Table3.A6" office:value-type="string"><text:p text:style-name="P12" loext:marker-style-name="T87"><text:span text:style-name="T88">When I go to sleep, and </text:span></text:p><text:p text:style-name="P12" loext:marker-style-name="T87"><text:span text:style-name="T88">[I trust that I] will awaken</text:span></text:p></table:table-cell><table:table-cell table:style-name="Table3.A6" office:value-type="string"><text:p text:style-name="P12" loext:marker-style-name="T89"><text:span text:style-name="T90">B’Éit Ishán W’A’íra.</text:span></text:p></table:table-cell><table:table-cell table:style-name="Table3.A6" office:value-type="string"><text:p text:style-name="P13" loext:marker-style-name="T91"><text:span text:style-name="T92">בְּעֵת אִישַׁן וְאָעִֽירָה:</text:span></text:p></table:table-cell></table:table-row><table:table-row table:style-name="Table3.1"><table:table-cell table:style-name="Table3.A5" office:value-type="string"><text:p text:style-name="P14" loext:marker-style-name="T93"/></table:table-cell><table:table-cell table:style-name="Table3.A5" office:value-type="string"><text:p text:style-name="P15" loext:marker-style-name="T94"/></table:table-cell><table:table-cell table:style-name="Table3.A5" office:value-type="string"><text:p text:style-name="P16" loext:marker-style-name="T95"/></table:table-cell></table:table-row><table:table-row table:style-name="Table3.1"><table:table-cell table:style-name="Table3.A1" office:value-type="string"><text:p text:style-name="P19"><text:span text:style-name="T102">with my s</text:span><text:span text:style-name="T103">pirit</text:span><text:span text:style-name="T102"> and body,</text:span></text:p></table:table-cell><table:table-cell table:style-name="Table3.A1" office:value-type="string"><text:p text:style-name="P12" loext:marker-style-name="T89"><text:span text:style-name="T90">W’Ím-Ruḥí G’wiyatí,</text:span></text:p></table:table-cell><table:table-cell table:style-name="Table3.A1" office:value-type="string"><text:p text:style-name="P13" loext:marker-style-name="T91"><text:span text:style-name="T92">וְעִם רוּחִי גְּוִיָּתִי,</text:span></text:p></table:table-cell></table:table-row><table:table-row table:style-name="Table3.1"><table:table-cell table:style-name="Table3.A1" office:value-type="string"><text:p text:style-name="P20"><text:span text:style-name="T102">For </text:span><text:span text:style-name="T104">יהוה</text:span><text:span text:style-name="T102"> is with me and </text:span></text:p><text:p text:style-name="P21">I need not fear. In His Sanctuary</text:p></table:table-cell><table:table-cell table:style-name="Table3.A1" office:value-type="string"><text:p text:style-name="P12" loext:marker-style-name="T89"><text:span text:style-name="T90">Adonái Li W’Ló Irá. Ḅ’Miq’dashó</text:span></text:p></table:table-cell><table:table-cell table:style-name="Table3.A1" office:value-type="string"><text:p text:style-name="P13" loext:marker-style-name="T97"><text:span text:style-name="T92">יְיָ לִי וְלֹא אִירָא: בְמִקְדָשׁוֹ</text:span></text:p></table:table-cell></table:table-row><table:table-row table:style-name="Table3.1"><table:table-cell table:style-name="Table3.A1" office:value-type="string"><text:p text:style-name="P12" loext:marker-style-name="T87"><text:span text:style-name="T88">my soul </text:span><text:span text:style-name="T100">will </text:span><text:span text:style-name="T88">rejoice,</text:span></text:p></table:table-cell><table:table-cell table:style-name="Table3.A1" office:value-type="string"><text:p text:style-name="P12" loext:marker-style-name="T89"><text:span text:style-name="T90">Tagéil Naf’shí,</text:span></text:p></table:table-cell><table:table-cell table:style-name="Table3.A1" office:value-type="string"><text:p text:style-name="P13" loext:marker-style-name="T97"><text:span text:style-name="T92">תָגֵל נַפְשִׁי, </text:span></text:p></table:table-cell></table:table-row><table:table-row table:style-name="Table3.1"><table:table-cell table:style-name="Table3.A1" office:value-type="string"><text:p text:style-name="P12" loext:marker-style-name="T87"><text:span text:style-name="T88">May He send our Messiah speedily.</text:span></text:p></table:table-cell><table:table-cell table:style-name="Table3.A1" office:value-type="string"><text:p text:style-name="P12" loext:marker-style-name="T89"><text:span text:style-name="T90">M’shiḥéinu Yish’lákh M’heirá.</text:span></text:p></table:table-cell><table:table-cell table:style-name="Table3.A1" office:value-type="string"><text:p text:style-name="P13" loext:marker-style-name="T97"><text:span text:style-name="T92">מְשִׁיחֵנוּ יִשְׁלַח מְהֵרָה:</text:span></text:p></table:table-cell></table:table-row><table:table-row table:style-name="Table3.1"><table:table-cell table:style-name="Table3.A5" office:value-type="string"><text:p text:style-name="P22" loext:marker-style-name="T87"><text:span text:style-name="T88">Then we shall sing in the Holy House,</text:span></text:p></table:table-cell><table:table-cell table:style-name="Table3.A5" office:value-type="string"><text:p text:style-name="P12" loext:marker-style-name="T89"><text:span text:style-name="T90">W’Áz Nashír Ḅ’Ḅéit Qadshí,</text:span></text:p></table:table-cell><table:table-cell table:style-name="Table3.A5" office:value-type="string"><text:p text:style-name="P13" loext:marker-style-name="T97"><text:span text:style-name="T92">וְאָז נָשִׁיר בְבֵית קָדְשִׁי,</text:span></text:p></table:table-cell></table:table-row><table:table-row table:style-name="Table3.1"><table:table-cell table:style-name="Table3.A5" office:value-type="string"><text:p text:style-name="P12" loext:marker-style-name="T87"><text:span text:style-name="T88">Amen Amen to the awesome Name.</text:span></text:p></table:table-cell><table:table-cell table:style-name="Table3.A5" office:value-type="string"><text:p text:style-name="P12" loext:marker-style-name="T89"><text:span text:style-name="T90">Améin Améin Sheim HaNorá.</text:span></text:p></table:table-cell><table:table-cell table:style-name="Table3.A5" office:value-type="string"><text:p text:style-name="P13" loext:marker-style-name="T97"><text:span text:style-name="T92">אָמֵ</text:span><text:span text:style-name="T105">ן</text:span><text:span text:style-name="T92"> אָמֵ</text:span><text:span text:style-name="T105">ן</text:span><text:span text:style-name="T92"> שֵׁמ הַנוֹרָא:</text:span></text:p></table:table-cell></table:table-row><table:table-row table:style-name="Table3.1"><table:table-cell table:style-name="Table3.A5" office:value-type="string"><text:p text:style-name="P12" loext:marker-style-name="T87"><text:span text:style-name="T88">Master of the Universe!</text:span></text:p></table:table-cell><table:table-cell table:style-name="Table3.A5" office:value-type="string"><text:p text:style-name="P12" loext:marker-style-name="T89"><text:span text:style-name="T90">Adón Olám.</text:span></text:p></table:table-cell><table:table-cell table:style-name="Table3.A5" office:value-type="string"><text:p text:style-name="P13" loext:marker-style-name="T97"><text:span text:style-name="T92">אֲדוֹן עוֹלָם :</text:span></text:p></table:table-cell></table:table-row></table:table></draw:text-box></draw:frame></text:p>
      <text:p text:style-name="P23"><text:soft-page-break/>Congregation may begin here or read Patach Eliyahu on page 53 then return.</text:p>
      <table:table table:name="Table4" table:style-name="Table4">
        <table:table-column table:style-name="Table4.A"/>
        <table:table-column table:style-name="Table4.B"/>
        <table:table-row table:style-name="Table4.1">
          <table:table-cell table:style-name="Table4.A1" table:number-columns-spanned="2" office:value-type="string">
            <text:p text:style-name="P2" loext:marker-style-name="T106"><text:span text:style-name="T107">And the Levites said, “</text:span><text:span text:style-name="T108">Stand up and bless </text:span><text:span text:style-name="T109">יהוה</text:span><text:span text:style-name="T110"> </text:span><text:span text:style-name="T107">Elohéyka</text:span><text:span text:style-name="T108"> for ever and ever</text:span><text:span text:style-name="T111">.”</text:span><text:span text:style-name="T108"> </text:span><text:span text:style-name="T112">Neh 9:5</text:span></text:p>
          </table:table-cell>
          <table:covered-table-cell/>
        </table:table-row>
        <table:table-row table:style-name="Table4.2">
          <table:table-cell table:style-name="Table4.A2" table:number-columns-spanned="2" office:value-type="string">
            <text:p text:style-name="P24" loext:marker-style-name="T113"><text:span text:style-name="T112">(</text:span><text:span text:style-name="T114">Congregation Stands</text:span><text:span text:style-name="T112">)</text:span><text:span text:style-name="T115"> <text:s text:c="4"/></text:span><text:span text:style-name="T116"><text:s/></text:span><text:span text:style-name="T117"><text:s/></text:span><text:span text:style-name="T118"><text:s/></text:span><text:span text:style-name="T119">יהוה</text:span><text:span text:style-name="T120"> </text:span><text:span text:style-name="T121">M</text:span><text:span text:style-name="T122">el</text:span><text:span text:style-name="T123">éḳ</text:span><text:span text:style-name="T118"> <text:s/></text:span><text:span text:style-name="T33"><text:s text:c="3"/></text:span><text:span text:style-name="T29">(</text:span><text:span text:style-name="T124">Take two front Tsitsiy</text:span><text:span text:style-name="T125">ó</text:span><text:span text:style-name="T124">th in left hand</text:span><text:span text:style-name="T29">)</text:span></text:p>
          </table:table-cell>
          <table:covered-table-cell/>
        </table:table-row>
        <table:table-row table:style-name="Table4.3">
          <table:table-cell table:style-name="Table4.A1" office:value-type="string">
            <text:p text:style-name="P25" loext:marker-style-name="T113"><text:span text:style-name="T126">יהוה</text:span><text:span text:style-name="T127"> Reigns; </text:span><text:span text:style-name="T128">יהוה</text:span><text:span text:style-name="T13"> </text:span><text:span text:style-name="T127">has Reigned;</text:span></text:p>
          </table:table-cell>
          <table:table-cell table:style-name="Table4.B3" office:value-type="string">
            <text:p text:style-name="P25" loext:marker-style-name="T113"><text:span text:style-name="T24">יהוה</text:span><text:span text:style-name="T129"> Meléḳ, </text:span><text:span text:style-name="T130">יהוה</text:span><text:span text:style-name="T23"> </text:span><text:span text:style-name="T129">Maláḳ,</text:span></text:p>
          </table:table-cell>
        </table:table-row>
        <table:table-row table:style-name="Table4.4">
          <table:table-cell table:style-name="Table4.A1" office:value-type="string">
            <text:p text:style-name="P25" loext:marker-style-name="T113"><text:span text:style-name="T126">יהוה</text:span><text:span text:style-name="T127"> will Reign forever and ever.</text:span></text:p>
          </table:table-cell>
          <table:table-cell table:style-name="Table4.B4" office:value-type="string">
            <text:p text:style-name="P25" loext:marker-style-name="T113"><text:span text:style-name="T24">יהוה</text:span><text:span text:style-name="T129"> YiM</text:span><text:span text:style-name="T131">e</text:span><text:span text:style-name="T129">lóḳ LeOlám </text:span><text:span text:style-name="T25">ṾaÉd</text:span><text:span text:style-name="T129">.</text:span></text:p>
          </table:table-cell>
        </table:table-row>
        <table:table-row table:style-name="Table4.4">
          <table:table-cell table:style-name="Table4.A1" office:value-type="string">
            <text:p text:style-name="P25" loext:marker-style-name="T113"><text:span text:style-name="T126">יהוה</text:span><text:span text:style-name="T127"> Reigns; </text:span><text:span text:style-name="T128">יהוה</text:span><text:span text:style-name="T13"> </text:span><text:span text:style-name="T127">has Reigned;</text:span></text:p>
          </table:table-cell>
          <table:table-cell table:style-name="Table4.B5" office:value-type="string">
            <text:p text:style-name="P25" loext:marker-style-name="T113"><text:span text:style-name="T24">יהוה</text:span><text:span text:style-name="T129"> Meléḳ, </text:span><text:span text:style-name="T130">יהוה</text:span><text:span text:style-name="T23"> </text:span><text:span text:style-name="T129">Maláḳ,</text:span></text:p>
          </table:table-cell>
        </table:table-row>
        <table:table-row table:style-name="Table4.4">
          <table:table-cell table:style-name="Table4.A1" office:value-type="string">
            <text:p text:style-name="P25" loext:marker-style-name="T113"><text:span text:style-name="T126">יהוה</text:span><text:span text:style-name="T127"> will Reign forever and ever.</text:span></text:p>
          </table:table-cell>
          <table:table-cell table:style-name="Table4.B6" office:value-type="string">
            <text:p text:style-name="P25" loext:marker-style-name="T113"><text:span text:style-name="T24">יהוה</text:span><text:span text:style-name="T129"> YiM</text:span><text:span text:style-name="T131">e</text:span><text:span text:style-name="T129">lóḳ LeOlám </text:span><text:span text:style-name="T25">ṾaÉd</text:span><text:span text:style-name="T129">.</text:span></text:p>
          </table:table-cell>
        </table:table-row>
        <table:table-row table:style-name="Table4.7">
          <table:table-cell table:style-name="Table4.A7" office:value-type="string">
            <text:p text:style-name="P2" loext:marker-style-name="T132"><text:span text:style-name="T130">יהוה</text:span><text:span text:style-name="T23"> </text:span><text:span text:style-name="T129">is King over the entire world; </text:span></text:p>
            <text:p text:style-name="P2" loext:marker-style-name="T132"><text:span text:style-name="T129">On that day </text:span><text:span text:style-name="T24">יהוה</text:span><text:span text:style-name="T129"> will be One, </text:span></text:p>
            <text:p text:style-name="P25" loext:marker-style-name="T113"><text:span text:style-name="T129">And His Name will be One.</text:span><text:span text:style-name="T133"/></text:p>
          </table:table-cell>
          <table:table-cell table:style-name="Table4.B7" office:value-type="string">
            <text:p text:style-name="P25" loext:marker-style-name="T113"><text:span text:style-name="T25">W</text:span><text:span text:style-name="T129">eHayáh </text:span><text:span text:style-name="T24">יהוה</text:span><text:span text:style-name="T129"> LeMéleḳ Al Kol ha’Aréts; Be-Yóm ha’Hú YihYéh</text:span><text:span text:style-name="T134"> </text:span><text:span text:style-name="T24">יהוה</text:span><text:span text:style-name="T129"> Echád, U’Sh’mó Echád.</text:span></text:p>
          </table:table-cell>
        </table:table-row>
        <table:table-row table:style-name="Table4.8">
          <table:table-cell table:style-name="Table4.A8" table:number-columns-spanned="2" office:value-type="string">
            <text:p text:style-name="P26" loext:marker-style-name="T113"><text:span text:style-name="T135">Morning:</text:span><text:span text:style-name="T136"> <text:s/></text:span><text:span text:style-name="T137">Hodu</text:span><text:span text:style-name="T138"> </text:span><text:span text:style-name="T139">[1 Chron 16:8-22]</text:span><text:span text:style-name="T140"> </text:span><text:span text:style-name="T141">We </text:span><text:span text:style-name="T142">give thanks to </text:span><text:span text:style-name="T143">you</text:span><text:span text:style-name="T142"> </text:span><text:span text:style-name="T144">י</text:span><text:span text:style-name="T145">הוה</text:span><text:span text:style-name="T146"> and </text:span><text:span text:style-name="T142">call upon </text:span><text:span text:style-name="T13">your name and make known your deeds among the peoples. </text:span><text:span text:style-name="T141">We </text:span><text:span text:style-name="T13">sing to you, make music to you, and speak of all your wonders </text:span><text:span text:style-name="T146">and</text:span><text:span text:style-name="T13"> Celebrate your qadósh name. </text:span><text:span text:style-name="T146">For</text:span><text:span text:style-name="T13"> the heart of those who seek </text:span><text:span text:style-name="T144">י</text:span><text:span text:style-name="T145">הוה</text:span><text:span text:style-name="T13"> will rejoice. </text:span><text:span text:style-name="T146">We</text:span><text:span text:style-name="T13"> pursue </text:span><text:span text:style-name="T146">your</text:span><text:span text:style-name="T13"> closeness </text:span><text:span text:style-name="T144">י</text:span><text:span text:style-name="T145">הוה</text:span><text:span text:style-name="T13"> and your power </text:span><text:span text:style-name="T146">and</text:span><text:span text:style-name="T13"> constantly seek your presence. </text:span><text:span text:style-name="T146">We</text:span><text:span text:style-name="T13"> remember the wonders that you have performed, your miracles, and the judgments of your mouth—we the seed of </text:span><text:span text:style-name="T17">Yi-s'ra-él</text:span><text:span text:style-name="T13">, your servant, Benéy Ya</text:span><text:span text:style-name="T147">'</text:span><text:span text:style-name="T13">aqóḅ, who are your chosen. You are </text:span><text:span text:style-name="T144">י</text:span><text:span text:style-name="T145">הוה</text:span><text:span text:style-name="T13"> Elohéynu, your judgments are over the entire world. We will be mindful of your covenant forever, the word that you commanded </text:span><text:span text:style-name="T146">us in the beginning of creation (Gen 1:1-2:3)</text:span><text:span text:style-name="T13"> for 1000 generations. </text:span><text:span text:style-name="T148">And the covenant</text:span><text:span text:style-name="T13"> which you made with Aḅrahám, and swore to Yitsḥáq, and confirmed to Ya</text:span><text:span text:style-name="T147">'</text:span><text:span text:style-name="T13">aqóḅ as a decree, for </text:span><text:span text:style-name="T17">Yis'ra-</text:span><text:span text:style-name="T149">é</text:span><text:span text:style-name="T17">l</text:span><text:span text:style-name="T150"> </text:span><text:span text:style-name="T13">as an agelong covenant, saying: “</text:span><text:span text:style-name="T151">To you I will give the Land of Kana’an, the share of your heritage,”</text:span><text:span text:style-name="T13"> when you were but a small number of people, few, and strangers in it. They went from nation to nation, from one kingdom to another people, but Elohíym did not permit any man to harm them and punished kings on account of them. You said to them: </text:span><text:span text:style-name="T151">Touch not My Anointeds and do no harm to my Prophets.”</text:span><text:span text:style-name="T152"> </text:span><text:bookmark text:name="RichViewCheckpoint4"/></text:p>
          </table:table-cell>
          <table:covered-table-cell/>
        </table:table-row>
      </table:table>
      <table:table table:name="Table5" table:style-name="Table5">
        <table:table-column table:style-name="Table5.A"/>
        <table:table-column table:style-name="Table5.B"/>
        <table:table-row table:style-name="Table5.1">
          <table:table-cell table:style-name="Table5.A1" table:number-columns-spanned="2" office:value-type="string">
            <text:p text:style-name="P27" loext:marker-style-name="T16"><text:span text:style-name="T135">Evening:</text:span><text:span text:style-name="T136"> <text:s/></text:span><text:span text:style-name="T153">Shiru</text:span><text:span text:style-name="T154"> </text:span><text:span text:style-name="T139">[1 Chronicles 16:23-36]</text:span><text:span text:style-name="T140"> </text:span><text:span text:style-name="T13">Sing to </text:span><text:span text:style-name="T155">י</text:span><text:span text:style-name="T156">הוה</text:span><text:span text:style-name="T157"> </text:span><text:span text:style-name="T13">all dwellers of the </text:span><text:span text:style-name="T158">Land</text:span><text:span text:style-name="T13">; daily proclaim his salvation of you. His </text:span><text:span text:style-name="T159">kavód</text:span><text:span text:style-name="T13"> relate amongst the nations, his wonders amongst all peoples. For, </text:span><text:span text:style-name="T155">י</text:span><text:span text:style-name="T156">הוה</text:span><text:span text:style-name="T157"> </text:span><text:span text:style-name="T13">is great and most praised, and awesome above all elohíym; for all the elohíym of the nations are </text:span><text:span text:style-name="T158">as </text:span><text:span text:style-name="T13">nothing, whereas,</text:span><text:span text:style-name="T159"> </text:span><text:span text:style-name="T155">י</text:span><text:span text:style-name="T156">הוה</text:span><text:span text:style-name="T157"> </text:span><text:span text:style-name="T13">made the heavens. Majesty and grandeur are in his presence, strength and joy are in his place. Render to </text:span><text:span text:style-name="T155">י</text:span><text:span text:style-name="T156">הוה</text:span><text:span text:style-name="T13">, you families of nations—render to </text:span><text:span text:style-name="T155">י</text:span><text:span text:style-name="T156">הוה</text:span><text:span text:style-name="T157"> </text:span><text:span text:style-name="T13">honor and power. Render to </text:span><text:span text:style-name="T155">י</text:span><text:span text:style-name="T156">הוה</text:span><text:span text:style-name="T157"> </text:span><text:span text:style-name="T13">the honor befitting his name. Bring a gift and come before him; prostrate yourselves before </text:span><text:span text:style-name="T160">י</text:span><text:span text:style-name="T161">הוה</text:span><text:span text:style-name="T13"> in the splendor of set-apartness. Tremble before him, all dwellers of the earth, so that the world will be set firm without faltering. Let the heavens rejoice and the earth be glad; and let them proclaim amongst the nations, “</text:span><text:span text:style-name="T160">י</text:span><text:span text:style-name="T161">הוה</text:span><text:span text:style-name="T13"> Reigns!” Let the sea and that which is within it roar, let the field and all within it exult. Then the trees of the forest will break into song before </text:span><text:span text:style-name="T160">י</text:span><text:span text:style-name="T161">הוה</text:span><text:span text:style-name="T13">, for Y</text:span><text:span text:style-name="T162">â</text:span><text:span text:style-name="T13">h will come to judge the world. Hodú L'</text:span><text:span text:style-name="T163"> </text:span><text:span text:style-name="T160">י</text:span><text:span text:style-name="T161">הוה</text:span><text:span text:style-name="T164"> </text:span><text:span text:style-name="T13">Ki Tov, Ki L'Olám Ḥasdó. </text:span></text:p>
          </table:table-cell>
          <table:covered-table-cell/>
        </table:table-row>
        <table:table-row table:style-name="Table5.2">
          <table:table-cell table:style-name="Table5.A1" table:number-columns-spanned="2" office:value-type="string">
            <text:p text:style-name="P28" loext:marker-style-name="T135"><text:span text:style-name="T13">And say: </text:span><text:span text:style-name="T165">Together:</text:span><text:span text:style-name="T166"> </text:span><text:span text:style-name="T151">“</text:span><text:span text:style-name="T13">Save us, Elohéy-Yishéynu, gather us and save us from among the nations to give thanks to your qadósh name, and to find</text:span><text:span text:style-name="T142"> ourselves exalted in </text:span><text:span text:style-name="T13">y</text:span><text:span text:style-name="T142">our praise.”</text:span></text:p>
          </table:table-cell>
          <table:covered-table-cell/>
        </table:table-row>
        <table:table-row table:style-name="Table5.3">
          <table:table-cell table:style-name="Table5.A3" office:value-type="string">
            <text:p text:style-name="P29" loext:marker-style-name="T167"><text:span text:style-name="T17">Barúḳ Attá,</text:span><text:span text:style-name="T162"> </text:span><text:span text:style-name="T168">יהוה</text:span><text:span text:style-name="T17">, Elohéy Yisraél, Min-ha’Olám ṾeÁd ha’Olám, ṾáiYomru Kol-HaÁm, “</text:span><text:span text:style-name="T169">Améin</text:span><text:span text:style-name="T17">,” ṾeHallél</text:span><text:span text:style-name="T170"> Le’</text:span><text:span text:style-name="T162"> </text:span><text:span text:style-name="T171">יהוה</text:span><text:span text:style-name="T172">.</text:span></text:p>
          </table:table-cell>
          <table:table-cell table:style-name="Table5.B3" office:value-type="string">
            <text:p text:style-name="P29" loext:marker-style-name="T167"><text:span text:style-name="T17">Blessed are you, </text:span><text:span text:style-name="T171">יהוה</text:span><text:span text:style-name="T17">, Elohíym of Yisraél, from this World to the World to Come; and all the people said, </text:span><text:span text:style-name="T173">“</text:span><text:span text:style-name="T169">Améin</text:span><text:span text:style-name="T173">,</text:span><text:span text:style-name="T17">” and gave praise to</text:span><text:span text:style-name="T170"> </text:span><text:span text:style-name="T171">יהוה</text:span><text:span text:style-name="T172">.</text:span></text:p>
          </table:table-cell>
        </table:table-row>
        <table:table-row table:style-name="Table5.4">
          <table:table-cell table:style-name="Table5.A4" table:number-columns-spanned="2" office:value-type="string">
            <text:p text:style-name="P30" loext:marker-style-name="T174"><text:span text:style-name="T175">Additional Optional Psalms for </text:span><text:span text:style-name="T176">Shabbath</text:span><text:span text:style-name="T175">: Ps: 19, 33, 34, 90, 91, 98, 121, 122, 123, 124, 135, Ps 136);</text:span></text:p>
            <text:p text:style-name="P30" loext:marker-style-name="T174"><text:span text:style-name="T176">Rosh Ha Shannah: </text:span><text:span text:style-name="T175">Psalm 72 (1</text:span><text:span text:style-name="T177">st</text:span><text:span text:style-name="T175"> Month): </text:span><text:span text:style-name="T176">On Pesaḥ</text:span><text:span text:style-name="T175">: Psalm 107 (except on Shabbath Ḥol Hammoed); </text:span><text:span text:style-name="T176">On Shavuot</text:span><text:span text:style-name="T175">: Psalm 68; </text:span></text:p>
            <text:p text:style-name="P30" loext:marker-style-name="T174"><text:span text:style-name="T176">On Yom Teruah</text:span><text:span text:style-name="T175"> (7</text:span><text:span text:style-name="T177">th</text:span><text:span text:style-name="T175"> Month): Psalm 81; </text:span><text:span text:style-name="T176">On Yom ha’Kippurim</text:span><text:span text:style-name="T175">: Psalms 32 &amp; 51; </text:span><text:span text:style-name="T176">On Sukkot</text:span><text:span text:style-name="T175">: Psalms 42 &amp; 43, plus Ps 12 on </text:span><text:span text:style-name="T176">Shemini Atsaret</text:span><text:span text:style-name="T175"> (8th);</text:span></text:p>
            <text:p text:style-name="P29" loext:marker-style-name="T178"><text:span text:style-name="T176">On Rosh Ḥodesh, Ḥanukkah, Ḥol Hammoed</text:span><text:span text:style-name="T175">: Partial Hallel (Ps 113 – 115) is said: <text:s/>On Festivals: The Full Hallel is said.</text:span></text:p>
          </table:table-cell>
          <table:covered-table-cell/>
        </table:table-row>
      </table:table>
      <text:p text:style-name="P31"/>
      <table:table table:name="Table6" table:style-name="Table6">
        <table:table-column table:style-name="Table6.A"/>
        <table:table-column table:style-name="Table6.B"/>
        <table:table-row table:style-name="Table6.1">
          <table:table-cell table:style-name="Table6.A1" office:value-type="string">
            <text:p text:style-name="P32" loext:marker-style-name="T179"><text:span text:style-name="T180">Y</text:span><text:span text:style-name="T181">'</text:span><text:span text:style-name="T180">sh</text:span><text:span text:style-name="T182">ú</text:span><text:span text:style-name="T180">a taught us: </text:span><text:span text:style-name="T183">“Fear not little flock; for it is your F</text:span><text:span text:style-name="T184">ather’s</text:span><text:span text:style-name="T183"> pleasure</text:span><text:span text:style-name="T184"> </text:span><text:span text:style-name="T183">to give you the </text:span><text:span text:style-name="T184">Kingdom</text:span><text:span text:style-name="T183">.”</text:span><text:span text:style-name="T184"> <text:line-break/></text:span><text:span text:style-name="T185">His apostles acknowledged that </text:span><text:span text:style-name="T184">“...</text:span><text:span text:style-name="T186">we must through much tribulation enter into the </text:span><text:span text:style-name="T187">K</text:span><text:span text:style-name="T186">ingdom of </text:span><text:span text:style-name="T188">Ĕ</text:span><text:span text:style-name="T189">l</text:span><text:span text:style-name="T186">.”</text:span><text:span text:style-name="T190"> </text:span><text:span text:style-name="T191"><text:line-break/></text:span><text:bookmark-start text:name="_FOOTER_SECTION_"/><text:span text:style-name="T192">(</text:span><text:span text:style-name="T193">Lk 12:31-32; </text:span><text:span text:style-name="T194">Acts 14:22)</text:span></text:p>
            <text:p text:style-name="P33" loext:marker-style-name="T178"><text:span text:style-name="T195">(1)</text:span><text:span text:style-name="T196"> </text:span><text:span text:style-name="T17">Seek ye first, the </text:span><text:span text:style-name="T197">Kingdom</text:span><text:span text:style-name="T17"> of </text:span><text:span text:style-name="T198">Ĕ</text:span><text:span text:style-name="T17">l, and </text:span><text:span text:style-name="T197">his</text:span><text:span text:style-name="T17"> righteousness; And all these things shall be added unto you. Hallelu, HaleluY</text:span><text:span text:style-name="T162">âh</text:span><text:span text:style-name="T17">. </text:span><text:span text:style-name="T199">(</text:span><text:span text:style-name="T200">Lk 12:31-32; </text:span><text:span text:style-name="T201">11</text:span><text:span text:style-name="T200">; Mt 6:33; </text:span><text:span text:style-name="T202">Ght</text:span><text:span text:style-name="T203"> 25 – </text:span><text:span text:style-name="T204">27</text:span><text:span text:style-name="T200">)</text:span><text:bookmark-end text:name="_FOOTER_SECTION_"/></text:p>
          </table:table-cell>
          <table:table-cell table:style-name="Table6.B1" office:value-type="string">
            <text:p text:style-name="P34"><text:span text:style-name="T195">(2)</text:span><text:span text:style-name="T196"> </text:span><text:span text:style-name="T17">Man shall not live by bread alone, but by every word, that proceeds from the mouth of </text:span><text:span text:style-name="T171">יהוה</text:span><text:span text:style-name="T169">. </text:span><text:span text:style-name="T17">Hallelu, HaleluY</text:span><text:span text:style-name="T162">âh</text:span><text:span text:style-name="T17">. </text:span><text:span text:style-name="T205">(</text:span><text:span text:style-name="T206">Mt 4:4</text:span><text:span text:style-name="T201">)</text:span></text:p>
            <text:p text:style-name="P35"><text:span text:style-name="T195">(3)</text:span><text:span text:style-name="T196"> </text:span><text:span text:style-name="T17">Knock and the door shall be opened unto you, seek and you will find. Ask and it shall be given unto you, Hallelu, HaleluY</text:span><text:span text:style-name="T162">âh</text:span><text:span text:style-name="T17">. </text:span><text:span text:style-name="T205">(</text:span><text:span text:style-name="T201">Lk 11:9-10)</text:span></text:p>
          </table:table-cell>
        </table:table-row>
        <table:table-row table:style-name="Table6.2">
          <table:table-cell table:style-name="Table6.A2" table:number-columns-spanned="2" office:value-type="string">
            <text:p text:style-name="P29" loext:marker-style-name="T207"><text:span text:style-name="T208">Kiss Tsitsit and release them</text:span><text:span text:style-name="T207"/></text:p>
            <text:p text:style-name="P36" loext:marker-style-name="T178"/>
          </table:table-cell>
          <table:covered-table-cell/>
        </table:table-row>
      </table:table>
      <table:table table:name="Table7" table:style-name="Table7">
        <table:table-column table:style-name="Table7.A"/>
        <table:table-row table:style-name="Table7.1">
          <table:table-cell table:style-name="Table7.A1" office:value-type="string">
            <text:p text:style-name="P37" loext:marker-style-name="T209"><text:span text:style-name="T210">Psalm 92</text:span><text:span text:style-name="T211"> </text:span><text:span text:style-name="T212">| For Shabbath <text:s text:c="4"/></text:span><text:span text:style-name="T213">A psalm, a song for the Shabbath Day: <text:s text:c="3"/></text:span><text:span text:style-name="T214">(Skip this line on Festivals)</text:span></text:p>
          </table:table-cell>
        </table:table-row>
        <table:table-row table:style-name="Table7.2">
          <table:table-cell table:style-name="Table7.A2" office:value-type="string">
            <text:p text:style-name="P38" loext:marker-style-name="T21"><text:span text:style-name="T21">It is good to give thanks to</text:span><text:span text:style-name="T215"> </text:span><text:span text:style-name="T216">יהוה</text:span><text:span text:style-name="T215">, <text:s text:c="5"/></text:span><text:span text:style-name="T21">and to sing to </text:span><text:span text:style-name="T217">y</text:span><text:span text:style-name="T21">our name-which is supreme.</text:span></text:p>
          </table:table-cell>
        </table:table-row>
        <table:table-row table:style-name="Table7.3">
          <table:table-cell table:style-name="Table7.A3" office:value-type="string">
            <text:p text:style-name="P38" loext:marker-style-name="T21"><text:span text:style-name="T21">To relate </text:span><text:span text:style-name="T217">y</text:span><text:span text:style-name="T21">our kindness in the morning, <text:s text:c="3"/>and your faithfulness in the nights</text:span></text:p>
          </table:table-cell>
        </table:table-row>
        <table:table-row table:style-name="Table7.2">
          <table:table-cell table:style-name="Table7.A4" office:value-type="string">
            <text:p text:style-name="P38" loext:marker-style-name="T21"><text:span text:style-name="T21">--upon the ten-stringed harp and upon the lyre, <text:s text:c="3"/>With song accompanied by a harp.</text:span><text:span text:style-name="T21"/></text:p>
          </table:table-cell>
        </table:table-row>
        <table:table-row table:style-name="Table7.5">
          <table:table-cell table:style-name="Table7.A3" office:value-type="string">
            <text:p text:style-name="P38" loext:marker-style-name="T21"><text:span text:style-name="T21">For </text:span><text:span text:style-name="T217">y</text:span><text:span text:style-name="T21">ou made me rejoice </text:span><text:span text:style-name="T216">יהוה</text:span><text:span text:style-name="T21"> with your deeds; <text:s/>in </text:span><text:span text:style-name="T217">y</text:span><text:span text:style-name="T21">our handiwork I will sing out.</text:span></text:p>
          </table:table-cell>
        </table:table-row>
        <table:table-row table:style-name="Table7.3">
          <table:table-cell table:style-name="Table7.A6" office:value-type="string">
            <text:p text:style-name="P38" loext:marker-style-name="T21"><text:span text:style-name="T21">How great are </text:span><text:span text:style-name="T217">y</text:span><text:span text:style-name="T21">our works </text:span><text:span text:style-name="T216">יהוה</text:span><text:span text:style-name="T21">, <text:s text:c="3"/>very deep are </text:span><text:span text:style-name="T217">y</text:span><text:span text:style-name="T21">our thoughts.</text:span></text:p>
          </table:table-cell>
        </table:table-row>
        <table:table-row table:style-name="Table7.5">
          <table:table-cell table:style-name="Table7.A3" office:value-type="string">
            <text:p text:style-name="P38" loext:marker-style-name="T21"><text:span text:style-name="T21">An ignorant person will not know, <text:s text:c="4"/>nor will a fool comprehend:</text:span><text:span text:style-name="T21"/></text:p>
          </table:table-cell>
        </table:table-row>
        <table:table-row table:style-name="Table7.2">
          <table:table-cell table:style-name="Table7.A8" office:value-type="string">
            <text:p text:style-name="P38" loext:marker-style-name="T21"><text:span text:style-name="T218">[</text:span><text:span text:style-name="T21">that</text:span><text:span text:style-name="T218">]</text:span><text:span text:style-name="T21"> when the wicked proliferate like grass, <text:s text:c="3"/>and the evildoers flourish,</text:span></text:p>
          </table:table-cell>
        </table:table-row>
        <table:table-row table:style-name="Table7.2">
          <table:table-cell table:style-name="Table7.A3" office:value-type="string">
            <text:p text:style-name="P38" loext:marker-style-name="T21"><text:span text:style-name="T218">[</text:span><text:span text:style-name="T21">it is</text:span><text:span text:style-name="T218">]</text:span><text:span text:style-name="T21"> to destroy them forever. <text:s text:c="12"/>You are superior forever, </text:span><text:span text:style-name="T216">יהוה</text:span><text:span text:style-name="T21"> --</text:span></text:p>
          </table:table-cell>
        </table:table-row>
        <table:table-row table:style-name="Table7.2">
          <table:table-cell table:style-name="Table7.A10" office:value-type="string">
            <text:p text:style-name="P38" loext:marker-style-name="T21"><text:span text:style-name="T21">For, behold </text:span><text:span text:style-name="T217">y</text:span><text:span text:style-name="T21">our enemies will perish; <text:s text:c="3"/>all the evildoers will be scattered.</text:span></text:p>
          </table:table-cell>
        </table:table-row>
        <table:table-row table:style-name="Table7.3">
          <table:table-cell table:style-name="Table7.A3" office:value-type="string">
            <text:p text:style-name="P38" loext:marker-style-name="T21"><text:span text:style-name="T21">But </text:span><text:span text:style-name="T217">y</text:span><text:span text:style-name="T21">ou have uplifted my horn like that of a wild ox; <text:s text:c="3"/>I have steeped in fresh oil.</text:span></text:p>
          </table:table-cell>
        </table:table-row>
        <table:table-row table:style-name="Table7.2">
          <table:table-cell table:style-name="Table7.A12" office:value-type="string">
            <text:p text:style-name="P37" loext:marker-style-name="T21"><text:span text:style-name="T21">My eye has beheld the destruction, <text:s text:c="5"/>of those who look to my downfall;</text:span><text:span text:style-name="T21"/></text:p>
          </table:table-cell>
        </table:table-row>
        <table:table-row table:style-name="Table7.5">
          <table:table-cell table:style-name="Table7.A3" office:value-type="string">
            <text:p text:style-name="P38" loext:marker-style-name="T21"><text:span text:style-name="T21">Of those wicked who rise up against me, My ears have heard that they will not succeed.</text:span><text:span text:style-name="T21"/></text:p>
          </table:table-cell>
        </table:table-row>
        <table:table-row table:style-name="Table7.3">
          <table:table-cell table:style-name="Table7.A14" office:value-type="string">
            <text:p text:style-name="P37" loext:marker-style-name="T21"><text:span text:style-name="T21">A righteous one will bloom like a palm-tree; <text:s text:c="3"/>he will grow like a cedar in Lebanon.</text:span><text:span text:style-name="T21"/></text:p>
          </table:table-cell>
        </table:table-row>
        <table:table-row table:style-name="Table7.5">
          <table:table-cell table:style-name="Table7.A3" office:value-type="string">
            <text:p text:style-name="P38" loext:marker-style-name="T21"><text:span text:style-name="T21">they will be planted in the House of </text:span><text:span text:style-name="T216">יהוה</text:span><text:span text:style-name="T21">; In the courts of Elohéynu they will blossom.</text:span></text:p>
          </table:table-cell>
        </table:table-row>
        <table:table-row table:style-name="Table7.2">
          <table:table-cell table:style-name="Table7.A16" office:value-type="string">
            <text:p text:style-name="P38" loext:marker-style-name="T21"><text:span text:style-name="T21">They will yet flourish in old age, <text:s text:c="9"/>fulfilled and vigorous will they be,</text:span><text:span text:style-name="T21"/></text:p>
          </table:table-cell>
        </table:table-row>
        <table:table-row table:style-name="Table7.2">
          <table:table-cell table:style-name="Table7.A3" office:value-type="string">
            <text:p text:style-name="P38" loext:marker-style-name="T21"><text:span text:style-name="T21">so as to declare that </text:span><text:span text:style-name="T216">יהוה</text:span><text:span text:style-name="T34"> </text:span><text:span text:style-name="T21">is upright; <text:s text:c="2"/>He is my Rock and there is no injustice in him.</text:span></text:p>
          </table:table-cell>
        </table:table-row>
        <table:table-row table:style-name="Table7.2">
          <table:table-cell table:style-name="Table7.A18" office:value-type="string">
            <text:p text:style-name="P39" loext:marker-style-name="T21"/>
          </table:table-cell>
        </table:table-row>
        <table:table-row table:style-name="Table7.2">
          <table:table-cell table:style-name="Table7.A3" office:value-type="string">
            <text:p text:style-name="P38" loext:marker-style-name="T21"><text:span text:style-name="T219">Psalm 93 <text:s/></text:span><text:span text:style-name="T220">| <text:s text:c="2"/>For Friday Erev/Evening and Shabbath</text:span></text:p>
          </table:table-cell>
        </table:table-row>
        <table:table-row table:style-name="Table7.2">
          <table:table-cell table:style-name="Table7.A20" office:value-type="string">
            <text:p text:style-name="P38" loext:marker-style-name="T21"><text:span text:style-name="T216">יהוה</text:span><text:span text:style-name="T34"> reigns—He is clothed in majesty, <text:s text:c="2"/></text:span><text:span text:style-name="T216">יהוה</text:span><text:span text:style-name="T34"> has girded himself with might;</text:span></text:p>
          </table:table-cell>
        </table:table-row>
        <table:table-row table:style-name="Table7.2">
          <table:table-cell table:style-name="Table7.A3" office:value-type="string">
            <text:p text:style-name="P38" loext:marker-style-name="T21"><text:span text:style-name="T34">Yea the world is established, <text:s text:c="9"/>so that it cannot be moved; </text:span><text:span text:style-name="T34"/></text:p>
          </table:table-cell>
        </table:table-row>
        <table:table-row table:style-name="Table7.2">
          <table:table-cell table:style-name="Table7.A22" office:value-type="string">
            <text:p text:style-name="P38" loext:marker-style-name="T21"><text:span text:style-name="T34">Your Throne has been established of old, <text:s text:c="3"/>you have always been.</text:span><text:span text:style-name="T34"/></text:p>
          </table:table-cell>
        </table:table-row>
        <table:table-row table:style-name="Table7.2">
          <table:table-cell table:style-name="Table7.A3" office:value-type="string">
            <text:p text:style-name="P38" loext:marker-style-name="T21"><text:span text:style-name="T216">יהוה</text:span><text:span text:style-name="T34">, the rivers have lifted up, <text:s text:c="3"/>—the rivers have lifted up their voice;</text:span></text:p>
          </table:table-cell>
        </table:table-row>
      </table:table>
      <text:p text:style-name="P40" loext:marker-style-name="T113"/>
      <text:p text:style-name="P40" loext:marker-style-name="T113"/>
      <text:p text:style-name="P40" loext:marker-style-name="T113"/>
      <text:p text:style-name="P40" loext:marker-style-name="T113"/>
      <text:p text:style-name="P40" loext:marker-style-name="T113"><text:soft-page-break/></text:p>
      <table:table table:name="Table8" table:style-name="Table8">
        <table:table-column table:style-name="Table8.A"/>
        <table:table-row table:style-name="Table8.1">
          <table:table-cell table:style-name="Table8.A1" office:value-type="string">
            <text:p text:style-name="P38" loext:marker-style-name="T21"><text:span text:style-name="T34">The rivers will lift up their nadir. <text:s text:c="14"/>Mightier than the roars of many waters,</text:span><text:span text:style-name="T34"/></text:p>
          </table:table-cell>
        </table:table-row>
        <table:table-row table:style-name="Table8.2">
          <table:table-cell table:style-name="Table8.A2" office:value-type="string">
            <text:p text:style-name="P38" loext:marker-style-name="T21"><text:span text:style-name="T34">And than the powerful waves of the sea, <text:s text:c="3"/>are </text:span><text:span text:style-name="T217">y</text:span><text:span text:style-name="T34">ou mighty in the heights, </text:span><text:span text:style-name="T216">יהוה</text:span><text:span text:style-name="T34">.</text:span></text:p>
          </table:table-cell>
        </table:table-row>
        <table:table-row table:style-name="Table8.1">
          <table:table-cell table:style-name="Table8.A1" office:value-type="string">
            <text:p text:style-name="P38" loext:marker-style-name="T21"><text:span text:style-name="T34">Your testimonies are faithful about </text:span><text:span text:style-name="T217">y</text:span><text:span text:style-name="T34">our house, <text:s text:c="2"/>—the Miqdash; <text:s/></text:span><text:span text:style-name="T216">יהוה</text:span><text:span text:style-name="T34">, may it last forever.</text:span></text:p>
          </table:table-cell>
        </table:table-row>
        <table:table-row table:style-name="Table8.2">
          <table:table-cell table:style-name="Table8.A4" office:value-type="string">
            <text:p text:style-name="P38" loext:marker-style-name="T21"><text:span text:style-name="T21">Many are the thoughts in the heart of man, <text:s text:c="3"/>but it is the plan of </text:span><text:span text:style-name="T216">יהוה</text:span><text:span text:style-name="T21"> that endures.</text:span></text:p>
          </table:table-cell>
        </table:table-row>
        <table:table-row table:style-name="Table8.1">
          <table:table-cell table:style-name="Table8.A1" office:value-type="string">
            <text:p text:style-name="P38" loext:marker-style-name="T21"><text:span text:style-name="T21">The plan of </text:span><text:span text:style-name="T216">יהוה</text:span><text:span text:style-name="T21"> will stand forever, <text:s text:c="7"/>The thoughts of his heart, for all generations.</text:span></text:p>
          </table:table-cell>
        </table:table-row>
        <table:table-row table:style-name="Table8.2">
          <table:table-cell table:style-name="Table8.A4" office:value-type="string">
            <text:p text:style-name="P38" loext:marker-style-name="T21"><text:span text:style-name="T21">For when he spoke it came to be; <text:s text:c="3"/>when he commanded it was established.</text:span><text:span text:style-name="T21"/></text:p>
          </table:table-cell>
        </table:table-row>
        <table:table-row table:style-name="Table8.1">
          <table:table-cell table:style-name="Table8.A1" office:value-type="string">
            <text:p text:style-name="P38" loext:marker-style-name="T21"><text:span text:style-name="T21">For </text:span><text:span text:style-name="T216">יהוה</text:span><text:span text:style-name="T21"> chose the city of Tsión, <text:s text:c="12"/>he desired it as His dwelling place.</text:span></text:p>
          </table:table-cell>
        </table:table-row>
        <table:table-row table:style-name="Table8.2">
          <table:table-cell table:style-name="Table8.A4" office:value-type="string">
            <text:p text:style-name="P38" loext:marker-style-name="T21"><text:span text:style-name="T21">For Y</text:span><text:span text:style-name="T221">â</text:span><text:span text:style-name="T21">h chose Ya</text:span><text:span text:style-name="T14">'</text:span><text:span text:style-name="T21">aqóḅ for himself; <text:s text:c="13"/>Yisraél, as his treasure.</text:span></text:p>
          </table:table-cell>
        </table:table-row>
        <table:table-row table:style-name="Table8.1">
          <table:table-cell table:style-name="Table8.A1" office:value-type="string">
            <text:p text:style-name="P38" loext:marker-style-name="T21"><text:span text:style-name="T21">For </text:span><text:span text:style-name="T216">יהוה</text:span><text:span text:style-name="T34"> </text:span><text:span text:style-name="T21">will not forsake his people, <text:s text:c="7"/>nor will he abandon his heritage.</text:span></text:p>
          </table:table-cell>
        </table:table-row>
        <table:table-row table:style-name="Table8.1">
          <table:table-cell table:style-name="Table8.A4" office:value-type="string">
            <text:p text:style-name="P38" loext:marker-style-name="T21"><text:span text:style-name="T21">And he—the Merciful One, <text:s text:c="3"/>will forgive iniquity and not destroy man;</text:span><text:span text:style-name="T21"/></text:p>
          </table:table-cell>
        </table:table-row>
        <table:table-row table:style-name="Table8.1">
          <table:table-cell table:style-name="Table8.A1" office:value-type="string">
            <text:p text:style-name="P38" loext:marker-style-name="T21"><text:span text:style-name="T21">He will frequently turn aside his anger, <text:s text:c="7"/>and not arouse all his wrath at once.</text:span><text:span text:style-name="T21"/></text:p>
          </table:table-cell>
        </table:table-row>
        <table:table-row table:style-name="Table8.2">
          <table:table-cell table:style-name="Table8.A4" office:value-type="string">
            <text:p text:style-name="P38" loext:marker-style-name="T21"><text:span text:style-name="T216">יהוה</text:span><text:span text:style-name="T34"> </text:span><text:span text:style-name="T21">Hoshi</text:span><text:span text:style-name="T222">á</text:span><text:span text:style-name="T21">h; ha’Méleḳ Ya’An</text:span><text:span text:style-name="T222">é</text:span><text:span text:style-name="T21">inu B’Yom-Qar’</text:span><text:span text:style-name="T222">é</text:span><text:span text:style-name="T21">inu. </text:span></text:p>
          </table:table-cell>
        </table:table-row>
        <table:table-row table:style-name="Table8.13">
          <table:table-cell table:style-name="Table8.A1" office:value-type="string">
            <text:p text:style-name="P41" loext:marker-style-name="T223"/>
          </table:table-cell>
        </table:table-row>
        <table:table-row table:style-name="Table8.14">
          <table:table-cell table:style-name="Table8.A2" office:value-type="string">
            <text:p text:style-name="P38" loext:marker-style-name="T21"><text:span text:style-name="T219">Yehi Ḳeḅ</text:span><text:span text:style-name="T224">ó</text:span><text:span text:style-name="T219">d – </text:span><text:span text:style-name="T220">May the </text:span><text:span text:style-name="T225">Kavód</text:span><text:span text:style-name="T21"> </text:span><text:span text:style-name="T226">(Renown/Esteem/Glory) </text:span><text:span text:style-name="T227">Verses From Various Psalms</text:span></text:p>
          </table:table-cell>
        </table:table-row>
        <table:table-row table:style-name="Table8.15">
          <table:table-cell table:style-name="Table8.A1" office:value-type="string">
            <text:p text:style-name="P38" loext:marker-style-name="T228"><text:span text:style-name="T21">May the </text:span><text:span text:style-name="T215">kavód</text:span><text:span text:style-name="T21"> of </text:span><text:span text:style-name="T216">יהוה</text:span><text:span text:style-name="T21"> last forever; <text:s text:c="4"/>may </text:span><text:span text:style-name="T216">יהוה</text:span><text:span text:style-name="T34"> </text:span><text:span text:style-name="T21">rejoice with his works.</text:span></text:p>
          </table:table-cell>
        </table:table-row>
        <table:table-row table:style-name="Table8.16">
          <table:table-cell table:style-name="Table8.A2" office:value-type="string">
            <text:p text:style-name="P38" loext:marker-style-name="T21"><text:span text:style-name="T21">May the name of </text:span><text:span text:style-name="T216">יהוה</text:span><text:span text:style-name="T21"> be blessed; <text:s text:c="7"/>from now and until eternity.</text:span></text:p>
          </table:table-cell>
        </table:table-row>
        <table:table-row table:style-name="Table8.1">
          <table:table-cell table:style-name="Table8.A1" office:value-type="string">
            <text:p text:style-name="P38" loext:marker-style-name="T21"><text:span text:style-name="T21">From the sun’s rising until its setting; <text:s text:c="6"/></text:span><text:span text:style-name="T216">יהוה</text:span><text:span text:style-name="T229">’s</text:span><text:span text:style-name="T230"> </text:span><text:span text:style-name="T21">name is praised.</text:span></text:p>
          </table:table-cell>
        </table:table-row>
        <table:table-row table:style-name="Table8.16">
          <table:table-cell table:style-name="Table8.A2" office:value-type="string">
            <text:p text:style-name="P38" loext:marker-style-name="T21"><text:span text:style-name="T216">יהוה</text:span><text:span text:style-name="T21"> is high above all nations, <text:s text:c="13"/>his </text:span><text:span text:style-name="T215">kavód</text:span><text:span text:style-name="T21"> is above the heavens.</text:span></text:p>
          </table:table-cell>
        </table:table-row>
        <table:table-row table:style-name="Table8.19">
          <table:table-cell table:style-name="Table8.A1" office:value-type="string">
            <text:p text:style-name="P38" loext:marker-style-name="T21"><text:span text:style-name="T216">יהוה</text:span><text:span text:style-name="T21"> </text:span><text:span text:style-name="T217">y</text:span><text:span text:style-name="T21">our name is forever; <text:s text:c="18"/></text:span><text:span text:style-name="T216">יהוה</text:span><text:span text:style-name="T21"> </text:span><text:span text:style-name="T217">y</text:span><text:span text:style-name="T21">our fame is for every generation.</text:span></text:p>
          </table:table-cell>
        </table:table-row>
        <table:table-row table:style-name="Table8.19">
          <table:table-cell table:style-name="Table8.A2" office:value-type="string">
            <text:p text:style-name="P38" loext:marker-style-name="T21"><text:span text:style-name="T216">יהוה</text:span><text:span text:style-name="T21"> — in the heavens did he establish his throne, <text:s text:c="4"/>and his kingdom rules over all.</text:span></text:p>
          </table:table-cell>
        </table:table-row>
        <table:table-row table:style-name="Table8.21">
          <table:table-cell table:style-name="Table8.A1" office:value-type="string">
            <text:p text:style-name="P38" loext:marker-style-name="T21"><text:span text:style-name="T231">Let the heavens rejoice and the earth be glad; <text:s text:c="3"/>and let them proclaim among the nations</text:span><text:span text:style-name="T21">, “</text:span><text:span text:style-name="T232">יהוה</text:span><text:span text:style-name="T233"> </text:span><text:span text:style-name="T231">Reigns!”</text:span></text:p>
          </table:table-cell>
        </table:table-row>
        <table:table-row table:style-name="Table8.22">
          <table:table-cell table:style-name="Table8.A2" office:value-type="string">
            <text:p text:style-name="P38" loext:marker-style-name="T21"><text:span text:style-name="T216">יהוה</text:span><text:span text:style-name="T21"> reigns, </text:span><text:span text:style-name="T216">יהוה</text:span><text:span text:style-name="T21"> has reigned; <text:s text:c="9"/></text:span><text:span text:style-name="T216">יהוה</text:span><text:span text:style-name="T21"> will reign forever and ever.</text:span></text:p>
          </table:table-cell>
        </table:table-row>
        <table:table-row table:style-name="Table8.22">
          <table:table-cell table:style-name="Table8.A1" office:value-type="string">
            <text:p text:style-name="P38" loext:marker-style-name="T21"><text:span text:style-name="T216">יהוה</text:span><text:span text:style-name="T21"> will be King forever and ever; <text:s text:c="5"/>after the evil nations will have perished from His land.</text:span></text:p>
          </table:table-cell>
        </table:table-row>
        <table:table-row table:style-name="Table8.2">
          <table:table-cell table:style-name="Table8.A2" office:value-type="string">
            <text:p text:style-name="P38" loext:marker-style-name="T21"><text:span text:style-name="T216">יהוה</text:span><text:span text:style-name="T21"> has nullified the conspiracy of the nations, <text:s text:c="3"/>he has thwarted the plans of various peoples.</text:span></text:p>
          </table:table-cell>
        </table:table-row>
      </table:table>
      <text:p text:style-name="P40" loext:marker-style-name="T113"/>
      <table:table table:name="Table9" table:style-name="Table9">
        <table:table-column table:style-name="Table9.A"/>
        <table:table-column table:style-name="Table9.B"/>
        <table:table-column table:style-name="Table9.C"/>
        <table:table-column table:style-name="Table9.D"/>
        <table:table-column table:style-name="Table9.E"/>
        <table:table-column table:style-name="Table9.F"/>
        <table:table-row table:style-name="Table9.1">
          <table:table-cell table:style-name="Table9.A1" table:number-rows-spanned="2" table:number-columns-spanned="2" office:value-type="string">
            <text:p text:style-name="P42" loext:marker-style-name="T113"/>
            <text:p text:style-name="P43"><text:bookmark-start text:name="RichViewCheckpoint43"/>Ashréi<text:bookmark-end text:name="RichViewCheckpoint43"/></text:p>
            <text:p text:style-name="P25" loext:marker-style-name="T234"><text:span text:style-name="T235">Psalm 84:4; 144:15</text:span><text:span text:style-name="T236"/></text:p>
          </table:table-cell>
          <table:covered-table-cell/>
          <table:table-cell table:style-name="Table9.C1" table:number-columns-spanned="2" office:value-type="string">
            <text:p text:style-name="P3" loext:marker-style-name="T237"><text:a xlink:type="simple" xlink:href="#RichViewCheckpoint18" text:style-name="ListLabel_20_56" text:visited-style-name="ListLabel_20_56"><text:span text:style-name="T238">Hallel</text:span></text:a><text:span text:style-name="T238">, p. 27</text:span></text:p>
          </table:table-cell>
          <table:covered-table-cell/>
          <table:table-cell table:style-name="Table9.C1" table:number-columns-spanned="2" office:value-type="string">
            <text:p text:style-name="P2" loext:marker-style-name="T239"><text:span text:style-name="T240">On Rosh </text:span><text:span text:style-name="T241">Ḥ</text:span><text:span text:style-name="T240">odesh, </text:span><text:span text:style-name="T241">Ḥ</text:span><text:span text:style-name="T240">anukkah, </text:span><text:span text:style-name="T241">Ḥ</text:span><text:span text:style-name="T240">ol HaMoed: Partial Hallel; <text:line-break/>On Festivals: Full Hallel. </text:span></text:p>
            <text:p text:style-name="P2" loext:marker-style-name="T242"><text:span text:style-name="T243">– Taking the Lula</text:span><text:span text:style-name="T244">ḅ</text:span><text:span text:style-name="T243"> on Sukkot – </text:span></text:p>
            <text:p text:style-name="P25" loext:marker-style-name="T113"><text:span text:style-name="T243">partial Hallel on intermediate days.</text:span><text:span text:style-name="T245"/></text:p>
          </table:table-cell>
          <table:covered-table-cell/>
        </table:table-row>
        <table:table-row table:style-name="Table9.1">
          <table:covered-table-cell table:style-name="Table9.A1"/>
          <table:covered-table-cell/>
          <table:table-cell table:style-name="Table9.C1" table:number-columns-spanned="2" office:value-type="string">
            <text:p text:style-name="P25" loext:marker-style-name="T237"><text:span text:style-name="T238">Shirat haY</text:span><text:span text:style-name="T246">á</text:span><text:span text:style-name="T238">m, p. 29</text:span></text:p>
          </table:table-cell>
          <table:covered-table-cell/>
          <table:table-cell table:style-name="Table9.C1" table:number-columns-spanned="2" office:value-type="string">
            <text:p text:style-name="P2" loext:marker-style-name="T242"><text:span text:style-name="T243">For the 7th Day of Matsa – </text:span><text:span text:style-name="T242"/></text:p>
            <text:p text:style-name="P25" loext:marker-style-name="T113"><text:span text:style-name="T243">The day of the crossing of the Reed Sea</text:span><text:span text:style-name="T245"/></text:p>
          </table:table-cell>
          <table:covered-table-cell/>
        </table:table-row>
        <table:table-row table:style-name="Table9.3">
          <table:table-cell table:style-name="Table9.A3" table:number-columns-spanned="3" office:value-type="string">
            <text:p text:style-name="P2" loext:marker-style-name="T247"><text:span text:style-name="T248">Happy are those that</text:span><text:span text:style-name="T247"/></text:p>
            <text:p text:style-name="P25" loext:marker-style-name="T113"><text:span text:style-name="T248">dwell in your house,</text:span><text:span text:style-name="T249"/></text:p>
          </table:table-cell>
          <table:covered-table-cell/>
          <table:covered-table-cell/>
          <table:table-cell table:style-name="Table9.D3" table:number-columns-spanned="2" office:value-type="string">
            <text:p text:style-name="P25" loext:marker-style-name="T113"><text:span text:style-name="T13">Ashréi Yoshḅéi Ḅetéḳah,</text:span><text:span text:style-name="T250"/></text:p>
          </table:table-cell>
          <table:covered-table-cell/>
          <table:table-cell table:style-name="Table9.F3" office:value-type="string">
            <text:p text:style-name="P44" loext:marker-style-name="T113"><text:span text:style-name="T251">אַשְׁרֵי יוֹשְׁבֵי בֵיתֶֽךָ</text:span></text:p>
          </table:table-cell>
        </table:table-row>
        <table:table-row table:style-name="Table9.4">
          <table:table-cell table:style-name="Table9.A4" table:number-columns-spanned="3" office:value-type="string">
            <text:p text:style-name="P25" loext:marker-style-name="T113"><text:span text:style-name="T248">Always they praise you, Selah.</text:span><text:span text:style-name="T249"/></text:p>
          </table:table-cell>
          <table:covered-table-cell/>
          <table:covered-table-cell/>
          <table:table-cell table:style-name="Table9.D4" table:number-columns-spanned="2" office:value-type="string">
            <text:p text:style-name="P25" loext:marker-style-name="T113"><text:span text:style-name="T13">Od YeHáleluḳah Séla</text:span><text:span text:style-name="T252">h</text:span><text:span text:style-name="T13">.</text:span></text:p>
          </table:table-cell>
          <table:covered-table-cell/>
          <table:table-cell table:style-name="Table9.F4" office:value-type="string">
            <text:p text:style-name="P44" loext:marker-style-name="T113"><text:span text:style-name="T251">עוֹד יְהַלְלֽוּךָ סֶּֽלָה</text:span></text:p>
          </table:table-cell>
        </table:table-row>
        <table:table-row table:style-name="Table9.5">
          <table:table-cell table:style-name="Table9.A5" table:number-columns-spanned="3" office:value-type="string">
            <text:p text:style-name="P2" loext:marker-style-name="T247"><text:span text:style-name="T248">Happy is the people</text:span><text:span text:style-name="T247"/></text:p>
            <text:p text:style-name="P25" loext:marker-style-name="T113"><text:span text:style-name="T248">for whom this is so,</text:span><text:span text:style-name="T249"/></text:p>
          </table:table-cell>
          <table:covered-table-cell/>
          <table:covered-table-cell/>
          <table:table-cell table:style-name="Table9.D5" table:number-columns-spanned="2" office:value-type="string">
            <text:p text:style-name="P25" loext:marker-style-name="T113"><text:span text:style-name="T13">Ashréi ha’Ám Shekáḳah Lo,</text:span><text:span text:style-name="T250"/></text:p>
          </table:table-cell>
          <table:covered-table-cell/>
          <table:table-cell table:style-name="Table9.F5" office:value-type="string">
            <text:p text:style-name="P44" loext:marker-style-name="T113"><text:span text:style-name="T251">אַשְׁרֵי הָעָם שֶׁכָּֽכָה לּוֹ</text:span></text:p>
          </table:table-cell>
        </table:table-row>
        <table:table-row table:style-name="Table9.6">
          <table:table-cell table:style-name="Table9.A6" table:number-columns-spanned="3" office:value-type="string">
            <text:p text:style-name="P2" loext:marker-style-name="T247"><text:span text:style-name="T248">Happy the people whose</text:span><text:span text:style-name="T247"/></text:p>
            <text:p text:style-name="P25" loext:marker-style-name="T113"><text:span text:style-name="T253">Elohíym</text:span><text:span text:style-name="T248"> is </text:span><text:span text:style-name="T128">יהוה</text:span><text:span text:style-name="T248">.</text:span></text:p>
          </table:table-cell>
          <table:covered-table-cell/>
          <table:covered-table-cell/>
          <table:table-cell table:style-name="Table9.D6" table:number-columns-spanned="2" office:value-type="string">
            <text:p text:style-name="P3" loext:marker-style-name="T16"><text:span text:style-name="T13">Ashréi ha’Ám Shé </text:span><text:span text:style-name="T16"/></text:p>
            <text:p text:style-name="P25" loext:marker-style-name="T113"><text:span text:style-name="T128">יהוה</text:span><text:span text:style-name="T13"> Eloháiṿ.</text:span></text:p>
          </table:table-cell>
          <table:covered-table-cell/>
          <table:table-cell table:style-name="Table9.F6" office:value-type="string">
            <text:p text:style-name="P44" loext:marker-style-name="T113"><text:span text:style-name="T251">אַשְׁרֵי הָעָם שֶׁיהוה אֱלֹהָיו</text:span></text:p>
          </table:table-cell>
        </table:table-row>
        <table:table-row table:style-name="Table9.7">
          <table:table-cell table:style-name="Table9.A7" table:number-columns-spanned="6" office:value-type="string">
            <text:p text:style-name="P45" loext:marker-style-name="T254"><text:span text:style-name="T251">Psalm 145</text:span><text:span text:style-name="T254"/></text:p>
          </table:table-cell>
          <table:covered-table-cell/>
          <table:covered-table-cell/>
          <table:covered-table-cell/>
          <table:covered-table-cell/>
          <table:covered-table-cell/>
        </table:table-row>
        <table:table-row table:style-name="Table9.8">
          <table:table-cell table:style-name="Table9.A8" table:number-columns-spanned="3" office:value-type="string">
            <text:p text:style-name="P3" loext:marker-style-name="T255"><text:span text:style-name="T248">A praise by </text:span><text:span text:style-name="T13">Daṿid</text:span><text:span text:style-name="T248">.</text:span></text:p>
          </table:table-cell>
          <table:covered-table-cell/>
          <table:covered-table-cell/>
          <table:table-cell table:style-name="Table9.D8" table:number-columns-spanned="2" office:value-type="string">
            <text:p text:style-name="P3" loext:marker-style-name="T255"><text:span text:style-name="T13">Tehilá L’Daṿíd,</text:span><text:span text:style-name="T256"/></text:p>
          </table:table-cell>
          <table:covered-table-cell/>
          <table:table-cell table:style-name="Table9.F8" office:value-type="string">
            <text:p text:style-name="P46" loext:marker-style-name="T254"><text:span text:style-name="T251">תְּהִלָּה לְדָוִד,</text:span><text:span text:style-name="T254"/></text:p>
          </table:table-cell>
        </table:table-row>
        <table:table-row table:style-name="Table9.9">
          <table:table-cell table:style-name="Table9.C1" table:number-columns-spanned="3" office:value-type="string">
            <text:p text:style-name="P2" loext:marker-style-name="T247"><text:span text:style-name="T248">I exalt you, my </text:span><text:span text:style-name="T253">Elohíym</text:span></text:p>
            <text:p text:style-name="P3" loext:marker-style-name="T255"><text:span text:style-name="T248">the King,</text:span><text:span text:style-name="T255"/></text:p>
          </table:table-cell>
          <table:covered-table-cell/>
          <table:covered-table-cell/>
          <table:table-cell table:style-name="Table9.C1" table:number-columns-spanned="2" office:value-type="string">
            <text:p text:style-name="P3" loext:marker-style-name="T16"><text:span text:style-name="T13">Aromimḳáh Elohái</text:span><text:span text:style-name="T16"/></text:p>
            <text:p text:style-name="P3" loext:marker-style-name="T255"><text:span text:style-name="T13">ha’Méleḳ,</text:span><text:span text:style-name="T256"/></text:p>
          </table:table-cell>
          <table:covered-table-cell/>
          <table:table-cell table:style-name="Table9.C1" office:value-type="string">
            <text:p text:style-name="P46" loext:marker-style-name="T254"><text:span text:style-name="T257">אֲ</text:span><text:span text:style-name="T251">רוֹמִמְךָ אֱלוֹהַי הַמֶּֽלֶךְ,</text:span></text:p>
          </table:table-cell>
        </table:table-row>
        <table:table-row table:style-name="Table9.10">
          <table:table-cell table:style-name="Table9.A10" table:number-columns-spanned="3" office:value-type="string">
            <text:p text:style-name="P3" loext:marker-style-name="T255"><text:span text:style-name="T248">And I bless your name forevermore.</text:span><text:span text:style-name="T255"/></text:p>
          </table:table-cell>
          <table:covered-table-cell/>
          <table:covered-table-cell/>
          <table:table-cell table:style-name="Table9.D10" table:number-columns-spanned="2" office:value-type="string">
            <text:p text:style-name="P3" loext:marker-style-name="T16"><text:span text:style-name="T13">Wá’Aḅáreḳah Shimḳáh</text:span><text:span text:style-name="T16"/></text:p>
            <text:p text:style-name="P3" loext:marker-style-name="T255"><text:span text:style-name="T13">L’Olám Wa’Éd.</text:span><text:span text:style-name="T256"/></text:p>
          </table:table-cell>
          <table:covered-table-cell/>
          <table:table-cell table:style-name="Table9.F10" office:value-type="string">
            <text:p text:style-name="P46" loext:marker-style-name="T254"><text:span text:style-name="T251">וַאֲבָרְכָה שִׁמְךָ לְעוֹלָם וָעֶד.</text:span><text:span text:style-name="T254"/></text:p>
          </table:table-cell>
        </table:table-row>
        <table:table-row table:style-name="Table9.11">
          <table:table-cell table:style-name="Table9.C1" table:number-columns-spanned="3" office:value-type="string">
            <text:p text:style-name="P3" loext:marker-style-name="T255"><text:span text:style-name="T248">I bless you every day,</text:span><text:span text:style-name="T255"/></text:p>
          </table:table-cell>
          <table:covered-table-cell/>
          <table:covered-table-cell/>
          <table:table-cell table:style-name="Table9.C1" table:number-columns-spanned="2" office:value-type="string">
            <text:p text:style-name="P3" loext:marker-style-name="T255"><text:span text:style-name="T13">BeḲól-Yom Aḅáreḳékah,</text:span><text:span text:style-name="T256"/></text:p>
          </table:table-cell>
          <table:covered-table-cell/>
          <table:table-cell table:style-name="Table9.C1" office:value-type="string">
            <text:p text:style-name="P46" loext:marker-style-name="T254"><text:span text:style-name="T257">בְּ</text:span><text:span text:style-name="T251">כָל יוֹם אֲבָרְכֶֽךָּ,</text:span></text:p>
          </table:table-cell>
        </table:table-row>
        <table:table-row table:style-name="Table9.12">
          <table:table-cell table:style-name="Table9.A12" table:number-columns-spanned="3" office:value-type="string">
            <text:p text:style-name="P3" loext:marker-style-name="T255"><text:span text:style-name="T248">And I praise your name forevermore.</text:span><text:span text:style-name="T255"/></text:p>
          </table:table-cell>
          <table:covered-table-cell/>
          <table:covered-table-cell/>
          <table:table-cell table:style-name="Table9.D12" table:number-columns-spanned="2" office:value-type="string">
            <text:p text:style-name="P3" loext:marker-style-name="T16"><text:span text:style-name="T13">Wá’A’Hálelah Shimḳáh</text:span><text:span text:style-name="T16"/></text:p>
            <text:p text:style-name="P3" loext:marker-style-name="T255"><text:span text:style-name="T13">LeOlám Wa’éd.</text:span><text:span text:style-name="T256"/></text:p>
          </table:table-cell>
          <table:covered-table-cell/>
          <table:table-cell table:style-name="Table9.F12" office:value-type="string">
            <text:p text:style-name="P46" loext:marker-style-name="T254"><text:span text:style-name="T251">וַאֲהַלְלָה שִׁמְךָ לְעוֹלָם וָעֶד.</text:span><text:span text:style-name="T254"/></text:p>
          </table:table-cell>
        </table:table-row>
        <table:table-row table:style-name="Table9.13">
          <table:table-cell table:style-name="Table9.C1" table:number-columns-spanned="3" office:value-type="string">
            <text:p text:style-name="P2" loext:marker-style-name="T247"><text:span text:style-name="T128">יהוה</text:span><text:span text:style-name="T13"> </text:span><text:span text:style-name="T248">is great</text:span></text:p>
            <text:p text:style-name="P3" loext:marker-style-name="T255"><text:span text:style-name="T248">and exceedingly praised,</text:span><text:span text:style-name="T255"/></text:p>
          </table:table-cell>
          <table:covered-table-cell/>
          <table:covered-table-cell/>
          <table:table-cell table:style-name="Table9.C1" table:number-columns-spanned="2" office:value-type="string">
            <text:p text:style-name="P3" loext:marker-style-name="T16"><text:span text:style-name="T13">Gadól</text:span><text:span text:style-name="T147"> </text:span><text:span text:style-name="T258">יהוה</text:span></text:p>
            <text:p text:style-name="P3" loext:marker-style-name="T255"><text:span text:style-name="T13">Umhulál M’Ód,</text:span><text:span text:style-name="T256"/></text:p>
          </table:table-cell>
          <table:covered-table-cell/>
          <table:table-cell table:style-name="Table9.C1" office:value-type="string">
            <text:p text:style-name="P46" loext:marker-style-name="T254"><text:span text:style-name="T257">גָּ</text:span><text:span text:style-name="T251">דוֹל יהוה וּמְהֻלָּל מְאֹד,</text:span></text:p>
          </table:table-cell>
        </table:table-row>
        <table:table-row table:style-name="Table9.14">
          <table:table-cell table:style-name="Table9.A14" table:number-columns-spanned="3" office:value-type="string">
            <text:p text:style-name="P3" loext:marker-style-name="T255"><text:span text:style-name="T248">And his greatness is unsearchable.</text:span><text:span text:style-name="T255"/></text:p>
          </table:table-cell>
          <table:covered-table-cell/>
          <table:covered-table-cell/>
          <table:table-cell table:style-name="Table9.D14" table:number-columns-spanned="2" office:value-type="string">
            <text:p text:style-name="P3" loext:marker-style-name="T255"><text:span text:style-name="T13">WeLiGedulató Ain Ḥéiqer.</text:span><text:span text:style-name="T256"/></text:p>
          </table:table-cell>
          <table:covered-table-cell/>
          <table:table-cell table:style-name="Table9.F14" office:value-type="string">
            <text:p text:style-name="P46" loext:marker-style-name="T254"><text:span text:style-name="T251">וְלִגְדֻלָּתוֹ אֵין חֵֽקֶר.</text:span><text:span text:style-name="T254"/></text:p>
          </table:table-cell>
        </table:table-row>
        <table:table-row table:style-name="Table9.15">
          <table:table-cell table:style-name="Table9.C1" table:number-columns-spanned="3" office:value-type="string">
            <text:p text:style-name="P2" loext:marker-style-name="T247"><text:span text:style-name="T248">Age to age will praise</text:span><text:span text:style-name="T247"/></text:p>
            <text:p text:style-name="P3" loext:marker-style-name="T255"><text:span text:style-name="T248">your deeds</text:span><text:span text:style-name="T255"/></text:p>
          </table:table-cell>
          <table:covered-table-cell/>
          <table:covered-table-cell/>
          <table:table-cell table:style-name="Table9.C1" table:number-columns-spanned="2" office:value-type="string">
            <text:p text:style-name="P3" loext:marker-style-name="T255"><text:span text:style-name="T13">Dor LeDor Yeshabáḥ Má’Aséḳah,</text:span><text:span text:style-name="T256"/></text:p>
          </table:table-cell>
          <table:covered-table-cell/>
          <table:table-cell table:style-name="Table9.C1" office:value-type="string">
            <text:p text:style-name="P46" loext:marker-style-name="T254"><text:span text:style-name="T257">דּ</text:span><text:span text:style-name="T251">וֹר לְדוֹר יְשַׁבַּח מַעֲשֶֽׂיךָ,</text:span></text:p>
          </table:table-cell>
        </table:table-row>
        <table:table-row table:style-name="Table9.16">
          <table:table-cell table:style-name="Table9.A16" table:number-columns-spanned="3" office:value-type="string">
            <text:p text:style-name="P3" loext:marker-style-name="T255"><text:span text:style-name="T248">And declare your mightiness.</text:span><text:span text:style-name="T255"/></text:p>
          </table:table-cell>
          <table:covered-table-cell/>
          <table:covered-table-cell/>
          <table:table-cell table:style-name="Table9.D16" table:number-columns-spanned="2" office:value-type="string">
            <text:p text:style-name="P3" loext:marker-style-name="T255"><text:span text:style-name="T13">U’Geḅurotéḳah Yagídu.</text:span><text:span text:style-name="T256"/></text:p>
          </table:table-cell>
          <table:covered-table-cell/>
          <table:table-cell table:style-name="Table9.F16" office:value-type="string">
            <text:p text:style-name="P46" loext:marker-style-name="T254"><text:span text:style-name="T251">וּגְבוּרֹתֶֽיךָ יַגִּֽידוּ.</text:span><text:span text:style-name="T254"/></text:p>
          </table:table-cell>
        </table:table-row>
        <table:table-row table:style-name="Table9.17">
          <table:table-cell table:style-name="Table9.C1" table:number-columns-spanned="3" office:value-type="string">
            <text:p text:style-name="P3" loext:marker-style-name="T255"><text:span text:style-name="T248">[Of] the brilliance and the esteem of your majesty,</text:span><text:span text:style-name="T255"/></text:p>
          </table:table-cell>
          <table:covered-table-cell/>
          <table:covered-table-cell/>
          <table:table-cell table:style-name="Table9.C1" table:number-columns-spanned="2" office:value-type="string">
            <text:p text:style-name="P3" loext:marker-style-name="T255"><text:span text:style-name="T13">Hadár Keḅód Hodéḳah,</text:span><text:span text:style-name="T256"/></text:p>
          </table:table-cell>
          <table:covered-table-cell/>
          <table:table-cell table:style-name="Table9.C1" office:value-type="string">
            <text:p text:style-name="P46" loext:marker-style-name="T254"><text:span text:style-name="T257">הֲ</text:span><text:span text:style-name="T251">דַר כְּבוֹד הוֹדֶֽךָ,</text:span></text:p>
          </table:table-cell>
        </table:table-row>
        <table:table-row table:style-name="Table9.18">
          <table:table-cell table:style-name="Table9.A18" table:number-columns-spanned="3" office:value-type="string">
            <text:p text:style-name="P2" loext:marker-style-name="T247"><text:span text:style-name="T248">And [of] your wondrous acts</text:span><text:span text:style-name="T247"/></text:p>
            <text:p text:style-name="P3" loext:marker-style-name="T255"><text:span text:style-name="T248">I will speak.</text:span><text:span text:style-name="T255"/></text:p>
          </table:table-cell>
          <table:covered-table-cell/>
          <table:covered-table-cell/>
          <table:table-cell table:style-name="Table9.D18" table:number-columns-spanned="2" office:value-type="string">
            <text:p text:style-name="P3" loext:marker-style-name="T16"><text:span text:style-name="T13">W’Dibréi Nifleotéḳah</text:span><text:span text:style-name="T16"/></text:p>
            <text:p text:style-name="P3" loext:marker-style-name="T255"><text:span text:style-name="T13">Asíḥah.</text:span><text:span text:style-name="T256"/></text:p>
          </table:table-cell>
          <table:covered-table-cell/>
          <table:table-cell table:style-name="Table9.F18" office:value-type="string">
            <text:p text:style-name="P46" loext:marker-style-name="T254"><text:span text:style-name="T251">וְדִבְרֵי נִפְלְאֹתֶֽיךָ אָשִֽׂיחָה.</text:span><text:span text:style-name="T254"/></text:p>
          </table:table-cell>
        </table:table-row>
        <table:table-row table:style-name="Table9.19">
          <table:table-cell table:style-name="Table9.C1" table:number-columns-spanned="3" office:value-type="string">
            <text:p text:style-name="P3" loext:marker-style-name="T255"><text:span text:style-name="T248">Of the might of your awesome deeds they will speak,</text:span><text:span text:style-name="T255"/></text:p>
          </table:table-cell>
          <table:covered-table-cell/>
          <table:covered-table-cell/>
          <table:table-cell table:style-name="Table9.C1" table:number-columns-spanned="2" office:value-type="string">
            <text:p text:style-name="P3" loext:marker-style-name="T255"><text:span text:style-name="T13">Wé’Ezúz Norotéḳah Yoméiru,</text:span><text:span text:style-name="T256"/></text:p>
          </table:table-cell>
          <table:covered-table-cell/>
          <table:table-cell table:style-name="Table9.C1" office:value-type="string">
            <text:p text:style-name="P46" loext:marker-style-name="T254"><text:span text:style-name="T257">וֶ</text:span><text:span text:style-name="T251">עֱזוּז נוֹרְאוֹתֶֽיךָ יֹאמֵֽרוּ,</text:span></text:p>
          </table:table-cell>
        </table:table-row>
        <table:table-row table:style-name="Table9.20">
          <table:table-cell table:style-name="Table9.A20" table:number-columns-spanned="3" office:value-type="string">
            <text:p text:style-name="P3" loext:marker-style-name="T255"><text:span text:style-name="T248">And your greatness, I will relate.</text:span><text:span text:style-name="T255"/></text:p>
          </table:table-cell>
          <table:covered-table-cell/>
          <table:covered-table-cell/>
          <table:table-cell table:style-name="Table9.D20" table:number-columns-spanned="2" office:value-type="string">
            <text:p text:style-name="P3" loext:marker-style-name="T255"><text:span text:style-name="T13">U’G’duláteḳah Asaperénah.</text:span><text:span text:style-name="T256"/></text:p>
          </table:table-cell>
          <table:covered-table-cell/>
          <table:table-cell table:style-name="Table9.F20" office:value-type="string">
            <text:p text:style-name="P46" loext:marker-style-name="T254"><text:span text:style-name="T251">וּגְדֻלָּתְךָ אֲסַפְּרֶֽנָּה.</text:span><text:span text:style-name="T254"/></text:p>
          </table:table-cell>
        </table:table-row>
        <table:table-row table:style-name="Table9.21">
          <table:table-cell table:style-name="Table9.C1" table:number-columns-spanned="3" office:value-type="string">
            <text:p text:style-name="P3" loext:marker-style-name="T255"><text:span text:style-name="T248">Memory of your great goodness they bring forth,</text:span><text:span text:style-name="T255"/></text:p>
          </table:table-cell>
          <table:covered-table-cell/>
          <table:covered-table-cell/>
          <table:table-cell table:style-name="Table9.C1" table:number-columns-spanned="2" office:value-type="string">
            <text:p text:style-name="P3" loext:marker-style-name="T255"><text:span text:style-name="T13">Zeḳér-Rav Tuḅeḳáh Yabí’u,</text:span><text:span text:style-name="T256"/></text:p>
          </table:table-cell>
          <table:covered-table-cell/>
          <table:table-cell table:style-name="Table9.C1" office:value-type="string">
            <text:p text:style-name="P46" loext:marker-style-name="T254"><text:span text:style-name="T257">זֶֽ</text:span><text:span text:style-name="T251">כֶר רַב טוּבְךָ יַבִּֽיעוּ,</text:span></text:p>
          </table:table-cell>
        </table:table-row>
        <table:table-row table:style-name="Table9.22">
          <table:table-cell table:style-name="Table9.A22" table:number-columns-spanned="3" office:value-type="string">
            <text:p text:style-name="P3" loext:marker-style-name="T255"><text:span text:style-name="T248">And your righteousness joyfully they sing.</text:span><text:span text:style-name="T255"/></text:p>
          </table:table-cell>
          <table:covered-table-cell/>
          <table:covered-table-cell/>
          <table:table-cell table:style-name="Table9.D22" table:number-columns-spanned="2" office:value-type="string">
            <text:p text:style-name="P3" loext:marker-style-name="T255"><text:span text:style-name="T13">WeTsideqáteḳa Yeranéinu.</text:span><text:span text:style-name="T256"/></text:p>
          </table:table-cell>
          <table:covered-table-cell/>
          <table:table-cell table:style-name="Table9.F22" office:value-type="string">
            <text:p text:style-name="P46" loext:marker-style-name="T254"><text:span text:style-name="T251">וְצִדְקָתְךָ יְרַנֵּֽנוּ.</text:span><text:span text:style-name="T254"/></text:p>
          </table:table-cell>
        </table:table-row>
        <table:table-row table:style-name="Table9.23">
          <table:table-cell table:style-name="Table9.C1" table:number-columns-spanned="3" office:value-type="string">
            <text:p text:style-name="P3" loext:marker-style-name="T247"><text:span text:style-name="T128">יהוה</text:span><text:span text:style-name="T13"> </text:span><text:span text:style-name="T248">is gracious </text:span></text:p>
            <text:p text:style-name="P3" loext:marker-style-name="T255"><text:span text:style-name="T248">and compassionate,</text:span><text:span text:style-name="T255"/></text:p>
          </table:table-cell>
          <table:covered-table-cell/>
          <table:covered-table-cell/>
          <table:table-cell table:style-name="Table9.C1" table:number-columns-spanned="2" office:value-type="string">
            <text:p text:style-name="P3" loext:marker-style-name="T255"><text:span text:style-name="T13">Ḥanún ṾeRaḥúm </text:span><text:span text:style-name="T258">יהוה</text:span><text:span text:style-name="T13">,</text:span></text:p>
          </table:table-cell>
          <table:covered-table-cell/>
          <table:table-cell table:style-name="Table9.C1" office:value-type="string">
            <text:p text:style-name="P46" loext:marker-style-name="T254"><text:span text:style-name="T257">חַ</text:span><text:span text:style-name="T251">נּוּן וְרַחוּם יהוה,</text:span></text:p>
          </table:table-cell>
        </table:table-row>
        <table:table-row table:style-name="Table9.24">
          <table:table-cell table:style-name="Table9.A24" table:number-columns-spanned="3" office:value-type="string">
            <text:p text:style-name="P2" loext:marker-style-name="T254"><text:span text:style-name="T259">Slow to anger and great in kindness.</text:span><text:span text:style-name="T254"/></text:p>
          </table:table-cell>
          <table:covered-table-cell/>
          <table:covered-table-cell/>
          <table:table-cell table:style-name="Table9.D24" table:number-columns-spanned="2" office:value-type="string">
            <text:p text:style-name="P3" loext:marker-style-name="T254"><text:span text:style-name="T13">Éreḳ Apáyim U’Gedól Ḥásed.</text:span><text:span text:style-name="T260"/></text:p>
          </table:table-cell>
          <table:covered-table-cell/>
          <table:table-cell table:style-name="Table9.F24" office:value-type="string">
            <text:p text:style-name="P46" loext:marker-style-name="T254"><text:span text:style-name="T251">אֶֽרֶךְ אַפַּֽיִם וּגְדָל חָֽסֶד.</text:span><text:span text:style-name="T254"/></text:p>
          </table:table-cell>
        </table:table-row>
        <table:table-row table:style-name="Table9.25">
          <table:table-cell table:style-name="Table9.C1" table:number-columns-spanned="3" office:value-type="string">
            <text:p text:style-name="P3" loext:marker-style-name="T255"><text:span text:style-name="T128">יהוה</text:span><text:span text:style-name="T13"> </text:span><text:span text:style-name="T248">is good to all,</text:span></text:p>
          </table:table-cell>
          <table:covered-table-cell/>
          <table:covered-table-cell/>
          <table:table-cell table:style-name="Table9.C1" table:number-columns-spanned="2" office:value-type="string">
            <text:p text:style-name="P3" loext:marker-style-name="T255"><text:span text:style-name="T13">Toḅ </text:span><text:span text:style-name="T258">יהוה</text:span><text:span text:style-name="T13"> LaKól,</text:span></text:p>
          </table:table-cell>
          <table:covered-table-cell/>
          <table:table-cell table:style-name="Table9.C1" office:value-type="string">
            <text:p text:style-name="P46" loext:marker-style-name="T254"><text:span text:style-name="T257">ט</text:span><text:span text:style-name="T251">וֹב יהוה לַכֹּל,</text:span></text:p>
          </table:table-cell>
        </table:table-row>
        <text:soft-page-break/>
        <table:table-row table:style-name="Table9.26">
          <table:table-cell table:style-name="Table9.A26" table:number-columns-spanned="3" office:value-type="string">
            <text:p text:style-name="P2" loext:marker-style-name="T261"><text:span text:style-name="T262">And his compassion is on all his works.</text:span><text:span text:style-name="T261"/></text:p>
          </table:table-cell>
          <table:covered-table-cell/>
          <table:covered-table-cell/>
          <table:table-cell table:style-name="Table9.D26" table:number-columns-spanned="2" office:value-type="string">
            <text:p text:style-name="P3" loext:marker-style-name="T255"><text:span text:style-name="T13">WeRáḥamaṿ Al Kól Má’asaṿ.</text:span><text:span text:style-name="T256"/></text:p>
          </table:table-cell>
          <table:covered-table-cell/>
          <table:table-cell table:style-name="Table9.F26" office:value-type="string">
            <text:p text:style-name="P46" loext:marker-style-name="T254"><text:span text:style-name="T251">וְרַחֲמָיו עַל כָּל מַעֲשָׂיו.</text:span><text:span text:style-name="T254"/></text:p>
          </table:table-cell>
        </table:table-row>
        <table:table-row table:style-name="Table9.27">
          <table:table-cell table:style-name="Table9.C1" table:number-columns-spanned="3" office:value-type="string">
            <text:p text:style-name="P3" loext:marker-style-name="T255"><text:span text:style-name="T248">All your works will praise you </text:span><text:span text:style-name="T128">יהוה</text:span><text:span text:style-name="T248">,</text:span></text:p>
          </table:table-cell>
          <table:covered-table-cell/>
          <table:covered-table-cell/>
          <table:table-cell table:style-name="Table9.C1" table:number-columns-spanned="2" office:value-type="string">
            <text:p text:style-name="P3" loext:marker-style-name="T255"><text:span text:style-name="T13">Yoduḳá </text:span><text:span text:style-name="T258">יהוה</text:span><text:span text:style-name="T13"> Kol Má’aséḳah,</text:span></text:p>
          </table:table-cell>
          <table:covered-table-cell/>
          <table:table-cell table:style-name="Table9.C1" office:value-type="string">
            <text:p text:style-name="P46" loext:marker-style-name="T254"><text:span text:style-name="T257">י</text:span><text:span text:style-name="T251">וֹדֽוּךָ יהוה כָּל מַעֲשֶֽׂיךָ,</text:span></text:p>
          </table:table-cell>
        </table:table-row>
        <table:table-row table:style-name="Table9.14">
          <table:table-cell table:style-name="Table9.A28" table:number-columns-spanned="3" office:value-type="string">
            <text:p text:style-name="P2" loext:marker-style-name="T255"><text:span text:style-name="T248">And your kind ones will bless you.</text:span><text:span text:style-name="T255"/></text:p>
          </table:table-cell>
          <table:covered-table-cell/>
          <table:covered-table-cell/>
          <table:table-cell table:style-name="Table9.D28" table:number-columns-spanned="2" office:value-type="string">
            <text:p text:style-name="P3" loext:marker-style-name="T255"><text:span text:style-name="T13">WáḤasidéḳa YeḄáreḳuḳah.</text:span><text:span text:style-name="T256"/></text:p>
          </table:table-cell>
          <table:covered-table-cell/>
          <table:table-cell table:style-name="Table9.F28" office:value-type="string">
            <text:p text:style-name="P46" loext:marker-style-name="T254"><text:span text:style-name="T251">וַחֲסִידֶֽיךָ יְבָרְכֽוּכָה.</text:span><text:span text:style-name="T254"/></text:p>
          </table:table-cell>
        </table:table-row>
        <table:table-row table:style-name="Table9.29">
          <table:table-cell table:style-name="Table9.C1" table:number-columns-spanned="3" office:value-type="string">
            <text:p text:style-name="P2" loext:marker-style-name="T247"><text:span text:style-name="T248">Speaking of the renown of</text:span><text:span text:style-name="T247"/></text:p>
            <text:p text:style-name="P3" loext:marker-style-name="T255"><text:span text:style-name="T248">your kingdom,</text:span><text:span text:style-name="T255"/></text:p>
          </table:table-cell>
          <table:covered-table-cell/>
          <table:covered-table-cell/>
          <table:table-cell table:style-name="Table9.C1" table:number-columns-spanned="2" office:value-type="string">
            <text:p text:style-name="P3" loext:marker-style-name="T255"><text:span text:style-name="T13">Keḅód Malḳuteḳáh Yoméiru,</text:span><text:span text:style-name="T256"/></text:p>
          </table:table-cell>
          <table:covered-table-cell/>
          <table:table-cell table:style-name="Table9.C1" office:value-type="string">
            <text:p text:style-name="P46" loext:marker-style-name="T254"><text:span text:style-name="T257">כְּ</text:span><text:span text:style-name="T251">בוֹד מַלְכוּתְךָ יֹאמֵֽרוּ,</text:span></text:p>
          </table:table-cell>
        </table:table-row>
        <table:table-row table:style-name="Table9.30">
          <table:table-cell table:style-name="Table9.A30" table:number-columns-spanned="3" office:value-type="string">
            <text:p text:style-name="P3" loext:marker-style-name="T255"><text:span text:style-name="T248">And talking of your greatness.</text:span><text:span text:style-name="T255"/></text:p>
          </table:table-cell>
          <table:covered-table-cell/>
          <table:covered-table-cell/>
          <table:table-cell table:style-name="Table9.D30" table:number-columns-spanned="2" office:value-type="string">
            <text:p text:style-name="P3" loext:marker-style-name="T255"><text:span text:style-name="T13">U’Geḅuratéḳah YeDabéiru.</text:span><text:span text:style-name="T256"/></text:p>
          </table:table-cell>
          <table:covered-table-cell/>
          <table:table-cell table:style-name="Table9.F30" office:value-type="string">
            <text:p text:style-name="P46" loext:marker-style-name="T254"><text:span text:style-name="T251">וּגְבוּרָתְךָ יְדַבֵּֽרוּ.</text:span><text:span text:style-name="T254"/></text:p>
          </table:table-cell>
        </table:table-row>
        <table:table-row table:style-name="Table9.31">
          <table:table-cell table:style-name="Table9.C1" table:number-columns-spanned="3" office:value-type="string">
            <text:p text:style-name="P3" loext:marker-style-name="T255"><text:span text:style-name="T248">To make known his might to the sons of Adam,</text:span><text:span text:style-name="T255"/></text:p>
          </table:table-cell>
          <table:covered-table-cell/>
          <table:covered-table-cell/>
          <table:table-cell table:style-name="Table9.C1" table:number-columns-spanned="2" office:value-type="string">
            <text:p text:style-name="P3" loext:marker-style-name="T16"><text:span text:style-name="T13">Lehodí’a LiḄenéy</text:span><text:span text:style-name="T16"/></text:p>
            <text:p text:style-name="P3" loext:marker-style-name="T255"><text:span text:style-name="T13">HáAdam Geḅurotáṿ,</text:span><text:span text:style-name="T256"/></text:p>
          </table:table-cell>
          <table:covered-table-cell/>
          <table:table-cell table:style-name="Table9.C1" office:value-type="string">
            <text:p text:style-name="P46" loext:marker-style-name="T254"><text:span text:style-name="T257">לְ</text:span><text:span text:style-name="T251">הוֹדִֽיעַ לִבְנֵי הָאָדָם גְּבוּרֹתָיו,</text:span></text:p>
          </table:table-cell>
        </table:table-row>
        <table:table-row table:style-name="Table9.32">
          <table:table-cell table:style-name="Table9.A32" table:number-columns-spanned="3" office:value-type="string">
            <text:p text:style-name="P2" loext:marker-style-name="T247"><text:span text:style-name="T248">And the renown of his</text:span><text:span text:style-name="T247"/></text:p>
            <text:p text:style-name="P3" loext:marker-style-name="T255"><text:span text:style-name="T248">majestic kingdom.</text:span><text:span text:style-name="T255"/></text:p>
          </table:table-cell>
          <table:covered-table-cell/>
          <table:covered-table-cell/>
          <table:table-cell table:style-name="Table9.D32" table:number-columns-spanned="2" office:value-type="string">
            <text:p text:style-name="P3" loext:marker-style-name="T255"><text:span text:style-name="T13">U’Ḳeḅód Hadár Malḳutó.</text:span><text:span text:style-name="T256"/></text:p>
          </table:table-cell>
          <table:covered-table-cell/>
          <table:table-cell table:style-name="Table9.F32" office:value-type="string">
            <text:p text:style-name="P46" loext:marker-style-name="T254"><text:span text:style-name="T251">וּכְבוֹד הֲדַר מַלְכוּתוֹ.</text:span><text:span text:style-name="T254"/></text:p>
          </table:table-cell>
        </table:table-row>
        <table:table-row table:style-name="Table9.33">
          <table:table-cell table:style-name="Table9.C1" table:number-columns-spanned="3" office:value-type="string">
            <text:p text:style-name="P2" loext:marker-style-name="T247"><text:span text:style-name="T248">Your kingdom is an</text:span><text:span text:style-name="T247"/></text:p>
            <text:p text:style-name="P3" loext:marker-style-name="T255"><text:span text:style-name="T248">eternal kingdom,</text:span><text:span text:style-name="T255"/></text:p>
          </table:table-cell>
          <table:covered-table-cell/>
          <table:covered-table-cell/>
          <table:table-cell table:style-name="Table9.C1" table:number-columns-spanned="2" office:value-type="string">
            <text:p text:style-name="P3" loext:marker-style-name="T16"><text:span text:style-name="T13">Malḳuteḳáh Malḳút</text:span><text:span text:style-name="T16"/></text:p>
            <text:p text:style-name="P3" loext:marker-style-name="T255"><text:span text:style-name="T13">Kol Olamím,</text:span><text:span text:style-name="T256"/></text:p>
          </table:table-cell>
          <table:covered-table-cell/>
          <table:table-cell table:style-name="Table9.C1" office:value-type="string">
            <text:p text:style-name="P46" loext:marker-style-name="T254"><text:span text:style-name="T263">מַ</text:span><text:span text:style-name="T251">לְכוּתְךָ מַלְכוּת כָּל עוֹלָמִים, </text:span></text:p>
          </table:table-cell>
        </table:table-row>
        <table:table-row table:style-name="Table9.34">
          <table:table-cell table:style-name="Table9.A34" table:number-columns-spanned="3" office:value-type="string">
            <text:p text:style-name="P2" loext:marker-style-name="T247"><text:span text:style-name="T248">And your reign is</text:span><text:span text:style-name="T247"/></text:p>
            <text:p text:style-name="P3" loext:marker-style-name="T255"><text:span text:style-name="T248">for every generation.</text:span><text:span text:style-name="T255"/></text:p>
          </table:table-cell>
          <table:covered-table-cell/>
          <table:covered-table-cell/>
          <table:table-cell table:style-name="Table9.D34" table:number-columns-spanned="2" office:value-type="string">
            <text:p text:style-name="P47" loext:marker-style-name="T16"><text:span text:style-name="T13">U’Memshaletehḳá BeḲól</text:span><text:span text:style-name="T16"/></text:p>
            <text:p text:style-name="P3" loext:marker-style-name="T255"><text:span text:style-name="T13">Dor WaDór.</text:span><text:span text:style-name="T256"/></text:p>
          </table:table-cell>
          <table:covered-table-cell/>
          <table:table-cell table:style-name="Table9.F34" office:value-type="string">
            <text:p text:style-name="P48" loext:marker-style-name="T254"><text:span text:style-name="T251">וּמֶמְשַׁלְתְּךָ בְּכָל </text:span><text:span text:style-name="T254"/></text:p>
            <text:p text:style-name="P46" loext:marker-style-name="T254"><text:span text:style-name="T251">דֹּר וָדֹר.</text:span><text:span text:style-name="T254"/></text:p>
          </table:table-cell>
        </table:table-row>
        <table:table-row table:style-name="Table9.35">
          <table:table-cell table:style-name="Table9.C1" table:number-rows-spanned="2" office:value-type="string">
            <text:p text:style-name="P49" loext:marker-style-name="T264"><text:span text:style-name="T265">In DSS &amp; LXX, but absent n Masoretic </text:span><text:span text:style-name="T262"><text:s text:c="13"/></text:span></text:p>
          </table:table-cell>
          <table:table-cell table:style-name="Table9.B35" table:number-columns-spanned="2" office:value-type="string">
            <text:p text:style-name="P3" loext:marker-style-name="T266"><text:span text:style-name="T259">Faithful is </text:span><text:span text:style-name="T267">יהוה</text:span><text:span text:style-name="T259"> in his words,</text:span></text:p>
          </table:table-cell>
          <table:covered-table-cell/>
          <table:table-cell table:style-name="Table9.D35" table:number-columns-spanned="2" office:value-type="string">
            <text:p text:style-name="P3" loext:marker-style-name="T255"><text:span text:style-name="T13">NeAmán </text:span><text:span text:style-name="T258">יהוה</text:span><text:span text:style-name="T13"> BeDeḅaraiṿ,</text:span></text:p>
          </table:table-cell>
          <table:covered-table-cell/>
          <table:table-cell table:style-name="Table9.D35" office:value-type="string">
            <text:p text:style-name="P46" loext:marker-style-name="T254"><text:span text:style-name="apple-style-span"><text:span text:style-name="T268">נ</text:span></text:span><text:span text:style-name="apple-style-span"><text:span text:style-name="T269">אמן יהוה בדבריו</text:span></text:span><text:span text:style-name="T251">,</text:span></text:p>
          </table:table-cell>
        </table:table-row>
        <table:table-row table:style-name="Table9.36">
          <table:covered-table-cell table:style-name="Table9.A36"/>
          <table:table-cell table:style-name="Table9.B36" table:number-columns-spanned="2" office:value-type="string">
            <text:p text:style-name="P3" loext:marker-style-name="T266"><text:span text:style-name="T259">and qadósh in all his works.</text:span><text:span text:style-name="T266"/></text:p>
          </table:table-cell>
          <table:covered-table-cell/>
          <table:table-cell table:style-name="Table9.D36" table:number-columns-spanned="2" office:value-type="string">
            <text:p text:style-name="P3" loext:marker-style-name="T255"><text:span text:style-name="T13">W’Qadósh BeḲól MáAsaiṿ.</text:span><text:span text:style-name="T256"/></text:p>
          </table:table-cell>
          <table:covered-table-cell/>
          <table:table-cell table:style-name="Table9.F36" office:value-type="string">
            <text:p text:style-name="P46" loext:marker-style-name="T254"><text:span text:style-name="apple-style-span"><text:span text:style-name="T269">ו</text:span></text:span><text:span text:style-name="T269">קדשׁ</text:span><text:span text:style-name="apple-style-span"><text:span text:style-name="T269"> בכול מעשיו</text:span></text:span><text:span text:style-name="T251">.</text:span></text:p>
          </table:table-cell>
        </table:table-row>
        <table:table-row table:style-name="Table9.37">
          <table:table-cell table:style-name="Table9.C1" table:number-columns-spanned="3" office:value-type="string">
            <text:p text:style-name="P2" loext:marker-style-name="T247"><text:span text:style-name="T128">יהוה</text:span><text:span text:style-name="T13"> </text:span><text:span text:style-name="T248">supports all</text:span></text:p>
            <text:p text:style-name="P3" loext:marker-style-name="T255"><text:span text:style-name="T248">who fall,</text:span><text:span text:style-name="T255"/></text:p>
          </table:table-cell>
          <table:covered-table-cell/>
          <table:covered-table-cell/>
          <table:table-cell table:style-name="Table9.C1" table:number-columns-spanned="2" office:value-type="string">
            <text:p text:style-name="P3" loext:marker-style-name="T255"><text:span text:style-name="T13">Soméiḳ </text:span><text:span text:style-name="T258">יהוה</text:span><text:span text:style-name="T13"> LeḲól-ha’Nofelím,</text:span></text:p>
          </table:table-cell>
          <table:covered-table-cell/>
          <table:table-cell table:style-name="Table9.C1" office:value-type="string">
            <text:p text:style-name="P46" loext:marker-style-name="T254"><text:span text:style-name="T257">ס</text:span><text:span text:style-name="T251">וֹמֵךְ יהוה לְכָל הַנֹּפְלִים,</text:span></text:p>
          </table:table-cell>
        </table:table-row>
        <table:table-row table:style-name="Table9.38">
          <table:table-cell table:style-name="Table9.A38" table:number-columns-spanned="3" office:value-type="string">
            <text:p text:style-name="P2" loext:marker-style-name="T247"><text:span text:style-name="T248">And raises up all</text:span><text:span text:style-name="T247"/></text:p>
            <text:p text:style-name="P3" loext:marker-style-name="T255"><text:span text:style-name="T248">who are bowed over.</text:span><text:span text:style-name="T255"/></text:p>
          </table:table-cell>
          <table:covered-table-cell/>
          <table:covered-table-cell/>
          <table:table-cell table:style-name="Table9.D38" table:number-columns-spanned="2" office:value-type="string">
            <text:p text:style-name="P3" loext:marker-style-name="T255"><text:span text:style-name="T13">WeZoqéif LeḲól ha’Kefufím.</text:span><text:span text:style-name="T256"/></text:p>
          </table:table-cell>
          <table:covered-table-cell/>
          <table:table-cell table:style-name="Table9.F38" office:value-type="string">
            <text:p text:style-name="P46" loext:marker-style-name="T254"><text:span text:style-name="T251">וְזוֹקֵף לְכָל הַכְּפוּפִים.</text:span><text:span text:style-name="T254"/></text:p>
          </table:table-cell>
        </table:table-row>
        <table:table-row table:style-name="Table9.39">
          <table:table-cell table:style-name="Table9.C1" table:number-columns-spanned="3" office:value-type="string">
            <text:p text:style-name="P2" loext:marker-style-name="T247"><text:span text:style-name="T248">The eyes of all look</text:span><text:span text:style-name="T247"/></text:p>
            <text:p text:style-name="P3" loext:marker-style-name="T255"><text:span text:style-name="T248">expectantly to you,</text:span><text:span text:style-name="T255"/></text:p>
          </table:table-cell>
          <table:covered-table-cell/>
          <table:covered-table-cell/>
          <table:table-cell table:style-name="Table9.C1" table:number-columns-spanned="2" office:value-type="string">
            <text:p text:style-name="P3" loext:marker-style-name="T255"><text:span text:style-name="T13">Éi’nei-Kol eiléḳah Yesabéiru,</text:span><text:span text:style-name="T256"/></text:p>
          </table:table-cell>
          <table:covered-table-cell/>
          <table:table-cell table:style-name="Table9.C1" office:value-type="string">
            <text:p text:style-name="P46" loext:marker-style-name="T254"><text:span text:style-name="T257">עֵֽ</text:span><text:span text:style-name="T251">ינֵי כֹל אֵלֶֽיךָ יְשַׂבֵּֽרוּ,</text:span></text:p>
          </table:table-cell>
        </table:table-row>
        <table:table-row table:style-name="Table9.40">
          <table:table-cell table:style-name="Table9.A40" table:number-columns-spanned="3" office:value-type="string">
            <text:p text:style-name="P2" loext:marker-style-name="T247"><text:span text:style-name="T248">And you give them</text:span><text:span text:style-name="T247"/></text:p>
            <text:p text:style-name="P3" loext:marker-style-name="T255"><text:span text:style-name="T248">their food in due time.</text:span><text:span text:style-name="T255"/></text:p>
          </table:table-cell>
          <table:covered-table-cell/>
          <table:covered-table-cell/>
          <table:table-cell table:style-name="Table9.D40" table:number-columns-spanned="2" office:value-type="string">
            <text:p text:style-name="P3" loext:marker-style-name="T16"><text:span text:style-name="T13">WeAttá Notéin-LaHém</text:span><text:span text:style-name="T16"/></text:p>
            <text:p text:style-name="P3" loext:marker-style-name="T255"><text:span text:style-name="T13">Et-Oḳlám Be’Itó.</text:span><text:span text:style-name="T256"/></text:p>
          </table:table-cell>
          <table:covered-table-cell/>
          <table:table-cell table:style-name="Table9.F40" office:value-type="string">
            <text:p text:style-name="P48" loext:marker-style-name="T254"><text:span text:style-name="T251">וְאַתָּה נוֹתֵן לָהֶם </text:span><text:span text:style-name="T254"/></text:p>
            <text:p text:style-name="P46" loext:marker-style-name="T254"><text:span text:style-name="T251">אֶת אָכְלָם בְּעִתּוֹ</text:span><text:span text:style-name="T254"/></text:p>
          </table:table-cell>
        </table:table-row>
        <table:table-row table:style-name="Table9.41">
          <table:table-cell table:style-name="Table9.C1" table:number-columns-spanned="3" office:value-type="string">
            <text:p text:style-name="P3" loext:marker-style-name="T255"><text:span text:style-name="T248">You open wide your hand,</text:span><text:span text:style-name="T255"/></text:p>
          </table:table-cell>
          <table:covered-table-cell/>
          <table:covered-table-cell/>
          <table:table-cell table:style-name="Table9.C1" table:number-columns-spanned="2" office:value-type="string">
            <text:p text:style-name="P3" loext:marker-style-name="T255"><text:span text:style-name="T13">Potéi’aḥ Et-Yadéḳah,</text:span><text:span text:style-name="T256"/></text:p>
          </table:table-cell>
          <table:covered-table-cell/>
          <table:table-cell table:style-name="Table9.C1" office:value-type="string">
            <text:p text:style-name="P46" loext:marker-style-name="T254"><text:span text:style-name="T257">פּ</text:span><text:span text:style-name="T251">וֹתֵֽחַ אֶת יָדֶֽךָ,</text:span></text:p>
          </table:table-cell>
        </table:table-row>
        <table:table-row table:style-name="Table9.42">
          <table:table-cell table:style-name="Table9.A42" table:number-columns-spanned="3" office:value-type="string">
            <text:p text:style-name="P2" loext:marker-style-name="T247"><text:span text:style-name="T248">And satisfy</text:span><text:span text:style-name="T247"/></text:p>
            <text:p text:style-name="P3" loext:marker-style-name="T255"><text:span text:style-name="T248">the desires of all the living.</text:span><text:span text:style-name="T255"/></text:p>
          </table:table-cell>
          <table:covered-table-cell/>
          <table:covered-table-cell/>
          <table:table-cell table:style-name="Table9.D42" table:number-columns-spanned="2" office:value-type="string">
            <text:p text:style-name="P3" loext:marker-style-name="T16"><text:span text:style-name="T13">U’Mashbí’a</text:span><text:span text:style-name="T16"/></text:p>
            <text:p text:style-name="P3" loext:marker-style-name="T255"><text:span text:style-name="T13">LeḲól-Ḥái Ratsón.</text:span><text:span text:style-name="T256"/></text:p>
          </table:table-cell>
          <table:covered-table-cell/>
          <table:table-cell table:style-name="Table9.F42" office:value-type="string">
            <text:p text:style-name="P46" loext:marker-style-name="T254"><text:span text:style-name="T251">וּמַשְׂבִּֽיעַ לְכָל חַי רָצוֹן.</text:span><text:span text:style-name="T254"/></text:p>
          </table:table-cell>
        </table:table-row>
        <table:table-row table:style-name="Table9.43">
          <table:table-cell table:style-name="Table9.C1" table:number-columns-spanned="3" office:value-type="string">
            <text:p text:style-name="P2" loext:marker-style-name="T247"><text:span text:style-name="T128">יהוה</text:span><text:span text:style-name="T13"> </text:span><text:span text:style-name="T253">is </text:span><text:span text:style-name="T248">righteous</text:span></text:p>
            <text:p text:style-name="P3" loext:marker-style-name="T255"><text:span text:style-name="T248">in all his ways,</text:span><text:span text:style-name="T255"/></text:p>
          </table:table-cell>
          <table:covered-table-cell/>
          <table:covered-table-cell/>
          <table:table-cell table:style-name="Table9.C1" table:number-columns-spanned="2" office:value-type="string">
            <text:p text:style-name="P3" loext:marker-style-name="T16"><text:span text:style-name="T13">Tsadíq </text:span><text:span text:style-name="T258">יהוה</text:span></text:p>
            <text:p text:style-name="P3" loext:marker-style-name="T255"><text:span text:style-name="T13">BeḲól Deraḳáiṿ,</text:span><text:span text:style-name="T256"/></text:p>
          </table:table-cell>
          <table:covered-table-cell/>
          <table:table-cell table:style-name="Table9.C1" office:value-type="string">
            <text:p text:style-name="P46" loext:marker-style-name="T254"><text:span text:style-name="T257">צַ</text:span><text:span text:style-name="T251">דִּיק יהוה בְּכָל דְּרָכָיו,</text:span></text:p>
          </table:table-cell>
        </table:table-row>
        <table:table-row table:style-name="Table9.44">
          <table:table-cell table:style-name="Table9.A44" table:number-columns-spanned="3" office:value-type="string">
            <text:p text:style-name="P3" loext:marker-style-name="T255"><text:span text:style-name="T248">And kind in all his deeds.</text:span><text:span text:style-name="T255"/></text:p>
          </table:table-cell>
          <table:covered-table-cell/>
          <table:covered-table-cell/>
          <table:table-cell table:style-name="Table9.D44" table:number-columns-spanned="2" office:value-type="string">
            <text:p text:style-name="P3" loext:marker-style-name="T255"><text:span text:style-name="T13">WeḤasíd BeḲól-Ma’asáiṿ.</text:span><text:span text:style-name="T256"/></text:p>
          </table:table-cell>
          <table:covered-table-cell/>
          <table:table-cell table:style-name="Table9.F44" office:value-type="string">
            <text:p text:style-name="P46" loext:marker-style-name="T254"><text:span text:style-name="T251">וְחָסִיד בְּכָל מַעֲשָׂיו.</text:span><text:span text:style-name="T254"/></text:p>
          </table:table-cell>
        </table:table-row>
        <table:table-row table:style-name="Table9.45">
          <table:table-cell table:style-name="Table9.C1" table:number-columns-spanned="3" office:value-type="string">
            <text:p text:style-name="P2" loext:marker-style-name="T247"><text:span text:style-name="T128">יהוה</text:span><text:span text:style-name="T13"> </text:span><text:span text:style-name="T253">is </text:span><text:span text:style-name="T248">near</text:span></text:p>
            <text:p text:style-name="P3" loext:marker-style-name="T255"><text:span text:style-name="T248">to all that call to him,</text:span><text:span text:style-name="T255"/></text:p>
          </table:table-cell>
          <table:covered-table-cell/>
          <table:covered-table-cell/>
          <table:table-cell table:style-name="Table9.C1" table:number-columns-spanned="2" office:value-type="string">
            <text:p text:style-name="P3" loext:marker-style-name="T255"><text:span text:style-name="T13">Qaróv </text:span><text:span text:style-name="T258">יהוה</text:span><text:span text:style-name="T13"> LeḲól-Qóreaṿ,</text:span></text:p>
          </table:table-cell>
          <table:covered-table-cell/>
          <table:table-cell table:style-name="Table9.F45" office:value-type="string">
            <text:p text:style-name="P46" loext:marker-style-name="T254"><text:span text:style-name="T257">קָ</text:span><text:span text:style-name="T251">רוֹב יהוה לְכָל קֹרְאָיו,</text:span></text:p>
          </table:table-cell>
        </table:table-row>
        <table:table-row table:style-name="Table9.46">
          <table:table-cell table:style-name="Table9.A46" table:number-columns-spanned="3" office:value-type="string">
            <text:p text:style-name="P2" loext:marker-style-name="T255"><text:span text:style-name="T248">To all who call to him in truth.</text:span><text:span text:style-name="T255"/></text:p>
          </table:table-cell>
          <table:covered-table-cell/>
          <table:covered-table-cell/>
          <table:table-cell table:style-name="Table9.D46" table:number-columns-spanned="2" office:value-type="string">
            <text:p text:style-name="P3" loext:marker-style-name="T255"><text:span text:style-name="T13">LeḲól Ashér Yiqra’úhu ḄeEméth.</text:span><text:span text:style-name="T256"/></text:p>
          </table:table-cell>
          <table:covered-table-cell/>
          <table:table-cell table:style-name="Table9.F46" office:value-type="string">
            <text:p text:style-name="P46" loext:marker-style-name="T254"><text:span text:style-name="T251">לְ</text:span><text:span text:style-name="T270">כֹל</text:span><text:span text:style-name="T251"> אֲשֶׁר יִקְרָאֻֽהוּ </text:span><text:span text:style-name="T270">בֶאֱמֶת.</text:span></text:p>
          </table:table-cell>
        </table:table-row>
        <table:table-row table:style-name="Table9.47">
          <table:table-cell table:style-name="Table9.C1" table:number-columns-spanned="3" office:value-type="string">
            <text:p text:style-name="P3" loext:marker-style-name="T255"><text:span text:style-name="T248">He will fulfill the desire of those that fear him,</text:span><text:span text:style-name="T255"/></text:p>
          </table:table-cell>
          <table:covered-table-cell/>
          <table:covered-table-cell/>
          <table:table-cell table:style-name="Table9.C1" table:number-columns-spanned="2" office:value-type="string">
            <text:p text:style-name="P3" loext:marker-style-name="T255"><text:span text:style-name="T13">Retsón-Yerei’áṿ Ya’Aséh,</text:span><text:span text:style-name="T256"/></text:p>
          </table:table-cell>
          <table:covered-table-cell/>
          <table:table-cell table:style-name="Table9.C1" office:value-type="string">
            <text:p text:style-name="P46" loext:marker-style-name="T254"><text:span text:style-name="T257">רְ</text:span><text:span text:style-name="T251">צוֹן יְרֵאָיו יַעֲשֶׂה,</text:span></text:p>
          </table:table-cell>
        </table:table-row>
        <table:table-row table:style-name="Table9.48">
          <table:table-cell table:style-name="Table9.A48" table:number-columns-spanned="3" office:value-type="string">
            <text:p text:style-name="P2" loext:marker-style-name="T247"><text:span text:style-name="T248">And hear their cries</text:span><text:span text:style-name="T247"/></text:p>
            <text:p text:style-name="P3" loext:marker-style-name="T255"><text:span text:style-name="T248">and save them.</text:span><text:span text:style-name="T255"/></text:p>
          </table:table-cell>
          <table:covered-table-cell/>
          <table:covered-table-cell/>
          <table:table-cell table:style-name="Table9.D48" table:number-columns-spanned="2" office:value-type="string">
            <text:p text:style-name="P3" loext:marker-style-name="T255"><text:span text:style-name="T13">W’Ét-ShawAtám Yishmá W’Yoshi’éim.</text:span><text:span text:style-name="T256"/></text:p>
          </table:table-cell>
          <table:covered-table-cell/>
          <table:table-cell table:style-name="Table9.F48" office:value-type="string">
            <text:p text:style-name="P46" loext:marker-style-name="T254"><text:span text:style-name="T251">וְאֶת שַׁוְעָתָם יִשְׁמַע וְיוֹשִיעֵם.</text:span><text:span text:style-name="T254"/></text:p>
          </table:table-cell>
        </table:table-row>
        <table:table-row table:style-name="Table9.49">
          <table:table-cell table:style-name="Table9.C1" table:number-columns-spanned="3" office:value-type="string">
            <text:p text:style-name="P2" loext:marker-style-name="T255"><text:span text:style-name="T128">יהוה</text:span><text:span text:style-name="T13"> </text:span><text:span text:style-name="T248">guards all who love him,</text:span></text:p>
          </table:table-cell>
          <table:covered-table-cell/>
          <table:covered-table-cell/>
          <table:table-cell table:style-name="Table9.C1" table:number-columns-spanned="2" office:value-type="string">
            <text:p text:style-name="P3" loext:marker-style-name="T255"><text:span text:style-name="T13">Shoméir </text:span><text:span text:style-name="T258">יהוה</text:span><text:span text:style-name="T13"> Et-Kol Ohaḅáṿ,</text:span></text:p>
          </table:table-cell>
          <table:covered-table-cell/>
          <table:table-cell table:style-name="Table9.C1" office:value-type="string">
            <text:p text:style-name="P46" loext:marker-style-name="T254"><text:span text:style-name="T257">שׁ</text:span><text:span text:style-name="T251">וֹמֵר יהוה אֶת כָּל אֹהֲבָיו,</text:span></text:p>
          </table:table-cell>
        </table:table-row>
      </table:table>
      <text:p text:style-name="Standard"/>
      <table:table table:name="Table10" table:style-name="Table10">
        <table:table-column table:style-name="Table10.A"/>
        <table:table-column table:style-name="Table10.B"/>
        <table:table-column table:style-name="Table10.C"/>
        <text:soft-page-break/>
        <table:table-row table:style-name="Table10.1">
          <table:table-cell table:style-name="Table10.A1" office:value-type="string">
            <text:p text:style-name="P2" loext:marker-style-name="T247"><text:span text:style-name="T248">And will destroy all</text:span><text:span text:style-name="T247"/></text:p>
            <text:p text:style-name="P3" loext:marker-style-name="T255"><text:span text:style-name="T248">who are evil.</text:span><text:span text:style-name="T255"/></text:p>
          </table:table-cell>
          <table:table-cell table:style-name="Table10.A1" office:value-type="string">
            <text:p text:style-name="P3" loext:marker-style-name="T255"><text:span text:style-name="T13">WeÉith Kol-Hársha’im Yash’míd.</text:span><text:span text:style-name="T256"/></text:p>
          </table:table-cell>
          <table:table-cell table:style-name="Table10.A1" office:value-type="string">
            <text:p text:style-name="P46" loext:marker-style-name="T254"><text:span text:style-name="T251">וְאֵת כָּל הָרְשָׁעִים יַשְׁמִיד.</text:span><text:span text:style-name="T254"/></text:p>
          </table:table-cell>
        </table:table-row>
        <table:table-row table:style-name="Table10.1">
          <table:table-cell table:style-name="Table10.A2" office:value-type="string">
            <text:p text:style-name="P2" loext:marker-style-name="T247"><text:span text:style-name="T248">My mouth will speak</text:span><text:span text:style-name="T247"/></text:p>
            <text:p text:style-name="P3" loext:marker-style-name="T255"><text:span text:style-name="T248">the songs of </text:span><text:span text:style-name="T128">יהוה</text:span><text:span text:style-name="T248">,</text:span></text:p>
          </table:table-cell>
          <table:table-cell table:style-name="Table10.A2" office:value-type="string">
            <text:p text:style-name="P3" loext:marker-style-name="T255"><text:span text:style-name="T13">Tehilát </text:span><text:span text:style-name="T258">יהוה</text:span><text:span text:style-name="T13"> YeDabér Pi,</text:span></text:p>
          </table:table-cell>
          <table:table-cell table:style-name="Table10.A2" office:value-type="string">
            <text:p text:style-name="P46" loext:marker-style-name="T254"><text:span text:style-name="T257">תְּ</text:span><text:span text:style-name="T251">הִלַּת יהוה יְדַבֶּר פִּי,</text:span></text:p>
          </table:table-cell>
        </table:table-row>
        <table:table-row table:style-name="Table10.1">
          <table:table-cell table:style-name="Table10.A1" office:value-type="string">
            <text:p text:style-name="P2" loext:marker-style-name="T247"><text:span text:style-name="T248">And all flesh bless</text:span><text:span text:style-name="T247"/></text:p>
            <text:p text:style-name="P3" loext:marker-style-name="T255"><text:span text:style-name="T248">his qadósh name forevermore.</text:span><text:span text:style-name="T255"/></text:p>
          </table:table-cell>
          <table:table-cell table:style-name="Table10.A1" office:value-type="string">
            <text:p text:style-name="P3" loext:marker-style-name="T255"><text:span text:style-name="T13">WíḄareiḳ Kol-Basár Sheim Qad’shó LeOlám WaÉd.</text:span><text:span text:style-name="T256"/></text:p>
          </table:table-cell>
          <table:table-cell table:style-name="Table10.A1" office:value-type="string">
            <text:p text:style-name="P48" loext:marker-style-name="T254"><text:span text:style-name="T251">וִיבָרֵךְ כָּל בָּשָׂר שֵׁם </text:span><text:span text:style-name="T254"/></text:p>
            <text:p text:style-name="P46" loext:marker-style-name="T254"><text:span text:style-name="T251">קָדְשׁוֹ לְעוֹלָם וָעֶד.</text:span><text:span text:style-name="T254"/></text:p>
          </table:table-cell>
        </table:table-row>
        <table:table-row table:style-name="Table10.1">
          <table:table-cell table:style-name="Table10.A4" office:value-type="string">
            <text:p text:style-name="P3" loext:marker-style-name="T254"><text:span text:style-name="T271">(Ps 115:18)</text:span><text:span text:style-name="T272"> </text:span><text:span text:style-name="T248">And we will bless Yah, <text:line-break/>From now and forevermore,</text:span></text:p>
          </table:table-cell>
          <table:table-cell table:style-name="Table10.A4" office:value-type="string">
            <text:p text:style-name="P3" loext:marker-style-name="T16"><text:span text:style-name="T13">Wá’Anáḥnu Neḅaréiḳ Yah,</text:span><text:span text:style-name="T16"/></text:p>
            <text:p text:style-name="P3" loext:marker-style-name="T254"><text:span text:style-name="T13">Méi’Attáh WeÁd-Olám,</text:span><text:span text:style-name="T260"/></text:p>
          </table:table-cell>
          <table:table-cell table:style-name="Table10.A4" office:value-type="string">
            <text:p text:style-name="P48" loext:marker-style-name="T254"><text:span text:style-name="T251">וַאֲנַֽחְנוּ נְבָרֵךְ יָהּ,</text:span><text:span text:style-name="T254"/></text:p>
            <text:p text:style-name="P46" loext:marker-style-name="T254"><text:span text:style-name="T251">מֵעַתָּה וְעַד עוֹלָם,</text:span><text:span text:style-name="T254"/></text:p>
          </table:table-cell>
        </table:table-row>
        <table:table-row table:style-name="Table10.1">
          <table:table-cell table:style-name="Table10.A4" office:value-type="string">
            <text:p text:style-name="P2" loext:marker-style-name="T273"><text:span text:style-name="T274">Ḥazan</text:span><text:span text:style-name="T275">: </text:span><text:span text:style-name="T253">HaleluYah!</text:span></text:p>
            <text:p text:style-name="P3" loext:marker-style-name="T254"><text:span text:style-name="T274">Qahal</text:span><text:span text:style-name="T275">: </text:span><text:span text:style-name="T253">HaleluYah!</text:span></text:p>
          </table:table-cell>
          <table:table-cell table:style-name="Table10.A4" office:value-type="string">
            <text:p text:style-name="P3" loext:marker-style-name="T16"><text:span text:style-name="T274">Ḥazan</text:span><text:span text:style-name="T275">: </text:span><text:span text:style-name="T13">Hál’luYáh!</text:span></text:p>
            <text:p text:style-name="P3" loext:marker-style-name="T254"><text:span text:style-name="T274">Qahal</text:span><text:span text:style-name="T275">: </text:span><text:span text:style-name="T13">Hál’luYáh!</text:span></text:p>
          </table:table-cell>
          <table:table-cell table:style-name="Table10.A4" office:value-type="string">
            <text:p text:style-name="P48" loext:marker-style-name="T254"><text:span text:style-name="T251">הַלְלוּיָהּ. </text:span><text:span text:style-name="T254"/></text:p>
            <text:p text:style-name="P46" loext:marker-style-name="T254"><text:span text:style-name="T251">הַלְלוּיָהּ.</text:span><text:span text:style-name="T254"/></text:p>
          </table:table-cell>
        </table:table-row>
        <table:table-row table:style-name="Table10.6">
          <table:table-cell table:style-name="Table10.A1" table:number-columns-spanned="3" office:value-type="string">
            <text:p text:style-name="P45" loext:marker-style-name="T276"><text:span text:style-name="T277">Psalm 146 | </text:span><text:span text:style-name="Internet_20_link"><text:span text:style-name="T278">Shema</text:span></text:span><text:span text:style-name="T279"> 14; </text:span><text:span text:style-name="Internet_20_link"><text:span text:style-name="T280">Kingdom</text:span></text:span><text:span text:style-name="T279"> 12; Amidah: </text:span><text:span text:style-name="Internet_20_link"><text:span text:style-name="T278">Short-form</text:span></text:span><text:span text:style-name="T279"> 33; </text:span><text:span text:style-name="Internet_20_link"><text:span text:style-name="T278">Long-form</text:span></text:span><text:span text:style-name="T279"> 36, </text:span><text:span text:style-name="Internet_20_link"><text:span text:style-name="T278">Shabbath</text:span></text:span><text:span text:style-name="T279"> 41, </text:span><text:span text:style-name="Internet_20_link"><text:span text:style-name="T278">Ḥagim</text:span></text:span><text:span text:style-name="T279"> 46, </text:span><text:span text:style-name="Internet_20_link"><text:span text:style-name="T278">Yom Kippur</text:span></text:span><text:span text:style-name="T279"> 49</text:span></text:p>
          </table:table-cell>
          <table:covered-table-cell/>
          <table:covered-table-cell/>
        </table:table-row>
        <table:table-row table:style-name="Table10.1">
          <table:table-cell table:style-name="Table10.A1" office:value-type="string">
            <text:p text:style-name="P2" loext:marker-style-name="T281"><text:span text:style-name="T253">HaleluYah!</text:span><text:span text:style-name="T281"/></text:p>
          </table:table-cell>
          <table:table-cell table:style-name="Table10.A1" office:value-type="string">
            <text:p text:style-name="P45" loext:marker-style-name="T282"><text:span text:style-name="T283">Ḥazan: <text:s text:c="5"/></text:span><text:span text:style-name="T13">Hál’luYáh!</text:span><text:span text:style-name="T284"> <text:s text:c="17"/></text:span></text:p>
          </table:table-cell>
          <table:table-cell table:style-name="Table10.A1" office:value-type="string">
            <text:p text:style-name="P2" loext:marker-style-name="T285"><text:span text:style-name="T269">הַלְלוּיָהּ,</text:span><text:span text:style-name="T285"/></text:p>
          </table:table-cell>
        </table:table-row>
        <table:table-row table:style-name="Table10.8">
          <table:table-cell table:style-name="Table10.A2" office:value-type="string">
            <text:p text:style-name="P2" loext:marker-style-name="T281"><text:span text:style-name="T253">My </text:span><text:span text:style-name="T286">soul</text:span><text:span text:style-name="T253"> make praise </text:span></text:p>
            <text:p text:style-name="P2" loext:marker-style-name="T281"><text:span text:style-name="T253">to </text:span><text:span text:style-name="T128">יהוה</text:span><text:span text:style-name="T253">.</text:span></text:p>
          </table:table-cell>
          <table:table-cell table:style-name="Table10.A2" office:value-type="string">
            <text:p text:style-name="P3" loext:marker-style-name="T287"><text:span text:style-name="T283">All: <text:s/></text:span><text:span text:style-name="T13">Háleli Naf’shí <text:line-break/>Et </text:span><text:span text:style-name="T258">יהוה</text:span><text:span text:style-name="T13">.</text:span></text:p>
          </table:table-cell>
          <table:table-cell table:style-name="Table10.A2" office:value-type="string">
            <text:p text:style-name="P48" loext:marker-style-name="T285"><text:span text:style-name="T251">הַלְלִי נַפְשִׁי אֶת יהוה.</text:span><text:span text:style-name="T254"/></text:p>
          </table:table-cell>
        </table:table-row>
        <table:table-row table:style-name="Table10.9">
          <table:table-cell table:style-name="Table10.A1" office:value-type="string">
            <text:p text:style-name="P3" loext:marker-style-name="T255"><text:span text:style-name="T253">While I live, I will praise </text:span><text:span text:style-name="T128">יהוה</text:span><text:span text:style-name="T253">,</text:span></text:p>
          </table:table-cell>
          <table:table-cell table:style-name="Table10.A1" office:value-type="string">
            <text:p text:style-name="P3" loext:marker-style-name="T255"><text:span text:style-name="T13">Ahálelah </text:span><text:span text:style-name="T258">יהוה</text:span><text:span text:style-name="T13"> BeḤayái,</text:span></text:p>
          </table:table-cell>
          <table:table-cell table:style-name="Table10.A1" office:value-type="string">
            <text:p text:style-name="P46" loext:marker-style-name="T254"><text:span text:style-name="T251">אֲהַלְלָה יהוה בְּחַיָּי,</text:span><text:span text:style-name="T254"/></text:p>
          </table:table-cell>
        </table:table-row>
        <table:table-row table:style-name="Table10.10">
          <table:table-cell table:style-name="Table10.A2" office:value-type="string">
            <text:p text:style-name="P3" loext:marker-style-name="T255"><text:span text:style-name="T253">I will play to my Elohíym always.</text:span></text:p>
          </table:table-cell>
          <table:table-cell table:style-name="Table10.A2" office:value-type="string">
            <text:p text:style-name="P3" loext:marker-style-name="T255"><text:span text:style-name="T13">Azamerá L’Elohái Be’Odí.</text:span><text:span text:style-name="T256"/></text:p>
          </table:table-cell>
          <table:table-cell table:style-name="Table10.A2" office:value-type="string">
            <text:p text:style-name="P46" loext:marker-style-name="T254"><text:span text:style-name="T251">אֲזַמְּרָה לֵאלֹהַי בְּעוֹדִי.</text:span><text:span text:style-name="T254"/></text:p>
          </table:table-cell>
        </table:table-row>
        <table:table-row table:style-name="Table10.11">
          <table:table-cell table:style-name="Table10.A1" office:value-type="string">
            <text:p text:style-name="P3" loext:marker-style-name="T255"><text:span text:style-name="T253">Trust you not in princes,</text:span><text:span text:style-name="T256"/></text:p>
          </table:table-cell>
          <table:table-cell table:style-name="Table10.A1" office:value-type="string">
            <text:p text:style-name="P3" loext:marker-style-name="T255"><text:span text:style-name="T13">Al-Tiḅteḥú Ḅindiḅím,</text:span><text:span text:style-name="T256"/></text:p>
          </table:table-cell>
          <table:table-cell table:style-name="Table10.A1" office:value-type="string">
            <text:p text:style-name="P46" loext:marker-style-name="T254"><text:span text:style-name="T251">אַל תִּבְטְחוּ בִנְדִיבִים,</text:span><text:span text:style-name="T254"/></text:p>
          </table:table-cell>
        </table:table-row>
        <table:table-row table:style-name="Table10.1">
          <table:table-cell table:style-name="Table10.A2" office:value-type="string">
            <text:p text:style-name="P3" loext:marker-style-name="T255"><text:span text:style-name="T253">In a son of Adam who has no deliverance.</text:span><text:span text:style-name="T256"/></text:p>
          </table:table-cell>
          <table:table-cell table:style-name="Table10.A2" office:value-type="string">
            <text:p text:style-name="P3" loext:marker-style-name="T255"><text:span text:style-name="T13">BeḄén-Adám She’éin Lo Teshuáh.</text:span><text:span text:style-name="T256"/></text:p>
          </table:table-cell>
          <table:table-cell table:style-name="Table10.A2" office:value-type="string">
            <text:p text:style-name="P46" loext:marker-style-name="T254"><text:span text:style-name="T251">בְּבֶן אָדָם שֶׁאֵין לוֹ תְשׁוּעָה.</text:span><text:span text:style-name="T254"/></text:p>
          </table:table-cell>
        </table:table-row>
        <table:table-row table:style-name="Table10.1">
          <table:table-cell table:style-name="Table10.A1" office:value-type="string">
            <text:p text:style-name="P3" loext:marker-style-name="T255"><text:span text:style-name="T253">His breath leaves him, he returns to his soil,</text:span><text:span text:style-name="T256"/></text:p>
          </table:table-cell>
          <table:table-cell table:style-name="Table10.A1" office:value-type="string">
            <text:p text:style-name="P3" loext:marker-style-name="T255"><text:span text:style-name="T13">Teitséi Ruḥó Yashúḅ LeAdmató,</text:span><text:span text:style-name="T256"/></text:p>
          </table:table-cell>
          <table:table-cell table:style-name="Table10.A1" office:value-type="string">
            <text:p text:style-name="P46" loext:marker-style-name="T254"><text:span text:style-name="T251">תֵּצֵא רוּחוֹ יָשֻׁב לְאַדְמָתוֹ,</text:span><text:span text:style-name="T254"/></text:p>
          </table:table-cell>
        </table:table-row>
        <table:table-row table:style-name="Table10.1">
          <table:table-cell table:style-name="Table10.A2" office:value-type="string">
            <text:p text:style-name="P2" loext:marker-style-name="T281"><text:span text:style-name="T253">His thoughts perish</text:span><text:span text:style-name="T281"/></text:p>
            <text:p text:style-name="P3" loext:marker-style-name="T255"><text:span text:style-name="T253">on that day.</text:span><text:span text:style-name="T256"/></text:p>
          </table:table-cell>
          <table:table-cell table:style-name="Table10.A2" office:value-type="string">
            <text:p text:style-name="P3" loext:marker-style-name="T255"><text:span text:style-name="T13">BaYóm ha’Hú Aḅdu Eshtonotáṿ.</text:span><text:span text:style-name="T256"/></text:p>
          </table:table-cell>
          <table:table-cell table:style-name="Table10.A2" office:value-type="string">
            <text:p text:style-name="P46" loext:marker-style-name="T254"><text:span text:style-name="T251">בַּיוֹם הַהוּא אָבְדוּ עֶשְׁתֹּנוֹתָיו.</text:span><text:span text:style-name="T254"/></text:p>
          </table:table-cell>
        </table:table-row>
        <table:table-row table:style-name="Table10.1">
          <table:table-cell table:style-name="Table10.A1" office:value-type="string">
            <text:p text:style-name="P3" loext:marker-style-name="T255"><text:span text:style-name="T253">Happy with the </text:span><text:span text:style-name="T13">Ĕl</text:span><text:span text:style-name="T141"> </text:span><text:span text:style-name="T253">of Ya</text:span><text:span text:style-name="T147">'</text:span><text:span text:style-name="T253">aqóḅ as his help,</text:span></text:p>
          </table:table-cell>
          <table:table-cell table:style-name="Table10.A1" office:value-type="string">
            <text:p text:style-name="P3" loext:marker-style-name="T16"><text:span text:style-name="T13">Ashréi She’ Ĕl Ya</text:span><text:span text:style-name="T147">'</text:span><text:span text:style-name="T13">aqóḅ</text:span></text:p>
            <text:p text:style-name="P3" loext:marker-style-name="T255"><text:span text:style-name="T13">Be’Ezró,</text:span><text:span text:style-name="T256"/></text:p>
          </table:table-cell>
          <table:table-cell table:style-name="Table10.A1" office:value-type="string">
            <text:p text:style-name="P46" loext:marker-style-name="T254"><text:span text:style-name="T251">אַשְׁרֵי שֶׁאֵל יַעֲקֹב בְּעֶזְרוֹ,</text:span><text:span text:style-name="T254"/></text:p>
          </table:table-cell>
        </table:table-row>
        <table:table-row table:style-name="Table10.1">
          <table:table-cell table:style-name="Table10.A2" office:value-type="string">
            <text:p text:style-name="P2" loext:marker-style-name="T1"><text:span text:style-name="T253">His hope </text:span><text:span text:style-name="T288">is</text:span><text:span text:style-name="T253"> in </text:span><text:span text:style-name="T128">יהוה</text:span></text:p>
            <text:p text:style-name="P3" loext:marker-style-name="T255"><text:span text:style-name="T253">his Elohíym—</text:span></text:p>
          </table:table-cell>
          <table:table-cell table:style-name="Table10.A2" office:value-type="string">
            <text:p text:style-name="P3" loext:marker-style-name="T255"><text:span text:style-name="T13">Siḅró Al </text:span><text:span text:style-name="T258">יהוה</text:span><text:span text:style-name="T13"> Eloháiṿ.</text:span></text:p>
          </table:table-cell>
          <table:table-cell table:style-name="Table10.A2" office:value-type="string">
            <text:p text:style-name="P46" loext:marker-style-name="T254"><text:span text:style-name="T251">שִׂבְרוֹ עַל יהוה אֱלֹהָיו.</text:span><text:span text:style-name="T254"/></text:p>
          </table:table-cell>
        </table:table-row>
        <table:table-row table:style-name="Table10.1">
          <table:table-cell table:style-name="Table10.A1" office:value-type="string">
            <text:p text:style-name="P3" loext:marker-style-name="T255"><text:span text:style-name="T253">Maker of heavens and earth,</text:span><text:span text:style-name="T256"/></text:p>
          </table:table-cell>
          <table:table-cell table:style-name="Table10.A1" office:value-type="string">
            <text:p text:style-name="P3" loext:marker-style-name="T255"><text:span text:style-name="T13">Osé Shamáyim WaÁrets,</text:span><text:span text:style-name="T256"/></text:p>
          </table:table-cell>
          <table:table-cell table:style-name="Table10.A1" office:value-type="string">
            <text:p text:style-name="P46" loext:marker-style-name="T254"><text:span text:style-name="T251">עֹשֶׂה שָׁמַֽיִם וָאָֽרֶץ,</text:span><text:span text:style-name="T254"/></text:p>
          </table:table-cell>
        </table:table-row>
        <table:table-row table:style-name="Table10.1">
          <table:table-cell table:style-name="Table10.A2" office:value-type="string">
            <text:p text:style-name="P2" loext:marker-style-name="T281"><text:span text:style-name="T253">The sea</text:span><text:span text:style-name="T281"/></text:p>
            <text:p text:style-name="P3" loext:marker-style-name="T255"><text:span text:style-name="T253">and all that they contain,</text:span><text:span text:style-name="T256"/></text:p>
          </table:table-cell>
          <table:table-cell table:style-name="Table10.A2" office:value-type="string">
            <text:p text:style-name="P3" loext:marker-style-name="T16"><text:span text:style-name="T13">Et-ha’Yám</text:span><text:span text:style-name="T16"/></text:p>
            <text:p text:style-name="P3" loext:marker-style-name="T255"><text:span text:style-name="T13">WeÉt-Kol-Ashér-Bam,</text:span><text:span text:style-name="T256"/></text:p>
          </table:table-cell>
          <table:table-cell table:style-name="Table10.A2" office:value-type="string">
            <text:p text:style-name="P46" loext:marker-style-name="T254"><text:span text:style-name="T251">אֶת הַיָּם וְאֶת כָּל אֲשֶׁר בָּם,</text:span><text:span text:style-name="T254"/></text:p>
          </table:table-cell>
        </table:table-row>
        <table:table-row table:style-name="Table10.10">
          <table:table-cell table:style-name="Table10.A1" office:value-type="string">
            <text:p text:style-name="P3" loext:marker-style-name="T255"><text:span text:style-name="T253">Guardian of truth forevermore.</text:span><text:span text:style-name="T256"/></text:p>
          </table:table-cell>
          <table:table-cell table:style-name="Table10.A1" office:value-type="string">
            <text:p text:style-name="P3" loext:marker-style-name="T255"><text:span text:style-name="T13">ha’Shoméir Emét LeOlám.</text:span><text:span text:style-name="T256"/></text:p>
          </table:table-cell>
          <table:table-cell table:style-name="Table10.A1" office:value-type="string">
            <text:p text:style-name="P46" loext:marker-style-name="T254"><text:span text:style-name="T251">הַשֹּׁמֵר אֱמֶת לְעוֹלָם.</text:span><text:span text:style-name="T254"/></text:p>
          </table:table-cell>
        </table:table-row>
        <table:table-row table:style-name="Table10.11">
          <table:table-cell table:style-name="Table10.A2" office:value-type="string">
            <text:p text:style-name="P3" loext:marker-style-name="T255"><text:span text:style-name="T253">Making justice for the oppressed,</text:span><text:span text:style-name="T256"/></text:p>
          </table:table-cell>
          <table:table-cell table:style-name="Table10.A2" office:value-type="string">
            <text:p text:style-name="P3" loext:marker-style-name="T255"><text:span text:style-name="T13">Osé Mishpát LáAshuqim,</text:span><text:span text:style-name="T256"/></text:p>
          </table:table-cell>
          <table:table-cell table:style-name="Table10.A2" office:value-type="string">
            <text:p text:style-name="P46" loext:marker-style-name="T254"><text:span text:style-name="T251">עֹשֶׂה מִשְׁפָּט לַעֲשׁוּקִים,</text:span><text:span text:style-name="T254"/></text:p>
          </table:table-cell>
        </table:table-row>
        <table:table-row table:style-name="Table10.11">
          <table:table-cell table:style-name="Table10.A1" office:value-type="string">
            <text:p text:style-name="P3" loext:marker-style-name="T255"><text:span text:style-name="T253">Giving bread to the hungry,</text:span><text:span text:style-name="T256"/></text:p>
          </table:table-cell>
          <table:table-cell table:style-name="Table10.A1" office:value-type="string">
            <text:p text:style-name="P3" loext:marker-style-name="T255"><text:span text:style-name="T13">Notéin Léḥem LáRe’eiḅim,</text:span><text:span text:style-name="T256"/></text:p>
          </table:table-cell>
          <table:table-cell table:style-name="Table10.A1" office:value-type="string">
            <text:p text:style-name="P46" loext:marker-style-name="T254"><text:span text:style-name="T251">נֹתֵן לֶֽחֶם לָרְעֵבִים,</text:span><text:span text:style-name="T254"/></text:p>
          </table:table-cell>
        </table:table-row>
        <table:table-row table:style-name="Table10.1">
          <table:table-cell table:style-name="Table10.A2" office:value-type="string">
            <text:p text:style-name="P3" loext:marker-style-name="T255"><text:span text:style-name="T128">יהוה</text:span><text:span text:style-name="T13"> </text:span><text:span text:style-name="T253">releases the prisoners.</text:span></text:p>
          </table:table-cell>
          <table:table-cell table:style-name="Table10.A2" office:value-type="string">
            <text:p text:style-name="P3" loext:marker-style-name="T255"><text:span text:style-name="T258">יהוה</text:span><text:span text:style-name="T13"> Matír Asurím.</text:span></text:p>
          </table:table-cell>
          <table:table-cell table:style-name="Table10.A2" office:value-type="string">
            <text:p text:style-name="P46" loext:marker-style-name="T254"><text:span text:style-name="T251">יהוה מַתִּיר אֲסוּרִים.</text:span><text:span text:style-name="T254"/></text:p>
          </table:table-cell>
        </table:table-row>
        <table:table-row table:style-name="Table10.1">
          <table:table-cell table:style-name="Table10.A1" office:value-type="string">
            <text:p text:style-name="P2" loext:marker-style-name="T289"><text:span text:style-name="T128">יהוה</text:span><text:span text:style-name="T13"> </text:span><text:span text:style-name="T253">opens </text:span><text:span text:style-name="T288">the eyes of </text:span></text:p>
            <text:p text:style-name="P2" loext:marker-style-name="T255"><text:span text:style-name="T253">the blind,</text:span><text:span text:style-name="T256"/></text:p>
          </table:table-cell>
          <table:table-cell table:style-name="Table10.A1" office:value-type="string">
            <text:p text:style-name="P3" loext:marker-style-name="T255"><text:span text:style-name="T258">יהוה</text:span><text:span text:style-name="T13"> Poqéi’aḥ Iṿerím,</text:span></text:p>
          </table:table-cell>
          <table:table-cell table:style-name="Table10.A1" office:value-type="string">
            <text:p text:style-name="P46" loext:marker-style-name="T254"><text:span text:style-name="T251">יהוה פֹּקֵֽחַ עִוְרִים,</text:span><text:span text:style-name="T254"/></text:p>
          </table:table-cell>
        </table:table-row>
        <table:table-row table:style-name="Table10.11">
          <table:table-cell table:style-name="Table10.A2" office:value-type="string">
            <text:p text:style-name="P2" loext:marker-style-name="T255"><text:span text:style-name="T128">יהוה</text:span><text:span text:style-name="T13"> </text:span><text:span text:style-name="T253">raises those bowed over,</text:span></text:p>
          </table:table-cell>
          <table:table-cell table:style-name="Table10.A2" office:value-type="string">
            <text:p text:style-name="P3" loext:marker-style-name="T255"><text:span text:style-name="T258">יהוה</text:span><text:span text:style-name="T13"> Zoqéif Kefufím,</text:span></text:p>
          </table:table-cell>
          <table:table-cell table:style-name="Table10.A2" office:value-type="string">
            <text:p text:style-name="P46" loext:marker-style-name="T254"><text:span text:style-name="T251">יהוה זֹקֵף כְּפוּפִים,</text:span><text:span text:style-name="T254"/></text:p>
          </table:table-cell>
        </table:table-row>
        <table:table-row table:style-name="Table10.11">
          <table:table-cell table:style-name="Table10.A1" office:value-type="string">
            <text:p text:style-name="P3" loext:marker-style-name="T255"><text:span text:style-name="T128">יהוה</text:span><text:span text:style-name="T13"> </text:span><text:span text:style-name="T253">loves the righteous.</text:span></text:p>
          </table:table-cell>
          <table:table-cell table:style-name="Table10.A1" office:value-type="string">
            <text:p text:style-name="P3" loext:marker-style-name="T255"><text:span text:style-name="T258">יהוה</text:span><text:span text:style-name="T13"> Ohéiḅ Tsadiqím.</text:span></text:p>
          </table:table-cell>
          <table:table-cell table:style-name="Table10.A1" office:value-type="string">
            <text:p text:style-name="P46" loext:marker-style-name="T254"><text:span text:style-name="T251">יהוה אֹהֵב צַדִּיקִים.</text:span><text:span text:style-name="T254"/></text:p>
          </table:table-cell>
        </table:table-row>
        <table:table-row table:style-name="Table10.1">
          <table:table-cell table:style-name="Table10.A2" office:value-type="string">
            <text:p text:style-name="P3" loext:marker-style-name="T255"><text:span text:style-name="T128">יהוה</text:span><text:span text:style-name="T13"> </text:span><text:span text:style-name="T253">guards the sojourners,</text:span></text:p>
          </table:table-cell>
          <table:table-cell table:style-name="Table10.A2" office:value-type="string">
            <text:p text:style-name="P3" loext:marker-style-name="T255"><text:span text:style-name="T258">יהוה</text:span><text:span text:style-name="T13"> Shoméir Et-Geirím,</text:span></text:p>
          </table:table-cell>
          <table:table-cell table:style-name="Table10.A2" office:value-type="string">
            <text:p text:style-name="P46" loext:marker-style-name="T254"><text:span text:style-name="T251">יהוה שֹׁמֵר אֶת גֵּרִים,</text:span><text:span text:style-name="T254"/></text:p>
          </table:table-cell>
        </table:table-row>
        <text:soft-page-break/>
        <table:table-row table:style-name="Table10.1">
          <table:table-cell table:style-name="Table10.A1" office:value-type="string">
            <text:p text:style-name="P2" loext:marker-style-name="T281"><text:span text:style-name="T288">He</text:span><text:span text:style-name="T253"> takes up</text:span></text:p>
            <text:p text:style-name="P3" loext:marker-style-name="T255"><text:span text:style-name="T253">the orphan and widow,</text:span><text:span text:style-name="T256"/></text:p>
          </table:table-cell>
          <table:table-cell table:style-name="Table10.A1" office:value-type="string">
            <text:p text:style-name="P3" loext:marker-style-name="T255"><text:span text:style-name="T13">Yatóm WeAlmaná Ye’Odeid,</text:span><text:span text:style-name="T256"/></text:p>
          </table:table-cell>
          <table:table-cell table:style-name="Table10.A1" office:value-type="string">
            <text:p text:style-name="P46" loext:marker-style-name="T254"><text:span text:style-name="T251">יָתוֹם וְאַלְמָנָה יְעוֹדֵד,</text:span><text:span text:style-name="T254"/></text:p>
          </table:table-cell>
        </table:table-row>
        <table:table-row table:style-name="Table10.1">
          <table:table-cell table:style-name="Table10.A2" office:value-type="string">
            <text:p text:style-name="P2" loext:marker-style-name="T281"><text:span text:style-name="T253">But the way of the wicked</text:span><text:span text:style-name="T281"/></text:p>
            <text:p text:style-name="P3" loext:marker-style-name="T255"><text:span text:style-name="T253">he subverts.</text:span><text:span text:style-name="T256"/></text:p>
          </table:table-cell>
          <table:table-cell table:style-name="Table10.A2" office:value-type="string">
            <text:p text:style-name="P3" loext:marker-style-name="T255"><text:span text:style-name="T13">WeDéreḳ Resha’ím Ye’Awéit.</text:span><text:span text:style-name="T256"/></text:p>
          </table:table-cell>
          <table:table-cell table:style-name="Table10.A2" office:value-type="string">
            <text:p text:style-name="P46" loext:marker-style-name="T254"><text:span text:style-name="T251">וְדֶֽרֶךְ רְשָׁעִים יְעַוֵּת.</text:span><text:span text:style-name="T254"/></text:p>
          </table:table-cell>
        </table:table-row>
        <table:table-row table:style-name="Table10.29">
          <table:table-cell table:style-name="Table10.A1" office:value-type="string">
            <text:p text:style-name="P3" loext:marker-style-name="T255"><text:span text:style-name="T128">יהוה</text:span><text:span text:style-name="T13"> </text:span><text:span text:style-name="T253">will reign forevermore,</text:span></text:p>
          </table:table-cell>
          <table:table-cell table:style-name="Table10.A1" office:value-type="string">
            <text:p text:style-name="P3" loext:marker-style-name="T255"><text:span text:style-name="T13">Yimlóḳ </text:span><text:span text:style-name="T258">יהוה</text:span><text:span text:style-name="T13"> LeOlám,</text:span></text:p>
          </table:table-cell>
          <table:table-cell table:style-name="Table10.A1" office:value-type="string">
            <text:p text:style-name="P46" loext:marker-style-name="T254"><text:span text:style-name="T251">יִמְלֹךְ יהוה לְעוֹלָם,</text:span><text:span text:style-name="T254"/></text:p>
          </table:table-cell>
        </table:table-row>
        <table:table-row table:style-name="Table10.1">
          <table:table-cell table:style-name="Table10.A4" office:value-type="string">
            <text:p text:style-name="P2" loext:marker-style-name="T281"><text:span text:style-name="T253">Your Elohíym, Zion,</text:span></text:p>
            <text:p text:style-name="P3" loext:marker-style-name="T255"><text:span text:style-name="T253">and age to age,</text:span><text:span text:style-name="T256"/></text:p>
          </table:table-cell>
          <table:table-cell table:style-name="Table10.A4" office:value-type="string">
            <text:p text:style-name="P3" loext:marker-style-name="T16"><text:span text:style-name="T13">Eloháyiḳ Tsiyón,</text:span><text:span text:style-name="T16"/></text:p>
            <text:p text:style-name="P3" loext:marker-style-name="T255"><text:span text:style-name="T13">LeDór WaDór,</text:span><text:span text:style-name="T256"/></text:p>
          </table:table-cell>
          <table:table-cell table:style-name="Table10.A4" office:value-type="string">
            <text:p text:style-name="P46" loext:marker-style-name="T254"><text:span text:style-name="T251">אֱלֹהַֽיִךְ צִיּוֹן, לְדֹר וָדֹר,</text:span><text:span text:style-name="T254"/></text:p>
          </table:table-cell>
        </table:table-row>
        <table:table-row table:style-name="Table10.1">
          <table:table-cell table:style-name="Table10.A4" office:value-type="string">
            <text:p text:style-name="P2" loext:marker-style-name="T273"><text:span text:style-name="T274">Ḥazan</text:span><text:span text:style-name="T275">: </text:span><text:span text:style-name="T253">HaleluYah!</text:span></text:p>
            <text:p text:style-name="P3" loext:marker-style-name="T254"><text:span text:style-name="T274">Qahal</text:span><text:span text:style-name="T275">: </text:span><text:span text:style-name="T253">HaleluYah!</text:span></text:p>
          </table:table-cell>
          <table:table-cell table:style-name="Table10.A4" office:value-type="string">
            <text:p text:style-name="P3" loext:marker-style-name="T282"><text:span text:style-name="T274">Ḥazan</text:span><text:span text:style-name="T275">: </text:span><text:span text:style-name="T13">Hál’luYáh!</text:span></text:p>
            <text:p text:style-name="P3" loext:marker-style-name="T254"><text:span text:style-name="T274">Qahal</text:span><text:span text:style-name="T275">: </text:span><text:span text:style-name="T13">Hál’luYáh!</text:span></text:p>
          </table:table-cell>
          <table:table-cell table:style-name="Table10.A4" office:value-type="string">
            <text:p text:style-name="P46" loext:marker-style-name="T254"><text:span text:style-name="T251">הַלְלוּיָהּ. הַלְלוּיָהּ.</text:span><text:span text:style-name="T254"/></text:p>
          </table:table-cell>
        </table:table-row>
        <table:table-row table:style-name="Table10.29">
          <table:table-cell table:style-name="Table10.A1" table:number-columns-spanned="3" office:value-type="string">
            <text:p text:style-name="P45" loext:marker-style-name="T254"><text:span text:style-name="T251">Psalm 147 </text:span><text:span text:style-name="T254"/></text:p>
          </table:table-cell>
          <table:covered-table-cell/>
          <table:covered-table-cell/>
        </table:table-row>
        <table:table-row table:style-name="Table10.1">
          <table:table-cell table:style-name="Table10.A1" office:value-type="string">
            <text:p text:style-name="P3" loext:marker-style-name="T255"><text:span text:style-name="T253">HaleluYah!</text:span><text:span text:style-name="T256"/></text:p>
          </table:table-cell>
          <table:table-cell table:style-name="Table10.A1" office:value-type="string">
            <text:p text:style-name="P45" loext:marker-style-name="T255"><text:span text:style-name="T283">Ḥazan: <text:s text:c="5"/></text:span><text:span text:style-name="T13">Hál’luYáh!</text:span><text:span text:style-name="T283"> </text:span></text:p>
          </table:table-cell>
          <table:table-cell table:style-name="Table10.A1" office:value-type="string">
            <text:p text:style-name="P46" loext:marker-style-name="T254"><text:span text:style-name="T269">הַלְלוּיָהּ, </text:span></text:p>
          </table:table-cell>
        </table:table-row>
        <table:table-row table:style-name="Table10.1">
          <table:table-cell table:style-name="Table10.A2" office:value-type="string">
            <text:p text:style-name="P3" loext:marker-style-name="T255"><text:span text:style-name="T253">For it is good to make music to our Elohíym</text:span></text:p>
          </table:table-cell>
          <table:table-cell table:style-name="Table10.A2" office:value-type="string">
            <text:p text:style-name="P3" loext:marker-style-name="T255"><text:span text:style-name="T13">Ki-Tov Zamerá Elohéynu,</text:span><text:span text:style-name="T256"/></text:p>
          </table:table-cell>
          <table:table-cell table:style-name="Table10.A2" office:value-type="string">
            <text:p text:style-name="P46" loext:marker-style-name="T254"><text:span text:style-name="T251">כִּי טוֹב זַמְּרָה אֱלֹהֵֽינוּ,</text:span><text:span text:style-name="T254"/></text:p>
          </table:table-cell>
        </table:table-row>
        <table:table-row table:style-name="Table10.1">
          <table:table-cell table:style-name="Table10.A1" office:value-type="string">
            <text:p text:style-name="P2" loext:marker-style-name="T281"><text:span text:style-name="T253">For its delightful and</text:span><text:span text:style-name="T281"/></text:p>
            <text:p text:style-name="P3" loext:marker-style-name="T255"><text:span text:style-name="T253">beautiful to praise him.</text:span><text:span text:style-name="T256"/></text:p>
          </table:table-cell>
          <table:table-cell table:style-name="Table10.A1" office:value-type="string">
            <text:p text:style-name="P3" loext:marker-style-name="T255"><text:span text:style-name="T13">Ki-Naím, Naṿá Tehilá.</text:span><text:span text:style-name="T256"/></text:p>
          </table:table-cell>
          <table:table-cell table:style-name="Table10.A1" office:value-type="string">
            <text:p text:style-name="P46" loext:marker-style-name="T254"><text:span text:style-name="T251">כִּי נָעִים, נָאוָה תְהִלָּה.</text:span><text:span text:style-name="T254"/></text:p>
          </table:table-cell>
        </table:table-row>
        <table:table-row table:style-name="Table10.9">
          <table:table-cell table:style-name="Table10.A2" office:value-type="string">
            <text:p text:style-name="P3" loext:marker-style-name="T255"><text:span text:style-name="T128">יהוה</text:span><text:span text:style-name="T13"> </text:span><text:span text:style-name="T253">builds up </text:span><text:span text:style-name="T157">Yerushaláyim</text:span><text:span text:style-name="T290">,</text:span></text:p>
          </table:table-cell>
          <table:table-cell table:style-name="Table10.A2" office:value-type="string">
            <text:p text:style-name="P3" loext:marker-style-name="T255"><text:span text:style-name="T13">Bonéi Yerushaláyim </text:span><text:span text:style-name="T258">יהוה</text:span><text:span text:style-name="T13">,</text:span></text:p>
          </table:table-cell>
          <table:table-cell table:style-name="Table10.A2" office:value-type="string">
            <text:p text:style-name="P46" loext:marker-style-name="T254"><text:span text:style-name="T251">בּוֹנֵה יְרוּשָׁלַֽיִם יהוה,</text:span><text:span text:style-name="T254"/></text:p>
          </table:table-cell>
        </table:table-row>
        <table:table-row table:style-name="Table10.1">
          <table:table-cell table:style-name="Table10.A1" office:value-type="string">
            <text:p text:style-name="P2" loext:marker-style-name="T281"><text:span text:style-name="T253">He will gather</text:span><text:span text:style-name="T281"/></text:p>
            <text:p text:style-name="P3" loext:marker-style-name="T255"><text:span text:style-name="T253">the outcasts of Israel.</text:span><text:span text:style-name="T256"/></text:p>
          </table:table-cell>
          <table:table-cell table:style-name="Table10.A1" office:value-type="string">
            <text:p text:style-name="P3" loext:marker-style-name="T255"><text:span text:style-name="T13">Nideḥéi Yisraél Yeḳanéis.</text:span><text:span text:style-name="T256"/></text:p>
          </table:table-cell>
          <table:table-cell table:style-name="Table10.A1" office:value-type="string">
            <text:p text:style-name="P46" loext:marker-style-name="T254"><text:span text:style-name="T251">נִדְחֵי יִשְׂרָאֵל יְכַנֵּס.</text:span><text:span text:style-name="T254"/></text:p>
          </table:table-cell>
        </table:table-row>
        <table:table-row table:style-name="Table10.38">
          <table:table-cell table:style-name="Table10.A2" office:value-type="string">
            <text:p text:style-name="P3" loext:marker-style-name="T255"><text:span text:style-name="T288">He will </text:span><text:span text:style-name="T253">heal the broken-hearted,</text:span></text:p>
          </table:table-cell>
          <table:table-cell table:style-name="Table10.A2" office:value-type="string">
            <text:p text:style-name="P3" loext:marker-style-name="T255"><text:span text:style-name="T13">Ha’Roféi Lishḅuréi Leiḅ,</text:span><text:span text:style-name="T256"/></text:p>
          </table:table-cell>
          <table:table-cell table:style-name="Table10.A2" office:value-type="string">
            <text:p text:style-name="P46" loext:marker-style-name="T254"><text:span text:style-name="T251">הָרוֹפֵא לִשְׁבֽוּרֵי לֵב,</text:span><text:span text:style-name="T254"/></text:p>
          </table:table-cell>
        </table:table-row>
        <table:table-row table:style-name="Table10.1">
          <table:table-cell table:style-name="Table10.A1" office:value-type="string">
            <text:p text:style-name="P2" loext:marker-style-name="T255"><text:span text:style-name="T253">And </text:span><text:span text:style-name="T141">will</text:span><text:span text:style-name="T253"> bandage their griefs.</text:span></text:p>
          </table:table-cell>
          <table:table-cell table:style-name="Table10.A1" office:value-type="string">
            <text:p text:style-name="P3" loext:marker-style-name="T255"><text:span text:style-name="T13">Umḥabéish LeAtseḅotám.</text:span><text:span text:style-name="T256"/></text:p>
          </table:table-cell>
          <table:table-cell table:style-name="Table10.A1" office:value-type="string">
            <text:p text:style-name="P46" loext:marker-style-name="T254"><text:span text:style-name="T251">וּמְחַבֵּשׁ לְעַצְּבוֹתָם.</text:span><text:span text:style-name="T254"/></text:p>
          </table:table-cell>
        </table:table-row>
        <table:table-row table:style-name="Table10.1">
          <table:table-cell table:style-name="Table10.A2" office:value-type="string">
            <text:p text:style-name="P2" loext:marker-style-name="T281"><text:span text:style-name="T253">He appointed the number</text:span><text:span text:style-name="T281"/></text:p>
            <text:p text:style-name="P3" loext:marker-style-name="T255"><text:span text:style-name="T253">of the stars,</text:span><text:span text:style-name="T256"/></text:p>
          </table:table-cell>
          <table:table-cell table:style-name="Table10.A2" office:value-type="string">
            <text:p text:style-name="P3" loext:marker-style-name="T16"><text:span text:style-name="T13">Monéh Mispár</text:span><text:span text:style-name="T16"/></text:p>
            <text:p text:style-name="P3" loext:marker-style-name="T255"><text:span text:style-name="T13">LaKoḳaḅím,</text:span><text:span text:style-name="T256"/></text:p>
          </table:table-cell>
          <table:table-cell table:style-name="Table10.A2" office:value-type="string">
            <text:p text:style-name="P48" loext:marker-style-name="T254"><text:span text:style-name="T251">מוֹנֶה מִסְפָּר </text:span><text:span text:style-name="T254"/></text:p>
            <text:p text:style-name="P46" loext:marker-style-name="T254"><text:span text:style-name="T251">לַכּוֹכָבִים,</text:span><text:span text:style-name="T254"/></text:p>
          </table:table-cell>
        </table:table-row>
        <table:table-row table:style-name="Table10.1">
          <table:table-cell table:style-name="Table10.A1" office:value-type="string">
            <text:p text:style-name="P3" loext:marker-style-name="T255"><text:span text:style-name="T253">Calling them all by </text:span><text:span text:style-name="T288">their </text:span><text:span text:style-name="T253">names.</text:span></text:p>
          </table:table-cell>
          <table:table-cell table:style-name="Table10.A1" office:value-type="string">
            <text:p text:style-name="P3" loext:marker-style-name="T255"><text:span text:style-name="T13">LeḲulám Sheimót Yiqerá.</text:span><text:span text:style-name="T256"/></text:p>
          </table:table-cell>
          <table:table-cell table:style-name="Table10.A1" office:value-type="string">
            <text:p text:style-name="P46" loext:marker-style-name="T254"><text:span text:style-name="T251">לְכֻלָּם שֵׁמוֹת יִקְרָא.</text:span><text:span text:style-name="T254"/></text:p>
          </table:table-cell>
        </table:table-row>
        <table:table-row table:style-name="Table10.1">
          <table:table-cell table:style-name="Table10.A2" office:value-type="string">
            <text:p text:style-name="P2" loext:marker-style-name="T281"><text:span text:style-name="T253">Great and full of power</text:span><text:span text:style-name="T281"/></text:p>
            <text:p text:style-name="P3" loext:marker-style-name="T255"><text:span text:style-name="T253">is our Master,</text:span><text:span text:style-name="T256"/></text:p>
          </table:table-cell>
          <table:table-cell table:style-name="Table10.A2" office:value-type="string">
            <text:p text:style-name="P3" loext:marker-style-name="T255"><text:span text:style-name="T13">Gadól Adonéinu ṾeRáv-Koáḥ,</text:span><text:span text:style-name="T256"/></text:p>
          </table:table-cell>
          <table:table-cell table:style-name="Table10.A2" office:value-type="string">
            <text:p text:style-name="P46" loext:marker-style-name="T254"><text:span text:style-name="T251">גָּדוֹל אֲדוֹנֵֽינוּ וְרַב כֹּחַ,</text:span><text:span text:style-name="T254"/></text:p>
          </table:table-cell>
        </table:table-row>
        <table:table-row table:style-name="Table10.1">
          <table:table-cell table:style-name="Table10.A1" office:value-type="string">
            <text:p text:style-name="P3" loext:marker-style-name="T255"><text:span text:style-name="T253">His comprehension has no end.</text:span><text:span text:style-name="T256"/></text:p>
          </table:table-cell>
          <table:table-cell table:style-name="Table10.A1" office:value-type="string">
            <text:p text:style-name="P3" loext:marker-style-name="T255"><text:span text:style-name="T13">Litḅunató Ain Mispár.</text:span><text:span text:style-name="T256"/></text:p>
          </table:table-cell>
          <table:table-cell table:style-name="Table10.A1" office:value-type="string">
            <text:p text:style-name="P46" loext:marker-style-name="T254"><text:span text:style-name="T251">לִתְבוּנָתוֹ אֵין מִסְפָּר.</text:span><text:span text:style-name="T254"/></text:p>
          </table:table-cell>
        </table:table-row>
        <table:table-row table:style-name="Table10.1">
          <table:table-cell table:style-name="Table10.A2" office:value-type="string">
            <text:p text:style-name="P3" loext:marker-style-name="T255"><text:span text:style-name="T128">יהוה</text:span><text:span text:style-name="T13"> </text:span><text:span text:style-name="T253">lifts up the humble,</text:span></text:p>
          </table:table-cell>
          <table:table-cell table:style-name="Table10.A2" office:value-type="string">
            <text:p text:style-name="P3" loext:marker-style-name="T255"><text:span text:style-name="T13">MeOdéid Anaṿím </text:span><text:span text:style-name="T258">יהוה</text:span><text:span text:style-name="T13">,</text:span></text:p>
          </table:table-cell>
          <table:table-cell table:style-name="Table10.A2" office:value-type="string">
            <text:p text:style-name="P46" loext:marker-style-name="T254"><text:span text:style-name="T251">מְעוֹדֵד עֲנָוִים יהוה,</text:span><text:span text:style-name="T254"/></text:p>
          </table:table-cell>
        </table:table-row>
        <table:table-row table:style-name="Table10.1">
          <table:table-cell table:style-name="Table10.A1" office:value-type="string">
            <text:p text:style-name="P2" loext:marker-style-name="T281"><text:span text:style-name="T253">And lowers the wicked</text:span><text:span text:style-name="T281"/></text:p>
            <text:p text:style-name="P3" loext:marker-style-name="T255"><text:span text:style-name="T253">to the ground.</text:span><text:span text:style-name="T256"/></text:p>
          </table:table-cell>
          <table:table-cell table:style-name="Table10.A1" office:value-type="string">
            <text:p text:style-name="P3" loext:marker-style-name="T255"><text:span text:style-name="T13">Mashpíl Resha’ím Adéi-Árets.</text:span><text:span text:style-name="T256"/></text:p>
          </table:table-cell>
          <table:table-cell table:style-name="Table10.A1" office:value-type="string">
            <text:p text:style-name="P46" loext:marker-style-name="T254"><text:span text:style-name="T251">מַשְׁפִּיל רְשָׁעִים עֲדֵי אָֽרֶץ.</text:span><text:span text:style-name="T254"/></text:p>
          </table:table-cell>
        </table:table-row>
        <table:table-row table:style-name="Table10.1">
          <table:table-cell table:style-name="Table10.A2" office:value-type="string">
            <text:p text:style-name="P3" loext:marker-style-name="T255"><text:span text:style-name="T253">Look to </text:span><text:span text:style-name="T128">יהוה</text:span><text:span text:style-name="T13"> </text:span><text:span text:style-name="T253">with thanksgiving,</text:span></text:p>
          </table:table-cell>
          <table:table-cell table:style-name="Table10.A2" office:value-type="string">
            <text:p text:style-name="P3" loext:marker-style-name="T255"><text:span text:style-name="T13">Enú Lá </text:span><text:span text:style-name="T258">יהוה</text:span><text:span text:style-name="T13"> BeTodá,</text:span></text:p>
          </table:table-cell>
          <table:table-cell table:style-name="Table10.A2" office:value-type="string">
            <text:p text:style-name="P46" loext:marker-style-name="T254"><text:span text:style-name="T251">עֱנוּ לַיהוה בְּתוֹדָה,</text:span><text:span text:style-name="T254"/></text:p>
          </table:table-cell>
        </table:table-row>
        <table:table-row table:style-name="Table10.1">
          <table:table-cell table:style-name="Table10.A1" office:value-type="string">
            <text:p text:style-name="P3" loext:marker-style-name="T255"><text:span text:style-name="T253">Play the harp to our Elohíym.</text:span></text:p>
          </table:table-cell>
          <table:table-cell table:style-name="Table10.A1" office:value-type="string">
            <text:p text:style-name="P3" loext:marker-style-name="T255"><text:span text:style-name="T13">Zamerú L’Éilohéynu BeḲinór.</text:span><text:span text:style-name="T256"/></text:p>
          </table:table-cell>
          <table:table-cell table:style-name="Table10.A1" office:value-type="string">
            <text:p text:style-name="P46" loext:marker-style-name="T254"><text:span text:style-name="T251">זַמְּרוּ לֵאלֹהֵֽינוּ בְּכִנּוֹר.</text:span><text:span text:style-name="T254"/></text:p>
          </table:table-cell>
        </table:table-row>
        <table:table-row table:style-name="Table10.1">
          <table:table-cell table:style-name="Table10.A2" office:value-type="string">
            <text:p text:style-name="P2" loext:marker-style-name="T281"><text:span text:style-name="T253">He covers the heavens</text:span><text:span text:style-name="T281"/></text:p>
            <text:p text:style-name="P3" loext:marker-style-name="T255"><text:span text:style-name="T253">with clouds,</text:span><text:span text:style-name="T256"/></text:p>
          </table:table-cell>
          <table:table-cell table:style-name="Table10.A2" office:value-type="string">
            <text:p text:style-name="P3" loext:marker-style-name="T255"><text:span text:style-name="T13">Ha’M’ḳasé Shamáyim BeAḅím,</text:span><text:span text:style-name="T256"/></text:p>
          </table:table-cell>
          <table:table-cell table:style-name="Table10.A2" office:value-type="string">
            <text:p text:style-name="P46" loext:marker-style-name="T254"><text:span text:style-name="T251">הַמְכַסֶּה שָׁמַֽיִם בְּעָבִים,</text:span><text:span text:style-name="T254"/></text:p>
          </table:table-cell>
        </table:table-row>
        <table:table-row table:style-name="Table10.1">
          <table:table-cell table:style-name="Table10.A1" office:value-type="string">
            <text:p text:style-name="P3" loext:marker-style-name="T255"><text:span text:style-name="T253">He prepares rain for the earth,</text:span><text:span text:style-name="T256"/></text:p>
          </table:table-cell>
          <table:table-cell table:style-name="Table10.A1" office:value-type="string">
            <text:p text:style-name="P3" loext:marker-style-name="T255"><text:span text:style-name="T13">ha’Meiḳín LaAréts Matár,</text:span><text:span text:style-name="T256"/></text:p>
          </table:table-cell>
          <table:table-cell table:style-name="Table10.A1" office:value-type="string">
            <text:p text:style-name="P46" loext:marker-style-name="T254"><text:span text:style-name="T251">הַמֵּכִין לָאָֽרֶץ מָטָר,</text:span><text:span text:style-name="T254"/></text:p>
          </table:table-cell>
        </table:table-row>
        <table:table-row table:style-name="Table10.1">
          <table:table-cell table:style-name="Table10.A2" office:value-type="string">
            <text:p text:style-name="P3" loext:marker-style-name="T255"><text:span text:style-name="T253">Makes grass sprout on the mountains.</text:span><text:span text:style-name="T256"/></text:p>
          </table:table-cell>
          <table:table-cell table:style-name="Table10.A2" office:value-type="string">
            <text:p text:style-name="P3" loext:marker-style-name="T255"><text:span text:style-name="T13">ha’Matsmíaḥ Harím Ḥatsír.</text:span><text:span text:style-name="T256"/></text:p>
          </table:table-cell>
          <table:table-cell table:style-name="Table10.A2" office:value-type="string">
            <text:p text:style-name="P46" loext:marker-style-name="T254"><text:span text:style-name="T251">הַמַּצְמִֽיחַ הָרִים חָצִיר.</text:span><text:span text:style-name="T254"/></text:p>
          </table:table-cell>
        </table:table-row>
        <table:table-row table:style-name="Table10.1">
          <table:table-cell table:style-name="Table10.A1" office:value-type="string">
            <text:p text:style-name="P3" loext:marker-style-name="T255"><text:span text:style-name="T253">He gives the animal its food,</text:span><text:span text:style-name="T256"/></text:p>
          </table:table-cell>
          <table:table-cell table:style-name="Table10.A1" office:value-type="string">
            <text:p text:style-name="P3" loext:marker-style-name="T255"><text:span text:style-name="T13">Notéin Liḅheimá Laḥmá,</text:span><text:span text:style-name="T256"/></text:p>
          </table:table-cell>
          <table:table-cell table:style-name="Table10.A1" office:value-type="string">
            <text:p text:style-name="P46" loext:marker-style-name="T254"><text:span text:style-name="T251">נוֹתֵן לִבְהֵמָה לַחְמָהּ,</text:span><text:span text:style-name="T254"/></text:p>
          </table:table-cell>
        </table:table-row>
        <table:table-row table:style-name="Table10.1">
          <table:table-cell table:style-name="Table10.A2" office:value-type="string">
            <text:p text:style-name="P2" loext:marker-style-name="T281"><text:span text:style-name="T253">And to young ravens</text:span><text:span text:style-name="T281"/></text:p>
            <text:p text:style-name="P3" loext:marker-style-name="T255"><text:span text:style-name="T253">that cry out.</text:span><text:span text:style-name="T256"/></text:p>
          </table:table-cell>
          <table:table-cell table:style-name="Table10.A2" office:value-type="string">
            <text:p text:style-name="P3" loext:marker-style-name="T255"><text:span text:style-name="T13">LiḄ’néi Oréiv Ashér Yiqrá’u.</text:span><text:span text:style-name="T256"/></text:p>
          </table:table-cell>
          <table:table-cell table:style-name="Table10.A2" office:value-type="string">
            <text:p text:style-name="P46" loext:marker-style-name="T254"><text:span text:style-name="T251">לִבְנֵי עֹרֵב אֲשֶׁר יִקְרָֽאוּ.</text:span><text:span text:style-name="T254"/></text:p>
          </table:table-cell>
        </table:table-row>
        <table:table-row table:style-name="Table10.1">
          <table:table-cell table:style-name="Table10.A1" office:value-type="string">
            <text:p text:style-name="P2" loext:marker-style-name="T281"><text:span text:style-name="T253">He desires not the valor</text:span><text:span text:style-name="T281"/></text:p>
            <text:p text:style-name="P3" loext:marker-style-name="T255"><text:span text:style-name="T253">of the horse,</text:span><text:span text:style-name="T256"/></text:p>
          </table:table-cell>
          <table:table-cell table:style-name="Table10.A1" office:value-type="string">
            <text:p text:style-name="P3" loext:marker-style-name="T255"><text:span text:style-name="T13">Lo ḄiG’ḅurát ha’Sús Yeḥpáts,</text:span><text:span text:style-name="T256"/></text:p>
          </table:table-cell>
          <table:table-cell table:style-name="Table10.A1" office:value-type="string">
            <text:p text:style-name="P46" loext:marker-style-name="T254"><text:span text:style-name="T251">לֹא בִגְבוּרַת הַסּוּס יֶחְפָּץ,</text:span><text:span text:style-name="T254"/></text:p>
          </table:table-cell>
        </table:table-row>
        <table:table-row table:style-name="Table10.1">
          <table:table-cell table:style-name="Table10.A2" office:value-type="string">
            <text:p text:style-name="P2" loext:marker-style-name="T281"><text:span text:style-name="T253">Takes no pleasure in</text:span><text:span text:style-name="T281"/></text:p>
            <text:p text:style-name="P3" loext:marker-style-name="T255"><text:span text:style-name="T253">the legs of man.</text:span><text:span text:style-name="T256"/></text:p>
          </table:table-cell>
          <table:table-cell table:style-name="Table10.A2" office:value-type="string">
            <text:p text:style-name="P3" loext:marker-style-name="T255"><text:span text:style-name="T13">Lo Ḅeshoqéi ha’Ish Yirtséh.</text:span><text:span text:style-name="T256"/></text:p>
          </table:table-cell>
          <table:table-cell table:style-name="Table10.A2" office:value-type="string">
            <text:p text:style-name="P46" loext:marker-style-name="T254"><text:span text:style-name="T251">לֹא בְשוֹקֵי הָאִישׁ יִרְצֶה.</text:span><text:span text:style-name="T254"/></text:p>
          </table:table-cell>
        </table:table-row>
        <table:table-row table:style-name="Table10.1">
          <table:table-cell table:style-name="Table10.A1" office:value-type="string">
            <text:p text:style-name="P3" loext:marker-style-name="T255"><text:span text:style-name="T128">יהוה</text:span><text:span text:style-name="T13"> </text:span><text:span text:style-name="T253">desires those who revere him,</text:span></text:p>
          </table:table-cell>
          <table:table-cell table:style-name="Table10.A1" office:value-type="string">
            <text:p text:style-name="P3" loext:marker-style-name="T255"><text:span text:style-name="T13">Rotséh </text:span><text:span text:style-name="T258">יהוה</text:span><text:span text:style-name="T13"> Et-Yerei’áiw,</text:span></text:p>
          </table:table-cell>
          <table:table-cell table:style-name="Table10.A1" office:value-type="string">
            <text:p text:style-name="P46" loext:marker-style-name="T254"><text:span text:style-name="T251">רוֹצֶה יהוה אֶת יְרֵאָיו,</text:span><text:span text:style-name="T254"/></text:p>
          </table:table-cell>
        </table:table-row>
        <text:soft-page-break/>
        <table:table-row table:style-name="Table10.1">
          <table:table-cell table:style-name="Table10.A2" office:value-type="string">
            <text:p text:style-name="P2" loext:marker-style-name="T281"><text:span text:style-name="T253">Those who wait</text:span><text:span text:style-name="T281"/></text:p>
            <text:p text:style-name="P3" loext:marker-style-name="T255"><text:span text:style-name="T253">for his kindness.</text:span><text:span text:style-name="T256"/></text:p>
          </table:table-cell>
          <table:table-cell table:style-name="Table10.A2" office:value-type="string">
            <text:p text:style-name="P3" loext:marker-style-name="T255"><text:span text:style-name="T13">Et-Hám’yáḥalím LeḤasedó.</text:span><text:span text:style-name="T256"/></text:p>
          </table:table-cell>
          <table:table-cell table:style-name="Table10.A2" office:value-type="string">
            <text:p text:style-name="P46" loext:marker-style-name="T254"><text:span text:style-name="T251">אֶת הַמְיַחֲלִים לְחַסְדּוֹ.</text:span><text:span text:style-name="T254"/></text:p>
          </table:table-cell>
        </table:table-row>
        <table:table-row table:style-name="Table10.1">
          <table:table-cell table:style-name="Table10.A1" office:value-type="string">
            <text:p text:style-name="P2" loext:marker-style-name="T255"><text:span text:style-name="T253">Praise </text:span><text:span text:style-name="T128">יהוה</text:span><text:span text:style-name="T253">, </text:span><text:span text:style-name="T13">Yerushaláyim</text:span><text:span text:style-name="T253">,</text:span></text:p>
          </table:table-cell>
          <table:table-cell table:style-name="Table10.A1" office:value-type="string">
            <text:p text:style-name="P3" loext:marker-style-name="T255"><text:span text:style-name="T13">Shabeḥí Yerushaláyim Et </text:span><text:span text:style-name="T258">יהוה</text:span><text:span text:style-name="T146">,</text:span></text:p>
          </table:table-cell>
          <table:table-cell table:style-name="Table10.A1" office:value-type="string">
            <text:p text:style-name="P48" loext:marker-style-name="T254"><text:span text:style-name="T251">שַׁבְּחִי יְרוּשָׁלֶם אֶת</text:span><text:span text:style-name="T269"> </text:span><text:span text:style-name="T251">יהוה,</text:span></text:p>
          </table:table-cell>
        </table:table-row>
        <table:table-row table:style-name="Table10.1">
          <table:table-cell table:style-name="Table10.A2" office:value-type="string">
            <text:p text:style-name="P3" loext:marker-style-name="T255"><text:span text:style-name="T253">Applaud your Elohíym, O Zion.</text:span></text:p>
          </table:table-cell>
          <table:table-cell table:style-name="Table10.A2" office:value-type="string">
            <text:p text:style-name="P3" loext:marker-style-name="T255"><text:span text:style-name="T13">Háleli Eloháyiḳ Tsiyón.</text:span><text:span text:style-name="T256"/></text:p>
          </table:table-cell>
          <table:table-cell table:style-name="Table10.A2" office:value-type="string">
            <text:p text:style-name="P46" loext:marker-style-name="T254"><text:span text:style-name="T251">הַלְלִי אֶלֹהַֽיִךְ צִיּוֹן.</text:span><text:span text:style-name="T254"/></text:p>
          </table:table-cell>
        </table:table-row>
        <table:table-row table:style-name="Table10.1">
          <table:table-cell table:style-name="Table10.A1" office:value-type="string">
            <text:p text:style-name="P3" loext:marker-style-name="T255"><text:span text:style-name="T253">For he strengthened the bolts of your gates,</text:span><text:span text:style-name="T256"/></text:p>
          </table:table-cell>
          <table:table-cell table:style-name="Table10.A1" office:value-type="string">
            <text:p text:style-name="P3" loext:marker-style-name="T255"><text:span text:style-name="T13">Ki-Ḥizáq Beriḥéi She’ará’yiḳ,</text:span><text:span text:style-name="T256"/></text:p>
          </table:table-cell>
          <table:table-cell table:style-name="Table10.A1" office:value-type="string">
            <text:p text:style-name="P46" loext:marker-style-name="T254"><text:span text:style-name="T251">כִּי חִזַּק בְּרִיחֵי שְׁעָרָֽיִךְ,</text:span><text:span text:style-name="T254"/></text:p>
          </table:table-cell>
        </table:table-row>
        <table:table-row table:style-name="Table10.1">
          <table:table-cell table:style-name="Table10.A2" office:value-type="string">
            <text:p text:style-name="P50" loext:marker-style-name="T281"><text:span text:style-name="T253">And blessed your sons </text:span></text:p>
            <text:p text:style-name="P51" loext:marker-style-name="T255"><text:span text:style-name="T253">that are near.</text:span></text:p>
          </table:table-cell>
          <table:table-cell table:style-name="Table10.A2" office:value-type="string">
            <text:p text:style-name="P3" loext:marker-style-name="T255"><text:span text:style-name="T13">Beráḳ Banáyiḳ BeQirebéiḳ.</text:span><text:span text:style-name="T256"/></text:p>
          </table:table-cell>
          <table:table-cell table:style-name="Table10.A2" office:value-type="string">
            <text:p text:style-name="P46" loext:marker-style-name="T254"><text:span text:style-name="T251">בֵּרַךְ בָּנַֽיִךְ בְּקִרְבֵּךְ.</text:span><text:span text:style-name="T254"/></text:p>
          </table:table-cell>
        </table:table-row>
        <table:table-row table:style-name="Table10.1">
          <table:table-cell table:style-name="Table10.A1" office:value-type="string">
            <text:p text:style-name="P2" loext:marker-style-name="T281"><text:span text:style-name="T253">He establishes peace in your land,</text:span></text:p>
          </table:table-cell>
          <table:table-cell table:style-name="Table10.A1" office:value-type="string">
            <text:p text:style-name="P3" loext:marker-style-name="T255"><text:span text:style-name="T13">Hasám-Geḅuléiḳ Shalóm,</text:span><text:span text:style-name="T256"/></text:p>
          </table:table-cell>
          <table:table-cell table:style-name="Table10.A1" office:value-type="string">
            <text:p text:style-name="P46" loext:marker-style-name="T254"><text:span text:style-name="T251">הַשָּׂם גְּבוּלֵךְ שָׁלוֹם,</text:span><text:span text:style-name="T254"/></text:p>
          </table:table-cell>
        </table:table-row>
        <table:table-row table:style-name="Table10.1">
          <table:table-cell table:style-name="Table10.A2" office:value-type="string">
            <text:p text:style-name="P2" loext:marker-style-name="T281"><text:span text:style-name="T253">He satiates you with</text:span><text:span text:style-name="T281"/></text:p>
            <text:p text:style-name="P3" loext:marker-style-name="T255"><text:span text:style-name="T253">the best of the wheat.</text:span><text:span text:style-name="T256"/></text:p>
          </table:table-cell>
          <table:table-cell table:style-name="Table10.A2" office:value-type="string">
            <text:p text:style-name="P3" loext:marker-style-name="T255"><text:span text:style-name="T13">Ḥéilev Ḥitím Yasbi’éiḳ.</text:span><text:span text:style-name="T256"/></text:p>
          </table:table-cell>
          <table:table-cell table:style-name="Table10.A2" office:value-type="string">
            <text:p text:style-name="P46" loext:marker-style-name="T254"><text:span text:style-name="T251">חֵֽלֶב חִטִּים יַשְׂבִּיעֵךְ.</text:span><text:span text:style-name="T254"/></text:p>
          </table:table-cell>
        </table:table-row>
        <table:table-row table:style-name="Table10.1">
          <table:table-cell table:style-name="Table10.A1" office:value-type="string">
            <text:p text:style-name="P2" loext:marker-style-name="T281"><text:span text:style-name="T253">He sends out his</text:span><text:span text:style-name="T281"/></text:p>
            <text:p text:style-name="P3" loext:marker-style-name="T255"><text:span text:style-name="T253">speech to the earth,</text:span><text:span text:style-name="T256"/></text:p>
          </table:table-cell>
          <table:table-cell table:style-name="Table10.A1" office:value-type="string">
            <text:p text:style-name="P3" loext:marker-style-name="T255"><text:span text:style-name="T13">ha’Sholéi’aḥ Imrató Árets,</text:span><text:span text:style-name="T256"/></text:p>
          </table:table-cell>
          <table:table-cell table:style-name="Table10.A1" office:value-type="string">
            <text:p text:style-name="P46" loext:marker-style-name="T254"><text:span text:style-name="T251">הַשֹּׁלֵֽחַ אִמְרָתוֹ אָֽרֶץ,</text:span><text:span text:style-name="T254"/></text:p>
          </table:table-cell>
        </table:table-row>
        <table:table-row table:style-name="Table10.9">
          <table:table-cell table:style-name="Table10.A2" office:value-type="string">
            <text:p text:style-name="P3" loext:marker-style-name="T255"><text:span text:style-name="T253">How quickly travels his word!</text:span><text:span text:style-name="T256"/></text:p>
          </table:table-cell>
          <table:table-cell table:style-name="Table10.A2" office:value-type="string">
            <text:p text:style-name="P3" loext:marker-style-name="T255"><text:span text:style-name="T13">Ad-Meheirá Yarúts Deḅaró.</text:span><text:span text:style-name="T256"/></text:p>
          </table:table-cell>
          <table:table-cell table:style-name="Table10.A2" office:value-type="string">
            <text:p text:style-name="P46" loext:marker-style-name="T254"><text:span text:style-name="T251">עַד מְהֵרָה יָרוּץ דְּבָרוֹ.</text:span><text:span text:style-name="T254"/></text:p>
          </table:table-cell>
        </table:table-row>
        <table:table-row table:style-name="Table10.29">
          <table:table-cell table:style-name="Table10.A1" office:value-type="string">
            <text:p text:style-name="P3" loext:marker-style-name="T255"><text:span text:style-name="T253">He gives snow like wool,</text:span><text:span text:style-name="T256"/></text:p>
          </table:table-cell>
          <table:table-cell table:style-name="Table10.A1" office:value-type="string">
            <text:p text:style-name="P3" loext:marker-style-name="T255"><text:span text:style-name="T13">ha’Notéin Shéleg Katsámer,</text:span><text:span text:style-name="T256"/></text:p>
          </table:table-cell>
          <table:table-cell table:style-name="Table10.A1" office:value-type="string">
            <text:p text:style-name="P46" loext:marker-style-name="T254"><text:span text:style-name="T251">הַנֹּתֵן שֶֽׁלֶג כַּצָּֽמֶר,</text:span><text:span text:style-name="T254"/></text:p>
          </table:table-cell>
        </table:table-row>
        <table:table-row table:style-name="Table10.29">
          <table:table-cell table:style-name="Table10.A2" office:value-type="string">
            <text:p text:style-name="P3" loext:marker-style-name="T255"><text:span text:style-name="T253">He scatters frost like ash,</text:span><text:span text:style-name="T256"/></text:p>
          </table:table-cell>
          <table:table-cell table:style-name="Table10.A2" office:value-type="string">
            <text:p text:style-name="P3" loext:marker-style-name="T255"><text:span text:style-name="T13">Kefór Ka’éi’fer Yefazéir,</text:span><text:span text:style-name="T256"/></text:p>
          </table:table-cell>
          <table:table-cell table:style-name="Table10.A2" office:value-type="string">
            <text:p text:style-name="P46" loext:marker-style-name="T254"><text:span text:style-name="T251">כְּפוֹר כָּאֵֽפֶר יְפַזֵּר.</text:span><text:span text:style-name="T254"/></text:p>
          </table:table-cell>
        </table:table-row>
        <table:table-row table:style-name="Table10.29">
          <table:table-cell table:style-name="Table10.A1" office:value-type="string">
            <text:p text:style-name="P3" loext:marker-style-name="T255"><text:span text:style-name="T253">He tosses his hail as if morsels,</text:span><text:span text:style-name="T256"/></text:p>
          </table:table-cell>
          <table:table-cell table:style-name="Table10.A1" office:value-type="string">
            <text:p text:style-name="P3" loext:marker-style-name="T255"><text:span text:style-name="T13">Mashlíḳ Qarḥó Kefitím,</text:span><text:span text:style-name="T256"/></text:p>
          </table:table-cell>
          <table:table-cell table:style-name="Table10.A1" office:value-type="string">
            <text:p text:style-name="P46" loext:marker-style-name="T254"><text:span text:style-name="T251">מַשְׁלִיךְ קַרְחוֹ כְפִתִּים,</text:span><text:span text:style-name="T254"/></text:p>
          </table:table-cell>
        </table:table-row>
        <table:table-row table:style-name="Table10.1">
          <table:table-cell table:style-name="Table10.A2" office:value-type="string">
            <text:p text:style-name="P3" loext:marker-style-name="T255"><text:span text:style-name="T253">Who can stand up to his cold?</text:span><text:span text:style-name="T256"/></text:p>
          </table:table-cell>
          <table:table-cell table:style-name="Table10.A2" office:value-type="string">
            <text:p text:style-name="P3" loext:marker-style-name="T255"><text:span text:style-name="T13">Lifnéi Qárato Mi YáAmod.</text:span><text:span text:style-name="T256"/></text:p>
          </table:table-cell>
          <table:table-cell table:style-name="Table10.A2" office:value-type="string">
            <text:p text:style-name="P46" loext:marker-style-name="T254"><text:span text:style-name="T251">לִפְנֵי קָרָתוֹ מִי יַעֲמוֹד.</text:span><text:span text:style-name="T254"/></text:p>
          </table:table-cell>
        </table:table-row>
        <table:table-row table:style-name="Table10.1">
          <table:table-cell table:style-name="Table10.A1" office:value-type="string">
            <text:p text:style-name="P2" loext:marker-style-name="T281"><text:span text:style-name="T253">He sends out his word</text:span><text:span text:style-name="T281"/></text:p>
            <text:p text:style-name="P3" loext:marker-style-name="T255"><text:span text:style-name="T253">and melts them,</text:span><text:span text:style-name="T256"/></text:p>
          </table:table-cell>
          <table:table-cell table:style-name="Table10.A1" office:value-type="string">
            <text:p text:style-name="P3" loext:marker-style-name="T255"><text:span text:style-name="T13">Yishláḥ Deḅaró WeYamséim,</text:span><text:span text:style-name="T256"/></text:p>
          </table:table-cell>
          <table:table-cell table:style-name="Table10.A1" office:value-type="string">
            <text:p text:style-name="P46" loext:marker-style-name="T254"><text:span text:style-name="T251">יִשְׁלַח דְּבָרוֹ וְיַמְסֵם,</text:span><text:span text:style-name="T254"/></text:p>
          </table:table-cell>
        </table:table-row>
        <table:table-row table:style-name="Table10.1">
          <table:table-cell table:style-name="Table10.A2" office:value-type="string">
            <text:p text:style-name="P2" loext:marker-style-name="T281"><text:span text:style-name="T253">He blows his wind,</text:span><text:span text:style-name="T281"/></text:p>
            <text:p text:style-name="P3" loext:marker-style-name="T255"><text:span text:style-name="T253">and it flows as water.</text:span><text:span text:style-name="T256"/></text:p>
          </table:table-cell>
          <table:table-cell table:style-name="Table10.A2" office:value-type="string">
            <text:p text:style-name="P3" loext:marker-style-name="T255"><text:span text:style-name="T13">Yashéib Ruḥó Yizlú-Máyim.</text:span><text:span text:style-name="T256"/></text:p>
          </table:table-cell>
          <table:table-cell table:style-name="Table10.A2" office:value-type="string">
            <text:p text:style-name="P46" loext:marker-style-name="T254"><text:span text:style-name="T251">יַשֵּׁב רוּחוֹ יִזְּלוּ מָֽיִם.</text:span><text:span text:style-name="T254"/></text:p>
          </table:table-cell>
        </table:table-row>
        <table:table-row table:style-name="Table10.1">
          <table:table-cell table:style-name="Table10.A1" office:value-type="string">
            <text:p text:style-name="P2" loext:marker-style-name="T281"><text:span text:style-name="T253">He relates his words</text:span><text:span text:style-name="T281"/></text:p>
            <text:p text:style-name="P3" loext:marker-style-name="T255"><text:span text:style-name="T253">unto Ya</text:span><text:span text:style-name="T147">'</text:span><text:span text:style-name="T253">aqóḅ</text:span></text:p>
          </table:table-cell>
          <table:table-cell table:style-name="Table10.A1" office:value-type="string">
            <text:p text:style-name="P3" loext:marker-style-name="T255"><text:span text:style-name="T13">Magíd Deḅaráṿ LeYá</text:span><text:span text:style-name="T147">'</text:span><text:span text:style-name="T13">aqoḅ,</text:span></text:p>
          </table:table-cell>
          <table:table-cell table:style-name="Table10.A1" office:value-type="string">
            <text:p text:style-name="P46" loext:marker-style-name="T254"><text:span text:style-name="T251">מַגִּיד דְּבָרָיו לְיַעֲקֹב,</text:span><text:span text:style-name="T254"/></text:p>
          </table:table-cell>
        </table:table-row>
        <table:table-row table:style-name="Table10.1">
          <table:table-cell table:style-name="Table10.A2" office:value-type="string">
            <text:p text:style-name="P3" loext:marker-style-name="T255"><text:span text:style-name="T253">His decrees and rules to Yisraél.</text:span><text:span text:style-name="T256"/></text:p>
          </table:table-cell>
          <table:table-cell table:style-name="Table10.A2" office:value-type="string">
            <text:p text:style-name="P3" loext:marker-style-name="T255"><text:span text:style-name="T13">Ḥuqáiṿ U’Mishpatáṿ LeYisraél.</text:span><text:span text:style-name="T256"/></text:p>
          </table:table-cell>
          <table:table-cell table:style-name="Table10.A2" office:value-type="string">
            <text:p text:style-name="P46" loext:marker-style-name="T254"><text:span text:style-name="T251">חֻקָּיו וּמִשְׁפָּטָיו לְיִשְׂרָאֵל.</text:span><text:span text:style-name="T254"/></text:p>
          </table:table-cell>
        </table:table-row>
        <table:table-row table:style-name="Table10.1">
          <table:table-cell table:style-name="Table10.A1" office:value-type="string">
            <text:p text:style-name="P2" loext:marker-style-name="T281"><text:span text:style-name="T253">He has not done so</text:span><text:span text:style-name="T281"/></text:p>
            <text:p text:style-name="P3" loext:marker-style-name="T255"><text:span text:style-name="T253">for another nation,</text:span><text:span text:style-name="T256"/></text:p>
          </table:table-cell>
          <table:table-cell table:style-name="Table10.A1" office:value-type="string">
            <text:p text:style-name="P3" loext:marker-style-name="T255"><text:span text:style-name="T13">Lo Ása Ken LeḲól-Goí,</text:span><text:span text:style-name="T256"/></text:p>
          </table:table-cell>
          <table:table-cell table:style-name="Table10.A1" office:value-type="string">
            <text:p text:style-name="P46" loext:marker-style-name="T254"><text:span text:style-name="T251">לֹא עָֽשָׂה כֵן לְכָל גּוֹי,</text:span><text:span text:style-name="T254"/></text:p>
          </table:table-cell>
        </table:table-row>
        <table:table-row table:style-name="Table10.1">
          <table:table-cell table:style-name="Table10.A4" office:value-type="string">
            <text:p text:style-name="P3" loext:marker-style-name="T255"><text:span text:style-name="T253">nor inform them of the Judgments,</text:span><text:span text:style-name="T256"/></text:p>
          </table:table-cell>
          <table:table-cell table:style-name="Table10.A4" office:value-type="string">
            <text:p text:style-name="P3" loext:marker-style-name="T255"><text:span text:style-name="T13">UMishpatím Bal-Yedaúm,</text:span><text:span text:style-name="T256"/></text:p>
          </table:table-cell>
          <table:table-cell table:style-name="Table10.A4" office:value-type="string">
            <text:p text:style-name="P46" loext:marker-style-name="T254"><text:span text:style-name="T251">וּמִשְׁפָּטִים בַּל יְדָעוּם,</text:span><text:span text:style-name="T254"/></text:p>
          </table:table-cell>
        </table:table-row>
        <table:table-row table:style-name="Table10.1">
          <table:table-cell table:style-name="Table10.A4" office:value-type="string">
            <text:p text:style-name="P2" loext:marker-style-name="T281"><text:span text:style-name="T291">Ḥazan</text:span><text:span text:style-name="T283">: </text:span><text:span text:style-name="T253">HaleluYah! </text:span></text:p>
            <text:p text:style-name="P3" loext:marker-style-name="T255"><text:span text:style-name="T291">Qahal</text:span><text:span text:style-name="T283">: </text:span><text:span text:style-name="T253">HaleluYah!</text:span></text:p>
          </table:table-cell>
          <table:table-cell table:style-name="Table10.A4" office:value-type="string">
            <text:p text:style-name="P3" loext:marker-style-name="T287"><text:span text:style-name="T291">Ḥazan</text:span><text:span text:style-name="T283">: </text:span><text:span text:style-name="T13">Hál’luYáh!</text:span><text:span text:style-name="T283"> </text:span></text:p>
            <text:p text:style-name="P3" loext:marker-style-name="T255"><text:span text:style-name="T291">Qahal</text:span><text:span text:style-name="T283">: </text:span><text:span text:style-name="T13">Hál’luYáh!</text:span></text:p>
          </table:table-cell>
          <table:table-cell table:style-name="Table10.A4" office:value-type="string">
            <text:p text:style-name="P46" loext:marker-style-name="T254"><text:span text:style-name="T251">הַלְלוּיָהּ. הַלְלוּיָהּ.</text:span><text:span text:style-name="T254"/></text:p>
          </table:table-cell>
        </table:table-row>
        <table:table-row table:style-name="Table10.9">
          <table:table-cell table:style-name="Table10.A1" table:number-columns-spanned="3" office:value-type="string">
            <text:p text:style-name="P45" loext:marker-style-name="T254"><text:span text:style-name="T251">Psalm 148</text:span><text:span text:style-name="T254"/></text:p>
          </table:table-cell>
          <table:covered-table-cell/>
          <table:covered-table-cell/>
        </table:table-row>
        <table:table-row table:style-name="Table10.1">
          <table:table-cell table:style-name="Table10.A1" office:value-type="string">
            <text:p text:style-name="P3" loext:marker-style-name="T255"><text:span text:style-name="T248">HaleluYah!</text:span><text:span text:style-name="T255"/></text:p>
          </table:table-cell>
          <table:table-cell table:style-name="Table10.A1" office:value-type="string">
            <text:p text:style-name="P45" loext:marker-style-name="T255"><text:span text:style-name="T283">Ḥazan: <text:s text:c="3"/></text:span><text:span text:style-name="T13">Hál’luYáh!</text:span><text:span text:style-name="T292"> </text:span></text:p>
          </table:table-cell>
          <table:table-cell table:style-name="Table10.A1" office:value-type="string">
            <text:p text:style-name="P46" loext:marker-style-name="T255"><text:span text:style-name="T270">הַלְלוּיָהּ, </text:span><text:span text:style-name="T255"/></text:p>
          </table:table-cell>
        </table:table-row>
        <table:table-row table:style-name="Table10.1">
          <table:table-cell table:style-name="Table10.A2" office:value-type="string">
            <text:p text:style-name="P2" loext:marker-style-name="T1"><text:span text:style-name="T248">Praise </text:span><text:span text:style-name="T128">יהוה</text:span></text:p>
            <text:p text:style-name="P3" loext:marker-style-name="T255"><text:span text:style-name="T248">from the heavens,</text:span><text:span text:style-name="T255"/></text:p>
          </table:table-cell>
          <table:table-cell table:style-name="Table10.A2" office:value-type="string">
            <text:p text:style-name="P3" loext:marker-style-name="T16"><text:span text:style-name="T13">Hálelú Et </text:span><text:span text:style-name="T258">יהוה</text:span></text:p>
            <text:p text:style-name="P3" loext:marker-style-name="T255"><text:span text:style-name="T13">Min-ha’Shamáyím,</text:span><text:span text:style-name="T256"/></text:p>
          </table:table-cell>
          <table:table-cell table:style-name="Table10.A2" office:value-type="string">
            <text:p text:style-name="P46" loext:marker-style-name="T255"><text:span text:style-name="T293">הַלְלוּ אֶת יְיָ מִן הַשָּׁמַיִם,</text:span><text:span text:style-name="T255"/></text:p>
          </table:table-cell>
        </table:table-row>
        <table:table-row table:style-name="Table10.9">
          <table:table-cell table:style-name="Table10.A1" office:value-type="string">
            <text:p text:style-name="P3" loext:marker-style-name="T255"><text:span text:style-name="T248">Praise him in the heights.</text:span><text:span text:style-name="T255"/></text:p>
          </table:table-cell>
          <table:table-cell table:style-name="Table10.A1" office:value-type="string">
            <text:p text:style-name="P3" loext:marker-style-name="T255"><text:span text:style-name="T13">Háleluhú Bameromím.</text:span><text:span text:style-name="T256"/></text:p>
          </table:table-cell>
          <table:table-cell table:style-name="Table10.A1" office:value-type="string">
            <text:p text:style-name="P46" loext:marker-style-name="T255"><text:span text:style-name="T293">הַלְלוּהוּ בַּמְּרוֹמִים.</text:span><text:span text:style-name="T255"/></text:p>
          </table:table-cell>
        </table:table-row>
        <table:table-row table:style-name="Table10.11">
          <table:table-cell table:style-name="Table10.A2" office:value-type="string">
            <text:p text:style-name="P3" loext:marker-style-name="T255"><text:span text:style-name="T248">Praise him, all his angels,</text:span><text:span text:style-name="T255"/></text:p>
          </table:table-cell>
          <table:table-cell table:style-name="Table10.A2" office:value-type="string">
            <text:p text:style-name="P3" loext:marker-style-name="T255"><text:span text:style-name="T13">Háleluhu Kol-Mal’aḳáw,</text:span><text:span text:style-name="T256"/></text:p>
          </table:table-cell>
          <table:table-cell table:style-name="Table10.A2" office:value-type="string">
            <text:p text:style-name="P46" loext:marker-style-name="T255"><text:span text:style-name="T293">הַלְלוּהוּ כָל מַלְאָכָיו,</text:span><text:span text:style-name="T255"/></text:p>
          </table:table-cell>
        </table:table-row>
        <table:table-row table:style-name="Table10.11">
          <table:table-cell table:style-name="Table10.A1" office:value-type="string">
            <text:p text:style-name="P3" loext:marker-style-name="T255"><text:span text:style-name="T248">Praise him, all his hosts.</text:span><text:span text:style-name="T255"/></text:p>
          </table:table-cell>
          <table:table-cell table:style-name="Table10.A1" office:value-type="string">
            <text:p text:style-name="P3" loext:marker-style-name="T255"><text:span text:style-name="T13">Háleluhu Kol-Ts’ḅa’áw.</text:span><text:span text:style-name="T256"/></text:p>
          </table:table-cell>
          <table:table-cell table:style-name="Table10.A1" office:value-type="string">
            <text:p text:style-name="P46" loext:marker-style-name="T255"><text:span text:style-name="T293">הַלְלוּהוּ כָּל צְבָאָו.</text:span><text:span text:style-name="T255"/></text:p>
          </table:table-cell>
        </table:table-row>
        <table:table-row table:style-name="Table10.82">
          <table:table-cell table:style-name="Table10.A2" office:value-type="string">
            <text:p text:style-name="P3" loext:marker-style-name="T255"><text:span text:style-name="T248">Praise him, sun and moon,</text:span><text:span text:style-name="T255"/></text:p>
          </table:table-cell>
          <table:table-cell table:style-name="Table10.A2" office:value-type="string">
            <text:p text:style-name="P3" loext:marker-style-name="T255"><text:span text:style-name="T13">Háleluhu Shémesh WeYaréi’aḥ,</text:span><text:span text:style-name="T256"/></text:p>
          </table:table-cell>
          <table:table-cell table:style-name="Table10.A2" office:value-type="string">
            <text:p text:style-name="P46" loext:marker-style-name="T255"><text:span text:style-name="T293">הַלְלוּהוּ שֶׁמֶשׁ וְיָרֵחַ,</text:span><text:span text:style-name="T255"/></text:p>
          </table:table-cell>
        </table:table-row>
        <table:table-row table:style-name="Table10.11">
          <table:table-cell table:style-name="Table10.A1" office:value-type="string">
            <text:p text:style-name="P3" loext:marker-style-name="T255"><text:span text:style-name="T248">Praise him, all stars of light.</text:span><text:span text:style-name="T255"/></text:p>
          </table:table-cell>
          <table:table-cell table:style-name="Table10.A1" office:value-type="string">
            <text:p text:style-name="P3" loext:marker-style-name="T255"><text:span text:style-name="T13">Háleluhu Kol-Koḳeḅéi Ohr.</text:span><text:span text:style-name="T256"/></text:p>
          </table:table-cell>
          <table:table-cell table:style-name="Table10.A1" office:value-type="string">
            <text:p text:style-name="P46" loext:marker-style-name="T255"><text:span text:style-name="T293">הַלְלוּהוּ כָּל כּוֹכְבֵי אוֹר.</text:span><text:span text:style-name="T255"/></text:p>
          </table:table-cell>
        </table:table-row>
        <table:table-row table:style-name="Table10.11">
          <table:table-cell table:style-name="Table10.A2" office:value-type="string">
            <text:p text:style-name="P2" loext:marker-style-name="T255"><text:span text:style-name="T248">Praise him, highest heavens,</text:span><text:span text:style-name="T255"/></text:p>
          </table:table-cell>
          <table:table-cell table:style-name="Table10.A2" office:value-type="string">
            <text:p text:style-name="P3" loext:marker-style-name="T255"><text:span text:style-name="T13">Háleluhu Sheméi ha’Shamáyim,</text:span><text:span text:style-name="T256"/></text:p>
          </table:table-cell>
          <table:table-cell table:style-name="Table10.A2" office:value-type="string">
            <text:p text:style-name="P46" loext:marker-style-name="T255"><text:span text:style-name="T293">הַלְלוּהוּ שְׁמֵי הַשָּׁמָיִם,</text:span><text:span text:style-name="T255"/></text:p>
          </table:table-cell>
        </table:table-row>
        <table:table-row table:style-name="Table10.1">
          <table:table-cell table:style-name="Table10.A1" office:value-type="string">
            <text:p text:style-name="P3" loext:marker-style-name="T255"><text:span text:style-name="T248">And the waters </text:span><text:span text:style-name="T294">from</text:span><text:span text:style-name="T248"> above the heavens.</text:span></text:p>
          </table:table-cell>
          <table:table-cell table:style-name="Table10.A1" office:value-type="string">
            <text:p text:style-name="P3" loext:marker-style-name="T255"><text:span text:style-name="T13">We’ha’Máyim Ashér Mei’Al ha’Shamayim.</text:span><text:span text:style-name="T256"/></text:p>
          </table:table-cell>
          <table:table-cell table:style-name="Table10.A1" office:value-type="string">
            <text:p text:style-name="P46" loext:marker-style-name="T255"><text:span text:style-name="T293">וְהַמַּיִם אֲשֶׁר מֵעַל הַשָּׁמָיִם.</text:span><text:span text:style-name="T255"/></text:p>
          </table:table-cell>
        </table:table-row>
        <text:soft-page-break/>
        <table:table-row table:style-name="Table10.1">
          <table:table-cell table:style-name="Table10.A2" office:value-type="string">
            <text:p text:style-name="P2" loext:marker-style-name="T247"><text:span text:style-name="T248">Let them praise</text:span><text:span text:style-name="T247"/></text:p>
            <text:p text:style-name="P3" loext:marker-style-name="T255"><text:span text:style-name="T248">the name of </text:span><text:span text:style-name="T128">יהוה</text:span><text:span text:style-name="T248">.</text:span></text:p>
          </table:table-cell>
          <table:table-cell table:style-name="Table10.A2" office:value-type="string">
            <text:p text:style-name="P3" loext:marker-style-name="T255"><text:span text:style-name="T13">YeHal’lú Et-Sheim </text:span><text:span text:style-name="T258">יהוה</text:span><text:span text:style-name="T13">,</text:span></text:p>
          </table:table-cell>
          <table:table-cell table:style-name="Table10.A2" office:value-type="string">
            <text:p text:style-name="P46" loext:marker-style-name="T255"><text:span text:style-name="T293">יְהַלְלוּ אֶת שֵׁם </text:span><text:span text:style-name="T270">יהוה</text:span><text:span text:style-name="T293">,</text:span></text:p>
          </table:table-cell>
        </table:table-row>
        <table:table-row table:style-name="Table10.1">
          <table:table-cell table:style-name="Table10.A1" office:value-type="string">
            <text:p text:style-name="P2" loext:marker-style-name="T247"><text:span text:style-name="T248">For he decreed and </text:span><text:span text:style-name="T247"/></text:p>
            <text:p text:style-name="P2" loext:marker-style-name="T255"><text:span text:style-name="T248">they were created.</text:span><text:span text:style-name="T255"/></text:p>
          </table:table-cell>
          <table:table-cell table:style-name="Table10.A1" office:value-type="string">
            <text:p text:style-name="P3" loext:marker-style-name="T255"><text:span text:style-name="T13">Ki Hu Tsiṿá WeNiḅrá’u.</text:span><text:span text:style-name="T256"/></text:p>
          </table:table-cell>
          <table:table-cell table:style-name="Table10.A1" office:value-type="string">
            <text:p text:style-name="P46" loext:marker-style-name="T255"><text:span text:style-name="T293">כִּי הוּא צִוָּה וְנִבְרָאוּ.</text:span><text:span text:style-name="T255"/></text:p>
          </table:table-cell>
        </table:table-row>
        <table:table-row table:style-name="Table10.1">
          <table:table-cell table:style-name="Table10.A2" office:value-type="string">
            <text:p text:style-name="P2" loext:marker-style-name="T255"><text:span text:style-name="T248">He established them forever,</text:span><text:span text:style-name="T255"/></text:p>
          </table:table-cell>
          <table:table-cell table:style-name="Table10.A2" office:value-type="string">
            <text:p text:style-name="P3" loext:marker-style-name="T255"><text:span text:style-name="T13">WayYá’Amidéim La’Ad LeOlám,</text:span><text:span text:style-name="T256"/></text:p>
          </table:table-cell>
          <table:table-cell table:style-name="Table10.A2" office:value-type="string">
            <text:p text:style-name="P46" loext:marker-style-name="T255"><text:span text:style-name="T293">וַיַּעֲמִידֵם לָעַד לְעוֹלָם,</text:span><text:span text:style-name="T255"/></text:p>
          </table:table-cell>
        </table:table-row>
        <table:table-row table:style-name="Table10.1">
          <table:table-cell table:style-name="Table10.A1" office:value-type="string">
            <text:p text:style-name="P3" loext:marker-style-name="T255"><text:span text:style-name="T248">Laws that cannot be transgressed.</text:span><text:span text:style-name="T255"/></text:p>
          </table:table-cell>
          <table:table-cell table:style-name="Table10.A1" office:value-type="string">
            <text:p text:style-name="P3" loext:marker-style-name="T255"><text:span text:style-name="T13">Ḥoq-Natán WeLó Yá’aḅor.</text:span><text:span text:style-name="T256"/></text:p>
          </table:table-cell>
          <table:table-cell table:style-name="Table10.A1" office:value-type="string">
            <text:p text:style-name="P46" loext:marker-style-name="T255"><text:span text:style-name="T293">חָק נָתַן וְלֹא יַעֲבוֹר.</text:span><text:span text:style-name="T255"/></text:p>
          </table:table-cell>
        </table:table-row>
        <table:table-row table:style-name="Table10.1">
          <table:table-cell table:style-name="Table10.A2" office:value-type="string">
            <text:p text:style-name="P3" loext:marker-style-name="T255"><text:span text:style-name="T248">Praise </text:span><text:span text:style-name="T128">יהוה</text:span><text:span text:style-name="T13"> </text:span><text:span text:style-name="T248">from the earth,</text:span></text:p>
          </table:table-cell>
          <table:table-cell table:style-name="Table10.A2" office:value-type="string">
            <text:p text:style-name="P3" loext:marker-style-name="T255"><text:span text:style-name="T13">Hálelú Et </text:span><text:span text:style-name="T258">יהוה</text:span><text:span text:style-name="T13"> Min ha’Árets,</text:span></text:p>
          </table:table-cell>
          <table:table-cell table:style-name="Table10.A2" office:value-type="string">
            <text:p text:style-name="P46" loext:marker-style-name="T255"><text:span text:style-name="T293">הַלְלוּ אֶת יהוה מִן הָאָרֶץ,</text:span></text:p>
          </table:table-cell>
        </table:table-row>
        <table:table-row table:style-name="Table10.1">
          <table:table-cell table:style-name="Table10.A1" office:value-type="string">
            <text:p text:style-name="P3" loext:marker-style-name="T255"><text:span text:style-name="T248">Giant fish and all in the depths.</text:span><text:span text:style-name="T255"/></text:p>
          </table:table-cell>
          <table:table-cell table:style-name="Table10.A1" office:value-type="string">
            <text:p text:style-name="P3" loext:marker-style-name="T255"><text:span text:style-name="T13">Taniním WeḲól-Tehomót.</text:span><text:span text:style-name="T256"/></text:p>
          </table:table-cell>
          <table:table-cell table:style-name="Table10.A1" office:value-type="string">
            <text:p text:style-name="P46" loext:marker-style-name="T255"><text:span text:style-name="T293">תַּנִּינִים וְכָל תְּהֹמוֹת.</text:span><text:span text:style-name="T255"/></text:p>
          </table:table-cell>
        </table:table-row>
        <table:table-row table:style-name="Table10.1">
          <table:table-cell table:style-name="Table10.A2" office:value-type="string">
            <text:p text:style-name="P3" loext:marker-style-name="T255"><text:span text:style-name="T248">Fire and hail, snow and vapor,</text:span><text:span text:style-name="T255"/></text:p>
          </table:table-cell>
          <table:table-cell table:style-name="Table10.A2" office:value-type="string">
            <text:p text:style-name="P3" loext:marker-style-name="T255"><text:span text:style-name="T13">Eish U’Ḅarád Shéleg WeQitór,</text:span><text:span text:style-name="T256"/></text:p>
          </table:table-cell>
          <table:table-cell table:style-name="Table10.A2" office:value-type="string">
            <text:p text:style-name="P46" loext:marker-style-name="T255"><text:span text:style-name="T293">אֵשׁ וּבָרָד שֶׁלֶג וְקִיטוֹר,</text:span><text:span text:style-name="T255"/></text:p>
          </table:table-cell>
        </table:table-row>
        <table:table-row table:style-name="Table10.1">
          <table:table-cell table:style-name="Table10.A1" office:value-type="string">
            <text:p text:style-name="P2" loext:marker-style-name="T255"><text:span text:style-name="T248">Storm-wind which does his word.</text:span><text:span text:style-name="T255"/></text:p>
          </table:table-cell>
          <table:table-cell table:style-name="Table10.A1" office:value-type="string">
            <text:p text:style-name="P3" loext:marker-style-name="T255"><text:span text:style-name="T13">Ruáḥ Se’ará Osá Deḅaró.</text:span><text:span text:style-name="T256"/></text:p>
          </table:table-cell>
          <table:table-cell table:style-name="Table10.A1" office:value-type="string">
            <text:p text:style-name="P46" loext:marker-style-name="T255"><text:span text:style-name="T293">רוּחַ סְעָרָה עֹשָׂה דְבָרוֹ.</text:span><text:span text:style-name="T255"/></text:p>
          </table:table-cell>
        </table:table-row>
        <table:table-row table:style-name="Table10.1">
          <table:table-cell table:style-name="Table10.A2" office:value-type="string">
            <text:p text:style-name="P3" loext:marker-style-name="T255"><text:span text:style-name="T248">The mountains and all the hills,</text:span><text:span text:style-name="T255"/></text:p>
          </table:table-cell>
          <table:table-cell table:style-name="Table10.A2" office:value-type="string">
            <text:p text:style-name="P3" loext:marker-style-name="T255"><text:span text:style-name="T13">Héharim WeḲól-Geḅaót,</text:span><text:span text:style-name="T256"/></text:p>
          </table:table-cell>
          <table:table-cell table:style-name="Table10.A2" office:value-type="string">
            <text:p text:style-name="P46" loext:marker-style-name="T255"><text:span text:style-name="T293">הֶהָרִים וְכָל גְּבָעוֹת,</text:span><text:span text:style-name="T255"/></text:p>
          </table:table-cell>
        </table:table-row>
        <table:table-row table:style-name="Table10.1">
          <table:table-cell table:style-name="Table10.A1" office:value-type="string">
            <text:p text:style-name="P3" loext:marker-style-name="T255"><text:span text:style-name="T248">Fruit trees and all cedars.</text:span><text:span text:style-name="T255"/></text:p>
          </table:table-cell>
          <table:table-cell table:style-name="Table10.A1" office:value-type="string">
            <text:p text:style-name="P3" loext:marker-style-name="T255"><text:span text:style-name="T13">Eits Perí WeḲól-Arazím.</text:span><text:span text:style-name="T256"/></text:p>
          </table:table-cell>
          <table:table-cell table:style-name="Table10.A1" office:value-type="string">
            <text:p text:style-name="P46" loext:marker-style-name="T255"><text:span text:style-name="T293">עֵץ פְּרִי וְכָל אֲרָזִים.</text:span><text:span text:style-name="T255"/></text:p>
          </table:table-cell>
        </table:table-row>
        <table:table-row table:style-name="Table10.1">
          <table:table-cell table:style-name="Table10.A2" office:value-type="string">
            <text:p text:style-name="P3" loext:marker-style-name="T255"><text:span text:style-name="T248">Wild beasts and all cattle,</text:span><text:span text:style-name="T255"/></text:p>
          </table:table-cell>
          <table:table-cell table:style-name="Table10.A2" office:value-type="string">
            <text:p text:style-name="P3" loext:marker-style-name="T255"><text:span text:style-name="T13">HáḤayah WeḲól-Beheimá,</text:span><text:span text:style-name="T256"/></text:p>
          </table:table-cell>
          <table:table-cell table:style-name="Table10.A2" office:value-type="string">
            <text:p text:style-name="P46" loext:marker-style-name="T255"><text:span text:style-name="T293">הַחַיָּה וְכָל בְּהֵמָה,</text:span><text:span text:style-name="T255"/></text:p>
          </table:table-cell>
        </table:table-row>
        <table:table-row table:style-name="Table10.1">
          <table:table-cell table:style-name="Table10.A1" office:value-type="string">
            <text:p text:style-name="P2" loext:marker-style-name="T255"><text:span text:style-name="T248">Creeping things &amp; winged birds.</text:span><text:span text:style-name="T255"/></text:p>
          </table:table-cell>
          <table:table-cell table:style-name="Table10.A1" office:value-type="string">
            <text:p text:style-name="P3" loext:marker-style-name="T255"><text:span text:style-name="T13">Rémes WeTsipór Kanáf.</text:span><text:span text:style-name="T256"/></text:p>
          </table:table-cell>
          <table:table-cell table:style-name="Table10.A1" office:value-type="string">
            <text:p text:style-name="P46" loext:marker-style-name="T255"><text:span text:style-name="T293">רֶמֶשׂ וְצִפּוֹר כָּנָף.</text:span><text:span text:style-name="T255"/></text:p>
          </table:table-cell>
        </table:table-row>
        <table:table-row table:style-name="Table10.1">
          <table:table-cell table:style-name="Table10.A2" office:value-type="string">
            <text:p text:style-name="P2" loext:marker-style-name="T255"><text:span text:style-name="T248">Kings of the earth and all </text:span><text:span text:style-name="T295">people</text:span><text:span text:style-name="T248">s,</text:span></text:p>
          </table:table-cell>
          <table:table-cell table:style-name="Table10.A2" office:value-type="string">
            <text:p text:style-name="P3" loext:marker-style-name="T255"><text:span text:style-name="T13">Malḳéi Érets WeḲól-LeUmím,</text:span><text:span text:style-name="T256"/></text:p>
          </table:table-cell>
          <table:table-cell table:style-name="Table10.A2" office:value-type="string">
            <text:p text:style-name="P46" loext:marker-style-name="T255"><text:span text:style-name="T293">מַלְכֵי אֶרֶץ וְכָל לְאֻמִּים,</text:span><text:span text:style-name="T255"/></text:p>
          </table:table-cell>
        </table:table-row>
        <table:table-row table:style-name="Table10.1">
          <table:table-cell table:style-name="Table10.A1" office:value-type="string">
            <text:p text:style-name="P2" loext:marker-style-name="T255"><text:span text:style-name="T248">Princes and all judges of the earth.</text:span><text:span text:style-name="T255"/></text:p>
          </table:table-cell>
          <table:table-cell table:style-name="Table10.A1" office:value-type="string">
            <text:p text:style-name="P3" loext:marker-style-name="T255"><text:span text:style-name="T13">Sarím WeḲól-Shoftéi Áréts.</text:span><text:span text:style-name="T256"/></text:p>
          </table:table-cell>
          <table:table-cell table:style-name="Table10.A1" office:value-type="string">
            <text:p text:style-name="P46" loext:marker-style-name="T255"><text:span text:style-name="T293">שָׂרִים וְכָל שֹׁפְטֵי אָרֶץ.</text:span><text:span text:style-name="T255"/></text:p>
          </table:table-cell>
        </table:table-row>
        <table:table-row table:style-name="Table10.9">
          <table:table-cell table:style-name="Table10.A2" office:value-type="string">
            <text:p text:style-name="P3" loext:marker-style-name="T255"><text:span text:style-name="T248">Young men and also maidens,</text:span><text:span text:style-name="T255"/></text:p>
          </table:table-cell>
          <table:table-cell table:style-name="Table10.A2" office:value-type="string">
            <text:p text:style-name="P3" loext:marker-style-name="T255"><text:span text:style-name="T13">Baḥurím WeGam BeTulót,</text:span><text:span text:style-name="T256"/></text:p>
          </table:table-cell>
          <table:table-cell table:style-name="Table10.A2" office:value-type="string">
            <text:p text:style-name="P46" loext:marker-style-name="T255"><text:span text:style-name="T293">בַּחוּרִים וְגַם בְּתוּלוֹת,</text:span><text:span text:style-name="T255"/></text:p>
          </table:table-cell>
        </table:table-row>
        <table:table-row table:style-name="Table10.101">
          <table:table-cell table:style-name="Table10.A1" office:value-type="string">
            <text:p text:style-name="P3" loext:marker-style-name="T255"><text:span text:style-name="T248">Elders along with youngsters.</text:span><text:span text:style-name="T255"/></text:p>
          </table:table-cell>
          <table:table-cell table:style-name="Table10.A1" office:value-type="string">
            <text:p text:style-name="P3" loext:marker-style-name="T255"><text:span text:style-name="T13">Zeqeiním Im-Ne’arím.</text:span><text:span text:style-name="T256"/></text:p>
          </table:table-cell>
          <table:table-cell table:style-name="Table10.A1" office:value-type="string">
            <text:p text:style-name="P46" loext:marker-style-name="T255"><text:span text:style-name="T293">זְקֵנִים עִם נְעָרִים.</text:span><text:span text:style-name="T255"/></text:p>
          </table:table-cell>
        </table:table-row>
        <table:table-row table:style-name="Table10.102">
          <table:table-cell table:style-name="Table10.A2" office:value-type="string">
            <text:p text:style-name="P52" loext:marker-style-name="T255"><text:span text:style-name="T248">Let them praise the name of </text:span><text:span text:style-name="T296">יהוה</text:span><text:span text:style-name="T248">,</text:span></text:p>
          </table:table-cell>
          <table:table-cell table:style-name="Table10.A2" office:value-type="string">
            <text:p text:style-name="P3" loext:marker-style-name="T255"><text:span text:style-name="T13">YeHálelu Et-Sheim </text:span><text:span text:style-name="T258">יהוה</text:span><text:span text:style-name="T13">,</text:span></text:p>
          </table:table-cell>
          <table:table-cell table:style-name="Table10.A2" office:value-type="string">
            <text:p text:style-name="P46" loext:marker-style-name="T255"><text:span text:style-name="T293">יְהַלְלוּ אֶת שֵׁם </text:span><text:span text:style-name="T270">יהוה</text:span><text:span text:style-name="T293">,</text:span></text:p>
          </table:table-cell>
        </table:table-row>
        <table:table-row table:style-name="Table10.29">
          <table:table-cell table:style-name="Table10.A1" office:value-type="string">
            <text:p text:style-name="P3" loext:marker-style-name="T255"><text:span text:style-name="T248">For his name alone is powerful,</text:span><text:span text:style-name="T255"/></text:p>
          </table:table-cell>
          <table:table-cell table:style-name="Table10.A1" office:value-type="string">
            <text:p text:style-name="P3" loext:marker-style-name="T255"><text:span text:style-name="T13">Kí-Nisgaḅ Shemó LeḄadó,</text:span><text:span text:style-name="T256"/></text:p>
          </table:table-cell>
          <table:table-cell table:style-name="Table10.A1" office:value-type="string">
            <text:p text:style-name="P46" loext:marker-style-name="T255"><text:span text:style-name="T293">כִּי נִשְׂגָּב שְׁמוֹ לְבַדּוֹ,</text:span><text:span text:style-name="T255"/></text:p>
          </table:table-cell>
        </table:table-row>
        <table:table-row table:style-name="Table10.1">
          <table:table-cell table:style-name="Table10.A2" office:value-type="string">
            <text:p text:style-name="P2" loext:marker-style-name="T247"><text:span text:style-name="T248">His splendor</text:span><text:span text:style-name="T247"/></text:p>
            <text:p text:style-name="P3" loext:marker-style-name="T255"><text:span text:style-name="T248">over earth and heavens.</text:span><text:span text:style-name="T255"/></text:p>
          </table:table-cell>
          <table:table-cell table:style-name="Table10.A2" office:value-type="string">
            <text:p text:style-name="P3" loext:marker-style-name="T255"><text:span text:style-name="T13">Hodú Al-Érets WeShamáyim.</text:span><text:span text:style-name="T256"/></text:p>
          </table:table-cell>
          <table:table-cell table:style-name="Table10.A2" office:value-type="string">
            <text:p text:style-name="P46" loext:marker-style-name="T255"><text:span text:style-name="T293">הוֹדוֹ עַל אֶרֶץ וְשָׁמָיִם.</text:span><text:span text:style-name="T255"/></text:p>
          </table:table-cell>
        </table:table-row>
        <table:table-row table:style-name="Table10.1">
          <table:table-cell table:style-name="Table10.A1" office:value-type="string">
            <text:p text:style-name="P2" loext:marker-style-name="T247"><text:span text:style-name="T248">He has uplifted a horn </text:span><text:span text:style-name="T247"/></text:p>
            <text:p text:style-name="P3" loext:marker-style-name="T255"><text:span text:style-name="T248">for his people—</text:span><text:span text:style-name="T255"/></text:p>
          </table:table-cell>
          <table:table-cell table:style-name="Table10.A1" office:value-type="string">
            <text:p text:style-name="P3" loext:marker-style-name="T255"><text:span text:style-name="T13">Wayárem Qéren Le’Amó</text:span><text:span text:style-name="T256"/></text:p>
          </table:table-cell>
          <table:table-cell table:style-name="Table10.A1" office:value-type="string">
            <text:p text:style-name="P46" loext:marker-style-name="T255"><text:span text:style-name="T293">וַיָּרֶם קֶרֶן לְעַמּוֹ</text:span><text:span text:style-name="T255"/></text:p>
          </table:table-cell>
        </table:table-row>
        <table:table-row table:style-name="Table10.1">
          <table:table-cell table:style-name="Table10.A2" office:value-type="string">
            <text:p text:style-name="P3" loext:marker-style-name="T255"><text:span text:style-name="T248">A praise for all His devout ones,</text:span><text:span text:style-name="T255"/></text:p>
          </table:table-cell>
          <table:table-cell table:style-name="Table10.A2" office:value-type="string">
            <text:p text:style-name="P3" loext:marker-style-name="T255"><text:span text:style-name="T13">Tehilá LeḲól-Ḥasidáiw,</text:span><text:span text:style-name="T256"/></text:p>
          </table:table-cell>
          <table:table-cell table:style-name="Table10.A2" office:value-type="string">
            <text:p text:style-name="P46" loext:marker-style-name="T255"><text:span text:style-name="T293">תְּהִלָּה לְכָל חֲסִידָיו,</text:span><text:span text:style-name="T255"/></text:p>
          </table:table-cell>
        </table:table-row>
        <table:table-row table:style-name="Table10.1">
          <table:table-cell table:style-name="Table10.A4" office:value-type="string">
            <text:p text:style-name="P2" loext:marker-style-name="T247"><text:span text:style-name="T248">For Benéy-Yisraél,</text:span><text:span text:style-name="T247"/></text:p>
            <text:p text:style-name="P3" loext:marker-style-name="T255"><text:span text:style-name="T248">His people drawn near,</text:span><text:span text:style-name="T255"/></text:p>
          </table:table-cell>
          <table:table-cell table:style-name="Table10.A4" office:value-type="string">
            <text:p text:style-name="P3" loext:marker-style-name="T16"><text:span text:style-name="T13">LiḄenéy Yisraél</text:span><text:span text:style-name="T16"/></text:p>
            <text:p text:style-name="P3" loext:marker-style-name="T255"><text:span text:style-name="T13">Am Qeroḅó,</text:span><text:span text:style-name="T256"/></text:p>
          </table:table-cell>
          <table:table-cell table:style-name="Table10.A4" office:value-type="string">
            <text:p text:style-name="P46" loext:marker-style-name="T255"><text:span text:style-name="T293">לִבְנֵי יִשְׂרָאֵל עַם קְרֹבוֹ,</text:span><text:span text:style-name="T255"/></text:p>
          </table:table-cell>
        </table:table-row>
        <table:table-row table:style-name="Table10.108">
          <table:table-cell table:style-name="Table10.A4" office:value-type="string">
            <text:p text:style-name="P2" loext:marker-style-name="T281"><text:span text:style-name="T291">Ḥazan</text:span><text:span text:style-name="T283">: </text:span><text:span text:style-name="T253">HaleluYah!</text:span></text:p>
            <text:p text:style-name="P3" loext:marker-style-name="T255"><text:span text:style-name="T291">Qahal</text:span><text:span text:style-name="T283">: </text:span><text:span text:style-name="T253">HaleluYah!</text:span></text:p>
          </table:table-cell>
          <table:table-cell table:style-name="Table10.A4" office:value-type="string">
            <text:p text:style-name="P3" loext:marker-style-name="T287"><text:span text:style-name="T291">Ḥazan</text:span><text:span text:style-name="T283">: </text:span><text:span text:style-name="T13">Hál’luYáh!</text:span></text:p>
            <text:p text:style-name="P3" loext:marker-style-name="T255"><text:span text:style-name="T291">Qahal</text:span><text:span text:style-name="T283">: </text:span><text:span text:style-name="T13">Hál’luYáh!</text:span></text:p>
          </table:table-cell>
          <table:table-cell table:style-name="Table10.A4" office:value-type="string">
            <text:p text:style-name="P46" loext:marker-style-name="T255"><text:span text:style-name="T293">הַלְלוּיָהּ. הַלְלוּיָהּ.</text:span><text:span text:style-name="T255"/></text:p>
          </table:table-cell>
        </table:table-row>
        <table:table-row table:style-name="Table10.1">
          <table:table-cell table:style-name="Table10.A109" table:number-columns-spanned="3" office:value-type="string">
            <text:p text:style-name="P53" loext:marker-style-name="T255"/>
          </table:table-cell>
          <table:covered-table-cell/>
          <table:covered-table-cell/>
        </table:table-row>
        <table:table-row table:style-name="Table10.1">
          <table:table-cell table:style-name="Table10.A110" table:number-columns-spanned="3" office:value-type="string">
            <text:p text:style-name="P45" loext:marker-style-name="T254"><text:span text:style-name="T251">Psalm 149</text:span><text:span text:style-name="T254"/></text:p>
          </table:table-cell>
          <table:covered-table-cell/>
          <table:covered-table-cell/>
        </table:table-row>
        <table:table-row table:style-name="Table10.1">
          <table:table-cell table:style-name="Table10.A1" office:value-type="string">
            <text:p text:style-name="P3" loext:marker-style-name="T255"><text:span text:style-name="T253">HaleluYah!</text:span><text:span text:style-name="T256"/></text:p>
          </table:table-cell>
          <table:table-cell table:style-name="Table10.A1" office:value-type="string">
            <text:p text:style-name="P45" loext:marker-style-name="T255"><text:span text:style-name="T283">Ḥazan: <text:s text:c="8"/></text:span><text:span text:style-name="T13">Hál’luYáh!</text:span><text:span text:style-name="T283"> </text:span><text:span text:style-name="T284"><text:s/></text:span><text:span text:style-name="T297"><text:s/></text:span><text:span text:style-name="T292"><text:s/></text:span></text:p>
          </table:table-cell>
          <table:table-cell table:style-name="Table10.A1" office:value-type="string">
            <text:p text:style-name="P46" loext:marker-style-name="T254"><text:span text:style-name="T269">הַלְלוּיָהּ, </text:span></text:p>
          </table:table-cell>
        </table:table-row>
        <table:table-row table:style-name="Table10.1">
          <table:table-cell table:style-name="Table10.A2" office:value-type="string">
            <text:p text:style-name="P3" loext:marker-style-name="T255"><text:span text:style-name="T253">Sing to </text:span><text:span text:style-name="T128">יהוה</text:span><text:span text:style-name="T13"> </text:span><text:span text:style-name="T253">a new song,</text:span></text:p>
          </table:table-cell>
          <table:table-cell table:style-name="Table10.A2" office:value-type="string">
            <text:p text:style-name="P3" loext:marker-style-name="T255"><text:span text:style-name="T13">Shíru Lá </text:span><text:span text:style-name="T258">יהוה</text:span><text:span text:style-name="T13"> Shir Ḥadásh,</text:span></text:p>
          </table:table-cell>
          <table:table-cell table:style-name="Table10.A2" office:value-type="string">
            <text:p text:style-name="P46" loext:marker-style-name="T254"><text:span text:style-name="T269">שִׁירוּ לַיהוה שִׁיר חָדָשׁ,</text:span><text:span text:style-name="T254"/></text:p>
          </table:table-cell>
        </table:table-row>
        <table:table-row table:style-name="Table10.1">
          <table:table-cell table:style-name="Table10.A1" office:value-type="string">
            <text:p text:style-name="P2" loext:marker-style-name="T281"><text:span text:style-name="T253">His praise with assembled</text:span><text:span text:style-name="T281"/></text:p>
            <text:p text:style-name="P3" loext:marker-style-name="T255"><text:span text:style-name="T253">kind ones.</text:span><text:span text:style-name="T256"/></text:p>
          </table:table-cell>
          <table:table-cell table:style-name="Table10.A1" office:value-type="string">
            <text:p text:style-name="P3" loext:marker-style-name="T255"><text:span text:style-name="T13">Tehilató BiQehál Ḥasidím.</text:span><text:span text:style-name="T256"/></text:p>
          </table:table-cell>
          <table:table-cell table:style-name="Table10.A1" office:value-type="string">
            <text:p text:style-name="P46" loext:marker-style-name="T254"><text:span text:style-name="T269">תְּהִלָּתוֹ בִּקְהַל חֲסִידִים.</text:span><text:span text:style-name="T254"/></text:p>
          </table:table-cell>
        </table:table-row>
        <table:table-row table:style-name="Table10.1">
          <table:table-cell table:style-name="Table10.A2" office:value-type="string">
            <text:p text:style-name="P2" loext:marker-style-name="T281"><text:span text:style-name="T253">Israel will rejoice</text:span><text:span text:style-name="T281"/></text:p>
            <text:p text:style-name="P3" loext:marker-style-name="T255"><text:span text:style-name="T253">with its Maker,</text:span><text:span text:style-name="T256"/></text:p>
          </table:table-cell>
          <table:table-cell table:style-name="Table10.A2" office:value-type="string">
            <text:p text:style-name="P3" loext:marker-style-name="T255"><text:span text:style-name="T13">Yismáḥ Yisraél Be’Osáṿ,</text:span><text:span text:style-name="T256"/></text:p>
          </table:table-cell>
          <table:table-cell table:style-name="Table10.A2" office:value-type="string">
            <text:p text:style-name="P46" loext:marker-style-name="T254"><text:span text:style-name="T269">יִשְׂמַח יִשְׂרָאֵל בְּעֹשָׂיו,</text:span><text:span text:style-name="T254"/></text:p>
          </table:table-cell>
        </table:table-row>
        <table:table-row table:style-name="Table10.1">
          <table:table-cell table:style-name="Table10.A1" office:value-type="string">
            <text:p text:style-name="P2" loext:marker-style-name="T281"><text:span text:style-name="T253">Sons of Zion will exult</text:span><text:span text:style-name="T281"/></text:p>
            <text:p text:style-name="P3" loext:marker-style-name="T255"><text:span text:style-name="T253">with their king.</text:span><text:span text:style-name="T256"/></text:p>
          </table:table-cell>
          <table:table-cell table:style-name="Table10.A1" office:value-type="string">
            <text:p text:style-name="P3" loext:marker-style-name="T255"><text:span text:style-name="T13">Benéy-Tsiyón Yagílu BeMalakám.</text:span><text:span text:style-name="T256"/></text:p>
          </table:table-cell>
          <table:table-cell table:style-name="Table10.A1" office:value-type="string">
            <text:p text:style-name="P46" loext:marker-style-name="T254"><text:span text:style-name="T269">בְּנֵי צִיּוֹן יָגִילוּ בְמַלְכָּם.</text:span><text:span text:style-name="T254"/></text:p>
          </table:table-cell>
        </table:table-row>
        <table:table-row table:style-name="Table10.1">
          <table:table-cell table:style-name="Table10.A2" office:value-type="string">
            <text:p text:style-name="P2" loext:marker-style-name="T281"><text:span text:style-name="T253">They will praise his name</text:span><text:span text:style-name="T281"/></text:p>
            <text:p text:style-name="P3" loext:marker-style-name="T255"><text:span text:style-name="T253">with dance,</text:span><text:span text:style-name="T256"/></text:p>
          </table:table-cell>
          <table:table-cell table:style-name="Table10.A2" office:value-type="string">
            <text:p text:style-name="P3" loext:marker-style-name="T255"><text:span text:style-name="T13">Yehálelu Sh’mó BeMaḥól,</text:span><text:span text:style-name="T256"/></text:p>
          </table:table-cell>
          <table:table-cell table:style-name="Table10.A2" office:value-type="string">
            <text:p text:style-name="P46" loext:marker-style-name="T254"><text:span text:style-name="T269">יְהַלְלוּ שְׁמוֹ בְמָחוֹל,</text:span><text:span text:style-name="T254"/></text:p>
          </table:table-cell>
        </table:table-row>
        <table:table-row table:style-name="Table10.1">
          <table:table-cell table:style-name="Table10.A1" office:value-type="string">
            <text:p text:style-name="P3" loext:marker-style-name="T255"><text:span text:style-name="T253">With drum and harp <text:line-break/>to him will they play.</text:span><text:span text:style-name="T256"/></text:p>
          </table:table-cell>
          <table:table-cell table:style-name="Table10.A1" office:value-type="string">
            <text:p text:style-name="P3" loext:marker-style-name="T255"><text:span text:style-name="T13">BeTóf WeḲinór <text:line-break/>Yezameru-Ló.</text:span><text:span text:style-name="T256"/></text:p>
          </table:table-cell>
          <table:table-cell table:style-name="Table10.A1" office:value-type="string">
            <text:p text:style-name="P46" loext:marker-style-name="T254"><text:span text:style-name="T269">בְּתֹף וְכִנּוֹר יְזַמְּרוּ לוֹ.</text:span><text:span text:style-name="T254"/></text:p>
          </table:table-cell>
        </table:table-row>
        <table:table-row table:style-name="Table10.1">
          <table:table-cell table:style-name="Table10.A2" office:value-type="string">
            <text:p text:style-name="P3" loext:marker-style-name="T255"><text:span text:style-name="T253">For </text:span><text:span text:style-name="T128">יהוה</text:span><text:span text:style-name="T13"> </text:span><text:span text:style-name="T253">favors his people,</text:span></text:p>
          </table:table-cell>
          <table:table-cell table:style-name="Table10.A2" office:value-type="string">
            <text:p text:style-name="P3" loext:marker-style-name="T255"><text:span text:style-name="T13">Kí-Rotse </text:span><text:span text:style-name="T258">יהוה</text:span><text:span text:style-name="T13"> BeAmó,</text:span></text:p>
          </table:table-cell>
          <table:table-cell table:style-name="Table10.A2" office:value-type="string">
            <text:p text:style-name="P46" loext:marker-style-name="T254"><text:span text:style-name="T269">כִּי רוֹצֶה </text:span><text:span text:style-name="T251">יהוה</text:span><text:span text:style-name="T269"> בְּעַמּוֹ,</text:span></text:p>
          </table:table-cell>
        </table:table-row>
        <text:soft-page-break/>
        <table:table-row table:style-name="Table10.1">
          <table:table-cell table:style-name="Table10.A1" office:value-type="string">
            <text:p text:style-name="P2" loext:marker-style-name="T281"><text:span text:style-name="T253">Beautifies the meek</text:span><text:span text:style-name="T281"/></text:p>
            <text:p text:style-name="P3" loext:marker-style-name="T255"><text:span text:style-name="T253">with deliverance.</text:span><text:span text:style-name="T256"/></text:p>
          </table:table-cell>
          <table:table-cell table:style-name="Table10.A1" office:value-type="string">
            <text:p text:style-name="P3" loext:marker-style-name="T255"><text:span text:style-name="T13">Yefa’éir Anaṿím Bíshu’ah.</text:span><text:span text:style-name="T256"/></text:p>
          </table:table-cell>
          <table:table-cell table:style-name="Table10.A1" office:value-type="string">
            <text:p text:style-name="P46" loext:marker-style-name="T254"><text:span text:style-name="T269">יְפָאֵר עֲנָוִים בִּישׁוּעָה.</text:span><text:span text:style-name="T254"/></text:p>
          </table:table-cell>
        </table:table-row>
        <table:table-row table:style-name="Table10.1">
          <table:table-cell table:style-name="Table10.A2" office:value-type="string">
            <text:p text:style-name="P3" loext:marker-style-name="T255"><text:span text:style-name="T253">Let the kind ones exalt in honor,</text:span><text:span text:style-name="T256"/></text:p>
          </table:table-cell>
          <table:table-cell table:style-name="Table10.A2" office:value-type="string">
            <text:p text:style-name="P3" loext:marker-style-name="T255"><text:span text:style-name="T13">Ya’lezú Ḥasidím BeḲaḅód,</text:span><text:span text:style-name="T256"/></text:p>
          </table:table-cell>
          <table:table-cell table:style-name="Table10.A2" office:value-type="string">
            <text:p text:style-name="P46" loext:marker-style-name="T254"><text:span text:style-name="T269">יַעְלְזוּ חֲסִידִים בְּכָבוֹד,</text:span><text:span text:style-name="T254"/></text:p>
          </table:table-cell>
        </table:table-row>
        <table:table-row table:style-name="Table10.1">
          <table:table-cell table:style-name="Table10.A1" office:value-type="string">
            <text:p text:style-name="P3" loext:marker-style-name="T255"><text:span text:style-name="T253">And call out upon their beds.</text:span><text:span text:style-name="T256"/></text:p>
          </table:table-cell>
          <table:table-cell table:style-name="Table10.A1" office:value-type="string">
            <text:p text:style-name="P3" loext:marker-style-name="T255"><text:span text:style-name="T13">Yeranenú Al-Mishkeḅotám.</text:span><text:span text:style-name="T256"/></text:p>
          </table:table-cell>
          <table:table-cell table:style-name="Table10.A1" office:value-type="string">
            <text:p text:style-name="P46" loext:marker-style-name="T254"><text:span text:style-name="T269">יְרַנְּנוּ עַל מִשְׁכְּבוֹתָם.</text:span><text:span text:style-name="T254"/></text:p>
          </table:table-cell>
        </table:table-row>
        <table:table-row table:style-name="Table10.1">
          <table:table-cell table:style-name="Table10.A2" office:value-type="string">
            <text:p text:style-name="P3" loext:marker-style-name="T255"><text:span text:style-name="T253">The high praises of Ĕl <text:s/><text:line-break/>are in their throats,</text:span><text:span text:style-name="T256"/></text:p>
          </table:table-cell>
          <table:table-cell table:style-name="Table10.A2" office:value-type="string">
            <text:p text:style-name="P3" loext:marker-style-name="T255"><text:span text:style-name="T13">Romemót Ĕl Big’ronám,</text:span><text:span text:style-name="T256"/></text:p>
          </table:table-cell>
          <table:table-cell table:style-name="Table10.A2" office:value-type="string">
            <text:p text:style-name="P46" loext:marker-style-name="T254"><text:span text:style-name="T269">רוֹמְמוֹת אֵל בִּגְרוֹנָם,</text:span><text:span text:style-name="T254"/></text:p>
          </table:table-cell>
        </table:table-row>
        <table:table-row table:style-name="Table10.1">
          <table:table-cell table:style-name="Table10.A1" office:value-type="string">
            <text:p text:style-name="P2" loext:marker-style-name="T281"><text:span text:style-name="T253">And a two-edged sword</text:span><text:span text:style-name="T281"/></text:p>
            <text:p text:style-name="P3" loext:marker-style-name="T255"><text:span text:style-name="T253">is in their hands.</text:span><text:span text:style-name="T256"/></text:p>
          </table:table-cell>
          <table:table-cell table:style-name="Table10.A1" office:value-type="string">
            <text:p text:style-name="P3" loext:marker-style-name="T255"><text:span text:style-name="T13">WeḤéreḅ Pifiyót BeYadám.</text:span><text:span text:style-name="T256"/></text:p>
          </table:table-cell>
          <table:table-cell table:style-name="Table10.A1" office:value-type="string">
            <text:p text:style-name="P46" loext:marker-style-name="T254"><text:span text:style-name="T269">וְחֶרֶב פִּיפִיּוֹת בְּיָדָם.</text:span><text:span text:style-name="T254"/></text:p>
          </table:table-cell>
        </table:table-row>
        <table:table-row table:style-name="Table10.1">
          <table:table-cell table:style-name="Table10.A2" office:value-type="string">
            <text:p text:style-name="P2" loext:marker-style-name="T281"><text:span text:style-name="T253">To exact vengeance upon the nations,</text:span></text:p>
          </table:table-cell>
          <table:table-cell table:style-name="Table10.A2" office:value-type="string">
            <text:p text:style-name="P3" loext:marker-style-name="T255"><text:span text:style-name="T13">Lá’Asot Neqamá BaGoyím,</text:span><text:span text:style-name="T256"/></text:p>
          </table:table-cell>
          <table:table-cell table:style-name="Table10.A2" office:value-type="string">
            <text:p text:style-name="P46" loext:marker-style-name="T254"><text:span text:style-name="T269">לַעֲשׂוֹת נְקָמָה בַּגּוֹיִם,</text:span><text:span text:style-name="T254"/></text:p>
          </table:table-cell>
        </table:table-row>
        <table:table-row table:style-name="Table10.1">
          <table:table-cell table:style-name="Table10.A1" office:value-type="string">
            <text:p text:style-name="P2" loext:marker-style-name="T281"><text:span text:style-name="T298">For</text:span><text:span text:style-name="T253"> retribution upon the empires.</text:span></text:p>
          </table:table-cell>
          <table:table-cell table:style-name="Table10.A1" office:value-type="string">
            <text:p text:style-name="P54">Toḳeiḥót BaLeUmím.</text:p>
          </table:table-cell>
          <table:table-cell table:style-name="Table10.A1" office:value-type="string">
            <text:p text:style-name="P55">תּוֹכֵחוֹת בַּלְאֻמִּים.</text:p>
          </table:table-cell>
        </table:table-row>
        <table:table-row table:style-name="Table10.1">
          <table:table-cell table:style-name="Table10.A2" office:value-type="string">
            <text:p text:style-name="P56">To bind their kings with chains,</text:p>
          </table:table-cell>
          <table:table-cell table:style-name="Table10.A2" office:value-type="string">
            <text:p text:style-name="P54">Lesór Malḳehém Beziqím,</text:p>
          </table:table-cell>
          <table:table-cell table:style-name="Table10.A2" office:value-type="string">
            <text:p text:style-name="P55">לֶאְסֹר מַלְכֵיהֶם בְּזִקִּים,</text:p>
          </table:table-cell>
        </table:table-row>
        <table:table-row table:style-name="Table10.1">
          <table:table-cell table:style-name="Table10.A1" office:value-type="string">
            <text:p text:style-name="P56">And their nobles in iron shackles.</text:p>
          </table:table-cell>
          <table:table-cell table:style-name="Table10.A1" office:value-type="string">
            <text:p text:style-name="P57" loext:marker-style-name="T16"><text:span text:style-name="T13">WeNiḳbedeihém BeḲaḅeléi Ḅarzél.</text:span></text:p>
          </table:table-cell>
          <table:table-cell table:style-name="Table10.A1" office:value-type="string">
            <text:p text:style-name="P55">וְנִכְבְּדֵיהֶם בְּכַבְלֵי בַרְזֶל.</text:p>
          </table:table-cell>
        </table:table-row>
        <table:table-row table:style-name="Table10.1">
          <table:table-cell table:style-name="Table10.A2" office:value-type="string">
            <text:p text:style-name="P2" loext:marker-style-name="T281"><text:span text:style-name="T253">To give them the justice written,</text:span></text:p>
          </table:table-cell>
          <table:table-cell table:style-name="Table10.A2" office:value-type="string">
            <text:p text:style-name="P3" loext:marker-style-name="T16"><text:span text:style-name="T13">Lá’Asot Bahém Mishpát Katúḅ,</text:span></text:p>
          </table:table-cell>
          <table:table-cell table:style-name="Table10.A2" office:value-type="string">
            <text:p text:style-name="P55"><text:s/>עֲשׂוֹת בָּהֶם מִשְׁפָּט כָּתוּב</text:p>
          </table:table-cell>
        </table:table-row>
        <table:table-row table:style-name="Table10.1">
          <table:table-cell table:style-name="Table10.A4" office:value-type="string">
            <text:p text:style-name="P2" loext:marker-style-name="T281"><text:span text:style-name="T253">Superb is he for all his kindness.</text:span></text:p>
          </table:table-cell>
          <table:table-cell table:style-name="Table10.A4" office:value-type="string">
            <text:p text:style-name="P3" loext:marker-style-name="T16"><text:span text:style-name="T13">Hadár Hu LeḲol-Ḥasidáiw,</text:span></text:p>
          </table:table-cell>
          <table:table-cell table:style-name="Table10.A4" office:value-type="string">
            <text:p text:style-name="P55">הָדָר הוּא לְכָל חֲסִידָיו,</text:p>
          </table:table-cell>
        </table:table-row>
        <table:table-row table:style-name="Table10.1">
          <table:table-cell table:style-name="Table10.A4" office:value-type="string">
            <text:p text:style-name="P2" loext:marker-style-name="T281"><text:span text:style-name="T291">Ḥazan</text:span><text:span text:style-name="T283">: </text:span><text:span text:style-name="T253">HaleluYah!</text:span></text:p>
            <text:p text:style-name="P3"><text:span text:style-name="T291">Qahal</text:span><text:span text:style-name="T283">: </text:span><text:span text:style-name="T253">HaleluYah!</text:span></text:p>
          </table:table-cell>
          <table:table-cell table:style-name="Table10.A4" office:value-type="string">
            <text:p text:style-name="P3" loext:marker-style-name="T287"><text:span text:style-name="T291">Ḥazan</text:span><text:span text:style-name="T283">: </text:span><text:span text:style-name="T13">Hál’luYáh!</text:span></text:p>
            <text:p text:style-name="P3"><text:span text:style-name="T291">Qahal</text:span><text:span text:style-name="T283">: </text:span><text:span text:style-name="T13">Hál’luYáh!</text:span></text:p>
          </table:table-cell>
          <table:table-cell table:style-name="Table10.A4" office:value-type="string">
            <text:p text:style-name="P55">הַלְלוּיָהּ. הַלְלוּיָהּ.</text:p>
          </table:table-cell>
        </table:table-row>
        <table:table-row table:style-name="Table10.1">
          <table:table-cell table:style-name="Table10.A1" table:number-columns-spanned="3" office:value-type="string">
            <text:p text:style-name="P58">Psalm 150</text:p>
          </table:table-cell>
          <table:covered-table-cell/>
          <table:covered-table-cell/>
        </table:table-row>
        <table:table-row table:style-name="Table10.1">
          <table:table-cell table:style-name="Table10.A1" office:value-type="string">
            <text:p text:style-name="P59">HaleluYah!</text:p>
          </table:table-cell>
          <table:table-cell table:style-name="Table10.A1" office:value-type="string">
            <text:p text:style-name="P45"><text:span text:style-name="T283">Ḥazan: <text:s text:c="5"/></text:span><text:span text:style-name="T13">Hál’luYáh!</text:span><text:span text:style-name="T292"> </text:span></text:p>
          </table:table-cell>
          <table:table-cell table:style-name="Table10.A1" office:value-type="string">
            <text:p text:style-name="P55">הַלְלוּיָהּ, </text:p>
          </table:table-cell>
        </table:table-row>
        <table:table-row table:style-name="Table10.1">
          <table:table-cell table:style-name="Table10.A2" office:value-type="string">
            <text:p text:style-name="P3"><text:span text:style-name="T253">Praise </text:span><text:span text:style-name="T299">Ĕ</text:span><text:span text:style-name="T253">l in His Sanctuary,</text:span></text:p>
          </table:table-cell>
          <table:table-cell table:style-name="Table10.A2" office:value-type="string">
            <text:p text:style-name="P54">Hálelu-Ĕl Beqadeshó,</text:p>
          </table:table-cell>
          <table:table-cell table:style-name="Table10.A2" office:value-type="string">
            <text:p text:style-name="P55">הַלְלוּ אֵל בְּקָדְשׁוֹ,</text:p>
          </table:table-cell>
        </table:table-row>
        <table:table-row table:style-name="Table10.1">
          <table:table-cell table:style-name="Table10.A1" office:value-type="string">
            <text:p text:style-name="P2" loext:marker-style-name="T281"><text:span text:style-name="T253">Praise him in the heavens </text:span><text:span text:style-name="T281"/></text:p>
            <text:p text:style-name="P59">of his might.</text:p>
          </table:table-cell>
          <table:table-cell table:style-name="Table10.A1" office:value-type="string">
            <text:p text:style-name="P54">Háleluhu Birqía Uzó.</text:p>
          </table:table-cell>
          <table:table-cell table:style-name="Table10.C134" office:value-type="string">
            <text:p text:style-name="P55">הַלְלוּהוּ בִּרְקִיעַ עֻזּוֹ.</text:p>
          </table:table-cell>
        </table:table-row>
        <table:table-row table:style-name="Table10.1">
          <table:table-cell table:style-name="Table10.A2" office:value-type="string">
            <text:p text:style-name="P59">Praise him by his mighty deeds,</text:p>
          </table:table-cell>
          <table:table-cell table:style-name="Table10.A2" office:value-type="string">
            <text:p text:style-name="P54">Háleluhu Bigḅurotáw,</text:p>
          </table:table-cell>
          <table:table-cell table:style-name="Table10.A2" office:value-type="string">
            <text:p text:style-name="P55">הַלְלוּהוּ בִּגְבוּרֹתָיו,</text:p>
          </table:table-cell>
        </table:table-row>
        <table:table-row table:style-name="Table10.1">
          <table:table-cell table:style-name="Table10.A1" office:value-type="string">
            <text:p text:style-name="P59">Praise him in his bountiful greatness.</text:p>
          </table:table-cell>
          <table:table-cell table:style-name="Table10.A1" office:value-type="string">
            <text:p text:style-name="P54">Háleluhu Keróḅ Gud’ló.</text:p>
          </table:table-cell>
          <table:table-cell table:style-name="Table10.A1" office:value-type="string">
            <text:p text:style-name="P55">הַלְלוּהוּ כְּרֹב גֻּדְלוֹ.</text:p>
          </table:table-cell>
        </table:table-row>
        <table:table-row table:style-name="Table10.1">
          <table:table-cell table:style-name="Table10.A2" office:value-type="string">
            <text:p text:style-name="P59">Praise him with the blowing of the Shofar,</text:p>
          </table:table-cell>
          <table:table-cell table:style-name="Table10.A2" office:value-type="string">
            <text:p text:style-name="P54">Háleluhu Beteiqá Shofár,</text:p>
          </table:table-cell>
          <table:table-cell table:style-name="Table10.A2" office:value-type="string">
            <text:p text:style-name="P55">הַלְלוּהוּ בְּתֵקַע שׁוֹפָר,</text:p>
          </table:table-cell>
        </table:table-row>
        <table:table-row table:style-name="Table10.29">
          <table:table-cell table:style-name="Table10.A1" office:value-type="string">
            <text:p text:style-name="P59">Praise him with lyre and harp.</text:p>
          </table:table-cell>
          <table:table-cell table:style-name="Table10.A1" office:value-type="string">
            <text:p text:style-name="P54">Háleluhu Benéiḅel WeḲinór.</text:p>
          </table:table-cell>
          <table:table-cell table:style-name="Table10.A1" office:value-type="string">
            <text:p text:style-name="P55">הַלְלוּהוּ בְּנֵבֶל וְכִנּוֹר.</text:p>
          </table:table-cell>
        </table:table-row>
        <table:table-row table:style-name="Table10.11">
          <table:table-cell table:style-name="Table10.A2" office:value-type="string">
            <text:p text:style-name="P56">Praise him with drum and dance,</text:p>
          </table:table-cell>
          <table:table-cell table:style-name="Table10.A2" office:value-type="string">
            <text:p text:style-name="P54">Háleluhu Betóf Umaḥól,</text:p>
          </table:table-cell>
          <table:table-cell table:style-name="Table10.A2" office:value-type="string">
            <text:p text:style-name="P55">הַלְלוּהוּ בְּתֹף וּמָחוֹל,</text:p>
          </table:table-cell>
        </table:table-row>
        <table:table-row table:style-name="Table10.1">
          <table:table-cell table:style-name="Table10.A1" office:value-type="string">
            <text:p text:style-name="P2" loext:marker-style-name="T281"><text:span text:style-name="T253">Praise him with symphonics </text:span><text:span text:style-name="T281"/></text:p>
            <text:p text:style-name="P59">and pipe.</text:p>
          </table:table-cell>
          <table:table-cell table:style-name="Table10.A1" office:value-type="string">
            <text:p text:style-name="P54">Háleluhu Beminím WeUgáḅ.</text:p>
          </table:table-cell>
          <table:table-cell table:style-name="Table10.A1" office:value-type="string">
            <text:p text:style-name="P55">הַלְלוּהוּ בְּמִנִּים וְעֻגָב.</text:p>
          </table:table-cell>
        </table:table-row>
        <table:table-row table:style-name="Table10.102">
          <table:table-cell table:style-name="Table10.A2" office:value-type="string">
            <text:p text:style-name="P59">Praise him with cymbals booming,</text:p>
          </table:table-cell>
          <table:table-cell table:style-name="Table10.A2" office:value-type="string">
            <text:p text:style-name="P54">Háleluhu Betsil’tselei-Sháma,</text:p>
          </table:table-cell>
          <table:table-cell table:style-name="Table10.A2" office:value-type="string">
            <text:p text:style-name="P55">הַלְלוּהוּ בְּצִלְצְלֵי שָׁמַע,</text:p>
          </table:table-cell>
        </table:table-row>
        <table:table-row table:style-name="Table10.11">
          <table:table-cell table:style-name="Table10.A1" office:value-type="string">
            <text:p text:style-name="P59">Praise him with cymbals vibrating.</text:p>
          </table:table-cell>
          <table:table-cell table:style-name="Table10.A1" office:value-type="string">
            <text:p text:style-name="P54">Háleluhu Betsil’tseléi Teruáh.</text:p>
          </table:table-cell>
          <table:table-cell table:style-name="Table10.A1" office:value-type="string">
            <text:p text:style-name="P55">הַלְלוּהוּ בְּצִלְצְלֵי תְרוּעָה.</text:p>
          </table:table-cell>
        </table:table-row>
        <table:table-row table:style-name="Table10.11">
          <table:table-cell table:style-name="Table10.A2" office:value-type="string">
            <text:p text:style-name="P59">Let whosoever has breath</text:p>
          </table:table-cell>
          <table:table-cell table:style-name="Table10.A2" office:value-type="string">
            <text:p text:style-name="P54">Kol ha’Neshamá</text:p>
          </table:table-cell>
          <table:table-cell table:style-name="Table10.A2" office:value-type="string">
            <text:p text:style-name="P55">כֹּל הַנְּשָׁמָה </text:p>
          </table:table-cell>
        </table:table-row>
        <table:table-row table:style-name="Table10.11">
          <table:table-cell table:style-name="Table10.A4" office:value-type="string">
            <text:p text:style-name="P59">Praise Yah, HaleluYah!</text:p>
          </table:table-cell>
          <table:table-cell table:style-name="Table10.A4" office:value-type="string">
            <text:p text:style-name="P54">Tehaléil Yah, Hál’luYáh.</text:p>
          </table:table-cell>
          <table:table-cell table:style-name="Table10.A4" office:value-type="string">
            <text:p text:style-name="P55">תְּהַלֵּל יָהּ הַלְלוּיָהּ.</text:p>
          </table:table-cell>
        </table:table-row>
        <table:table-row table:style-name="Table10.11">
          <table:table-cell table:style-name="Table10.A4" office:value-type="string">
            <text:p text:style-name="P59">HaleluYah! <text:s/>(Praise Yah!)</text:p>
          </table:table-cell>
          <table:table-cell table:style-name="Table10.A4" office:value-type="string">
            <text:p text:style-name="P3"><text:span text:style-name="T283">Qahal: <text:s text:c="5"/></text:span><text:span text:style-name="T13">Hál’luYáh!</text:span></text:p>
          </table:table-cell>
          <table:table-cell table:style-name="Table10.A4" office:value-type="string">
            <text:p text:style-name="P55">הַלְלוּיָהּ.</text:p>
          </table:table-cell>
        </table:table-row>
      </table:table>
      <text:p text:style-name="P60"><text:span text:style-name="T260">Barú</text:span><text:span text:style-name="T300">ḳ</text:span><text:span text:style-name="T260"> יהוה Le’Olam</text:span></text:p>
      <table:table table:name="Table11" table:style-name="Table11">
        <table:table-column table:style-name="Table11.A"/>
        <table:table-column table:style-name="Table11.B"/>
        <table:table-column table:style-name="Table11.C"/>
        <table:table-row table:style-name="Table11.1">
          <table:table-cell table:style-name="Table11.A1" office:value-type="string">
            <text:p text:style-name="P3"><text:span text:style-name="T253">Blessed is </text:span><text:span text:style-name="T128">יהוה</text:span><text:span text:style-name="T13"> </text:span><text:span text:style-name="T253">forever!</text:span></text:p>
          </table:table-cell>
          <table:table-cell table:style-name="Table11.A1" office:value-type="string">
            <text:p text:style-name="P3"><text:span text:style-name="T283">Ḥazan: </text:span><text:span text:style-name="T13">Barúḳ </text:span><text:span text:style-name="T258">יהוה</text:span><text:span text:style-name="T13"> LeOlám!</text:span></text:p>
          </table:table-cell>
          <table:table-cell table:style-name="Table11.A1" office:value-type="string">
            <text:p text:style-name="P46"><text:span text:style-name="T269">בָּרוּךְ </text:span><text:span text:style-name="T251">יהוה</text:span><text:span text:style-name="T269"> לְעוֹלָם,</text:span></text:p>
          </table:table-cell>
        </table:table-row>
        <table:table-row table:style-name="Table11.2">
          <table:table-cell table:style-name="Table11.A2" office:value-type="string">
            <text:p text:style-name="P59">Améin and Améin!</text:p>
          </table:table-cell>
          <table:table-cell table:style-name="Table11.A2" office:value-type="string">
            <text:p text:style-name="P3"><text:span text:style-name="T283">Qahal: <text:s text:c="2"/></text:span><text:span text:style-name="T13">Améin W’Améin!</text:span></text:p>
          </table:table-cell>
          <table:table-cell table:style-name="Table11.A2" office:value-type="string">
            <text:p text:style-name="P55">אָמֵן וְאָמֵן.</text:p>
          </table:table-cell>
        </table:table-row>
        <table:table-row table:style-name="Table11.3">
          <table:table-cell table:style-name="Table11.A1" office:value-type="string">
            <text:p text:style-name="P2" loext:marker-style-name="T281"><text:span text:style-name="T253">Blessed from Zion is </text:span><text:span text:style-name="T128">יהוה</text:span><text:span text:style-name="T253">,</text:span></text:p>
            <text:p text:style-name="P59">who dwells in Jerusalem,</text:p>
          </table:table-cell>
          <table:table-cell table:style-name="Table11.A1" office:value-type="string">
            <text:p text:style-name="P3"><text:span text:style-name="T283">Ḥazan: <text:s text:c="2"/></text:span><text:span text:style-name="T13">Barúḳ </text:span><text:span text:style-name="T258">יהוה</text:span><text:span text:style-name="T13"> MiTsiyón, Shoḳein Yerushaláyim!</text:span></text:p>
          </table:table-cell>
          <table:table-cell table:style-name="Table11.A1" office:value-type="string">
            <text:p text:style-name="P46"><text:span text:style-name="T269">בָּרוּךְ </text:span><text:span text:style-name="T251">יהוה</text:span><text:span text:style-name="T269"> מִצִּיּוֹן, שֹׁכֵן יְרוּשָׁלָיִם, [שֹׁכֵן יְרוּשָׁל</text:span><text:span text:style-name="T251">ֶ</text:span><text:span text:style-name="T269">ם]</text:span></text:p>
          </table:table-cell>
        </table:table-row>
        <table:table-row table:style-name="Table11.4">
          <table:table-cell table:style-name="Table11.A2" office:value-type="string">
            <text:p text:style-name="P59">HaleluYah!</text:p>
          </table:table-cell>
          <table:table-cell table:style-name="Table11.A2" office:value-type="string">
            <text:p text:style-name="P45"><text:span text:style-name="T283">Qahal: <text:s text:c="4"/></text:span><text:span text:style-name="T13">HáleluYáh!</text:span></text:p>
          </table:table-cell>
          <table:table-cell table:style-name="Table11.A2" office:value-type="string">
            <text:p text:style-name="P55">הַלְלוּיָהּ.</text:p>
          </table:table-cell>
        </table:table-row>
        <text:soft-page-break/>
        <table:table-row table:style-name="Table11.5">
          <table:table-cell table:style-name="Table11.A1" office:value-type="string">
            <text:p text:style-name="P2" loext:marker-style-name="T281"><text:span text:style-name="T253">Blessed is </text:span><text:span text:style-name="T128">יהוה</text:span><text:span text:style-name="T13"> </text:span><text:span text:style-name="T253">Elohíym,</text:span></text:p>
            <text:p text:style-name="P59">Elohéy of Israel,</text:p>
          </table:table-cell>
          <table:table-cell table:style-name="Table11.A1" office:value-type="string">
            <text:p text:style-name="P45" loext:marker-style-name="T16"><text:span text:style-name="T283">Ḥazan: <text:s/></text:span><text:span text:style-name="T13">Barúḳ </text:span><text:span text:style-name="T258">יהוה</text:span><text:span text:style-name="T13"> </text:span></text:p>
            <text:p text:style-name="P54">Elohíym, Elohéy Yisraél,</text:p>
          </table:table-cell>
          <table:table-cell table:style-name="Table11.A1" office:value-type="string">
            <text:p text:style-name="P48" loext:marker-style-name="T285"><text:span text:style-name="T269">בָּרוּךְ </text:span><text:span text:style-name="T251">יהוה</text:span><text:span text:style-name="T269"> אֱלֹהִים</text:span></text:p>
            <text:p text:style-name="P55">אֱלֹהֵי יִשְׂרָאֵל</text:p>
          </table:table-cell>
        </table:table-row>
        <table:table-row table:style-name="Table11.6">
          <table:table-cell table:style-name="Table11.A1" office:value-type="string">
            <text:p text:style-name="P59">Who by himself does wonders.</text:p>
          </table:table-cell>
          <table:table-cell table:style-name="Table11.A1" office:value-type="string">
            <text:p text:style-name="P54">Osei Niflaót Leḅadó.</text:p>
          </table:table-cell>
          <table:table-cell table:style-name="Table11.A1" office:value-type="string">
            <text:p text:style-name="P55">עֹשֵׂה נִפְלָאוֹת לְבַדּוֹ</text:p>
          </table:table-cell>
        </table:table-row>
        <table:table-row table:style-name="Table11.7">
          <table:table-cell table:style-name="Table11.A1" office:value-type="string">
            <text:p text:style-name="P59"><text:span text:style-name="T301">B</text:span>lessed is his glorious name forever,</text:p>
          </table:table-cell>
          <table:table-cell table:style-name="Table11.A1" office:value-type="string">
            <text:p text:style-name="P54">U’Ḅarúḳ Sheim Keḅodó Le’Olám,</text:p>
          </table:table-cell>
          <table:table-cell table:style-name="Table11.A1" office:value-type="string">
            <text:p text:style-name="P55">וּבָרוּךְ שֵׁם כְּבוֹדוֹ לְעוֹלָם</text:p>
          </table:table-cell>
        </table:table-row>
        <table:table-row table:style-name="Table11.8">
          <table:table-cell table:style-name="Table11.A1" office:value-type="string">
            <text:p text:style-name="P2" loext:marker-style-name="T281"><text:span text:style-name="T253">May his renown fill </text:span><text:span text:style-name="T281"/></text:p>
            <text:p text:style-name="P59">the entire world,</text:p>
          </table:table-cell>
          <table:table-cell table:style-name="Table11.A1" office:value-type="string">
            <text:p text:style-name="P3" loext:marker-style-name="T16"><text:span text:style-name="T13">WeYimaléi Ḳeḅodó </text:span><text:span text:style-name="T16"/></text:p>
            <text:p text:style-name="P54">Et-Ḳol-ha’Árets!</text:p>
          </table:table-cell>
          <table:table-cell table:style-name="Table11.A1" office:value-type="string">
            <text:p text:style-name="P55">וְיִמָּלֵא כְבוֹדוֹ אֶת כָּל הָאָרֶץ</text:p>
          </table:table-cell>
        </table:table-row>
        <table:table-row table:style-name="Table11.9">
          <table:table-cell table:style-name="Table11.A2" office:value-type="string">
            <text:p text:style-name="P59">Améin and Améin!</text:p>
          </table:table-cell>
          <table:table-cell table:style-name="Table11.A2" office:value-type="string">
            <text:p text:style-name="P3"><text:span text:style-name="T283">Qahal: <text:s/></text:span><text:span text:style-name="T13">Améin W’Améin!</text:span></text:p>
          </table:table-cell>
          <table:table-cell table:style-name="Table11.A2" office:value-type="string">
            <text:p text:style-name="P55">אָמֵן וְאָמֵן</text:p>
          </table:table-cell>
        </table:table-row>
      </table:table>
      <text:p text:style-name="P61" loext:marker-style-name="T302"><text:bookmark-start text:name="RichViewCheckpoint44"/><text:span text:style-name="T303">ṾaYeBaréḳ Daṿid</text:span><text:bookmark-end text:name="RichViewCheckpoint44"/><text:span text:style-name="T304"> </text:span><text:span text:style-name="T305">(</text:span><text:span text:style-name="T306">The</text:span><text:span text:style-name="T307"> </text:span><text:span text:style-name="T308">Qahal </text:span><text:span text:style-name="T306">stands and recites in unison with full concentration.</text:span><text:span text:style-name="T305">) </text:span><text:span text:style-name="T309">I Chronicles 29:10-13</text:span><text:span text:style-name="T302"> </text:span></text:p>
      <text:p text:style-name="P62" loext:marker-style-name="T16"><text:span text:style-name="T16">And Dawídh blessed </text:span><text:span text:style-name="T19">יהוה</text:span><text:span text:style-name="T16"> before the eyes of the whole congregation, and Daṿid said, “Barúḳ Attá, </text:span><text:span text:style-name="T19">יהוה</text:span><text:span text:style-name="T16">, Elohéy Yisraél Aḅínu, for evermore. Yours </text:span><text:span text:style-name="T19">יהוה</text:span><text:span text:style-name="T16"> are the greatness, the power, the renown, the victory, and the splendor, for everything in the heavens and earth </text:span><text:span text:style-name="T310">are yours</text:span><text:span text:style-name="T16">. Yours, </text:span><text:span text:style-name="T19">יהוה</text:span><text:span text:style-name="T16">, is the Kingdom and you are exalted as head over all. Riches and honor are from you, and you rule over all; In your hand are power and might, and it is in your hand to make great, and to give strength to all. Now therefore, Elohéynu, we thank you and praise your splendid name.” </text:span></text:p>
      <text:p text:style-name="P63" loext:marker-style-name="T16"><text:span text:style-name="T311">Ḥazan:</text:span><text:span text:style-name="T16"> <text:s text:c="3"/></text:span><text:span text:style-name="T312"><text:s text:c="3"/></text:span><text:span text:style-name="T16">“</text:span><text:bookmark-start text:name="RichViewCheckpoint46"/><text:span text:style-name="T16">For the Kingdom is</text:span><text:bookmark-end text:name="RichViewCheckpoint46"/><text:span text:style-name="T16"> </text:span><text:span text:style-name="T19">יהוה</text:span><text:span text:style-name="T16">’s and He rules over the nations” </text:span><text:span text:style-name="T309">(Psalms 22:28)</text:span></text:p>
      <text:p text:style-name="P64" loext:marker-style-name="T16"><text:span text:style-name="T16">“And Deliverers will ascend Mount Tsión, to bring retribution to Mount Esau, </text:span><text:span text:style-name="T16"/></text:p>
      <text:p text:style-name="P64" loext:marker-style-name="T16"><text:span text:style-name="T16">and the kingdom will be </text:span><text:span text:style-name="T19">יהוה</text:span><text:span text:style-name="T16">'s ; </text:span><text:span text:style-name="T19">יהוה</text:span><text:span text:style-name="T16"> will be King over all the world;</text:span></text:p>
      <text:p text:style-name="P65" loext:marker-style-name="T16"><text:span text:style-name="T16">On that day </text:span><text:span text:style-name="T19">יהוה</text:span><text:span text:style-name="T16"> will be One, and his name </text:span><text:span text:style-name="T313">will be</text:span><text:span text:style-name="T16"> One”</text:span><text:span text:style-name="T314"> </text:span><text:span text:style-name="T309">(Obadiah 21) (Zech 14:9)</text:span><text:span text:style-name="T16">. </text:span></text:p>
      <text:p text:style-name="P62" loext:marker-style-name="T315"><text:span text:style-name="T309">Rev. </text:span><text:span text:style-name="T316">10:</text:span><text:span text:style-name="T317">5-7; </text:span><text:span text:style-name="T309">11:15-19</text:span><text:span text:style-name="T13"> “</text:span><text:span text:style-name="T12">And the </text:span><text:span text:style-name="T318">M</text:span><text:span text:style-name="T13">al’aḳ</text:span><text:span text:style-name="T319">h</text:span><text:span text:style-name="T12"> which I saw stand upon the sea and upon the earth lifted up his hand to </text:span><text:span text:style-name="T13">the </text:span><text:span text:style-name="T12">heaven</text:span><text:span text:style-name="T13">s</text:span><text:span text:style-name="T12">,</text:span><text:span text:style-name="T13"> a</text:span><text:span text:style-name="T12">nd sware by </text:span><text:span text:style-name="T13">H</text:span><text:span text:style-name="T12">im that live</text:span><text:span text:style-name="T13">s</text:span><text:span text:style-name="T12"> for ever and ever, who created </text:span><text:span text:style-name="T13">the </text:span><text:span text:style-name="T12">heaven</text:span><text:span text:style-name="T13">s</text:span><text:span text:style-name="T12">, and the things that are therein, and the earth, and the things that </text:span><text:span text:style-name="T13">are </text:span><text:span text:style-name="T12">therein, and the sea, and the things which are therein, that there should be</text:span><text:span text:style-name="T13"> delay</text:span><text:span text:style-name="T12"> no longer:</text:span><text:span text:style-name="T13"> </text:span><text:span text:style-name="T12">But in the days of the voice of the seventh </text:span><text:span text:style-name="T13">mal’aḳ</text:span><text:span text:style-name="T320">h</text:span><text:span text:style-name="T12">, when he </text:span><text:span text:style-name="T13">wi</text:span><text:span text:style-name="T12">ll begin to sound, the mystery of </text:span><text:span text:style-name="T19">יהוה</text:span><text:span text:style-name="T12"> should be finished, as he ha</text:span><text:span text:style-name="T13">s</text:span><text:span text:style-name="T12"> declared to his servants the prophets…</text:span><text:span text:style-name="T13">”</text:span><text:span text:style-name="T317"> </text:span><text:span text:style-name="T13"><text:s/>“</text:span><text:span text:style-name="T12">And the seventh </text:span><text:span text:style-name="T13">mal’aḳ</text:span><text:span text:style-name="T319">h</text:span><text:span text:style-name="T12"> sounded; and there were great voices in </text:span><text:span text:style-name="T13">the </text:span><text:span text:style-name="T12">heaven</text:span><text:span text:style-name="T13">s</text:span><text:span text:style-name="T12">, saying, </text:span></text:p>
      <text:p text:style-name="P66" loext:marker-style-name="T12"><text:span text:style-name="T321">Qahal:</text:span><text:span text:style-name="T13"> “</text:span><text:span text:style-name="T12">The kingdoms of this world</text:span><text:span text:style-name="T13">, they</text:span><text:span text:style-name="T12"> </text:span><text:span text:style-name="T13">have</text:span><text:span text:style-name="T12"> become the kingdoms of our </text:span><text:span text:style-name="T13">Elohíym</text:span><text:span text:style-name="T12">, </text:span></text:p>
      <text:p text:style-name="P23" loext:marker-style-name="T12"><text:span text:style-name="T12">and of </text:span><text:span text:style-name="T13">H</text:span><text:span text:style-name="T12">is Mashía</text:span><text:span text:style-name="T13">kh</text:span><text:span text:style-name="T12">; and </text:span><text:span text:style-name="T13">He</text:span><text:span text:style-name="T12"> </text:span><text:span text:style-name="T13">wi</text:span><text:span text:style-name="T12">ll reign for ever and ever.</text:span><text:span text:style-name="T13">”</text:span></text:p>
      <text:p text:style-name="P67" loext:marker-style-name="T16"><text:span text:style-name="T12">And the twenty</text:span><text:span text:style-name="T13">-four</text:span><text:span text:style-name="T12"> </text:span><text:span text:style-name="T13">Elders</text:span><text:span text:style-name="T12">, </text:span><text:span text:style-name="T13">who</text:span><text:span text:style-name="T12"> sat before </text:span><text:span text:style-name="T19">יהוה</text:span><text:span text:style-name="T12"> on their seats, fell upon their faces, and worshiped </text:span><text:span text:style-name="T19">יהוה</text:span><text:span text:style-name="T12">,</text:span><text:span text:style-name="T13"> s</text:span><text:span text:style-name="T12">aying, </text:span><text:span text:style-name="T13">“</text:span><text:span text:style-name="T12">We give </text:span><text:span text:style-name="T13">you</text:span><text:span text:style-name="T12"> thanks, O </text:span><text:span text:style-name="T19">יהוה</text:span><text:span text:style-name="T13"> Tsavaót</text:span><text:span text:style-name="T12">, </text:span><text:span text:style-name="T13">Who Was and Who Is and Who Will Be</text:span><text:span text:style-name="T12">; because </text:span><text:span text:style-name="T13">y</text:span><text:span text:style-name="T12">ou ha</text:span><text:span text:style-name="T13">ve</text:span><text:span text:style-name="T12"> taken to </text:span><text:span text:style-name="T13">you</text:span><text:span text:style-name="T12"> </text:span><text:span text:style-name="T13">your</text:span><text:span text:style-name="T12"> great power, and ha</text:span><text:span text:style-name="T13">ve</text:span><text:span text:style-name="T12"> reigned.</text:span><text:span text:style-name="T13"> </text:span><text:span text:style-name="T12">And the nations were angry, and </text:span><text:span text:style-name="T13">your</text:span><text:span text:style-name="T12"> wrath is come, and the time of the dead, that they should be judged, and that </text:span><text:span text:style-name="T13">y</text:span><text:span text:style-name="T12">ou should give reward unto </text:span><text:span text:style-name="T13">your</text:span><text:span text:style-name="T12"> servants the prophets, and to the </text:span><text:span text:style-name="T13">Q’doshím</text:span><text:span text:style-name="T12">, and th</text:span><text:span text:style-name="T13">ose</text:span><text:span text:style-name="T12"> that fear </text:span><text:span text:style-name="T13">your</text:span><text:span text:style-name="T12"> name, small and great; and should destroy th</text:span><text:span text:style-name="T13">ose</text:span><text:span text:style-name="T12"> wh</text:span><text:span text:style-name="T13">o</text:span><text:span text:style-name="T12"> destroy the earth.</text:span><text:span text:style-name="T13">” </text:span><text:span text:style-name="T12">And the </text:span><text:span text:style-name="T13">Heykál </text:span><text:span text:style-name="T12">of </text:span><text:span text:style-name="T19">יהוה</text:span><text:span text:style-name="T12"> was opened in </text:span><text:span text:style-name="T13">the </text:span><text:span text:style-name="T12">heaven</text:span><text:span text:style-name="T13">s</text:span><text:span text:style-name="T12">, and there was seen in </text:span><text:span text:style-name="T13">His</text:span><text:span text:style-name="T12"> </text:span><text:span text:style-name="T13">Heykál</text:span><text:span text:style-name="T12"> the </text:span><text:span text:style-name="T13">Ark</text:span><text:span text:style-name="T12"> of </text:span><text:span text:style-name="T13">His</text:span><text:span text:style-name="T12"> </text:span><text:span text:style-name="T13">Testimony</text:span><text:span text:style-name="T12">: and there were lightnings, and voices, and thunderings, and an earthquake, and great hail.</text:span><text:span text:style-name="T13"> </text:span></text:p>
      <text:p text:style-name="P68" loext:marker-style-name="T16"><text:span text:style-name="T311">The Ḥazon says–</text:span><text:bookmark-start text:name="RichViewCheckpoint47"/><text:span text:style-name="T311">The Yishtabaḥ</text:span><text:bookmark-end text:name="RichViewCheckpoint47"/><text:span text:style-name="T16"> And hence, may your name be praised forever, our King, Ĕl, great and qadosh King, in the heavens and on the earth. For to you are </text:span><text:span text:style-name="T322">befitting</text:span><text:span text:style-name="T16"> </text:span><text:span text:style-name="T19">יהוה</text:span><text:span text:style-name="T16"> Elohéynu, W’Elohéy Aḅotéynu, forever and ever, song and praise, exultation and music, strength and dominion, eternity, greatness, power, praise and esteem, distinction and sovereignty, blessings and thanksgiving—to your great and qadosh name. And from ever and until eternity, you are Ĕl. Barúḳ Attá, </text:span><text:span text:style-name="T19">יהוה</text:span><text:span text:style-name="T312">, </text:span><text:span text:style-name="T16">King, great and lauded with praises, Ĕl to whom thanks are given, Master of wonders, Creator of all beings, Master of all works, who prefers musical songs </text:span><text:span text:style-name="T310">of praise</text:span><text:span text:style-name="T16">, King, Ĕl, Life of the worlds. </text:span><text:span text:style-name="T13">Améin</text:span><text:span text:style-name="T16">.</text:span></text:p>
      <text:p text:style-name="P69" loext:marker-style-name="T323"><text:span text:style-name="Internet_20_link"><text:span text:style-name="T324">Shema</text:span></text:span><text:span text:style-name="T323"> 14; </text:span><text:span text:style-name="Internet_20_link"><text:span text:style-name="T325">Kingdom</text:span></text:span><text:span text:style-name="T323"> 12; Amidah: </text:span><text:span text:style-name="Internet_20_link"><text:span text:style-name="T324">Short-form</text:span></text:span><text:span text:style-name="T323"> 33; </text:span><text:span text:style-name="Internet_20_link"><text:span text:style-name="T324">Long-form</text:span></text:span><text:span text:style-name="T323"> 36, </text:span><text:span text:style-name="Internet_20_link"><text:span text:style-name="T324">Shabbath</text:span></text:span><text:span text:style-name="T323"> 41, </text:span><text:span text:style-name="Internet_20_link"><text:span text:style-name="T324">Ḥagim</text:span></text:span><text:span text:style-name="T323"> 46, </text:span><text:span text:style-name="Internet_20_link"><text:span text:style-name="T324">Yom Kippur</text:span></text:span><text:span text:style-name="T323"> 49</text:span></text:p>
      <text:p text:style-name="P70" loext:marker-style-name="T311"><text:soft-page-break/></text:p>
      <text:p text:style-name="P71" loext:marker-style-name="T326"><text:span text:style-name="T311">On Shabbath Shuva &amp; Yom ha’Kippurim <text:s text:c="2"/>Psalm 130</text:span><text:span text:style-name="T16"> <text:s/>A song of the steps: From the depths I have called to you, </text:span><text:span text:style-name="T19">יהוה</text:span><text:span text:style-name="T16">. Adonái! Listen to my voice </text:span><text:span text:style-name="T310">of prayer</text:span><text:span text:style-name="T16">; let your ears be attentive to the sound of my pleas. If you were to keep an accounting of sins, O Yah, Adonái, who could survive? For forgiveness is </text:span><text:span text:style-name="T310">solely</text:span><text:span text:style-name="T16"> with you so that you may be feared. I place my hope in </text:span><text:span text:style-name="T19">יהוה</text:span><text:span text:style-name="T16">—my soul places its hope, and I await his word. My soul </text:span><text:span text:style-name="T310">yearns</text:span><text:span text:style-name="T16"> for Adonái among those who long for the dawn. Yisraél, place your hope in </text:span><text:span text:style-name="T19">יהוה</text:span><text:span text:style-name="T16">, for </text:span><text:span text:style-name="T310">solely</text:span><text:span text:style-name="T16"> with </text:span><text:span text:style-name="T19">יהוה</text:span><text:span text:style-name="T16"> is </text:span><text:span text:style-name="T310">genuine</text:span><text:span text:style-name="T16"> kindness, and with him there abounds redemption. And he will redeem Yisraél from all its sins. <text:s text:c="2"/></text:span><text:span text:style-name="Internet_20_link"><text:span text:style-name="T327">Half-Kaddish </text:span></text:span><text:span text:style-name="Internet_20_link"><text:span text:style-name="T328">or </text:span></text:span><text:span text:style-name="Internet_20_link"><text:span text:style-name="T327">Oseh Shalom</text:span></text:span><text:span text:style-name="Internet_20_link"><text:span text:style-name="T329">,</text:span></text:span><text:span text:style-name="T330"> </text:span><text:span text:style-name="Internet_20_link"><text:span text:style-name="T326">p. 54 </text:span></text:span></text:p>
      <text:p text:style-name="P72" loext:marker-style-name="T326"><text:span text:style-name="Internet_20_link"><text:span text:style-name="T326"/></text:span></text:p>
      <text:p text:style-name="P73" loext:marker-style-name="T326"><text:span text:style-name="Internet_20_link"><text:span text:style-name="T326"/></text:span></text:p>
      <text:p text:style-name="P74" loext:marker-style-name="T331"><text:bookmark-start text:name="RichViewCheckpoint5"/><text:span text:style-name="T332">The Shema B</text:span><text:bookmark-end text:name="RichViewCheckpoint5"/><text:span text:style-name="T332">lessings</text:span><text:span text:style-name="T333"> | The Shema—Morning &amp; Night</text:span></text:p>
      <text:p text:style-name="P75" loext:marker-style-name="T106"><text:span text:style-name="T334">Ḥazan</text:span><text:span text:style-name="T335">: <text:s text:c="5"/></text:span><text:span text:style-name="T106">Barúḳ Et </text:span><text:span text:style-name="T336">יהוה</text:span><text:span text:style-name="T337"> </text:span><text:span text:style-name="T106">HamMeḄoraḳ: </text:span><text:span text:style-name="T338">(Blessed is </text:span><text:span text:style-name="T339">יהוה</text:span><text:span text:style-name="T340"> </text:span><text:span text:style-name="T338">the Blessed One)</text:span></text:p>
      <text:p text:style-name="P76" loext:marker-style-name="T106"><text:span text:style-name="T341">Qahal</text:span><text:span text:style-name="T335">: <text:s text:c="12"/></text:span><text:span text:style-name="T106">Barúḳ </text:span><text:span text:style-name="T336">יהוה</text:span><text:span text:style-name="T337"> </text:span><text:span text:style-name="T106">HamMeḄoraḳ, LeOlam ṾaÉd.</text:span><text:span text:style-name="T342"> </text:span><text:span text:style-name="T338">(Blessed is </text:span><text:span text:style-name="T339">יהוה</text:span><text:span text:style-name="T340"> </text:span><text:span text:style-name="T338">the Blessed One, forever)</text:span></text:p>
      <text:p text:style-name="P77" loext:marker-style-name="T106"><text:span text:style-name="T334">Ḥazan</text:span><text:span text:style-name="T335">: <text:s text:c="11"/></text:span><text:span text:style-name="T106">Barúḳ </text:span><text:span text:style-name="T336">יהוה</text:span><text:span text:style-name="T337"> </text:span><text:span text:style-name="T106">HamMeḄoraḳ, LeOlam ṾaÉd.</text:span><text:span text:style-name="T342"> </text:span><text:span text:style-name="T338">(Blessed is </text:span><text:span text:style-name="T339">יהוה</text:span><text:span text:style-name="T340"> </text:span><text:span text:style-name="T338">the Blessed One, forever)</text:span></text:p>
      <text:p text:style-name="P78" loext:marker-style-name="T343"><text:span text:style-name="T344">In the Morning (Shacharit) begin here.</text:span><text:span text:style-name="T343"> <text:s text:c="8"/></text:span><text:span text:style-name="T345">For Ma’Ari</text:span><text:span text:style-name="T346">ḅ</text:span><text:span text:style-name="T345"> (Night), skip to the next darker heading below.</text:span></text:p>
      <table:table table:name="Table12" table:style-name="Table12">
        <table:table-column table:style-name="Table12.A"/>
        <table:table-column table:style-name="Table12.B"/>
        <table:table-column table:style-name="Table12.C"/>
        <table:table-column table:style-name="Table12.D"/>
        <table:table-column table:style-name="Table12.E"/>
        <table:table-column table:style-name="Table12.F"/>
        <table:table-row table:style-name="Table12.1">
          <table:table-cell table:style-name="Table12.A1" table:number-columns-spanned="3" office:value-type="string">
            <text:p text:style-name="P30" loext:marker-style-name="T347"><text:span text:style-name="T348">Ḥazon</text:span><text:span text:style-name="T349"> <text:s text:c="2"/></text:span><text:span text:style-name="T17">Barúḳ Attá, </text:span><text:span text:style-name="T350">יהוה</text:span><text:span text:style-name="T17"> Elohéynu, Méleḳ ha’Olám, Yotsír Ohr U’Boréi Hoshéḳ, Oséh Shalóm U’Boréi Et-ha’Kól,</text:span></text:p>
          </table:table-cell>
          <table:covered-table-cell/>
          <table:covered-table-cell/>
          <table:table-cell table:style-name="Table12.A1" table:number-columns-spanned="3" office:value-type="string">
            <text:p text:style-name="P28" loext:marker-style-name="T351"><text:span text:style-name="T17">Barúḳ Attá, </text:span><text:span text:style-name="T350">יהוה</text:span><text:span text:style-name="T17"> Elohéynu, Méleḳ ha’Olám, who forms light &amp; creates darkness, who makes peace &amp; creates all, </text:span></text:p>
          </table:table-cell>
          <table:covered-table-cell/>
          <table:covered-table-cell/>
        </table:table-row>
        <table:table-row table:style-name="Table12.2">
          <table:table-cell table:style-name="Table12.A1" table:number-columns-spanned="5" office:value-type="string">
            <text:p text:style-name="P28" loext:marker-style-name="T347"><text:span text:style-name="T352">On Shabbath &amp; Festival Mornings say: </text:span><text:span text:style-name="T353"><text:s text:c="2"/></text:span><text:span text:style-name="T354">Ḥazon</text:span><text:span text:style-name="T349"> <text:s text:c="2"/></text:span><text:span text:style-name="T17">All will give thanks to you, &amp; all will praise you, &amp; all will say, “There is none qadósh as </text:span><text:span text:style-name="T350">יהוה</text:span><text:span text:style-name="T17">.” All will exalt you forever, Creator of all—Ĕl, who each day opens the doors of the eastern gates; &amp; opens the windows of the firmament; &amp; brings out the Sun from its place, &amp; the Moon from its dwelling place; &amp; illuminates the entire world &amp; its inhabitants, which he created with the attribute of mercy; who illuminates the earth &amp; for those who inhabit it, with compassion, &amp; in his goodness renews every day, constantly, the work of Creation.</text:span></text:p>
          </table:table-cell>
          <table:covered-table-cell/>
          <table:covered-table-cell/>
          <table:covered-table-cell/>
          <table:covered-table-cell/>
          <table:table-cell table:style-name="Table12.F2" office:value-type="string">
            <text:p text:style-name="P79" loext:marker-style-name="T355"><text:span text:style-name="T356">On Weekday Mornings say:</text:span><text:span text:style-name="T355"/></text:p>
            <text:p text:style-name="P80" loext:marker-style-name="T357"><text:span text:style-name="T17">— who illuminates the earth for those who inhabit it, with compassion, &amp; in his goodness continuously renews the work of Creation every day. </text:span><text:span text:style-name="T357"/></text:p>
          </table:table-cell>
        </table:table-row>
        <table:table-row table:style-name="Table12.3">
          <table:table-cell table:style-name="Table12.A3" table:number-columns-spanned="2" office:value-type="string">
            <text:p text:style-name="P30" loext:marker-style-name="T358"><text:span text:style-name="T359">(When abbreviating, one may say this Blessing and proceed to the 2</text:span><text:span text:style-name="T360">nd</text:span><text:span text:style-name="T359"> Blessing on p. 15.)</text:span></text:p>
          </table:table-cell>
          <table:covered-table-cell/>
          <table:table-cell table:style-name="Table12.A3" table:number-columns-spanned="3" office:value-type="string">
            <text:p text:style-name="P30" loext:marker-style-name="T361"><text:a xlink:type="simple" xlink:href="#RichViewCheckpoint52" text:style-name="ListLabel_20_61" text:visited-style-name="ListLabel_20_61"><text:span text:style-name="T362">Barúḳ Attá, </text:span><text:span text:style-name="T363">יהוה</text:span><text:span text:style-name="T364">, <text:line-break/>Yotséir HamOróth</text:span></text:a><text:span text:style-name="T365">.</text:span></text:p>
          </table:table-cell>
          <table:covered-table-cell/>
          <table:covered-table-cell/>
          <table:table-cell table:style-name="Table12.A1" office:value-type="string">
            <text:p text:style-name="P81" loext:marker-style-name="T361"/>
          </table:table-cell>
        </table:table-row>
        <table:table-row table:style-name="Table12.4">
          <table:table-cell table:style-name="Table12.A4" table:number-columns-spanned="6" office:value-type="string">
            <text:p text:style-name="P82" loext:marker-style-name="T366"><text:span text:style-name="T367">All Days:</text:span><text:span text:style-name="T17"> How manifold are your works, </text:span><text:span text:style-name="T350">יהוה</text:span><text:span text:style-name="T17"> – <text:s/>you made them all with wisdom; </text:span></text:p>
            <text:p text:style-name="P30" loext:marker-style-name="T366"><text:span text:style-name="T17">the world is filled with your possessions. You alone are the King, the exalted One, since before time, who is praised, magnified &amp; exalted from the beginning of days.</text:span><text:span text:style-name="T366"/></text:p>
            <text:p text:style-name="P28" loext:marker-style-name="T366"><text:span text:style-name="T17">Elohéy Olám! With your bountiful compassion, take pity on us—Master of our power, </text:span><text:span text:style-name="T366"/></text:p>
            <text:p text:style-name="P30" loext:marker-style-name="T366"><text:span text:style-name="T17">Rock of our strength, Shield of our deliverance, who is a strength for us…</text:span><text:span text:style-name="T366"/></text:p>
          </table:table-cell>
          <table:covered-table-cell/>
          <table:covered-table-cell/>
          <table:covered-table-cell/>
          <table:covered-table-cell/>
          <table:covered-table-cell/>
        </table:table-row>
        <table:table-row table:style-name="Table12.5">
          <table:table-cell table:style-name="Table12.A5" table:number-columns-spanned="5" office:value-type="string">
            <text:p text:style-name="P83" loext:marker-style-name="T368"><text:span text:style-name="T369">א</text:span><text:span text:style-name="T370"> Ĕl, Master of all works, the </text:span></text:p>
            <text:p text:style-name="P83"><text:span text:style-name="T371">ב</text:span><text:span text:style-name="T370"> Blessed One, blessed by the mouth of every being; </text:span><text:span text:style-name="T371"><text:s/></text:span></text:p>
            <text:p text:style-name="P83"><text:span text:style-name="T371">ג</text:span><text:span text:style-name="T370"> <text:s/>your greatness </text:span><text:span text:style-name="T17">&amp; </text:span><text:span text:style-name="T370">goodness fill the world;</text:span></text:p>
            <text:p text:style-name="P83"><text:span text:style-name="T370">ד knowledge </text:span><text:span text:style-name="T17">&amp; </text:span><text:span text:style-name="T370">comprehension surround your splendor. <text:line-break/></text:span><text:span text:style-name="T371">ה</text:span><text:span text:style-name="T370"> You who are exalted above the qadósh Ḥayyót, <text:line-break/></text:span><text:span text:style-name="T371">ו</text:span><text:span text:style-name="T370"> </text:span><text:span text:style-name="T17">&amp; </text:span><text:span text:style-name="T370">esteemed with honor above the Chariot </text:span><text:span text:style-name="T372">(Merkabah)</text:span><text:span text:style-name="T370">. <text:line-break/></text:span><text:span text:style-name="T371">ז</text:span><text:span text:style-name="T370"> Merit </text:span><text:span text:style-name="T17">&amp; </text:span><text:span text:style-name="T370">uprightness are before your Throne. </text:span></text:p>
            <text:p text:style-name="P83"><text:span text:style-name="T371">ח</text:span><text:span text:style-name="T370"> Kindness </text:span><text:span text:style-name="T17">&amp; </text:span><text:span text:style-name="T370">compassion fill your kaḅód. </text:span></text:p>
            <text:p text:style-name="P83"><text:span text:style-name="T371">ט</text:span><text:span text:style-name="T370"> Good are the luminaries that Elohéynu created— </text:span></text:p>
            <text:p text:style-name="P84" loext:marker-style-name="T373"><text:span text:style-name="T371">י</text:span><text:span text:style-name="T370"> you formed them with knowledge, comprehension </text:span><text:span text:style-name="T17">&amp; </text:span><text:span text:style-name="T370">intelligence; </text:span><text:span text:style-name="T371">כ</text:span><text:span text:style-name="T370"> strength </text:span><text:span text:style-name="T17">&amp; </text:span><text:span text:style-name="T370">power did you instill in them, </text:span><text:span text:style-name="T371">ל</text:span><text:span text:style-name="T370"> so that they may rule throughout the world. </text:span><text:span text:style-name="T371">מ</text:span><text:span text:style-name="T370"> They are full of brilliance </text:span><text:span text:style-name="T17">&amp; </text:span><text:span text:style-name="T370">radiate brightness; </text:span><text:span text:style-name="T371">נ</text:span><text:span text:style-name="T370"> their brilliance is beautiful everywhere in the world. </text:span><text:span text:style-name="T371">שׂ</text:span><text:span text:style-name="T370"> Joyful at their rising </text:span><text:span text:style-name="T17">&amp; </text:span><text:span text:style-name="T370">glad at their setting, </text:span><text:span text:style-name="T371">ע</text:span><text:span text:style-name="T370"> they perform with reverence the will of the One who possesses them.</text:span></text:p>
            <text:p text:style-name="P84" loext:marker-style-name="T373"><text:span text:style-name="T371">פ</text:span><text:span text:style-name="T370"> Esteem </text:span><text:span text:style-name="T17">&amp; </text:span><text:span text:style-name="T370">honor they do render to your name; </text:span><text:span text:style-name="T371">צ</text:span><text:span text:style-name="T370"> joy </text:span><text:span text:style-name="T17">&amp; </text:span><text:span text:style-name="T370">song, to the remembrance of your kingdom. </text:span><text:span text:style-name="T371">ק</text:span><text:span text:style-name="T370"> You called to the Sun </text:span><text:span text:style-name="T17">&amp; </text:span><text:span text:style-name="T370">it shone </text:span><text:span text:style-name="T374">with</text:span><text:span text:style-name="T370"> light; </text:span><text:span text:style-name="T371">ר</text:span><text:span text:style-name="T370"> You saw </text:span><text:span text:style-name="T17">&amp; </text:span><text:span text:style-name="T370">established the form of the Moon. All the hosts up above render </text:span><text:span text:style-name="T371">שׁ</text:span><text:span text:style-name="T370"> praise to you, </text:span><text:span text:style-name="T17">&amp; </text:span><text:span text:style-name="T371">ת</text:span><text:span text:style-name="T370"> splendor </text:span><text:span text:style-name="T17">&amp; </text:span><text:span text:style-name="T370">greatness, </text:span><text:span text:style-name="T374">as do</text:span><text:span text:style-name="T370"> the Seraphim, Ḥayyot </text:span><text:span text:style-name="T17">&amp; </text:span><text:span text:style-name="T370">the </text:span><text:span text:style-name="T375">Ofanim</text:span><text:span text:style-name="T370"> ha’qodésh —</text:span><text:span text:style-name="T376"> <text:s text:c="2"/></text:span><text:span text:style-name="T375">To Elohíym, who ceased from all works on the Seventh Day, was exalted </text:span><text:span text:style-name="T17">&amp; </text:span><text:span text:style-name="T375">assumed the magnificent throne; </text:span><text:span text:style-name="T377">with </text:span><text:span text:style-name="T375">splendor cloaked the day of rest &amp; proclaimed the Shabbath Day “a delight.” This is </text:span><text:soft-page-break/><text:span text:style-name="T375">the song of praise of the Seventh Day, on which Elohíym ceased from all work. And the 7</text:span><text:span text:style-name="T378">th</text:span><text:span text:style-name="T375"> Day praises </text:span><text:span text:style-name="T17">&amp; </text:span><text:span text:style-name="T375">proclamations: “A psalm a song for the Shabbath day.” Therefore, let all those created magnify Elohíym; let them give praise, esteem, greatness </text:span><text:span text:style-name="T17">&amp; </text:span><text:span text:style-name="T375">honor to the Melekh-Malkáh, the Creator of all—who bequeathed rest to all people of </text:span><text:span text:style-name="T17">Yisra’</text:span><text:span text:style-name="T149">e</text:span><text:span text:style-name="T17">l</text:span><text:span text:style-name="T375">, on Yom Shabbath ha’qodésh.</text:span></text:p>
            <text:p text:style-name="P85" loext:marker-style-name="T379"><text:span text:style-name="T17">Your name, </text:span><text:span text:style-name="T144">י</text:span><text:span text:style-name="T145">הוה</text:span><text:span text:style-name="T17"> Elohéynu, will be distinguished, &amp; your remembrance will be magnified, our Mélekh, in the heavens above &amp; upon the earth below, for all your magnificent handiwork, &amp; for the luminaries that you formed—they will magnify you, </text:span><text:span text:style-name="T380">Selah</text:span><text:span text:style-name="T173">!</text:span></text:p>
          </table:table-cell>
          <table:covered-table-cell/>
          <table:covered-table-cell/>
          <table:covered-table-cell/>
          <table:covered-table-cell/>
          <table:table-cell table:style-name="Table12.F5" office:value-type="string">
            <text:p text:style-name="P86" loext:marker-style-name="T347"><text:span text:style-name="T367">Weekdays</text:span><text:span text:style-name="T381">:</text:span></text:p>
            <text:p text:style-name="P86" loext:marker-style-name="T366"><text:span text:style-name="T382">א</text:span><text:span text:style-name="T17"> <text:s/>Ĕl, who is</text:span></text:p>
            <text:p text:style-name="P87" loext:marker-style-name="T366"><text:span text:style-name="T382">ב</text:span><text:span text:style-name="T17"> <text:s/>blessed, </text:span></text:p>
            <text:p text:style-name="P87" loext:marker-style-name="T366"><text:span text:style-name="T382">ג</text:span><text:span text:style-name="T17"> <text:s text:c="2"/>great in</text:span></text:p>
            <text:p text:style-name="P87" loext:marker-style-name="T366"><text:span text:style-name="T382">ד </text:span><text:span text:style-name="T17">knowledge, who</text:span></text:p>
            <text:p text:style-name="P87" loext:marker-style-name="T366"><text:span text:style-name="T382">ה</text:span><text:span text:style-name="T17"> <text:s/>prepared </text:span></text:p>
            <text:p text:style-name="P87" loext:marker-style-name="T366"><text:span text:style-name="T382">ו</text:span><text:span text:style-name="T17"> <text:s text:c="2"/>&amp; made the</text:span></text:p>
            <text:p text:style-name="P87" loext:marker-style-name="T366"><text:span text:style-name="T382">ז</text:span><text:span text:style-name="T17"> <text:s text:c="2"/>rays of the</text:span></text:p>
            <text:p text:style-name="P87" loext:marker-style-name="T366"><text:span text:style-name="T382">ח</text:span><text:span text:style-name="T17"> <text:s/>sun; the</text:span></text:p>
            <text:p text:style-name="P87" loext:marker-style-name="T366"><text:span text:style-name="T382">ט</text:span><text:span text:style-name="T17"> <text:s/>Good One </text:span></text:p>
            <text:p text:style-name="P87" loext:marker-style-name="T366"><text:span text:style-name="T382">י</text:span><text:span text:style-name="T17"> <text:s text:c="2"/>formed </text:span></text:p>
            <text:p text:style-name="P87" loext:marker-style-name="T366"><text:span text:style-name="T382">כ</text:span><text:span text:style-name="T17"> <text:s/>renown</text:span></text:p>
            <text:p text:style-name="P87" loext:marker-style-name="T366"><text:span text:style-name="T382">ל</text:span><text:span text:style-name="T17"> <text:s/>for the name.</text:span></text:p>
            <text:p text:style-name="P87" loext:marker-style-name="T366"><text:span text:style-name="T382">מ</text:span><text:span text:style-name="T17"> <text:s/></text:span><text:span text:style-name="T383">L</text:span><text:span text:style-name="T17">uminaries you</text:span></text:p>
            <text:p text:style-name="P87" loext:marker-style-name="T366"><text:span text:style-name="T382">נ</text:span><text:span text:style-name="T17"> <text:s text:c="2"/>set</text:span></text:p>
            <text:p text:style-name="P87" loext:marker-style-name="T366"><text:span text:style-name="T382">ס</text:span><text:span text:style-name="T17"> <text:s/>encircling your</text:span></text:p>
            <text:p text:style-name="P87" loext:marker-style-name="T366"><text:span text:style-name="T382">ע</text:span><text:span text:style-name="T17"> <text:s/>power; the</text:span></text:p>
            <text:p text:style-name="P87" loext:marker-style-name="T366"><text:span text:style-name="T382">פ</text:span><text:span text:style-name="T17"> <text:s/>chiefs of your</text:span></text:p>
            <text:p text:style-name="P87" loext:marker-style-name="T366"><text:span text:style-name="T382">צ</text:span><text:span text:style-name="T17"> <text:s/>armies, </text:span></text:p>
            <text:p text:style-name="P87" loext:marker-style-name="T366"><text:span text:style-name="T382">ק</text:span><text:span text:style-name="T17"> <text:s/>Q’doshím, who </text:span></text:p>
            <text:p text:style-name="P87" loext:marker-style-name="T366"><text:span text:style-name="T382">ר</text:span><text:span text:style-name="T17"> <text:s/>exalt the</text:span></text:p>
            <text:p text:style-name="P87" loext:marker-style-name="T366"><text:span text:style-name="T382">ש</text:span><text:span text:style-name="T17"> <text:s/>Almighty, who</text:span></text:p>
            <text:p text:style-name="P88" loext:marker-style-name="T366"><text:span text:style-name="T382">ת</text:span><text:span text:style-name="T17"> <text:s/>constantly relates</text:span></text:p>
            <text:p text:style-name="P88" loext:marker-style-name="T366"><text:span text:style-name="T17"><text:s text:c="5"/>the esteem of Ĕl</text:span><text:span text:style-name="T366"/></text:p>
            <text:p text:style-name="P88" loext:marker-style-name="T366"><text:span text:style-name="T17"><text:s text:c="5"/>&amp; your <text:s/></text:span><text:span text:style-name="T366"/></text:p>
            <text:p text:style-name="P88" loext:marker-style-name="T366"><text:soft-page-break/><text:span text:style-name="T17"><text:s text:c="5"/>Qedusháh. </text:span><text:span text:style-name="T366"/></text:p>
            <text:p text:style-name="P89" loext:marker-style-name="T384"><text:span text:style-name="T17">May you be blessed, </text:span><text:span text:style-name="T350">יהוה</text:span><text:span text:style-name="T17"> Elohéynu, in the heavens above &amp; upon the earth below, for all Your magnificent handiwork &amp; for the luminaries that you formed—they will magnify you, </text:span><text:span text:style-name="T380">Selah</text:span><text:span text:style-name="T173">!</text:span></text:p>
          </table:table-cell>
        </table:table-row>
        <table:table-row table:style-name="Table12.6">
          <table:table-cell table:style-name="Table12.A6" table:number-columns-spanned="6" office:value-type="string">
            <text:p text:style-name="P28" loext:marker-style-name="T366"><text:span text:style-name="T17">May you be eternally blessed, our protective Rock, our King, our Redeemer, Creator of the Q’doshím. May your name be praised forever, our King, who forms ministering angels, &amp; they all stand in the heights of the universe &amp; reverently proclaim loudly in unison words of the living Ĕl, King of the world. They are all beloved; they all are pure; they all are powerful; they all are qadosh; they all carry out with awe &amp; reverence, the will of the One who possesses them. They all open their mouths with Q’dusháh &amp; Tahoráh, with song &amp; music, &amp; bless, praise, magnify, distinguish, revere, &amp; accept the sovereignty of the name of Ĕl, the King, great, powerful &amp; awesome, Qadósh Hu. They all accept upon themselves the yoke of the Heavenly Kingdom from one another, &amp; they give consent to one another to distinguish their Creator in a serene spirit, with a clear expression &amp; with pleasantness; all as one reverently proclaim </text:span><text:span text:style-name="T380">Q’dusháh</text:span><text:span text:style-name="T17"> with reverence, &amp; say with awe: </text:span></text:p>
            <text:p text:style-name="P90" loext:marker-style-name="T385"><text:span text:style-name="T352">Together:</text:span><text:span text:style-name="T386"> <text:s text:c="4"/></text:span><text:span text:style-name="T17">“Qadósh! Qadósh! Qadósh! </text:span><text:span text:style-name="T350">יהוה</text:span><text:span text:style-name="T17"> Tsavaót; Meló Ḳol-ha’Aréts Ke</text:span><text:span text:style-name="T387">ḅ</text:span><text:span text:style-name="T17">ódo!”</text:span></text:p>
            <text:p text:style-name="P28" loext:marker-style-name="T366"><text:span text:style-name="T352">Hazon:</text:span><text:span text:style-name="T388"> <text:s text:c="6"/></text:span><text:span text:style-name="T17">And the Ofanim &amp; Ḥayyot ha’qodésh soar with thunderous sound in response </text:span></text:p>
            <text:p text:style-name="P28" loext:marker-style-name="T389"><text:span text:style-name="T17"><text:s text:c="27"/>to the Seraphim; &amp; opposite them</text:span><text:span text:style-name="T173">selves</text:span><text:span text:style-name="T17"> give praise &amp; say:</text:span></text:p>
            <text:p text:style-name="P28" loext:marker-style-name="T390"><text:span text:style-name="T352">Together:</text:span><text:span text:style-name="T386"> <text:s text:c="3"/></text:span><text:span text:style-name="T17">“Barúḳ Kavód </text:span><text:span text:style-name="T350">יהוה</text:span><text:span text:style-name="T17"> Mimqomó.”</text:span></text:p>
            <text:p text:style-name="P91" loext:marker-style-name="T347"><text:span text:style-name="T352">Hazon:</text:span><text:span text:style-name="T386"> </text:span><text:span text:style-name="T17">To the blessed Ĕl, will they offer pleasant melodies; to the King, the living &amp; everlasting Ĕl, will they sing hymns &amp; proclaim praises. For he alone is high &amp; qadósh, performs mighty acts, makes new things, is Master of wars, sows righteousness, sprouts salvation, creates cures, is awesome in praises, is Master of wonders, who, in his goodness, renews every day &amp; constantly the work of Creation, as is stated: “To the One who makes the great luminaries, for his kindness is forever.”</text:span><text:span text:style-name="T386"> <text:s text:c="2"/></text:span></text:p>
            <text:p text:style-name="P91" loext:marker-style-name="T390"><text:span text:style-name="T352">Head Bow</text:span><text:span text:style-name="T391"> <text:s text:c="2"/></text:span><text:span text:style-name="T375">Barúḳ Attá, </text:span><text:span text:style-name="T392">יהוה</text:span><text:span text:style-name="T375">, </text:span><text:bookmark-start text:name="RichViewCheckpoint52"/><text:span text:style-name="T375">Yots</text:span><text:span text:style-name="T393">éir HamOrót</text:span><text:bookmark-end text:name="RichViewCheckpoint52"/><text:span text:style-name="T393">h </text:span><text:span text:style-name="T394">(</text:span><text:span text:style-name="T395">Who forms the luminaries)</text:span><text:span text:style-name="T375">.</text:span></text:p>
          </table:table-cell>
          <table:covered-table-cell/>
          <table:covered-table-cell/>
          <table:covered-table-cell/>
          <table:covered-table-cell/>
          <table:covered-table-cell/>
        </table:table-row>
        <table:table-row table:style-name="Table12.6">
          <table:table-cell table:style-name="Table12.A1" table:number-columns-spanned="4" office:value-type="string">
            <text:p text:style-name="P28" loext:marker-style-name="T396"><text:span text:style-name="T352">Together</text:span><text:span text:style-name="T354">:</text:span><text:span text:style-name="T376"> 2</text:span><text:span text:style-name="T397">nd</text:span><text:span text:style-name="T376"> Blessing </text:span><text:span text:style-name="T398">S</text:span><text:span text:style-name="T399">hacharit or Morning:</text:span><text:span text:style-name="T400"> </text:span></text:p>
            <text:p text:style-name="P28" loext:marker-style-name="T396"><text:span text:style-name="T173">With </text:span><text:span text:style-name="T17">an eternal love have you loved us, </text:span><text:span text:style-name="T350">יהוה</text:span><text:span text:style-name="T17"> Elohéynu, with great &amp; abundant compassion have you been kind to us </text:span><text:span text:style-name="T401">[having chosen us in Mashíakh before the foundation of the world to </text:span><text:span text:style-name="T402">be </text:span><text:span text:style-name="T401">Q’doshím &amp;</text:span><text:span text:style-name="T17"> </text:span><text:span text:style-name="T401">Tamím</text:span><text:span text:style-name="T402"> before </text:span><text:span text:style-name="T401">you in love.]</text:span><text:span text:style-name="T17"> Avínu Malkéynu, for the sake of your great name, &amp; for the sake of our fathers who trusted in you &amp; whom you taught lifegiving precepts to do your will wholeheartedly, so should you be gracious to us, our </text:span><text:span text:style-name="T403">F</text:span><text:span text:style-name="T17">ather, the merciful </text:span><text:span text:style-name="T403">F</text:span><text:span text:style-name="T17">ather. Compassionate One! Please be compassionate</text:span><text:span text:style-name="T401"> </text:span><text:span text:style-name="T17">with us &amp; place comprehension into our hearts to comprehend, to discern, to hear, to study &amp; to teach, to keep, to do &amp; to fulfill all the words of the teachings of your Toráh, with love. Enlighten our eyes in your Toráh &amp; bond our hearts with your Mitswóth &amp; totally engross our hearts to love &amp; to fear your name—</text:span><text:span text:style-name="T173">so that</text:span><text:span text:style-name="T17"> we should not be shamed nor humiliated, &amp; let us not stumble, forever &amp; ever. For it is in your Qadósh name—the great, powerful, &amp; awesome </text:span><text:span text:style-name="T173">name</text:span><text:soft-page-break/><text:span text:style-name="T17">—that we have placed our trust; may we rejoice &amp; be happy in your yeshuáh. Your compassion, </text:span><text:span text:style-name="T350">יהוה</text:span><text:span text:style-name="T17"> Elohéynu &amp; your many kindnesses, never leave us, </text:span><text:span text:style-name="T380">Selah</text:span><text:span text:style-name="T17">, forever.</text:span><text:span text:style-name="T404"> <text:s/></text:span></text:p>
            <text:p text:style-name="P28" loext:marker-style-name="T379"><text:span text:style-name="T405">Hazon:</text:span><text:span text:style-name="T406"> </text:span><text:span text:style-name="T17">Hurry &amp; bring upon us blessing &amp; peace, speedily, from the four corners of the entire earth. Break the yoke of the nations from our necks &amp; quickly lead us proudly upright to our land. For you are Ĕl, who works yeshuóth, &amp; you chose us from among all peoples &amp; tongues, &amp; you brought us close, our King, to your great name, with love, so that </text:span><text:span text:style-name="T173">we might </text:span><text:span text:style-name="T17">give thanks to you &amp; proclaim your Oneness, &amp; so that </text:span><text:span text:style-name="T173">we might</text:span><text:span text:style-name="T17"> fear &amp; love your name. Barúḳ Attá, </text:span><text:span text:style-name="T350">יהוה</text:span><text:span text:style-name="T365">, HaBoḥeir BeAmó Yisraél BeÁhaváh</text:span><text:span text:style-name="T17">.</text:span></text:p>
          </table:table-cell>
          <table:covered-table-cell/>
          <table:covered-table-cell/>
          <table:covered-table-cell/>
          <table:table-cell table:style-name="Table12.A1" table:number-columns-spanned="2" office:value-type="string">
            <text:p text:style-name="P28" loext:marker-style-name="T407"><text:bookmark-start text:name="RichViewCheckpoint6"/><text:span text:style-name="T398">Ma’Ar</text:span><text:span text:style-name="T408">íḅ</text:span><text:span text:style-name="T398"> or Arvit</text:span><text:bookmark-end text:name="RichViewCheckpoint6"/><text:span text:style-name="T398">: </text:span><text:span text:style-name="T399">Bedtime Blessings:</text:span></text:p>
            <text:p text:style-name="P28" loext:marker-style-name="T409"><text:span text:style-name="T17">Barúḳ Attá,</text:span><text:span text:style-name="T410"> </text:span><text:span text:style-name="T350">יהוה</text:span><text:span text:style-name="T17"> Elohéynu, Méleḳ ha’Olám, who with his word brings on evenings with wisdom, opens the gates </text:span><text:span text:style-name="T173">of heaven </text:span><text:span text:style-name="T17">with understanding, changes the seasons, &amp; varies the times, &amp; arranges the stars in their constellations in the sky, according to his will. He creates day &amp; night &amp; rolls light away from before darkness &amp; darkness from before light; He who causes day to pass &amp; brings on night &amp; separates between day &amp; night — </text:span><text:span text:style-name="T350">יהוה</text:span><text:span text:style-name="T17"> Tsavaót” is his name. Barúḳ Attá, </text:span><text:span text:style-name="T350">יהוה</text:span><text:span text:style-name="T17">, ha’MáAriv Aravim. </text:span></text:p>
            <text:p text:style-name="P90" loext:marker-style-name="T366"><text:span text:style-name="T362">With an eternal love do you love your</text:span><text:span text:style-name="T17"> people, Beth Yisraél; Toráh &amp; Commands, Statutes &amp; Laws </text:span><text:span text:style-name="T401">(Toráh &amp;</text:span><text:span text:style-name="T17"> </text:span><text:soft-page-break/><text:span text:style-name="T401">Mitswóth, Ḥuq</text:span><text:span text:style-name="T411">í</text:span><text:span text:style-name="T401">m &amp;</text:span><text:span text:style-name="T17"> </text:span><text:span text:style-name="T401">Mishpat</text:span><text:span text:style-name="T411">í</text:span><text:span text:style-name="T401">m)</text:span><text:span text:style-name="T17"> have you taught us. Therefore, </text:span><text:span text:style-name="T350">יהוה</text:span><text:span text:style-name="T17"> Elohéynu, when we retire &amp; when we arise we will converse in your Statutes, &amp; we will rejoice &amp; exult in the words of the teachings of your Toráh, your Commands &amp; your Statutes, forever &amp; ever; for they are our life &amp; the length of our days, &amp; about them will we think day &amp; night. Your love—may it never be removed from us. <text:s/>Barúḳ Attá, </text:span><text:span text:style-name="T350">יהוה</text:span><text:span text:style-name="T17">, Ohev Et-Amo Yisraél.</text:span></text:p>
          </table:table-cell>
          <table:covered-table-cell/>
        </table:table-row>
        <table:table-row table:style-name="Table12.6">
          <table:table-cell table:style-name="Table12.A8" table:number-columns-spanned="6" office:value-type="string">
            <text:p text:style-name="P30" loext:marker-style-name="T412"><text:span text:style-name="T17">And Yi-s</text:span><text:span text:style-name="T401">'</text:span><text:span text:style-name="T17">ra-él said, “All that </text:span><text:span text:style-name="T350">יהוה</text:span><text:span text:style-name="T17"> has spoken we will do, and we will shema/hear/listen.”</text:span></text:p>
          </table:table-cell>
          <table:covered-table-cell/>
          <table:covered-table-cell/>
          <table:covered-table-cell/>
          <table:covered-table-cell/>
          <table:covered-table-cell/>
        </table:table-row>
        <table:table-row table:style-name="Table12.6">
          <table:table-cell table:style-name="Table12.A9" office:value-type="string">
            <text:p text:style-name="P30" loext:marker-style-name="T412"><text:span text:style-name="T375">Shema Yisraél</text:span><text:span text:style-name="T162"> </text:span><text:span text:style-name="T413">Together: </text:span><text:span text:style-name="T414">Dt 6:4-9</text:span></text:p>
          </table:table-cell>
          <table:table-cell table:style-name="Table12.A1" table:number-columns-spanned="3" office:value-type="string">
            <text:p text:style-name="P92" loext:marker-style-name="T415"><text:span text:style-name="T416">שׁמ</text:span><text:span text:style-name="T417">ע</text:span><text:span text:style-name="T416"> ישׁראל </text:span><text:span text:style-name="T418">יהוה</text:span><text:span text:style-name="T419"> </text:span><text:span text:style-name="T416">אלהינוּ יהוה אח</text:span><text:span text:style-name="T417">ד</text:span></text:p>
            <text:p text:style-name="P30" loext:marker-style-name="T412"><text:span text:style-name="T410">Shema</text:span><text:span text:style-name="T420"> </text:span><text:span text:style-name="T410">Yisraél,</text:span><text:span text:style-name="T421"> </text:span><text:span text:style-name="T422">י</text:span><text:span text:style-name="T423">הוה</text:span><text:span text:style-name="T421">, Elohéynu </text:span><text:span text:style-name="T424">יהוה</text:span><text:span text:style-name="T410"> Eḥaḍ.</text:span></text:p>
          </table:table-cell>
          <table:covered-table-cell/>
          <table:covered-table-cell/>
          <table:table-cell table:style-name="Table12.A1" table:number-columns-spanned="2" office:value-type="string">
            <text:p text:style-name="P28" loext:marker-style-name="T412"><text:span text:style-name="T404">Hear, Yi-s</text:span><text:span text:style-name="T388">'</text:span><text:span text:style-name="T404">ra-él: </text:span><text:span text:style-name="T425">יהוה</text:span><text:span text:style-name="T426"> </text:span><text:span text:style-name="T404">is our </text:span><text:span text:style-name="T427">Elohíym</text:span><text:span text:style-name="T404">,</text:span><text:span text:style-name="T428"> </text:span><text:span text:style-name="T425">יהוה</text:span><text:span text:style-name="T426"> </text:span><text:span text:style-name="T404">is One.</text:span></text:p>
          </table:table-cell>
          <table:covered-table-cell/>
        </table:table-row>
        <table:table-row table:style-name="Table12.6">
          <table:table-cell table:style-name="Table12.A10" office:value-type="string">
            <text:p text:style-name="P30" loext:marker-style-name="T412"><text:span text:style-name="T413">Said in undertone:</text:span><text:span text:style-name="T429"> <text:s text:c="6"/></text:span><text:span text:style-name="T430"><text:s/></text:span><text:span text:style-name="T413">Except on YomKippur</text:span></text:p>
          </table:table-cell>
          <table:table-cell table:style-name="Table12.B10" table:number-columns-spanned="3" office:value-type="string">
            <text:p text:style-name="P30" loext:marker-style-name="T347"><text:span text:style-name="T431">Softly:</text:span><text:span text:style-name="T432"> </text:span><text:span text:style-name="T17">Baruḳ Shem Kavód;</text:span><text:span text:style-name="T386"> </text:span></text:p>
            <text:p text:style-name="P30" loext:marker-style-name="T412"><text:span text:style-name="T17">Malḥuto LeOlam WaEd.</text:span><text:span text:style-name="T412"/></text:p>
          </table:table-cell>
          <table:covered-table-cell/>
          <table:covered-table-cell/>
          <table:table-cell table:style-name="Table12.E10" table:number-columns-spanned="2" office:value-type="string">
            <text:p text:style-name="P30" loext:marker-style-name="T366"><text:span text:style-name="T362">Blessed is his esteemed name</text:span><text:span text:style-name="T17">; </text:span></text:p>
            <text:p text:style-name="P30" loext:marker-style-name="T412"><text:span text:style-name="T362">his Kingdom is forever</text:span><text:span text:style-name="T17">.</text:span></text:p>
          </table:table-cell>
          <table:covered-table-cell/>
        </table:table-row>
        <table:table-row table:style-name="Table12.11">
          <table:table-cell table:style-name="Table12.A1" table:number-columns-spanned="6" office:value-type="string">
            <text:p text:style-name="P30" loext:marker-style-name="T433"><text:span text:style-name="T434">Hazan:</text:span><text:span text:style-name="T426"> “</text:span><text:span text:style-name="T17">You will love,</text:span><text:span text:style-name="T162"> </text:span><text:span text:style-name="T422">י</text:span><text:span text:style-name="T423">הוה</text:span><text:span text:style-name="T162">, Elohéyḳa</text:span><text:span text:style-name="T17">, with all your lĕv, with all your nefésh, &amp; with all your ma’ód (utmost).” “And you will love your neighbor as yourself.”</text:span><text:span text:style-name="T401"> </text:span><text:span text:style-name="T17">“That Prophet” that Mosheh foretold</text:span><text:span text:style-name="T401">—</text:span><text:span text:style-name="T17">Our Adón </text:span><text:span text:style-name="T149">Y'shúa </text:span><text:span text:style-name="T17">declared, “On these mitsṿóth hangs all the Toráh &amp; Nevi’ím…</text:span><text:span text:style-name="T435">And the sum of the Toráh is this—Do not to others as ye do not desire that others should do to you. <text:line-break/>Do you to others as you desire that others should do to you.” </text:span><text:span text:style-name="T436">(whether Man or Animal!)</text:span><text:span text:style-name="T426"><text:line-break/></text:span><text:span text:style-name="T437">GHT 79:9-13; 35:1-8; Lev 19:18; Jub 7:20; 20:2; 36:4, 8; Lk 6:27-38; Jn 13:34; 15:9-17; 1 Jn 3:11; Mt 22:40; Lk 10:27</text:span></text:p>
            <text:p text:style-name="P93" loext:marker-style-name="T438"><text:span text:style-name="T17">Let these words, that I command you today, be upon your lĕv </text:span><text:span text:style-name="T401">(heart)</text:span><text:span text:style-name="T17">. You will teach them clearly to your children &amp; speak of them while you sit in your home, while you travel on the road, when you retire &amp; when you arise. Bind them like a sign upon your hand &amp; they will be like ornaments between your eyes. Write them upon the doorposts of your home &amp; on your gates </text:span><text:span text:style-name="T401">(mezuzóth)</text:span><text:span text:style-name="T17">. </text:span><text:span text:style-name="T375">&gt;&gt;&gt;&gt;</text:span><text:span text:style-name="T17"> <text:s/><text:line-break/></text:span><text:span text:style-name="T439">Deut 11:13-21</text:span><text:span text:style-name="T440"> </text:span><text:span text:style-name="T441">וְהָיָה</text:span><text:span text:style-name="T401"> | </text:span><text:span text:style-name="T17">And it shall be, if you will continually listen to My Mitswóth that I command you on this day, to love</text:span><text:span text:style-name="T162"> </text:span><text:span text:style-name="T422">י</text:span><text:span text:style-name="T423">הוה</text:span><text:span text:style-name="T410"> </text:span><text:span text:style-name="T162">Elohéyḳa</text:span><text:span text:style-name="T17">, &amp; to serve him with all your lĕv &amp; with all your nefésh, then I will send rain for your land in its proper season—the early rain &amp; the late rain; &amp; you will gather in your grain, your wine &amp; your oil. And I will also give grass in your field for your cattle, &amp; you will eat &amp; be satisfied. Take heed lest your heart be seduced, &amp; you turn away &amp; worship alien Elohíym &amp; prostrate yourselves before them.</text:span><text:span text:style-name="T401"> </text:span><text:span text:style-name="T380">For then</text:span><text:span text:style-name="T362"> the wrath of </text:span><text:span text:style-name="T442"><text:s/></text:span><text:span text:style-name="T443">י</text:span><text:span text:style-name="T444">הוה</text:span><text:span text:style-name="T445"> </text:span><text:span text:style-name="T362">will ignite against you &amp; he will stop up the heavens so that there will be no rain, </text:span><text:span text:style-name="T17">&amp; </text:span><text:span text:style-name="T362">the earth will not give forth its yield; &amp; you will quickly perish from the good land, which </text:span><text:span text:style-name="T443">י</text:span><text:span text:style-name="T444">הוה</text:span><text:span text:style-name="T445"> </text:span><text:span text:style-name="T362">has given you</text:span><text:span text:style-name="T17">. You will put these words of mine upon your lĕv &amp; upon your nefésh &amp; bind them as a sign upon your </text:span><text:span text:style-name="T362">hand</text:span><text:span text:style-name="T17"> &amp; as ornaments between your </text:span><text:span text:style-name="T362">eyes</text:span><text:span text:style-name="T17">. You will teach them to your children, to speak of them while you sit in your home, while you travel on the road, when you retire &amp; when you arise. You will write them upon the doorposts of</text:span><text:span text:style-name="T401"> </text:span><text:span text:style-name="T17">your home &amp; on your gates. </text:span><text:span text:style-name="T375">&gt;&gt;&gt;&gt;</text:span><text:span text:style-name="T17">Do all this so that your days will be prolonged—as well as the days of your children—on the land that</text:span><text:span text:style-name="T446"> </text:span><text:span text:style-name="T422">י</text:span><text:span text:style-name="T423">הוה</text:span><text:span text:style-name="T410"> </text:span><text:span text:style-name="T17">swore to your fathers to give to them—like the days of the heavens over the earth. </text:span><text:span text:style-name="T447">(May skip the next passage if already said)</text:span></text:p>
            <text:p text:style-name="P28" loext:marker-style-name="T412"><text:span text:style-name="T175">Nu 15:37-41</text:span><text:span text:style-name="T448"> </text:span><text:span text:style-name="T422">י</text:span><text:span text:style-name="T423">הוה</text:span><text:span text:style-name="T410"> </text:span><text:span text:style-name="T17">spoke to Moshéh, saying: Speak to B’né</text:span><text:span text:style-name="T403"> </text:span><text:span text:style-name="T17">Yisraél &amp; say to them that they must make for themselves </text:span><text:span text:style-name="T362">Tsitsíth</text:span><text:span text:style-name="T449"> </text:span><text:span text:style-name="T162">upon the corners of their garments throughout their generations. And they must place on the </text:span><text:span text:style-name="T450">Tsitsíth</text:span><text:span text:style-name="T162"> of </text:span><text:span text:style-name="T451">each </text:span><text:span text:style-name="T162">corner a strand of blue. This will serve for you as </text:span><text:span text:style-name="T450">Tsitsíth</text:span><text:span text:style-name="T162"> </text:span><text:span text:style-name="T451">so that</text:span><text:span text:style-name="T162"> you will see it </text:span><text:span text:style-name="T17">&amp; </text:span><text:span text:style-name="T162">remember all the Mitswóth of </text:span><text:span text:style-name="T144">י</text:span><text:span text:style-name="T145">הוה</text:span><text:span text:style-name="T401">, </text:span><text:span text:style-name="T17">&amp; </text:span><text:span text:style-name="T162">do them, </text:span><text:span text:style-name="T17">&amp; </text:span><text:span text:style-name="T162">so that you will not stray after your heart </text:span><text:span text:style-name="T17">&amp; </text:span><text:span text:style-name="T162">after your eyes, after which you are inclined to </text:span><text:span text:style-name="T450">turn;</text:span><text:span text:style-name="T162"> so that you will remember </text:span><text:span text:style-name="T17">&amp; </text:span><text:span text:style-name="T162">do all my Mitswóth </text:span><text:span text:style-name="T17">&amp; </text:span><text:span text:style-name="T162">thereby be Q’doshím before your Elohíym. I am </text:span><text:span text:style-name="T422">י</text:span><text:span text:style-name="T423">הוה</text:span><text:span text:style-name="T410"> </text:span><text:span text:style-name="T17">Elohéyḳem</text:span><text:span text:style-name="T162">, who brought you out of the land of Mitsrayím to be Elohíym to you.</text:span></text:p>
          </table:table-cell>
          <table:covered-table-cell/>
          <table:covered-table-cell/>
          <table:covered-table-cell/>
          <table:covered-table-cell/>
          <table:covered-table-cell/>
        </table:table-row>
      </table:table>
      <text:p text:style-name="P94" loext:marker-style-name="T452"><text:soft-page-break/></text:p>
      <text:p text:style-name="P94" loext:marker-style-name="T452"/>
      <table:table table:name="Table13" table:style-name="Table13">
        <table:table-column table:style-name="Table13.A"/>
        <table:table-column table:style-name="Table13.B"/>
        <table:table-row table:style-name="Table13.1">
          <table:table-cell table:style-name="Table13.A1" office:value-type="string">
            <text:p text:style-name="P28" loext:marker-style-name="T379"><text:span text:style-name="T453">Shacharit</text:span><text:span text:style-name="T454">:</text:span><text:span text:style-name="T455"> </text:span><text:span text:style-name="T456">Qahal:</text:span><text:span text:style-name="T349"> <text:s text:c="2"/></text:span><text:span text:style-name="T17">I am </text:span><text:span text:style-name="T350">יהוה</text:span><text:span text:style-name="T365">, </text:span><text:span text:style-name="T17">Elohéyḳem.</text:span></text:p>
            <text:p text:style-name="P95" loext:marker-style-name="T366"><text:span text:style-name="T456">Ḥazon:</text:span><text:span text:style-name="T349"> </text:span><text:span text:style-name="T350">יהוה</text:span><text:span text:style-name="T17"> Elohéyḳem Eméth</text:span><text:span text:style-name="T365"> </text:span><text:span text:style-name="T17">&amp; this thing to us is established, right, everlasting, righteous, trustworthy, <text:s/>beloved, dear, desirable, pleasant, awesome, powerful, <text:s/>established, accepted, good &amp; beautiful forever &amp; ever. </text:span></text:p>
            <text:p text:style-name="P96" loext:marker-style-name="T221"><text:span text:style-name="T457">EMETH</text:span><text:span text:style-name="T17"> – It is true that the Ĕl of the world is our King, the Rock of Ya</text:span><text:span text:style-name="T147">'</text:span><text:span text:style-name="T17">aqóḅ &amp; the shield of our salvation. For every generation he endures, &amp; his name endures, &amp; his Throne is established, &amp; his reign &amp; faithfulness endure forever. His words are alive &amp; enduring, trustworthy &amp; desirable </text:span><text:span text:style-name="T362">forever</text:span><text:span text:style-name="T449"> </text:span><text:span text:style-name="T17">&amp; </text:span><text:span text:style-name="T162">for all eternity—for our fathers, for us </text:span><text:span text:style-name="T17">&amp; </text:span><text:span text:style-name="T162">for our children, for our generations </text:span><text:span text:style-name="T17">&amp; </text:span><text:span text:style-name="T162">for all the generations of the seed of Yisraél, your servants. For the earlier </text:span><text:span text:style-name="T17">&amp; </text:span><text:span text:style-name="T162">later it is a good </text:span><text:span text:style-name="T17">&amp; </text:span><text:span text:style-name="T162">everlasting thing, with truth </text:span><text:span text:style-name="T17">&amp; </text:span><text:span text:style-name="T162">faithfulness, an immutable law. </text:span><text:span text:style-name="T458">EMETH</text:span><text:span text:style-name="T162"> </text:span><text:span text:style-name="T17">–</text:span><text:span text:style-name="T162"> It is true that it is you who are, </text:span><text:span text:style-name="T350">יהוה</text:span><text:span text:style-name="T17"> Elohéynu</text:span><text:span text:style-name="T162">, </text:span><text:span text:style-name="T17">&amp; Elohíym</text:span><text:span text:style-name="T162"> of our forefathers, our King, King of our forefathers, the One who formed us, the Rock of our salvation. “Our Redeemer </text:span><text:span text:style-name="T17">&amp; </text:span><text:span text:style-name="T162">Rescuer” has always been your name, </text:span><text:span text:style-name="T17">&amp; </text:span><text:span text:style-name="T162">we have no other </text:span><text:span text:style-name="T17">Elohíym</text:span><text:span text:style-name="T162"> but you; </text:span><text:span text:style-name="T459">SELAH</text:span><text:span text:style-name="T460">! </text:span><text:span text:style-name="T162"><text:s text:c="2"/>The help of our fathers have you always been—a shield </text:span><text:span text:style-name="T17">&amp; </text:span><text:span text:style-name="T162">a savior for them </text:span><text:span text:style-name="T17">&amp; </text:span><text:span text:style-name="T162">for their children after them, in every generation. In the height of the universe is your abode, while your laws </text:span><text:span text:style-name="T17">&amp; </text:span><text:span text:style-name="T162">righteousness </text:span><text:span text:style-name="T451">extend </text:span><text:span text:style-name="T162">to the ends of the earth. </text:span><text:span text:style-name="T458">EMETH</text:span><text:span text:style-name="T162"> </text:span><text:span text:style-name="T17">–</text:span><text:span text:style-name="T162"> It is true that fortunate is the man who abides by your </text:span><text:span text:style-name="T17">Mitswóth</text:span><text:span text:style-name="T162">, </text:span><text:span text:style-name="T17">&amp; </text:span><text:span text:style-name="T162">your Toráh </text:span><text:span text:style-name="T17">&amp; </text:span><text:span text:style-name="T162">Word he sets upon his heart. </text:span><text:span text:style-name="T458">EMETH</text:span><text:span text:style-name="T162"> </text:span><text:span text:style-name="T17">–</text:span><text:span text:style-name="T162"> It is true that it is you who are Master to your people, </text:span><text:span text:style-name="T17">&amp; </text:span><text:span text:style-name="T162">a powerful King to champion their cause—for fathers </text:span><text:span text:style-name="T17">&amp; </text:span><text:span text:style-name="T162">sons. </text:span><text:span text:style-name="T458">EMETH</text:span><text:span text:style-name="T162"> </text:span><text:span text:style-name="T17">–</text:span><text:span text:style-name="T162"> It is true that it is you who are first </text:span><text:span text:style-name="T17">&amp; </text:span><text:span text:style-name="T162">that it is you who are last, </text:span><text:span text:style-name="T17">&amp; </text:span><text:span text:style-name="T162">besides you we have no king who redeems </text:span><text:span text:style-name="T17">&amp; </text:span><text:span text:style-name="T162">saves. </text:span><text:span text:style-name="T458">EMETH</text:span><text:span text:style-name="T162"> </text:span><text:span text:style-name="T17">–</text:span><text:span text:style-name="T162"> It is true that you redeemed us from Mitsrayím, </text:span><text:span text:style-name="T350">יהוה</text:span><text:span text:style-name="T17"> Elohéynu</text:span><text:span text:style-name="T162"> </text:span><text:span text:style-name="T17">–</text:span><text:span text:style-name="T162"> from a house of slaves did you redeem us. You slew all their firstborn but saved your firstborn, Yisraél. You split the Reed Sea for them, </text:span><text:span text:style-name="T17">&amp; </text:span><text:span text:style-name="T162">you drowned the tyrants, while </text:span><text:span text:style-name="T451">your </text:span><text:span text:style-name="T162">beloved crossed the sea. The waters then covered their enemies </text:span><text:span text:style-name="T451">so that</text:span><text:span text:style-name="T162"> not one of them was left. For all this the beloved ones praised </text:span><text:span text:style-name="T17">&amp; </text:span><text:span text:style-name="T162">exalted </text:span><text:span text:style-name="T17">Ĕl</text:span><text:span text:style-name="T162">, </text:span><text:span text:style-name="T17">&amp; </text:span><text:span text:style-name="T162">the dear ones offered music, songs </text:span><text:span text:style-name="T17">&amp; </text:span><text:span text:style-name="T162">praises, blessings </text:span><text:span text:style-name="T17">&amp; </text:span><text:span text:style-name="T162">thanks to the King, </text:span><text:span text:style-name="T17">Ĕl</text:span><text:span text:style-name="T162">, living </text:span><text:span text:style-name="T17">&amp; </text:span><text:span text:style-name="T162">everlasting—exalted </text:span><text:span text:style-name="T17">&amp; </text:span><text:span text:style-name="T162">uplifted, great, </text:span><text:span text:style-name="T17">&amp; </text:span><text:span text:style-name="T162">awesome—who lowers the arrogant to the ground, raises the meek to great heights, frees the imprisoned, redeems the humble, </text:span><text:span text:style-name="T17">&amp; </text:span><text:span text:style-name="T162">helps the needy—He who answers his people, Yisraél, when they cry out to him. <text:s text:c="3"/></text:span></text:p>
            <text:p text:style-name="P95" loext:marker-style-name="T461"><text:span text:style-name="T462">Stand for Amidah; Cover with Tallit.</text:span><text:span text:style-name="T463"> </text:span></text:p>
            <text:p text:style-name="P28" loext:marker-style-name="T464"><text:span text:style-name="T17">Praises to Ĕl Elyon, our Redeemer, the Blessed One, who is blessed. Moshéh &amp; B’né</text:span><text:span text:style-name="T403"> </text:span><text:span text:style-name="T17">Yisraél raised their voices in song to you with great joy, &amp; they all said:</text:span></text:p>
          </table:table-cell>
          <table:table-cell table:style-name="Table13.B1" office:value-type="string">
            <text:p text:style-name="P97" loext:marker-style-name="T347"><text:span text:style-name="T349">Ma’Ari</text:span><text:span text:style-name="T465">ḅ</text:span><text:span text:style-name="T349">: </text:span><text:span text:style-name="T386">Night: </text:span></text:p>
            <text:p text:style-name="P30" loext:marker-style-name="T366"><text:span text:style-name="T376">Qahal:</text:span><text:span text:style-name="T349"> <text:s text:c="2"/></text:span><text:span text:style-name="T17">I am </text:span><text:span text:style-name="T350">יהוה</text:span><text:span text:style-name="T17"> Elohéyḳem.</text:span></text:p>
            <text:p text:style-name="P28" loext:marker-style-name="T466"><text:span text:style-name="T349">Ḥazon: </text:span><text:span text:style-name="T350">יהוה</text:span><text:span text:style-name="T17"> Elohéyḳem Eméth</text:span><text:span text:style-name="T365"> </text:span><text:span text:style-name="T17">&amp; faithful—all this—&amp; established for us, for he is </text:span><text:span text:style-name="T350">יהוה</text:span><text:span text:style-name="T17"> Elohéynu, &amp; there is none besides him—&amp; we are Yisraél, his people—he who redeems us from the hand of kings, our King, who delivers us from the grasp of all tyrants; The Ĕl, who avenges us against our enemies; He who pays due to all our mortal enemies; He who keeps us alive, &amp; does not allow our feet to falter; He who lets us trample upon the heights of our foes, &amp; has raised our horn over all our enemies; The Ĕl, who has wrought for us retribution against Pharaoh with signs &amp; wonders, in the land of the children of Ḥam; He who has struck down in his anger all the firstborn of Mitsrayím, &amp; brought out his people Yisraél from among them to everlasting freedom. He who caused his children to pass between the sections of the Reed Sea, while their pursuers &amp; their enemies He drowned in the depths. B’né</text:span><text:span text:style-name="T403"> </text:span><text:span text:style-name="T173">Yisraél </text:span><text:span text:style-name="T17">saw his might, &amp; they praised &amp; gave thanks to his name, &amp; his sovereignty they willingly accepted upon themselves. Moshéh &amp; B’né</text:span><text:span text:style-name="T403"> </text:span><text:span text:style-name="T17">Yisraél raised their voices in song to you with great joy, &amp; they all said: “Who is like you among the</text:span><text:span text:style-name="T401"> </text:span><text:span text:style-name="T17">mighty, </text:span><text:span text:style-name="T350">יהוה</text:span><text:span text:style-name="T17">? Who is like You, mighty in qedushah, awesome in praises, working wonders?” Your kingdom, </text:span><text:span text:style-name="T350">יהוה</text:span><text:span text:style-name="T17"> Elohéynu, did your children see upon the sea, all of them in unison gave thanks &amp; accepted your sovereignty, &amp; they said: “</text:span><text:span text:style-name="T350">יהוה</text:span><text:span text:style-name="T17"> will reign forever &amp; ever!” And it is said: For </text:span><text:span text:style-name="T467">יהוה</text:span><text:span text:style-name="T403"> </text:span><text:span text:style-name="T17">has delivered Ya</text:span><text:span text:style-name="T147">'</text:span><text:span text:style-name="T17">aqóḅ &amp; has redeemed him from the hand of one who was stronger than he. Barúḳ Attá, </text:span><text:span text:style-name="T350">יהוה</text:span><text:span text:style-name="T17">, Goál Yisraél.</text:span></text:p>
          </table:table-cell>
        </table:table-row>
        <table:table-row table:style-name="Table13.2">
          <table:table-cell table:style-name="Table13.A2" table:number-columns-spanned="2" office:value-type="string">
            <text:p text:style-name="P28" loext:marker-style-name="T379"><text:span text:style-name="T462">All</text:span><text:span text:style-name="T468">:</text:span><text:span text:style-name="T349"> <text:s text:c="2"/></text:span><text:span text:style-name="T17">Mi Kamoḳa Ba’Elim, </text:span><text:span text:style-name="T350">יהוה</text:span><text:span text:style-name="T17">? Mi Kamoḳa Nedar BaQodesh, Nora Tehiloth, Oseh Pele!</text:span></text:p>
          </table:table-cell>
          <table:covered-table-cell/>
        </table:table-row>
        <text:soft-page-break/>
        <table:table-row table:style-name="Table13.3">
          <table:table-cell table:style-name="Table13.A2" table:number-columns-spanned="2" office:value-type="string">
            <text:p text:style-name="P28" loext:marker-style-name="T366"><text:span text:style-name="T462">Ḥazon</text:span><text:span text:style-name="T468">:</text:span><text:span text:style-name="T386"> <text:s/>T</text:span><text:span text:style-name="T17">he redeemed sang a new song in praise of your great name by the seashore; </text:span></text:p>
            <text:p text:style-name="P28" loext:marker-style-name="T409"><text:span text:style-name="T17"><text:s text:c="14"/>all in unison gave thanks &amp; accepted your Sovereignty, &amp; they said:</text:span><text:span text:style-name="T409"/></text:p>
          </table:table-cell>
          <table:covered-table-cell/>
        </table:table-row>
      </table:table>
      <text:p text:style-name="P98" loext:marker-style-name="T469"/>
      <text:p text:style-name="P99" loext:marker-style-name="T366"><text:span text:style-name="T469">All</text:span><text:span text:style-name="T470">:</text:span><text:span text:style-name="T471"> </text:span><text:span text:style-name="T472">יהוה</text:span><text:span text:style-name="T366"> YiM’loḳ Le’Olam ṾaÉd. Ṿ’NéAmar: “Go’aléinu! </text:span><text:span text:style-name="T472">יהוה</text:span><text:span text:style-name="T366"> Tsavaót Shemó, Qadósh Yisraél.” </text:span></text:p>
      <text:p text:style-name="P100" loext:marker-style-name="T366"><text:span text:style-name="T473">And </text:span><text:span text:style-name="T366">in the first resurrection, were</text:span><text:span text:style-name="T473"> 144 thousand—th</text:span><text:span text:style-name="T366">ose standing on the</text:span><text:span text:style-name="T473"> sea of glass </text:span><text:span text:style-name="T366">who</text:span><text:span text:style-name="T473"> had gotten the victory over the beast, his image, his mark, </text:span><text:span text:style-name="T366">&amp; </text:span><text:span text:style-name="T473">over the number of his name</text:span><text:span text:style-name="T366">;</text:span><text:span text:style-name="T473"> </text:span><text:span text:style-name="T366">Having </text:span><text:span text:style-name="T473">harps</text:span><text:span text:style-name="T366"> singing </text:span><text:span text:style-name="T473">the song of Moshé</text:span><text:span text:style-name="T366">h</text:span><text:span text:style-name="T473"> </text:span><text:span text:style-name="T366">&amp; </text:span><text:span text:style-name="T473">the song of the Lamb/</text:span><text:span text:style-name="T366">Ram with 7-horns, who reign for a thousand years sitting upon their thrones in the New Yerushaláyim—as “priests to </text:span><text:span text:style-name="T474">יהוה</text:span><text:span text:style-name="T366"> &amp; his Mashíakh”, &amp; “blessed are they who die on account of the sanctification of </text:span><text:span text:style-name="T474">יהוה</text:span><text:span text:style-name="T366"> henceforth! And what the Ruách says is true: that they rest from their works, for their works follow after them.” </text:span><text:span text:style-name="T475">Rev. 14:13</text:span><text:span text:style-name="T366"> </text:span><text:span text:style-name="T473"><text:s/></text:span></text:p>
      <text:p text:style-name="P101" loext:marker-style-name="T347"><text:span text:style-name="T366">‘</text:span><text:span text:style-name="T473">Great </text:span><text:span text:style-name="T366">&amp; </text:span><text:span text:style-name="T473">marvelous are </text:span><text:span text:style-name="T366">your</text:span><text:span text:style-name="T473"> works, </text:span><text:span text:style-name="T474">יהוה</text:span><text:span text:style-name="T366"> Eloh</text:span><text:span text:style-name="T476">é</text:span><text:span text:style-name="T366">y-Tsaḅaóth</text:span><text:span text:style-name="T473">; just </text:span><text:span text:style-name="T366">&amp; </text:span><text:span text:style-name="T473">true are </text:span><text:span text:style-name="T366">your</text:span><text:span text:style-name="T473"> ways, King of </text:span><text:span text:style-name="T366">the Q’doshím</text:span><text:span text:style-name="T473">.</text:span><text:span text:style-name="T366"> </text:span><text:span text:style-name="T473">Who </text:span><text:span text:style-name="T366">will</text:span><text:span text:style-name="T473"> not fear </text:span><text:span text:style-name="T366">you</text:span><text:span text:style-name="T473">,</text:span><text:span text:style-name="T366"> </text:span><text:span text:style-name="T474">יהוה</text:span><text:span text:style-name="T473">, </text:span><text:span text:style-name="T366">&amp; honor your</text:span><text:span text:style-name="T473"> name? for </text:span><text:span text:style-name="T366">y</text:span><text:span text:style-name="T473">ou </text:span><text:span text:style-name="T366">alone</text:span><text:span text:style-name="T473"> ar</text:span><text:span text:style-name="T366">e</text:span><text:span text:style-name="T473"> </text:span><text:span text:style-name="T366">Qadósh</text:span><text:span text:style-name="T473">: for all nations </text:span><text:span text:style-name="T366">wi</text:span><text:span text:style-name="T473">ll come </text:span><text:span text:style-name="T366">&amp; </text:span><text:span text:style-name="T473">worship before </text:span><text:span text:style-name="T366">you</text:span><text:span text:style-name="T473">; for </text:span><text:span text:style-name="T366">your</text:span><text:span text:style-name="T473"> judgments are </text:span><text:span text:style-name="T366">revealed</text:span><text:span text:style-name="T473">.</text:span><text:span text:style-name="T366">’”</text:span><text:span text:style-name="T347"> </text:span></text:p>
      <text:p text:style-name="P62" loext:marker-style-name="T366"><text:span text:style-name="T366">Rock of Yisraél, arise to the aid of all Yisraél &amp; liberate, as you promised, the houses of Yahudáh &amp; Yisraél. Barúḳ Attá, </text:span><text:span text:style-name="T474">יהוה</text:span><text:span text:style-name="T477">, </text:span><text:span text:style-name="T366">Ga’ál Yisraél. </text:span></text:p>
      <text:p text:style-name="P102">Ex. 15:11; Is. 47:4 Rev. 15:3-4; 20:4b, 6; </text:p>
      <table:table table:name="Table14" table:style-name="Table14">
        <table:table-column table:style-name="Table14.A"/>
        <table:table-row table:style-name="Table14.1">
          <table:table-cell table:style-name="Table14.A1" office:value-type="string">
            <text:p text:style-name="P28" loext:marker-style-name="T478"><text:span text:style-name="T406">Begin the Morning Amidah</text:span><text:span text:style-name="T429">…</text:span><text:span text:style-name="T479">Weekdays: </text:span><text:span text:style-name="T480">Short-form, </text:span><text:span text:style-name="T479">33; </text:span><text:span text:style-name="T480">Long-form</text:span><text:span text:style-name="T479"> 36; </text:span><text:span text:style-name="T480">Shabbath</text:span><text:span text:style-name="T479"> 41; </text:span><text:span text:style-name="T480">Ḥagim</text:span><text:span text:style-name="T479"> 49; </text:span><text:span text:style-name="T480">Yom Kippur</text:span><text:span text:style-name="T479"> 49</text:span></text:p>
          </table:table-cell>
        </table:table-row>
      </table:table>
      <text:p text:style-name="P103" loext:marker-style-name="T481"/>
      <text:p text:style-name="P103" loext:marker-style-name="T481"/>
      <text:p text:style-name="P103" loext:marker-style-name="T481"/>
      <text:p text:style-name="P104" loext:marker-style-name="T481"/>
      <text:p text:style-name="P105" loext:marker-style-name="T482"><draw:frame draw:style-name="fr2" draw:name="Frame3" text:anchor-type="paragraph" svg:x="-0.0102in" svg:y="0.0008in" svg:width="6.4965in" draw:z-index="5" loext:may-break-between-pages="true"><draw:text-box fo:min-height="0.0161in"><table:table table:name="Table15" table:style-name="Table15"><table:table-column table:style-name="Table15.A"/><table:table-column table:style-name="Table15.B"/><table:table-row table:style-name="Table15.1"><table:table-cell table:style-name="Table15.A1" table:number-columns-spanned="2" office:value-type="string"><text:p text:style-name="P106" loext:marker-style-name="T304"><text:span text:style-name="T483">BEDTIME PRAYERS</text:span><text:span text:style-name="T275">:</text:span><text:span text:style-name="T283"> <text:s/></text:span><text:span text:style-name="T13">Ribóno Shel Olám!</text:span><text:span text:style-name="T146"> </text:span><text:span text:style-name="T13">I hereby forgive and pardon anyone who has angered or incensed me, or has sinned against me, whether against my body, my property, my honor, or anything else that is mine, whether unwillingly or willingly, whether unknowingly or knowingly, whether with speech or with action, whether in this gilgul or any other gilgul; </text:span><text:span text:style-name="T151">I hereby forgive and pardon</text:span><text:span text:style-name="T13"> any Israelí and Gerí and let none be punished on my account. May it be your will, </text:span><text:span text:style-name="T258">יהוה</text:span><text:span text:style-name="T142">, </text:span><text:span text:style-name="T13">Elohái, Ṿ’Elohéy Aḅotái, that I not sin again; and any sins that I have already committed before you, erase in your abundant compassion, but not by means of suffering or serious illness. May they find favor—the utterances of my mouth and the thoughts of my heart—before you, </text:span><text:span text:style-name="T258">יהוה</text:span><text:span text:style-name="T142">, </text:span><text:span text:style-name="T13">my Rock and my Redeemer.</text:span><text:span text:style-name="T146"> </text:span></text:p></table:table-cell><table:covered-table-cell/></table:table-row><table:table-row table:style-name="Table15.2"><table:table-cell table:style-name="Table15.A2" table:number-columns-spanned="2" office:value-type="string"><text:p text:style-name="P28" loext:marker-style-name="T484"><text:span text:style-name="T13">Lay us down </text:span><text:span text:style-name="T151">to sleep</text:span><text:span text:style-name="T13"> in peace, O </text:span><text:span text:style-name="T485">F</text:span><text:span text:style-name="T159">ather</text:span><text:span text:style-name="T13">, and arouse us </text:span><text:span text:style-name="T151">in the morning</text:span><text:span text:style-name="T13">, our King, for good life and for peace, and spread over us your protection of peace. Set us right, our King, with good counsel from you, and save us speedily for the sake of your name.</text:span></text:p></table:table-cell><table:covered-table-cell/></table:table-row><table:table-row table:style-name="Table15.3"><table:table-cell table:style-name="Table15.A2" office:value-type="string"><text:p text:style-name="P95" loext:marker-style-name="T486"><text:span text:style-name="T483">WEEKNIGHTS</text:span><text:span text:style-name="T275">: </text:span><text:span text:style-name="T13">Shield us and remove from us the blow of an enemy, pestilence, sword, illness, distress, evil, famine, sorrow, ruin and plague. Destroy and remove ha’Satán from before us and from behind us, hide us in the shade of your wings, and watch over our goings and our comings for good life and for peace, from now and forever, for you are Ĕl, our Guardian and Rescuer from all evil things and from the terror of the night. Barúḳ Attá, </text:span><text:span text:style-name="T487">יהוה</text:span><text:span text:style-name="T13">, Shoméir Et-Amó, Yisraél, </text:span><text:span text:style-name="T151">MiKol-Da</text:span><text:span text:style-name="T488">ḅ</text:span><text:span text:style-name="T151">ár Ra</text:span><text:span text:style-name="T13"> LaÁd. </text:span><text:span text:style-name="T159">Améin</text:span><text:span text:style-name="T13">.</text:span></text:p></table:table-cell><table:table-cell table:style-name="Table15.B3" office:value-type="string"><text:p text:style-name="P30" loext:marker-style-name="T324"><text:span text:style-name="T483">Friday &amp; Festival Nights</text:span><text:span text:style-name="T489">;</text:span></text:p><text:p text:style-name="P80" loext:marker-style-name="T314"><text:span text:style-name="T13">Shield us and spread over us and over Yerushaláyim, your city, a shelter of peace. <text:line-break/>Barúḳ Attá, </text:span><text:span text:style-name="T487">יהוה</text:span><text:span text:style-name="T13">, ha’ Porésh Sukkát Shalóm Aléinu, VeÁl Kol-Amó Yisraél VeÁl Yerushaláyim, </text:span><text:span text:style-name="T159">Améin</text:span><text:span text:style-name="T13">.</text:span></text:p></table:table-cell></table:table-row><table:table-row table:style-name="Table15.4"><table:table-cell table:style-name="Table15.A2" table:number-columns-spanned="2" office:value-type="string"><text:p text:style-name="P30" loext:marker-style-name="T490"><text:span text:style-name="T275">Night-Time A</text:span><text:span text:style-name="T491">midah</text:span><text:span text:style-name="T275"> </text:span><text:span text:style-name="T274">(optional)</text:span><text:span text:style-name="T275"> </text:span><text:span text:style-name="T274">– Weeknights:</text:span><text:span text:style-name="T275"> </text:span><text:span text:style-name="Internet_20_link"><text:span text:style-name="T275">Short-form</text:span></text:span><text:span text:style-name="Internet_20_link"><text:span text:style-name="T492">, </text:span></text:span><text:span text:style-name="T493">33</text:span><text:span text:style-name="T275">; Long-form </text:span><text:span text:style-name="T494">36</text:span><text:span text:style-name="T275">; </text:span><text:span text:style-name="Internet_20_link"><text:span text:style-name="T275">Shabbath</text:span></text:span><text:span text:style-name="T275"> </text:span><text:span text:style-name="T494">41</text:span></text:p></table:table-cell><table:covered-table-cell/></table:table-row><table:table-row table:style-name="Table15.5"><table:table-cell table:style-name="Table15.A2" table:number-columns-spanned="2" office:value-type="string"><text:p text:style-name="P28" loext:marker-style-name="T324"><text:span text:style-name="T495">The Bonds of Sleep:</text:span><text:span text:style-name="T13"> <text:s text:c="3"/>Barúḳ Attá, </text:span><text:span text:style-name="T258">יהוה</text:span><text:span text:style-name="T13"> Elohéynu, Méleḳ ha’Olám, who causes the bonds of sleep to fall upon my eyes, and slumber upon my eyelids, and brings sight to the pupil of the eye. May it be your will, </text:span><text:span text:style-name="T258">יהוה</text:span><text:span text:style-name="T142">, </text:span><text:span text:style-name="T13">Elohái, Ṿ’Elohéy Aḅotái, that you may lay me down to sleep in peace and arouse me to a good life and to peace. Give me my portion in your Toráh; accustom me to observe the Mitsṿóth, and do not accustom me to commit transgression. Do not lead me to sin, nor to be tested, nor to shame. Let the good urge govern me and let not the evil urge govern me. Rescue me from the evil urge and from serious illness. Let me not be frightened by bad dreams or evil thoughts. Let my offspring be perfect before you. Illuminate my eyes lest I sleep the sleep of death. Barúḳ Attá, </text:span><text:span text:style-name="T258">יהוה</text:span><text:span text:style-name="T142">, </text:span><text:span text:style-name="T496">ha’Me’Ír</text:span><text:span text:style-name="T13"> LáOlam Kuló BiḲebodó</text:span><text:span text:style-name="T497"> (Who illumines the entire world with His glory)</text:span><text:span text:style-name="T13">. Into your hand I entrust my spirit, for you will redeem me, </text:span><text:span text:style-name="T258">יהוה</text:span><text:span text:style-name="T142">, </text:span><text:span text:style-name="T13">Ĕl</text:span><text:span text:style-name="T142"> Em</text:span><text:span text:style-name="T13">ét</text:span><text:span text:style-name="T498">h</text:span><text:span text:style-name="T146">)</text:span><text:span text:style-name="T13">.</text:span></text:p></table:table-cell><table:covered-table-cell/></table:table-row></table:table></draw:text-box></draw:frame></text:p>
      <table:table table:name="Table16" table:style-name="Table16">
        <table:table-column table:style-name="Table16.A"/>
        <table:table-row table:style-name="Table16.1">
          <table:table-cell table:style-name="Table16.A1" office:value-type="string">
            <text:p text:style-name="P2" loext:marker-style-name="T499"><text:span text:style-name="T500">After the A</text:span><text:span text:style-name="T275">MIDAH</text:span><text:span text:style-name="T500">; <text:s text:c="2"/></text:span><text:span text:style-name="Internet_20_link"><text:span text:style-name="T500">Half-Kaddish</text:span></text:span><text:span text:style-name="T500"> </text:span><text:span text:style-name="T279">(if Minyan is present. If not,)</text:span><text:span text:style-name="T274"> </text:span><text:span text:style-name="Internet_20_link"><text:span text:style-name="T500">Oseh Shalom </text:span></text:span><text:span text:style-name="Internet_20_link"><text:span text:style-name="T501">p. 53</text:span></text:span></text:p>
          </table:table-cell>
        </table:table-row>
        <table:table-row table:style-name="Table16.1">
          <table:table-cell table:style-name="Table16.A2" office:value-type="string">
            <text:p text:style-name="P2" loext:marker-style-name="T324"><text:bookmark-start text:name="RichViewCheckpoint13"/><text:span text:style-name="T500">Avínu </text:span><text:bookmark-end text:name="RichViewCheckpoint13"/><text:span text:style-name="T500">Malkéynu </text:span><text:span text:style-name="T275">(Our Father, Our King) (for Shabbath Shuva and the 10 Days of Awe)</text:span></text:p>
          </table:table-cell>
        </table:table-row>
      </table:table>
      <text:p text:style-name="P107" loext:marker-style-name="T502"><text:span text:style-name="T502">Avínu, Malkéynu, we have sinned before you; Avínu, Malkéynu, we have no Méleḳ but you. Avínu, Malkéynu, deal with us [with kindness] for the sake of your name. Avínu, Malkéynu, fulfill for us a good year. Avínu, Malkéynu, eradicate from us all harsh and evil decrees. Avínu, Malkéynu, nullify the plans of our enemies. Avínu, Malkéynu, thwart the conspiracy of our foes. Avínu, Malkéynu, annihilate every oppressor and adversary from upon us. Avínu, Malkéynu, eradicate pestilence, sword, evil, famine, captivity, pillage, ruin, plague, from the members of your Covenant. Avínu, Malkéynu, send complete healing to the sick of your people. Avínu, Malkéynu, withhold plague from your heritage. Avínu, Malkéynu, remember that we are </text:span><text:span text:style-name="T503">but</text:span><text:span text:style-name="T502"> dust. Avínu, Malkéynu, forgive and pardon all our iniquities. Avínu, Malkéynu, tear up the evil edict of our judgment. Avínu, Malkéynu, erase, in your bountiful compassion, all our obligatory notes. Avínu, Malkéynu, wipe away and remove our </text:span><text:span text:style-name="T503">premeditated</text:span><text:span text:style-name="T502"> sins from before your eyes. Avínu, Malkéynu, inscribe us in the Book of good life. Avínu, Malkéynu, inscribe us in the Book of the righteous and pious. </text:span><text:soft-page-break/><text:span text:style-name="T502">Avínu, Malkéynu, inscribe us in the Book of the upright and perfect. Avínu, Malkéynu, inscribe us in the Book of livelihood and good means of sustenance. Avínu, Malkéynu, inscribe us in the Book of forgiveness, pardon and atonement. Avínu, Malkéynu, inscribe us in the Book of redemption and salvation. Avinu, Malkéynu, remember us favorably before you. Avínu, Malkéynu, you sprouted salvation for us. Avínu, Malkéynu, you raised the horn of Yisraél, your people. Avínu, Malkéynu, you raised the horn of your Mashiakh. Avínu, Malkéynu</text:span><text:span text:style-name="T503">, be gracious to us and answer us.</text:span><text:span text:style-name="T502"> Avínu, Malkéynu, cause us to return with perfect repentance before you. Avínu, Malkéynu, hear our voice; take pity and have compassion for us. Avínu, Malkéynu, deal </text:span><text:span text:style-name="T503">with us with kindness</text:span><text:span text:style-name="T502"> for your sake if not for our sake. Avínu, Malkéynu, accept with compassion and favor our prayer. Avínu, Malkéynu, do not turn us away from you empty-handed. </text:span></text:p>
      <text:p text:style-name="P108" loext:marker-style-name="T504"><text:span text:style-name="Internet_20_link"><text:span text:style-name="T287">Kaddish Titkabbal</text:span></text:span><text:span text:style-name="T505"> or </text:span><text:span text:style-name="Internet_20_link"><text:span text:style-name="T287">Oseh Shalom</text:span></text:span><text:span text:style-name="Internet_20_link"><text:span text:style-name="T504">, p. 52. </text:span></text:span></text:p>
      <table:table table:name="Table17" table:style-name="Table17">
        <table:table-column table:style-name="Table17.A"/>
        <table:table-column table:style-name="Table17.B"/>
        <table:table-row table:style-name="Table17.1">
          <table:table-cell table:style-name="Table17.A1" table:number-columns-spanned="2" office:value-type="string">
            <text:p text:style-name="P3" loext:marker-style-name="T282"><text:bookmark-start text:name="RichViewCheckpoint14"/><text:span text:style-name="T500">The Order of the Toráh Reading</text:span><text:bookmark-end text:name="RichViewCheckpoint14"/><text:span text:style-name="T500"> </text:span><text:span text:style-name="T494">(Traditional Orthodox Prayers)</text:span></text:p>
          </table:table-cell>
          <table:covered-table-cell/>
        </table:table-row>
        <table:table-row table:style-name="Table17.2">
          <table:table-cell table:style-name="Table17.A2" table:number-columns-spanned="2" office:value-type="string">
            <text:p text:style-name="P26" loext:marker-style-name="T506"><text:span text:style-name="T507">All:</text:span><text:span text:style-name="T508"> </text:span><text:span text:style-name="T12">Unto </text:span><text:span text:style-name="T13">you</text:span><text:span text:style-name="T12"> </text:span><text:span text:style-name="T13">[O Yisraél] </text:span><text:span text:style-name="T12">it was sh</text:span><text:span text:style-name="T13">own</text:span><text:span text:style-name="T12"> that </text:span><text:span text:style-name="T13">you</text:span><text:span text:style-name="T12"> might know that</text:span><text:span text:style-name="T13">,</text:span><text:span text:style-name="T12"> </text:span><text:span text:style-name="T126">יהוה</text:span><text:span text:style-name="T13">, h</text:span><text:span text:style-name="T12">e is </text:span><text:span text:style-name="T13">Elohíym</text:span><text:span text:style-name="T12">; there is none else beside him.</text:span><text:span text:style-name="T13"> Adonai, there is none like you among the Elohíym and there is nothing like your works. Your Kingdom is a Kingdom spanning all worlds and your dominion is throughout every generation. </text:span><text:span text:style-name="T126">יהוה</text:span><text:span text:style-name="T13"> reigns, </text:span><text:span text:style-name="T126">יהוה</text:span><text:span text:style-name="T13"> has reigned, </text:span><text:span text:style-name="T126">יהוה</text:span><text:span text:style-name="T13"> will reign forever and ever. </text:span><text:span text:style-name="T126">יהוה</text:span><text:span text:style-name="T13"> will give strength to His people. </text:span><text:span text:style-name="T126">יהוה</text:span><text:span text:style-name="T13"> will bless his people with shalom. Father of compassion do good in your favor to </text:span><text:span text:style-name="T142">Tsión</text:span><text:span text:style-name="T13">; Build the walls of Jerusalem; For, in you alone do we trust, O King, Ĕl, exalted and uplifted, Adón Olamím.</text:span><text:span text:style-name="T509"> </text:span><text:span text:style-name="T510">(The Ark is opened)</text:span></text:p>
            <text:p text:style-name="P109" loext:marker-style-name="T13"><text:span text:style-name="T511">All:</text:span><text:span text:style-name="T512"> </text:span><text:span text:style-name="T12">And it </text:span><text:span text:style-name="T13">was</text:span><text:span text:style-name="T12"> when the ark set forward, that Mos</text:span><text:span text:style-name="T13">héh would say</text:span><text:span text:style-name="T12">, </text:span><text:span text:style-name="T13">“</text:span><text:span text:style-name="T12">Rise up, </text:span><text:span text:style-name="T126">יהוה</text:span><text:span text:style-name="T12">, and let your enemies be scattered; and let them that hate you flee </text:span><text:span text:style-name="T13">from </text:span><text:span text:style-name="T12">before you.</text:span><text:span text:style-name="T13">” F</text:span><text:span text:style-name="T12">or out of </text:span><text:span text:style-name="T142">Tsión</text:span><text:span text:style-name="T12"> shall go forth the </text:span><text:span text:style-name="T13">Toráh</text:span><text:span text:style-name="T12">, and the word of </text:span><text:span text:style-name="T126">יהוה</text:span><text:span text:style-name="T12"> from Jerusalem.</text:span><text:span text:style-name="T13"> Blessed is he who gave the Toráh to Yisraél in his Q’dush</text:span><text:span text:style-name="T513">á</text:span><text:span text:style-name="T13">h.</text:span><text:span text:style-name="T512"> </text:span><text:span text:style-name="T514">(The Scroll is removed: Procession)</text:span></text:p>
          </table:table-cell>
          <table:covered-table-cell/>
        </table:table-row>
        <table:table-row table:style-name="Table17.3">
          <table:table-cell table:style-name="Table17.A3" table:number-columns-spanned="2" office:value-type="string">
            <text:p text:style-name="P110" loext:marker-style-name="T16"><text:span text:style-name="T13">Proclaim </text:span><text:span text:style-name="T126">יהוה</text:span><text:span text:style-name="T13">’s greatness with me and let us exalt his name together. Exalt </text:span><text:span text:style-name="T126">יהוה</text:span><text:span text:style-name="T13">, our Elo</text:span><text:span text:style-name="T513">á</text:span><text:span text:style-name="T13">h, and prostrate yourselves at his footstool, for he is Qadósh! Exalt </text:span><text:span text:style-name="T126">יהוה</text:span><text:span text:style-name="T13">, our Elo</text:span><text:span text:style-name="T513">á</text:span><text:span text:style-name="T13">h, and prostrate yourselves at his qadosh Mountain, for </text:span><text:span text:style-name="T126">יהוה</text:span><text:span text:style-name="T13"> Elohéynu, is Qadósh. </text:span><text:span text:style-name="T515">Song:</text:span><text:span text:style-name="T516"> </text:span><text:span text:style-name="T13">There is none qadosh as </text:span><text:span text:style-name="T126">יהוה</text:span><text:span text:style-name="T13">, for there is none besides you, neither is there any Rock like our Elohíym. There is none qadosh as </text:span><text:span text:style-name="T126">יהוה</text:span><text:span text:style-name="T13">. For, who is Eloáh besides </text:span><text:span text:style-name="T126">יהוה</text:span><text:span text:style-name="T13">, and who is a Rock besides Elohéynu? </text:span></text:p>
            <text:p text:style-name="P110" loext:marker-style-name="T16"><text:span text:style-name="T517">All:</text:span><text:span text:style-name="T518"> </text:span><text:span text:style-name="T519">Toráh Tsi</text:span><text:span text:style-name="T520">ṿ</text:span><text:span text:style-name="T519">á Lánu Moshéh W’Y'shúa, Morashá Q’hilát Ya</text:span><text:span text:style-name="T147">'</text:span><text:span text:style-name="T519">aqóḅ</text:span><text:span text:style-name="T13">. <text:s/>It is a tree of life to those who hold onto it, and those who support it are praiseworthy. Its ways are ways of pleasantness, and all its paths are peace. There is an abundance of peace for those who love your Toráh, and for them there is no obstacle. May </text:span><text:span text:style-name="T126">יהוה</text:span><text:span text:style-name="T13"> give strength to his people; may </text:span><text:span text:style-name="T126">יהוה</text:span><text:span text:style-name="T13"> bless his people with peace. When I call out the name of </text:span><text:span text:style-name="T126">יהוה</text:span><text:span text:style-name="T13">, proclaim greatness to Elohéynu. All should attribute power to Elohíym and give honor to the Toráh! </text:span></text:p>
            <text:p text:style-name="P111" loext:marker-style-name="T521"><text:span text:style-name="T522">Toráh is raised</text:span><text:span text:style-name="T523">: </text:span><text:span text:style-name="T13">This contains the Toráh that Moshéh set before B’né Yisraél. Ĕl Shaddái, is true; and Moshéh is true, and His Toráh is true. The Toráh, which Moshéh commanded us, is a heritage for the congregation of Ya</text:span><text:span text:style-name="T147">'</text:span><text:span text:style-name="T13">aqóḅ. The Ĕl —his way is perfect; </text:span><text:span text:style-name="T126">יהוה</text:span><text:span text:style-name="T13">’s statement is pure; he is a shield for all who take refuge in him.</text:span></text:p>
          </table:table-cell>
          <table:covered-table-cell/>
        </table:table-row>
        <table:table-row table:style-name="Table17.4">
          <table:table-cell table:style-name="Table17.A4" office:value-type="string">
            <text:p text:style-name="P112" loext:marker-style-name="T524"><text:span text:style-name="T525">Oleh</text:span><text:span text:style-name="T292">: <text:s text:c="2"/></text:span><text:span text:style-name="T13">Barḳú Et </text:span><text:span text:style-name="T126">יהוה</text:span><text:span text:style-name="T13"> ha’Me</text:span><text:span text:style-name="T513">ḅ</text:span><text:span text:style-name="T13">oráḳ.</text:span></text:p>
            <text:p text:style-name="P113" loext:marker-style-name="T16"><text:span text:style-name="T526">Qahal</text:span><text:span text:style-name="T527">: </text:span><text:span text:style-name="T13">Barúḳ </text:span><text:span text:style-name="T126">יהוה</text:span><text:span text:style-name="T13"> ha’Me</text:span><text:span text:style-name="T513">ḅ</text:span><text:span text:style-name="T13">oráḳ </text:span></text:p>
            <text:p text:style-name="P112" loext:marker-style-name="T528"><text:span text:style-name="T13"><text:s text:c="12"/>LeOlám Ṿa’Éd.</text:span></text:p>
            <text:p text:style-name="P113" loext:marker-style-name="T16"><text:span text:style-name="T526">Oleh</text:span><text:span text:style-name="T527">: <text:s text:c="2"/></text:span><text:span text:style-name="T13">Barúḳ </text:span><text:span text:style-name="T126">יהוה</text:span><text:span text:style-name="T13"> ha’Me</text:span><text:span text:style-name="T513">ḅ</text:span><text:span text:style-name="T13">oráḳ </text:span></text:p>
            <text:p text:style-name="P112" loext:marker-style-name="T528"><text:span text:style-name="T13"><text:s text:c="12"/>LeOlám Ṿa’Éd.</text:span></text:p>
          </table:table-cell>
          <table:table-cell table:style-name="Table17.B4" office:value-type="string">
            <text:p text:style-name="P114" loext:marker-style-name="T529"><text:span text:style-name="T525">Oleh</text:span><text:span text:style-name="T292">: <text:s text:c="2"/></text:span><text:span text:style-name="T13">Bless </text:span><text:span text:style-name="T126">יהוה</text:span><text:span text:style-name="T13"> the Blessed One.</text:span></text:p>
            <text:p text:style-name="P115" loext:marker-style-name="T16"><text:span text:style-name="T526">Qahal</text:span><text:span text:style-name="T527">: </text:span><text:span text:style-name="T13">Bless </text:span><text:span text:style-name="T126">יהוה</text:span><text:span text:style-name="T13"> the Blessed One, </text:span></text:p>
            <text:p text:style-name="P112" loext:marker-style-name="T528"><text:span text:style-name="T530"><text:s text:c="14"/></text:span><text:span text:style-name="T13">forever and ever.</text:span></text:p>
            <text:p text:style-name="P115" loext:marker-style-name="T16"><text:span text:style-name="T526">Oleh</text:span><text:span text:style-name="T527">: <text:s text:c="2"/></text:span><text:span text:style-name="T13">Bless </text:span><text:span text:style-name="T126">יהוה</text:span><text:span text:style-name="T13"> the Blessed One, </text:span></text:p>
            <text:p text:style-name="P114" loext:marker-style-name="T531"><text:span text:style-name="T292"><text:s text:c="14"/></text:span><text:span text:style-name="T13">forever and ever.</text:span></text:p>
          </table:table-cell>
        </table:table-row>
      </table:table>
      <text:p text:style-name="P31"/>
      <table:table table:name="Table18" table:style-name="Table18">
        <table:table-column table:style-name="Table18.A"/>
        <table:table-column table:style-name="Table18.B"/>
        <text:soft-page-break/>
        <table:table-row table:style-name="Table18.1">
          <table:table-cell table:style-name="Table18.A1" office:value-type="string">
            <text:p text:style-name="P25" loext:marker-style-name="T532"><text:span text:style-name="T533">(With his right hand on the Toráh, he then says:)</text:span><text:span text:style-name="T534"/></text:p>
            <text:p text:style-name="P3" loext:marker-style-name="T16"><text:span text:style-name="T13">Barúḳ Attá, </text:span><text:span text:style-name="T126">יהוה</text:span><text:span text:style-name="T13"> Elohéynu, <text:line-break/>Méleḳ há’Olam, Ashér Bóḥer Bánu MiKol-HáAmim, VeNátan Lánu Et-Tórato. </text:span></text:p>
            <text:p text:style-name="P3" loext:marker-style-name="T16"><text:span text:style-name="T13">Barúḳ Attá, </text:span><text:span text:style-name="T126">יהוה</text:span><text:span text:style-name="T13">, Notéin ha’Toráh.</text:span></text:p>
            <text:p text:style-name="P25" loext:marker-style-name="T535"><text:span text:style-name="T536">He reads the 1st portion. Then, Olehs 2-7 (or 2-3) read.</text:span><text:span text:style-name="T535"/></text:p>
            <text:p text:style-name="P25" loext:marker-style-name="T537"><text:span text:style-name="T536">The Final Oleh or Ḥazon reads final Braḳah.</text:span><text:span text:style-name="T538"/></text:p>
          </table:table-cell>
          <table:table-cell table:style-name="Table18.A1" office:value-type="string">
            <text:p text:style-name="P25" loext:marker-style-name="T539"><text:span text:style-name="T533">(With his right hand on the Toráh, he then says:)</text:span><text:span text:style-name="T540"/></text:p>
            <text:p text:style-name="P3" loext:marker-style-name="T16"><text:span text:style-name="T13">Blessed are you, </text:span><text:span text:style-name="T126">יהוה</text:span><text:span text:style-name="T13">, Elohéynu, King of the Universe, who chose us from among all the peoples and gave us his Toráh. </text:span></text:p>
            <text:p text:style-name="P3" loext:marker-style-name="T16"><text:span text:style-name="T13">Blessed are you, </text:span><text:span text:style-name="T126">יהוה</text:span><text:span text:style-name="T13">, giver of the Toráh.</text:span></text:p>
            <text:p text:style-name="P25" loext:marker-style-name="T535"><text:span text:style-name="T536">He reads the 1st portion. Then, Olehs 2-7 (or 2-3) read.</text:span><text:span text:style-name="T535"/></text:p>
            <text:p text:style-name="P25" loext:marker-style-name="T541"><text:span text:style-name="T536">The Final Oleh or Ḥazon reads final Braḳah.</text:span><text:span text:style-name="T542"/></text:p>
          </table:table-cell>
        </table:table-row>
        <table:table-row table:style-name="Table18.2">
          <table:table-cell table:style-name="Table18.A2" table:number-columns-spanned="2" office:value-type="string">
            <text:p text:style-name="P25" loext:marker-style-name="T540"><text:a xlink:type="simple" xlink:href="#RichViewCheckpoint22" text:style-name="Internet_20_link" text:visited-style-name="Visited_20_Internet_20_Link"><text:span text:style-name="Internet_20_link"><text:span text:style-name="T543">Half-Kaddish</text:span></text:span></text:a><text:span text:style-name="T543"> </text:span><text:span text:style-name="T544">(if Minyan is present. If not,)</text:span><text:span text:style-name="T530"> </text:span><text:a xlink:type="simple" xlink:href="#RichViewCheckpoint27" text:style-name="Internet_20_link" text:visited-style-name="Visited_20_Internet_20_Link"><text:span text:style-name="Internet_20_link"><text:span text:style-name="T543">Oseh Shalom</text:span></text:span></text:a><text:span text:style-name="Internet_20_link"><text:span text:style-name="T545">, p. 52</text:span></text:span></text:p>
          </table:table-cell>
          <table:covered-table-cell/>
        </table:table-row>
        <table:table-row table:style-name="Table18.3">
          <table:table-cell table:style-name="Table18.A3" office:value-type="string">
            <text:p text:style-name="P116" loext:marker-style-name="T16"><text:span text:style-name="T13">Barúḳ Attá, </text:span><text:span text:style-name="T126">יהוה</text:span><text:span text:style-name="T13"> Elohéynu, Méleḳ há’Olam, Ashér Nátan Lánu Torát Emét, </text:span></text:p>
            <text:p text:style-name="P116" loext:marker-style-name="T16"><text:span text:style-name="T13">VeḤayéi Olám BeToḳéinu.</text:span><text:span text:style-name="T16"/></text:p>
            <text:p text:style-name="P25" loext:marker-style-name="T546"><text:span text:style-name="T13">Barúḳ Attá, </text:span><text:span text:style-name="T126">יהוה</text:span><text:span text:style-name="T13">, Notéin HaToráh.</text:span></text:p>
          </table:table-cell>
          <table:table-cell table:style-name="Table18.A3" office:value-type="string">
            <text:p text:style-name="P3" loext:marker-style-name="T16"><text:span text:style-name="T13">Blessed are you, </text:span><text:span text:style-name="T126">יהוה</text:span><text:span text:style-name="T13">, Elohéynu, King of the Universe, who gave us the Toráh of truth, and implanted within us eternal life. </text:span></text:p>
            <text:p text:style-name="P25" loext:marker-style-name="T546"><text:span text:style-name="T13">Blessed are you, </text:span><text:span text:style-name="T126">יהוה</text:span><text:span text:style-name="T13">, giver of the Toráh.</text:span></text:p>
          </table:table-cell>
        </table:table-row>
      </table:table>
      <text:p text:style-name="Standard" loext:marker-style-name="T547"><text:span text:style-name="T547">0</text:span><text:span text:style-name="T547"/></text:p>
      <text:p text:style-name="P117" loext:marker-style-name="T548"><text:span text:style-name="T549">On Shabbath: The Maftir </text:span><text:span text:style-name="T550">re</text:span><text:span text:style-name="T549">-</text:span><text:span text:style-name="T550">reads final Toráh verses, and says Haftarah/Ashlamatah Blessing:</text:span><text:span text:style-name="T548"> <text:s/></text:span></text:p>
      <text:p text:style-name="P118" loext:marker-style-name="T16"><text:span text:style-name="T16"><text:s text:c="3"/>Barúḳ Attá, </text:span><text:span text:style-name="T15">יהוה</text:span><text:span text:style-name="T16"> </text:span><text:span text:style-name="T551">Elohéynu</text:span><text:span text:style-name="T16">, Méleḳ ha’Olám, who chose good prophets and found favor in their words which were said with truth. Barúḳ Attá, </text:span><text:span text:style-name="T15">יהוה</text:span><text:span text:style-name="T16">, who chooses the Toráh and Moshéh, his servant, and Yisraél, his people, and the prophets of truth and justice. </text:span></text:p>
      <text:p text:style-name="P118" loext:marker-style-name="T552"><text:span text:style-name="T550">The Prophet is read; Sermon; and the Four Blessings afterward:</text:span><text:span text:style-name="T552"/></text:p>
      <text:p text:style-name="P118" loext:marker-style-name="T16"><text:span text:style-name="T553"><text:s text:c="3"/></text:span><text:span text:style-name="T16">Barúḳ Attá, </text:span><text:span text:style-name="T15">יהוה</text:span><text:span text:style-name="T16"> </text:span><text:span text:style-name="T551">Elohéynu</text:span><text:span text:style-name="T16">, Méleḳ ha’Olám, Mighty One of all the worlds, righteous throughout all generations, the trustworthy Ĕl, who says and does, who speaks and fulfills, for all his words are true and just. Trustworthy are you, </text:span><text:span text:style-name="T15">יהוה</text:span><text:span text:style-name="T16"> </text:span><text:span text:style-name="T551">Elohéynu</text:span><text:span text:style-name="T16">, and trustworthy are your words; and not a single one of your words is ever returned unfulfilled, for you are Ĕl, King, trustworthy. Barúḳ Attá, </text:span><text:span text:style-name="T15">יהוה</text:span><text:span text:style-name="T16">, the Ĕl, who is trustworthy in all his words.</text:span></text:p>
      <text:p text:style-name="P118" loext:marker-style-name="T16"><text:span text:style-name="T16"><text:s text:c="3"/>Have mercy upon </text:span><text:span text:style-name="T142">Tsión</text:span><text:span text:style-name="T16"> for she is our House of life; and the humiliated one save speedily in our days. <text:s/>Barúḳ Attá, </text:span><text:span text:style-name="T15">יהוה</text:span><text:span text:style-name="T16">, who gladdens </text:span><text:span text:style-name="T142">Tsión</text:span><text:span text:style-name="T16"> together with her children.</text:span></text:p>
      <text:p text:style-name="P119" loext:marker-style-name="T16"><text:span text:style-name="T16"><text:s text:c="3"/>Gladden us, </text:span><text:span text:style-name="T15">יהוה</text:span><text:span text:style-name="T16"> </text:span><text:span text:style-name="T551">Elohéynu</text:span><text:span text:style-name="T16">, through Eliyahu, ha’Naví, your servant, and through the kingdom of the House of Daṿid, your anointed one. May he speedily come and let our hearts rejoice. May no stranger sit upon his Throne, and never again may others usurp his renown, for you swore to him by your Qadósh name that his light will never be extinguished. </text:span></text:p>
      <text:p text:style-name="P120" loext:marker-style-name="T16"><text:span text:style-name="T16">Barúḳ Attá, </text:span><text:span text:style-name="T15">יהוה</text:span><text:span text:style-name="T16">, the Shield of Daṿid.</text:span></text:p>
      <text:p text:style-name="P62" loext:marker-style-name="T16"><text:span text:style-name="T302"><text:s text:c="3"/></text:span><text:span text:style-name="T16">For the Toráh, and for the service, and for the Prophets, and for this Shabbath day, which you have given to us, </text:span><text:span text:style-name="T15">יהוה</text:span><text:span text:style-name="T16"> </text:span><text:span text:style-name="T551">Elohéynu</text:span><text:span text:style-name="T16">, for distinction, and for rest, for honor and for splendor—for everything, </text:span><text:span text:style-name="T15">יהוה</text:span><text:span text:style-name="T16"> </text:span><text:span text:style-name="T551">Elohéynu</text:span><text:span text:style-name="T16">, do we thank you and bless you. May your name be blessed by the mouth of all who are alive, constantly, forever and ever. Barúḳ Attá, </text:span><text:span text:style-name="T15">יהוה</text:span><text:span text:style-name="T16">, who distinguishes the Shabbath. </text:span></text:p>
      <text:p text:style-name="P121" loext:marker-style-name="T554"><text:bookmark-start text:name="RichViewCheckpoint15"/><text:span text:style-name="T555">Taḥanun</text:span><text:bookmark-end text:name="RichViewCheckpoint15"/><text:span text:style-name="T555">; Vidduy Zuta </text:span><text:span text:style-name="T556">(Supplications; Small Confession </text:span><text:span text:style-name="T557">- </text:span><text:span text:style-name="T558">Not said</text:span><text:span text:style-name="T307"> </text:span><text:span text:style-name="T559">on Shabbath, Rosh Ḥodesh or Festivals</text:span><text:span text:style-name="T554">) <text:s text:c="2"/></text:span></text:p>
      <text:p text:style-name="P122" loext:marker-style-name="T502"><text:span text:style-name="T502">Please, </text:span><text:span text:style-name="T15">יהוה</text:span><text:span text:style-name="T16"> </text:span><text:span text:style-name="T551">Elohéynu</text:span><text:span text:style-name="T502">, Ṿ’Elohéy Avotéynu </text:span><text:span text:style-name="T16">w’Emotéynu</text:span><text:span text:style-name="T502">, let our prayer come before you, and do not hide yourself, our King, from our supplication—for we are not </text:span><text:span text:style-name="T503">so</text:span><text:span text:style-name="T502"> insolent nor </text:span><text:span text:style-name="T503">so</text:span><text:span text:style-name="T502"> obstinate to say before you, </text:span><text:span text:style-name="T15">יהוה</text:span><text:span text:style-name="T16"> </text:span><text:span text:style-name="T551">Elohéynu</text:span><text:span text:style-name="T502">, ‘We are righteous and have not sinned’; </text:span><text:span text:style-name="T503">rather,</text:span><text:span text:style-name="T502"> truly, we have sinned, transgressed, and have been iniquitous—we, as well as our fathers and our household members: </text:span></text:p>
      <text:p text:style-name="P123" loext:marker-style-name="T502"><text:span text:style-name="T502"><text:s text:c="4"/>We have been guilty, we have betrayed, we have robbed, we have spoken gossip and slander, we have caused iniquity, we have caused wickedness, we have acted wantonly, we have extorted, we have accused falsely, we have given bad advice, we have lied, we have angered, we have acted frivolously, </text:span><text:span text:style-name="T503">we have ridiculed,</text:span><text:span text:style-name="T502"> we have rebelled, we have disobeyed your words, we have infuriated, we have committed adultery, we have been deviant, we have committed iniquity, we have transgressed willfully, we have spoiled, we have oppressed, we have caused grief to </text:span><text:span text:style-name="T503">our</text:span><text:span text:style-name="T502"> father and mother, we have been obstinate, we have been wicked, we have corrupted, we have committed abominations, we have strayed and caused others to stray. And we have veered from your good commandments and laws, but it has not benefited us. But you are righteous regarding whatever has befallen us, for you have acted with truth and it is we who have caused wickedness. </text:span></text:p>
      <text:p text:style-name="P123" loext:marker-style-name="T560"><text:span text:style-name="T561">(</text:span><text:span text:style-name="Internet_20_link"><text:span text:style-name="T561">Insert Al Chet</text:span></text:span><text:span text:style-name="T561"> on </text:span><text:bookmark-start text:name="RichViewCheckpoint151"/><text:span text:style-name="T561">Yom Kippur</text:span><text:bookmark-end text:name="RichViewCheckpoint151"/><text:span text:style-name="T561">, p. 23, and then return here.)</text:span><text:span text:style-name="T560"> <text:s text:c="3"/></text:span></text:p>
      <text:p text:style-name="P123" loext:marker-style-name="T502"><text:span text:style-name="T502"><text:s text:c="4"/></text:span><text:span text:style-name="T16">Ĕl</text:span><text:span text:style-name="T502">, you are slow to anger and the Master of compassion; The</text:span><text:span text:style-name="T562"> </text:span><text:span text:style-name="T502">greatness of your compassion and kindness you made known to the humble one (Moshéh), in ancient times. And such is it written in your Toráh</text:span><text:span text:style-name="T562"> </text:span><text:span text:style-name="T563">(Exodus 34:5)</text:span><text:span text:style-name="T502">: “</text:span><text:span text:style-name="T15">יהוה</text:span><text:span text:style-name="T502"> descended in the cloud and stood there with him and called out with the name— </text:span><text:span text:style-name="T15">יהוה</text:span><text:span text:style-name="T16">.” A</text:span><text:span text:style-name="T502">nd there it states: <text:s/>“</text:span><text:span text:style-name="T15">יהוה</text:span><text:span text:style-name="T502"> passed by before and called out: </text:span></text:p>
      <text:p text:style-name="P124" loext:marker-style-name="T502"><text:span text:style-name="T502">‘</text:span><text:span text:style-name="T564">1) <text:s/></text:span><text:span text:style-name="T565">Yhwh,</text:span><text:span text:style-name="T564"> 2) <text:s/></text:span><text:span text:style-name="T565">Yhwh,</text:span><text:span text:style-name="T564"> <text:s/>3) </text:span><text:span text:style-name="T566">Ĕ</text:span><text:span text:style-name="T567">l,</text:span><text:span text:style-name="T564"> <text:s/>4) </text:span><text:span text:style-name="T502">Compassionate One, <text:s/></text:span><text:span text:style-name="T568">5)</text:span><text:span text:style-name="T569"> </text:span><text:span text:style-name="T502">Gracious One, <text:s/></text:span><text:span text:style-name="T568">6)</text:span><text:span text:style-name="T569"> </text:span><text:span text:style-name="T502">Who is Slow to Anger, <text:s/></text:span><text:span text:style-name="T568">7)</text:span><text:span text:style-name="T569"> </text:span><text:span text:style-name="T502">and Abounding in Kindness, <text:s/></text:span><text:span text:style-name="T568">8)</text:span><text:span text:style-name="T569"> </text:span><text:span text:style-name="T502">and Truth, <text:s/></text:span><text:span text:style-name="T568">9)</text:span><text:span text:style-name="T569"> </text:span><text:span text:style-name="T502">Keeps Kindness for Thousands [of generations]</text:span><text:span text:style-name="T569">, <text:s text:c="2"/><text:line-break/></text:span><text:span text:style-name="T568">10)</text:span><text:span text:style-name="T569"> </text:span><text:span text:style-name="T502">Bears Iniquity, </text:span><text:span text:style-name="T568">11)</text:span><text:span text:style-name="T569"> </text:span><text:span text:style-name="T502">Transgression, </text:span><text:span text:style-name="T568">12)</text:span><text:span text:style-name="T569"> </text:span><text:span text:style-name="T502">and Sin, </text:span><text:span text:style-name="T568">13)</text:span><text:span text:style-name="T569"> </text:span><text:span text:style-name="T502">and Absolves </text:span><text:span text:style-name="T570">[</text:span><text:span text:style-name="T571">those who repent with amendment of life</text:span><text:span text:style-name="T570">]</text:span><text:span text:style-name="T502">.’”</text:span></text:p>
      <text:p text:style-name="P125" loext:marker-style-name="T572"><text:span text:style-name="T572">Compassionate One, Gracious One, we have sinned before you; be merciful to us and help us.</text:span><text:span text:style-name="T572"/></text:p>
      <text:p text:style-name="P126" loext:marker-style-name="T502"><text:span text:style-name="T573">Psalm 25</text:span><text:span text:style-name="T562"> <text:s text:c="2"/></text:span><text:span text:style-name="T503">A Psalm</text:span><text:span text:style-name="T502"> by </text:span><text:span text:style-name="T16">Daṿid</text:span><text:span text:style-name="T502">: To you, </text:span><text:span text:style-name="T574">יהוה</text:span><text:span text:style-name="T502">, I will lift up my being. Elohái, it is in you that I place my trust, let me not be humiliated—let not my enemies rejoice on account of me. May also all who place their hope in you to not be humiliated; let those who needlessly betray be humiliated. </text:span><text:span text:style-name="T15">יהוה</text:span><text:span text:style-name="T502">, let me know your ways; teach me your paths. Lead me in your truth and teach me, for you are Elohai-Yish’i, </text:span><text:span text:style-name="T503">in</text:span><text:span text:style-name="T502"> you I place my hope all day. Recall your mercies and kindnesses, </text:span><text:span text:style-name="T15">יהוה</text:span><text:span text:style-name="T502">, for they existed from ever. The sins of my youth, and my transgressions, do not recall; that </text:span><text:span text:style-name="T503">which is worthy</text:span><text:span text:style-name="T502"> of your kindness, recall for me, for the sake of your goodness, </text:span><text:span text:style-name="T15">יהוה</text:span><text:span text:style-name="T502">. </text:span><text:span text:style-name="T15">יהוה</text:span><text:span text:style-name="T312">,</text:span><text:span text:style-name="T502"> is good and upright, he therefore guides sinners in the way </text:span><text:span text:style-name="T503">of repentance</text:span><text:span text:style-name="T502">. He leads the humble in justice and teaches the humble his way. All the ways of </text:span><text:span text:style-name="T15">יהוה</text:span><text:span text:style-name="T502"> are kindness and truth for those who keep (nâtsâr) his covenant and testimonies. For the sake of your name, </text:span><text:span text:style-name="T15">יהוה</text:span><text:span text:style-name="T502">, forgive my iniquity though it is great. Who is the man who fears </text:span><text:span text:style-name="T15">יהוה</text:span><text:span text:style-name="T502">? — he will teach him the way to choose. His being will rest in goodness and his descendants will inherit the land. </text:span><text:span text:style-name="T15">יהוה</text:span><text:span text:style-name="T502">’s secret </text:span><text:span text:style-name="T503">does he reveal</text:span><text:span text:style-name="T502"> to those who fear him, and his covenant </text:span><text:span text:style-name="T503">does he teach</text:span><text:span text:style-name="T502"> so as to inform them. My eyes always </text:span><text:span text:style-name="T503">look</text:span><text:span text:style-name="T502"> toward </text:span><text:span text:style-name="T15">יהוה</text:span><text:span text:style-name="T502">, for he will remove my feet from the trap. Turn to me and be gracious to me, for I am alone and destitute. My heartaches have increased; bring me out of my distress. Behold my affliction and my toil and forgive all my sins. Behold my enemies for they are many—with wanton hate do they detest me. Protect my being and rescue me; let me not be humiliated, for I have taken refuge in you. Innocence and uprightness will protect me, for I have placed my hope in you. </text:span><text:span text:style-name="T13">Elohíym</text:span><text:span text:style-name="T502">, redeem Yisraél from all its troubles.</text:span></text:p>
      <text:p text:style-name="P127" loext:marker-style-name="T575"/>
      <text:p text:style-name="P128" loext:marker-style-name="T576"><text:bookmark-start text:name="RichViewCheckpoint23"/><text:bookmark-start text:name="RichViewCheckpoint706"/><text:span text:style-name="T577">AL CHET</text:span><text:bookmark-end text:name="RichViewCheckpoint23"/><text:bookmark-end text:name="RichViewCheckpoint706"/><text:span text:style-name="T578"> <text:s text:c="3"/></text:span><text:span text:style-name="T579">What can we say before you – the One Who dwells on high, and what can we relate before you – the One who resides in the high heavens, for surely, that which is hidden and that which is revealed, you know. You know the secrets of the world and the hidden mysteries of all who are living. You search out all [man’s] innermost chambers and see through emotions and thoughts. Nothing is hidden from you, and nothing is concealed from before your eyes. Yehí Ratsón, </text:span><text:span text:style-name="T580">יהוה</text:span><text:span text:style-name="T581"> </text:span><text:span text:style-name="T579">Elohéynu, </text:span><text:span text:style-name="T582">Ṿ</text:span><text:span text:style-name="T583">’Elohéy Avot</text:span><text:span text:style-name="T584">éy</text:span><text:span text:style-name="T583">nu </text:span><text:span text:style-name="T585">w’Emotéynu</text:span><text:span text:style-name="T583">, </text:span><text:span text:style-name="T579">that you have mercy upon us, and that you forgive for us all our transgressions, and absolve for us all our iniquities, and that you forgive and pardon all our sins:</text:span><text:span text:style-name="T586"> </text:span></text:p>
      <text:p text:style-name="P128" loext:marker-style-name="T587"><text:span text:style-name="T587"><text:s text:c="3"/>For the sin that we have committed before you under compulsion. For the sin that we have committed before you out of ignorance. For the sin that we have committed before you openly. For the sin that we have committed before you regarding illicit relationships. For the sin that we have committed before you with knowledge and with deceit. For the sin that we have committed before you with [sinful] thought. For the sin that we have committed before you by confessing with the mouth [alone]. For the sin that we have committed before you with malevolent intent. For the sin that we have committed before you through aggressiveness. For the sin that we have committed before you by defiling the lips. For the sin that we have committed before you with the evil urge.</text:span><text:span text:style-name="T587"/></text:p>
      <text:p text:style-name="P128" loext:marker-style-name="T587"><text:span text:style-name="T587"><text:s text:c="3"/>For the sin that we have committed before you knowingly and unknowingly. For the sin that we have committed before you through denial and falsehood. For the sin that we have committed before you through evil talk. For the sin that we have committed before you through gazing. For the sin that we have committed before you through willful transgression. For the sin that we have committed before you through usury. For the sin that we have committed before you through the utterance of our lips. For the sin that we have committed before you secretly. For the sin that we have committed before you through acting in a condescending manner. For the sin that we have committed before you through excessive chatter.</text:span><text:span text:style-name="T587"/></text:p>
      <text:p text:style-name="P128" loext:marker-style-name="T587"><text:span text:style-name="T587"><text:s text:c="3"/>For the sin that we have committed before you through resolutely striding (to do evil). For the sin that we have committed before you through miserliness. For the sin that we have committed before you willingly. For the sin that we have committed before you unintentionally. For the sin that we have committed before you through business transactions. For the sin that we have committed before you through confusion of the mind. For the sin that we have committed before you through gratuitous hatred. For the sin that we have committed before you with feet running to do evil. For the sin that we have committed before you through tale-bearing.</text:span><text:span text:style-name="T587"/></text:p>
      <text:p text:style-name="P128" loext:marker-style-name="T587"><text:span text:style-name="T587"><text:s text:c="4"/>For the sin that we have committed before you through obstinacy. For the sin that we have committed before you with haughtiness. For the sin that we have committed before you by casting off [our] yoke. For the sin that we have committed before you through insolence. For the sin that we have committed before you with wanton looks. For the sin that we have committed before you through arrogance. For the sin that we have committed before you in business dealings. For the sin that we have committed before you through deceitful speech. For the sin that we have committed before you through assembly not for the sake of heaven. For the sin that we have committed before you through pretentiousness. For the sin that we have committed before you through impure thought. For the sin that we have committed before you through desecration of your name. For the sin that we have committed before you through the denigration of parents and teachers.</text:span><text:span text:style-name="T587"/></text:p>
      <text:p text:style-name="P128" loext:marker-style-name="T587"><text:span text:style-name="T587"><text:s text:c="3"/>For the sin that we have committed before you in meeting for [purposes] of transgression. For the sin that we have committed before you through slandering. For the sin that we have committed before you through idle chatter. For the sin that we have committed before you through haughtiness and scorn. For the sin that we have committed before you through the taking of oaths.</text:span><text:span text:style-name="T587"/></text:p>
      <text:p text:style-name="P128" loext:marker-style-name="T587"><text:span text:style-name="T587">For the sin that we have committed before you through eating prohibited foods. For the sin that we have committed before you with the 248 organs and 365 sinews of our body, and our nefesh (lower soul), and rua</text:span><text:span text:style-name="T588">ch</text:span><text:span text:style-name="T587"> (spirit), and neshama</text:span><text:span text:style-name="T589">h</text:span><text:span text:style-name="T587"> (higher soul), and the </text:span><text:span text:style-name="T590">ḥ</text:span><text:span text:style-name="T587">ayya of our neshama</text:span><text:span text:style-name="T589">h</text:span><text:span text:style-name="T587">. For the sin that we have committed before you [in] that we have caused defects and blemishes in the 248 organs and the 365 sinews of others—in their bodies, and [of] their soul, and spirit, and higher soul, and the higher soul of their higher soul.</text:span></text:p>
      <text:p text:style-name="P128" loext:marker-style-name="T587"><text:span text:style-name="T587"><text:s text:c="3"/>For the sins that we have committed before you for which we are liable for neglecting positive commandments. For the sins that we have committed before you for [violating] a negative commandment that is transformed to a positive commandment. </text:span><text:span text:style-name="T587"/></text:p>
      <text:p text:style-name="P128" loext:marker-style-name="T587"><text:span text:style-name="T587"><text:s text:c="3"/>For the sins for which we are liable [to bring] a burnt offering. For the sins for which we are liable [to bring] a sin-offering. For the sins for which we are liable [to bring] a sacrifice that fluctuates [in cost]. For the sins for which we are liable [to bring] a guilt-offering for doubtful transgression and a guilt-offering for certain transgression. For the sins for which we are liable [to receive] lashes of punishment. For the sins for which we are liable [to receive] forty lashes. For the sins for which we are liable [to suffer] death at the Hand of Heaven. For the sins for which we are liable [to suffer] unusual deaths. For the sins for which we are liable [to suffer] excision of the soul or childless death. For the sins for which we are liable [to undergo] all types of sufferings. For the sins for which we are liable [to receive] all types of punishments. For the sins for which we are liable for the four deaths [imposed] by the Court: stoning, burning, beheading and strangulation; for positive commandments and for negative commandments—whether they involve committing an act or whether they (are passive and) do not involve committing an act; whether they are revealed to us and whether they are not revealed to us. Those that are revealed to us, we have already related them before you, </text:span><text:span text:style-name="T587"/></text:p>
      <text:p text:style-name="P128" loext:marker-style-name="T591"><text:span text:style-name="T587"><text:s text:c="3"/></text:span><text:span text:style-name="T580">יהוה</text:span><text:span text:style-name="T581"> </text:span><text:span text:style-name="T579">Elohéynu</text:span><text:span text:style-name="T587">, </text:span><text:span text:style-name="T592">Ṿ</text:span><text:span text:style-name="T589">’</text:span><text:span text:style-name="T587">Elohéy </text:span><text:span text:style-name="T579">Avot</text:span><text:span text:style-name="T593">éy</text:span><text:span text:style-name="T579">nu </text:span><text:span text:style-name="T585">w’Emotéynu</text:span><text:span text:style-name="T587">, all is revealed and foreseen before you, as is stated: “The hidden things are to </text:span><text:span text:style-name="T580">יהוה</text:span><text:span text:style-name="T581"> </text:span><text:span text:style-name="T579">Elohéynu</text:span><text:span text:style-name="T594">,</text:span><text:span text:style-name="T587"> whereas the revealed things are to us and to our children forever, [through which] to keep all the words of this Toráh.” For you are the One who pardons Yisraél, and the One Who forgives the Tribes of Yeshu</text:span><text:span text:style-name="T589">run</text:span><text:span text:style-name="T587">, and the Gerim, and besides you we have no king who forgives and pardons. <text:s text:c="3"/></text:span><text:span text:style-name="Internet_20_link"><text:span text:style-name="T591">Return to Vidduy</text:span></text:span><text:span text:style-name="T591"> 22</text:span></text:p>
      <text:p text:style-name="P129" loext:marker-style-name="T282"><text:bookmark-start text:name="RichViewCheckpoint16"/><text:span text:style-name="T595">A Prayer for the Welfare of the Government</text:span><text:bookmark-end text:name="RichViewCheckpoint16"/><text:span text:style-name="T595"/></text:p>
      <text:p text:style-name="P67" loext:marker-style-name="T16"><text:span text:style-name="T16"><text:s text:c="5"/>May he who brings deliverance to kings and dominion to rulers, and whose kingdom is a kingdom for all worlds, he who rescues Daṿid his servant, from the devastating sword; He who provides a route through the sea and a pathway through violent waters—may he bless, correct</text:span><text:span text:style-name="T310">, </text:span><text:span text:style-name="T16">guard, preserve, help, exalt, and uplift higher and higher all the leaders of the government and their advisors. The King over kings of kings—in his mercy, may he guard and sustain them, and rescue them from all trouble and harm. The King over kings of kings—in his mercy, may he put in their hearts and in the hearts of all their advisors, compassion to act kindly toward us and toward all Yisraél, our brethren. In their days and in our days, may Yahudáh be delivered, and may Yisraél rest in security, and may the Redeemer come again to </text:span><text:span text:style-name="T142">Tsión</text:span><text:span text:style-name="T16">. And so, may it be </text:span><text:span text:style-name="T310">his</text:span><text:span text:style-name="T16"> will, and let us say: </text:span><text:span text:style-name="T13">Améin</text:span><text:span text:style-name="T16">!</text:span></text:p>
      <text:p text:style-name="P130" loext:marker-style-name="T282"><text:span text:style-name="T595">Blessing the Congregation</text:span><text:span text:style-name="T595"/></text:p>
      <text:p text:style-name="P67" loext:marker-style-name="T16"><text:span text:style-name="T16">He who blessed our fathers, Aḅrahám, Yitsḥák, and Ya</text:span><text:span text:style-name="T14">'</text:span><text:span text:style-name="T16">aqóḅ, Moshéh, Aharon, Daṿid and Sh’lomo, and all the congregations that are qadosh and pure—may he bless this entire qadosh congregation, adults and children---them and their wives, children and students, and all that is theirs. The King of the world—may he bless you and grant you </text:span><text:span text:style-name="T310">favor</text:span><text:span text:style-name="T16"> and hear the voice of your prayers. May you be saved and delivered from all distress and trouble and may the word of </text:span><text:span text:style-name="T15">יהוה</text:span><text:span text:style-name="T16"> support you and shield you. May he spread his shelter of peace over you, and implant among you love, brotherhood, peace and friendship; and may he remove unfounded resentment from among you. And may he break the yoke of the nations from upon your necks. And may he fulfill in you that which is written: </text:span></text:p>
      <text:p text:style-name="P131" loext:marker-style-name="T16"><text:span text:style-name="T596">“</text:span><text:span text:style-name="T15">יהוה</text:span><text:span text:style-name="T597">, Eloh</text:span><text:span text:style-name="T598">éy</text:span><text:span text:style-name="T597"> Avot</text:span><text:span text:style-name="T598">éy</text:span><text:span text:style-name="T597">nu —may he increase your likes a thousand-fold, and may he bless you as he</text:span><text:span text:style-name="T599"> </text:span><text:span text:style-name="T597">has spoken concerning you.” </text:span><text:span text:style-name="T600">(</text:span><text:span text:style-name="T601">On Shabbath Teshuvah add</text:span><text:span text:style-name="T600">)</text:span><text:span text:style-name="T602"> </text:span><text:span text:style-name="T603">And may </text:span><text:span text:style-name="T604">Elohíym</text:span><text:span text:style-name="T603"> inscribe us in the Book of good life.)</text:span><text:span text:style-name="T16"> <text:tab/>And so, may it be his will; and let us say, </text:span><text:span text:style-name="T310">Amein</text:span><text:span text:style-name="T16">. </text:span></text:p>
      <table:table table:name="Table19" table:style-name="Table19">
        <table:table-column table:style-name="Table19.A"/>
        <table:table-row table:style-name="Table19.1">
          <table:table-cell table:style-name="Table19.A1" office:value-type="string">
            <text:p text:style-name="P49" loext:marker-style-name="T282"><text:span text:style-name="T500">Ha’Ḥrazat Rosh Ḥodesh</text:span><text:span text:style-name="T605"> or </text:span><text:span text:style-name="T500">ha’Ḥrazat Tsomot </text:span><text:span text:style-name="T291">(Announcement of a New Month or a Fast)</text:span></text:p>
          </table:table-cell>
        </table:table-row>
      </table:table>
      <text:p text:style-name="P132" loext:marker-style-name="T16"><text:span text:style-name="T313"><text:s text:c="3"/></text:span><text:span text:style-name="T16">May it be the will of the </text:span><text:span text:style-name="T13">Elohíym</text:span><text:span text:style-name="T302"> </text:span><text:span text:style-name="T16">of the heavens to establish the House of our Life, and to return his Sheḳin</text:span><text:span text:style-name="T606">á</text:span><text:span text:style-name="T16">h to it speedily in our days; and say, </text:span><text:span text:style-name="T310">Amein. <text:s text:c="4"/></text:span><text:span text:style-name="T16">May it be the will of the </text:span><text:span text:style-name="T13">Elohíym</text:span><text:span text:style-name="T302"> </text:span><text:span text:style-name="T16">of the heavens to take pity upon our remnant and to withhold plague, ruin, sword, famine, captivity and pillage from us and from his people, Yisraél; and say, </text:span><text:span text:style-name="T310">Amein <text:s/></text:span><text:span text:style-name="T16"><text:s text:c="3"/>May it be the will of the </text:span><text:span text:style-name="T13">Elohíym</text:span><text:span text:style-name="T302"> </text:span><text:span text:style-name="T16">of the heavens to preserve for us all the scholars of Yisraél—them, their wives, children and students, in all the places they reside; and say, </text:span><text:span text:style-name="T310">Amein</text:span><text:span text:style-name="T16">. <text:s text:c="3"/>May it be the will of the </text:span><text:span text:style-name="T13">Elohíym</text:span><text:span text:style-name="T302"> </text:span><text:span text:style-name="T16">of the heavens that we may hear and receive tidings of good news—news of salvations and consolations—from the four corners of the earth; and say, </text:span><text:span text:style-name="T310">Amein. <text:s/></text:span><text:span text:style-name="T16"><text:s text:c="3"/>He who performed miracles for our fathers and delivered them from Mitsrayím—may he deliver us and return the children to their territory. With favorable sign may there be for us </text:span><text:span text:style-name="T310">Rosh Ḥodesh</text:span><text:span text:style-name="T16"> (name of month) on the (day of week). <text:s text:c="4"/>May the Qadósh One, blessed is he, renew it for us and for his people, Yisraél, wherever they may be, for good and for blessing, for joy and for happiness, for salvation and for consolation, for livelihood and for good sustenance, for good news and for good tidings, (Winter: and for rains in their right time), (Summer: and for dews of blessing), And for complete healing, and for early redemption; and say, </text:span><text:span text:style-name="T13">Améin</text:span><text:span text:style-name="T16">.</text:span></text:p>
      <text:p text:style-name="P67" loext:marker-style-name="T607"><text:span text:style-name="T287">Haḥrazat Tsomot </text:span><text:span text:style-name="T608">(</text:span><text:span text:style-name="T609">Zech 8:19</text:span><text:span text:style-name="T608">)</text:span><text:span text:style-name="T287">:</text:span><text:span text:style-name="T16"> Our brothers, House of Yisraél, hear: The fast of the (____) month will be the (__ day of the coming week). May the Qadósh One, blessed is He, transform it into joy and happiness, as it is written: “So says יהוה </text:span><text:span text:style-name="T1">Tsavaót</text:span><text:span text:style-name="T16">, ‘The fast of the 4</text:span><text:span text:style-name="T610">th</text:span><text:span text:style-name="T16"> and the fast of the 5th and the fast of the 7</text:span><text:span text:style-name="T610">th</text:span><text:span text:style-name="T16"> and the fast of the 10</text:span><text:span text:style-name="T610">th</text:span><text:span text:style-name="T16"> months will be for Yahudah for joy and for happiness, and for good holidays, </text:span><text:span text:style-name="T310">if</text:span><text:span text:style-name="T16"> they love truth and peace.’”</text:span></text:p>
      <table:table table:name="Table20" table:style-name="Table20">
        <table:table-column table:style-name="Table20.A"/>
        <table:table-row table:style-name="Table20.1">
          <table:table-cell table:style-name="Table20.A1" office:value-type="string">
            <text:p text:style-name="P45" loext:marker-style-name="T605"><text:span text:style-name="T500">Tikkun ha’Geshem</text:span><text:span text:style-name="T605"> </text:span><text:span text:style-name="T274">(On the 8</text:span><text:span text:style-name="T611">th</text:span><text:span text:style-name="T274"> day of Sukkot – See a Siddur)</text:span></text:p>
          </table:table-cell>
        </table:table-row>
        <text:soft-page-break/>
        <table:table-row table:style-name="Table20.2">
          <table:table-cell table:style-name="Table20.A2" office:value-type="string">
            <text:p text:style-name="P3" loext:marker-style-name="T16"><text:span text:style-name="T126">יהוה</text:span><text:span text:style-name="T13">, may your kindness be upon us as we have hoped in you. </text:span><text:span text:style-name="T126">יהוה</text:span><text:span text:style-name="T13">, save! <text:s/></text:span></text:p>
            <text:p text:style-name="P3" loext:marker-style-name="T612"><text:span text:style-name="T13">May the King answer us on the day that we call.</text:span><text:span text:style-name="T613"/></text:p>
          </table:table-cell>
        </table:table-row>
        <table:table-row table:style-name="Table20.3">
          <table:table-cell table:style-name="Table20.A3" office:value-type="string">
            <text:p text:style-name="P3" loext:marker-style-name="T614"><text:span text:style-name="Internet_20_link"><text:span text:style-name="T283">Kaddish Al Yisraél</text:span></text:span><text:span text:style-name="T283"> </text:span><text:span text:style-name="T615">or</text:span><text:span text:style-name="T283"> </text:span><text:span text:style-name="Internet_20_link"><text:span text:style-name="T283">Oseh Shalom</text:span></text:span></text:p>
          </table:table-cell>
        </table:table-row>
        <table:table-row table:style-name="Table20.4">
          <table:table-cell table:style-name="Table20.A4" office:value-type="string">
            <text:p text:style-name="P133" loext:marker-style-name="T614"><text:span text:style-name="T612">Musaf Service: </text:span><text:span text:style-name="T616"><text:s/></text:span><text:span text:style-name="Internet_20_link"><text:span text:style-name="T617">Ashrey &amp; Psalm 145</text:span></text:span><text:span text:style-name="T618"> p. 5</text:span><text:span text:style-name="T616">, </text:span><text:span text:style-name="Internet_20_link"><text:span text:style-name="T616">Half-Kaddish</text:span></text:span><text:span text:style-name="T616"> </text:span><text:span text:style-name="T619">(if Minyan is present. If not,)</text:span><text:span text:style-name="T616"> </text:span><text:span text:style-name="Internet_20_link"><text:span text:style-name="T616">Oseh Shalom</text:span></text:span><text:span text:style-name="T616">, p. 52.</text:span></text:p>
          </table:table-cell>
        </table:table-row>
        <table:table-row table:style-name="Table20.5">
          <table:table-cell table:style-name="Table20.A5" office:value-type="string">
            <text:p text:style-name="P134" loext:marker-style-name="T614"><text:span text:style-name="Internet_20_link"><text:span text:style-name="T616">Musaf Amidah for Shabbath</text:span></text:span><text:span text:style-name="Internet_20_link"><text:span text:style-name="T620">, 43</text:span></text:span><text:span text:style-name="T616"> | </text:span><text:span text:style-name="Internet_20_link"><text:span text:style-name="T616">Musaf Amidah for Rosh Ḥodesh</text:span></text:span><text:span text:style-name="Internet_20_link"><text:span text:style-name="T620">, 46</text:span></text:span><text:span text:style-name="T616"> | </text:span><text:span text:style-name="Internet_20_link"><text:span text:style-name="T616">Kaddish Titkabbal or Oseh Shalom</text:span></text:span><text:span text:style-name="Internet_20_link"><text:span text:style-name="T620">, 52</text:span></text:span></text:p>
          </table:table-cell>
        </table:table-row>
      </table:table>
      <text:p text:style-name="P135" loext:marker-style-name="T452"/>
      <table:table table:name="Table21" table:style-name="Table21">
        <table:table-column table:style-name="Table21.A"/>
        <table:table-column table:style-name="Table21.B"/>
        <table:table-column table:style-name="Table21.C" table:number-columns-repeated="2"/>
        <table:table-column table:style-name="Table21.E"/>
        <table:table-column table:style-name="Table21.B"/>
        <table:table-column table:style-name="Table21.E"/>
        <table:table-column table:style-name="Table21.H"/>
        <table:table-column table:style-name="Table21.I"/>
        <table:table-column table:style-name="Table21.J"/>
        <table:table-column table:style-name="Table21.K"/>
        <table:table-column table:style-name="Table21.L"/>
        <table:table-column table:style-name="Table21.E"/>
        <table:table-column table:style-name="Table21.B"/>
        <table:table-column table:style-name="Table21.L"/>
        <table:table-column table:style-name="Table21.P"/>
        <table:table-column table:style-name="Table21.Q"/>
        <table:table-column table:style-name="Table21.B"/>
        <table:table-column table:style-name="Table21.E"/>
        <table:table-column table:style-name="Table21.L"/>
        <table:table-column table:style-name="Table21.B"/>
        <table:table-column table:style-name="Table21.L"/>
        <table:table-column table:style-name="Table21.E"/>
        <table:table-column table:style-name="Table21.B"/>
        <table:table-column table:style-name="Table21.Y"/>
        <table:table-column table:style-name="Table21.L"/>
        <table:table-column table:style-name="Table21.a"/>
        <table:table-column table:style-name="Table21.L"/>
        <table:table-column table:style-name="Table21.B"/>
        <table:table-column table:style-name="Table21.E"/>
        <table:table-column table:style-name="Table21.L"/>
        <table:table-column table:style-name="Table21.f"/>
        <table:table-row table:style-name="Table21.1">
          <table:table-cell table:style-name="Table21.A1" table:number-columns-spanned="32" office:value-type="string">
            <text:p text:style-name="P29" loext:marker-style-name="T621"><text:span text:style-name="T622">Barúḳ Attá, </text:span><text:span text:style-name="T623">יהוה</text:span><text:span text:style-name="T622">, Elohéynu, Méleḳ há’Olam, who created the Heavens &amp; the Earth &amp; all therein in 6-Days, Ceased, &amp; Sanctified the 7</text:span><text:span text:style-name="T624">th</text:span><text:span text:style-name="T622">; Who grants our hearts discernment to distinguish between the Seen &amp; Unseen realms, the Dawn, Day, Dusk, &amp; Night, the Sabbaths, Months, Festivals &amp; Seasons of the Year, the Domed-Firmament above us &amp; the lights rotating around us—the Sun &amp; Moon with fixed &amp; wondering Stars. Barúḳ Attá, </text:span><text:span text:style-name="T623">יהוה</text:span><text:span text:style-name="T622">, the Source &amp; Sustainer of all Creation.</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21.2">
          <table:table-cell table:style-name="Table21.A2" table:number-columns-spanned="32" office:value-type="string">
            <text:p text:style-name="P29" loext:marker-style-name="T625"><text:span text:style-name="T626">Netsarim Calendar; Witnessed in the Tanakh &amp; Books of Enoch, Jubilees, the Dead Sea Scrolls, </text:span><text:span text:style-name="T627">Ght,</text:span><text:span text:style-name="T626"> Ex 12:2, Lev 23 </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21.3">
          <table:table-cell table:style-name="Table21.A3" office:value-type="string">
            <text:p text:style-name="P29" loext:marker-style-name="T628"><text:span text:style-name="T629">Spring</text:span><text:span text:style-name="T628"/></text:p>
          </table:table-cell>
          <table:table-cell table:style-name="Table21.B3" office:value-type="string">
            <text:p text:style-name="P29" loext:marker-style-name="T628"><text:span text:style-name="T629">1</text:span><text:span text:style-name="T630">st</text:span></text:p>
          </table:table-cell>
          <table:table-cell table:style-name="Table21.C3" office:value-type="string">
            <text:p text:style-name="P29" loext:marker-style-name="T628"><text:span text:style-name="T629">2</text:span><text:span text:style-name="T630">nd</text:span></text:p>
          </table:table-cell>
          <table:table-cell table:style-name="Table21.C3" office:value-type="string">
            <text:p text:style-name="P29" loext:marker-style-name="T628"><text:span text:style-name="T629">3</text:span><text:span text:style-name="T630">rd</text:span></text:p>
          </table:table-cell>
          <table:table-cell table:style-name="Table21.C3" office:value-type="string">
            <text:p text:style-name="P29" loext:marker-style-name="T628"><text:span text:style-name="T629">4</text:span><text:span text:style-name="T630">th</text:span></text:p>
          </table:table-cell>
          <table:table-cell table:style-name="Table21.C3" office:value-type="string">
            <text:p text:style-name="P29" loext:marker-style-name="T628"><text:span text:style-name="T629">5</text:span><text:span text:style-name="T630">th</text:span></text:p>
          </table:table-cell>
          <table:table-cell table:style-name="Table21.C3" office:value-type="string">
            <text:p text:style-name="P29" loext:marker-style-name="T631"><text:span text:style-name="T632">6</text:span><text:span text:style-name="T633">th</text:span></text:p>
          </table:table-cell>
          <table:table-cell table:style-name="Table21.H3" office:value-type="string">
            <text:p text:style-name="P136" loext:marker-style-name="T628"><text:span text:style-name="T629">7</text:span><text:span text:style-name="T630">th</text:span></text:p>
          </table:table-cell>
          <table:table-cell table:style-name="Table21.I3" office:value-type="string">
            <text:p text:style-name="P29" loext:marker-style-name="T628"><text:span text:style-name="T629">Summer</text:span><text:span text:style-name="T628"/></text:p>
          </table:table-cell>
          <table:table-cell table:style-name="Table21.J3" office:value-type="string">
            <text:p text:style-name="P29" loext:marker-style-name="T628"><text:span text:style-name="T629">1</text:span><text:span text:style-name="T630">st</text:span></text:p>
          </table:table-cell>
          <table:table-cell table:style-name="Table21.K3" office:value-type="string">
            <text:p text:style-name="P29" loext:marker-style-name="T628"><text:span text:style-name="T629">2</text:span><text:span text:style-name="T630">nd</text:span></text:p>
          </table:table-cell>
          <table:table-cell table:style-name="Table21.K3" office:value-type="string">
            <text:p text:style-name="P29" loext:marker-style-name="T628"><text:span text:style-name="T629">3</text:span><text:span text:style-name="T630">rd</text:span></text:p>
          </table:table-cell>
          <table:table-cell table:style-name="Table21.K3" office:value-type="string">
            <text:p text:style-name="P29" loext:marker-style-name="T628"><text:span text:style-name="T629">4</text:span><text:span text:style-name="T630">th</text:span></text:p>
          </table:table-cell>
          <table:table-cell table:style-name="Table21.K3" office:value-type="string">
            <text:p text:style-name="P29" loext:marker-style-name="T628"><text:span text:style-name="T629">5</text:span><text:span text:style-name="T630">th</text:span></text:p>
          </table:table-cell>
          <table:table-cell table:style-name="Table21.K3" office:value-type="string">
            <text:p text:style-name="P29" loext:marker-style-name="T631"><text:span text:style-name="T632">6</text:span><text:span text:style-name="T633">th</text:span></text:p>
          </table:table-cell>
          <table:table-cell table:style-name="Table21.P3" office:value-type="string">
            <text:p text:style-name="P42" loext:marker-style-name="T628"><text:span text:style-name="T629">7</text:span><text:span text:style-name="T630">th</text:span></text:p>
          </table:table-cell>
          <table:table-cell table:style-name="Table21.Q3" office:value-type="string">
            <text:p text:style-name="P29" loext:marker-style-name="T628"><text:span text:style-name="T629">Fall</text:span><text:span text:style-name="T628"/></text:p>
          </table:table-cell>
          <table:table-cell table:style-name="Table21.R3" office:value-type="string">
            <text:p text:style-name="P29" loext:marker-style-name="T628"><text:span text:style-name="T629">1</text:span><text:span text:style-name="T630">st</text:span></text:p>
          </table:table-cell>
          <table:table-cell table:style-name="Table21.S3" office:value-type="string">
            <text:p text:style-name="P29" loext:marker-style-name="T628"><text:span text:style-name="T629">2</text:span><text:span text:style-name="T630">nd</text:span></text:p>
          </table:table-cell>
          <table:table-cell table:style-name="Table21.S3" office:value-type="string">
            <text:p text:style-name="P29" loext:marker-style-name="T628"><text:span text:style-name="T629">3</text:span><text:span text:style-name="T630">rd</text:span></text:p>
          </table:table-cell>
          <table:table-cell table:style-name="Table21.S3" office:value-type="string">
            <text:p text:style-name="P29" loext:marker-style-name="T628"><text:span text:style-name="T629">4</text:span><text:span text:style-name="T630">th</text:span></text:p>
          </table:table-cell>
          <table:table-cell table:style-name="Table21.S3" office:value-type="string">
            <text:p text:style-name="P29" loext:marker-style-name="T628"><text:span text:style-name="T629">5</text:span><text:span text:style-name="T630">th</text:span></text:p>
          </table:table-cell>
          <table:table-cell table:style-name="Table21.S3" office:value-type="string">
            <text:p text:style-name="P29" loext:marker-style-name="T631"><text:span text:style-name="T632">6</text:span><text:span text:style-name="T633">th</text:span></text:p>
          </table:table-cell>
          <table:table-cell table:style-name="Table21.X3" office:value-type="string">
            <text:p text:style-name="P29" loext:marker-style-name="T628"><text:span text:style-name="T629">7</text:span><text:span text:style-name="T630">th</text:span></text:p>
          </table:table-cell>
          <table:table-cell table:style-name="Table21.Y3" office:value-type="string">
            <text:p text:style-name="P29" loext:marker-style-name="T628"><text:span text:style-name="T629">Winter</text:span><text:span text:style-name="T628"/></text:p>
          </table:table-cell>
          <table:table-cell table:style-name="Table21.Z3" office:value-type="string">
            <text:p text:style-name="P29" loext:marker-style-name="T628"><text:span text:style-name="T629">1</text:span><text:span text:style-name="T630">st</text:span></text:p>
          </table:table-cell>
          <table:table-cell table:style-name="Table21.a3" office:value-type="string">
            <text:p text:style-name="P29" loext:marker-style-name="T628"><text:span text:style-name="T629">2</text:span><text:span text:style-name="T630">nd</text:span></text:p>
          </table:table-cell>
          <table:table-cell table:style-name="Table21.a3" office:value-type="string">
            <text:p text:style-name="P29" loext:marker-style-name="T628"><text:span text:style-name="T629">3</text:span><text:span text:style-name="T630">rd</text:span></text:p>
          </table:table-cell>
          <table:table-cell table:style-name="Table21.a3" office:value-type="string">
            <text:p text:style-name="P29" loext:marker-style-name="T628"><text:span text:style-name="T629">4</text:span><text:span text:style-name="T630">th</text:span></text:p>
          </table:table-cell>
          <table:table-cell table:style-name="Table21.a3" office:value-type="string">
            <text:p text:style-name="P29" loext:marker-style-name="T628"><text:span text:style-name="T629">5</text:span><text:span text:style-name="T630">th</text:span></text:p>
          </table:table-cell>
          <table:table-cell table:style-name="Table21.a3" office:value-type="string">
            <text:p text:style-name="P42" loext:marker-style-name="T628"><text:span text:style-name="T632">6</text:span><text:span text:style-name="T633">th <text:s text:c="10"/></text:span></text:p>
          </table:table-cell>
          <table:table-cell table:style-name="Table21.f3" office:value-type="string">
            <text:p text:style-name="P42" loext:marker-style-name="T628"><text:span text:style-name="T629">7</text:span><text:span text:style-name="T630">th</text:span></text:p>
          </table:table-cell>
        </table:table-row>
        <table:table-row table:style-name="Table21.3">
          <table:table-cell table:style-name="Table21.A4" office:value-type="string">
            <text:p text:style-name="P137" loext:marker-style-name="T634"/>
          </table:table-cell>
          <table:table-cell table:style-name="Table21.B4" table:number-columns-spanned="7" office:value-type="string">
            <text:p text:style-name="P138" loext:marker-style-name="T635"><text:span text:style-name="T636">Spring Equinox Week</text:span><text:span text:style-name="T635"/></text:p>
          </table:table-cell>
          <table:covered-table-cell/>
          <table:covered-table-cell/>
          <table:covered-table-cell/>
          <table:covered-table-cell/>
          <table:covered-table-cell/>
          <table:covered-table-cell/>
          <table:table-cell table:style-name="Table21.I4" office:value-type="string">
            <text:p text:style-name="P139" loext:marker-style-name="T635"/>
          </table:table-cell>
          <table:table-cell table:style-name="Table21.J4" table:number-columns-spanned="7" office:value-type="string">
            <text:p text:style-name="P30" loext:marker-style-name="T635"><text:span text:style-name="T636">Summer Solstice Week</text:span><text:span text:style-name="T635"/></text:p>
          </table:table-cell>
          <table:covered-table-cell/>
          <table:covered-table-cell/>
          <table:covered-table-cell/>
          <table:covered-table-cell/>
          <table:covered-table-cell/>
          <table:covered-table-cell/>
          <table:table-cell table:style-name="Table21.Q4" office:value-type="string">
            <text:p text:style-name="P139" loext:marker-style-name="T635"/>
          </table:table-cell>
          <table:table-cell table:style-name="Table21.R4" table:number-columns-spanned="7" office:value-type="string">
            <text:p text:style-name="P30" loext:marker-style-name="T635"><text:span text:style-name="T636">Autumn Equinox Week</text:span><text:span text:style-name="T635"/></text:p>
          </table:table-cell>
          <table:covered-table-cell/>
          <table:covered-table-cell/>
          <table:covered-table-cell/>
          <table:covered-table-cell/>
          <table:covered-table-cell/>
          <table:covered-table-cell/>
          <table:table-cell table:style-name="Table21.Y4" office:value-type="string">
            <text:p text:style-name="P139" loext:marker-style-name="T635"/>
          </table:table-cell>
          <table:table-cell table:style-name="Table21.Z4" table:number-columns-spanned="7" office:value-type="string">
            <text:p text:style-name="P30" loext:marker-style-name="T637"><text:span text:style-name="T638">Winter Solstice Week</text:span><text:span text:style-name="T637"/></text:p>
          </table:table-cell>
          <table:covered-table-cell/>
          <table:covered-table-cell/>
          <table:covered-table-cell/>
          <table:covered-table-cell/>
          <table:covered-table-cell/>
          <table:covered-table-cell/>
        </table:table-row>
        <table:table-row table:style-name="Table21.2">
          <table:table-cell table:style-name="Table21.A5" table:number-rows-spanned="5" office:value-type="string">
            <text:p text:style-name="P140" loext:marker-style-name="T639"><text:span text:style-name="T629">1</text:span><text:span text:style-name="T630">st</text:span><text:span text:style-name="T629"> </text:span></text:p>
            <text:p text:style-name="P140" loext:marker-style-name="T640"><text:span text:style-name="T641">Month</text:span><text:span text:style-name="T640"/></text:p>
            <text:p text:style-name="P141" loext:marker-style-name="T640"/>
            <text:p text:style-name="P30" loext:marker-style-name="T635"><text:span text:style-name="T642">Pesach</text:span><text:span text:style-name="T635"/></text:p>
          </table:table-cell>
          <table:table-cell table:style-name="Table21.B5" office:value-type="string">
            <text:p text:style-name="P30" loext:marker-style-name="T635"><text:span text:style-name="T643">362</text:span><text:span text:style-name="T635"/></text:p>
          </table:table-cell>
          <table:table-cell table:style-name="Table21.C5" office:value-type="string">
            <text:p text:style-name="P30" loext:marker-style-name="T635"><text:span text:style-name="T643">363</text:span><text:span text:style-name="T635"/></text:p>
          </table:table-cell>
          <table:table-cell table:style-name="Table21.D5" office:value-type="string">
            <text:p text:style-name="P30" loext:marker-style-name="T635"><text:span text:style-name="T643">364 </text:span><text:span text:style-name="T635"/></text:p>
          </table:table-cell>
          <table:table-cell table:style-name="Table21.E5" office:value-type="string">
            <text:p text:style-name="P30" loext:marker-style-name="T644"><text:span text:style-name="T645">1</text:span><text:span text:style-name="T644"/></text:p>
          </table:table-cell>
          <table:table-cell table:style-name="Table21.F5" office:value-type="string">
            <text:p text:style-name="P30" loext:marker-style-name="T637"><text:span text:style-name="T646">2</text:span><text:span text:style-name="T637"/></text:p>
          </table:table-cell>
          <table:table-cell table:style-name="Table21.F5" office:value-type="string">
            <text:p text:style-name="P30" loext:marker-style-name="T635"><text:span text:style-name="T643">3</text:span><text:span text:style-name="T635"/></text:p>
          </table:table-cell>
          <table:table-cell table:style-name="Table21.H5" office:value-type="string">
            <text:p text:style-name="P138" loext:marker-style-name="T647"><text:span text:style-name="T648">4</text:span><text:span text:style-name="T647"/></text:p>
          </table:table-cell>
          <table:table-cell table:style-name="Table21.I5" table:number-rows-spanned="5" office:value-type="string">
            <text:p text:style-name="P140" loext:marker-style-name="T639"><text:span text:style-name="T629">4</text:span><text:span text:style-name="T630">th</text:span></text:p>
            <text:p text:style-name="P140" loext:marker-style-name="T628"><text:span text:style-name="T641">Month</text:span><text:span text:style-name="T628"/></text:p>
          </table:table-cell>
          <table:table-cell table:style-name="Table21.J5" table:number-columns-spanned="2" office:value-type="string">
            <text:p text:style-name="P142" loext:marker-style-name="T649"/>
          </table:table-cell>
          <table:covered-table-cell/>
          <table:table-cell table:style-name="Table21.L5" office:value-type="string">
            <text:p text:style-name="P143" loext:marker-style-name="T650"/>
          </table:table-cell>
          <table:table-cell table:style-name="Table21.E5" office:value-type="string">
            <text:p text:style-name="P30" loext:marker-style-name="T651"><text:span text:style-name="T652">1</text:span><text:span text:style-name="T651"/></text:p>
          </table:table-cell>
          <table:table-cell table:style-name="Table21.N5" office:value-type="string">
            <text:p text:style-name="P30" loext:marker-style-name="T653"><text:span text:style-name="T654">2</text:span><text:span text:style-name="T653"/></text:p>
          </table:table-cell>
          <table:table-cell table:style-name="Table21.O5" office:value-type="string">
            <text:p text:style-name="P30" loext:marker-style-name="T649"><text:span text:style-name="T655">3</text:span><text:span text:style-name="T649"/></text:p>
          </table:table-cell>
          <table:table-cell table:style-name="Table21.P5" office:value-type="string">
            <text:p text:style-name="P144" loext:marker-style-name="T650"><text:span text:style-name="T656">4 <text:s/></text:span><text:span text:style-name="T655">(21)</text:span></text:p>
          </table:table-cell>
          <table:table-cell table:style-name="Table21.Q5" table:number-rows-spanned="5" office:value-type="string">
            <text:p text:style-name="P140" loext:marker-style-name="T639"><text:span text:style-name="T629">7</text:span><text:span text:style-name="T630">th</text:span></text:p>
            <text:p text:style-name="P145" loext:marker-style-name="T640"><text:span text:style-name="T641">Month</text:span><text:span text:style-name="T640"/></text:p>
            <text:p text:style-name="P29" loext:marker-style-name="T657"><text:span text:style-name="T642">Yom Kippur</text:span><text:span text:style-name="T657"/></text:p>
            <text:p text:style-name="P146" loext:marker-style-name="T657"/>
            <text:p text:style-name="P29" loext:marker-style-name="T628"><text:span text:style-name="T642">Sukkot</text:span><text:span text:style-name="T628"/></text:p>
          </table:table-cell>
          <table:table-cell table:style-name="Table21.R5" table:number-columns-spanned="2" office:value-type="string">
            <text:p text:style-name="P139" loext:marker-style-name="T635"/>
          </table:table-cell>
          <table:covered-table-cell/>
          <table:table-cell table:style-name="Table21.T5" office:value-type="string">
            <text:p text:style-name="P139" loext:marker-style-name="T635"/>
          </table:table-cell>
          <table:table-cell table:style-name="Table21.E5" office:value-type="string">
            <text:p text:style-name="P30" loext:marker-style-name="T644"><text:span text:style-name="T645">1</text:span><text:span text:style-name="T644"/></text:p>
          </table:table-cell>
          <table:table-cell table:style-name="Table21.F5" office:value-type="string">
            <text:p text:style-name="P30" loext:marker-style-name="T637"><text:span text:style-name="T646">2</text:span><text:span text:style-name="T637"/></text:p>
          </table:table-cell>
          <table:table-cell table:style-name="Table21.F5" office:value-type="string">
            <text:p text:style-name="P30" loext:marker-style-name="T635"><text:span text:style-name="T643">3</text:span><text:span text:style-name="T635"/></text:p>
          </table:table-cell>
          <table:table-cell table:style-name="Table21.H5" office:value-type="string">
            <text:p text:style-name="P30" loext:marker-style-name="T647"><text:span text:style-name="T648">4</text:span><text:span text:style-name="T647"/></text:p>
          </table:table-cell>
          <table:table-cell table:style-name="Table21.Y5" table:number-rows-spanned="5" office:value-type="string">
            <text:p text:style-name="P140" loext:marker-style-name="T639"><text:span text:style-name="T629">10</text:span><text:span text:style-name="T630">th</text:span></text:p>
            <text:p text:style-name="P147" loext:marker-style-name="T628"><text:span text:style-name="T641">Month</text:span><text:span text:style-name="T628"/></text:p>
          </table:table-cell>
          <table:table-cell table:style-name="Table21.Z5" table:number-columns-spanned="2" office:value-type="string">
            <text:p text:style-name="P148" loext:marker-style-name="T635"/>
          </table:table-cell>
          <table:covered-table-cell/>
          <table:table-cell table:style-name="Table21.b5" office:value-type="string">
            <text:p text:style-name="P149" loext:marker-style-name="T658"/>
          </table:table-cell>
          <table:table-cell table:style-name="Table21.E5" office:value-type="string">
            <text:p text:style-name="P150" loext:marker-style-name="T644"><text:span text:style-name="T648"><text:s/></text:span><text:span text:style-name="T645">1</text:span></text:p>
          </table:table-cell>
          <table:table-cell table:style-name="Table21.d5" office:value-type="string">
            <text:p text:style-name="P151" loext:marker-style-name="T637"><text:span text:style-name="T646"><text:s/>2</text:span><text:span text:style-name="T637"/></text:p>
          </table:table-cell>
          <table:table-cell table:style-name="Table21.e5" office:value-type="string">
            <text:p text:style-name="P152" loext:marker-style-name="T635"><text:span text:style-name="T643"><text:s/>3</text:span><text:span text:style-name="T635"/></text:p>
          </table:table-cell>
          <table:table-cell table:style-name="Table21.f5" office:value-type="string">
            <text:p text:style-name="P144" loext:marker-style-name="T635"><text:span text:style-name="T648">4</text:span><text:span text:style-name="T647"/></text:p>
          </table:table-cell>
        </table:table-row>
        <table:table-row table:style-name="Table21.2">
          <table:covered-table-cell table:style-name="Table21.A6"/>
          <table:table-cell table:style-name="Table21.B6" office:value-type="string">
            <text:p text:style-name="P30" loext:marker-style-name="T635"><text:span text:style-name="T643">5</text:span><text:span text:style-name="T635"/></text:p>
          </table:table-cell>
          <table:table-cell table:style-name="Table21.C6" office:value-type="string">
            <text:p text:style-name="P30" loext:marker-style-name="T635"><text:span text:style-name="T643">6</text:span><text:span text:style-name="T635"/></text:p>
          </table:table-cell>
          <table:table-cell table:style-name="Table21.C6" office:value-type="string">
            <text:p text:style-name="P30" loext:marker-style-name="T635"><text:span text:style-name="T643">7</text:span><text:span text:style-name="T635"/></text:p>
          </table:table-cell>
          <table:table-cell table:style-name="Table21.C6" office:value-type="string">
            <text:p text:style-name="P30" loext:marker-style-name="T635"><text:span text:style-name="T643">8</text:span><text:span text:style-name="T635"/></text:p>
          </table:table-cell>
          <table:table-cell table:style-name="Table21.C6" office:value-type="string">
            <text:p text:style-name="P30" loext:marker-style-name="T637"><text:span text:style-name="T646">9</text:span><text:span text:style-name="T637"/></text:p>
          </table:table-cell>
          <table:table-cell table:style-name="Table21.G6" office:value-type="string">
            <text:p text:style-name="P153" loext:marker-style-name="T644"><text:span text:style-name="T645">10</text:span><text:span text:style-name="T644"/></text:p>
          </table:table-cell>
          <table:table-cell table:style-name="Table21.H6" office:value-type="string">
            <text:p text:style-name="P154" loext:marker-style-name="T647"><text:span text:style-name="T648">11</text:span><text:span text:style-name="T647"/></text:p>
          </table:table-cell>
          <table:covered-table-cell table:style-name="Table21.I6"/>
          <table:table-cell table:style-name="Table21.J6" office:value-type="string">
            <text:p text:style-name="P30" loext:marker-style-name="T649"><text:span text:style-name="T655">5</text:span><text:span text:style-name="T649"/></text:p>
          </table:table-cell>
          <table:table-cell table:style-name="Table21.K6" office:value-type="string">
            <text:p text:style-name="P30" loext:marker-style-name="T649"><text:span text:style-name="T655">6</text:span><text:span text:style-name="T649"/></text:p>
          </table:table-cell>
          <table:table-cell table:style-name="Table21.L6" office:value-type="string">
            <text:p text:style-name="P30" loext:marker-style-name="T649"><text:span text:style-name="T655">7</text:span><text:span text:style-name="T649"/></text:p>
          </table:table-cell>
          <table:table-cell table:style-name="Table21.M6" office:value-type="string">
            <text:p text:style-name="P30" loext:marker-style-name="T649"><text:span text:style-name="T655">8</text:span><text:span text:style-name="T649"/></text:p>
          </table:table-cell>
          <table:table-cell table:style-name="Table21.N6" office:value-type="string">
            <text:p text:style-name="P30" loext:marker-style-name="T653"><text:span text:style-name="T654">9</text:span><text:span text:style-name="T653"/></text:p>
          </table:table-cell>
          <table:table-cell table:style-name="Table21.O6" office:value-type="string">
            <text:p text:style-name="P30" loext:marker-style-name="T649"><text:span text:style-name="T655">10</text:span><text:span text:style-name="T649"/></text:p>
          </table:table-cell>
          <table:table-cell table:style-name="Table21.P6" office:value-type="string">
            <text:p text:style-name="P144" loext:marker-style-name="T650"><text:span text:style-name="T656">11</text:span><text:span text:style-name="T655">(28)</text:span></text:p>
          </table:table-cell>
          <table:covered-table-cell table:style-name="Table21.Q6"/>
          <table:table-cell table:style-name="Table21.B6" office:value-type="string">
            <text:p text:style-name="P30" loext:marker-style-name="T635"><text:span text:style-name="T643">5</text:span><text:span text:style-name="T635"/></text:p>
          </table:table-cell>
          <table:table-cell table:style-name="Table21.C6" office:value-type="string">
            <text:p text:style-name="P30" loext:marker-style-name="T635"><text:span text:style-name="T643">6</text:span><text:span text:style-name="T635"/></text:p>
          </table:table-cell>
          <table:table-cell table:style-name="Table21.C6" office:value-type="string">
            <text:p text:style-name="P30" loext:marker-style-name="T635"><text:span text:style-name="T643">7</text:span><text:span text:style-name="T635"/></text:p>
          </table:table-cell>
          <table:table-cell table:style-name="Table21.C6" office:value-type="string">
            <text:p text:style-name="P30" loext:marker-style-name="T635"><text:span text:style-name="T643">8</text:span><text:span text:style-name="T635"/></text:p>
          </table:table-cell>
          <table:table-cell table:style-name="Table21.C6" office:value-type="string">
            <text:p text:style-name="P30" loext:marker-style-name="T637"><text:span text:style-name="T646">9</text:span><text:span text:style-name="T637"/></text:p>
          </table:table-cell>
          <table:table-cell table:style-name="Table21.G6" office:value-type="string">
            <text:p text:style-name="P30" loext:marker-style-name="T644"><text:span text:style-name="T645">10</text:span><text:span text:style-name="T644"/></text:p>
          </table:table-cell>
          <table:table-cell table:style-name="Table21.X6" office:value-type="string">
            <text:p text:style-name="P30" loext:marker-style-name="T647"><text:span text:style-name="T648">11</text:span><text:span text:style-name="T647"/></text:p>
          </table:table-cell>
          <table:covered-table-cell table:style-name="Table21.Y6"/>
          <table:table-cell table:style-name="Table21.Z6" office:value-type="string">
            <text:p text:style-name="P155" loext:marker-style-name="T635"><text:span text:style-name="T643"><text:s/>5</text:span><text:span text:style-name="T635"/></text:p>
          </table:table-cell>
          <table:table-cell table:style-name="Table21.a6" office:value-type="string">
            <text:p text:style-name="P156" loext:marker-style-name="T635"><text:span text:style-name="T643"><text:s/>6</text:span><text:span text:style-name="T635"/></text:p>
          </table:table-cell>
          <table:table-cell table:style-name="Table21.b6" office:value-type="string">
            <text:p text:style-name="P157" loext:marker-style-name="T635"><text:span text:style-name="T643"><text:s text:c="2"/>7</text:span><text:span text:style-name="T635"/></text:p>
          </table:table-cell>
          <table:table-cell table:style-name="Table21.c6" office:value-type="string">
            <text:p text:style-name="P150" loext:marker-style-name="T635"><text:span text:style-name="T643"><text:s/>8</text:span><text:span text:style-name="T635"/></text:p>
          </table:table-cell>
          <table:table-cell table:style-name="Table21.d6" office:value-type="string">
            <text:p text:style-name="P151" loext:marker-style-name="T637"><text:span text:style-name="T646"><text:s/>9</text:span><text:span text:style-name="T637"/></text:p>
          </table:table-cell>
          <table:table-cell table:style-name="Table21.e6" office:value-type="string">
            <text:p text:style-name="P152" loext:marker-style-name="T635"><text:span text:style-name="T643">10</text:span><text:span text:style-name="T635"/></text:p>
          </table:table-cell>
          <table:table-cell table:style-name="Table21.f6" office:value-type="string">
            <text:p text:style-name="P144" loext:marker-style-name="T635"><text:span text:style-name="T648">11</text:span><text:span text:style-name="T647"/></text:p>
          </table:table-cell>
        </table:table-row>
        <table:table-row table:style-name="Table21.7">
          <table:covered-table-cell table:style-name="Table21.A7"/>
          <table:table-cell table:style-name="Table21.B7" office:value-type="string">
            <text:p text:style-name="P30" loext:marker-style-name="T635"><text:span text:style-name="T643">12</text:span><text:span text:style-name="T635"/></text:p>
          </table:table-cell>
          <table:table-cell table:style-name="Table21.C7" office:value-type="string">
            <text:p text:style-name="P30" loext:marker-style-name="T635"><text:span text:style-name="T643">13</text:span><text:span text:style-name="T635"/></text:p>
          </table:table-cell>
          <table:table-cell table:style-name="Table21.D7" office:value-type="string">
            <text:p text:style-name="P30" loext:marker-style-name="T644"><text:span text:style-name="T659">14</text:span><text:span text:style-name="T644"/></text:p>
          </table:table-cell>
          <table:table-cell table:style-name="Table21.E7" office:value-type="string">
            <text:p text:style-name="P30" loext:marker-style-name="T660"><text:span text:style-name="T659">15</text:span><text:span text:style-name="T660"/></text:p>
          </table:table-cell>
          <table:table-cell table:style-name="Table21.F7" office:value-type="string">
            <text:p text:style-name="P30" loext:marker-style-name="T647"><text:span text:style-name="T648">16</text:span><text:span text:style-name="T647"/></text:p>
          </table:table-cell>
          <table:table-cell table:style-name="Table21.F7" office:value-type="string">
            <text:p text:style-name="P30" loext:marker-style-name="T647"><text:span text:style-name="T648">17</text:span><text:span text:style-name="T647"/></text:p>
          </table:table-cell>
          <table:table-cell table:style-name="Table21.H7" office:value-type="string">
            <text:p text:style-name="P138" loext:marker-style-name="T647"><text:span text:style-name="T648">18</text:span><text:span text:style-name="T647"/></text:p>
          </table:table-cell>
          <table:covered-table-cell table:style-name="Table21.I7"/>
          <table:table-cell table:style-name="Table21.J7" office:value-type="string">
            <text:p text:style-name="P30" loext:marker-style-name="T649"><text:span text:style-name="T655">12</text:span><text:span text:style-name="T649"/></text:p>
          </table:table-cell>
          <table:table-cell table:style-name="Table21.K7" office:value-type="string">
            <text:p text:style-name="P30" loext:marker-style-name="T649"><text:span text:style-name="T655">13</text:span><text:span text:style-name="T649"/></text:p>
          </table:table-cell>
          <table:table-cell table:style-name="Table21.L7" office:value-type="string">
            <text:p text:style-name="P30" loext:marker-style-name="T649"><text:span text:style-name="T655">14</text:span><text:span text:style-name="T649"/></text:p>
          </table:table-cell>
          <table:table-cell table:style-name="Table21.M7" office:value-type="string">
            <text:p text:style-name="P30" loext:marker-style-name="T653"><text:span text:style-name="T654">15</text:span><text:span text:style-name="T653"/></text:p>
          </table:table-cell>
          <table:table-cell table:style-name="Table21.N7" office:value-type="string">
            <text:p text:style-name="P30" loext:marker-style-name="T649"><text:span text:style-name="T655">16</text:span><text:span text:style-name="T649"/></text:p>
          </table:table-cell>
          <table:table-cell table:style-name="Table21.O7" office:value-type="string">
            <text:p text:style-name="P30" loext:marker-style-name="T649"><text:span text:style-name="T655">17</text:span><text:span text:style-name="T649"/></text:p>
          </table:table-cell>
          <table:table-cell table:style-name="Table21.P7" office:value-type="string">
            <text:p text:style-name="P144" loext:marker-style-name="T650"><text:span text:style-name="T656">18</text:span><text:span text:style-name="T655">(35)</text:span></text:p>
          </table:table-cell>
          <table:covered-table-cell table:style-name="Table21.Q7"/>
          <table:table-cell table:style-name="Table21.R7" office:value-type="string">
            <text:p text:style-name="P30" loext:marker-style-name="T635"><text:span text:style-name="T643">12</text:span><text:span text:style-name="T635"/></text:p>
          </table:table-cell>
          <table:table-cell table:style-name="Table21.S7" office:value-type="string">
            <text:p text:style-name="P30" loext:marker-style-name="T635"><text:span text:style-name="T643">13</text:span><text:span text:style-name="T635"/></text:p>
          </table:table-cell>
          <table:table-cell table:style-name="Table21.T7" office:value-type="string">
            <text:p text:style-name="P30" loext:marker-style-name="T635"><text:span text:style-name="T643">14</text:span><text:span text:style-name="T635"/></text:p>
          </table:table-cell>
          <table:table-cell table:style-name="Table21.E7" office:value-type="string">
            <text:p text:style-name="P30" loext:marker-style-name="T660"><text:span text:style-name="T659">15</text:span><text:span text:style-name="T660"/></text:p>
          </table:table-cell>
          <table:table-cell table:style-name="Table21.F7" office:value-type="string">
            <text:p text:style-name="P30" loext:marker-style-name="T647"><text:span text:style-name="T648">16</text:span><text:span text:style-name="T647"/></text:p>
          </table:table-cell>
          <table:table-cell table:style-name="Table21.F7" office:value-type="string">
            <text:p text:style-name="P30" loext:marker-style-name="T647"><text:span text:style-name="T648">17</text:span><text:span text:style-name="T647"/></text:p>
          </table:table-cell>
          <table:table-cell table:style-name="Table21.H7" office:value-type="string">
            <text:p text:style-name="P30" loext:marker-style-name="T647"><text:span text:style-name="T648">18</text:span><text:span text:style-name="T647"/></text:p>
          </table:table-cell>
          <table:covered-table-cell table:style-name="Table21.Y7"/>
          <table:table-cell table:style-name="Table21.Z7" office:value-type="string">
            <text:p text:style-name="P155" loext:marker-style-name="T635"><text:span text:style-name="T643">12</text:span><text:span text:style-name="T635"/></text:p>
          </table:table-cell>
          <table:table-cell table:style-name="Table21.a7" office:value-type="string">
            <text:p text:style-name="P156" loext:marker-style-name="T635"><text:span text:style-name="T643">13</text:span><text:span text:style-name="T635"/></text:p>
          </table:table-cell>
          <table:table-cell table:style-name="Table21.b7" office:value-type="string">
            <text:p text:style-name="P157" loext:marker-style-name="T635"><text:span text:style-name="T643"><text:s/>14</text:span><text:span text:style-name="T635"/></text:p>
          </table:table-cell>
          <table:table-cell table:style-name="Table21.c7" office:value-type="string">
            <text:p text:style-name="P150" loext:marker-style-name="T637"><text:span text:style-name="T646">15</text:span><text:span text:style-name="T637"/></text:p>
          </table:table-cell>
          <table:table-cell table:style-name="Table21.d7" office:value-type="string">
            <text:p text:style-name="P151" loext:marker-style-name="T635"><text:span text:style-name="T643">16</text:span><text:span text:style-name="T635"/></text:p>
          </table:table-cell>
          <table:table-cell table:style-name="Table21.e7" office:value-type="string">
            <text:p text:style-name="P152" loext:marker-style-name="T635"><text:span text:style-name="T643">17</text:span><text:span text:style-name="T635"/></text:p>
          </table:table-cell>
          <table:table-cell table:style-name="Table21.f7" office:value-type="string">
            <text:p text:style-name="P144" loext:marker-style-name="T635"><text:span text:style-name="T648">18</text:span><text:span text:style-name="T647"/></text:p>
          </table:table-cell>
        </table:table-row>
        <table:table-row table:style-name="Table21.2">
          <table:covered-table-cell table:style-name="Table21.A8"/>
          <table:table-cell table:style-name="Table21.B8" office:value-type="string">
            <text:p text:style-name="P30" loext:marker-style-name="T647"><text:span text:style-name="T648">19</text:span><text:span text:style-name="T647"/></text:p>
          </table:table-cell>
          <table:table-cell table:style-name="Table21.F7" office:value-type="string">
            <text:p text:style-name="P30" loext:marker-style-name="T647"><text:span text:style-name="T648">20</text:span><text:span text:style-name="T647"/></text:p>
          </table:table-cell>
          <table:table-cell table:style-name="Table21.E7" office:value-type="string">
            <text:p text:style-name="P30" loext:marker-style-name="T644"><text:span text:style-name="T645">21</text:span><text:span text:style-name="T644"/></text:p>
          </table:table-cell>
          <table:table-cell table:style-name="Table21.E8" office:value-type="string">
            <text:p text:style-name="P30" loext:marker-style-name="T635"><text:span text:style-name="T643">22</text:span><text:span text:style-name="T635"/></text:p>
          </table:table-cell>
          <table:table-cell table:style-name="Table21.F8" office:value-type="string">
            <text:p text:style-name="P30" loext:marker-style-name="T637"><text:span text:style-name="T646">23</text:span><text:span text:style-name="T637"/></text:p>
          </table:table-cell>
          <table:table-cell table:style-name="Table21.G8" office:value-type="string">
            <text:p text:style-name="P30" loext:marker-style-name="T635"><text:span text:style-name="T643">24</text:span><text:span text:style-name="T635"/></text:p>
          </table:table-cell>
          <table:table-cell table:style-name="Table21.H8" office:value-type="string">
            <text:p text:style-name="P138" loext:marker-style-name="T647"><text:span text:style-name="T648">25</text:span><text:span text:style-name="T647"/></text:p>
          </table:table-cell>
          <table:covered-table-cell table:style-name="Table21.I8"/>
          <table:table-cell table:style-name="Table21.J8" office:value-type="string">
            <text:p text:style-name="P30" loext:marker-style-name="T649"><text:span text:style-name="T655">19</text:span><text:span text:style-name="T649"/></text:p>
          </table:table-cell>
          <table:table-cell table:style-name="Table21.K8" office:value-type="string">
            <text:p text:style-name="P30" loext:marker-style-name="T649"><text:span text:style-name="T655">20</text:span><text:span text:style-name="T649"/></text:p>
          </table:table-cell>
          <table:table-cell table:style-name="Table21.L8" office:value-type="string">
            <text:p text:style-name="P30" loext:marker-style-name="T649"><text:span text:style-name="T655">21</text:span><text:span text:style-name="T649"/></text:p>
          </table:table-cell>
          <table:table-cell table:style-name="Table21.M8" office:value-type="string">
            <text:p text:style-name="P30" loext:marker-style-name="T649"><text:span text:style-name="T655">22</text:span><text:span text:style-name="T649"/></text:p>
          </table:table-cell>
          <table:table-cell table:style-name="Table21.N8" office:value-type="string">
            <text:p text:style-name="P30" loext:marker-style-name="T653"><text:span text:style-name="T654">23</text:span><text:span text:style-name="T653"/></text:p>
          </table:table-cell>
          <table:table-cell table:style-name="Table21.O8" office:value-type="string">
            <text:p text:style-name="P30" loext:marker-style-name="T649"><text:span text:style-name="T655">24</text:span><text:span text:style-name="T649"/></text:p>
          </table:table-cell>
          <table:table-cell table:style-name="Table21.P8" office:value-type="string">
            <text:p text:style-name="P144" loext:marker-style-name="T650"><text:span text:style-name="T661">25</text:span><text:span text:style-name="T655">(42)</text:span></text:p>
          </table:table-cell>
          <table:covered-table-cell table:style-name="Table21.Q8"/>
          <table:table-cell table:style-name="Table21.B8" office:value-type="string">
            <text:p text:style-name="P30" loext:marker-style-name="T647"><text:span text:style-name="T648">19</text:span><text:span text:style-name="T647"/></text:p>
          </table:table-cell>
          <table:table-cell table:style-name="Table21.F7" office:value-type="string">
            <text:p text:style-name="P30" loext:marker-style-name="T647"><text:span text:style-name="T648">20</text:span><text:span text:style-name="T647"/></text:p>
          </table:table-cell>
          <table:table-cell table:style-name="Table21.F7" office:value-type="string">
            <text:p text:style-name="P30" loext:marker-style-name="T647"><text:span text:style-name="T648">21</text:span><text:span text:style-name="T647"/></text:p>
          </table:table-cell>
          <table:table-cell table:style-name="Table21.E7" office:value-type="string">
            <text:p text:style-name="P30" loext:marker-style-name="T644"><text:span text:style-name="T645">22</text:span><text:span text:style-name="T644"/></text:p>
          </table:table-cell>
          <table:table-cell table:style-name="Table21.V8" office:value-type="string">
            <text:p text:style-name="P30" loext:marker-style-name="T637"><text:span text:style-name="T646">23</text:span><text:span text:style-name="T637"/></text:p>
          </table:table-cell>
          <table:table-cell table:style-name="Table21.W8" office:value-type="string">
            <text:p text:style-name="P30" loext:marker-style-name="T635"><text:span text:style-name="T643">24</text:span><text:span text:style-name="T635"/></text:p>
          </table:table-cell>
          <table:table-cell table:style-name="Table21.X8" office:value-type="string">
            <text:p text:style-name="P30" loext:marker-style-name="T647"><text:span text:style-name="T648">25</text:span><text:span text:style-name="T647"/></text:p>
          </table:table-cell>
          <table:covered-table-cell table:style-name="Table21.Y8"/>
          <table:table-cell table:style-name="Table21.Z8" office:value-type="string">
            <text:p text:style-name="P155" loext:marker-style-name="T635"><text:span text:style-name="T643">19</text:span><text:span text:style-name="T635"/></text:p>
          </table:table-cell>
          <table:table-cell table:style-name="Table21.a8" office:value-type="string">
            <text:p text:style-name="P156" loext:marker-style-name="T635"><text:span text:style-name="T643">20</text:span><text:span text:style-name="T635"/></text:p>
          </table:table-cell>
          <table:table-cell table:style-name="Table21.b8" office:value-type="string">
            <text:p text:style-name="P157" loext:marker-style-name="T635"><text:span text:style-name="T643"><text:s/>21</text:span><text:span text:style-name="T635"/></text:p>
          </table:table-cell>
          <table:table-cell table:style-name="Table21.c8" office:value-type="string">
            <text:p text:style-name="P150" loext:marker-style-name="T635"><text:span text:style-name="T643">22</text:span><text:span text:style-name="T635"/></text:p>
          </table:table-cell>
          <table:table-cell table:style-name="Table21.d8" office:value-type="string">
            <text:p text:style-name="P151" loext:marker-style-name="T637"><text:span text:style-name="T646">23</text:span><text:span text:style-name="T637"/></text:p>
          </table:table-cell>
          <table:table-cell table:style-name="Table21.e8" office:value-type="string">
            <text:p text:style-name="P152" loext:marker-style-name="T635"><text:span text:style-name="T643">24</text:span><text:span text:style-name="T635"/></text:p>
          </table:table-cell>
          <table:table-cell table:style-name="Table21.f8" office:value-type="string">
            <text:p text:style-name="P144" loext:marker-style-name="T635"><text:span text:style-name="T648">25</text:span><text:span text:style-name="T647"/></text:p>
          </table:table-cell>
        </table:table-row>
        <table:table-row table:style-name="Table21.9">
          <table:covered-table-cell table:style-name="Table21.A9"/>
          <table:table-cell table:style-name="Table21.B9" office:value-type="string">
            <text:p text:style-name="P30" loext:marker-style-name="T662"><text:span text:style-name="T663">26 </text:span><text:span text:style-name="T664">(1)</text:span></text:p>
          </table:table-cell>
          <table:table-cell table:style-name="Table21.C9" office:value-type="string">
            <text:p text:style-name="P30" loext:marker-style-name="T662"><text:span text:style-name="T665">27</text:span><text:span text:style-name="T662"/></text:p>
          </table:table-cell>
          <table:table-cell table:style-name="Table21.D9" office:value-type="string">
            <text:p text:style-name="P30" loext:marker-style-name="T662"><text:span text:style-name="T665">28</text:span><text:span text:style-name="T662"/></text:p>
          </table:table-cell>
          <table:table-cell table:style-name="Table21.E9" office:value-type="string">
            <text:p text:style-name="P30" loext:marker-style-name="T662"><text:span text:style-name="T665">29</text:span><text:span text:style-name="T662"/></text:p>
          </table:table-cell>
          <table:table-cell table:style-name="Table21.F9" office:value-type="string">
            <text:p text:style-name="P30" loext:marker-style-name="T666"><text:span text:style-name="T667">30</text:span><text:span text:style-name="T666"/></text:p>
          </table:table-cell>
          <table:table-cell table:style-name="Table21.G9" office:value-type="string">
            <text:p text:style-name="P158" loext:marker-style-name="T668"/>
          </table:table-cell>
          <table:table-cell table:style-name="Table21.H9" office:value-type="string">
            <text:p text:style-name="P158" loext:marker-style-name="T668"/>
          </table:table-cell>
          <table:covered-table-cell table:style-name="Table21.I9"/>
          <table:table-cell table:style-name="Table21.J9" office:value-type="string">
            <text:p text:style-name="P30" loext:marker-style-name="T649"><text:span text:style-name="T655">26</text:span><text:span text:style-name="T649"/></text:p>
          </table:table-cell>
          <table:table-cell table:style-name="Table21.K9" office:value-type="string">
            <text:p text:style-name="P30" loext:marker-style-name="T649"><text:span text:style-name="T655">27</text:span><text:span text:style-name="T649"/></text:p>
          </table:table-cell>
          <table:table-cell table:style-name="Table21.L9" office:value-type="string">
            <text:p text:style-name="P30" loext:marker-style-name="T649"><text:span text:style-name="T655">28</text:span><text:span text:style-name="T649"/></text:p>
          </table:table-cell>
          <table:table-cell table:style-name="Table21.M9" office:value-type="string">
            <text:p text:style-name="P30" loext:marker-style-name="T649"><text:span text:style-name="T655">29</text:span><text:span text:style-name="T649"/></text:p>
          </table:table-cell>
          <table:table-cell table:style-name="Table21.N9" office:value-type="string">
            <text:p text:style-name="P30" loext:marker-style-name="T653"><text:span text:style-name="T654">30</text:span><text:span text:style-name="T653"/></text:p>
          </table:table-cell>
          <table:table-cell table:style-name="Table21.O9" office:value-type="string">
            <text:p text:style-name="P143" loext:marker-style-name="T650"/>
          </table:table-cell>
          <table:table-cell table:style-name="Table21.P9" office:value-type="string">
            <text:p text:style-name="P159" loext:marker-style-name="T650"/>
          </table:table-cell>
          <table:covered-table-cell table:style-name="Table21.Q9"/>
          <table:table-cell table:style-name="Table21.R9" office:value-type="string">
            <text:p text:style-name="P30" loext:marker-style-name="T635"><text:span text:style-name="T643">26</text:span><text:span text:style-name="T635"/></text:p>
          </table:table-cell>
          <table:table-cell table:style-name="Table21.S9" office:value-type="string">
            <text:p text:style-name="P30" loext:marker-style-name="T635"><text:span text:style-name="T643">27</text:span><text:span text:style-name="T635"/></text:p>
          </table:table-cell>
          <table:table-cell table:style-name="Table21.T9" office:value-type="string">
            <text:p text:style-name="P30" loext:marker-style-name="T635"><text:span text:style-name="T643">28</text:span><text:span text:style-name="T635"/></text:p>
          </table:table-cell>
          <table:table-cell table:style-name="Table21.U9" office:value-type="string">
            <text:p text:style-name="P30" loext:marker-style-name="T635"><text:span text:style-name="T643">29</text:span><text:span text:style-name="T635"/></text:p>
          </table:table-cell>
          <table:table-cell table:style-name="Table21.V9" office:value-type="string">
            <text:p text:style-name="P30" loext:marker-style-name="T637"><text:span text:style-name="T646">30</text:span><text:span text:style-name="T637"/></text:p>
          </table:table-cell>
          <table:table-cell table:style-name="Table21.W9" office:value-type="string">
            <text:p text:style-name="P160" loext:marker-style-name="T647"/>
          </table:table-cell>
          <table:table-cell table:style-name="Table21.X9" office:value-type="string">
            <text:p text:style-name="P161" loext:marker-style-name="T647"/>
          </table:table-cell>
          <table:covered-table-cell table:style-name="Table21.Y9"/>
          <table:table-cell table:style-name="Table21.Z9" office:value-type="string">
            <text:p text:style-name="P155" loext:marker-style-name="T635"><text:span text:style-name="T643">26</text:span><text:span text:style-name="T635"/></text:p>
          </table:table-cell>
          <table:table-cell table:style-name="Table21.a9" office:value-type="string">
            <text:p text:style-name="P156" loext:marker-style-name="T635"><text:span text:style-name="T643">27</text:span><text:span text:style-name="T635"/></text:p>
          </table:table-cell>
          <table:table-cell table:style-name="Table21.b9" office:value-type="string">
            <text:p text:style-name="P157" loext:marker-style-name="T635"><text:span text:style-name="T643"><text:s/>28</text:span><text:span text:style-name="T635"/></text:p>
          </table:table-cell>
          <table:table-cell table:style-name="Table21.c9" office:value-type="string">
            <text:p text:style-name="P150" loext:marker-style-name="T635"><text:span text:style-name="T643">29</text:span><text:span text:style-name="T635"/></text:p>
          </table:table-cell>
          <table:table-cell table:style-name="Table21.d9" office:value-type="string">
            <text:p text:style-name="P151" loext:marker-style-name="T637"><text:span text:style-name="T646">30</text:span><text:span text:style-name="T637"/></text:p>
          </table:table-cell>
          <table:table-cell table:style-name="Table21.e9" office:value-type="string">
            <text:p text:style-name="P162" loext:marker-style-name="T635"/>
          </table:table-cell>
          <table:table-cell table:style-name="Table21.f9" office:value-type="string">
            <text:p text:style-name="P162" loext:marker-style-name="T635"/>
          </table:table-cell>
        </table:table-row>
        <table:table-row table:style-name="Table21.2">
          <table:table-cell table:style-name="Table21.A10" table:number-rows-spanned="5" office:value-type="string">
            <text:p text:style-name="P140" loext:marker-style-name="T639"><text:span text:style-name="T629">2</text:span><text:span text:style-name="T630">nd</text:span><text:span text:style-name="T629"> </text:span></text:p>
            <text:p text:style-name="P140" loext:marker-style-name="T640"><text:span text:style-name="T641">Month</text:span><text:span text:style-name="T640"/></text:p>
          </table:table-cell>
          <table:table-cell table:style-name="Table21.B10" table:number-columns-spanned="5" office:value-type="string">
            <text:p text:style-name="P163" loext:marker-style-name="T666"/>
          </table:table-cell>
          <table:covered-table-cell/>
          <table:covered-table-cell/>
          <table:covered-table-cell/>
          <table:covered-table-cell/>
          <table:table-cell table:style-name="Table21.G10" office:value-type="string">
            <text:p text:style-name="P164" loext:marker-style-name="T662"><text:span text:style-name="T665"><text:tab/>1</text:span><text:span text:style-name="T662"/></text:p>
          </table:table-cell>
          <table:table-cell table:style-name="Table21.H10" office:value-type="string">
            <text:p text:style-name="P30" loext:marker-style-name="T668"><text:span text:style-name="T669">2 </text:span><text:span text:style-name="T665">(7)</text:span></text:p>
          </table:table-cell>
          <table:table-cell table:style-name="Table21.I10" table:number-rows-spanned="5" office:value-type="string">
            <text:p text:style-name="P140" loext:marker-style-name="T639"><text:span text:style-name="T629">5</text:span><text:span text:style-name="T630">th</text:span></text:p>
            <text:p text:style-name="P140" loext:marker-style-name="T640"><text:span text:style-name="T641">Month</text:span><text:span text:style-name="T640"/></text:p>
            <text:p text:style-name="P29" loext:marker-style-name="T670"><text:span text:style-name="T671">FF Wine</text:span><text:span text:style-name="T670"/></text:p>
            <text:p text:style-name="P29" loext:marker-style-name="T628"><text:span text:style-name="T642">Oil</text:span><text:span text:style-name="T628"/></text:p>
          </table:table-cell>
          <table:table-cell table:style-name="Table21.J10" table:number-columns-spanned="5" office:value-type="string">
            <text:p text:style-name="P165" loext:marker-style-name="T653"/>
          </table:table-cell>
          <table:covered-table-cell/>
          <table:covered-table-cell/>
          <table:covered-table-cell/>
          <table:covered-table-cell/>
          <table:table-cell table:style-name="Table21.G10" office:value-type="string">
            <text:p text:style-name="P30" loext:marker-style-name="T649"><text:span text:style-name="T655">1</text:span><text:span text:style-name="T649"/></text:p>
          </table:table-cell>
          <table:table-cell table:style-name="Table21.P10" office:value-type="string">
            <text:p text:style-name="P144" loext:marker-style-name="T650"><text:span text:style-name="T656">2 </text:span><text:span text:style-name="T655">(49)</text:span></text:p>
          </table:table-cell>
          <table:table-cell table:style-name="Table21.Q10" table:number-rows-spanned="5" office:value-type="string">
            <text:p text:style-name="P140" loext:marker-style-name="T639"><text:span text:style-name="T629">8</text:span><text:span text:style-name="T630">th</text:span></text:p>
            <text:p text:style-name="P145" loext:marker-style-name="T628"><text:span text:style-name="T641">Month</text:span><text:span text:style-name="T628"/></text:p>
          </table:table-cell>
          <table:table-cell table:style-name="Table21.R10" table:number-columns-spanned="5" office:value-type="string">
            <text:p text:style-name="P166" loext:marker-style-name="T637"/>
          </table:table-cell>
          <table:covered-table-cell/>
          <table:covered-table-cell/>
          <table:covered-table-cell/>
          <table:covered-table-cell/>
          <table:table-cell table:style-name="Table21.G10" office:value-type="string">
            <text:p text:style-name="P167" loext:marker-style-name="T635"><text:span text:style-name="T643"><text:tab/>1</text:span><text:span text:style-name="T635"/></text:p>
          </table:table-cell>
          <table:table-cell table:style-name="Table21.X10" office:value-type="string">
            <text:p text:style-name="P30" loext:marker-style-name="T647"><text:span text:style-name="T648">2</text:span><text:span text:style-name="T647"/></text:p>
          </table:table-cell>
          <table:table-cell table:style-name="Table21.Y10" table:number-rows-spanned="5" office:value-type="string">
            <text:p text:style-name="P140" loext:marker-style-name="T639"><text:span text:style-name="T629">11</text:span><text:span text:style-name="T630">th</text:span></text:p>
            <text:p text:style-name="P147" loext:marker-style-name="T628"><text:span text:style-name="T629">M</text:span><text:span text:style-name="T641">onth</text:span></text:p>
          </table:table-cell>
          <table:table-cell table:style-name="Table21.Z10" table:number-columns-spanned="5" office:value-type="string">
            <text:p text:style-name="P168" loext:marker-style-name="T637"/>
          </table:table-cell>
          <table:covered-table-cell/>
          <table:covered-table-cell/>
          <table:covered-table-cell/>
          <table:covered-table-cell/>
          <table:table-cell table:style-name="Table21.G10" office:value-type="string">
            <text:p text:style-name="P152" loext:marker-style-name="T635"><text:span text:style-name="T643"><text:s/>1</text:span><text:span text:style-name="T635"/></text:p>
          </table:table-cell>
          <table:table-cell table:style-name="Table21.f10" office:value-type="string">
            <text:p text:style-name="P144" loext:marker-style-name="T647"><text:span text:style-name="T648">2</text:span><text:span text:style-name="T647"/></text:p>
          </table:table-cell>
        </table:table-row>
        <table:table-row table:style-name="Table21.2">
          <table:covered-table-cell table:style-name="Table21.A11"/>
          <table:table-cell table:style-name="Table21.B11" office:value-type="string">
            <text:p text:style-name="P30" loext:marker-style-name="T662"><text:span text:style-name="T665">3</text:span><text:span text:style-name="T662"/></text:p>
          </table:table-cell>
          <table:table-cell table:style-name="Table21.C11" office:value-type="string">
            <text:p text:style-name="P30" loext:marker-style-name="T662"><text:span text:style-name="T665">4</text:span><text:span text:style-name="T662"/></text:p>
          </table:table-cell>
          <table:table-cell table:style-name="Table21.D11" office:value-type="string">
            <text:p text:style-name="P30" loext:marker-style-name="T662"><text:span text:style-name="T665">5</text:span><text:span text:style-name="T662"/></text:p>
          </table:table-cell>
          <table:table-cell table:style-name="Table21.E11" office:value-type="string">
            <text:p text:style-name="P30" loext:marker-style-name="T662"><text:span text:style-name="T665">6</text:span><text:span text:style-name="T662"/></text:p>
          </table:table-cell>
          <table:table-cell table:style-name="Table21.F11" office:value-type="string">
            <text:p text:style-name="P30" loext:marker-style-name="T666"><text:span text:style-name="T667">7</text:span><text:span text:style-name="T666"/></text:p>
          </table:table-cell>
          <table:table-cell table:style-name="Table21.G11" office:value-type="string">
            <text:p text:style-name="P30" loext:marker-style-name="T662"><text:span text:style-name="T665">8</text:span><text:span text:style-name="T662"/></text:p>
          </table:table-cell>
          <table:table-cell table:style-name="Table21.H11" office:value-type="string">
            <text:p text:style-name="P30" loext:marker-style-name="T668"><text:span text:style-name="T669">9 </text:span><text:span text:style-name="T665">(14)</text:span></text:p>
          </table:table-cell>
          <table:covered-table-cell table:style-name="Table21.I11"/>
          <table:table-cell table:style-name="Table21.B8" office:value-type="string">
            <text:p text:style-name="P30" loext:marker-style-name="T644"><text:span text:style-name="T652">3 </text:span><text:span text:style-name="T672">(1)</text:span></text:p>
          </table:table-cell>
          <table:table-cell table:style-name="Table21.K11" office:value-type="string">
            <text:p text:style-name="P30" loext:marker-style-name="T673"><text:span text:style-name="T674">4</text:span><text:span text:style-name="T673"/></text:p>
          </table:table-cell>
          <table:table-cell table:style-name="Table21.L11" office:value-type="string">
            <text:p text:style-name="P30" loext:marker-style-name="T673"><text:span text:style-name="T674">5</text:span><text:span text:style-name="T673"/></text:p>
          </table:table-cell>
          <table:table-cell table:style-name="Table21.M11" office:value-type="string">
            <text:p text:style-name="P30" loext:marker-style-name="T673"><text:span text:style-name="T674">6</text:span><text:span text:style-name="T673"/></text:p>
          </table:table-cell>
          <table:table-cell table:style-name="Table21.N11" office:value-type="string">
            <text:p text:style-name="P169" loext:marker-style-name="T675"><text:span text:style-name="T676"><text:tab/>7</text:span><text:span text:style-name="T675"/></text:p>
          </table:table-cell>
          <table:table-cell table:style-name="Table21.O11" office:value-type="string">
            <text:p text:style-name="P30" loext:marker-style-name="T673"><text:span text:style-name="T674">8</text:span><text:span text:style-name="T673"/></text:p>
          </table:table-cell>
          <table:table-cell table:style-name="Table21.P11" office:value-type="string">
            <text:p text:style-name="P144" loext:marker-style-name="T677"><text:span text:style-name="T678">9 </text:span><text:span text:style-name="T674">(7)</text:span></text:p>
          </table:table-cell>
          <table:covered-table-cell table:style-name="Table21.Q11"/>
          <table:table-cell table:style-name="Table21.R11" office:value-type="string">
            <text:p text:style-name="P30" loext:marker-style-name="T635"><text:span text:style-name="T643">3</text:span><text:span text:style-name="T635"/></text:p>
          </table:table-cell>
          <table:table-cell table:style-name="Table21.S11" office:value-type="string">
            <text:p text:style-name="P30" loext:marker-style-name="T635"><text:span text:style-name="T643">4</text:span><text:span text:style-name="T635"/></text:p>
          </table:table-cell>
          <table:table-cell table:style-name="Table21.T11" office:value-type="string">
            <text:p text:style-name="P30" loext:marker-style-name="T635"><text:span text:style-name="T643">5</text:span><text:span text:style-name="T635"/></text:p>
          </table:table-cell>
          <table:table-cell table:style-name="Table21.U11" office:value-type="string">
            <text:p text:style-name="P30" loext:marker-style-name="T635"><text:span text:style-name="T643">6</text:span><text:span text:style-name="T635"/></text:p>
          </table:table-cell>
          <table:table-cell table:style-name="Table21.V11" office:value-type="string">
            <text:p text:style-name="P30" loext:marker-style-name="T637"><text:span text:style-name="T646">7</text:span><text:span text:style-name="T637"/></text:p>
          </table:table-cell>
          <table:table-cell table:style-name="Table21.W11" office:value-type="string">
            <text:p text:style-name="P30" loext:marker-style-name="T635"><text:span text:style-name="T643">8</text:span><text:span text:style-name="T635"/></text:p>
          </table:table-cell>
          <table:table-cell table:style-name="Table21.X11" office:value-type="string">
            <text:p text:style-name="P30" loext:marker-style-name="T647"><text:span text:style-name="T648">9</text:span><text:span text:style-name="T647"/></text:p>
          </table:table-cell>
          <table:covered-table-cell table:style-name="Table21.Y11"/>
          <table:table-cell table:style-name="Table21.Z11" office:value-type="string">
            <text:p text:style-name="P155" loext:marker-style-name="T635"><text:span text:style-name="T643"><text:s/>3</text:span><text:span text:style-name="T635"/></text:p>
          </table:table-cell>
          <table:table-cell table:style-name="Table21.a11" office:value-type="string">
            <text:p text:style-name="P156" loext:marker-style-name="T635"><text:span text:style-name="T643"><text:s/>4</text:span><text:span text:style-name="T635"/></text:p>
          </table:table-cell>
          <table:table-cell table:style-name="Table21.b11" office:value-type="string">
            <text:p text:style-name="P157" loext:marker-style-name="T635"><text:span text:style-name="T643"><text:s text:c="2"/>5</text:span><text:span text:style-name="T635"/></text:p>
          </table:table-cell>
          <table:table-cell table:style-name="Table21.c11" office:value-type="string">
            <text:p text:style-name="P150" loext:marker-style-name="T635"><text:span text:style-name="T643"><text:s/>6</text:span><text:span text:style-name="T635"/></text:p>
          </table:table-cell>
          <table:table-cell table:style-name="Table21.d11" office:value-type="string">
            <text:p text:style-name="P151" loext:marker-style-name="T637"><text:span text:style-name="T646"><text:s/>7</text:span><text:span text:style-name="T637"/></text:p>
          </table:table-cell>
          <table:table-cell table:style-name="Table21.e11" office:value-type="string">
            <text:p text:style-name="P152" loext:marker-style-name="T635"><text:span text:style-name="T643"><text:s/>8</text:span><text:span text:style-name="T635"/></text:p>
          </table:table-cell>
          <table:table-cell table:style-name="Table21.f11" office:value-type="string">
            <text:p text:style-name="P144" loext:marker-style-name="T647"><text:span text:style-name="T648">9</text:span><text:span text:style-name="T647"/></text:p>
          </table:table-cell>
        </table:table-row>
        <table:table-row table:style-name="Table21.2">
          <table:covered-table-cell table:style-name="Table21.A12"/>
          <table:table-cell table:style-name="Table21.B12" office:value-type="string">
            <text:p text:style-name="P30" loext:marker-style-name="T662"><text:span text:style-name="T665">10</text:span><text:span text:style-name="T662"/></text:p>
          </table:table-cell>
          <table:table-cell table:style-name="Table21.C12" office:value-type="string">
            <text:p text:style-name="P30" loext:marker-style-name="T662"><text:span text:style-name="T665">11</text:span><text:span text:style-name="T662"/></text:p>
          </table:table-cell>
          <table:table-cell table:style-name="Table21.D12" office:value-type="string">
            <text:p text:style-name="P30" loext:marker-style-name="T662"><text:span text:style-name="T665">12</text:span><text:span text:style-name="T662"/></text:p>
          </table:table-cell>
          <table:table-cell table:style-name="Table21.E12" office:value-type="string">
            <text:p text:style-name="P30" loext:marker-style-name="T662"><text:span text:style-name="T665">13</text:span><text:span text:style-name="T662"/></text:p>
          </table:table-cell>
          <table:table-cell table:style-name="Table21.F12" office:value-type="string">
            <text:p text:style-name="P30" loext:marker-style-name="T666"><text:span text:style-name="T667">14</text:span><text:span text:style-name="T666"/></text:p>
          </table:table-cell>
          <table:table-cell table:style-name="Table21.G12" office:value-type="string">
            <text:p text:style-name="P30" loext:marker-style-name="T662"><text:span text:style-name="T665">15</text:span><text:span text:style-name="T662"/></text:p>
          </table:table-cell>
          <table:table-cell table:style-name="Table21.H12" office:value-type="string">
            <text:p text:style-name="P30" loext:marker-style-name="T668"><text:span text:style-name="T669">16</text:span><text:span text:style-name="T665">(21)</text:span></text:p>
          </table:table-cell>
          <table:covered-table-cell table:style-name="Table21.I12"/>
          <table:table-cell table:style-name="Table21.J12" office:value-type="string">
            <text:p text:style-name="P30" loext:marker-style-name="T673"><text:span text:style-name="T674">10</text:span><text:span text:style-name="T673"/></text:p>
          </table:table-cell>
          <table:table-cell table:style-name="Table21.K12" office:value-type="string">
            <text:p text:style-name="P30" loext:marker-style-name="T673"><text:span text:style-name="T674">11</text:span><text:span text:style-name="T673"/></text:p>
          </table:table-cell>
          <table:table-cell table:style-name="Table21.L12" office:value-type="string">
            <text:p text:style-name="P30" loext:marker-style-name="T673"><text:span text:style-name="T674">12</text:span><text:span text:style-name="T673"/></text:p>
          </table:table-cell>
          <table:table-cell table:style-name="Table21.M12" office:value-type="string">
            <text:p text:style-name="P30" loext:marker-style-name="T673"><text:span text:style-name="T674">13</text:span><text:span text:style-name="T673"/></text:p>
          </table:table-cell>
          <table:table-cell table:style-name="Table21.N12" office:value-type="string">
            <text:p text:style-name="P30" loext:marker-style-name="T675"><text:span text:style-name="T676">14</text:span><text:span text:style-name="T675"/></text:p>
          </table:table-cell>
          <table:table-cell table:style-name="Table21.O12" office:value-type="string">
            <text:p text:style-name="P30" loext:marker-style-name="T673"><text:span text:style-name="T674">15</text:span><text:span text:style-name="T673"/></text:p>
          </table:table-cell>
          <table:table-cell table:style-name="Table21.P12" office:value-type="string">
            <text:p text:style-name="P144" loext:marker-style-name="T677"><text:span text:style-name="T678">16</text:span><text:span text:style-name="T674">(14)</text:span></text:p>
          </table:table-cell>
          <table:covered-table-cell table:style-name="Table21.Q12"/>
          <table:table-cell table:style-name="Table21.R12" office:value-type="string">
            <text:p text:style-name="P30" loext:marker-style-name="T635"><text:span text:style-name="T643">10</text:span><text:span text:style-name="T635"/></text:p>
          </table:table-cell>
          <table:table-cell table:style-name="Table21.S12" office:value-type="string">
            <text:p text:style-name="P30" loext:marker-style-name="T635"><text:span text:style-name="T643">11</text:span><text:span text:style-name="T635"/></text:p>
          </table:table-cell>
          <table:table-cell table:style-name="Table21.T12" office:value-type="string">
            <text:p text:style-name="P30" loext:marker-style-name="T635"><text:span text:style-name="T643">12</text:span><text:span text:style-name="T635"/></text:p>
          </table:table-cell>
          <table:table-cell table:style-name="Table21.U12" office:value-type="string">
            <text:p text:style-name="P30" loext:marker-style-name="T635"><text:span text:style-name="T643">13</text:span><text:span text:style-name="T635"/></text:p>
          </table:table-cell>
          <table:table-cell table:style-name="Table21.V12" office:value-type="string">
            <text:p text:style-name="P30" loext:marker-style-name="T637"><text:span text:style-name="T646">14</text:span><text:span text:style-name="T637"/></text:p>
          </table:table-cell>
          <table:table-cell table:style-name="Table21.W12" office:value-type="string">
            <text:p text:style-name="P30" loext:marker-style-name="T635"><text:span text:style-name="T643">15</text:span><text:span text:style-name="T635"/></text:p>
          </table:table-cell>
          <table:table-cell table:style-name="Table21.X12" office:value-type="string">
            <text:p text:style-name="P30" loext:marker-style-name="T647"><text:span text:style-name="T648">16</text:span><text:span text:style-name="T647"/></text:p>
          </table:table-cell>
          <table:covered-table-cell table:style-name="Table21.Y12"/>
          <table:table-cell table:style-name="Table21.Z12" office:value-type="string">
            <text:p text:style-name="P155" loext:marker-style-name="T635"><text:span text:style-name="T643">10</text:span><text:span text:style-name="T635"/></text:p>
          </table:table-cell>
          <table:table-cell table:style-name="Table21.a12" office:value-type="string">
            <text:p text:style-name="P156" loext:marker-style-name="T635"><text:span text:style-name="T643">11</text:span><text:span text:style-name="T635"/></text:p>
          </table:table-cell>
          <table:table-cell table:style-name="Table21.b12" office:value-type="string">
            <text:p text:style-name="P157" loext:marker-style-name="T635"><text:span text:style-name="T643"><text:s/>12</text:span><text:span text:style-name="T635"/></text:p>
          </table:table-cell>
          <table:table-cell table:style-name="Table21.c12" office:value-type="string">
            <text:p text:style-name="P150" loext:marker-style-name="T635"><text:span text:style-name="T643">13</text:span><text:span text:style-name="T635"/></text:p>
          </table:table-cell>
          <table:table-cell table:style-name="Table21.d12" office:value-type="string">
            <text:p text:style-name="P151" loext:marker-style-name="T637"><text:span text:style-name="T646">14</text:span><text:span text:style-name="T637"/></text:p>
          </table:table-cell>
          <table:table-cell table:style-name="Table21.e12" office:value-type="string">
            <text:p text:style-name="P152" loext:marker-style-name="T635"><text:span text:style-name="T643">15</text:span><text:span text:style-name="T635"/></text:p>
          </table:table-cell>
          <table:table-cell table:style-name="Table21.f12" office:value-type="string">
            <text:p text:style-name="P170" loext:marker-style-name="T647"><text:span text:style-name="T648">16</text:span><text:span text:style-name="T647"/></text:p>
          </table:table-cell>
        </table:table-row>
        <table:table-row table:style-name="Table21.2">
          <table:covered-table-cell table:style-name="Table21.A13"/>
          <table:table-cell table:style-name="Table21.B13" office:value-type="string">
            <text:p text:style-name="P30" loext:marker-style-name="T662"><text:span text:style-name="T665">17</text:span><text:span text:style-name="T662"/></text:p>
          </table:table-cell>
          <table:table-cell table:style-name="Table21.C13" office:value-type="string">
            <text:p text:style-name="P30" loext:marker-style-name="T662"><text:span text:style-name="T665">18</text:span><text:span text:style-name="T662"/></text:p>
          </table:table-cell>
          <table:table-cell table:style-name="Table21.D13" office:value-type="string">
            <text:p text:style-name="P30" loext:marker-style-name="T662"><text:span text:style-name="T665">19</text:span><text:span text:style-name="T662"/></text:p>
          </table:table-cell>
          <table:table-cell table:style-name="Table21.E13" office:value-type="string">
            <text:p text:style-name="P30" loext:marker-style-name="T662"><text:span text:style-name="T665">20</text:span><text:span text:style-name="T662"/></text:p>
          </table:table-cell>
          <table:table-cell table:style-name="Table21.F13" office:value-type="string">
            <text:p text:style-name="P30" loext:marker-style-name="T666"><text:span text:style-name="T667">21</text:span><text:span text:style-name="T666"/></text:p>
          </table:table-cell>
          <table:table-cell table:style-name="Table21.G13" office:value-type="string">
            <text:p text:style-name="P30" loext:marker-style-name="T662"><text:span text:style-name="T665">22</text:span><text:span text:style-name="T662"/></text:p>
          </table:table-cell>
          <table:table-cell table:style-name="Table21.H13" office:value-type="string">
            <text:p text:style-name="P30" loext:marker-style-name="T668"><text:span text:style-name="T669">23</text:span><text:span text:style-name="T665">(28)</text:span></text:p>
          </table:table-cell>
          <table:covered-table-cell table:style-name="Table21.I13"/>
          <table:table-cell table:style-name="Table21.J13" office:value-type="string">
            <text:p text:style-name="P30" loext:marker-style-name="T673"><text:span text:style-name="T674">17</text:span><text:span text:style-name="T673"/></text:p>
          </table:table-cell>
          <table:table-cell table:style-name="Table21.K13" office:value-type="string">
            <text:p text:style-name="P30" loext:marker-style-name="T673"><text:span text:style-name="T674">18</text:span><text:span text:style-name="T673"/></text:p>
          </table:table-cell>
          <table:table-cell table:style-name="Table21.L13" office:value-type="string">
            <text:p text:style-name="P30" loext:marker-style-name="T673"><text:span text:style-name="T674">19</text:span><text:span text:style-name="T673"/></text:p>
          </table:table-cell>
          <table:table-cell table:style-name="Table21.M13" office:value-type="string">
            <text:p text:style-name="P30" loext:marker-style-name="T673"><text:span text:style-name="T674">20</text:span><text:span text:style-name="T673"/></text:p>
          </table:table-cell>
          <table:table-cell table:style-name="Table21.N13" office:value-type="string">
            <text:p text:style-name="P30" loext:marker-style-name="T675"><text:span text:style-name="T676">21</text:span><text:span text:style-name="T675"/></text:p>
          </table:table-cell>
          <table:table-cell table:style-name="Table21.O13" office:value-type="string">
            <text:p text:style-name="P30" loext:marker-style-name="T673"><text:span text:style-name="T674">22</text:span><text:span text:style-name="T673"/></text:p>
          </table:table-cell>
          <table:table-cell table:style-name="Table21.P13" office:value-type="string">
            <text:p text:style-name="P144" loext:marker-style-name="T677"><text:span text:style-name="T678">23</text:span><text:span text:style-name="T674">(21)</text:span></text:p>
          </table:table-cell>
          <table:covered-table-cell table:style-name="Table21.Q13"/>
          <table:table-cell table:style-name="Table21.R13" office:value-type="string">
            <text:p text:style-name="P30" loext:marker-style-name="T635"><text:span text:style-name="T643">17</text:span><text:span text:style-name="T635"/></text:p>
          </table:table-cell>
          <table:table-cell table:style-name="Table21.S13" office:value-type="string">
            <text:p text:style-name="P30" loext:marker-style-name="T635"><text:span text:style-name="T643">18</text:span><text:span text:style-name="T635"/></text:p>
          </table:table-cell>
          <table:table-cell table:style-name="Table21.T13" office:value-type="string">
            <text:p text:style-name="P30" loext:marker-style-name="T635"><text:span text:style-name="T643">19</text:span><text:span text:style-name="T635"/></text:p>
          </table:table-cell>
          <table:table-cell table:style-name="Table21.U13" office:value-type="string">
            <text:p text:style-name="P30" loext:marker-style-name="T635"><text:span text:style-name="T643">20</text:span><text:span text:style-name="T635"/></text:p>
          </table:table-cell>
          <table:table-cell table:style-name="Table21.V13" office:value-type="string">
            <text:p text:style-name="P30" loext:marker-style-name="T637"><text:span text:style-name="T646">21</text:span><text:span text:style-name="T637"/></text:p>
          </table:table-cell>
          <table:table-cell table:style-name="Table21.W13" office:value-type="string">
            <text:p text:style-name="P30" loext:marker-style-name="T635"><text:span text:style-name="T643">22</text:span><text:span text:style-name="T635"/></text:p>
          </table:table-cell>
          <table:table-cell table:style-name="Table21.X13" office:value-type="string">
            <text:p text:style-name="P30" loext:marker-style-name="T647"><text:span text:style-name="T648">23</text:span><text:span text:style-name="T647"/></text:p>
          </table:table-cell>
          <table:covered-table-cell table:style-name="Table21.Y13"/>
          <table:table-cell table:style-name="Table21.Z13" office:value-type="string">
            <text:p text:style-name="P155" loext:marker-style-name="T635"><text:span text:style-name="T643">17</text:span><text:span text:style-name="T635"/></text:p>
          </table:table-cell>
          <table:table-cell table:style-name="Table21.a13" office:value-type="string">
            <text:p text:style-name="P156" loext:marker-style-name="T635"><text:span text:style-name="T643">18</text:span><text:span text:style-name="T635"/></text:p>
          </table:table-cell>
          <table:table-cell table:style-name="Table21.b13" office:value-type="string">
            <text:p text:style-name="P157" loext:marker-style-name="T635"><text:span text:style-name="T643"><text:s/>19</text:span><text:span text:style-name="T635"/></text:p>
          </table:table-cell>
          <table:table-cell table:style-name="Table21.c13" office:value-type="string">
            <text:p text:style-name="P150" loext:marker-style-name="T635"><text:span text:style-name="T643">20</text:span><text:span text:style-name="T635"/></text:p>
          </table:table-cell>
          <table:table-cell table:style-name="Table21.d13" office:value-type="string">
            <text:p text:style-name="P151" loext:marker-style-name="T637"><text:span text:style-name="T646">21</text:span><text:span text:style-name="T637"/></text:p>
          </table:table-cell>
          <table:table-cell table:style-name="Table21.e13" office:value-type="string">
            <text:p text:style-name="P152" loext:marker-style-name="T635"><text:span text:style-name="T643">22</text:span><text:span text:style-name="T635"/></text:p>
          </table:table-cell>
          <table:table-cell table:style-name="Table21.f13" office:value-type="string">
            <text:p text:style-name="P144" loext:marker-style-name="T647"><text:span text:style-name="T648">23</text:span><text:span text:style-name="T647"/></text:p>
          </table:table-cell>
        </table:table-row>
        <table:table-row table:style-name="Table21.14">
          <table:covered-table-cell table:style-name="Table21.A14"/>
          <table:table-cell table:style-name="Table21.B14" office:value-type="string">
            <text:p text:style-name="P30" loext:marker-style-name="T662"><text:span text:style-name="T665">24</text:span><text:span text:style-name="T662"/></text:p>
          </table:table-cell>
          <table:table-cell table:style-name="Table21.C14" office:value-type="string">
            <text:p text:style-name="P30" loext:marker-style-name="T662"><text:span text:style-name="T665">25</text:span><text:span text:style-name="T662"/></text:p>
          </table:table-cell>
          <table:table-cell table:style-name="Table21.D14" office:value-type="string">
            <text:p text:style-name="P30" loext:marker-style-name="T662"><text:span text:style-name="T665">26</text:span><text:span text:style-name="T662"/></text:p>
          </table:table-cell>
          <table:table-cell table:style-name="Table21.E14" office:value-type="string">
            <text:p text:style-name="P30" loext:marker-style-name="T662"><text:span text:style-name="T665">27</text:span><text:span text:style-name="T662"/></text:p>
          </table:table-cell>
          <table:table-cell table:style-name="Table21.F14" office:value-type="string">
            <text:p text:style-name="P30" loext:marker-style-name="T666"><text:span text:style-name="T667">28</text:span><text:span text:style-name="T666"/></text:p>
          </table:table-cell>
          <table:table-cell table:style-name="Table21.G14" office:value-type="string">
            <text:p text:style-name="P30" loext:marker-style-name="T662"><text:span text:style-name="T665">29</text:span><text:span text:style-name="T662"/></text:p>
          </table:table-cell>
          <table:table-cell table:style-name="Table21.H14" office:value-type="string">
            <text:p text:style-name="P30" loext:marker-style-name="T668"><text:span text:style-name="T669">30</text:span><text:span text:style-name="T665">(35)</text:span></text:p>
          </table:table-cell>
          <table:covered-table-cell table:style-name="Table21.I14"/>
          <table:table-cell table:style-name="Table21.J14" office:value-type="string">
            <text:p text:style-name="P30" loext:marker-style-name="T673"><text:span text:style-name="T674">24</text:span><text:span text:style-name="T673"/></text:p>
          </table:table-cell>
          <table:table-cell table:style-name="Table21.K14" office:value-type="string">
            <text:p text:style-name="P30" loext:marker-style-name="T673"><text:span text:style-name="T674">25</text:span><text:span text:style-name="T673"/></text:p>
          </table:table-cell>
          <table:table-cell table:style-name="Table21.L14" office:value-type="string">
            <text:p text:style-name="P30" loext:marker-style-name="T673"><text:span text:style-name="T674">26</text:span><text:span text:style-name="T673"/></text:p>
          </table:table-cell>
          <table:table-cell table:style-name="Table21.M14" office:value-type="string">
            <text:p text:style-name="P30" loext:marker-style-name="T673"><text:span text:style-name="T674">27</text:span><text:span text:style-name="T673"/></text:p>
          </table:table-cell>
          <table:table-cell table:style-name="Table21.N14" office:value-type="string">
            <text:p text:style-name="P30" loext:marker-style-name="T675"><text:span text:style-name="T676">28</text:span><text:span text:style-name="T675"/></text:p>
          </table:table-cell>
          <table:table-cell table:style-name="Table21.O14" office:value-type="string">
            <text:p text:style-name="P30" loext:marker-style-name="T673"><text:span text:style-name="T674">29</text:span><text:span text:style-name="T673"/></text:p>
          </table:table-cell>
          <table:table-cell table:style-name="Table21.P14" office:value-type="string">
            <text:p text:style-name="P144" loext:marker-style-name="T677"><text:span text:style-name="T678">30</text:span><text:span text:style-name="T674">(28)</text:span></text:p>
          </table:table-cell>
          <table:covered-table-cell table:style-name="Table21.Q14"/>
          <table:table-cell table:style-name="Table21.R14" office:value-type="string">
            <text:p text:style-name="P30" loext:marker-style-name="T635"><text:span text:style-name="T643">24</text:span><text:span text:style-name="T635"/></text:p>
          </table:table-cell>
          <table:table-cell table:style-name="Table21.S14" office:value-type="string">
            <text:p text:style-name="P30" loext:marker-style-name="T635"><text:span text:style-name="T643">25</text:span><text:span text:style-name="T635"/></text:p>
          </table:table-cell>
          <table:table-cell table:style-name="Table21.T14" office:value-type="string">
            <text:p text:style-name="P30" loext:marker-style-name="T635"><text:span text:style-name="T643">26</text:span><text:span text:style-name="T635"/></text:p>
          </table:table-cell>
          <table:table-cell table:style-name="Table21.U14" office:value-type="string">
            <text:p text:style-name="P30" loext:marker-style-name="T635"><text:span text:style-name="T643">27</text:span><text:span text:style-name="T635"/></text:p>
          </table:table-cell>
          <table:table-cell table:style-name="Table21.V14" office:value-type="string">
            <text:p text:style-name="P30" loext:marker-style-name="T637"><text:span text:style-name="T646">28</text:span><text:span text:style-name="T637"/></text:p>
          </table:table-cell>
          <table:table-cell table:style-name="Table21.W14" office:value-type="string">
            <text:p text:style-name="P30" loext:marker-style-name="T635"><text:span text:style-name="T643">29</text:span><text:span text:style-name="T635"/></text:p>
          </table:table-cell>
          <table:table-cell table:style-name="Table21.X14" office:value-type="string">
            <text:p text:style-name="P30" loext:marker-style-name="T647"><text:span text:style-name="T648">30</text:span><text:span text:style-name="T647"/></text:p>
          </table:table-cell>
          <table:covered-table-cell table:style-name="Table21.Y14"/>
          <table:table-cell table:style-name="Table21.Z14" office:value-type="string">
            <text:p text:style-name="P155" loext:marker-style-name="T635"><text:span text:style-name="T643">24</text:span><text:span text:style-name="T635"/></text:p>
          </table:table-cell>
          <table:table-cell table:style-name="Table21.a14" office:value-type="string">
            <text:p text:style-name="P156" loext:marker-style-name="T635"><text:span text:style-name="T643">25</text:span><text:span text:style-name="T635"/></text:p>
          </table:table-cell>
          <table:table-cell table:style-name="Table21.b14" office:value-type="string">
            <text:p text:style-name="P157" loext:marker-style-name="T635"><text:span text:style-name="T643"><text:s/>26</text:span><text:span text:style-name="T635"/></text:p>
          </table:table-cell>
          <table:table-cell table:style-name="Table21.c14" office:value-type="string">
            <text:p text:style-name="P150" loext:marker-style-name="T635"><text:span text:style-name="T643">27</text:span><text:span text:style-name="T635"/></text:p>
          </table:table-cell>
          <table:table-cell table:style-name="Table21.d14" office:value-type="string">
            <text:p text:style-name="P151" loext:marker-style-name="T637"><text:span text:style-name="T646">28</text:span><text:span text:style-name="T637"/></text:p>
          </table:table-cell>
          <table:table-cell table:style-name="Table21.e14" office:value-type="string">
            <text:p text:style-name="P152" loext:marker-style-name="T635"><text:span text:style-name="T643">29</text:span><text:span text:style-name="T635"/></text:p>
          </table:table-cell>
          <table:table-cell table:style-name="Table21.f14" office:value-type="string">
            <text:p text:style-name="P144" loext:marker-style-name="T647"><text:span text:style-name="T648">30</text:span><text:span text:style-name="T647"/></text:p>
          </table:table-cell>
        </table:table-row>
        <table:table-row table:style-name="Table21.2">
          <table:table-cell table:style-name="Table21.A15" table:number-rows-spanned="5" office:value-type="string">
            <text:p text:style-name="P140" loext:marker-style-name="T639"><text:span text:style-name="T629">3</text:span><text:span text:style-name="T630">rd</text:span><text:span text:style-name="T629"> </text:span></text:p>
            <text:p text:style-name="P140" loext:marker-style-name="T640"><text:span text:style-name="T641">Month</text:span><text:span text:style-name="T640"/></text:p>
            <text:p text:style-name="P171" loext:marker-style-name="T662"/>
            <text:p text:style-name="P172" loext:marker-style-name="T679"><text:span text:style-name="T680">Sha-</text:span><text:span text:style-name="T679"/></text:p>
            <text:p text:style-name="P172" loext:marker-style-name="T662"><text:span text:style-name="T681">ḅ</text:span><text:span text:style-name="T680">uot 1</text:span></text:p>
          </table:table-cell>
          <table:table-cell table:style-name="Table21.B15" office:value-type="string">
            <text:p text:style-name="P172" loext:marker-style-name="T662"><text:span text:style-name="T665">1</text:span><text:span text:style-name="T662"/></text:p>
          </table:table-cell>
          <table:table-cell table:style-name="Table21.C15" office:value-type="string">
            <text:p text:style-name="P30" loext:marker-style-name="T662"><text:span text:style-name="T665">2</text:span><text:span text:style-name="T662"/></text:p>
          </table:table-cell>
          <table:table-cell table:style-name="Table21.D15" office:value-type="string">
            <text:p text:style-name="P30" loext:marker-style-name="T662"><text:span text:style-name="T665">3</text:span><text:span text:style-name="T662"/></text:p>
          </table:table-cell>
          <table:table-cell table:style-name="Table21.E15" office:value-type="string">
            <text:p text:style-name="P30" loext:marker-style-name="T662"><text:span text:style-name="T665">4</text:span><text:span text:style-name="T662"/></text:p>
          </table:table-cell>
          <table:table-cell table:style-name="Table21.F15" office:value-type="string">
            <text:p text:style-name="P173" loext:marker-style-name="T682"><text:span text:style-name="T683">5</text:span><text:span text:style-name="T682"/></text:p>
          </table:table-cell>
          <table:table-cell table:style-name="Table21.G15" office:value-type="string">
            <text:p text:style-name="P30" loext:marker-style-name="T662"><text:span text:style-name="T665">6</text:span><text:span text:style-name="T662"/></text:p>
          </table:table-cell>
          <table:table-cell table:style-name="Table21.H15" office:value-type="string">
            <text:p text:style-name="P30" loext:marker-style-name="T668"><text:span text:style-name="T669">7</text:span><text:span text:style-name="T665">(42)</text:span></text:p>
          </table:table-cell>
          <table:table-cell table:style-name="Table21.I15" table:number-rows-spanned="5" office:value-type="string">
            <text:p text:style-name="P140" loext:marker-style-name="T639"><text:span text:style-name="T629">6</text:span><text:span text:style-name="T630">th</text:span></text:p>
            <text:p text:style-name="P140" loext:marker-style-name="T640"><text:span text:style-name="T641">Month</text:span><text:span text:style-name="T640"/></text:p>
            <text:p text:style-name="P146" loext:marker-style-name="T657"/>
            <text:p text:style-name="P146" loext:marker-style-name="T657"/>
            <text:p text:style-name="P29" loext:marker-style-name="T628"><text:span text:style-name="T642">FF Oil &amp; </text:span><text:span text:style-name="T684">Wood</text:span></text:p>
          </table:table-cell>
          <table:table-cell table:style-name="Table21.B15" office:value-type="string">
            <text:p text:style-name="P30" loext:marker-style-name="T673"><text:span text:style-name="T674">1</text:span><text:span text:style-name="T673"/></text:p>
          </table:table-cell>
          <table:table-cell table:style-name="Table21.K15" office:value-type="string">
            <text:p text:style-name="P30" loext:marker-style-name="T673"><text:span text:style-name="T674">2</text:span><text:span text:style-name="T673"/></text:p>
          </table:table-cell>
          <table:table-cell table:style-name="Table21.L15" office:value-type="string">
            <text:p text:style-name="P30" loext:marker-style-name="T673"><text:span text:style-name="T674">3</text:span><text:span text:style-name="T673"/></text:p>
          </table:table-cell>
          <table:table-cell table:style-name="Table21.M15" office:value-type="string">
            <text:p text:style-name="P30" loext:marker-style-name="T673"><text:span text:style-name="T674">4</text:span><text:span text:style-name="T673"/></text:p>
          </table:table-cell>
          <table:table-cell table:style-name="Table21.N15" office:value-type="string">
            <text:p text:style-name="P30" loext:marker-style-name="T675"><text:span text:style-name="T676">5</text:span><text:span text:style-name="T675"/></text:p>
          </table:table-cell>
          <table:table-cell table:style-name="Table21.O15" office:value-type="string">
            <text:p text:style-name="P30" loext:marker-style-name="T673"><text:span text:style-name="T674">6</text:span><text:span text:style-name="T673"/></text:p>
          </table:table-cell>
          <table:table-cell table:style-name="Table21.P15" office:value-type="string">
            <text:p text:style-name="P144" loext:marker-style-name="T677"><text:span text:style-name="T678">7 </text:span><text:span text:style-name="T674">(35)</text:span></text:p>
          </table:table-cell>
          <table:table-cell table:style-name="Table21.Q15" table:number-rows-spanned="5" office:value-type="string">
            <text:p text:style-name="P140" loext:marker-style-name="T639"><text:span text:style-name="T629">9</text:span><text:span text:style-name="T630">th</text:span></text:p>
            <text:p text:style-name="P145" loext:marker-style-name="T640"><text:span text:style-name="T641">Month</text:span><text:span text:style-name="T640"/></text:p>
            <text:p text:style-name="P146" loext:marker-style-name="T657"/>
            <text:p text:style-name="P146" loext:marker-style-name="T657"/>
            <text:p text:style-name="P29" loext:marker-style-name="T628"><text:span text:style-name="T642">Hanu-kah</text:span><text:span text:style-name="T628"/></text:p>
          </table:table-cell>
          <table:table-cell table:style-name="Table21.B15" office:value-type="string">
            <text:p text:style-name="P30" loext:marker-style-name="T635"><text:span text:style-name="T643">1</text:span><text:span text:style-name="T635"/></text:p>
          </table:table-cell>
          <table:table-cell table:style-name="Table21.S15" office:value-type="string">
            <text:p text:style-name="P30" loext:marker-style-name="T635"><text:span text:style-name="T643">2</text:span><text:span text:style-name="T635"/></text:p>
          </table:table-cell>
          <table:table-cell table:style-name="Table21.T15" office:value-type="string">
            <text:p text:style-name="P30" loext:marker-style-name="T635"><text:span text:style-name="T643">3</text:span><text:span text:style-name="T635"/></text:p>
          </table:table-cell>
          <table:table-cell table:style-name="Table21.U15" office:value-type="string">
            <text:p text:style-name="P30" loext:marker-style-name="T635"><text:span text:style-name="T643">4</text:span><text:span text:style-name="T635"/></text:p>
          </table:table-cell>
          <table:table-cell table:style-name="Table21.V15" office:value-type="string">
            <text:p text:style-name="P30" loext:marker-style-name="T637"><text:span text:style-name="T646">5</text:span><text:span text:style-name="T637"/></text:p>
          </table:table-cell>
          <table:table-cell table:style-name="Table21.W15" office:value-type="string">
            <text:p text:style-name="P30" loext:marker-style-name="T635"><text:span text:style-name="T643">6</text:span><text:span text:style-name="T635"/></text:p>
          </table:table-cell>
          <table:table-cell table:style-name="Table21.X15" office:value-type="string">
            <text:p text:style-name="P30" loext:marker-style-name="T647"><text:span text:style-name="T648">7</text:span><text:span text:style-name="T647"/></text:p>
          </table:table-cell>
          <table:table-cell table:style-name="Table21.Y15" table:number-rows-spanned="5" office:value-type="string">
            <text:p text:style-name="P140" loext:marker-style-name="T639"><text:span text:style-name="T629">12</text:span><text:span text:style-name="T630">th</text:span></text:p>
            <text:p text:style-name="P147" loext:marker-style-name="T640"><text:span text:style-name="T641">Month</text:span><text:span text:style-name="T640"/></text:p>
            <text:p text:style-name="P146" loext:marker-style-name="T657"/>
            <text:p text:style-name="P29" loext:marker-style-name="T628"><text:span text:style-name="T642">Purim</text:span><text:span text:style-name="T628"/></text:p>
          </table:table-cell>
          <table:table-cell table:style-name="Table21.B15" office:value-type="string">
            <text:p text:style-name="P155" loext:marker-style-name="T635"><text:span text:style-name="T643"><text:s text:c="2"/>1</text:span><text:span text:style-name="T635"/></text:p>
          </table:table-cell>
          <table:table-cell table:style-name="Table21.a15" office:value-type="string">
            <text:p text:style-name="P156" loext:marker-style-name="T635"><text:span text:style-name="T643"><text:s text:c="2"/>2</text:span><text:span text:style-name="T635"/></text:p>
          </table:table-cell>
          <table:table-cell table:style-name="Table21.b15" office:value-type="string">
            <text:p text:style-name="P157" loext:marker-style-name="T635"><text:span text:style-name="T643"><text:s text:c="2"/>3</text:span><text:span text:style-name="T635"/></text:p>
          </table:table-cell>
          <table:table-cell table:style-name="Table21.c15" office:value-type="string">
            <text:p text:style-name="P150" loext:marker-style-name="T635"><text:span text:style-name="T643"><text:s/>4</text:span><text:span text:style-name="T635"/></text:p>
          </table:table-cell>
          <table:table-cell table:style-name="Table21.d15" office:value-type="string">
            <text:p text:style-name="P151" loext:marker-style-name="T637"><text:span text:style-name="T646"><text:s/>5</text:span><text:span text:style-name="T637"/></text:p>
          </table:table-cell>
          <table:table-cell table:style-name="Table21.e15" office:value-type="string">
            <text:p text:style-name="P152" loext:marker-style-name="T635"><text:span text:style-name="T643"><text:s/>6</text:span><text:span text:style-name="T635"/></text:p>
          </table:table-cell>
          <table:table-cell table:style-name="Table21.f15" office:value-type="string">
            <text:p text:style-name="P144" loext:marker-style-name="T647"><text:span text:style-name="T648"><text:s/>7</text:span><text:span text:style-name="T647"/></text:p>
          </table:table-cell>
        </table:table-row>
        <table:table-row table:style-name="Table21.2">
          <table:covered-table-cell table:style-name="Table21.A16"/>
          <table:table-cell table:style-name="Table21.B16" office:value-type="string">
            <text:p text:style-name="P30" loext:marker-style-name="T662"><text:span text:style-name="T665">8</text:span><text:span text:style-name="T662"/></text:p>
          </table:table-cell>
          <table:table-cell table:style-name="Table21.C16" office:value-type="string">
            <text:p text:style-name="P30" loext:marker-style-name="T662"><text:span text:style-name="T665">9</text:span><text:span text:style-name="T662"/></text:p>
          </table:table-cell>
          <table:table-cell table:style-name="Table21.D16" office:value-type="string">
            <text:p text:style-name="P30" loext:marker-style-name="T662"><text:span text:style-name="T665">10</text:span><text:span text:style-name="T662"/></text:p>
          </table:table-cell>
          <table:table-cell table:style-name="Table21.E16" office:value-type="string">
            <text:p text:style-name="P30" loext:marker-style-name="T662"><text:span text:style-name="T665">11</text:span><text:span text:style-name="T662"/></text:p>
          </table:table-cell>
          <table:table-cell table:style-name="Table21.F16" office:value-type="string">
            <text:p text:style-name="P30" loext:marker-style-name="T666"><text:span text:style-name="T667">12</text:span><text:span text:style-name="T666"/></text:p>
          </table:table-cell>
          <table:table-cell table:style-name="Table21.G16" office:value-type="string">
            <text:p text:style-name="P30" loext:marker-style-name="T662"><text:span text:style-name="T665">13</text:span><text:span text:style-name="T662"/></text:p>
          </table:table-cell>
          <table:table-cell table:style-name="Table21.H16" office:value-type="string">
            <text:p text:style-name="P30" loext:marker-style-name="T668"><text:span text:style-name="T669">14</text:span><text:span text:style-name="T665">(49)</text:span></text:p>
          </table:table-cell>
          <table:covered-table-cell table:style-name="Table21.I16"/>
          <table:table-cell table:style-name="Table21.J16" office:value-type="string">
            <text:p text:style-name="P30" loext:marker-style-name="T673"><text:span text:style-name="T674">8</text:span><text:span text:style-name="T673"/></text:p>
          </table:table-cell>
          <table:table-cell table:style-name="Table21.K16" office:value-type="string">
            <text:p text:style-name="P30" loext:marker-style-name="T673"><text:span text:style-name="T674">9</text:span><text:span text:style-name="T673"/></text:p>
          </table:table-cell>
          <table:table-cell table:style-name="Table21.L16" office:value-type="string">
            <text:p text:style-name="P30" loext:marker-style-name="T673"><text:span text:style-name="T674">10</text:span><text:span text:style-name="T673"/></text:p>
          </table:table-cell>
          <table:table-cell table:style-name="Table21.M16" office:value-type="string">
            <text:p text:style-name="P30" loext:marker-style-name="T673"><text:span text:style-name="T674">11</text:span><text:span text:style-name="T673"/></text:p>
          </table:table-cell>
          <table:table-cell table:style-name="Table21.N16" office:value-type="string">
            <text:p text:style-name="P30" loext:marker-style-name="T675"><text:span text:style-name="T676">12</text:span><text:span text:style-name="T675"/></text:p>
          </table:table-cell>
          <table:table-cell table:style-name="Table21.O16" office:value-type="string">
            <text:p text:style-name="P30" loext:marker-style-name="T673"><text:span text:style-name="T674">13</text:span><text:span text:style-name="T673"/></text:p>
          </table:table-cell>
          <table:table-cell table:style-name="Table21.P16" office:value-type="string">
            <text:p text:style-name="P144" loext:marker-style-name="T677"><text:span text:style-name="T678">14</text:span><text:span text:style-name="T674">(42)</text:span></text:p>
          </table:table-cell>
          <table:covered-table-cell table:style-name="Table21.Q16"/>
          <table:table-cell table:style-name="Table21.R16" office:value-type="string">
            <text:p text:style-name="P30" loext:marker-style-name="T635"><text:span text:style-name="T643">8</text:span><text:span text:style-name="T635"/></text:p>
          </table:table-cell>
          <table:table-cell table:style-name="Table21.S16" office:value-type="string">
            <text:p text:style-name="P30" loext:marker-style-name="T635"><text:span text:style-name="T643">9</text:span><text:span text:style-name="T635"/></text:p>
          </table:table-cell>
          <table:table-cell table:style-name="Table21.T16" office:value-type="string">
            <text:p text:style-name="P30" loext:marker-style-name="T635"><text:span text:style-name="T643">10</text:span><text:span text:style-name="T635"/></text:p>
          </table:table-cell>
          <table:table-cell table:style-name="Table21.U16" office:value-type="string">
            <text:p text:style-name="P30" loext:marker-style-name="T635"><text:span text:style-name="T643">11</text:span><text:span text:style-name="T635"/></text:p>
          </table:table-cell>
          <table:table-cell table:style-name="Table21.V16" office:value-type="string">
            <text:p text:style-name="P30" loext:marker-style-name="T637"><text:span text:style-name="T646">12</text:span><text:span text:style-name="T637"/></text:p>
          </table:table-cell>
          <table:table-cell table:style-name="Table21.W16" office:value-type="string">
            <text:p text:style-name="P30" loext:marker-style-name="T635"><text:span text:style-name="T643">13</text:span><text:span text:style-name="T635"/></text:p>
          </table:table-cell>
          <table:table-cell table:style-name="Table21.X16" office:value-type="string">
            <text:p text:style-name="P30" loext:marker-style-name="T647"><text:span text:style-name="T648">14</text:span><text:span text:style-name="T647"/></text:p>
          </table:table-cell>
          <table:covered-table-cell table:style-name="Table21.Y16"/>
          <table:table-cell table:style-name="Table21.Z16" office:value-type="string">
            <text:p text:style-name="P155" loext:marker-style-name="T635"><text:span text:style-name="T643"><text:s text:c="2"/>8</text:span><text:span text:style-name="T635"/></text:p>
          </table:table-cell>
          <table:table-cell table:style-name="Table21.a16" office:value-type="string">
            <text:p text:style-name="P156" loext:marker-style-name="T635"><text:span text:style-name="T643"><text:s text:c="2"/>9</text:span><text:span text:style-name="T635"/></text:p>
          </table:table-cell>
          <table:table-cell table:style-name="Table21.b16" office:value-type="string">
            <text:p text:style-name="P157" loext:marker-style-name="T635"><text:span text:style-name="T643"><text:s/>10</text:span><text:span text:style-name="T635"/></text:p>
          </table:table-cell>
          <table:table-cell table:style-name="Table21.c16" office:value-type="string">
            <text:p text:style-name="P150" loext:marker-style-name="T635"><text:span text:style-name="T643">11</text:span><text:span text:style-name="T635"/></text:p>
          </table:table-cell>
          <table:table-cell table:style-name="Table21.d16" office:value-type="string">
            <text:p text:style-name="P151" loext:marker-style-name="T637"><text:span text:style-name="T646">12</text:span><text:span text:style-name="T637"/></text:p>
          </table:table-cell>
          <table:table-cell table:style-name="Table21.e16" office:value-type="string">
            <text:p text:style-name="P152" loext:marker-style-name="T658"><text:span text:style-name="T685">13</text:span><text:span text:style-name="T658"/></text:p>
          </table:table-cell>
          <table:table-cell table:style-name="Table21.f16" office:value-type="string">
            <text:p text:style-name="P144" loext:marker-style-name="T647"><text:span text:style-name="T648">14</text:span><text:span text:style-name="T647"/></text:p>
          </table:table-cell>
        </table:table-row>
        <table:table-row table:style-name="Table21.2">
          <table:covered-table-cell table:style-name="Table21.A17"/>
          <table:table-cell table:style-name="Table21.B17" office:value-type="string">
            <text:p text:style-name="P30" loext:marker-style-name="T686"><text:span text:style-name="T663">15 </text:span><text:span text:style-name="T687">(1)</text:span></text:p>
          </table:table-cell>
          <table:table-cell table:style-name="Table21.C17" office:value-type="string">
            <text:p text:style-name="P30" loext:marker-style-name="T649"><text:span text:style-name="T655">16</text:span><text:span text:style-name="T649"/></text:p>
          </table:table-cell>
          <table:table-cell table:style-name="Table21.D17" office:value-type="string">
            <text:p text:style-name="P30" loext:marker-style-name="T649"><text:span text:style-name="T655">17</text:span><text:span text:style-name="T649"/></text:p>
          </table:table-cell>
          <table:table-cell table:style-name="Table21.E17" office:value-type="string">
            <text:p text:style-name="P30" loext:marker-style-name="T649"><text:span text:style-name="T655">18</text:span><text:span text:style-name="T649"/></text:p>
          </table:table-cell>
          <table:table-cell table:style-name="Table21.F17" office:value-type="string">
            <text:p text:style-name="P30" loext:marker-style-name="T653"><text:span text:style-name="T654">19</text:span><text:span text:style-name="T653"/></text:p>
          </table:table-cell>
          <table:table-cell table:style-name="Table21.G17" office:value-type="string">
            <text:p text:style-name="P30" loext:marker-style-name="T649"><text:span text:style-name="T655">20</text:span><text:span text:style-name="T649"/></text:p>
          </table:table-cell>
          <table:table-cell table:style-name="Table21.H17" office:value-type="string">
            <text:p text:style-name="P30" loext:marker-style-name="T650"><text:span text:style-name="T656">21</text:span><text:span text:style-name="T655">(7)</text:span></text:p>
          </table:table-cell>
          <table:covered-table-cell table:style-name="Table21.I17"/>
          <table:table-cell table:style-name="Table21.J17" office:value-type="string">
            <text:p text:style-name="P30" loext:marker-style-name="T673"><text:span text:style-name="T674">15</text:span><text:span text:style-name="T673"/></text:p>
          </table:table-cell>
          <table:table-cell table:style-name="Table21.K17" office:value-type="string">
            <text:p text:style-name="P30" loext:marker-style-name="T673"><text:span text:style-name="T674">16</text:span><text:span text:style-name="T673"/></text:p>
          </table:table-cell>
          <table:table-cell table:style-name="Table21.L17" office:value-type="string">
            <text:p text:style-name="P30" loext:marker-style-name="T673"><text:span text:style-name="T674">17</text:span><text:span text:style-name="T673"/></text:p>
          </table:table-cell>
          <table:table-cell table:style-name="Table21.M17" office:value-type="string">
            <text:p text:style-name="P30" loext:marker-style-name="T673"><text:span text:style-name="T674">18</text:span><text:span text:style-name="T673"/></text:p>
          </table:table-cell>
          <table:table-cell table:style-name="Table21.N17" office:value-type="string">
            <text:p text:style-name="P30" loext:marker-style-name="T675"><text:span text:style-name="T676">19</text:span><text:span text:style-name="T675"/></text:p>
          </table:table-cell>
          <table:table-cell table:style-name="Table21.O17" office:value-type="string">
            <text:p text:style-name="P30" loext:marker-style-name="T673"><text:span text:style-name="T674">20</text:span><text:span text:style-name="T673"/></text:p>
          </table:table-cell>
          <table:table-cell table:style-name="Table21.P17" office:value-type="string">
            <text:p text:style-name="P144" loext:marker-style-name="T677"><text:span text:style-name="T678">21</text:span><text:span text:style-name="T674">(49)</text:span></text:p>
          </table:table-cell>
          <table:covered-table-cell table:style-name="Table21.Q17"/>
          <table:table-cell table:style-name="Table21.R17" office:value-type="string">
            <text:p text:style-name="P30" loext:marker-style-name="T635"><text:span text:style-name="T643">15</text:span><text:span text:style-name="T635"/></text:p>
          </table:table-cell>
          <table:table-cell table:style-name="Table21.S17" office:value-type="string">
            <text:p text:style-name="P30" loext:marker-style-name="T635"><text:span text:style-name="T643">16</text:span><text:span text:style-name="T635"/></text:p>
          </table:table-cell>
          <table:table-cell table:style-name="Table21.T17" office:value-type="string">
            <text:p text:style-name="P30" loext:marker-style-name="T635"><text:span text:style-name="T643">17</text:span><text:span text:style-name="T635"/></text:p>
          </table:table-cell>
          <table:table-cell table:style-name="Table21.U17" office:value-type="string">
            <text:p text:style-name="P30" loext:marker-style-name="T635"><text:span text:style-name="T643">18</text:span><text:span text:style-name="T635"/></text:p>
          </table:table-cell>
          <table:table-cell table:style-name="Table21.V17" office:value-type="string">
            <text:p text:style-name="P30" loext:marker-style-name="T637"><text:span text:style-name="T646">19</text:span><text:span text:style-name="T637"/></text:p>
          </table:table-cell>
          <table:table-cell table:style-name="Table21.W17" office:value-type="string">
            <text:p text:style-name="P30" loext:marker-style-name="T635"><text:span text:style-name="T643">20</text:span><text:span text:style-name="T635"/></text:p>
          </table:table-cell>
          <table:table-cell table:style-name="Table21.X17" office:value-type="string">
            <text:p text:style-name="P30" loext:marker-style-name="T647"><text:span text:style-name="T648">21</text:span><text:span text:style-name="T647"/></text:p>
          </table:table-cell>
          <table:covered-table-cell table:style-name="Table21.Y17"/>
          <table:table-cell table:style-name="Table21.Z17" office:value-type="string">
            <text:p text:style-name="P155" loext:marker-style-name="T658"><text:span text:style-name="T643"><text:s/></text:span><text:span text:style-name="T685">15</text:span></text:p>
          </table:table-cell>
          <table:table-cell table:style-name="Table21.e16" office:value-type="string">
            <text:p text:style-name="P156" loext:marker-style-name="T658"><text:span text:style-name="T643"><text:s/></text:span><text:span text:style-name="T685">16</text:span></text:p>
          </table:table-cell>
          <table:table-cell table:style-name="Table21.b17" office:value-type="string">
            <text:p text:style-name="P157" loext:marker-style-name="T635"><text:span text:style-name="T643"><text:s/>17</text:span><text:span text:style-name="T635"/></text:p>
          </table:table-cell>
          <table:table-cell table:style-name="Table21.c17" office:value-type="string">
            <text:p text:style-name="P150" loext:marker-style-name="T635"><text:span text:style-name="T643">18</text:span><text:span text:style-name="T635"/></text:p>
          </table:table-cell>
          <table:table-cell table:style-name="Table21.d17" office:value-type="string">
            <text:p text:style-name="P151" loext:marker-style-name="T637"><text:span text:style-name="T646">19</text:span><text:span text:style-name="T637"/></text:p>
          </table:table-cell>
          <table:table-cell table:style-name="Table21.e17" office:value-type="string">
            <text:p text:style-name="P152" loext:marker-style-name="T635"><text:span text:style-name="T643">20</text:span><text:span text:style-name="T635"/></text:p>
          </table:table-cell>
          <table:table-cell table:style-name="Table21.f17" office:value-type="string">
            <text:p text:style-name="P144" loext:marker-style-name="T647"><text:span text:style-name="T648">21</text:span><text:span text:style-name="T647"/></text:p>
          </table:table-cell>
        </table:table-row>
        <table:table-row table:style-name="Table21.2">
          <table:covered-table-cell table:style-name="Table21.A18"/>
          <table:table-cell table:style-name="Table21.B18" office:value-type="string">
            <text:p text:style-name="P30" loext:marker-style-name="T649"><text:span text:style-name="T655">22</text:span><text:span text:style-name="T649"/></text:p>
          </table:table-cell>
          <table:table-cell table:style-name="Table21.C18" office:value-type="string">
            <text:p text:style-name="P30" loext:marker-style-name="T649"><text:span text:style-name="T655">23</text:span><text:span text:style-name="T649"/></text:p>
          </table:table-cell>
          <table:table-cell table:style-name="Table21.D18" office:value-type="string">
            <text:p text:style-name="P30" loext:marker-style-name="T649"><text:span text:style-name="T655">24</text:span><text:span text:style-name="T649"/></text:p>
          </table:table-cell>
          <table:table-cell table:style-name="Table21.E18" office:value-type="string">
            <text:p text:style-name="P30" loext:marker-style-name="T649"><text:span text:style-name="T655">25</text:span><text:span text:style-name="T649"/></text:p>
          </table:table-cell>
          <table:table-cell table:style-name="Table21.F18" office:value-type="string">
            <text:p text:style-name="P30" loext:marker-style-name="T653"><text:span text:style-name="T654">26</text:span><text:span text:style-name="T653"/></text:p>
          </table:table-cell>
          <table:table-cell table:style-name="Table21.G18" office:value-type="string">
            <text:p text:style-name="P30" loext:marker-style-name="T649"><text:span text:style-name="T655">27</text:span><text:span text:style-name="T649"/></text:p>
          </table:table-cell>
          <table:table-cell table:style-name="Table21.H18" office:value-type="string">
            <text:p text:style-name="P30" loext:marker-style-name="T650"><text:span text:style-name="T656">28</text:span><text:span text:style-name="T655">(14)</text:span></text:p>
          </table:table-cell>
          <table:covered-table-cell table:style-name="Table21.I18"/>
          <table:table-cell table:style-name="Table21.B8" office:value-type="string">
            <text:p text:style-name="P30" loext:marker-style-name="T688"><text:span text:style-name="T672">22</text:span><text:span text:style-name="T688"/></text:p>
          </table:table-cell>
          <table:table-cell table:style-name="Table21.K18" office:value-type="string">
            <text:p text:style-name="P30" loext:marker-style-name="T689"><text:span text:style-name="T690">23</text:span><text:span text:style-name="T689"/></text:p>
          </table:table-cell>
          <table:table-cell table:style-name="Table21.L18" office:value-type="string">
            <text:p text:style-name="P30" loext:marker-style-name="T691"><text:span text:style-name="T692">24</text:span><text:span text:style-name="T691"/></text:p>
          </table:table-cell>
          <table:table-cell table:style-name="Table21.M18" office:value-type="string">
            <text:p text:style-name="P30" loext:marker-style-name="T691"><text:span text:style-name="T692">25</text:span><text:span text:style-name="T691"/></text:p>
          </table:table-cell>
          <table:table-cell table:style-name="Table21.N18" office:value-type="string">
            <text:p text:style-name="P30" loext:marker-style-name="T693"><text:span text:style-name="T694">26</text:span><text:span text:style-name="T693"/></text:p>
          </table:table-cell>
          <table:table-cell table:style-name="Table21.O18" office:value-type="string">
            <text:p text:style-name="P30" loext:marker-style-name="T691"><text:span text:style-name="T692">27</text:span><text:span text:style-name="T691"/></text:p>
          </table:table-cell>
          <table:table-cell table:style-name="Table21.P18" office:value-type="string">
            <text:p text:style-name="P144" loext:marker-style-name="T647"><text:span text:style-name="T695">28</text:span><text:span text:style-name="T647"/></text:p>
          </table:table-cell>
          <table:covered-table-cell table:style-name="Table21.Q18"/>
          <table:table-cell table:style-name="Table21.R18" office:value-type="string">
            <text:p text:style-name="P30" loext:marker-style-name="T635"><text:span text:style-name="T643">22</text:span><text:span text:style-name="T635"/></text:p>
          </table:table-cell>
          <table:table-cell table:style-name="Table21.S18" office:value-type="string">
            <text:p text:style-name="P30" loext:marker-style-name="T635"><text:span text:style-name="T643">23</text:span><text:span text:style-name="T635"/></text:p>
          </table:table-cell>
          <table:table-cell table:style-name="Table21.T18" office:value-type="string">
            <text:p text:style-name="P30" loext:marker-style-name="T635"><text:span text:style-name="T643">24</text:span><text:span text:style-name="T635"/></text:p>
          </table:table-cell>
          <table:table-cell table:style-name="Table21.F7" office:value-type="string">
            <text:p text:style-name="P30" loext:marker-style-name="T696"><text:span text:style-name="T697">25</text:span><text:span text:style-name="T696"/></text:p>
          </table:table-cell>
          <table:table-cell table:style-name="Table21.F7" office:value-type="string">
            <text:p text:style-name="P30" loext:marker-style-name="T698"><text:span text:style-name="T699">26</text:span><text:span text:style-name="T698"/></text:p>
          </table:table-cell>
          <table:table-cell table:style-name="Table21.F7" office:value-type="string">
            <text:p text:style-name="P30" loext:marker-style-name="T658"><text:span text:style-name="T685">27</text:span><text:span text:style-name="T658"/></text:p>
          </table:table-cell>
          <table:table-cell table:style-name="Table21.H7" office:value-type="string">
            <text:p text:style-name="P30" loext:marker-style-name="T696"><text:span text:style-name="T697">28</text:span><text:span text:style-name="T696"/></text:p>
          </table:table-cell>
          <table:covered-table-cell table:style-name="Table21.Y18"/>
          <table:table-cell table:style-name="Table21.Z18" office:value-type="string">
            <text:p text:style-name="P155" loext:marker-style-name="T635"><text:span text:style-name="T643"><text:s/>22</text:span><text:span text:style-name="T635"/></text:p>
          </table:table-cell>
          <table:table-cell table:style-name="Table21.a18" office:value-type="string">
            <text:p text:style-name="P156" loext:marker-style-name="T635"><text:span text:style-name="T643"><text:s/>23</text:span><text:span text:style-name="T635"/></text:p>
          </table:table-cell>
          <table:table-cell table:style-name="Table21.b18" office:value-type="string">
            <text:p text:style-name="P157" loext:marker-style-name="T635"><text:span text:style-name="T643"><text:s/>24</text:span><text:span text:style-name="T635"/></text:p>
          </table:table-cell>
          <table:table-cell table:style-name="Table21.c18" office:value-type="string">
            <text:p text:style-name="P150" loext:marker-style-name="T635"><text:span text:style-name="T643">25</text:span><text:span text:style-name="T635"/></text:p>
          </table:table-cell>
          <table:table-cell table:style-name="Table21.d18" office:value-type="string">
            <text:p text:style-name="P151" loext:marker-style-name="T637"><text:span text:style-name="T646">26</text:span><text:span text:style-name="T637"/></text:p>
          </table:table-cell>
          <table:table-cell table:style-name="Table21.e18" office:value-type="string">
            <text:p text:style-name="P152" loext:marker-style-name="T635"><text:span text:style-name="T643">27</text:span><text:span text:style-name="T635"/></text:p>
          </table:table-cell>
          <table:table-cell table:style-name="Table21.f18" office:value-type="string">
            <text:p text:style-name="P144" loext:marker-style-name="T647"><text:span text:style-name="T648">28</text:span><text:span text:style-name="T647"/></text:p>
          </table:table-cell>
        </table:table-row>
        <table:table-row table:style-name="Table21.19">
          <table:covered-table-cell table:style-name="Table21.A19"/>
          <table:table-cell table:style-name="Table21.B19" office:value-type="string">
            <text:p text:style-name="P30" loext:marker-style-name="T649"><text:span text:style-name="T655">29</text:span><text:span text:style-name="T649"/></text:p>
          </table:table-cell>
          <table:table-cell table:style-name="Table21.C19" office:value-type="string">
            <text:p text:style-name="P30" loext:marker-style-name="T649"><text:span text:style-name="T655">30</text:span><text:span text:style-name="T649"/></text:p>
          </table:table-cell>
          <table:table-cell table:style-name="Table21.D19" office:value-type="string">
            <text:p text:style-name="P30" loext:marker-style-name="T649"><text:span text:style-name="T643">91</text:span><text:span text:style-name="T649"/></text:p>
          </table:table-cell>
          <table:table-cell table:style-name="Table21.E19" office:value-type="string">
            <text:p text:style-name="P174" loext:marker-style-name="T649"/>
          </table:table-cell>
          <table:table-cell table:style-name="Table21.F19" office:value-type="string">
            <text:p text:style-name="P174" loext:marker-style-name="T649"/>
          </table:table-cell>
          <table:table-cell table:style-name="Table21.G19" office:value-type="string">
            <text:p text:style-name="P174" loext:marker-style-name="T649"/>
          </table:table-cell>
          <table:table-cell table:style-name="Table21.H19" office:value-type="string">
            <text:p text:style-name="P142" loext:marker-style-name="T649"/>
          </table:table-cell>
          <table:covered-table-cell table:style-name="Table21.I19"/>
          <table:table-cell table:style-name="Table21.J19" office:value-type="string">
            <text:p text:style-name="P30" loext:marker-style-name="T635"><text:span text:style-name="T643">29</text:span><text:span text:style-name="T635"/></text:p>
          </table:table-cell>
          <table:table-cell table:style-name="Table21.K19" office:value-type="string">
            <text:p text:style-name="P30" loext:marker-style-name="T635"><text:span text:style-name="T643">30</text:span><text:span text:style-name="T635"/></text:p>
          </table:table-cell>
          <table:table-cell table:style-name="Table21.D19" office:value-type="string">
            <text:p text:style-name="P30" loext:marker-style-name="T635"><text:span text:style-name="T643">91</text:span><text:span text:style-name="T635"/></text:p>
          </table:table-cell>
          <table:table-cell table:style-name="Table21.M19" office:value-type="string">
            <text:p text:style-name="P161" loext:marker-style-name="T647"/>
          </table:table-cell>
          <table:table-cell table:style-name="Table21.N19" office:value-type="string">
            <text:p text:style-name="P161" loext:marker-style-name="T647"/>
          </table:table-cell>
          <table:table-cell table:style-name="Table21.O19" office:value-type="string">
            <text:p text:style-name="P161" loext:marker-style-name="T647"/>
          </table:table-cell>
          <table:table-cell table:style-name="Table21.P19" office:value-type="string">
            <text:p text:style-name="P161" loext:marker-style-name="T647"/>
          </table:table-cell>
          <table:covered-table-cell table:style-name="Table21.Q19"/>
          <table:table-cell table:style-name="Table21.R19" office:value-type="string">
            <text:p text:style-name="P30" loext:marker-style-name="T658"><text:span text:style-name="T685">29</text:span><text:span text:style-name="T658"/></text:p>
          </table:table-cell>
          <table:table-cell table:style-name="Table21.S19" office:value-type="string">
            <text:p text:style-name="P30" loext:marker-style-name="T658"><text:span text:style-name="T685">30</text:span><text:span text:style-name="T658"/></text:p>
          </table:table-cell>
          <table:table-cell table:style-name="Table21.D19" office:value-type="string">
            <text:p text:style-name="P30" loext:marker-style-name="T698"><text:span text:style-name="T685">91</text:span><text:span text:style-name="T698"/></text:p>
          </table:table-cell>
          <table:table-cell table:style-name="Table21.S19" office:value-type="string">
            <text:p text:style-name="P144" loext:marker-style-name="T698"><text:span text:style-name="T648"><text:s/></text:span><text:span text:style-name="T700"/></text:p>
          </table:table-cell>
          <table:table-cell table:style-name="Table21.V19" office:value-type="string">
            <text:p text:style-name="P161" loext:marker-style-name="T647"/>
          </table:table-cell>
          <table:table-cell table:style-name="Table21.W19" office:value-type="string">
            <text:p text:style-name="P161" loext:marker-style-name="T647"/>
          </table:table-cell>
          <table:table-cell table:style-name="Table21.X19" office:value-type="string">
            <text:p text:style-name="P161" loext:marker-style-name="T647"/>
          </table:table-cell>
          <table:covered-table-cell table:style-name="Table21.Y19"/>
          <table:table-cell table:style-name="Table21.Z19" office:value-type="string">
            <text:p text:style-name="P155" loext:marker-style-name="T635"><text:span text:style-name="T643"><text:s/>29</text:span><text:span text:style-name="T635"/></text:p>
          </table:table-cell>
          <table:table-cell table:style-name="Table21.a19" office:value-type="string">
            <text:p text:style-name="P156" loext:marker-style-name="T635"><text:span text:style-name="T643">30</text:span><text:span text:style-name="T635"/></text:p>
          </table:table-cell>
          <table:table-cell table:style-name="Table21.D19" office:value-type="string">
            <text:p text:style-name="P30" loext:marker-style-name="T635"><text:span text:style-name="T643">91</text:span><text:span text:style-name="T635"/></text:p>
          </table:table-cell>
          <table:table-cell table:style-name="Table21.c19" office:value-type="string">
            <text:p text:style-name="P144" loext:marker-style-name="T635"><text:span text:style-name="T697"><text:s/></text:span><text:span text:style-name="T645">1</text:span></text:p>
          </table:table-cell>
          <table:table-cell table:style-name="Table21.d19" office:value-type="string">
            <text:p text:style-name="P162" loext:marker-style-name="T635"/>
          </table:table-cell>
          <table:table-cell table:style-name="Table21.e19" office:value-type="string">
            <text:p text:style-name="P162" loext:marker-style-name="T635"/>
          </table:table-cell>
          <table:table-cell table:style-name="Table21.f19" office:value-type="string">
            <text:p text:style-name="P162" loext:marker-style-name="T635"/>
          </table:table-cell>
        </table:table-row>
      </table:table>
      <table:table table:name="Table22" table:style-name="Table22">
        <table:table-column table:style-name="Table22.A"/>
        <table:table-column table:style-name="Table22.B"/>
        <table:table-column table:style-name="Table22.C"/>
        <table:table-column table:style-name="Table22.D"/>
        <table:table-column table:style-name="Table22.E"/>
        <table:table-column table:style-name="Table22.B"/>
        <table:table-column table:style-name="Table22.C"/>
        <table:table-column table:style-name="Table22.D"/>
        <table:table-column table:style-name="Table22.I"/>
        <table:table-column table:style-name="Table22.J"/>
        <table:table-column table:style-name="Table22.C"/>
        <table:table-column table:style-name="Table22.L"/>
        <table:table-column table:style-name="Table22.E"/>
        <table:table-column table:style-name="Table22.N"/>
        <table:table-column table:style-name="Table22.O"/>
        <table:table-column table:style-name="Table22.P"/>
        <table:table-column table:style-name="Table22.L"/>
        <table:table-column table:style-name="Table22.E"/>
        <table:table-column table:style-name="Table22.B"/>
        <table:table-column table:style-name="Table22.C"/>
        <table:table-column table:style-name="Table22.L"/>
        <table:table-column table:style-name="Table22.E"/>
        <table:table-column table:style-name="Table22.N"/>
        <table:table-column table:style-name="Table22.C"/>
        <table:table-column table:style-name="Table22.L"/>
        <table:table-column table:style-name="Table22.E"/>
        <table:table-column table:style-name="Table22.a"/>
        <table:table-column table:style-name="Table22.b"/>
        <table:table-column table:style-name="Table22.c"/>
        <table:table-row table:style-name="Table22.1">
          <table:table-cell table:style-name="Table22.A1" office:value-type="string">
            <text:p text:style-name="P29" loext:marker-style-name="T701"><text:span text:style-name="T702">Morn</text:span><text:span text:style-name="T701"/></text:p>
          </table:table-cell>
          <table:table-cell table:style-name="Table22.B1" office:value-type="string">
            <text:p text:style-name="P29" loext:marker-style-name="T701"><text:span text:style-name="T702">Day</text:span><text:span text:style-name="T701"/></text:p>
          </table:table-cell>
          <table:table-cell table:style-name="Table22.A1" office:value-type="string">
            <text:p text:style-name="P29" loext:marker-style-name="T701"><text:span text:style-name="T702">Even</text:span><text:span text:style-name="T701"/></text:p>
          </table:table-cell>
          <table:table-cell table:style-name="Table22.D1" office:value-type="string">
            <text:p text:style-name="P29" loext:marker-style-name="T701"><text:span text:style-name="T703">Night</text:span><text:span text:style-name="T701"/></text:p>
          </table:table-cell>
          <table:table-cell table:style-name="Table22.A1" office:value-type="string">
            <text:p text:style-name="P29" loext:marker-style-name="T701"><text:span text:style-name="T702">Morn</text:span><text:span text:style-name="T701"/></text:p>
          </table:table-cell>
          <table:table-cell table:style-name="Table22.B1" office:value-type="string">
            <text:p text:style-name="P29" loext:marker-style-name="T701"><text:span text:style-name="T702">Day</text:span><text:span text:style-name="T701"/></text:p>
          </table:table-cell>
          <table:table-cell table:style-name="Table22.A1" office:value-type="string">
            <text:p text:style-name="P29" loext:marker-style-name="T701"><text:span text:style-name="T702">Even</text:span><text:span text:style-name="T701"/></text:p>
          </table:table-cell>
          <table:table-cell table:style-name="Table22.D1" office:value-type="string">
            <text:p text:style-name="P29" loext:marker-style-name="T701"><text:span text:style-name="T703">Night</text:span><text:span text:style-name="T701"/></text:p>
          </table:table-cell>
          <table:table-cell table:style-name="Table22.A1" office:value-type="string">
            <text:p text:style-name="P29" loext:marker-style-name="T701"><text:span text:style-name="T702">Morn</text:span><text:span text:style-name="T701"/></text:p>
          </table:table-cell>
          <table:table-cell table:style-name="Table22.B1" office:value-type="string">
            <text:p text:style-name="P29" loext:marker-style-name="T701"><text:span text:style-name="T702">Day</text:span><text:span text:style-name="T701"/></text:p>
          </table:table-cell>
          <table:table-cell table:style-name="Table22.A1" office:value-type="string">
            <text:p text:style-name="P29" loext:marker-style-name="T701"><text:span text:style-name="T702">Even</text:span><text:span text:style-name="T701"/></text:p>
          </table:table-cell>
          <table:table-cell table:style-name="Table22.D1" office:value-type="string">
            <text:p text:style-name="P29" loext:marker-style-name="T701"><text:span text:style-name="T703">Night</text:span><text:span text:style-name="T701"/></text:p>
          </table:table-cell>
          <table:table-cell table:style-name="Table22.A1" office:value-type="string">
            <text:p text:style-name="P29" loext:marker-style-name="T701"><text:span text:style-name="T702">Morn</text:span><text:span text:style-name="T701"/></text:p>
          </table:table-cell>
          <table:table-cell table:style-name="Table22.B1" office:value-type="string">
            <text:p text:style-name="P29" loext:marker-style-name="T701"><text:span text:style-name="T702">Day</text:span><text:span text:style-name="T701"/></text:p>
          </table:table-cell>
          <table:table-cell table:style-name="Table22.A1" table:number-columns-spanned="2" office:value-type="string">
            <text:p text:style-name="P29" loext:marker-style-name="T701"><text:span text:style-name="T702">Even</text:span><text:span text:style-name="T701"/></text:p>
          </table:table-cell>
          <table:covered-table-cell/>
          <table:table-cell table:style-name="Table22.D1" office:value-type="string">
            <text:p text:style-name="P29" loext:marker-style-name="T701"><text:span text:style-name="T703">Night</text:span><text:span text:style-name="T701"/></text:p>
          </table:table-cell>
          <table:table-cell table:style-name="Table22.A1" office:value-type="string">
            <text:p text:style-name="P29" loext:marker-style-name="T701"><text:span text:style-name="T702">Morn</text:span><text:span text:style-name="T701"/></text:p>
          </table:table-cell>
          <table:table-cell table:style-name="Table22.B1" office:value-type="string">
            <text:p text:style-name="P29" loext:marker-style-name="T701"><text:span text:style-name="T702">Day</text:span><text:span text:style-name="T701"/></text:p>
          </table:table-cell>
          <table:table-cell table:style-name="Table22.A1" office:value-type="string">
            <text:p text:style-name="P29" loext:marker-style-name="T701"><text:span text:style-name="T702">Even</text:span><text:span text:style-name="T701"/></text:p>
          </table:table-cell>
          <table:table-cell table:style-name="Table22.D1" office:value-type="string">
            <text:p text:style-name="P29" loext:marker-style-name="T701"><text:span text:style-name="T703">Night</text:span><text:span text:style-name="T701"/></text:p>
          </table:table-cell>
          <table:table-cell table:style-name="Table22.A1" office:value-type="string">
            <text:p text:style-name="P29" loext:marker-style-name="T701"><text:span text:style-name="T702">Morn</text:span><text:span text:style-name="T701"/></text:p>
          </table:table-cell>
          <table:table-cell table:style-name="Table22.B1" office:value-type="string">
            <text:p text:style-name="P29" loext:marker-style-name="T701"><text:span text:style-name="T702">Day</text:span><text:span text:style-name="T701"/></text:p>
          </table:table-cell>
          <table:table-cell table:style-name="Table22.A1" office:value-type="string">
            <text:p text:style-name="P29" loext:marker-style-name="T701"><text:span text:style-name="T702">Even</text:span><text:span text:style-name="T701"/></text:p>
          </table:table-cell>
          <table:table-cell table:style-name="Table22.D1" office:value-type="string">
            <text:p text:style-name="P29" loext:marker-style-name="T701"><text:span text:style-name="T703">Night</text:span><text:span text:style-name="T701"/></text:p>
          </table:table-cell>
          <table:table-cell table:style-name="Table22.A1" office:value-type="string">
            <text:p text:style-name="P29" loext:marker-style-name="T701"><text:span text:style-name="T702">Morn</text:span><text:span text:style-name="T701"/></text:p>
          </table:table-cell>
          <table:table-cell table:style-name="Table22.B1" office:value-type="string">
            <text:p text:style-name="P29" loext:marker-style-name="T701"><text:span text:style-name="T702">Day</text:span><text:span text:style-name="T701"/></text:p>
          </table:table-cell>
          <table:table-cell table:style-name="Table22.A1" office:value-type="string">
            <text:p text:style-name="P29" loext:marker-style-name="T701"><text:span text:style-name="T702">Even</text:span><text:span text:style-name="T701"/></text:p>
          </table:table-cell>
          <table:table-cell table:style-name="Table22.D1" office:value-type="string">
            <text:p text:style-name="P29" loext:marker-style-name="T701"><text:span text:style-name="T703">Night</text:span><text:span text:style-name="T701"/></text:p>
          </table:table-cell>
        </table:table-row>
        <table:table-row table:style-name="Table22.2">
          <table:table-cell table:style-name="Table22.A2" office:value-type="string">
            <text:p text:style-name="P29" loext:marker-style-name="T701"><text:span text:style-name="T702">Boker</text:span><text:span text:style-name="T701"/></text:p>
          </table:table-cell>
          <table:table-cell table:style-name="Table22.B2" office:value-type="string">
            <text:p text:style-name="P29" loext:marker-style-name="T701"><text:span text:style-name="T702">Yom</text:span><text:span text:style-name="T701"/></text:p>
          </table:table-cell>
          <table:table-cell table:style-name="Table22.A2" office:value-type="string">
            <text:p text:style-name="P29" loext:marker-style-name="T701"><text:span text:style-name="T702">Erev</text:span><text:span text:style-name="T701"/></text:p>
          </table:table-cell>
          <table:table-cell table:style-name="Table22.D2" office:value-type="string">
            <text:p text:style-name="P29" loext:marker-style-name="T704"><text:span text:style-name="T703">Laila</text:span><text:span text:style-name="T704"/></text:p>
          </table:table-cell>
          <table:table-cell table:style-name="Table22.A2" office:value-type="string">
            <text:p text:style-name="P29" loext:marker-style-name="T701"><text:span text:style-name="T702">Boker</text:span><text:span text:style-name="T701"/></text:p>
          </table:table-cell>
          <table:table-cell table:style-name="Table22.B2" office:value-type="string">
            <text:p text:style-name="P29" loext:marker-style-name="T701"><text:span text:style-name="T702">Yom</text:span><text:span text:style-name="T701"/></text:p>
          </table:table-cell>
          <table:table-cell table:style-name="Table22.A2" office:value-type="string">
            <text:p text:style-name="P29" loext:marker-style-name="T701"><text:span text:style-name="T702">Erev</text:span><text:span text:style-name="T701"/></text:p>
          </table:table-cell>
          <table:table-cell table:style-name="Table22.D2" office:value-type="string">
            <text:p text:style-name="P29" loext:marker-style-name="T704"><text:span text:style-name="T703">Laila</text:span><text:span text:style-name="T704"/></text:p>
          </table:table-cell>
          <table:table-cell table:style-name="Table22.A2" office:value-type="string">
            <text:p text:style-name="P29" loext:marker-style-name="T701"><text:span text:style-name="T702">Boker</text:span><text:span text:style-name="T701"/></text:p>
          </table:table-cell>
          <table:table-cell table:style-name="Table22.B2" office:value-type="string">
            <text:p text:style-name="P29" loext:marker-style-name="T701"><text:span text:style-name="T702">Yom</text:span><text:span text:style-name="T701"/></text:p>
          </table:table-cell>
          <table:table-cell table:style-name="Table22.A2" office:value-type="string">
            <text:p text:style-name="P29" loext:marker-style-name="T701"><text:span text:style-name="T702">Erev</text:span><text:span text:style-name="T701"/></text:p>
          </table:table-cell>
          <table:table-cell table:style-name="Table22.D2" office:value-type="string">
            <text:p text:style-name="P29" loext:marker-style-name="T704"><text:span text:style-name="T703">Laila</text:span><text:span text:style-name="T704"/></text:p>
          </table:table-cell>
          <table:table-cell table:style-name="Table22.A2" office:value-type="string">
            <text:p text:style-name="P29" loext:marker-style-name="T701"><text:span text:style-name="T702">Boker</text:span><text:span text:style-name="T701"/></text:p>
          </table:table-cell>
          <table:table-cell table:style-name="Table22.B2" office:value-type="string">
            <text:p text:style-name="P29" loext:marker-style-name="T701"><text:span text:style-name="T702">Yom</text:span><text:span text:style-name="T701"/></text:p>
          </table:table-cell>
          <table:table-cell table:style-name="Table22.A2" table:number-columns-spanned="2" office:value-type="string">
            <text:p text:style-name="P29" loext:marker-style-name="T701"><text:span text:style-name="T702">Erev</text:span><text:span text:style-name="T701"/></text:p>
          </table:table-cell>
          <table:covered-table-cell/>
          <table:table-cell table:style-name="Table22.D2" office:value-type="string">
            <text:p text:style-name="P29" loext:marker-style-name="T704"><text:span text:style-name="T703">Laila</text:span><text:span text:style-name="T704"/></text:p>
          </table:table-cell>
          <table:table-cell table:style-name="Table22.A2" office:value-type="string">
            <text:p text:style-name="P29" loext:marker-style-name="T701"><text:span text:style-name="T702">Boker</text:span><text:span text:style-name="T701"/></text:p>
          </table:table-cell>
          <table:table-cell table:style-name="Table22.B2" office:value-type="string">
            <text:p text:style-name="P29" loext:marker-style-name="T701"><text:span text:style-name="T702">Yom</text:span><text:span text:style-name="T701"/></text:p>
          </table:table-cell>
          <table:table-cell table:style-name="Table22.A2" office:value-type="string">
            <text:p text:style-name="P29" loext:marker-style-name="T701"><text:span text:style-name="T702">Erev</text:span><text:span text:style-name="T701"/></text:p>
          </table:table-cell>
          <table:table-cell table:style-name="Table22.D2" office:value-type="string">
            <text:p text:style-name="P29" loext:marker-style-name="T704"><text:span text:style-name="T703">Laila</text:span><text:span text:style-name="T704"/></text:p>
          </table:table-cell>
          <table:table-cell table:style-name="Table22.A2" office:value-type="string">
            <text:p text:style-name="P29" loext:marker-style-name="T701"><text:span text:style-name="T702">Boker</text:span><text:span text:style-name="T701"/></text:p>
          </table:table-cell>
          <table:table-cell table:style-name="Table22.B2" office:value-type="string">
            <text:p text:style-name="P29" loext:marker-style-name="T701"><text:span text:style-name="T702">Yom</text:span><text:span text:style-name="T701"/></text:p>
          </table:table-cell>
          <table:table-cell table:style-name="Table22.A2" office:value-type="string">
            <text:p text:style-name="P29" loext:marker-style-name="T701"><text:span text:style-name="T702">Erev</text:span><text:span text:style-name="T701"/></text:p>
          </table:table-cell>
          <table:table-cell table:style-name="Table22.D2" office:value-type="string">
            <text:p text:style-name="P29" loext:marker-style-name="T704"><text:span text:style-name="T703">Laila</text:span><text:span text:style-name="T704"/></text:p>
          </table:table-cell>
          <table:table-cell table:style-name="Table22.A2" office:value-type="string">
            <text:p text:style-name="P29" loext:marker-style-name="T701"><text:span text:style-name="T702">Boker</text:span><text:span text:style-name="T701"/></text:p>
          </table:table-cell>
          <table:table-cell table:style-name="Table22.B2" office:value-type="string">
            <text:p text:style-name="P29" loext:marker-style-name="T701"><text:span text:style-name="T702">Yom</text:span><text:span text:style-name="T701"/></text:p>
          </table:table-cell>
          <table:table-cell table:style-name="Table22.A2" office:value-type="string">
            <text:p text:style-name="P29" loext:marker-style-name="T701"><text:span text:style-name="T702">Erev</text:span><text:span text:style-name="T701"/></text:p>
          </table:table-cell>
          <table:table-cell table:style-name="Table22.D2" office:value-type="string">
            <text:p text:style-name="P29" loext:marker-style-name="T704"><text:span text:style-name="T703">Laila</text:span><text:span text:style-name="T704"/></text:p>
          </table:table-cell>
        </table:table-row>
        <table:table-row table:style-name="Table22.3">
          <table:table-cell table:style-name="Table22.A3" table:number-columns-spanned="4" office:value-type="string">
            <text:p text:style-name="P29" loext:marker-style-name="T705"><text:span text:style-name="T706">Day 1</text:span><text:span text:style-name="T705"/></text:p>
            <text:p text:style-name="P29" loext:marker-style-name="T705"><text:span text:style-name="T706">Yom Rishon</text:span><text:span text:style-name="T705"/></text:p>
          </table:table-cell>
          <table:covered-table-cell/>
          <table:covered-table-cell/>
          <table:covered-table-cell/>
          <table:table-cell table:style-name="Table22.E3" table:number-columns-spanned="4" office:value-type="string">
            <text:p text:style-name="P29" loext:marker-style-name="T705"><text:span text:style-name="T706">Day 2</text:span><text:span text:style-name="T705"/></text:p>
            <text:p text:style-name="P29" loext:marker-style-name="T705"><text:span text:style-name="T706">Yom Shaynee</text:span><text:span text:style-name="T705"/></text:p>
          </table:table-cell>
          <table:covered-table-cell/>
          <table:covered-table-cell/>
          <table:covered-table-cell/>
          <table:table-cell table:style-name="Table22.I3" table:number-columns-spanned="4" office:value-type="string">
            <text:p text:style-name="P29" loext:marker-style-name="T705"><text:span text:style-name="T706">Day 3</text:span><text:span text:style-name="T705"/></text:p>
            <text:p text:style-name="P29" loext:marker-style-name="T705"><text:span text:style-name="T706">Yom Shleeshee</text:span><text:span text:style-name="T705"/></text:p>
          </table:table-cell>
          <table:covered-table-cell/>
          <table:covered-table-cell/>
          <table:covered-table-cell/>
          <table:table-cell table:style-name="Table22.M3" table:number-columns-spanned="5" office:value-type="string">
            <text:p text:style-name="P29" loext:marker-style-name="T705"><text:span text:style-name="T706">Day 4</text:span><text:span text:style-name="T705"/></text:p>
            <text:p text:style-name="P29" loext:marker-style-name="T705"><text:span text:style-name="T706">Yom Revee´ee</text:span><text:span text:style-name="T705"/></text:p>
          </table:table-cell>
          <table:covered-table-cell/>
          <table:covered-table-cell/>
          <table:covered-table-cell/>
          <table:covered-table-cell/>
          <table:table-cell table:style-name="Table22.R3" table:number-columns-spanned="4" office:value-type="string">
            <text:p text:style-name="P29" loext:marker-style-name="T705"><text:span text:style-name="T706">Day 5 <text:line-break/>Yom </text:span><text:span text:style-name="T707">Ḥ</text:span><text:span text:style-name="T706">ahMeeShee</text:span></text:p>
          </table:table-cell>
          <table:covered-table-cell/>
          <table:covered-table-cell/>
          <table:covered-table-cell/>
          <table:table-cell table:style-name="Table22.V3" table:number-columns-spanned="4" office:value-type="string">
            <text:p text:style-name="P29" loext:marker-style-name="T705"><text:span text:style-name="T706">Day 6</text:span><text:span text:style-name="T705"/></text:p>
            <text:p text:style-name="P29" loext:marker-style-name="T705"><text:span text:style-name="T706">Yom SheeShee</text:span><text:span text:style-name="T705"/></text:p>
          </table:table-cell>
          <table:covered-table-cell/>
          <table:covered-table-cell/>
          <table:covered-table-cell/>
          <table:table-cell table:style-name="Table22.Z3" table:number-columns-spanned="4" office:value-type="string">
            <text:p text:style-name="P29" loext:marker-style-name="T708"><text:span text:style-name="T709">Day 7 | Yom Sheva </text:span><text:span text:style-name="T708"/></text:p>
            <text:p text:style-name="P29" loext:marker-style-name="T710"><text:span text:style-name="T709">The Shabbath</text:span><text:span text:style-name="T710"/></text:p>
          </table:table-cell>
          <table:covered-table-cell/>
          <table:covered-table-cell/>
          <table:covered-table-cell/>
        </table:table-row>
        <table:table-row table:style-name="Table22.4">
          <table:table-cell table:style-name="Table22.A4" table:number-columns-spanned="29" office:value-type="string">
            <text:p text:style-name="P175" loext:marker-style-name="T711"><text:span text:style-name="T162">Today is Yom ___ of the Shabbath</text:span><text:span text:style-name="T449"> <text:s text:c="4"/>| <text:s text:c="4"/></text:span><text:span text:style-name="T712">Today is Yom Sheva. HaYóm Zeh HaShabbáth</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22.5">
          <table:table-cell table:style-name="Table22.A5" table:number-columns-spanned="29" office:value-type="string">
            <text:p text:style-name="P175" loext:marker-style-name="T37"><text:span text:style-name="T162">Today is Yom ___ of the ___ </text:span><text:span text:style-name="T713">Ḥodesh</text:span><text:span text:style-name="T714"> </text:span><text:span text:style-name="T715">(Month) </text:span><text:span text:style-name="T162">in the</text:span><text:span text:style-name="T449"> </text:span><text:span text:style-name="T716">(</text:span><text:span text:style-name="T421">1</text:span><text:span text:style-name="T717">st</text:span><text:span text:style-name="T716">)(</text:span><text:span text:style-name="T421">2</text:span><text:span text:style-name="T717">nd</text:span><text:span text:style-name="T716">)(</text:span><text:span text:style-name="T421">3</text:span><text:span text:style-name="T717">rd</text:span><text:span text:style-name="T716">)(</text:span><text:span text:style-name="T421">4</text:span><text:span text:style-name="T717">th</text:span><text:span text:style-name="T716">) </text:span><text:span text:style-name="T162">Season of the Year.</text:span><text:span text:style-name="T449"> </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22.6">
          <table:table-cell table:style-name="Table22.A6" table:number-columns-spanned="29" office:value-type="string">
            <text:p text:style-name="P176" loext:marker-style-name="T718"><text:span text:style-name="T719">On the sixth Day-Night, say:</text:span><text:span text:style-name="T720"> </text:span><text:span text:style-name="T721">Tomorrow is Yom Shabbath.</text:span><text:span text:style-name="T722"> <text:s text:c="3"/></text:span><text:span text:style-name="T720">And, o</text:span><text:span text:style-name="T719">n the seventh Morning say:</text:span><text:span text:style-name="T723"> </text:span><text:span text:style-name="T721">Today is Yom Shabbath.</text:span></text:p>
            <text:p text:style-name="P177" loext:marker-style-name="T724"><text:span text:style-name="T725">“Barukh Attáh </text:span><text:span text:style-name="T726">יהוה</text:span><text:span text:style-name="T725">, who sanctifies the Shabbath and distinguishes between the holy and the common.”</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22.7">
          <table:table-cell table:style-name="Table22.A6" table:number-columns-spanned="29" office:value-type="string">
            <text:p text:style-name="P178" loext:marker-style-name="T727"><text:span text:style-name="T720">At days’ end, when the Stars appear, say: </text:span><text:span text:style-name="T728">“</text:span><text:span text:style-name="T729">The Shabbath Day</text:span><text:span text:style-name="T728"> has ended. Barukh Attáh Y</text:span><text:span text:style-name="T730">HWH</text:span><text:span text:style-name="T728"> who distinguishes between the holy and the common.”</text:span><text:span text:style-name="T731"> </text:span><text:span text:style-name="T722"><text:s text:c="2"/></text:span><text:span text:style-name="T720">Optional: Havdalah Service or light a Candle then put it out. Proclaim, </text:span><text:span text:style-name="T732">Shaḅua Toḅ!</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22.8">
          <table:table-cell table:style-name="Table22.A8" table:number-columns-spanned="29" office:value-type="string">
            <text:p text:style-name="P28" loext:marker-style-name="T733"><text:span text:style-name="T725">Today is one of the four Memorial Days established by Noaḥ—the first day of Season</text:span><text:span text:style-name="T722"> (</text:span><text:span text:style-name="T725">1</text:span><text:span text:style-name="T722">)(</text:span><text:span text:style-name="T725">2</text:span><text:span text:style-name="T722">)(</text:span><text:span text:style-name="T725">3</text:span><text:span text:style-name="T722">)(</text:span><text:span text:style-name="T725">4</text:span><text:span text:style-name="T722">). </text:span><text:span text:style-name="T734">Jubilees Six</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22.9">
          <table:table-cell table:style-name="Table22.A9" table:number-columns-spanned="29" office:value-type="string">
            <text:p text:style-name="P28" loext:marker-style-name="T735"><text:span text:style-name="T725">Today is Day ___ of the Festival of</text:span><text:span text:style-name="T722"> (</text:span><text:span text:style-name="T725">Matsah</text:span><text:span text:style-name="T722"> </text:span><text:span text:style-name="T734">or</text:span><text:span text:style-name="T722"> </text:span><text:span text:style-name="T725">Sukkot</text:span><text:span text:style-name="T722">). (</text:span><text:span text:style-name="T725">Today is Shemini Atzeret</text:span><text:span text:style-name="T722">—</text:span><text:span text:style-name="T736">Additional 8</text:span><text:span text:style-name="T737">th</text:span><text:span text:style-name="T736"> Day of Sukkot</text:span><text:span text:style-name="T722">)</text:span><text:span text:style-name="T723">.</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22.10">
          <table:table-cell table:style-name="Table22.A10" table:number-columns-spanned="29" office:value-type="string">
            <text:p text:style-name="P30" loext:marker-style-name="T718"><text:span text:style-name="T736">There are three consecutive Shavuots/Pentecosts—</text:span><text:span text:style-name="T738">each with</text:span><text:span text:style-name="T736"> 50 Day Counts. The count</text:span><text:span text:style-name="T738">ing</text:span><text:span text:style-name="T736"> begin</text:span><text:span text:style-name="T738">s</text:span><text:span text:style-name="T736"> on the 26</text:span><text:span text:style-name="T737">th</text:span><text:span text:style-name="T736"> Day of the 1</text:span><text:span text:style-name="T737">st</text:span><text:span text:style-name="T736"> Month:</text:span></text:p>
            <text:p text:style-name="P30" loext:marker-style-name="T724"><text:span text:style-name="T725">Today is the ___ day counting to the first-fruits festival of Shaḅuóth of </text:span><text:span text:style-name="T739">New-Grain</text:span><text:span text:style-name="T740"> </text:span><text:span text:style-name="T722">|</text:span><text:span text:style-name="T725"> </text:span><text:span text:style-name="T741">New-Wine</text:span><text:span text:style-name="T742"> </text:span><text:span text:style-name="T725">| </text:span><text:span text:style-name="T743">New-Oil</text:span><text:span text:style-name="T725">.</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22.11">
          <table:table-cell table:style-name="Table22.A11" table:number-columns-spanned="29" office:value-type="string">
            <text:p text:style-name="P30" loext:marker-style-name="T725"><text:span text:style-name="T725">Today is the ___ Day of the 1</text:span><text:span text:style-name="T744">st <text:s/></text:span><text:span text:style-name="T725">Month and of the count unto the 10</text:span><text:span text:style-name="T744">th <text:s/></text:span><text:span text:style-name="T725">for Lamb Selection for Pesach. </text:span></text:p>
            <text:p text:style-name="P30" loext:marker-style-name="T711"><text:span text:style-name="T722">| or | <text:s/></text:span><text:span text:style-name="T725">Today is the ___ Day of the 7</text:span><text:span text:style-name="T744">th</text:span><text:span text:style-name="T725"> Month and of the count unto the 10</text:span><text:span text:style-name="T744">th <text:s/></text:span><text:span text:style-name="T725">for Yom Kippur.</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22.12">
          <table:table-cell table:style-name="Table22.A12" table:number-columns-spanned="15" office:value-type="string">
            <text:p text:style-name="P175" loext:marker-style-name="T724"><text:span text:style-name="T421">Blessed are you </text:span><text:span text:style-name="T726">יהוה</text:span><text:span text:style-name="T745">, </text:span><text:span text:style-name="T421">Elohéynu, Life of the World, who has given us life, sustained us, </text:span></text:p>
            <text:p text:style-name="P30" loext:marker-style-name="T724"><text:span text:style-name="T421">and enabled us to reach this time.</text:span><text:span text:style-name="T724"/></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22.P12" table:number-columns-spanned="14" office:value-type="string">
            <text:p text:style-name="P175" loext:marker-style-name="T724"><text:span text:style-name="T421">Barúḳ Attá </text:span><text:span text:style-name="T726">יהוה</text:span><text:span text:style-name="T745">, </text:span><text:span text:style-name="T421">Elohéynu, Chayéi há’Olám, Sheheḳeeyánu w’Qiyimánu </text:span></text:p>
            <text:p text:style-name="P175" loext:marker-style-name="T724"><text:span text:style-name="T421">w’Higiyánu L’zmán ha’Zéh.</text:span><text:bookmark text:name="_Hlk212703547"/><text:bookmark text:name="_Hlk212965207"/><text:span text:style-name="T724"/></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23" loext:marker-style-name="T746"><text:span text:style-name="T746">See Section One for an explanation of this Netsarian-Essene Calendar.</text:span><text:span text:style-name="T746"/></text:p>
      <text:p text:style-name="P179"/>
      <text:p text:style-name="P180" loext:marker-style-name="T747"><text:bookmark-start text:name="RichViewCheckpoint17"/><text:span text:style-name="T332">The Aleinu</text:span><text:bookmark-end text:name="RichViewCheckpoint17"/><text:span text:style-name="T748"> <text:s text:c="2"/>| <text:s text:c="2"/></text:span><text:span text:style-name="T749">Conclusion</text:span></text:p>
      <table:table table:name="Table23" table:style-name="Table23">
        <table:table-column table:style-name="Table23.A"/>
        <table:table-row table:style-name="Table23.1">
          <table:table-cell table:style-name="Table23.A1" office:value-type="string">
            <text:p text:style-name="P90" loext:marker-style-name="T384"><text:span text:style-name="T356">Ḥazan</text:span><text:span text:style-name="T391">: <text:s text:c="5"/></text:span><text:span text:style-name="T404">Barúḳh Et </text:span><text:span text:style-name="T750">יהוה</text:span><text:span text:style-name="T404"> HaMeḄoraḳ</text:span><text:span text:style-name="T751">h</text:span><text:span text:style-name="T404">:</text:span><text:span text:style-name="T349"> </text:span><text:span text:style-name="T391">(Blessed is </text:span><text:span text:style-name="T752">יהוה</text:span><text:span text:style-name="T753"> </text:span><text:span text:style-name="T391">the Blessed One)</text:span></text:p>
            <text:p text:style-name="P28" loext:marker-style-name="T384"><text:span text:style-name="T391">Qahal: <text:s text:c="13"/></text:span><text:span text:style-name="T404">Barúḳ</text:span><text:span text:style-name="T751">h</text:span><text:span text:style-name="T404"> </text:span><text:span text:style-name="T750">יהוה</text:span><text:span text:style-name="T404"> HaMeḄoraḳ</text:span><text:span text:style-name="T751">h</text:span><text:span text:style-name="T404">, LeOlam ṾaÉd. </text:span><text:span text:style-name="T391">(Blessed is </text:span><text:span text:style-name="T752">יהוה</text:span><text:span text:style-name="T753"> </text:span><text:span text:style-name="T391">the Blessed One, forever)</text:span></text:p>
            <text:p text:style-name="P28" loext:marker-style-name="T384"><text:span text:style-name="T356">Ḥazan</text:span><text:span text:style-name="T391">: <text:s text:c="12"/></text:span><text:span text:style-name="T404">Barúḳh </text:span><text:span text:style-name="T750">יהוה</text:span><text:span text:style-name="T404"> HaMeḄoraḳ</text:span><text:span text:style-name="T751">h</text:span><text:span text:style-name="T404">, LeOlam ṾaÉd. </text:span><text:span text:style-name="T391">(Blessed is </text:span><text:span text:style-name="T752">יהוה</text:span><text:span text:style-name="T753"> </text:span><text:span text:style-name="T391">the Blessed One, forever)</text:span></text:p>
          </table:table-cell>
        </table:table-row>
      </table:table>
      <text:p text:style-name="P181" loext:marker-style-name="T34"><text:span text:style-name="T34">In union with &amp; led by Melchizedek, our Adon Y</text:span><text:span text:style-name="T754">a</text:span><text:span text:style-name="T34">hushúa</text:span><text:span text:style-name="T755">/</text:span><text:span text:style-name="T34">Y'shúa our Great High Priest</text:span><text:span text:style-name="T34"><text:note text:id="ftn3" text:note-class="endnote"><text:note-citation>iii</text:note-citation><text:note-body><text:p text:style-name="Endnote"><text:soft-page-break/><text:span text:style-name="T756"><text:s/></text:span><text:span text:style-name="T46">See the whole of the Book of Hebrews about </text:span><text:span text:style-name="T51">a change of the Law</text:span><text:span text:style-name="T46"> concerning priesthood. By the bloody priestly “works of the law” no flesh shall be justified, as Sha’ul taught and the Jerusalem Council confirmed. These works are not referring to other works of faithful obedience to the Commandments of </text:span><text:span text:style-name="T65">Y</text:span><text:span text:style-name="T66">hwh</text:span><text:span text:style-name="T757"> as Ya’aqob (James) &amp; Sha’ul both taught.</text:span></text:p><text:p text:style-name="P5" loext:marker-style-name="T53"><text:span text:style-name="T54">Heb. 7:</text:span><text:span text:style-name="T55">9</text:span><text:span text:style-name="T56"> “</text:span><text:span text:style-name="T57"> </text:span><text:span text:style-name="T56">And as I may so say, Levi also, who receives tithes [from the 12 Tribes of Israél], paid tithes in Abraham. </text:span><text:span text:style-name="T58">10</text:span><text:span text:style-name="T56"> For he was yet in the loins of his father, when Melchizedek met him</text:span><text:span text:style-name="T56">. </text:span><text:span text:style-name="T758">Gen. 14:18 </text:span><text:span text:style-name="T58">11 </text:span><text:span text:style-name="T53">If therefore perfection were [to come] by the Levitical priesthood, (for under it the people received the law,) what further need was there that another priest should rise after the order of Melchizedek? and not be called after the order of Aharon?</text:span><text:span text:style-name="T58"> 12 </text:span><text:span text:style-name="T53">For the priesthood being </text:span><text:span text:style-name="T55">changed</text:span><text:span text:style-name="T53">, there is made of necessity a </text:span><text:span text:style-name="T55">change also of the law </text:span><text:span text:style-name="T53">[of the priesthood]… </text:span></text:p><text:p text:style-name="P8" loext:marker-style-name="T759"><text:span text:style-name="T760">[This change is implicitly foretold by the covenantal oath made by </text:span><text:span text:style-name="T761">Y</text:span><text:span text:style-name="T762">hwh</text:span><text:span text:style-name="T760"> to “my Lord” in Psalm 110:1, 4; and, the heavenly Tabernacle-Temple &amp; Priesthood itself was a prototype of the temporary earthly one made to reflect the heavenly &amp; angelic one which Moses was shown on the Mount Ḥoreḅ/Sinai. “See that you make all things after the pattern shown to you on the Mount.]</text:span></text:p><text:p text:style-name="P182" loext:marker-style-name="T56"><text:span text:style-name="T58">13</text:span><text:span text:style-name="T56"> For he of whom these things are spoken pertains to another tribe, of which no man gave attendance at the altar. </text:span><text:span text:style-name="T58">14</text:span><text:span text:style-name="T56"> For it is evident that ou</text:span><text:span text:style-name="T56">r ‘Lord’ [</text:span><text:span text:style-name="T64">Y'shúa] of </text:span><text:span text:style-name="T56">Ps. </text:span><text:span text:style-name="T56">110:1] sprang out of [the Tribe of] Judah; of which tribe Moses spoke nothing about priesthood. </text:span><text:span text:style-name="T58">15</text:span><text:span text:style-name="T56"> And it is yet far more evident: for that after the embodiment of Melchizedek there arises another priest, <text:line-break/></text:span><text:span text:style-name="T58">16</text:span><text:span text:style-name="T56"> Who is made, not after the law of a flesh-oriented command, but after the power of an endless life. </text:span><text:span text:style-name="T58">17</text:span><text:span text:style-name="T56"> For </text:span><text:span text:style-name="T65">Y</text:span><text:span text:style-name="T763">hwh</text:span><text:span text:style-name="T56"> testifies to “my Lord”, </text:span><text:span text:style-name="T67">You are a priest for ever after the order of Melchizedek.</text:span><text:span text:style-name="T56"> </text:span><text:span text:style-name="T58">18</text:span><text:span text:style-name="T56"> For there is truly a cancelation of the previous command for the weakness and unprofitableness thereof. </text:span><text:span text:style-name="T58">19</text:span><text:span text:style-name="T56"> For the law [by itself] made nothing perfect; but, the bringing in of a better hope did; by which we draw near unto Ĕl. </text:span><text:span text:style-name="T58">20</text:span><text:span text:style-name="T56"> And inasmuch as not without an oath he was made priest: </text:span><text:span text:style-name="T58">21</text:span><text:span text:style-name="T56"> (For those priests were made without an oath; but this with an oath by him that said to him, </text:span><text:span text:style-name="T65">Y</text:span><text:span text:style-name="T763">hwh</text:span><text:span text:style-name="T56"> swore and will not repent, </text:span><text:span text:style-name="T67">You are a priest for ever after the order of Melchisedek</text:span><text:span text:style-name="T56">:) </text:span><text:span text:style-name="T58">22</text:span><text:span text:style-name="T56"> By so much was Yahushúa made a guarantor of a better covenant. </text:span><text:span text:style-name="T58">23</text:span><text:span text:style-name="T56"> And they truly were many priests, because they were not allowed to continue by reason of death: </text:span><text:span text:style-name="T58">24</text:span><text:span text:style-name="T56"> But this man, because he continues ever, has an </text:span><text:span text:style-name="T76">unchangeable</text:span><text:span text:style-name="T56"> priesthood. </text:span><text:span text:style-name="T58">25</text:span><text:span text:style-name="T56"> Wherefore he is able also to save them to the uttermost that come unto Ĕl by him, seeing he ever lives to make intercession for them. </text:span><text:span text:style-name="T58">26</text:span><text:span text:style-name="T56"> For such an high priest became us, who is holy, harmless, undefiled, separate from sinners, and made higher than the heavens; </text:span><text:span text:style-name="T58">27</text:span><text:span text:style-name="T56"> Who needs not daily, as those high priests, to offer up sacrifice, first for his own sins, and then for the people's: for this he did once, when he offered up himself. </text:span><text:span text:style-name="T58">28</text:span><text:span text:style-name="T56"> For the law makes men high priests which have infirmity; but the word</text:span><text:a xlink:type="simple" xlink:href="tw://_mem_obj_274678734?tid=1%7C_IGNORE_%7C_BIBLEVIEWPOPUP_%7Cverse:58.7.28%7Cmodid:ukjv" text:style-name="Internet_20_link" text:visited-style-name="Visited_20_Internet_20_Link"><text:span text:style-name="Internet_20_link"><text:span text:style-name="T77"> </text:span></text:span></text:a><text:span text:style-name="T56"><text:s/>of the oath, which was since the law, makes the Son, who is consecrated for evermore. <text:s text:c="2"/></text:span><text:span text:style-name="T58">8:1</text:span><text:span text:style-name="T56"> Now of the things which we have spoken this is the sum: We have such an high priest, who is set on the right hand of the throne of the Majesty in the heavens;</text:span><text:span text:style-name="T58"> 2 </text:span><text:span text:style-name="T56">A minister of the sanctuary, and of the true tabernacle, which YHWH pitched, and not man…</text:span><text:span text:style-name="T78"> </text:span><text:span text:style-name="T58">6 </text:span><text:span text:style-name="T56">But now has he obtained a more excellent ministry, by how much also he is the mediator of a better covenant, which was established upon better promises…</text:span><text:span text:style-name="T78"> </text:span><text:span text:style-name="T58">13 </text:span><text:span text:style-name="T56">In that he says, A new covenant, he has made the first old. Now that which decays and grows old is </text:span><text:span text:style-name="T76">ready</text:span><text:span text:style-name="T56"> to vanish away.” </text:span></text:p><text:p text:style-name="P5" loext:marker-style-name="T79"><text:span text:style-name="T56">The teaching contained within the Book of Hebrews was understood early, after the Resurrection of Y'shúa in 30 AD. But it was not written down till the early 60’s as the Neronian great tribulation of persecution of 64-66 was drawing near along with the Judean War with Rome 66-73 bringing the destruction of Jerusalem &amp; the Temple in 70 AD. The use of the Greek word, </text:span><text:span text:style-name="T67">mello </text:span><text:span text:style-name="T56">G3195, throughout the NT (from John the Baptist forward) gives the sense of urgency, that these things were near &amp; “</text:span><text:span text:style-name="T67">about to” </text:span><text:span text:style-name="T56">happen, including a second coming Y'shúa. This does not exclude the final coming of Y'shúa.</text:span></text:p></text:note-body></text:note></text:span><text:span text:style-name="T34"> <text:line-break/>&amp; all the Q’doshím in the heavens &amp; the earth, we declare:</text:span></text:p>
      <text:p text:style-name="P183" loext:marker-style-name="T34"><text:span text:style-name="T34">It is incumbent upon us to give praise to the Master of all things, to attribute greatness to the Moulder of creation, for he did not make us like the nations of the lands, nor did he establish us like the families of the earth; for he did not assign us our portion to be like theirs nor our lot like all their multitudes—for they prostrate themselves to futility and emptiness and pray to an ĕl that cannot help. </text:span><text:span text:style-name="T764">(Waist Bow)</text:span><text:span text:style-name="T765"> </text:span><text:span text:style-name="T34">But we prostrate ourselves before The King over kings of kings, HaQadósh, Barúḳ Hu, who spreads out the heavens and establishes the earth, and the seat of his kavód is in the heavens above, and the Sheḳináth of his power is in the highest of heights. He is Eloh</text:span><text:span text:style-name="T233">éynu</text:span><text:span text:style-name="T34">, and there is no other. Our King is true and there is nothing besides him, as is written in the Toráh: </text:span></text:p>
      <text:p text:style-name="P74" loext:marker-style-name="T765"><text:span text:style-name="T765">“And you will know today and take it to your heart that it is </text:span><text:span text:style-name="T766">יהוה</text:span><text:span text:style-name="T765">, who is Elohíym, </text:span></text:p>
      <text:p text:style-name="P74" loext:marker-style-name="T338"><text:span text:style-name="T765">in the heavens above and upon the earth below, there is no other </text:span><text:span text:style-name="T767">like him</text:span><text:span text:style-name="T765">.”</text:span><text:span text:style-name="T767"> </text:span><text:span text:style-name="T768"><text:s text:c="2"/></text:span><text:span text:style-name="T769">Deut 4:39</text:span></text:p>
      <text:p text:style-name="P184" loext:marker-style-name="T765"><text:span text:style-name="T770">1 Tim 2:5</text:span><text:span text:style-name="T771"> </text:span><text:span text:style-name="T772">“</text:span><text:span text:style-name="T773">For there is one </text:span><text:span text:style-name="T765">Elohíym</text:span><text:span text:style-name="T772"> </text:span><text:span text:style-name="T765">&amp; there is one mediator [—</text:span><text:span text:style-name="T774">Y'shúa</text:span><text:span text:style-name="T765"> ha’Mashíakh—his Firstborn Son, who mediated the new covenant] between Elohíym &amp; man.” </text:span><text:span text:style-name="T775">Heb 8:13 </text:span><text:span text:style-name="T755"><text:s/></text:span><text:span text:style-name="T765">“</text:span><text:span text:style-name="T776">In saying ‘new’ [covenant] he is making [it] first. Now [obviously] that which decays &amp; grows old </text:span><text:span text:style-name="T777">is</text:span><text:span text:style-name="T776"> ready to disappear. </text:span><text:span text:style-name="T770">9:1 </text:span><text:span text:style-name="T776">Likewise then indeed the first [Tent] had orderly ministry—covenants holy &amp; of this world… </text:span><text:span text:style-name="T770">10:9</text:span><text:span text:style-name="T776"> [Again as before]…he takes away the first [Aharonic covenantal order], that he may establish the secondary [covenantal order of Melchizedek—in heaven].”</text:span></text:p>
      <text:p text:style-name="P183" loext:marker-style-name="T106"><text:span text:style-name="T34">Therefore, we place our expectation in you, </text:span><text:span text:style-name="T778">יהוה</text:span><text:span text:style-name="T34"> Elohéynu, to see speedily the esteem of your might, when you remove abominable idolatry from the earth, and the idols will be totally destroyed, when you perfect the world under the kingdom of the Mashíakh, and all mankind will call upon your name, and when you turn back to yourself all the evildoers of the earth. Through the agency and administration of his Majesty, ha’Adón </text:span><text:span text:style-name="T779">Y'shúa</text:span><text:span text:style-name="T34"> ha’Mashíakh, all the inhabitants of the world will recognize and know you——and through him every knee will bow to you and all will take oaths by your name. Before you, </text:span><text:span text:style-name="T778">יהוה</text:span><text:span text:style-name="T34"> Elohéynu, they will kneel and bow down and give honor to your magnanimous name, and they will all accept the yoke of your kingdom.</text:span></text:p>
      <text:p text:style-name="P185" loext:marker-style-name="T230"><text:span text:style-name="T780">Ḥazon</text:span><text:span text:style-name="T229">: </text:span><text:span text:style-name="T230">And I heard the number of them which were sealed: and there were sealed </text:span><text:span text:style-name="T229">one</text:span><text:span text:style-name="T230"> hundred and forty</text:span><text:span text:style-name="T229">-</text:span><text:span text:style-name="T230">four thousands of all the </text:span><text:span text:style-name="T229">12-Tribes</text:span><text:span text:style-name="T230"> of </text:span><text:span text:style-name="T34">B’né</text:span><text:span text:style-name="T230"> </text:span><text:span text:style-name="T229">Yi</text:span><text:span text:style-name="T230">sraél</text:span><text:span text:style-name="T229"> </text:span><text:span text:style-name="T781">(</text:span><text:span text:style-name="T782">Rev 7: 4</text:span><text:span text:style-name="T781">; cf., Rev 14:1-5) </text:span><text:span text:style-name="T230">… After this I beheld, and, lo, a great multitude, which no man could number, of all nations, and kindreds, and people, and tongues, stood before the </text:span><text:span text:style-name="T229">T</text:span><text:span text:style-name="T230">hrone, and before the Lamb-</text:span><text:span text:style-name="T229">R</text:span><text:span text:style-name="T230">am with 7-Horns, clothed with white robes, and palms in their hands;</text:span><text:span text:style-name="T229"> </text:span><text:span text:style-name="T230">And cried with a loud voice, saying, </text:span></text:p>
      <text:p text:style-name="P185" loext:marker-style-name="T229"><text:span text:style-name="T780">Qahal</text:span><text:span text:style-name="T229">: “</text:span><text:span text:style-name="T230">Salvation </text:span><text:span text:style-name="T783">belongs</text:span><text:span text:style-name="T784"> </text:span><text:span text:style-name="T230">to </text:span><text:span text:style-name="T34">Elohéynu</text:span><text:span text:style-name="T229">,</text:span><text:span text:style-name="T230"> </text:span><text:span text:style-name="T229">who</text:span><text:span text:style-name="T230"> sit</text:span><text:span text:style-name="T229">s</text:span><text:span text:style-name="T230"> upon the </text:span><text:span text:style-name="T229">T</text:span><text:span text:style-name="T230">hrone, &amp; to his Mal’akh—the Lamb-</text:span><text:span text:style-name="T229">R</text:span><text:span text:style-name="T230">am.</text:span><text:span text:style-name="T229">” </text:span></text:p>
      <text:p text:style-name="P185" loext:marker-style-name="T230"><text:span text:style-name="T780">Ḥazon</text:span><text:span text:style-name="T229">: </text:span><text:span text:style-name="T230">And all the angels stood round about the </text:span><text:span text:style-name="T229">T</text:span><text:span text:style-name="T230">hrone, and about the </text:span><text:span text:style-name="T229">Elders</text:span><text:span text:style-name="T230"> and the four </text:span><text:span text:style-name="T229">Ḥayyót </text:span><text:span text:style-name="T783">[Living-Beings {Seraphim}]</text:span><text:span text:style-name="T230">, &amp; fell before the </text:span><text:span text:style-name="T229">T</text:span><text:span text:style-name="T230">hrone on their faces, and worshipped </text:span><text:span text:style-name="T778">יהוה</text:span><text:span text:style-name="T230">,</text:span><text:span text:style-name="T229"> s</text:span><text:span text:style-name="T230">aying, </text:span></text:p>
      <text:p text:style-name="P185" loext:marker-style-name="T785"><text:span text:style-name="T780">Elders</text:span><text:span text:style-name="T229">: “Améin</text:span><text:span text:style-name="T230">: Blessing, and </text:span><text:span text:style-name="T229">glory</text:span><text:span text:style-name="T230">, and wisdom, and thanks, and honour, and power, and might, be unto </text:span><text:span text:style-name="T34">Elohéynu</text:span><text:span text:style-name="T230"> for ever and ever. </text:span><text:span text:style-name="T229">Améin</text:span><text:span text:style-name="T230">.</text:span><text:span text:style-name="T229">” </text:span><text:span text:style-name="T785">(</text:span><text:span text:style-name="T786">Rev 7</text:span><text:span text:style-name="T785">:9-12) </text:span></text:p>
      <text:p text:style-name="P185" loext:marker-style-name="T229"><text:span text:style-name="T780">Ḥazon</text:span><text:span text:style-name="T229">: “</text:span><text:span text:style-name="T230">And the seventh angel sounded; and there were great voices in </text:span><text:span text:style-name="T229">the </text:span><text:span text:style-name="T230">heaven</text:span><text:span text:style-name="T229">s</text:span><text:span text:style-name="T230">, saying,</text:span><text:span text:style-name="T229"> </text:span></text:p>
      <text:p text:style-name="P1" loext:marker-style-name="T230"><text:span text:style-name="T780">All</text:span><text:span text:style-name="T229">: <text:s text:c="6"/>“</text:span><text:span text:style-name="T230">The kingdoms of this world</text:span><text:span text:style-name="T229">, they</text:span><text:span text:style-name="T230"> </text:span><text:span text:style-name="T229">have</text:span><text:span text:style-name="T230"> become the kingdoms of </text:span><text:span text:style-name="T34">Elohéynu</text:span><text:span text:style-name="T230">, </text:span></text:p>
      <text:p text:style-name="P74" loext:marker-style-name="T229"><text:span text:style-name="T229">a</text:span><text:span text:style-name="T230">nd of </text:span><text:span text:style-name="T229">H</text:span><text:span text:style-name="T230">is Mashía</text:span><text:span text:style-name="T229">kh</text:span><text:span text:style-name="T230">; and</text:span><text:span text:style-name="T229"> he</text:span><text:span text:style-name="T230"> </text:span><text:span text:style-name="T229">wi</text:span><text:span text:style-name="T230">ll reign for ever and ever.</text:span><text:span text:style-name="T229">” </text:span><text:span text:style-name="T781">(</text:span><text:span text:style-name="T782">Rev </text:span><text:span text:style-name="T781">11:15)</text:span></text:p>
      <text:p text:style-name="P186" loext:marker-style-name="T787"><text:bookmark-start text:name="RichViewCheckpoint18"/><text:span text:style-name="T332">The Hallel</text:span><text:bookmark-end text:name="RichViewCheckpoint18"/><text:span text:style-name="T333"> | Psalms 113 – 118 |</text:span><text:span text:style-name="T788"> </text:span><text:span text:style-name="T789">For Rosh Ḥodesh and Festivals</text:span></text:p>
      <table:table table:name="Table24" table:style-name="Table24">
        <table:table-column table:style-name="Table24.A"/>
        <table:table-column table:style-name="Table24.B"/>
        <table:table-row table:style-name="Table24.1">
          <table:table-cell table:style-name="Table24.A1" table:number-columns-spanned="2" office:value-type="string">
            <text:p text:style-name="P187" loext:marker-style-name="T790"><text:span text:style-name="T791">Congregation Stands</text:span><text:span text:style-name="T792"/></text:p>
          </table:table-cell>
          <table:covered-table-cell/>
        </table:table-row>
        <table:table-row table:style-name="Table24.1">
          <table:table-cell table:style-name="Table24.A1" office:value-type="string">
            <text:p text:style-name="P30" loext:marker-style-name="T793"><text:span text:style-name="T17">Barúḳ Attá, </text:span><text:span text:style-name="T467">יהוה</text:span><text:span text:style-name="T17"> Elohéynu, Méleḳ ha’Olám, Ashér Kid</text:span><text:span text:style-name="T794">e</text:span><text:span text:style-name="T17">shánu BeMitsvotá</text:span><text:span text:style-name="T795">ṿ</text:span><text:span text:style-name="T17">, </text:span><text:span text:style-name="T795">Ṿ</text:span><text:span text:style-name="T17">eTsivánu Ligmór Et-há’Halel.</text:span></text:p>
          </table:table-cell>
          <table:table-cell table:style-name="Table24.A1" office:value-type="string">
            <text:p text:style-name="P30" loext:marker-style-name="T793"><text:span text:style-name="T17">Blessed are you, </text:span><text:span text:style-name="T467">יהוה</text:span><text:span text:style-name="T17">, Elohéynu, King of the World, who has distinguished us with his Commands, and has taught us to recite the Hallel.</text:span></text:p>
          </table:table-cell>
        </table:table-row>
      </table:table>
      <text:p text:style-name="P1" loext:marker-style-name="T796"><text:span text:style-name="T797">Psalm 113 <text:s text:c="3"/></text:span><text:span text:style-name="T796">HaleluYah! Praise, </text:span><text:span text:style-name="T798">you</text:span><text:span text:style-name="T796"> servants of </text:span><text:span text:style-name="T778">יהוה</text:span><text:span text:style-name="T796">, praise the name of </text:span><text:span text:style-name="T778">יהוה</text:span><text:span text:style-name="T796">: May the name of </text:span><text:span text:style-name="T778">יהוה</text:span><text:span text:style-name="T796"> be blessed, from now and until eternity. From the sun’s rising until its setting, </text:span><text:span text:style-name="T778">יהוה</text:span><text:span text:style-name="T796">’s name is praised. </text:span><text:span text:style-name="T778">יהוה</text:span><text:span text:style-name="T796">, is high above all nations, His renown is above the heavens. Who is like </text:span><text:span text:style-name="T778">יהוה</text:span><text:span text:style-name="T796">, </text:span><text:span text:style-name="T34">Elohéynu</text:span><text:span text:style-name="T796">, who dwells so high? Who looks down upon the heavens and the earth? He raises the poor man from the dust, and uplifts the pauper from the trash heap, to seat </text:span><text:span text:style-name="T798">them</text:span><text:span text:style-name="T796"> together with noblemen—with noblemen of his own people. He sets the barren woman in the house—the mother of children rejoices; HaleluYah!</text:span></text:p>
      <text:p text:style-name="P1" loext:marker-style-name="T799"><text:span text:style-name="T797">Psalm 114 <text:s text:c="2"/></text:span><text:span text:style-name="T796">When Yisraél went out of Egypt—the House of Ya</text:span><text:span text:style-name="T14">'</text:span><text:span text:style-name="T796">aqóḅ from a people of foreign language—then did Yahudáh become his distinguished </text:span><text:span text:style-name="T798">tribe,</text:span><text:span text:style-name="T796"> and Yisraél His dominion. The sea saw and fled, the Jordan turned back. The mountains skipped like rams, the hills like young lambs. “What is with you, sea, that you flee, </text:span><text:span text:style-name="T798">you,</text:span><text:span text:style-name="T796"> Jordan, that you turn back, </text:span><text:span text:style-name="T798">you</text:span><text:span text:style-name="T796"> mountains, that you skip like rams, </text:span><text:span text:style-name="T798">you</text:span><text:span text:style-name="T796"> hills—like young lambs?” “At the presence of the Master, who formed the earth—at the presence of Elohéy of Ya</text:span><text:span text:style-name="T14">'</text:span><text:span text:style-name="T796">aqóḅ—who turned solid rock into a pool of water, flintstone into a spring of water!”</text:span></text:p>
      <text:p text:style-name="P1" loext:marker-style-name="T797"><text:span text:style-name="T797">Psalm 115 </text:span><text:span text:style-name="T800">(</text:span><text:span text:style-name="T801">Skip this portion on Rosh Ḥodesh, Ḥanukkah and Kol Ḥammoed</text:span><text:span text:style-name="T800">)</text:span><text:span text:style-name="T797"> </text:span><text:span text:style-name="T796">Not on our account, </text:span><text:span text:style-name="T778">יהוה</text:span><text:span text:style-name="T796">, not on our account, but for the sake of your name, give dignity—for your kindness and your truth. Why should the nations say, “Where, now, is their Elo’eh?” </text:span><text:span text:style-name="T34">Elohéynu</text:span><text:span text:style-name="T796"> is in the heavens—whatever he desires he does. Their idols are of silver and gold, the handiwork of man. They have mouths but cannot speak; they have eyes but cannot see. They have ears but cannot hear; they have noses but cannot smell. As for their hands, they cannot touch; as for their feet, they cannot walk; they utter no sound from their throats. May their makers be like them, </text:span><text:span text:style-name="T778">יהוה</text:span><text:span text:style-name="T796">, as well as</text:span><text:span text:style-name="T798"> </text:span><text:span text:style-name="T796">whosoever trusts in them. Yisraél, put your trust in </text:span><text:span text:style-name="T778">יהוה</text:span><text:span text:style-name="T796">; He is their helper and protector. House of Aharon, put your trust in </text:span><text:span text:style-name="T778">יהוה</text:span><text:span text:style-name="T796">; He is their helper and protector. Those who fear </text:span><text:span text:style-name="T778">יהוה</text:span><text:span text:style-name="T796"> place your trust in </text:span><text:span text:style-name="T778">יהוה</text:span><text:span text:style-name="T796">; He is their helper and protector.</text:span></text:p>
      <text:p text:style-name="P1" loext:marker-style-name="T796"><text:span text:style-name="T800">(</text:span><text:span text:style-name="T801">Continue here on all days</text:span><text:span text:style-name="T800">)</text:span><text:span text:style-name="T796"> </text:span><text:span text:style-name="T778">יהוה</text:span><text:span text:style-name="T796">, who is mindful of us, may he bless </text:span><text:span text:style-name="T798">us</text:span><text:span text:style-name="T796">; may he bless Bĕth Yisraél; may he bless Bĕth Aharon. May he bless those who fear </text:span><text:span text:style-name="T778">יהוה</text:span><text:span text:style-name="T796">, the small as well as the great. May </text:span><text:span text:style-name="T778">יהוה</text:span><text:span text:style-name="T796"> increase </text:span><text:span text:style-name="T798">blessings</text:span><text:span text:style-name="T796"> upon you—upon you and upon your children. Blessed are you </text:span><text:span text:style-name="T778">יהוה</text:span><text:span text:style-name="T796"> Creator of heaven and earth. The heavens are heavens of </text:span><text:span text:style-name="T778">יהוה</text:span><text:span text:style-name="T796">, while the earth he has given to mankind. The dead do not praise </text:span><text:span text:style-name="T778">יהוה</text:span><text:span text:style-name="T796">, nor </text:span><text:span text:style-name="T798">do</text:span><text:span text:style-name="T796"> those who descend to the grave. But we</text:span><text:span text:style-name="T798">—while we live—</text:span><text:span text:style-name="T796">will bless Yah from now and until eternity; HaleluYah!</text:span></text:p>
      <text:p text:style-name="P1" loext:marker-style-name="T796"><text:span text:style-name="T797">Psalm 116 </text:span><text:span text:style-name="T800">(</text:span><text:span text:style-name="T801">Skip this portion on Rosh Ḥodesh, Ḥanukkah and HaMoed</text:span><text:span text:style-name="T800">)</text:span><text:span text:style-name="T796"> I desire that </text:span><text:span text:style-name="T778">יהוה</text:span><text:span text:style-name="T796"> should listen to my voice, </text:span><text:span text:style-name="T798">and</text:span><text:span text:style-name="T796"> my supplications, </text:span><text:span text:style-name="T798">and</text:span><text:span text:style-name="T796"> that he bend his ear to me; and in my days I will call </text:span><text:span text:style-name="T798">upon Him</text:span><text:span text:style-name="T796">. Pangs of death have surrounded me and misery of the grave has found me; I have found trouble and sorrow. Then I called in the name of </text:span><text:span text:style-name="T778">יהוה</text:span><text:span text:style-name="T796">: “Please </text:span><text:span text:style-name="T778">יהוה</text:span><text:span text:style-name="T796">, rescue my soul.” For gracious is </text:span><text:span text:style-name="T778">יהוה</text:span><text:span text:style-name="T796">, and righteous and </text:span><text:span text:style-name="T34">Elohéynu</text:span><text:span text:style-name="T796"> is merciful. </text:span><text:span text:style-name="T778">יהוה</text:span><text:span text:style-name="T796"> watches over the simpletons, I became destitute and he saved me. Return, my soul, to your restfulness, for </text:span><text:span text:style-name="T778">יהוה</text:span><text:span text:style-name="T796"> has dealt kindly with you. For you have extricated my soul from death, my eyes from tears, and my feet from falling. I will walk before </text:span><text:span text:style-name="T778">יהוה</text:span><text:span text:style-name="T796"> in the land of the living. “I kept faith even as I spoke, when I was greatly afflicted. “I said in my haste, all men are treacherous. </text:span><text:span text:style-name="T800">(</text:span><text:span text:style-name="T801">Continue here on all days</text:span><text:span text:style-name="T800">)</text:span><text:span text:style-name="T797"> </text:span><text:span text:style-name="T796">How can I repay </text:span><text:span text:style-name="T778">יהוה</text:span><text:span text:style-name="T796"> for all </text:span><text:span text:style-name="T798">the good</text:span><text:span text:style-name="T796"> he has bestowed upon me? I will lift a cup of </text:span><text:span text:style-name="T798">libation for the</text:span><text:span text:style-name="T796"> salvations, and call out in the name of </text:span><text:span text:style-name="T778">יהוה</text:span><text:span text:style-name="T796">. I will pay my vows to </text:span><text:span text:style-name="T778">יהוה</text:span><text:span text:style-name="T796"> in the presence of all his people. It is difficult in the eyes of </text:span><text:span text:style-name="T778">יהוה</text:span><text:span text:style-name="T798"> to bring</text:span><text:span text:style-name="T796"> death to his Ḥasidím. I thank </text:span><text:span text:style-name="T798">you</text:span><text:span text:style-name="T796">, </text:span><text:span text:style-name="T778">יהוה</text:span><text:span text:style-name="T796">, that I am your servant; I am your servant, </text:span><text:soft-page-break/><text:span text:style-name="T796">son of your handmaid, </text:span><text:span text:style-name="T798">and therefore</text:span><text:span text:style-name="T796"> you untied my bonds. To you will I sacrifice a Todah (thanksgiving-offering), and call out in the name of </text:span><text:span text:style-name="T778">יהוה</text:span><text:span text:style-name="T796">. I will pay my vows to </text:span><text:span text:style-name="T778">יהוה</text:span><text:span text:style-name="T796"> in the presence of all his people, in the courtyards of the House of </text:span><text:span text:style-name="T778">יהוה</text:span><text:span text:style-name="T796">, </text:span><text:span text:style-name="T798">which is</text:span><text:span text:style-name="T796"> in the midst of Yerushaláyim; HaleluYah!</text:span></text:p>
      <text:p text:style-name="P1" loext:marker-style-name="T796"><text:span text:style-name="T797">Psalm 117</text:span><text:span text:style-name="T796"> <text:s text:c="2"/>Praise </text:span><text:span text:style-name="T778">יהוה</text:span><text:span text:style-name="T796">, all nations, exalt him all peoples. For his kindness has </text:span></text:p>
      <text:p text:style-name="P188" loext:marker-style-name="T796"><text:span text:style-name="T796">overwhelmed us, and the truth of </text:span><text:span text:style-name="T778">יהוה</text:span><text:span text:style-name="T796"> is eternal; HaleluYah! <text:s/></text:span></text:p>
      <text:p text:style-name="P1" loext:marker-style-name="T797"><text:span text:style-name="T797">Psalm 118 <text:s text:c="2"/></text:span><text:span text:style-name="T802">(Skip to Shaded for Sukkot)</text:span><text:span text:style-name="T797"> </text:span></text:p>
      <text:p text:style-name="P1" loext:marker-style-name="T796"><text:span text:style-name="T799"><text:s text:c="5"/></text:span><text:span text:style-name="T796">Give thanks to </text:span><text:span text:style-name="T778">יהוה</text:span><text:span text:style-name="T796">, for he is good, for his kindness is forever. </text:span></text:p>
      <text:p text:style-name="P1" loext:marker-style-name="T796"><text:span text:style-name="T796"><text:s text:c="5"/>Let Yisraél say </text:span><text:span text:style-name="T798">thanks</text:span><text:span text:style-name="T796"> now, for his Kindness is forever. </text:span></text:p>
      <text:p text:style-name="P1" loext:marker-style-name="T796"><text:span text:style-name="T796"><text:s text:c="5"/>Let the House of Aharon say </text:span><text:span text:style-name="T798">thanks</text:span><text:span text:style-name="T796"> now, for his Kindness is forever. </text:span></text:p>
      <text:p text:style-name="P1" loext:marker-style-name="T796"><text:span text:style-name="T796"><text:s text:c="5"/>Let those who fear </text:span><text:span text:style-name="T778">יהוה</text:span><text:span text:style-name="T796"> say </text:span><text:span text:style-name="T798">thanks</text:span><text:span text:style-name="T796"> now, for his kindness is forever. <text:s text:c="2"/></text:span></text:p>
      <text:p text:style-name="P189" loext:marker-style-name="T803"><text:span text:style-name="T804">Sukkot:</text:span><text:span text:style-name="T755"> </text:span><text:span text:style-name="T34">Hodu Le </text:span><text:span text:style-name="T778">יהוה</text:span><text:span text:style-name="T34"> (south)</text:span><text:span text:style-name="T803">; </text:span><text:span text:style-name="T34">Ki (north) Tov (east)</text:span><text:span text:style-name="T803">:</text:span><text:span text:style-name="T34"> Ki (up) LeOlám (down) Ḥasdo (west)</text:span><text:span text:style-name="T803">.</text:span><text:span text:style-name="T34"> </text:span><text:span text:style-name="T803">Let Yisraél now say, </text:span><text:span text:style-name="T34">Ki LeOlam Ḥasdo</text:span><text:span text:style-name="T803">.</text:span><text:span text:style-name="T34"> L</text:span><text:span text:style-name="T803">et the house of A</text:span><text:span text:style-name="T34">h</text:span><text:span text:style-name="T803">aron now say, </text:span><text:span text:style-name="T34">Ki LeOlam Ḥasdo</text:span><text:span text:style-name="T803">.</text:span><text:span text:style-name="T34"> </text:span><text:span text:style-name="T803">Let them now that fear </text:span><text:span text:style-name="T778">יהוה</text:span><text:span text:style-name="T803"> say, </text:span><text:span text:style-name="T34">Ki LeOlám Ḥasdo</text:span><text:span text:style-name="T803">.</text:span></text:p>
      <text:p text:style-name="P185" loext:marker-style-name="T796"><text:span text:style-name="T796">From my distress did I call out to Yah; Yah responded to me in expansiveness. </text:span><text:span text:style-name="T798">When</text:span><text:span text:style-name="T796"> </text:span><text:span text:style-name="T778">יהוה</text:span><text:span text:style-name="T796"> is with me, I will not fear, for what can man do to me? </text:span><text:span text:style-name="T798">When</text:span><text:span text:style-name="T796"> </text:span><text:span text:style-name="T778">יהוה</text:span><text:span text:style-name="T796"> will come to my aid, I will see </text:span><text:span text:style-name="T798">the defeat</text:span><text:span text:style-name="T796"> of my enemies. It is better to take refuge in </text:span><text:span text:style-name="T778">יהוה</text:span><text:span text:style-name="T796"> than to trust in man. It is better to take refuge in </text:span><text:span text:style-name="T778">יהוה</text:span><text:span text:style-name="T796">, than to trust in noblemen. All the nations surround me, </text:span><text:span text:style-name="T798">but I trust</text:span><text:span text:style-name="T796"> in the name of </text:span><text:span text:style-name="T778">יהוה</text:span><text:span text:style-name="T796"> that I will cut them down. They surround me again and again, </text:span><text:span text:style-name="T798">but I trust</text:span><text:span text:style-name="T796"> in the name of </text:span><text:span text:style-name="T778">יהוה</text:span><text:span text:style-name="T796"> that I will cut them down. They surround me like bees, </text:span><text:span text:style-name="T798">but </text:span><text:span text:style-name="T796">they are extinguished like a fire of thorns—with the name of </text:span><text:span text:style-name="T778">יהוה</text:span><text:span text:style-name="T796"> —so that I will cut them down. You (the nations) pushed me repeatedly to topple me but </text:span><text:span text:style-name="T778">יהוה</text:span><text:span text:style-name="T796"> came to my aid. The strength and cutting power of Yah were for me a salvation. The sound of song and salvation is </text:span><text:span text:style-name="T798">heard</text:span><text:span text:style-name="T796"> in the tents of the righteous; the right hand of </text:span><text:span text:style-name="T778">יהוה</text:span><text:span text:style-name="T796"> does mighty things. The right hand of </text:span><text:span text:style-name="T778">יהוה</text:span><text:span text:style-name="T796">, which is raised, is the right hand of </text:span><text:span text:style-name="T778">יהוה</text:span><text:span text:style-name="T796"> that does mighty things. I will not die, rather I will live and relate the deeds of Yah. Yah chastises me again and again but He does not give me over to death. Open for me the gates of righteousness; I will enter them and give thanks to Yah. This is the gate of </text:span><text:span text:style-name="T778">יהוה</text:span><text:span text:style-name="T796">, the righteous may enter it. </text:span></text:p>
      <text:p text:style-name="P74" loext:marker-style-name="T796"><text:span text:style-name="T796">I will give thanks to you for you have answered me, </text:span><text:span text:style-name="T796"/></text:p>
      <text:p text:style-name="P74" loext:marker-style-name="T796"><text:span text:style-name="T796">and have become for me a salvation. I will give thanks to you for you have answered me, and have become for me a salvation.</text:span><text:span text:style-name="T796"/></text:p>
      <text:p text:style-name="P1" loext:marker-style-name="T796"><text:span text:style-name="T796">The stone that was rejected by the builders, has become the chief cornerstone. </text:span><text:span text:style-name="T796"/></text:p>
      <text:p text:style-name="P185" loext:marker-style-name="T796"><text:span text:style-name="T796">The stone that was rejected by the builders, has become the chief cornerstone. </text:span><text:span text:style-name="T796"/></text:p>
      <text:p text:style-name="P1" loext:marker-style-name="T796"><text:span text:style-name="T796">This came about through </text:span><text:span text:style-name="T778">יהוה</text:span><text:span text:style-name="T796">, it is awesome in our eyes. </text:span></text:p>
      <text:p text:style-name="P185" loext:marker-style-name="T796"><text:span text:style-name="T796">This came about through </text:span><text:span text:style-name="T778">יהוה</text:span><text:span text:style-name="T796">, it is awesome in our eyes. </text:span></text:p>
      <text:p text:style-name="P1" loext:marker-style-name="T805"><text:span text:style-name="T778">יהוה</text:span><text:span text:style-name="T796"> made this day </text:span><text:span text:style-name="T806">of salvation</text:span><text:span text:style-name="T805">, let us be glad and rejoice on it. </text:span></text:p>
      <text:p text:style-name="P185" loext:marker-style-name="T805"><text:span text:style-name="T778">יהוה</text:span><text:span text:style-name="T796"> made this day </text:span><text:span text:style-name="T806">of salvation</text:span><text:span text:style-name="T805">, let us be glad and rejoice on it. </text:span></text:p>
      <text:p text:style-name="P190" loext:marker-style-name="T34"><text:span text:style-name="T807"><text:s text:c="4"/>Ḥazon: <text:s text:c="2"/></text:span><text:span text:style-name="T34">Please </text:span><text:span text:style-name="T778">יהוה</text:span><text:span text:style-name="T34"> (shake north &amp; south), </text:span><text:span text:style-name="T803">S</text:span><text:span text:style-name="T34">ave</text:span><text:span text:style-name="T803"> </text:span><text:span text:style-name="T34">(shake front &amp; up) </text:span><text:span text:style-name="T803">N</text:span><text:span text:style-name="T34">ow (down &amp; back)</text:span><text:span text:style-name="T803">:</text:span><text:span text:style-name="T34"> </text:span></text:p>
      <text:p text:style-name="P191" loext:marker-style-name="T34"><text:span text:style-name="T807"><text:s text:c="4"/>Congregation: <text:s text:c="2"/></text:span><text:span text:style-name="T34">Please</text:span><text:span text:style-name="T803"> </text:span><text:span text:style-name="T778">יהוה</text:span><text:span text:style-name="T34">, Save Now.</text:span></text:p>
      <text:p text:style-name="P191" loext:marker-style-name="T34"><text:span text:style-name="T807"><text:s text:c="4"/>Ḥazon: <text:s text:c="2"/></text:span><text:span text:style-name="T34">Please </text:span><text:span text:style-name="T778">יהוה</text:span><text:span text:style-name="T34">, Bring Success Now.</text:span></text:p>
      <text:p text:style-name="P192" loext:marker-style-name="T34"><text:span text:style-name="T807"><text:s text:c="4"/>Congregation: <text:s text:c="2"/></text:span><text:span text:style-name="T34">Please </text:span><text:span text:style-name="T778">יהוה</text:span><text:span text:style-name="T34">, Bring Success Now.</text:span></text:p>
      <text:p text:style-name="P1" loext:marker-style-name="T796"><text:span text:style-name="T805">We beseech you, </text:span><text:span text:style-name="T778">יהוה</text:span><text:span text:style-name="T796">, save now. </text:span><text:span text:style-name="T805">We bes</text:span><text:span text:style-name="T808">e</text:span><text:span text:style-name="T805">ech you, </text:span><text:span text:style-name="T778">יהוה</text:span><text:span text:style-name="T796">, save now. </text:span></text:p>
      <text:p text:style-name="P1" loext:marker-style-name="T796"><text:span text:style-name="T805">We beseech you, </text:span><text:span text:style-name="T778">יהוה</text:span><text:span text:style-name="T796">, bring success now. </text:span><text:span text:style-name="T805">We beseech you, </text:span><text:span text:style-name="T778">יהוה</text:span><text:span text:style-name="T796">, bring success now.</text:span></text:p>
      <text:p text:style-name="P193" loext:marker-style-name="T796"><text:span text:style-name="T796">Blessed is he who comes in the name of </text:span><text:span text:style-name="T778">יהוה</text:span><text:span text:style-name="T796">; </text:span></text:p>
      <text:p text:style-name="P193" loext:marker-style-name="T796"><text:span text:style-name="T796">we bless you from the House of </text:span><text:span text:style-name="T778">יהוה</text:span><text:span text:style-name="T796">. </text:span></text:p>
      <text:p text:style-name="P1" loext:marker-style-name="T796"><text:span text:style-name="T796">Blessed is he who comes in the name of </text:span><text:span text:style-name="T778">יהוה</text:span><text:span text:style-name="T796">; </text:span></text:p>
      <text:p text:style-name="P1" loext:marker-style-name="T796"><text:span text:style-name="T796">we bless you from the House of </text:span><text:span text:style-name="T778">יהוה</text:span><text:span text:style-name="T796">. </text:span></text:p>
      <text:p text:style-name="P194" loext:marker-style-name="T796"><text:soft-page-break/><text:span text:style-name="T778">יהוה</text:span><text:span text:style-name="T796"> is </text:span><text:span text:style-name="T34">Ĕl</text:span><text:span text:style-name="T796">, He illumined us; </text:span><text:span text:style-name="T798">therefore,</text:span><text:span text:style-name="T796"> Stand together for the Festival with the ones crowding in procession toward the Trumpets of the Altar.</text:span></text:p>
      <text:p text:style-name="P194" loext:marker-style-name="T796"><text:span text:style-name="T778">יהוה</text:span><text:span text:style-name="T796"> is </text:span><text:span text:style-name="T34">Ĕl</text:span><text:span text:style-name="T796">, He illumined us; </text:span><text:span text:style-name="T798">therefore,</text:span><text:span text:style-name="T796"> Stand together for the Festival with the ones crowding in procession toward the Trumpets of the Altar.</text:span></text:p>
      <text:p text:style-name="P195" loext:marker-style-name="T796"><text:span text:style-name="T796">You are Elí and I will thank you; <text:s text:c="2"/>Elohái, and I will exalt you. <text:s/></text:span><text:span text:style-name="T796"/></text:p>
      <text:p text:style-name="P1" loext:marker-style-name="T796"><text:span text:style-name="T796">You are Elí and I will thank you; <text:s text:c="2"/>Elohái, and I will exalt you. <text:s/></text:span><text:span text:style-name="T796"/></text:p>
      <text:p text:style-name="P196" loext:marker-style-name="T755"><text:span text:style-name="T809">Hodu Le </text:span><text:span text:style-name="T778">יהוה</text:span><text:span text:style-name="T755"> (south)</text:span><text:span text:style-name="T810">; </text:span><text:span text:style-name="T34">Ki </text:span><text:span text:style-name="T755">(north) </text:span><text:span text:style-name="T34">Tov </text:span><text:span text:style-name="T755">(east)</text:span><text:span text:style-name="T810">:</text:span><text:span text:style-name="T755"> </text:span><text:span text:style-name="T34">Ki </text:span><text:span text:style-name="T755">(up) </text:span><text:span text:style-name="T34">LeOlám</text:span><text:span text:style-name="T755"> (down) </text:span><text:span text:style-name="T34">Ḥasdo </text:span><text:span text:style-name="T755">(west/back)</text:span><text:span text:style-name="T810">.</text:span></text:p>
      <text:p text:style-name="P195" loext:marker-style-name="T796"><text:span text:style-name="T796">Hodú La </text:span><text:span text:style-name="T778">יהוה</text:span><text:span text:style-name="T796">, Ki To</text:span><text:span text:style-name="T811">ḅ</text:span><text:span text:style-name="T796">, Ki LeOlam Ḥasdó. <text:s text:c="2"/>Hodú La </text:span><text:span text:style-name="T778">יהוה</text:span><text:span text:style-name="T796">, Ki Toḅ, Ki LeOlam Ḥasdó. <text:s text:c="2"/></text:span><text:span text:style-name="T800">(</text:span><text:span text:style-name="T801">Skip this portion on Rosh Ḥodesh, Ḥanukkah and Kol Ḥammoed</text:span><text:span text:style-name="T800">)</text:span><text:span text:style-name="T783"> <text:s text:c="2"/></text:span><text:span text:style-name="T796">They will praise you, </text:span><text:span text:style-name="T778">יהוה</text:span><text:span text:style-name="T796">, </text:span><text:span text:style-name="T34">Elohéynu</text:span><text:span text:style-name="T796">—all your works, and your pious ones (Ḥasidím), and the Tsadiqím who do your will, as well as your people, the House of Yisraél; all of them will joyously give thanks, bless, praise, and magnify the name of your </text:span><text:span text:style-name="T229">kavód</text:span><text:span text:style-name="T796">, for to you is it good to give thanks, and to your name is it pleasing to sing, and from always and until eternity you are </text:span><text:span text:style-name="T34">Ĕl</text:span><text:span text:style-name="T796">. </text:span></text:p>
      <text:p text:style-name="P185" loext:marker-style-name="T796"><text:span text:style-name="T34">Barúḳ Attá, </text:span><text:span text:style-name="T778">יהוה</text:span><text:span text:style-name="T34">, Méleḳ</text:span><text:span text:style-name="T796">, MeHulál BaTishBachót, </text:span><text:span text:style-name="T798">Amein</text:span><text:span text:style-name="T796">. </text:span></text:p>
      <text:p text:style-name="P195" loext:marker-style-name="T229"><text:span text:style-name="T230">And one of the </text:span><text:span text:style-name="T229">Elders</text:span><text:span text:style-name="T230"> answered, saying unto me, </text:span><text:span text:style-name="T229">“</text:span><text:span text:style-name="T230">Wh</text:span><text:span text:style-name="T229">o</text:span><text:span text:style-name="T230"> are these which are arrayed in white robes? and </text:span><text:span text:style-name="T229">from where</text:span><text:span text:style-name="T230"> </text:span><text:span text:style-name="T229">did they come</text:span><text:span text:style-name="T230">?</text:span><text:span text:style-name="T229">” </text:span><text:span text:style-name="T230">And I said unto him, </text:span><text:span text:style-name="T229">“</text:span><text:span text:style-name="T230">Sir, </text:span><text:span text:style-name="T229">y</text:span><text:span text:style-name="T230">ou know.</text:span><text:span text:style-name="T229">”</text:span><text:span text:style-name="T230"> And he said to me, </text:span><text:span text:style-name="T229">“</text:span><text:span text:style-name="T230">These are they which came out of great tribulation, and have washed their robes, and made them white in the blood of the Lamb-</text:span><text:span text:style-name="T229">Ram</text:span><text:span text:style-name="T230">.</text:span><text:span text:style-name="T229"> </text:span><text:span text:style-name="T230">Therefore they are before the </text:span><text:span text:style-name="T229">T</text:span><text:span text:style-name="T230">hrone of </text:span><text:span text:style-name="T778">יהוה</text:span><text:span text:style-name="T230">, and serve </text:span><text:span text:style-name="T229">h</text:span><text:span text:style-name="T230">im day and night in </text:span><text:span text:style-name="T229">his</text:span><text:span text:style-name="T230"> </text:span><text:span text:style-name="T229">Palace</text:span><text:span text:style-name="T230">: and </text:span><text:span text:style-name="T229">he</text:span><text:span text:style-name="T230"> that sit</text:span><text:span text:style-name="T229">s</text:span><text:span text:style-name="T230"> on the </text:span><text:span text:style-name="T229">T</text:span><text:span text:style-name="T230">hrone </text:span><text:span text:style-name="T229">wi</text:span><text:span text:style-name="T230">ll dwell among them.</text:span><text:span text:style-name="T229"> </text:span><text:span text:style-name="T230">They </text:span><text:span text:style-name="T229">wi</text:span><text:span text:style-name="T230">ll hunger no more, neither thirst anymore; neither </text:span><text:span text:style-name="T229">wi</text:span><text:span text:style-name="T230">ll the sun light on them, nor any heat.</text:span><text:span text:style-name="T229"> </text:span><text:span text:style-name="T230">For the Lamb-</text:span><text:span text:style-name="T229">Ram</text:span><text:span text:style-name="T230"> which is in the midst of the </text:span><text:span text:style-name="T229">T</text:span><text:span text:style-name="T230">hrone </text:span><text:span text:style-name="T229">wi</text:span><text:span text:style-name="T230">ll feed them, and </text:span><text:span text:style-name="T229">wi</text:span><text:span text:style-name="T230">ll lead them unto living fountains of waters: and </text:span><text:span text:style-name="T778">יהוה</text:span><text:span text:style-name="T229"> wi</text:span><text:span text:style-name="T230">ll wipe away all tears from their eyes.</text:span><text:span text:style-name="T229">” </text:span><text:span text:style-name="T781">(Rev 7:</text:span><text:span text:style-name="T782">9-17</text:span><text:span text:style-name="T781">)</text:span><text:span text:style-name="T229"> </text:span></text:p>
      <text:p text:style-name="P197" loext:marker-style-name="T812"><draw:frame draw:style-name="fr3" draw:name="Frame4" text:anchor-type="paragraph" svg:x="-0.0035in" svg:y="0.0134in" svg:width="6.2465in" draw:z-index="6" loext:may-break-between-pages="true"><draw:text-box fo:min-height="0.0161in"><table:table table:name="Table25" table:style-name="Table25"><table:table-column table:style-name="Table25.A"/><table:table-row table:style-name="Table25.1"><table:table-cell table:style-name="Table25.A1" office:value-type="string"><text:p text:style-name="P198" loext:marker-style-name="T813"><text:span text:style-name="T706">Half-Kaddish on Ḥanukah &amp; Ḥol Hammoed or Kaddish Titkabbal on Rosh Ḥodesh: p. 52 </text:span><text:span text:style-name="T814">(if Minyan is present. If not,) </text:span><text:span text:style-name="T706">Oseh Shalom</text:span><text:span text:style-name="T815"> </text:span></text:p></table:table-cell></table:table-row></table:table></draw:text-box></draw:frame><text:span text:style-name="T812">Return to page 14: The Kingdom is </text:span><text:span text:style-name="T816">יהוה</text:span><text:span text:style-name="T812">’s.</text:span></text:p>
      <text:p text:style-name="P199" loext:marker-style-name="T106"><text:bookmark-start text:name="RichViewCheckpoint45"/><text:soft-page-break/><text:span text:style-name="T817">Shirat ha’Yam</text:span><text:bookmark-end text:name="RichViewCheckpoint45"/><text:span text:style-name="T233"> <text:s text:c="3"/></text:span><text:span text:style-name="T818">For the 7th Day of Matsa</text:span><text:span text:style-name="T819">: </text:span><text:span text:style-name="T820">Neh. 9:5-11</text:span><text:span text:style-name="T821"> <text:s text:c="2"/></text:span><text:span text:style-name="T34">And the Levites said, “</text:span><text:span text:style-name="T230">Stand up and bless </text:span><text:span text:style-name="T822">יהוה</text:span><text:span text:style-name="T21"> </text:span><text:span text:style-name="T34">Elohéyka</text:span><text:span text:style-name="T230"> for ever and ever</text:span><text:span text:style-name="T229">.”</text:span><text:span text:style-name="T230"> </text:span><text:span text:style-name="T229">And blessed</text:span><text:span text:style-name="T230"> be your glorious name, which is exalted above all blessing and praise.</text:span><text:span text:style-name="T229"> </text:span><text:span text:style-name="T230">You </text:span><text:span text:style-name="T229">alone</text:span><text:span text:style-name="T230"> are </text:span><text:span text:style-name="T822">יהוה</text:span><text:span text:style-name="T229">.</text:span><text:span text:style-name="T230"> </text:span><text:span text:style-name="T229">Y</text:span><text:span text:style-name="T230">ou </text:span><text:span text:style-name="T229">alone </text:span><text:span text:style-name="T230">have made heaven, the heaven of heavens, with all their host</text:span><text:span text:style-name="T229">s</text:span><text:span text:style-name="T230">, the earth, and all things that </text:span><text:span text:style-name="T229">are in it</text:span><text:span text:style-name="T230">, the seas, and all that is </text:span><text:span text:style-name="T229">in them</text:span><text:span text:style-name="T230">, and you preserve them all; and the host</text:span><text:span text:style-name="T229">s</text:span><text:span text:style-name="T230"> of </text:span><text:span text:style-name="T229">the </text:span><text:span text:style-name="T230">heaven</text:span><text:span text:style-name="T229">s</text:span><text:span text:style-name="T230"> worships you.</text:span><text:span text:style-name="T34"> </text:span></text:p>
      <text:p text:style-name="P37" loext:marker-style-name="T338"><text:span text:style-name="T823">(</text:span><text:span text:style-name="T824">Qahal</text:span><text:span text:style-name="T825"> now sits and continues reciting in unison</text:span><text:span text:style-name="T823">)</text:span><text:span text:style-name="T826"> </text:span><text:span text:style-name="T34">You are </text:span><text:span text:style-name="T822">יהוה</text:span><text:span text:style-name="T229">, the </text:span><text:span text:style-name="T34">Ĕl</text:span><text:span text:style-name="T229"> who</text:span><text:span text:style-name="T783"> </text:span><text:span text:style-name="T34">chose Aḅram, brought him out of Ur Kasd</text:span><text:span text:style-name="T827">í</text:span><text:span text:style-name="T34">m, and renamed him Aḅrahám. You found his heart faithful before you, and you established the Covenant with him, to give the land of the Canaanite, the Hittite, the Amorite, the Perizzite, the Jebusite, the Girgashite– to give </text:span><text:span text:style-name="T828">it </text:span><text:span text:style-name="T34">to his seed– and you have kept your word, for you are righteous. You saw the affliction of our fathers in Mitsrayím, and you heard their cry at the Reed Sea. You performed signs and wonders against Pharaoh, all the servants and all the people of his land, for you knew that they had sinned arrogantly against our fathers. And you made a name for yourself as it is this day. You split the sea before them and they crossed the sea on dry land, and their pursuers you cast into the deep like a stone in mighty waters.</text:span><text:span text:style-name="T829"> </text:span><text:span text:style-name="T830"><text:s/></text:span><text:span text:style-name="T820">(</text:span><text:span text:style-name="T831">The </text:span><text:span text:style-name="T832">Qahal </text:span><text:span text:style-name="T831">stands and recites in unison</text:span><text:span text:style-name="T820">)</text:span><text:span text:style-name="T833"> </text:span></text:p>
      <text:p text:style-name="P37" loext:marker-style-name="T34"><text:span text:style-name="T834">(Exodus 14:30-31)</text:span><text:span text:style-name="T765"> </text:span><text:span text:style-name="T34">And on that day </text:span><text:span text:style-name="T822">יהוה</text:span><text:span text:style-name="T21"> </text:span><text:span text:style-name="T34">saved Yisraél from the hands of Mitsrayím, and Yisraél saw Mitsrayím dead on the seashore. Yisraél beheld the great hand that </text:span><text:span text:style-name="T822">יהוה</text:span><text:span text:style-name="T21"> </text:span><text:span text:style-name="T34">used against Mitsrayím, and the people reverenced </text:span><text:span text:style-name="T822">יהוה</text:span><text:span text:style-name="T34">. And they believed in </text:span><text:span text:style-name="T822">יהוה</text:span><text:span text:style-name="T21"> </text:span><text:span text:style-name="T34">and in Moshéh, His servant… </text:span></text:p>
      <text:p text:style-name="P200" loext:marker-style-name="T835"><text:span text:style-name="T785">(Rev. 15:1) </text:span><text:span text:style-name="T836">Yoḥanán said, “</text:span><text:span text:style-name="T837">I saw a sign in </text:span><text:span text:style-name="T836">the </text:span><text:span text:style-name="T837">heaven</text:span><text:span text:style-name="T836">s</text:span><text:span text:style-name="T837">, great and marvelous, seven angels having </text:span><text:span text:style-name="T230">the seven </text:span><text:span text:style-name="T229">final</text:span><text:span text:style-name="T230"> plagues; for in them is filled up the wrath of </text:span><text:span text:style-name="T822">יהוה</text:span><text:span text:style-name="T230">.</text:span><text:span text:style-name="T229"> </text:span><text:span text:style-name="T230">And I saw as it were a sea of glass mingled with fire: </text:span><text:span text:style-name="T229">A</text:span><text:span text:style-name="T230">nd th</text:span><text:span text:style-name="T229">ose</text:span><text:span text:style-name="T230"> that had gotten the victory over the beast, and over his image, and over his mark, and over the number of his name, </text:span><text:span text:style-name="T784">they were </text:span><text:span text:style-name="T230">stand</text:span><text:span text:style-name="T229">ing</text:span><text:span text:style-name="T230"> on the sea of glass, having the harps of </text:span><text:span text:style-name="T34">Elohíym</text:span><text:span text:style-name="T230">.</text:span><text:span text:style-name="T229"> </text:span><text:span text:style-name="T230">And they sing the song of Moshé</text:span><text:span text:style-name="T229">h</text:span><text:span text:style-name="T230"> the servant of </text:span><text:span text:style-name="T822">יהוה</text:span><text:span text:style-name="T230">, and the song of the </text:span><text:span text:style-name="T229">Ram</text:span><text:span text:style-name="T230">, saying, </text:span><text:span text:style-name="T229">‘</text:span><text:span text:style-name="T230">Great and marvelous are </text:span><text:span text:style-name="T229">your</text:span><text:span text:style-name="T230"> works, </text:span><text:span text:style-name="T822">יהוה</text:span><text:span text:style-name="T21"> </text:span><text:span text:style-name="T34">Elohíym</text:span><text:span text:style-name="T230">; just and true are </text:span><text:span text:style-name="T229">your</text:span><text:span text:style-name="T230"> ways, King of </text:span><text:span text:style-name="T229">the Q’doshím</text:span><text:span text:style-name="T230">.</text:span><text:span text:style-name="T229"> </text:span><text:span text:style-name="T230">Who </text:span><text:span text:style-name="T229">will</text:span><text:span text:style-name="T230"> not fear </text:span><text:span text:style-name="T229">you</text:span><text:span text:style-name="T230">,</text:span><text:span text:style-name="T229"> </text:span><text:span text:style-name="T822">יהוה</text:span><text:span text:style-name="T230">, and </text:span><text:span text:style-name="T229">esteem your</text:span><text:span text:style-name="T230"> name? for </text:span><text:span text:style-name="T229">y</text:span><text:span text:style-name="T230">ou </text:span><text:span text:style-name="T229">alone</text:span><text:span text:style-name="T230"> ar</text:span><text:span text:style-name="T229">e</text:span><text:span text:style-name="T230"> </text:span><text:span text:style-name="T229">Qadósh</text:span><text:span text:style-name="T230">: for all nations </text:span><text:span text:style-name="T229">wi</text:span><text:span text:style-name="T230">ll come and worship before </text:span><text:span text:style-name="T229">you</text:span><text:span text:style-name="T230">; for </text:span><text:span text:style-name="T229">Your</text:span><text:span text:style-name="T230"> judgments are </text:span><text:span text:style-name="T229">revealed</text:span><text:span text:style-name="T230">.</text:span><text:span text:style-name="T229">’”</text:span><text:span text:style-name="T838"> </text:span></text:p>
      <table:table table:name="Table26" table:style-name="Table26">
        <table:table-column table:style-name="Table26.A"/>
        <table:table-column table:style-name="Table26.B"/>
        <table:table-column table:style-name="Table26.C"/>
        <table:table-row table:style-name="Table26.1">
          <table:table-cell table:style-name="Table26.A1" table:number-columns-spanned="3" office:value-type="string">
            <text:p text:style-name="P201" loext:marker-style-name="T839"><text:span text:style-name="T353">Az Yashír</text:span><text:span text:style-name="T406"> </text:span><text:span text:style-name="T391">(Exodus 15:1-18) </text:span><text:span text:style-name="T840">(</text:span><text:span text:style-name="T841">The </text:span><text:span text:style-name="T352">Qahal</text:span><text:span text:style-name="T462"> </text:span><text:span text:style-name="T841">now sits and continues singing with the Ḥazan alternatively.</text:span><text:span text:style-name="T840">)</text:span></text:p>
          </table:table-cell>
          <table:covered-table-cell/>
          <table:covered-table-cell/>
        </table:table-row>
        <table:table-row table:style-name="Table26.1">
          <table:table-cell table:style-name="Table26.A1" office:value-type="string">
            <text:p text:style-name="P202" loext:marker-style-name="T221"><text:span text:style-name="T162">Moshéh and the Children</text:span><text:span text:style-name="T221"/></text:p>
          </table:table-cell>
          <table:table-cell table:style-name="Table26.A1" office:value-type="string">
            <text:p text:style-name="P201" loext:marker-style-name="T221"><text:span text:style-name="T162">Az Yashír-Moshéh U’Ḅenéy</text:span><text:span text:style-name="T221"/></text:p>
          </table:table-cell>
          <table:table-cell table:style-name="Table26.C2" office:value-type="string">
            <text:p text:style-name="P203" loext:marker-style-name="T839"><text:span text:style-name="T842">אָז יָשִׁיר מֹשֶׁה וּבְנֵי</text:span><text:span text:style-name="T839"/></text:p>
          </table:table-cell>
        </table:table-row>
        <table:table-row table:style-name="Table26.1">
          <table:table-cell table:style-name="Table26.A1" office:value-type="string">
            <text:p text:style-name="P202" loext:marker-style-name="T221"><text:span text:style-name="T162">Of Israel sang this song</text:span><text:span text:style-name="T221"/></text:p>
          </table:table-cell>
          <table:table-cell table:style-name="Table26.A1" office:value-type="string">
            <text:p text:style-name="P201" loext:marker-style-name="T221"><text:span text:style-name="T162">Yisraél Et-ha’Shirá</text:span><text:span text:style-name="T221"/></text:p>
          </table:table-cell>
          <table:table-cell table:style-name="Table26.C3" office:value-type="string">
            <text:p text:style-name="P203" loext:marker-style-name="T839"><text:span text:style-name="T842">יִשְׂרָאֵל אֶת הַשִּׁירָה</text:span><text:span text:style-name="T839"/></text:p>
          </table:table-cell>
        </table:table-row>
        <table:table-row table:style-name="Table26.1">
          <table:table-cell table:style-name="Table26.A1" office:value-type="string">
            <text:p text:style-name="P202" loext:marker-style-name="T221"><text:span text:style-name="T162">To </text:span><text:span text:style-name="T350">יהוה</text:span><text:span text:style-name="T162">,</text:span></text:p>
          </table:table-cell>
          <table:table-cell table:style-name="Table26.A1" office:value-type="string">
            <text:p text:style-name="P201" loext:marker-style-name="T843"><text:span text:style-name="T162">Ha’Zót La</text:span><text:span text:style-name="T844"> </text:span><text:span text:style-name="T845">יהוה</text:span><text:span text:style-name="T844">,</text:span></text:p>
          </table:table-cell>
          <table:table-cell table:style-name="Table26.C4" office:value-type="string">
            <text:p text:style-name="P203" loext:marker-style-name="T839"><text:span text:style-name="T842">הַזֹּאת לַ</text:span><text:span text:style-name="T846">יהוה</text:span><text:span text:style-name="T842">,</text:span></text:p>
          </table:table-cell>
        </table:table-row>
        <table:table-row table:style-name="Table26.1">
          <table:table-cell table:style-name="Table26.A1" office:value-type="string">
            <text:p text:style-name="P202" loext:marker-style-name="T221"><text:span text:style-name="T162">and they spoke sayng,</text:span><text:span text:style-name="T221"/></text:p>
          </table:table-cell>
          <table:table-cell table:style-name="Table26.A1" office:value-type="string">
            <text:p text:style-name="P201" loext:marker-style-name="T221"><text:span text:style-name="T162">Vayomerú Leimór,</text:span><text:span text:style-name="T221"/></text:p>
          </table:table-cell>
          <table:table-cell table:style-name="Table26.C5" office:value-type="string">
            <text:p text:style-name="P203" loext:marker-style-name="T839"><text:span text:style-name="T842">וַיֹּאמְרוּ לֵאמֹר,</text:span><text:span text:style-name="T839"/></text:p>
          </table:table-cell>
        </table:table-row>
        <table:table-row table:style-name="Table26.1">
          <table:table-cell table:style-name="Table26.A6" office:value-type="string">
            <text:p text:style-name="P202" loext:marker-style-name="T221"><text:span text:style-name="T162">I will sing to </text:span><text:span text:style-name="T350">יהוה</text:span></text:p>
          </table:table-cell>
          <table:table-cell table:style-name="Table26.A6" office:value-type="string">
            <text:p text:style-name="P201" loext:marker-style-name="T843"><text:span text:style-name="T162">Ashirá La</text:span><text:span text:style-name="T844"> </text:span><text:span text:style-name="T845">יהוה</text:span></text:p>
          </table:table-cell>
          <table:table-cell table:style-name="Table26.C6" office:value-type="string">
            <text:p text:style-name="P203" loext:marker-style-name="T839"><text:span text:style-name="T842">אָשִׁירָה לַ</text:span><text:span text:style-name="T846">יהוה</text:span></text:p>
          </table:table-cell>
        </table:table-row>
        <table:table-row table:style-name="Table26.1">
          <table:table-cell table:style-name="Table26.A6" office:value-type="string">
            <text:p text:style-name="P202" loext:marker-style-name="T221"><text:span text:style-name="T162">for he is triumphed gloriously,</text:span><text:span text:style-name="T221"/></text:p>
          </table:table-cell>
          <table:table-cell table:style-name="Table26.A6" office:value-type="string">
            <text:p text:style-name="P201" loext:marker-style-name="T221"><text:span text:style-name="T162">Ki Gaó Ga’á,</text:span><text:span text:style-name="T221"/></text:p>
          </table:table-cell>
          <table:table-cell table:style-name="Table26.C7" office:value-type="string">
            <text:p text:style-name="P203" loext:marker-style-name="T839"><text:span text:style-name="T842">כִּי גָאֹה גָּאָה,</text:span><text:span text:style-name="T839"/></text:p>
          </table:table-cell>
        </table:table-row>
        <table:table-row table:style-name="Table26.1">
          <table:table-cell table:style-name="Table26.A6" office:value-type="string">
            <text:p text:style-name="P202" loext:marker-style-name="T221"><text:span text:style-name="T162">the horse and its rider</text:span><text:span text:style-name="T221"/></text:p>
          </table:table-cell>
          <table:table-cell table:style-name="Table26.A6" office:value-type="string">
            <text:p text:style-name="P201" loext:marker-style-name="T221"><text:span text:style-name="T162">Sus Ṿeroḳeḅó</text:span><text:span text:style-name="T221"/></text:p>
          </table:table-cell>
          <table:table-cell table:style-name="Table26.C8" office:value-type="string">
            <text:p text:style-name="P203" loext:marker-style-name="T839"><text:span text:style-name="T842">סוּס וְרֹכְבוֹ</text:span><text:span text:style-name="T839"/></text:p>
          </table:table-cell>
        </table:table-row>
        <table:table-row table:style-name="Table26.1">
          <table:table-cell table:style-name="Table26.A6" office:value-type="string">
            <text:p text:style-name="P202" loext:marker-style-name="T221"><text:span text:style-name="T162">thrown into the sea,</text:span><text:span text:style-name="T221"/></text:p>
          </table:table-cell>
          <table:table-cell table:style-name="Table26.A6" office:value-type="string">
            <text:p text:style-name="P201" loext:marker-style-name="T221"><text:span text:style-name="T162">Rama ḄaYám,</text:span><text:span text:style-name="T221"/></text:p>
          </table:table-cell>
          <table:table-cell table:style-name="Table26.C9" office:value-type="string">
            <text:p text:style-name="P203" loext:marker-style-name="T839"><text:span text:style-name="T842">רָמָה בַיָּם.</text:span><text:span text:style-name="T839"/></text:p>
          </table:table-cell>
        </table:table-row>
        <table:table-row table:style-name="Table26.1">
          <table:table-cell table:style-name="Table26.A1" office:value-type="string">
            <text:p text:style-name="P202" loext:marker-style-name="T221"><text:span text:style-name="T162">Yah is my strength and song</text:span><text:span text:style-name="T221"/></text:p>
          </table:table-cell>
          <table:table-cell table:style-name="Table26.A1" office:value-type="string">
            <text:p text:style-name="P201" loext:marker-style-name="T221"><text:span text:style-name="T162">Ozí </text:span><text:span text:style-name="T17">Ṿ</text:span><text:span text:style-name="T162">eZimrát Yáh</text:span></text:p>
          </table:table-cell>
          <table:table-cell table:style-name="Table26.C10" office:value-type="string">
            <text:p text:style-name="P203" loext:marker-style-name="T839"><text:span text:style-name="T842">עָזִּי וְזִמְרָת יָהּ</text:span><text:span text:style-name="T839"/></text:p>
          </table:table-cell>
        </table:table-row>
        <table:table-row table:style-name="Table26.1">
          <table:table-cell table:style-name="Table26.A1" office:value-type="string">
            <text:p text:style-name="P202" loext:marker-style-name="T221"><text:span text:style-name="T162">And is my salvation,</text:span><text:span text:style-name="T221"/></text:p>
          </table:table-cell>
          <table:table-cell table:style-name="Table26.A1" office:value-type="string">
            <text:p text:style-name="P201" loext:marker-style-name="T221"><text:span text:style-name="T162">ṾaYehí Li LiShuáh,</text:span><text:span text:style-name="T221"/></text:p>
          </table:table-cell>
          <table:table-cell table:style-name="Table26.C11" office:value-type="string">
            <text:p text:style-name="P203" loext:marker-style-name="T839"><text:span text:style-name="T842">וַיְהִי לִי לִישׁוּעָה,</text:span><text:span text:style-name="T839"/></text:p>
          </table:table-cell>
        </table:table-row>
        <table:table-row table:style-name="Table26.1">
          <table:table-cell table:style-name="Table26.A12" office:value-type="string">
            <text:p text:style-name="P202" loext:marker-style-name="T221"><text:span text:style-name="T162">He is my Ĕl and I will praise him,</text:span><text:span text:style-name="T221"/></text:p>
          </table:table-cell>
          <table:table-cell table:style-name="Table26.A1" office:value-type="string">
            <text:p text:style-name="P201" loext:marker-style-name="T221"><text:span text:style-name="T162">Zé Ĕlí </text:span><text:span text:style-name="T17">Ṿ</text:span><text:span text:style-name="T162">eAnṿeihú,</text:span></text:p>
          </table:table-cell>
          <table:table-cell table:style-name="Table26.C12" office:value-type="string">
            <text:p text:style-name="P203" loext:marker-style-name="T839"><text:span text:style-name="T842">זֶה אֵלִי וְאַנְוֵהוּ,</text:span><text:span text:style-name="T839"/></text:p>
          </table:table-cell>
        </table:table-row>
        <table:table-row table:style-name="Table26.1">
          <table:table-cell table:style-name="Table26.A1" office:value-type="string">
            <text:p text:style-name="P202" loext:marker-style-name="T221"><text:span text:style-name="T162">Elohéy of my </text:span><text:span text:style-name="T847">F</text:span><text:span text:style-name="T162">ather and I exalt him.</text:span></text:p>
          </table:table-cell>
          <table:table-cell table:style-name="Table26.A1" office:value-type="string">
            <text:p text:style-name="P201" loext:marker-style-name="T221"><text:span text:style-name="T162">Elohéy Aví </text:span><text:span text:style-name="T17">Ṿa</text:span><text:span text:style-name="T162">’Arom’menehú.</text:span></text:p>
          </table:table-cell>
          <table:table-cell table:style-name="Table26.C13" office:value-type="string">
            <text:p text:style-name="P203" loext:marker-style-name="T839"><text:span text:style-name="T842">אֱלֹהֵי אָבִי וַאֲרֹמְמֶנְהוּ.</text:span><text:span text:style-name="T839"/></text:p>
          </table:table-cell>
        </table:table-row>
        <table:table-row table:style-name="Table26.1">
          <table:table-cell table:style-name="Table26.A6" office:value-type="string">
            <text:p text:style-name="P202" loext:marker-style-name="T221"><text:span text:style-name="T350">יהוה</text:span><text:span text:style-name="T162"> is a warrior,</text:span></text:p>
          </table:table-cell>
          <table:table-cell table:style-name="Table26.A6" office:value-type="string">
            <text:p text:style-name="P204" loext:marker-style-name="T843"><text:span text:style-name="T845">יהוה</text:span><text:span text:style-name="T162"> Ish Milḥamá,</text:span></text:p>
          </table:table-cell>
          <table:table-cell table:style-name="Table26.C14" office:value-type="string">
            <text:p text:style-name="P203" loext:marker-style-name="T839"><text:span text:style-name="T846">יהוה</text:span><text:span text:style-name="T842"> אִישׁ מִלְחָמָה,</text:span></text:p>
          </table:table-cell>
        </table:table-row>
        <table:table-row table:style-name="Table26.1">
          <table:table-cell table:style-name="Table26.A6" office:value-type="string">
            <text:p text:style-name="P202" loext:marker-style-name="T221"><text:span text:style-name="T350">יהוה</text:span><text:span text:style-name="T162"> is his name.</text:span></text:p>
          </table:table-cell>
          <table:table-cell table:style-name="Table26.A6" office:value-type="string">
            <text:p text:style-name="P205" loext:marker-style-name="T843"><text:span text:style-name="T845">יהוה</text:span><text:span text:style-name="T162"> Shemó.</text:span></text:p>
          </table:table-cell>
          <table:table-cell table:style-name="Table26.C15" office:value-type="string">
            <text:p text:style-name="P203" loext:marker-style-name="T839"><text:span text:style-name="T846">יהוה</text:span><text:span text:style-name="T842"> שְׁמוֹ.</text:span></text:p>
          </table:table-cell>
        </table:table-row>
        <table:table-row table:style-name="Table26.1">
          <table:table-cell table:style-name="Table26.A6" office:value-type="string">
            <text:p text:style-name="P202" loext:marker-style-name="T221"><text:span text:style-name="T162">The chariots of Pharaoh</text:span><text:span text:style-name="T221"/></text:p>
          </table:table-cell>
          <table:table-cell table:style-name="Table26.A6" office:value-type="string">
            <text:p text:style-name="P201" loext:marker-style-name="T221"><text:span text:style-name="T162">Markeḅót Par’ó</text:span><text:span text:style-name="T221"/></text:p>
          </table:table-cell>
          <table:table-cell table:style-name="Table26.C16" office:value-type="string">
            <text:p text:style-name="P203" loext:marker-style-name="T839"><text:span text:style-name="T842">מַרְכְּבֹת פַּרְעֹה</text:span><text:span text:style-name="T839"/></text:p>
          </table:table-cell>
        </table:table-row>
        <table:table-row table:style-name="Table26.1">
          <table:table-cell table:style-name="Table26.A6" office:value-type="string">
            <text:p text:style-name="P202" loext:marker-style-name="T221"><text:span text:style-name="T162">and his army he cast into the sea,</text:span><text:span text:style-name="T221"/></text:p>
          </table:table-cell>
          <table:table-cell table:style-name="Table26.A6" office:value-type="string">
            <text:p text:style-name="P201" loext:marker-style-name="T221"><text:span text:style-name="T17">Ṿ</text:span><text:span text:style-name="T162">eḥeiló Yará ḄaYám,</text:span></text:p>
          </table:table-cell>
          <table:table-cell table:style-name="Table26.C17" office:value-type="string">
            <text:p text:style-name="P203" loext:marker-style-name="T839"><text:span text:style-name="T842">וְחֵילוֹ יָרָה בַיָּם,</text:span><text:span text:style-name="T839"/></text:p>
          </table:table-cell>
        </table:table-row>
        <text:soft-page-break/>
        <table:table-row table:style-name="Table26.1">
          <table:table-cell table:style-name="Table26.A1" office:value-type="string">
            <text:p text:style-name="P202" loext:marker-style-name="T221"><text:span text:style-name="T162">And his choice officers</text:span><text:span text:style-name="T221"/></text:p>
          </table:table-cell>
          <table:table-cell table:style-name="Table26.A1" office:value-type="string">
            <text:p text:style-name="P201" loext:marker-style-name="T221"><text:span text:style-name="T162">Umivḥár Shalisháv Tubeú</text:span><text:span text:style-name="T221"/></text:p>
          </table:table-cell>
          <table:table-cell table:style-name="Table26.C18" office:value-type="string">
            <text:p text:style-name="P203" loext:marker-style-name="T839"><text:span text:style-name="T842">וּמִבְחַר שָׁלִשָׁיו טֻבְּעוּ </text:span><text:span text:style-name="T839"/></text:p>
          </table:table-cell>
        </table:table-row>
        <table:table-row table:style-name="Table26.1">
          <table:table-cell table:style-name="Table26.A1" office:value-type="string">
            <text:p text:style-name="P202" loext:marker-style-name="T221"><text:span text:style-name="T162">were sunk into the Reed Sea.</text:span><text:span text:style-name="T221"/></text:p>
          </table:table-cell>
          <table:table-cell table:style-name="Table26.A1" office:value-type="string">
            <text:p text:style-name="P201" loext:marker-style-name="T221"><text:span text:style-name="T162">ḄeYám Suf. Tehomót</text:span><text:span text:style-name="T221"/></text:p>
          </table:table-cell>
          <table:table-cell table:style-name="Table26.C19" office:value-type="string">
            <text:p text:style-name="P203" loext:marker-style-name="T839"><text:span text:style-name="T842">בְיַם סוּף. תְּהֹמֹת</text:span><text:span text:style-name="T839"/></text:p>
          </table:table-cell>
        </table:table-row>
        <table:table-row table:style-name="Table26.1">
          <table:table-cell table:style-name="Table26.A1" office:value-type="string">
            <text:p text:style-name="P202" loext:marker-style-name="T221"><text:span text:style-name="T162">The deep waters covered them,</text:span><text:span text:style-name="T221"/></text:p>
          </table:table-cell>
          <table:table-cell table:style-name="Table26.A1" office:value-type="string">
            <text:p text:style-name="P201" loext:marker-style-name="T221"><text:span text:style-name="T162">Yeḳasyumú, Yardú</text:span><text:span text:style-name="T221"/></text:p>
          </table:table-cell>
          <table:table-cell table:style-name="Table26.C20" office:value-type="string">
            <text:p text:style-name="P203" loext:marker-style-name="T839"><text:span text:style-name="T842">יְכַסְיֻמוּ, יָרְדוּ</text:span><text:span text:style-name="T839"/></text:p>
          </table:table-cell>
        </table:table-row>
        <table:table-row table:style-name="Table26.1">
          <table:table-cell table:style-name="Table26.A21" office:value-type="string">
            <text:p text:style-name="P202" loext:marker-style-name="T221"><text:span text:style-name="T162">they sank to the depths like a stone.</text:span><text:span text:style-name="T221"/></text:p>
          </table:table-cell>
          <table:table-cell table:style-name="Table26.B21" office:value-type="string">
            <text:p text:style-name="P201" loext:marker-style-name="T221"><text:span text:style-name="T162">Ḅimtsolót Kemó-Aḅén.</text:span><text:span text:style-name="T221"/></text:p>
          </table:table-cell>
          <table:table-cell table:style-name="Table26.C21" office:value-type="string">
            <text:p text:style-name="P203" loext:marker-style-name="T839"><text:span text:style-name="T842">בִמְצוֹלֹת כְּמוֹ אָבֶן.</text:span><text:span text:style-name="T839"/></text:p>
          </table:table-cell>
        </table:table-row>
        <table:table-row table:style-name="Table26.1">
          <table:table-cell table:style-name="Table26.A22" office:value-type="string">
            <text:p text:style-name="P202" loext:marker-style-name="T221"><text:span text:style-name="T162">Your right-hand </text:span><text:span text:style-name="T350">יהוה</text:span></text:p>
          </table:table-cell>
          <table:table-cell table:style-name="Table26.A22" office:value-type="string">
            <text:p text:style-name="P201" loext:marker-style-name="T843"><text:span text:style-name="T162">Yemineḳá</text:span><text:span text:style-name="T844"> </text:span><text:span text:style-name="T845">יהוה</text:span></text:p>
          </table:table-cell>
          <table:table-cell table:style-name="Table26.C22" office:value-type="string">
            <text:p text:style-name="P203" loext:marker-style-name="T839"><text:span text:style-name="T842">יְמִינְךָ </text:span><text:span text:style-name="T846">יהוה</text:span><text:span text:style-name="T842"> </text:span></text:p>
          </table:table-cell>
        </table:table-row>
        <table:table-row table:style-name="Table26.1">
          <table:table-cell table:style-name="Table26.A22" office:value-type="string">
            <text:p text:style-name="P202" loext:marker-style-name="T221"><text:span text:style-name="T162">is awesome in power,</text:span><text:span text:style-name="T221"/></text:p>
          </table:table-cell>
          <table:table-cell table:style-name="Table26.A22" office:value-type="string">
            <text:p text:style-name="P201" loext:marker-style-name="T221"><text:span text:style-name="T162">Nedarí BaKoáḥ,</text:span><text:span text:style-name="T221"/></text:p>
          </table:table-cell>
          <table:table-cell table:style-name="Table26.C23" office:value-type="string">
            <text:p text:style-name="P203" loext:marker-style-name="T839"><text:span text:style-name="T842">נֶאְדָּרִי בַּכֹּחַ,</text:span><text:span text:style-name="T839"/></text:p>
          </table:table-cell>
        </table:table-row>
        <table:table-row table:style-name="Table26.1">
          <table:table-cell table:style-name="Table26.A22" office:value-type="string">
            <text:p text:style-name="P202" loext:marker-style-name="T221"><text:span text:style-name="T162">Your right-hand </text:span><text:span text:style-name="T350">יהוה</text:span></text:p>
          </table:table-cell>
          <table:table-cell table:style-name="Table26.A22" office:value-type="string">
            <text:p text:style-name="P201" loext:marker-style-name="T843"><text:span text:style-name="T162">Yemineḳá</text:span><text:span text:style-name="T844"> </text:span><text:span text:style-name="T845">יהוה</text:span></text:p>
          </table:table-cell>
          <table:table-cell table:style-name="Table26.C24" office:value-type="string">
            <text:p text:style-name="P203" loext:marker-style-name="T839"><text:span text:style-name="T842">יְמִינְךָ </text:span><text:span text:style-name="T846">יהוה</text:span><text:span text:style-name="T842"> </text:span></text:p>
          </table:table-cell>
        </table:table-row>
        <table:table-row table:style-name="Table26.1">
          <table:table-cell table:style-name="Table26.A22" office:value-type="string">
            <text:p text:style-name="P202" loext:marker-style-name="T221"><text:span text:style-name="T162">shattered the enemy.</text:span><text:span text:style-name="T221"/></text:p>
          </table:table-cell>
          <table:table-cell table:style-name="Table26.A22" office:value-type="string">
            <text:p text:style-name="P201" loext:marker-style-name="T221"><text:span text:style-name="T162">Tir’áts Oyéiḅ.</text:span><text:span text:style-name="T221"/></text:p>
          </table:table-cell>
          <table:table-cell table:style-name="Table26.C25" office:value-type="string">
            <text:p text:style-name="P203" loext:marker-style-name="T839"><text:span text:style-name="T842">תִּרְעַץ אוֹיֵב.</text:span><text:span text:style-name="T839"/></text:p>
          </table:table-cell>
        </table:table-row>
        <table:table-row table:style-name="Table26.1">
          <table:table-cell table:style-name="Table26.A26" office:value-type="string">
            <text:p text:style-name="P202" loext:marker-style-name="T221"><text:span text:style-name="T162">In your great majesty</text:span><text:span text:style-name="T221"/></text:p>
          </table:table-cell>
          <table:table-cell table:style-name="Table26.B26" office:value-type="string">
            <text:p text:style-name="P201" loext:marker-style-name="T221"><text:span text:style-name="T162">U’Ḅ’Róḅ Geoneḳá</text:span><text:span text:style-name="T221"/></text:p>
          </table:table-cell>
          <table:table-cell table:style-name="Table26.C26" office:value-type="string">
            <text:p text:style-name="P203" loext:marker-style-name="T839"><text:span text:style-name="T842">וּבְרֹב גְּאוֹנְךָ</text:span><text:span text:style-name="T839"/></text:p>
          </table:table-cell>
        </table:table-row>
        <table:table-row table:style-name="Table26.1">
          <table:table-cell table:style-name="Table26.A27" office:value-type="string">
            <text:p text:style-name="P202" loext:marker-style-name="T221"><text:span text:style-name="T162">smashed those that rose up against you,</text:span><text:span text:style-name="T221"/></text:p>
          </table:table-cell>
          <table:table-cell table:style-name="Table26.B27" office:value-type="string">
            <text:p text:style-name="P201" loext:marker-style-name="T221"><text:span text:style-name="T162">Taharós Kameḳá,</text:span><text:span text:style-name="T221"/></text:p>
          </table:table-cell>
          <table:table-cell table:style-name="Table26.C27" office:value-type="string">
            <text:p text:style-name="P203" loext:marker-style-name="T839"><text:span text:style-name="T842">תַּהֲרֹס קָמֶיךָ,</text:span><text:span text:style-name="T839"/></text:p>
          </table:table-cell>
        </table:table-row>
        <table:table-row table:style-name="Table26.1">
          <table:table-cell table:style-name="Table26.A28" office:value-type="string">
            <text:p text:style-name="P202" loext:marker-style-name="T221"><text:span text:style-name="T162">you sent forth your wrath and</text:span><text:span text:style-name="T221"/></text:p>
          </table:table-cell>
          <table:table-cell table:style-name="Table26.B28" office:value-type="string">
            <text:p text:style-name="P201" loext:marker-style-name="T221"><text:span text:style-name="T162">Teshaláḥ Haroneḳá</text:span><text:span text:style-name="T221"/></text:p>
          </table:table-cell>
          <table:table-cell table:style-name="Table26.C28" office:value-type="string">
            <text:p text:style-name="P203" loext:marker-style-name="T839"><text:span text:style-name="T842">תְּשַׁלַּח חֲרֹנְךָ</text:span><text:span text:style-name="T839"/></text:p>
          </table:table-cell>
        </table:table-row>
        <table:table-row table:style-name="Table26.1">
          <table:table-cell table:style-name="Table26.A29" office:value-type="string">
            <text:p text:style-name="P202" loext:marker-style-name="T221"><text:span text:style-name="T162">consumed them like straw.</text:span><text:span text:style-name="T221"/></text:p>
          </table:table-cell>
          <table:table-cell table:style-name="Table26.B29" office:value-type="string">
            <text:p text:style-name="P201" loext:marker-style-name="T221"><text:span text:style-name="T162">Yoḳeleimó Kaqásh.</text:span><text:span text:style-name="T221"/></text:p>
          </table:table-cell>
          <table:table-cell table:style-name="Table26.C29" office:value-type="string">
            <text:p text:style-name="P203" loext:marker-style-name="T839"><text:span text:style-name="T842">יֹאכְלֵמוֹ כַּקַּשׁ.</text:span><text:span text:style-name="T839"/></text:p>
          </table:table-cell>
        </table:table-row>
        <table:table-row table:style-name="Table26.1">
          <table:table-cell table:style-name="Table26.A22" office:value-type="string">
            <text:p text:style-name="P202" loext:marker-style-name="T221"><text:span text:style-name="T162">With a blast of your nostrils</text:span><text:span text:style-name="T221"/></text:p>
          </table:table-cell>
          <table:table-cell table:style-name="Table26.A22" office:value-type="string">
            <text:p text:style-name="P201" loext:marker-style-name="T221"><text:span text:style-name="T162">U’ḄeRuáḥ Apeḳá</text:span><text:span text:style-name="T221"/></text:p>
          </table:table-cell>
          <table:table-cell table:style-name="Table26.C30" office:value-type="string">
            <text:p text:style-name="P203" loext:marker-style-name="T839"><text:span text:style-name="T842">וּבְרוּחַ אַפֶּיךָ</text:span><text:span text:style-name="T839"/></text:p>
          </table:table-cell>
        </table:table-row>
        <table:table-row table:style-name="Table26.1">
          <table:table-cell table:style-name="Table26.A22" office:value-type="string">
            <text:p text:style-name="P202" loext:marker-style-name="T221"><text:span text:style-name="T162">the waters gathered up,</text:span><text:span text:style-name="T221"/></text:p>
          </table:table-cell>
          <table:table-cell table:style-name="Table26.A22" office:value-type="string">
            <text:p text:style-name="P201" loext:marker-style-name="T221"><text:span text:style-name="T162">NeErmú Mayím,</text:span><text:span text:style-name="T221"/></text:p>
          </table:table-cell>
          <table:table-cell table:style-name="Table26.C31" office:value-type="string">
            <text:p text:style-name="P203" loext:marker-style-name="T839"><text:span text:style-name="T842">נֶעֶרְמוּ מַיִם,</text:span><text:span text:style-name="T839"/></text:p>
          </table:table-cell>
        </table:table-row>
        <table:table-row table:style-name="Table26.1">
          <table:table-cell table:style-name="Table26.A22" office:value-type="string">
            <text:p text:style-name="P202" loext:marker-style-name="T221"><text:span text:style-name="T162">the flooding waters</text:span><text:span text:style-name="T221"/></text:p>
          </table:table-cell>
          <table:table-cell table:style-name="Table26.A22" office:value-type="string">
            <text:p text:style-name="P201" loext:marker-style-name="T221"><text:span text:style-name="T162">Nitsevú Ḳemó</text:span><text:span text:style-name="T221"/></text:p>
          </table:table-cell>
          <table:table-cell table:style-name="Table26.C32" office:value-type="string">
            <text:p text:style-name="P203" loext:marker-style-name="T839"><text:span text:style-name="T842">נִצְּבוּ כְמוֹ</text:span><text:span text:style-name="T839"/></text:p>
          </table:table-cell>
        </table:table-row>
        <table:table-row table:style-name="Table26.1">
          <table:table-cell table:style-name="Table26.A22" office:value-type="string">
            <text:p text:style-name="P202" loext:marker-style-name="T221"><text:span text:style-name="T162">stood upright like a wall and</text:span><text:span text:style-name="T221"/></text:p>
          </table:table-cell>
          <table:table-cell table:style-name="Table26.A22" office:value-type="string">
            <text:p text:style-name="P201" loext:marker-style-name="T221"><text:span text:style-name="T162">Neid Nozlím,</text:span><text:span text:style-name="T221"/></text:p>
          </table:table-cell>
          <table:table-cell table:style-name="Table26.C33" office:value-type="string">
            <text:p text:style-name="P203" loext:marker-style-name="T839"><text:span text:style-name="T842">נֵד נֹזְלִים,</text:span><text:span text:style-name="T839"/></text:p>
          </table:table-cell>
        </table:table-row>
        <table:table-row table:style-name="Table26.1">
          <table:table-cell table:style-name="Table26.A34" office:value-type="string">
            <text:p text:style-name="P202" loext:marker-style-name="T221"><text:span text:style-name="T162">the depths were congealed</text:span><text:span text:style-name="T221"/></text:p>
          </table:table-cell>
          <table:table-cell table:style-name="Table26.B34" office:value-type="string">
            <text:p text:style-name="P201" loext:marker-style-name="T221"><text:span text:style-name="T162">Qafeú Tehomót</text:span><text:span text:style-name="T221"/></text:p>
          </table:table-cell>
          <table:table-cell table:style-name="Table26.C34" office:value-type="string">
            <text:p text:style-name="P203" loext:marker-style-name="T839"><text:span text:style-name="T842">קָפְאוּ תְהֹמֹת</text:span><text:span text:style-name="T839"/></text:p>
          </table:table-cell>
        </table:table-row>
        <table:table-row table:style-name="Table26.1">
          <table:table-cell table:style-name="Table26.A35" office:value-type="string">
            <text:p text:style-name="P202" loext:marker-style-name="T221"><text:span text:style-name="T162">in the heart of the sea.</text:span><text:span text:style-name="T221"/></text:p>
          </table:table-cell>
          <table:table-cell table:style-name="Table26.B35" office:value-type="string">
            <text:p text:style-name="P201" loext:marker-style-name="T221"><text:span text:style-name="T162">BeLéḅ Yam.</text:span><text:span text:style-name="T221"/></text:p>
          </table:table-cell>
          <table:table-cell table:style-name="Table26.C35" office:value-type="string">
            <text:p text:style-name="P203" loext:marker-style-name="T839"><text:span text:style-name="T842">בְּלֶב יָם.</text:span><text:span text:style-name="T839"/></text:p>
          </table:table-cell>
        </table:table-row>
        <table:table-row table:style-name="Table26.1">
          <table:table-cell table:style-name="Table26.A36" office:value-type="string">
            <text:p text:style-name="P202" loext:marker-style-name="T221"><text:span text:style-name="T162">The enemy said: “I will pursue,</text:span><text:span text:style-name="T221"/></text:p>
          </table:table-cell>
          <table:table-cell table:style-name="Table26.B36" office:value-type="string">
            <text:p text:style-name="P201" loext:marker-style-name="T221"><text:span text:style-name="T162">Amár Oyéiḅ Erdóf</text:span><text:span text:style-name="T221"/></text:p>
          </table:table-cell>
          <table:table-cell table:style-name="Table26.C36" office:value-type="string">
            <text:p text:style-name="P203" loext:marker-style-name="T839"><text:span text:style-name="T842">אָמַר אוֹיֵב אֶרְדֹּף</text:span><text:span text:style-name="T839"/></text:p>
          </table:table-cell>
        </table:table-row>
        <table:table-row table:style-name="Table26.1">
          <table:table-cell table:style-name="Table26.A37" office:value-type="string">
            <text:p text:style-name="P202" loext:marker-style-name="T221"><text:span text:style-name="T162">overtake, and divide the spoils,</text:span><text:span text:style-name="T221"/></text:p>
          </table:table-cell>
          <table:table-cell table:style-name="Table26.B37" office:value-type="string">
            <text:p text:style-name="P201" loext:marker-style-name="T221"><text:span text:style-name="T162">Asíg Aḥaléiq Shalál.</text:span><text:span text:style-name="T221"/></text:p>
          </table:table-cell>
          <table:table-cell table:style-name="Table26.C37" office:value-type="string">
            <text:p text:style-name="P203" loext:marker-style-name="T839"><text:span text:style-name="T842">אַשִּׂיג אֲחַלֵּק שָׁלָל,</text:span><text:span text:style-name="T839"/></text:p>
          </table:table-cell>
        </table:table-row>
        <table:table-row table:style-name="Table26.1">
          <table:table-cell table:style-name="Table26.A22" office:value-type="string">
            <text:p text:style-name="P202" loext:marker-style-name="T221"><text:span text:style-name="T162">I will satisfy my soul, unsheathe</text:span><text:span text:style-name="T221"/></text:p>
          </table:table-cell>
          <table:table-cell table:style-name="Table26.A22" office:value-type="string">
            <text:p text:style-name="P201" loext:marker-style-name="T221"><text:span text:style-name="T162">Timla’eimó Nafshí, Aríq</text:span><text:span text:style-name="T221"/></text:p>
          </table:table-cell>
          <table:table-cell table:style-name="Table26.A22" office:value-type="string">
            <text:p text:style-name="P203" loext:marker-style-name="T839"><text:span text:style-name="T842">תִּמְלָאֵמוֹ נַפְשִׁי, אָרִיק</text:span><text:span text:style-name="T839"/></text:p>
          </table:table-cell>
        </table:table-row>
        <table:table-row table:style-name="Table26.1">
          <table:table-cell table:style-name="Table26.A22" office:value-type="string">
            <text:p text:style-name="P202" loext:marker-style-name="T221"><text:span text:style-name="T162">my sword, and will ruin them</text:span><text:span text:style-name="T221"/></text:p>
          </table:table-cell>
          <table:table-cell table:style-name="Table26.A22" office:value-type="string">
            <text:p text:style-name="P201" loext:marker-style-name="T221"><text:span text:style-name="T162">Ḥarbí, Torisheimó</text:span><text:span text:style-name="T221"/></text:p>
          </table:table-cell>
          <table:table-cell table:style-name="Table26.C39" office:value-type="string">
            <text:p text:style-name="P203" loext:marker-style-name="T839"><text:span text:style-name="T842">חַרְבִּי, תּוֹרִישֵׁמוֹ</text:span><text:span text:style-name="T839"/></text:p>
          </table:table-cell>
        </table:table-row>
        <table:table-row table:style-name="Table26.1">
          <table:table-cell table:style-name="Table26.A22" office:value-type="string">
            <text:p text:style-name="P202" loext:marker-style-name="T221"><text:span text:style-name="T848">with </text:span><text:span text:style-name="T162">my hand.” You blew</text:span></text:p>
          </table:table-cell>
          <table:table-cell table:style-name="Table26.A22" office:value-type="string">
            <text:p text:style-name="P201" loext:marker-style-name="T221"><text:span text:style-name="T162">Yadí. Nashaftá</text:span><text:span text:style-name="T221"/></text:p>
          </table:table-cell>
          <table:table-cell table:style-name="Table26.C40" office:value-type="string">
            <text:p text:style-name="P203" loext:marker-style-name="T839"><text:span text:style-name="T842">יָדִי. נָשַׁפְתָּ</text:span><text:span text:style-name="T839"/></text:p>
          </table:table-cell>
        </table:table-row>
        <table:table-row table:style-name="Table26.1">
          <table:table-cell table:style-name="Table26.A22" office:value-type="string">
            <text:p text:style-name="P202" loext:marker-style-name="T221"><text:span text:style-name="T162">your breath, the sea covered them,</text:span><text:span text:style-name="T221"/></text:p>
          </table:table-cell>
          <table:table-cell table:style-name="Table26.A22" office:value-type="string">
            <text:p text:style-name="P201" loext:marker-style-name="T221"><text:span text:style-name="T162">ḄeRuḥaḳá Kisamó Yam,</text:span><text:span text:style-name="T221"/></text:p>
          </table:table-cell>
          <table:table-cell table:style-name="Table26.C41" office:value-type="string">
            <text:p text:style-name="P203" loext:marker-style-name="T839"><text:span text:style-name="T842">בְרוּחֲךָ כִּסָּמוֹ יָם,</text:span><text:span text:style-name="T839"/></text:p>
          </table:table-cell>
        </table:table-row>
        <table:table-row table:style-name="Table26.42">
          <table:table-cell table:style-name="Table26.A42" office:value-type="string">
            <text:p text:style-name="P202" loext:marker-style-name="T221"><text:span text:style-name="T162">they sank like lead</text:span><text:span text:style-name="T221"/></text:p>
          </table:table-cell>
          <table:table-cell table:style-name="Table26.B42" office:value-type="string">
            <text:p text:style-name="P201" loext:marker-style-name="T221"><text:span text:style-name="T162">Tsalelú Kaoferét</text:span><text:span text:style-name="T221"/></text:p>
          </table:table-cell>
          <table:table-cell table:style-name="Table26.C42" office:value-type="string">
            <text:p text:style-name="P203" loext:marker-style-name="T839"><text:span text:style-name="T842">צָלְלוּ כַּעוֹפֶרֶת</text:span><text:span text:style-name="T839"/></text:p>
          </table:table-cell>
        </table:table-row>
        <table:table-row table:style-name="Table26.1">
          <table:table-cell table:style-name="Table26.A43" office:value-type="string">
            <text:p text:style-name="P202" loext:marker-style-name="T221"><text:span text:style-name="T162">in the mighty waters.</text:span><text:span text:style-name="T221"/></text:p>
          </table:table-cell>
          <table:table-cell table:style-name="Table26.B43" office:value-type="string">
            <text:p text:style-name="P201" loext:marker-style-name="T221"><text:span text:style-name="T162">BeMayím Adirím.</text:span><text:span text:style-name="T221"/></text:p>
          </table:table-cell>
          <table:table-cell table:style-name="Table26.C43" office:value-type="string">
            <text:p text:style-name="P203" loext:marker-style-name="T839"><text:span text:style-name="T842">בְּמַיִם אַדִּירִים.</text:span><text:span text:style-name="T839"/></text:p>
          </table:table-cell>
        </table:table-row>
        <table:table-row table:style-name="Table26.1">
          <table:table-cell table:style-name="Table26.A44" office:value-type="string">
            <text:p text:style-name="P202" loext:marker-style-name="T221"><text:span text:style-name="T162">Who is like you of the Elim, </text:span><text:span text:style-name="T350">יהוה</text:span><text:span text:style-name="T162">,</text:span></text:p>
          </table:table-cell>
          <table:table-cell table:style-name="Table26.B44" office:value-type="string">
            <text:p text:style-name="P201" loext:marker-style-name="T843"><text:span text:style-name="T162">Mi-Ḳamóḳa BaElím</text:span><text:span text:style-name="T844"> </text:span><text:span text:style-name="T845">יהוה</text:span><text:span text:style-name="T849">,</text:span></text:p>
          </table:table-cell>
          <table:table-cell table:style-name="Table26.C44" office:value-type="string">
            <text:p text:style-name="P203" loext:marker-style-name="T839"><text:span text:style-name="T842">מִי כָמֹכָה בָּאֵלִם </text:span><text:span text:style-name="T846">יהוה</text:span><text:span text:style-name="T842">,</text:span></text:p>
          </table:table-cell>
        </table:table-row>
        <table:table-row table:style-name="Table26.1">
          <table:table-cell table:style-name="Table26.A45" office:value-type="string">
            <text:p text:style-name="P202" loext:marker-style-name="T221"><text:span text:style-name="T162">Who is like you, great in sanctity,</text:span><text:span text:style-name="T221"/></text:p>
          </table:table-cell>
          <table:table-cell table:style-name="Table26.B45" office:value-type="string">
            <text:p text:style-name="P201" loext:marker-style-name="T221"><text:span text:style-name="T162">Mi Kamóḳa Nedar BaQódesh,</text:span><text:span text:style-name="T221"/></text:p>
          </table:table-cell>
          <table:table-cell table:style-name="Table26.C45" office:value-type="string">
            <text:p text:style-name="P203" loext:marker-style-name="T839"><text:span text:style-name="T842">מִי כָּמֹכָה נֶאְדָּר בַּקֹּדֶשׁ,</text:span><text:span text:style-name="T839"/></text:p>
          </table:table-cell>
        </table:table-row>
        <table:table-row table:style-name="Table26.1">
          <table:table-cell table:style-name="Table26.A22" office:value-type="string">
            <text:p text:style-name="P202" loext:marker-style-name="T221"><text:span text:style-name="T162">awesome in praises,</text:span><text:span text:style-name="T221"/></text:p>
          </table:table-cell>
          <table:table-cell table:style-name="Table26.A22" office:value-type="string">
            <text:p text:style-name="P201" loext:marker-style-name="T221"><text:span text:style-name="T162">Norá Tehilót,</text:span><text:span text:style-name="T221"/></text:p>
          </table:table-cell>
          <table:table-cell table:style-name="Table26.C46" office:value-type="string">
            <text:p text:style-name="P203" loext:marker-style-name="T839"><text:span text:style-name="T842">נוֹרָא תְהִלֹּת, </text:span><text:span text:style-name="T839"/></text:p>
          </table:table-cell>
        </table:table-row>
        <table:table-row table:style-name="Table26.1">
          <table:table-cell table:style-name="Table26.A22" office:value-type="string">
            <text:p text:style-name="P202" loext:marker-style-name="T221"><text:span text:style-name="T162">working wonders!</text:span><text:span text:style-name="T221"/></text:p>
          </table:table-cell>
          <table:table-cell table:style-name="Table26.A22" office:value-type="string">
            <text:p text:style-name="P201" loext:marker-style-name="T221"><text:span text:style-name="T162">Oséi Ṗelé.</text:span><text:span text:style-name="T221"/></text:p>
          </table:table-cell>
          <table:table-cell table:style-name="Table26.C47" office:value-type="string">
            <text:p text:style-name="P203" loext:marker-style-name="T839"><text:span text:style-name="T842">עֹשֵׂה פֶלֶא.</text:span><text:span text:style-name="T839"/></text:p>
          </table:table-cell>
        </table:table-row>
        <table:table-row table:style-name="Table26.1">
          <table:table-cell table:style-name="Table26.A22" office:value-type="string">
            <text:p text:style-name="P202" loext:marker-style-name="T221"><text:span text:style-name="T162">You stretched out your right hand,</text:span><text:span text:style-name="T221"/></text:p>
          </table:table-cell>
          <table:table-cell table:style-name="Table26.A22" office:value-type="string">
            <text:p text:style-name="P201" loext:marker-style-name="T221"><text:span text:style-name="T162">Natitá Yemineḳá,</text:span><text:span text:style-name="T221"/></text:p>
          </table:table-cell>
          <table:table-cell table:style-name="Table26.C48" office:value-type="string">
            <text:p text:style-name="P203" loext:marker-style-name="T839"><text:span text:style-name="T842">נָטִיתָ יְמִינְךָ,</text:span><text:span text:style-name="T839"/></text:p>
          </table:table-cell>
        </table:table-row>
        <table:table-row table:style-name="Table26.1">
          <table:table-cell table:style-name="Table26.A49" office:value-type="string">
            <text:p text:style-name="P202" loext:marker-style-name="T221"><text:span text:style-name="T162">And the earth swallowed them.</text:span><text:span text:style-name="T221"/></text:p>
          </table:table-cell>
          <table:table-cell table:style-name="Table26.A22" office:value-type="string">
            <text:p text:style-name="P201" loext:marker-style-name="T221"><text:span text:style-name="T162">Tiḅla’eimó Arets.</text:span><text:span text:style-name="T221"/></text:p>
          </table:table-cell>
          <table:table-cell table:style-name="Table26.C49" office:value-type="string">
            <text:p text:style-name="P203" loext:marker-style-name="T839"><text:span text:style-name="T842">תִּבְלָעֵמוֹ אָרֶץ.</text:span><text:span text:style-name="T839"/></text:p>
          </table:table-cell>
        </table:table-row>
        <table:table-row table:style-name="Table26.1">
          <table:table-cell table:style-name="Table26.A50" office:value-type="string">
            <text:p text:style-name="P202" loext:marker-style-name="T221"><text:span text:style-name="T162">In your kindness you guided</text:span><text:span text:style-name="T221"/></text:p>
          </table:table-cell>
          <table:table-cell table:style-name="Table26.B50" office:value-type="string">
            <text:p text:style-name="P201" loext:marker-style-name="T221"><text:span text:style-name="T162">Naḥitá ḄeḤasdeḳá</text:span><text:span text:style-name="T221"/></text:p>
          </table:table-cell>
          <table:table-cell table:style-name="Table26.C50" office:value-type="string">
            <text:p text:style-name="P203" loext:marker-style-name="T839"><text:span text:style-name="T842">נָחִיתָ בְחַסְדְּךָ</text:span><text:span text:style-name="T839"/></text:p>
          </table:table-cell>
        </table:table-row>
        <table:table-row table:style-name="Table26.1">
          <table:table-cell table:style-name="Table26.A51" office:value-type="string">
            <text:p text:style-name="P202" loext:marker-style-name="T221"><text:span text:style-name="T162">the people that you redeemed</text:span><text:span text:style-name="T221"/></text:p>
          </table:table-cell>
          <table:table-cell table:style-name="Table26.B51" office:value-type="string">
            <text:p text:style-name="P201" loext:marker-style-name="T221"><text:span text:style-name="T162">Am Zu Ga’altá</text:span><text:span text:style-name="T221"/></text:p>
          </table:table-cell>
          <table:table-cell table:style-name="Table26.C51" office:value-type="string">
            <text:p text:style-name="P203" loext:marker-style-name="T839"><text:span text:style-name="T842">עַם זוּ גָּאָלְתָּ,</text:span><text:span text:style-name="T839"/></text:p>
          </table:table-cell>
        </table:table-row>
        <table:table-row table:style-name="Table26.1">
          <table:table-cell table:style-name="Table26.A52" office:value-type="string">
            <text:p text:style-name="P202" loext:marker-style-name="T221"><text:span text:style-name="T162">you guided them with your strength</text:span><text:span text:style-name="T221"/></text:p>
          </table:table-cell>
          <table:table-cell table:style-name="Table26.B52" office:value-type="string">
            <text:p text:style-name="P201" loext:marker-style-name="T221"><text:span text:style-name="T162">Nehaltá ḄeOzeḳá</text:span><text:span text:style-name="T221"/></text:p>
          </table:table-cell>
          <table:table-cell table:style-name="Table26.C52" office:value-type="string">
            <text:p text:style-name="P203" loext:marker-style-name="T839"><text:span text:style-name="T842">נֵהַלְתָּ בְעָזְּךָ</text:span><text:span text:style-name="T839"/></text:p>
          </table:table-cell>
        </table:table-row>
        <text:soft-page-break/>
        <table:table-row table:style-name="Table26.1">
          <table:table-cell table:style-name="Table26.A53" office:value-type="string">
            <text:p text:style-name="P202" loext:marker-style-name="T221"><text:span text:style-name="T162">to your special dwelling place.</text:span><text:span text:style-name="T221"/></text:p>
          </table:table-cell>
          <table:table-cell table:style-name="Table26.B53" office:value-type="string">
            <text:p text:style-name="P201" loext:marker-style-name="T221"><text:span text:style-name="T162">el-Nevéi Qodsheḳá.</text:span><text:span text:style-name="T221"/></text:p>
          </table:table-cell>
          <table:table-cell table:style-name="Table26.C53" office:value-type="string">
            <text:p text:style-name="P203" loext:marker-style-name="T839"><text:span text:style-name="T842">אֶל נְוֵה קָדְשֶׁךָ.</text:span><text:span text:style-name="T839"/></text:p>
          </table:table-cell>
        </table:table-row>
        <table:table-row table:style-name="Table26.1">
          <table:table-cell table:style-name="Table26.A22" office:value-type="string">
            <text:p text:style-name="P202" loext:marker-style-name="T221"><text:span text:style-name="T162">Nations heard and trembled,</text:span><text:span text:style-name="T221"/></text:p>
          </table:table-cell>
          <table:table-cell table:style-name="Table26.A22" office:value-type="string">
            <text:p text:style-name="P201" loext:marker-style-name="T221"><text:span text:style-name="T162">Shame’ú Amím Yirgazún,</text:span><text:span text:style-name="T221"/></text:p>
          </table:table-cell>
          <table:table-cell table:style-name="Table26.C54" office:value-type="string">
            <text:p text:style-name="P203" loext:marker-style-name="T839"><text:span text:style-name="T842">שָׁמְעוּ עַמִּים יִרְגָּזוּן,</text:span><text:span text:style-name="T839"/></text:p>
          </table:table-cell>
        </table:table-row>
        <table:table-row table:style-name="Table26.1">
          <table:table-cell table:style-name="Table26.A22" office:value-type="string">
            <text:p text:style-name="P202" loext:marker-style-name="T221"><text:span text:style-name="T162">terror grabbed hold of the dwellers</text:span><text:span text:style-name="T221"/></text:p>
          </table:table-cell>
          <table:table-cell table:style-name="Table26.A22" office:value-type="string">
            <text:p text:style-name="P201" loext:marker-style-name="T221"><text:span text:style-name="T162">Ḥil Aḥáz Yoshḅéi</text:span><text:span text:style-name="T221"/></text:p>
          </table:table-cell>
          <table:table-cell table:style-name="Table26.C55" office:value-type="string">
            <text:p text:style-name="P203" loext:marker-style-name="T839"><text:span text:style-name="T842">חִיל אָחַז יֹשְׁבֵי </text:span><text:span text:style-name="T839"/></text:p>
          </table:table-cell>
        </table:table-row>
        <table:table-row table:style-name="Table26.1">
          <table:table-cell table:style-name="Table26.A22" office:value-type="string">
            <text:p text:style-name="P202" loext:marker-style-name="T221"><text:span text:style-name="T162">of Philistia. Then became panicked </text:span><text:span text:style-name="T221"/></text:p>
          </table:table-cell>
          <table:table-cell table:style-name="Table26.A22" office:value-type="string">
            <text:p text:style-name="P201" loext:marker-style-name="T221"><text:span text:style-name="T162">Pelashét. Az Niḅhalú</text:span><text:span text:style-name="T221"/></text:p>
          </table:table-cell>
          <table:table-cell table:style-name="Table26.C56" office:value-type="string">
            <text:p text:style-name="P203" loext:marker-style-name="T839"><text:span text:style-name="T842">אָז נִבְהֲלוּ פְּלָשֶׁת.</text:span><text:span text:style-name="T839"/></text:p>
          </table:table-cell>
        </table:table-row>
        <table:table-row table:style-name="Table26.1">
          <table:table-cell table:style-name="Table26.A22" office:value-type="string">
            <text:p text:style-name="P202" loext:marker-style-name="T221"><text:span text:style-name="T162">the chiefs of Edom.</text:span><text:span text:style-name="T221"/></text:p>
          </table:table-cell>
          <table:table-cell table:style-name="Table26.A22" office:value-type="string">
            <text:p text:style-name="P201" loext:marker-style-name="T221"><text:span text:style-name="T162">Aluféi Edóm.</text:span><text:span text:style-name="T221"/></text:p>
          </table:table-cell>
          <table:table-cell table:style-name="Table26.C57" office:value-type="string">
            <text:p text:style-name="P203" loext:marker-style-name="T839"><text:span text:style-name="T842">אַלּוּפֵי אֱדוֹם,</text:span><text:span text:style-name="T839"/></text:p>
          </table:table-cell>
        </table:table-row>
        <table:table-row table:style-name="Table26.1">
          <table:table-cell table:style-name="Table26.A58" office:value-type="string">
            <text:p text:style-name="P202" loext:marker-style-name="T221"><text:span text:style-name="T162">The mighty of Moab are seized</text:span><text:span text:style-name="T221"/></text:p>
          </table:table-cell>
          <table:table-cell table:style-name="Table26.B58" office:value-type="string">
            <text:p text:style-name="P201" loext:marker-style-name="T221"><text:span text:style-name="T162">Eléi Moáḅ Yoḥazeimó</text:span><text:span text:style-name="T221"/></text:p>
          </table:table-cell>
          <table:table-cell table:style-name="Table26.C58" office:value-type="string">
            <text:p text:style-name="P203" loext:marker-style-name="T839"><text:span text:style-name="T842">אֵילֵי מוֹאָב יֹאחֲזֵמוֹ</text:span><text:span text:style-name="T839"/></text:p>
          </table:table-cell>
        </table:table-row>
        <table:table-row table:style-name="Table26.1">
          <table:table-cell table:style-name="Table26.A59" office:value-type="string">
            <text:p text:style-name="P202" loext:marker-style-name="T221"><text:span text:style-name="T162">with trembling, melted shall be all</text:span><text:span text:style-name="T221"/></text:p>
          </table:table-cell>
          <table:table-cell table:style-name="Table26.B59" office:value-type="string">
            <text:p text:style-name="P201" loext:marker-style-name="T221"><text:span text:style-name="T162">Ra’ád, Namogú Kól</text:span><text:span text:style-name="T221"/></text:p>
          </table:table-cell>
          <table:table-cell table:style-name="Table26.C59" office:value-type="string">
            <text:p text:style-name="P203" loext:marker-style-name="T839"><text:span text:style-name="T842">רָעַד, נָמֹגוּ כֹּל</text:span><text:span text:style-name="T839"/></text:p>
          </table:table-cell>
        </table:table-row>
        <table:table-row table:style-name="Table26.1">
          <table:table-cell table:style-name="Table26.A60" office:value-type="string">
            <text:p text:style-name="P202" loext:marker-style-name="T221"><text:span text:style-name="T162">the dwellers of Canaan. Upon </text:span><text:span text:style-name="T221"/></text:p>
          </table:table-cell>
          <table:table-cell table:style-name="Table26.B60" office:value-type="string">
            <text:p text:style-name="P201" loext:marker-style-name="T221"><text:span text:style-name="T162">Yoshḅéi Kena’án. Tipól</text:span><text:span text:style-name="T221"/></text:p>
          </table:table-cell>
          <table:table-cell table:style-name="Table26.C60" office:value-type="string">
            <text:p text:style-name="P203" loext:marker-style-name="T839"><text:span text:style-name="T842">יֹשְׁבֵי כְנָעַן. תִּפֹּל</text:span><text:span text:style-name="T839"/></text:p>
          </table:table-cell>
        </table:table-row>
        <table:table-row table:style-name="Table26.1">
          <table:table-cell table:style-name="Table26.A61" office:value-type="string">
            <text:p text:style-name="P202" loext:marker-style-name="T221"><text:span text:style-name="T162">them shall fall dread and fear,</text:span><text:span text:style-name="T221"/></text:p>
          </table:table-cell>
          <table:table-cell table:style-name="Table26.B61" office:value-type="string">
            <text:p text:style-name="P201" loext:marker-style-name="T221"><text:span text:style-name="T162">Alehém Eimatá </text:span><text:span text:style-name="T17">Ṿ</text:span><text:span text:style-name="T162">afaḥád,</text:span></text:p>
          </table:table-cell>
          <table:table-cell table:style-name="Table26.C61" office:value-type="string">
            <text:p text:style-name="P203" loext:marker-style-name="T839"><text:span text:style-name="T842">עֲלֵיהֶם אֵימָתָה וָפַחַד,</text:span><text:span text:style-name="T839"/></text:p>
          </table:table-cell>
        </table:table-row>
        <table:table-row table:style-name="Table26.1">
          <table:table-cell table:style-name="Table26.A22" office:value-type="string">
            <text:p text:style-name="P202" loext:marker-style-name="T221"><text:span text:style-name="T162">through the greatness of your arm</text:span><text:span text:style-name="T221"/></text:p>
          </table:table-cell>
          <table:table-cell table:style-name="Table26.A22" office:value-type="string">
            <text:p text:style-name="P201" loext:marker-style-name="T221"><text:span text:style-name="T162">Bigdól Zero’aḳáh</text:span><text:span text:style-name="T221"/></text:p>
          </table:table-cell>
          <table:table-cell table:style-name="Table26.C62" office:value-type="string">
            <text:p text:style-name="P203" loext:marker-style-name="T839"><text:span text:style-name="T842">בִּגְדֹל זְרוֹעֲךָ </text:span><text:span text:style-name="T839"/></text:p>
          </table:table-cell>
        </table:table-row>
        <table:table-row table:style-name="Table26.1">
          <table:table-cell table:style-name="Table26.A22" office:value-type="string">
            <text:p text:style-name="P202" loext:marker-style-name="T221"><text:span text:style-name="T162">they will become still as a stone,</text:span><text:span text:style-name="T221"/></text:p>
          </table:table-cell>
          <table:table-cell table:style-name="Table26.A22" office:value-type="string">
            <text:p text:style-name="P201" loext:marker-style-name="T221"><text:span text:style-name="T162">Yidemú KaAḅén,</text:span><text:span text:style-name="T221"/></text:p>
          </table:table-cell>
          <table:table-cell table:style-name="Table26.C63" office:value-type="string">
            <text:p text:style-name="P203" loext:marker-style-name="T839"><text:span text:style-name="T842">יִדְּמוּ כָּאָבֶן,</text:span><text:span text:style-name="T839"/></text:p>
          </table:table-cell>
        </table:table-row>
        <table:table-row table:style-name="Table26.1">
          <table:table-cell table:style-name="Table26.A22" office:value-type="string">
            <text:p text:style-name="P202" loext:marker-style-name="T221"><text:span text:style-name="T162">until your people passes over, </text:span><text:span text:style-name="T350">יהוה</text:span><text:span text:style-name="T162"> </text:span></text:p>
          </table:table-cell>
          <table:table-cell table:style-name="Table26.A22" office:value-type="string">
            <text:p text:style-name="P201" loext:marker-style-name="T843"><text:span text:style-name="T162">Ad Ya’aḅór Ameḳá</text:span><text:span text:style-name="T844"> </text:span><text:span text:style-name="T845">יהוה</text:span><text:span text:style-name="T849">,</text:span></text:p>
          </table:table-cell>
          <table:table-cell table:style-name="Table26.C64" office:value-type="string">
            <text:p text:style-name="P203" loext:marker-style-name="T839"><text:span text:style-name="T842">עַד יַעֲבֹר עַמְּךָ </text:span><text:span text:style-name="T846">יהוה</text:span><text:span text:style-name="T842">,</text:span></text:p>
          </table:table-cell>
        </table:table-row>
        <table:table-row table:style-name="Table26.1">
          <table:table-cell table:style-name="Table26.A22" office:value-type="string">
            <text:p text:style-name="P202" loext:marker-style-name="T221"><text:span text:style-name="T162">-until this purchased people passes over.</text:span><text:span text:style-name="T221"/></text:p>
          </table:table-cell>
          <table:table-cell table:style-name="Table26.A22" office:value-type="string">
            <text:p text:style-name="P201" loext:marker-style-name="T221"><text:span text:style-name="T162">Ad Ya’aḅór Am Zu Qanitá.</text:span><text:span text:style-name="T221"/></text:p>
          </table:table-cell>
          <table:table-cell table:style-name="Table26.A22" office:value-type="string">
            <text:p text:style-name="P203" loext:marker-style-name="T839"><text:span text:style-name="T842">עַד יַעֲבֹר עַם זוּ קָנִיתָ.</text:span><text:span text:style-name="T839"/></text:p>
          </table:table-cell>
        </table:table-row>
        <table:table-row table:style-name="Table26.1">
          <table:table-cell table:style-name="Table26.A66" office:value-type="string">
            <text:p text:style-name="P202" loext:marker-style-name="T221"><text:span text:style-name="T162">You will bring them in and settle them</text:span><text:span text:style-name="T221"/></text:p>
          </table:table-cell>
          <table:table-cell table:style-name="Table26.B66" office:value-type="string">
            <text:p text:style-name="P201" loext:marker-style-name="T221"><text:span text:style-name="T162">Teḅi’eimó </text:span><text:span text:style-name="T17">Ṿ</text:span><text:span text:style-name="T162">eTita’eimú</text:span></text:p>
          </table:table-cell>
          <table:table-cell table:style-name="Table26.C66" office:value-type="string">
            <text:p text:style-name="P203" loext:marker-style-name="T839"><text:span text:style-name="T842">תְּבִאֵמוֹ וְתִטָּעֵמוֹ </text:span><text:span text:style-name="T839"/></text:p>
          </table:table-cell>
        </table:table-row>
        <table:table-row table:style-name="Table26.1">
          <table:table-cell table:style-name="Table26.A67" office:value-type="string">
            <text:p text:style-name="P202" loext:marker-style-name="T221"><text:span text:style-name="T162">on the mountain of your inheritance.</text:span><text:span text:style-name="T221"/></text:p>
          </table:table-cell>
          <table:table-cell table:style-name="Table26.B67" office:value-type="string">
            <text:p text:style-name="P201" loext:marker-style-name="T221"><text:span text:style-name="T162">BeHár Naḥalateḳá.</text:span><text:span text:style-name="T221"/></text:p>
          </table:table-cell>
          <table:table-cell table:style-name="Table26.C67" office:value-type="string">
            <text:p text:style-name="P203" loext:marker-style-name="T839"><text:span text:style-name="T842">בְּהַר נַחֲלָתְךָ,</text:span><text:span text:style-name="T839"/></text:p>
          </table:table-cell>
        </table:table-row>
        <table:table-row table:style-name="Table26.1">
          <table:table-cell table:style-name="Table26.A68" office:value-type="string">
            <text:p text:style-name="P202" loext:marker-style-name="T221"><text:span text:style-name="T162">the place of your dwelling,</text:span><text:span text:style-name="T221"/></text:p>
          </table:table-cell>
          <table:table-cell table:style-name="Table26.B68" office:value-type="string">
            <text:p text:style-name="P201" loext:marker-style-name="T221"><text:span text:style-name="T162">Maḳóm LeShiḅteḳá</text:span><text:span text:style-name="T221"/></text:p>
          </table:table-cell>
          <table:table-cell table:style-name="Table26.C68" office:value-type="string">
            <text:p text:style-name="P203" loext:marker-style-name="T839"><text:span text:style-name="T842">מָכוֹן לְשִׁבְתְּךָ </text:span><text:span text:style-name="T839"/></text:p>
          </table:table-cell>
        </table:table-row>
        <table:table-row table:style-name="Table26.1">
          <table:table-cell table:style-name="Table26.A69" office:value-type="string">
            <text:p text:style-name="P202" loext:marker-style-name="T221"><text:span text:style-name="T162">which you, </text:span><text:span text:style-name="T350">יהוה</text:span><text:span text:style-name="T162">, have made,</text:span></text:p>
          </table:table-cell>
          <table:table-cell table:style-name="Table26.B69" office:value-type="string">
            <text:p text:style-name="P201" loext:marker-style-name="T843"><text:span text:style-name="T162">Pa’altá</text:span><text:span text:style-name="T844"> </text:span><text:span text:style-name="T845">יהוה</text:span><text:span text:style-name="T849">,</text:span></text:p>
          </table:table-cell>
          <table:table-cell table:style-name="Table26.C69" office:value-type="string">
            <text:p text:style-name="P203" loext:marker-style-name="T839"><text:span text:style-name="T842">פָּעַלְתָּ </text:span><text:span text:style-name="T846">יהוה</text:span><text:span text:style-name="T842">,</text:span></text:p>
          </table:table-cell>
        </table:table-row>
        <table:table-row table:style-name="Table26.1">
          <table:table-cell table:style-name="Table26.A22" office:value-type="string">
            <text:p text:style-name="P202" loext:marker-style-name="T850"><text:span text:style-name="T162">The Sanctuary</text:span><text:span text:style-name="T401">, </text:span><text:span text:style-name="T350">יהוה</text:span><text:span text:style-name="T401">, </text:span></text:p>
          </table:table-cell>
          <table:table-cell table:style-name="Table26.A22" office:value-type="string">
            <text:p text:style-name="P201" loext:marker-style-name="T843"><text:span text:style-name="T162">MiQdásh,</text:span><text:span text:style-name="T844"> </text:span><text:span text:style-name="T845">יהוה</text:span><text:span text:style-name="T849">,</text:span></text:p>
          </table:table-cell>
          <table:table-cell table:style-name="Table26.C70" office:value-type="string">
            <text:p text:style-name="P203" loext:marker-style-name="T839"><text:span text:style-name="T842">מִקְּדָשׁ, </text:span><text:span text:style-name="T846">יהוה</text:span><text:span text:style-name="T842">, </text:span></text:p>
          </table:table-cell>
        </table:table-row>
        <table:table-row table:style-name="Table26.1">
          <table:table-cell table:style-name="Table26.A22" office:value-type="string">
            <text:p text:style-name="P202" loext:marker-style-name="T221"><text:span text:style-name="T162">that your hands have prepared. </text:span><text:span text:style-name="T221"/></text:p>
          </table:table-cell>
          <table:table-cell table:style-name="Table26.A22" office:value-type="string">
            <text:p text:style-name="P201" loext:marker-style-name="T221"><text:span text:style-name="T162">Konenú Yadeḳá.</text:span><text:span text:style-name="T221"/></text:p>
          </table:table-cell>
          <table:table-cell table:style-name="Table26.C71" office:value-type="string">
            <text:p text:style-name="P203" loext:marker-style-name="T839"><text:span text:style-name="T842">כּוֹנְנוּ יָדֶיךָ.</text:span><text:span text:style-name="T839"/></text:p>
          </table:table-cell>
        </table:table-row>
        <table:table-row table:style-name="Table26.1">
          <table:table-cell table:style-name="Table26.A22" office:value-type="string">
            <text:p text:style-name="P202" loext:marker-style-name="T221"><text:span text:style-name="T350">יהוה</text:span><text:span text:style-name="T162"> reigns</text:span></text:p>
          </table:table-cell>
          <table:table-cell table:style-name="Table26.A22" office:value-type="string">
            <text:p text:style-name="P201" loext:marker-style-name="T843"><text:span text:style-name="T845">יהוה</text:span><text:span text:style-name="T162"> Yimlóḳ</text:span></text:p>
          </table:table-cell>
          <table:table-cell table:style-name="Table26.C72" office:value-type="string">
            <text:p text:style-name="P203" loext:marker-style-name="T839"><text:span text:style-name="T846">יהוה</text:span><text:span text:style-name="T842">  יִמְלֹךְ</text:span></text:p>
          </table:table-cell>
        </table:table-row>
        <table:table-row table:style-name="Table26.1">
          <table:table-cell table:style-name="Table26.A6" office:value-type="string">
            <text:p text:style-name="P202" loext:marker-style-name="T221"><text:span text:style-name="T162">forever and ever.</text:span><text:span text:style-name="T221"/></text:p>
          </table:table-cell>
          <table:table-cell table:style-name="Table26.A6" office:value-type="string">
            <text:p text:style-name="P201" loext:marker-style-name="T221"><text:span text:style-name="T162">LeOlam </text:span><text:span text:style-name="T17">Ṿa</text:span><text:span text:style-name="T162">’ed.</text:span></text:p>
          </table:table-cell>
          <table:table-cell table:style-name="Table26.C73" office:value-type="string">
            <text:p text:style-name="P203" loext:marker-style-name="T839"><text:span text:style-name="T842">לְעֹלָם וָעֶד.</text:span><text:span text:style-name="T839"/></text:p>
          </table:table-cell>
        </table:table-row>
        <table:table-row table:style-name="Table26.1">
          <table:table-cell table:style-name="Table26.A74" office:value-type="string">
            <text:p text:style-name="P202" loext:marker-style-name="T221"><text:span text:style-name="T350">יהוה</text:span><text:span text:style-name="T162"> reigns forever and ever.</text:span></text:p>
          </table:table-cell>
          <table:table-cell table:style-name="Table26.B74" office:value-type="string">
            <text:p text:style-name="P201" loext:marker-style-name="T843"><text:span text:style-name="T845">יהוה</text:span><text:span text:style-name="T162"> Yimloḳ LeOlam </text:span><text:span text:style-name="T17">Ṿa</text:span><text:span text:style-name="T162">’ed.</text:span></text:p>
          </table:table-cell>
          <table:table-cell table:style-name="Table26.C74" office:value-type="string">
            <text:p text:style-name="P203" loext:marker-style-name="T839"><text:span text:style-name="T846">יהוה</text:span><text:span text:style-name="T842"> יִמְלֹךְ לְעֹלָם וָעֶד.</text:span></text:p>
          </table:table-cell>
        </table:table-row>
        <table:table-row table:style-name="Table26.1">
          <table:table-cell table:style-name="Table26.A75" office:value-type="string">
            <text:p text:style-name="P202" loext:marker-style-name="T221"><text:span text:style-name="T350">יהוה</text:span><text:span text:style-name="T162"> – his kingdom </text:span></text:p>
          </table:table-cell>
          <table:table-cell table:style-name="Table26.B75" office:value-type="string">
            <text:p text:style-name="P201" loext:marker-style-name="T843"><text:span text:style-name="T845">יהוה</text:span><text:span text:style-name="T844"> </text:span><text:span text:style-name="T162">Malḳutéih</text:span></text:p>
          </table:table-cell>
          <table:table-cell table:style-name="Table26.C75" office:value-type="string">
            <text:p text:style-name="P203" loext:marker-style-name="T839"><text:span text:style-name="T846">יהוה</text:span><text:span text:style-name="T842"> מַלְכוּתֵהּ </text:span></text:p>
          </table:table-cell>
        </table:table-row>
        <table:table-row table:style-name="Table26.1">
          <table:table-cell table:style-name="Table26.A76" office:value-type="string">
            <text:p text:style-name="P202" loext:marker-style-name="T221"><text:span text:style-name="T162">is established forever </text:span><text:span text:style-name="T221"/></text:p>
          </table:table-cell>
          <table:table-cell table:style-name="Table26.B76" office:value-type="string">
            <text:p text:style-name="P201" loext:marker-style-name="T221"><text:span text:style-name="T162">Qa’ím LeOlám</text:span><text:span text:style-name="T221"/></text:p>
          </table:table-cell>
          <table:table-cell table:style-name="Table26.C76" office:value-type="string">
            <text:p text:style-name="P203" loext:marker-style-name="T839"><text:span text:style-name="T842">קָאִם לְעָלַם</text:span><text:span text:style-name="T839"/></text:p>
          </table:table-cell>
        </table:table-row>
        <table:table-row table:style-name="Table26.1">
          <table:table-cell table:style-name="Table26.A77" office:value-type="string">
            <text:p text:style-name="P202" loext:marker-style-name="T221"><text:span text:style-name="T162">and for all ages.</text:span><text:span text:style-name="T221"/></text:p>
          </table:table-cell>
          <table:table-cell table:style-name="Table26.B77" office:value-type="string">
            <text:p text:style-name="P201" loext:marker-style-name="T221"><text:span text:style-name="T162">UL’Alméi Almayá.</text:span><text:span text:style-name="T221"/></text:p>
          </table:table-cell>
          <table:table-cell table:style-name="Table26.C77" office:value-type="string">
            <text:p text:style-name="P203" loext:marker-style-name="T839"><text:span text:style-name="T842">וּלְעָלְמֵי עָלְמַיָּא.</text:span><text:span text:style-name="T839"/></text:p>
          </table:table-cell>
        </table:table-row>
        <table:table-row table:style-name="Table26.1">
          <table:table-cell table:style-name="Table26.A22" office:value-type="string">
            <text:p text:style-name="P202" loext:marker-style-name="T221"><text:span text:style-name="T162">When Pharaoh’s horse came</text:span><text:span text:style-name="T221"/></text:p>
          </table:table-cell>
          <table:table-cell table:style-name="Table26.A22" office:value-type="string">
            <text:p text:style-name="P201" loext:marker-style-name="T221"><text:span text:style-name="T162">Ki Ḅa Sus Par’ó</text:span><text:span text:style-name="T221"/></text:p>
          </table:table-cell>
          <table:table-cell table:style-name="Table26.C78" office:value-type="string">
            <text:p text:style-name="P203" loext:marker-style-name="T839"><text:span text:style-name="T842">כִּי בָא סוּס פַּרְעֹה </text:span><text:span text:style-name="T839"/></text:p>
          </table:table-cell>
        </table:table-row>
        <table:table-row table:style-name="Table26.1">
          <table:table-cell table:style-name="Table26.A22" office:value-type="string">
            <text:p text:style-name="P202" loext:marker-style-name="T221"><text:span text:style-name="T162">with his riders and cavalry </text:span><text:span text:style-name="T221"/></text:p>
          </table:table-cell>
          <table:table-cell table:style-name="Table26.A22" office:value-type="string">
            <text:p text:style-name="P201" loext:marker-style-name="T221"><text:span text:style-name="T162">Beriḳbó UḄ’Ṗarasháṿ</text:span><text:span text:style-name="T221"/></text:p>
          </table:table-cell>
          <table:table-cell table:style-name="Table26.C79" office:value-type="string">
            <text:p text:style-name="P203" loext:marker-style-name="T839"><text:span text:style-name="T842">בְּרִכְבּוֹ וּבְפָרָשָׁיו <text:s/></text:span><text:span text:style-name="T839"/></text:p>
          </table:table-cell>
        </table:table-row>
        <table:table-row table:style-name="Table26.1">
          <table:table-cell table:style-name="Table26.A22" office:value-type="string">
            <text:p text:style-name="P202" loext:marker-style-name="T221"><text:span text:style-name="T162">in the sea, brought back,</text:span><text:span text:style-name="T221"/></text:p>
          </table:table-cell>
          <table:table-cell table:style-name="Table26.A22" office:value-type="string">
            <text:p text:style-name="P201" loext:marker-style-name="T221"><text:span text:style-name="T162">BaYám, Ṿayashéḅ</text:span><text:span text:style-name="T221"/></text:p>
          </table:table-cell>
          <table:table-cell table:style-name="Table26.C80" office:value-type="string">
            <text:p text:style-name="P203" loext:marker-style-name="T839"><text:span text:style-name="T842">בַּיָּם, וַיָּשֶׁב </text:span><text:span text:style-name="T839"/></text:p>
          </table:table-cell>
        </table:table-row>
        <table:table-row table:style-name="Table26.1">
          <table:table-cell table:style-name="Table26.A22" office:value-type="string">
            <text:p text:style-name="P202" loext:marker-style-name="T221"><text:span text:style-name="T350">יהוה</text:span><text:span text:style-name="T162"> on them,</text:span></text:p>
          </table:table-cell>
          <table:table-cell table:style-name="Table26.A22" office:value-type="string">
            <text:p text:style-name="P201" loext:marker-style-name="T843"><text:span text:style-name="T845">יהוה</text:span><text:span text:style-name="T162"> Aleihém</text:span></text:p>
          </table:table-cell>
          <table:table-cell table:style-name="Table26.C81" office:value-type="string">
            <text:p text:style-name="P203" loext:marker-style-name="T839"><text:span text:style-name="T846">יהוה</text:span><text:span text:style-name="T842"> עֲלֵהֶם</text:span></text:p>
          </table:table-cell>
        </table:table-row>
        <table:table-row table:style-name="Table26.1">
          <table:table-cell table:style-name="Table26.A82" office:value-type="string">
            <text:p text:style-name="P202" loext:marker-style-name="T221"><text:span text:style-name="T162">The waters of the sea.</text:span><text:span text:style-name="T221"/></text:p>
          </table:table-cell>
          <table:table-cell table:style-name="Table26.B82" office:value-type="string">
            <text:p text:style-name="P201" loext:marker-style-name="T221"><text:span text:style-name="T162">Et-Mei ha’Yám,</text:span><text:span text:style-name="T221"/></text:p>
          </table:table-cell>
          <table:table-cell table:style-name="Table26.C82" office:value-type="string">
            <text:p text:style-name="P203" loext:marker-style-name="T839"><text:span text:style-name="T842">אֶת מֵי הַיָּם,</text:span><text:span text:style-name="T839"/></text:p>
          </table:table-cell>
        </table:table-row>
        <table:table-row table:style-name="Table26.1">
          <table:table-cell table:style-name="Table26.A83" office:value-type="string">
            <text:p text:style-name="P202" loext:marker-style-name="T221"><text:span text:style-name="T162">And the Children of Israel</text:span><text:span text:style-name="T221"/></text:p>
          </table:table-cell>
          <table:table-cell table:style-name="Table26.B83" office:value-type="string">
            <text:p text:style-name="P201" loext:marker-style-name="T221"><text:span text:style-name="T162">U’Ḅenéy Yisraél</text:span><text:span text:style-name="T221"/></text:p>
          </table:table-cell>
          <table:table-cell table:style-name="Table26.C83" office:value-type="string">
            <text:p text:style-name="P203" loext:marker-style-name="T839"><text:span text:style-name="T842">וּבְנֵי יִשְׂרָאֵל</text:span><text:span text:style-name="T839"/></text:p>
          </table:table-cell>
        </table:table-row>
        <table:table-row table:style-name="Table26.84">
          <table:table-cell table:style-name="Table26.A84" office:value-type="string">
            <text:p text:style-name="P202" loext:marker-style-name="T221"><text:span text:style-name="T162">Walked on dry ground</text:span><text:span text:style-name="T221"/></text:p>
          </table:table-cell>
          <table:table-cell table:style-name="Table26.B84" office:value-type="string">
            <text:p text:style-name="P201" loext:marker-style-name="T221"><text:span text:style-name="T162">Haleḳú Ḅayabashá</text:span><text:span text:style-name="T221"/></text:p>
          </table:table-cell>
          <table:table-cell table:style-name="Table26.C84" office:value-type="string">
            <text:p text:style-name="P203" loext:marker-style-name="T839"><text:span text:style-name="T842">הָלְכוּ בַיַּבָּשָׁה</text:span><text:span text:style-name="T839"/></text:p>
          </table:table-cell>
        </table:table-row>
        <table:table-row table:style-name="Table26.85">
          <table:table-cell table:style-name="Table26.A1" office:value-type="string">
            <text:p text:style-name="P202" loext:marker-style-name="T221"><text:span text:style-name="T162">in the midst of the sea.</text:span><text:span text:style-name="T221"/></text:p>
          </table:table-cell>
          <table:table-cell table:style-name="Table26.A1" office:value-type="string">
            <text:p text:style-name="P201" loext:marker-style-name="T221"><text:span text:style-name="T162">Betóḳ ha’Yám.</text:span><text:span text:style-name="T221"/></text:p>
          </table:table-cell>
          <table:table-cell table:style-name="Table26.C85" office:value-type="string">
            <text:p text:style-name="P203" loext:marker-style-name="T839"><text:span text:style-name="T842">בְּתוֹךְ הַיָּם.</text:span><text:span text:style-name="T839"/></text:p>
          </table:table-cell>
        </table:table-row>
      </table:table>
      <text:p text:style-name="P206" loext:marker-style-name="T851"/>
      <text:p text:style-name="P60" loext:marker-style-name="T852"><text:span text:style-name="T853">Return to page 11: <text:s/></text:span><text:span text:style-name="T852">Barú</text:span><text:span text:style-name="T854">ḳ</text:span><text:span text:style-name="T852"> יהוה Le’Olam</text:span></text:p>
      <text:p text:style-name="P207" loext:marker-style-name="T853"><text:span text:style-name="T853">Or</text:span><text:span text:style-name="T853"/></text:p>
      <table:table table:name="Table27" table:style-name="Table27">
        <table:table-column table:style-name="Table27.A"/>
        <text:soft-page-break/>
        <table:table-row table:style-name="Table27.1">
          <table:table-cell table:style-name="Table27.A1" office:value-type="string">
            <text:p text:style-name="P95" loext:marker-style-name="T461"><text:span text:style-name="T462">Stand for Amidah; Cover with Tallit.</text:span><text:span text:style-name="T463"> </text:span></text:p>
            <text:p text:style-name="P28" loext:marker-style-name="T855"><text:span text:style-name="T17">Praises to Ĕl Elyon, our Redeemer, the Blessed One, who is blessed. Moshéh &amp; B’né</text:span><text:span text:style-name="T403"> </text:span><text:span text:style-name="T17">Yisraél raised their voices in song to you with great joy, &amp; they all said:</text:span></text:p>
            <text:p text:style-name="P28" loext:marker-style-name="T379"><text:span text:style-name="T462">All</text:span><text:span text:style-name="T468">:</text:span><text:span text:style-name="T349"> <text:s text:c="2"/></text:span><text:span text:style-name="T17">Mi Kamoḳa Ba’Elim, </text:span><text:span text:style-name="T350">יהוה</text:span><text:span text:style-name="T17">? Mi Kamoḳa Nedar BaQodesh, Nora Tehilot, Oseh Pele!</text:span></text:p>
          </table:table-cell>
        </table:table-row>
        <table:table-row table:style-name="Table27.2">
          <table:table-cell table:style-name="Table27.A1" office:value-type="string">
            <text:p text:style-name="P28" loext:marker-style-name="T366"><text:span text:style-name="T462">Ḥazon</text:span><text:span text:style-name="T468">:</text:span><text:span text:style-name="T386"> <text:s/>T</text:span><text:span text:style-name="T17">he redeemed sang a new song in praise of your great name by the seashore; </text:span></text:p>
            <text:p text:style-name="P28" loext:marker-style-name="T409"><text:span text:style-name="T17"><text:s text:c="14"/>all in unison gave thanks &amp; accepted your Sovereignty, &amp; they said:</text:span><text:span text:style-name="T409"/></text:p>
          </table:table-cell>
        </table:table-row>
      </table:table>
      <text:p text:style-name="P98" loext:marker-style-name="T469"/>
      <text:p text:style-name="P99" loext:marker-style-name="T347"><text:span text:style-name="T469">All</text:span><text:span text:style-name="T470">:</text:span><text:span text:style-name="T471"> </text:span><text:span text:style-name="T474">יהוה</text:span><text:span text:style-name="T366"> YiM’loḳ Le’Olam ṾaÉd. Ṿ’NéAmar: “Go’aléinu! </text:span><text:span text:style-name="T474">יהוה</text:span><text:span text:style-name="T366"> Tsavaót Shemó, Qadósh Yisraél.” </text:span></text:p>
      <text:p text:style-name="P62" loext:marker-style-name="T366"><text:span text:style-name="T366">Rock of Yisraél, arise to the aid of all Yisraél &amp; liberate, as you promised, the houses of Yahudáh &amp; Yisraél. Barúḳ Attá, </text:span><text:span text:style-name="T474">יהוה</text:span><text:span text:style-name="T477">, </text:span><text:span text:style-name="T366">Ga’ál Yisraél. </text:span></text:p>
      <text:p text:style-name="P101" loext:marker-style-name="T856"><text:span text:style-name="T856">Ex. 15:11; Is. 47:4 Rev. 15:3-4; 20:4b, 6; </text:span><text:span text:style-name="T856"/></text:p>
      <text:p text:style-name="P101"/>
      <table:table table:name="Table28" table:style-name="Table28">
        <table:table-column table:style-name="Table28.A"/>
        <table:table-row table:style-name="Table28.1">
          <table:table-cell table:style-name="Table28.A1" office:value-type="string">
            <text:p text:style-name="P30" loext:marker-style-name="T478"><text:span text:style-name="T406">Amidah</text:span><text:span text:style-name="T429">…</text:span><text:span text:style-name="T479">Weekdays: </text:span><text:span text:style-name="T480">Short-form, </text:span><text:span text:style-name="T479">33; </text:span><text:span text:style-name="T480">Long-form</text:span><text:span text:style-name="T479"> 36; </text:span><text:span text:style-name="T480">Shabbath</text:span><text:span text:style-name="T479"> 41; </text:span><text:span text:style-name="T480">Ḥagim</text:span><text:span text:style-name="T479"> 49; </text:span><text:span text:style-name="T480">Yom Kippur</text:span><text:span text:style-name="T479"> 49</text:span></text:p>
          </table:table-cell>
        </table:table-row>
      </table:table>
      <text:p text:style-name="P208" loext:marker-style-name="T853"/>
      <text:p text:style-name="P208" loext:marker-style-name="T853"/>
      <text:p text:style-name="P209" loext:marker-style-name="T857"><text:bookmark-start text:name="RichViewCheckpoint1111"/><text:bookmark-start text:name="RichViewCheckpoint701"/><text:span text:style-name="T858">The AMIDAH | </text:span><text:span text:style-name="T859">Abbreviated |</text:span><text:span text:style-name="T860"> </text:span><text:span text:style-name="T608">For Weekdays, Shabbath, New Months and Kol HaMoed (Intermediate Days) </text:span><text:span text:style-name="T861">The White areas are normal prayers</text:span><text:span text:style-name="T862">. </text:span><text:span text:style-name="T863">Shaded words are added on specific days.</text:span></text:p>
      <text:p text:style-name="P210" loext:marker-style-name="T864"><text:span text:style-name="T865">Adonái</text:span><text:span text:style-name="T866">, open my lips, and my mouth will declare </text:span><text:span text:style-name="T865">y</text:span><text:span text:style-name="T866">our praise</text:span><text:span text:style-name="T865"> … And </text:span><text:span text:style-name="T864">l</text:span><text:span text:style-name="T867">et my prayer be set before </text:span><text:span text:style-name="T864">you</text:span><text:span text:style-name="T867"> </text:span><text:span text:style-name="T868">like</text:span><text:span text:style-name="T869"> </text:span><text:span text:style-name="T867">incense</text:span><text:span text:style-name="T864">; </text:span></text:p>
      <text:p text:style-name="P211" loext:marker-style-name="T870"><text:span text:style-name="T867">the lifting up of my </text:span><text:span text:style-name="T864">hands</text:span><text:span text:style-name="T867"> </text:span><text:span text:style-name="T868">like a</text:span><text:span text:style-name="T869"> </text:span><text:span text:style-name="T864">fragrant</text:span><text:span text:style-name="T867"> fiery-offering</text:span><text:span text:style-name="T864"> (of wood, grains, wine, and oil)</text:span><text:span text:style-name="T867">. </text:span><text:span text:style-name="T871">Ps 51:15-17</text:span></text:p>
      <text:p text:style-name="P211" loext:marker-style-name="T867"><text:span text:style-name="T866">For </text:span><text:span text:style-name="T865">you</text:span><text:span text:style-name="T866"> </text:span><text:span text:style-name="T865">do not</text:span><text:span text:style-name="T866"> delight in </text:span><text:span text:style-name="T865">(animal) </text:span><text:span text:style-name="T866">sacrifice or </text:span><text:span text:style-name="T865">I</text:span><text:span text:style-name="T866"> would give it</text:span><text:span text:style-name="T865">; You are not</text:span><text:span text:style-name="T866"> pleased with a </text:span><text:span text:style-name="T865">fiery-smoke-</text:span><text:span text:style-name="T866">offering</text:span><text:span text:style-name="T865"> </text:span><text:span text:style-name="T872">(of flesh&amp;blood)</text:span><text:span text:style-name="T866">. <text:line-break/>The </text:span><text:span text:style-name="T865">true </text:span><text:span text:style-name="T866">sacrifices of </text:span><text:span text:style-name="T873">Elohíym</text:span><text:span text:style-name="T866"> are a broken spirit; </text:span><text:span text:style-name="T865">A</text:span><text:span text:style-name="T866"> broken and contrite heart, O </text:span><text:span text:style-name="T873">Elohíym</text:span><text:span text:style-name="T866">, you will not despise.</text:span><text:span text:style-name="T865">” </text:span><text:span text:style-name="T874">Ps 51:15-17 </text:span><text:span text:style-name="T864"><text:s/><text:line-break/>For you</text:span><text:span text:style-name="T867"> </text:span><text:span text:style-name="T864">“</text:span><text:span text:style-name="T867">desire mercy, and not </text:span><text:span text:style-name="T865">(animal) </text:span><text:span text:style-name="T867">sacrifice;</text:span><text:span text:style-name="T864"> </text:span><text:span text:style-name="T867">and the knowledge of </text:span><text:span text:style-name="T864">Elohíym</text:span><text:span text:style-name="T867"> </text:span><text:span text:style-name="T864">rather</text:span><text:span text:style-name="T867"> than burnt</text:span><text:span text:style-name="T864">-</text:span><text:span text:style-name="T867">offerings </text:span><text:span text:style-name="T865">(of flesh &amp; blood)</text:span><text:span text:style-name="T866">.</text:span></text:p>
      <text:p text:style-name="P99" loext:marker-style-name="T865"><text:span text:style-name="T867">But they, like Adam, have broken the covenant.</text:span><text:span text:style-name="T864">”…“</text:span><text:span text:style-name="T867">Sacrifice and offering you did</text:span><text:span text:style-name="T864"> not</text:span><text:span text:style-name="T867"> desire</text:span><text:span text:style-name="T864">. But a body you prepared for me</text:span><text:span text:style-name="T867">.</text:span><text:span text:style-name="T864"> </text:span><text:span text:style-name="T867">You have not required </text:span><text:span text:style-name="T864">smoke</text:span><text:span text:style-name="T867"> and sin offering.</text:span><text:span text:style-name="T864"> And I said, Behold, I come…I delight to do your will…your law is in my heart”.</text:span><text:span text:style-name="T875"> </text:span></text:p>
      <table:table table:name="Table29" table:style-name="Table29">
        <table:table-column table:style-name="Table29.A"/>
        <table:table-row table:style-name="Table29.1">
          <table:table-cell table:style-name="Table29.A1" office:value-type="string">
            <text:p text:style-name="P212" loext:marker-style-name="T876"><text:span text:style-name="T877">SHEVAḤ</text:span><text:span text:style-name="T283"> </text:span><text:span text:style-name="T291"><text:s text:c="4"/></text:span><text:span text:style-name="T615">The First Three – Praises</text:span></text:p>
          </table:table-cell>
        </table:table-row>
      </table:table>
      <text:p text:style-name="P62" loext:marker-style-name="T314"><text:span text:style-name="T607">1. <text:s/></text:span><text:span text:style-name="T878">Full Bow – Knees-Waist-Head</text:span><text:span text:style-name="T305"> <text:s text:c="2"/></text:span><text:span text:style-name="T16">Barúḳ Attá, </text:span><text:span text:style-name="T15">יהוה</text:span><text:span text:style-name="T16">, Elohéynu, w’Elohéy Avotéynu w’Emotéynu, Elohéy ha’Adón </text:span><text:span text:style-name="T149">Y'shúa </text:span><text:span text:style-name="T16">ha’Bekhór miKól-Banékha, Elohéy Aḅrahám, Elohéy Yitsḥáq, w’Elohéy Ya</text:span><text:span text:style-name="T14">'</text:span><text:span text:style-name="T16">aqóḅ, ha’Ĕl, ha’Gadól, ha’Gibór, we’ha’Norá, Ĕl-Elyón, who bestows good kindnesses, possesses all &amp; recalls the kindnesses of our fathers &amp; brought forth the Redeemer for the sake of your name with love. King, who helps, saves, &amp; shields.</text:span></text:p>
      <text:p text:style-name="P62" loext:marker-style-name="T607"><text:span text:style-name="T878">Full-Bow</text:span><text:span text:style-name="T607"> </text:span><text:span text:style-name="T879">Barúḳ Attá, </text:span><text:span text:style-name="T880">יהוה</text:span><text:span text:style-name="T881">, </text:span><text:span text:style-name="T882">Magéin Aḅrahám w’Zaró Le’Olam wa’Ed.</text:span><text:span text:style-name="T313"> </text:span><text:span text:style-name="T883">(shield of Aḅraham &amp; his Seed forever)</text:span></text:p>
      <text:p text:style-name="P1" loext:marker-style-name="T884"><text:span text:style-name="T313">2. <text:s/></text:span><text:span text:style-name="T314">You are mighty forever, Adonái; </text:span><text:span text:style-name="T884">You raise the dead and are manifestly capable of saving; </text:span></text:p>
      <table:table table:name="Table30" table:style-name="Table30">
        <table:table-column table:style-name="Table30.A"/>
        <table:table-column table:style-name="Table30.B"/>
        <table:table-column table:style-name="Table30.C"/>
        <table:table-row table:style-name="Table30.1">
          <table:table-cell table:style-name="Table30.A1" office:value-type="string">
            <text:p text:style-name="P3" loext:marker-style-name="T366"><text:span text:style-name="T885">Spring-Summer (1</text:span><text:span text:style-name="T886">st</text:span><text:span text:style-name="T885"> Day-Pesah-Amidah thru Sukkot)</text:span><text:span text:style-name="T381">:</text:span></text:p>
            <text:p text:style-name="P3" loext:marker-style-name="T366"><text:span text:style-name="T17">Who causes the dew to fall;</text:span><text:span text:style-name="T366"/></text:p>
          </table:table-cell>
          <table:table-cell table:style-name="Table30.A1" table:number-columns-spanned="2" office:value-type="string">
            <text:p text:style-name="P213" loext:marker-style-name="T887"><text:span text:style-name="T885">Fall-Winter (8</text:span><text:span text:style-name="T886">th</text:span><text:span text:style-name="T885"> Day Sukkot-Musaf-Amidah thru 1</text:span><text:span text:style-name="T886">st</text:span><text:span text:style-name="T885"> Day Pesaḥ-Shaḥarit-Amidah)</text:span><text:span text:style-name="T381">:</text:span></text:p>
            <text:p text:style-name="P3" loext:marker-style-name="T366"><text:span text:style-name="T17">Who causes the wind to blow and the rain to fall;</text:span><text:span text:style-name="T366"/></text:p>
          </table:table-cell>
          <table:covered-table-cell/>
        </table:table-row>
        <table:table-row table:style-name="Table30.1">
          <table:table-cell table:style-name="Table30.A1" table:number-columns-spanned="3" office:value-type="string">
            <text:p text:style-name="P3" loext:marker-style-name="T366"><text:span text:style-name="T17">Who sustains the living with kindness, supports those who have fallen, heals the sick, releases the imprisoned, and fulfills his trusted word to those whose bodies return to the dust.</text:span><text:span text:style-name="T366"/></text:p>
          </table:table-cell>
          <table:covered-table-cell/>
          <table:covered-table-cell/>
        </table:table-row>
        <table:table-row table:style-name="Table30.1">
          <table:table-cell table:style-name="Table30.A1" table:number-columns-spanned="2" office:value-type="string">
            <text:p text:style-name="P3" loext:marker-style-name="T366"><text:span text:style-name="T17">Who is like you, Master of Might, and who can be compared to you, Melek, who brings death and gives life and caused yeshuáh to sprout;</text:span><text:span text:style-name="T366"/></text:p>
          </table:table-cell>
          <table:covered-table-cell/>
          <table:table-cell table:style-name="Table30.A1" office:value-type="string">
            <text:p text:style-name="P3" loext:marker-style-name="T888"><text:span text:style-name="T889">For the 10 Days of Awe Substitute:</text:span><text:span text:style-name="T888"/></text:p>
            <text:p text:style-name="P134" loext:marker-style-name="T366"><text:span text:style-name="T890">Who is like you merciful Father, Who recalls, with mercy, those created for life</text:span><text:span text:style-name="T891">; </text:span></text:p>
          </table:table-cell>
        </table:table-row>
        <table:table-row table:style-name="Table30.1">
          <table:table-cell table:style-name="Table30.A1" table:number-columns-spanned="3" office:value-type="string">
            <text:p text:style-name="P109" loext:marker-style-name="T366"><text:span text:style-name="T17">You are faithful to raise those who die in union with </text:span><text:span text:style-name="T149">Y'shúa</text:span><text:span text:style-name="T13">—who was perfected by his obedience to you, was martyred, then raised, glorified, &amp; vindicated—along with many others. He appeared to many &amp; now sits at your right-hand till he comes again to establish his kingdom over all the earth and sets Daṿid as King over the land of Yisraél. </text:span><text:span text:style-name="T892">Barúḳ Attá, </text:span><text:span text:style-name="T893">יהוה</text:span><text:span text:style-name="T892">, M'Ḥayéi ha’Meitím.</text:span></text:p>
          </table:table-cell>
          <table:covered-table-cell/>
          <table:covered-table-cell/>
        </table:table-row>
      </table:table>
      <text:p text:style-name="P107" loext:marker-style-name="T366"><text:span text:style-name="T313">3. <text:s/></text:span><text:span text:style-name="T366">You are Qadósh, and your name is Qadósh, and Q’doshím praise you every day, selah! <text:s text:c="2"/></text:span></text:p>
      <text:p text:style-name="P62" loext:marker-style-name="T409"><text:span text:style-name="T887"><text:s text:c="4"/>Seraphim:</text:span><text:span text:style-name="T366"> “Qadósh! Qadósh! Qadósh! </text:span><text:span text:style-name="T894">יהוה</text:span><text:span text:style-name="T895">, </text:span><text:span text:style-name="T366">Tsavaót; Meló Ḳol-ha’Aréts Kevodó!” </text:span></text:p>
      <text:p text:style-name="P62" loext:marker-style-name="T850"><text:span text:style-name="T887"><text:s text:c="4"/>Ḥayyot:</text:span><text:span text:style-name="T366"> <text:s text:c="2"/>“Barúḳ Kavód, </text:span><text:span text:style-name="T894">יהוה</text:span><text:span text:style-name="T895">, </text:span><text:span text:style-name="T366">Mimqomó.” </text:span><text:span text:style-name="T894">יהוה</text:span><text:span text:style-name="T895">, </text:span><text:span text:style-name="T896">YiMelóḳ LeOlám WaEd</text:span><text:span text:style-name="T366">; HaleluYah! </text:span><text:span text:style-name="T850">(x2)</text:span></text:p>
      <text:p text:style-name="P66" loext:marker-style-name="T16"><text:span text:style-name="T879">Barúḳ Attá, </text:span><text:span text:style-name="T880">יהוה</text:span><text:span text:style-name="T881">, </text:span><text:span text:style-name="T879">ha’Ĕl ha’Qadósh.</text:span><text:span text:style-name="T607"> </text:span><text:span text:style-name="T897">For the 10 Days of Awe substitute:</text:span><text:span text:style-name="T898"> </text:span><text:span text:style-name="T899">ha’Méleḳ ha’Qadósh</text:span><text:span text:style-name="T900">.</text:span></text:p>
      <table:table table:name="Table31" table:style-name="Table31">
        <table:table-column table:style-name="Table31.A"/>
        <table:table-row table:style-name="Table31.1">
          <table:table-cell table:style-name="Table31.A1" office:value-type="string">
            <text:p text:style-name="P214" loext:marker-style-name="T901"><text:span text:style-name="T902">BAKASHOT</text:span><text:span text:style-name="T903"> </text:span><text:span text:style-name="T904"><text:s/></text:span><text:span text:style-name="T905">The Middle Weekday Petitions Abbreviated to the Model Prayer / </text:span><text:span text:style-name="T906">The One Shabbath Blessing</text:span></text:p>
          </table:table-cell>
        </table:table-row>
      </table:table>
      <table:table table:name="Table32" table:style-name="Table32">
        <table:table-column table:style-name="Table32.A"/>
        <table:table-column table:style-name="Table32.B"/>
        <table:table-column table:style-name="Table32.C"/>
        <table:table-row table:style-name="Table32.1">
          <table:table-cell table:style-name="Table32.A1" table:number-columns-spanned="3" office:value-type="string">
            <text:p text:style-name="P45" loext:marker-style-name="T907"><text:span text:style-name="T908">Alternate Short-Form for Weekdays:</text:span><text:span text:style-name="T909"> <text:s text:c="3"/></text:span><text:span text:style-name="T910">Ght</text:span><text:span text:style-name="T911"> 26:6 is expanded in 19:1-3 ; 76:20 ; 18:2 &amp; Harmonized</text:span></text:p>
            <text:p text:style-name="P109" loext:marker-style-name="T912"><text:span text:style-name="T146">4a. </text:span><text:span text:style-name="T913">Our Father-Mother, who art above and within; May thy </text:span><text:span text:style-name="T914">[</text:span><text:span text:style-name="T913">sacred</text:span><text:span text:style-name="T914">]</text:span><text:span text:style-name="T913"> Name</text:span><text:span text:style-name="T915"> </text:span><text:span text:style-name="T435">be Consecrated </text:span><text:span text:style-name="T915">by all,</text:span><text:span text:style-name="T913"> i</text:span><text:span text:style-name="T916">n a duality of three—i</text:span><text:span text:style-name="T913">n Love, Wisdom, and Equity; Thy Kingdom come to all; Thy sacred Will be done </text:span><text:span text:style-name="T914">[</text:span><text:span text:style-name="T913">always</text:span><text:span text:style-name="T914">]—</text:span><text:span text:style-name="T913">as in Heaven, so on Earth. </text:span><text:span text:style-name="T914">[</text:span><text:span text:style-name="T913">Adon of the harvest, send forth laborers into the harvest of souls for the laborers are few and remove the ‘tares’ from the hearts of thy people.</text:span><text:span text:style-name="T914">]</text:span><text:span text:style-name="T913"> Give us day by day to partake of thy sacred bread and the fruit of thy living vine. As thou dost forgive us our trespasses, so may we forgive others who trespass against us. </text:span><text:span text:style-name="T914">[</text:span><text:span text:style-name="T916">As we seek to perfect others, so perfect us in thy Mashíakh.</text:span><text:span text:style-name="T914">]</text:span><text:span text:style-name="T913"> Show upon us thy goodness, that to others we may show the same. In the hour of trial, deliver us from evil.’ </text:span><text:span text:style-name="T914">[</text:span><text:span text:style-name="T916">For thine is the Kingdom, the Power, and the Glory: From the ages of ages, now, and to the ages of ages. Amein!”</text:span><text:span text:style-name="T914">] </text:span></text:p>
          </table:table-cell>
          <table:covered-table-cell/>
          <table:covered-table-cell/>
        </table:table-row>
        <table:table-row table:style-name="Table32.2">
          <table:table-cell table:style-name="Table32.A1" table:number-columns-spanned="3" office:value-type="string">
            <text:p text:style-name="P109" loext:marker-style-name="T917"><text:span text:style-name="T146">4b. </text:span><text:span text:style-name="T918">יהוה</text:span><text:span text:style-name="T13">, </text:span><text:span text:style-name="T12">according to the riches of </text:span><text:span text:style-name="T13">your</text:span><text:span text:style-name="T12"> </text:span><text:span text:style-name="T13">kavód</text:span><text:span text:style-name="T12">, </text:span><text:span text:style-name="T13">grant us </text:span><text:span text:style-name="T12">the spirit of wisdom and revelation in the knowledge </text:span><text:span text:style-name="T13">of yourself</text:span><text:span text:style-name="T12">:</text:span><text:span text:style-name="T13"> That the eyes of our comprehension may be enlightened to know the expectation of your calling and to know the riches of the kavód of your inheritance in the Qadoshím and to know the exceeding greatness of your power toward us in emunáh—that power which you wrought in ha’Mashíakh when you raised him from the dead and seated him at your own right hand in shamáyim far</text:span><text:span text:style-name="T12"> above all principality, and </text:span><text:span text:style-name="T13">authority</text:span><text:span text:style-name="T12">, and </text:span><text:span text:style-name="T13">power</text:span><text:span text:style-name="T12">, and dominion, and every name that </text:span><text:soft-page-break/><text:span text:style-name="T12">is named, not only in th</text:span><text:span text:style-name="T13">e previous</text:span><text:span text:style-name="T12"> world</text:span><text:span text:style-name="T13">-age</text:span><text:span text:style-name="T12">, but also in that which </text:span><text:span text:style-name="T13">has come, and that which is yet to come**</text:span><text:span text:style-name="T12">:</text:span><text:span text:style-name="T13"> </text:span><text:span text:style-name="T12">And ha</text:span><text:span text:style-name="T13">ve</text:span><text:span text:style-name="T12"> put all </text:span><text:span text:style-name="T919">things</text:span><text:span text:style-name="T12"> under his feet, and gave him </text:span><text:span text:style-name="T919">to be</text:span><text:span text:style-name="T12"> the Head over all </text:span><text:span text:style-name="T919">things</text:span><text:span text:style-name="T12"> to the </text:span><text:span text:style-name="T13">Assembly</text:span><text:span text:style-name="T12">,</text:span><text:span text:style-name="T13"> w</text:span><text:span text:style-name="T12">hich is his body, the ful</text:span><text:span text:style-name="T13">l</text:span><text:span text:style-name="T12">ness of him that fill</text:span><text:span text:style-name="T13">s</text:span><text:span text:style-name="T12"> all in all. </text:span><text:span text:style-name="T13">S</text:span><text:span text:style-name="T12">trengthen</text:span><text:span text:style-name="T13"> us</text:span><text:span text:style-name="T12"> with </text:span><text:span text:style-name="T13">power</text:span><text:span text:style-name="T12"> by </text:span><text:span text:style-name="T13">your</text:span><text:span text:style-name="T12"> </text:span><text:span text:style-name="T13">ruáḥ</text:span><text:span text:style-name="T12"> in </text:span><text:span text:style-name="T13">our</text:span><text:span text:style-name="T12"> inner </text:span><text:span text:style-name="T13">self so that</text:span><text:span text:style-name="T12"> </text:span><text:span text:style-name="T13">ha’</text:span><text:span text:style-name="T12">Mashía</text:span><text:span text:style-name="T13">kh</text:span><text:span text:style-name="T12"> may dwell in our hearts by </text:span><text:span text:style-name="T13">emunáh and</text:span><text:span text:style-name="T12"> </text:span><text:span text:style-name="T13">so that</text:span><text:span text:style-name="T12"> </text:span><text:span text:style-name="T13">we</text:span><text:span text:style-name="T12">, being rooted and grounded in love,</text:span><text:span text:style-name="T13"> may be en</text:span><text:span text:style-name="T12">able</text:span><text:span text:style-name="T13">d</text:span><text:span text:style-name="T12"> to comprehend with all </text:span><text:span text:style-name="T13">the Q’doshím, </text:span><text:span text:style-name="T12">what is </text:span><text:span text:style-name="T13">its</text:span><text:span text:style-name="T12"> breadth, and</text:span><text:span text:style-name="T315"> </text:span><text:span text:style-name="T12">length, and depth, and height</text:span><text:span text:style-name="T13">—enabled </text:span><text:span text:style-name="T12">to know the love of </text:span><text:span text:style-name="T13">ha’</text:span><text:span text:style-name="T12">Mashía</text:span><text:span text:style-name="T13">kh</text:span><text:span text:style-name="T12">, which </text:span><text:span text:style-name="T13">sur</text:span><text:span text:style-name="T12">passe</text:span><text:span text:style-name="T13">s</text:span><text:span text:style-name="T12"> </text:span><text:span text:style-name="T13">all </text:span><text:span text:style-name="T12">knowledge</text:span><text:span text:style-name="T13">;</text:span><text:span text:style-name="T12"> </text:span><text:span text:style-name="T13">So that we</text:span><text:span text:style-name="T12"> m</text:span><text:span text:style-name="T13">ay</text:span><text:span text:style-name="T12"> be filled with all the ful</text:span><text:span text:style-name="T13">l</text:span><text:span text:style-name="T12">ness of</text:span><text:span text:style-name="T13"> </text:span><text:span text:style-name="T126">יהוה</text:span><text:span text:style-name="T12">.</text:span><text:span text:style-name="T13"> </text:span><text:span text:style-name="T12">Now unto </text:span><text:span text:style-name="T13">you, who</text:span><text:span text:style-name="T12"> is able to do exceeding abundantly above all that we ask or think, according to the power that work</text:span><text:span text:style-name="T13">s</text:span><text:span text:style-name="T12"> in us</text:span><text:span text:style-name="T13">; </text:span><text:span text:style-name="T12">Unto </text:span><text:span text:style-name="T13">you</text:span><text:span text:style-name="T12"> be </text:span><text:span text:style-name="T13">kavód</text:span><text:span text:style-name="T12"> in the </text:span><text:span text:style-name="T13">Assembly, </text:span><text:span text:style-name="T12">by </text:span><text:span text:style-name="T13">ha’</text:span><text:span text:style-name="T12">Mashía</text:span><text:span text:style-name="T13">kh</text:span><text:span text:style-name="T12"> </text:span><text:span text:style-name="T149">Y'shúa</text:span><text:span text:style-name="T13">,</text:span><text:span text:style-name="T12"> </text:span><text:span text:style-name="T13">Le’Dor ṾaDór</text:span><text:span text:style-name="T12">, </text:span><text:span text:style-name="T13">Ad-Le’Olaméy Olamím</text:span><text:span text:style-name="T12">. </text:span><text:span text:style-name="T920">(Ephesians 1:17-23; 3:16-21; *Hosea 1:1-11; Ezekiel 37; </text:span><text:span text:style-name="T921">**When the Apostle wrote, </text:span><text:span text:style-name="T317">it was</text:span><text:span text:style-name="T316"> </text:span><text:span text:style-name="T317">‘about </text:span><text:span text:style-name="T316">to come</text:span><text:span text:style-name="T317">’ </text:span><text:span text:style-name="T922">[Greek: mello] at the destruction of the Temple.</text:span><text:span text:style-name="T923">) </text:span></text:p>
          </table:table-cell>
          <table:covered-table-cell/>
          <table:covered-table-cell/>
        </table:table-row>
        <table:table-row table:style-name="Table32.2">
          <table:table-cell table:style-name="Table32.A3" table:number-columns-spanned="3" office:value-type="string">
            <text:p text:style-name="P215" loext:marker-style-name="T924"><text:span text:style-name="T925">Barúḳ Attá, </text:span><text:span text:style-name="T926">יהוה</text:span><text:span text:style-name="T925">, Shoméia Tefiláh. <text:s text:c="2"/></text:span><text:span text:style-name="T927">(</text:span><text:span text:style-name="T928">Proceed to #5 on Weekdays</text:span><text:span text:style-name="T927">)</text:span></text:p>
          </table:table-cell>
          <table:covered-table-cell/>
          <table:covered-table-cell/>
        </table:table-row>
        <table:table-row table:style-name="Table32.2">
          <table:table-cell table:style-name="Table32.A4" office:value-type="string">
            <text:p text:style-name="P215" loext:marker-style-name="T16"><text:span text:style-name="T929">TACHANUN</text:span><text:span text:style-name="T349"> </text:span><text:span text:style-name="T386"><text:s/></text:span><text:span text:style-name="T930">|</text:span><text:span text:style-name="T349"> </text:span><text:span text:style-name="T500">For Shabbath</text:span><text:span text:style-name="T605"> <text:s text:c="2"/></text:span><text:span text:style-name="T615">Middle Petition</text:span></text:p>
          </table:table-cell>
          <table:table-cell table:style-name="Table32.B4" office:value-type="string">
            <text:p text:style-name="P216" loext:marker-style-name="T931"/>
          </table:table-cell>
          <table:table-cell table:style-name="Table32.C4" office:value-type="string">
            <text:p text:style-name="P216" loext:marker-style-name="T931"/>
          </table:table-cell>
        </table:table-row>
        <table:table-row table:style-name="Table32.5">
          <table:table-cell table:style-name="Table32.A5" table:number-columns-spanned="2" office:value-type="string">
            <text:p text:style-name="P217" loext:marker-style-name="T16"><text:span text:style-name="T146">4c. <text:s/></text:span><text:span text:style-name="T13">Aḅínu-Amánu ShebaShamáyim: You separated the 7</text:span><text:span text:style-name="T932">th</text:span><text:span text:style-name="T13"> Day—the culmination of the Creation. And you blessed it and separated it over all days and times, and so it is written in your Toráh: “And they were completed—the heavens and the earth and all their hosts. And Elohíym completed on the 6</text:span><text:span text:style-name="T932">h</text:span><text:span text:style-name="T13"> Day his work that he had done, and he ceased working on the 7</text:span><text:span text:style-name="T932">th</text:span><text:span text:style-name="T13"> Day from all his work that he had done. And Elohíym blessed the 7</text:span><text:span text:style-name="T932">th</text:span><text:span text:style-name="T13"> Day and separated it, for on it he had ceased from all his work, which Elohíym created to make.” They will rejoice in your Kingdom—those who call it</text:span><text:span text:style-name="T151"> </text:span><text:span text:style-name="T13">a “delight.” Those who separate the 7</text:span><text:span text:style-name="T932">th</text:span><text:span text:style-name="T13"> Day—they will be satiated and delighted from your goodness. And the 7</text:span><text:span text:style-name="T932">th</text:span><text:span text:style-name="T13"> Day—you favored it, separated it, and called it “most desirable of days,” a remembrance of Creation. </text:span><text:span text:style-name="T933">(</text:span><text:span text:style-name="T934">On Yom Tov:</text:span><text:span text:style-name="T935"> And also on this Yearly Festival Day</text:span><text:span text:style-name="T933">,)</text:span></text:p>
            <text:p text:style-name="P217" loext:marker-style-name="T16"><text:span text:style-name="T13">Our Father-Mother, please accept favorably our rest; sanctify us with your mitswóth; grant us our portion in your Toráh; satiate us from your goodness; laden our nefésh in your ruáḥ; and purify our heart to serve you in truth. And grant us—in love and favor—your setapart Shabbath. And may all Yisraél rest on it and sanctify your name. </text:span><text:span text:style-name="T16"/></text:p>
            <text:p text:style-name="P217" loext:marker-style-name="T936"><text:span text:style-name="T882">Barúḳ Attá, </text:span><text:span text:style-name="T937">יהוה</text:span><text:span text:style-name="T938">, MeQadésh </text:span><text:span text:style-name="T882">ha’</text:span><text:span text:style-name="T938">Shabbáth</text:span><text:span text:style-name="T882">.</text:span></text:p>
          </table:table-cell>
          <table:covered-table-cell/>
          <table:table-cell table:style-name="Table32.C5" office:value-type="string">
            <text:p text:style-name="P218" loext:marker-style-name="T862"><text:span text:style-name="T939">7</text:span><text:span text:style-name="T940">th</text:span><text:span text:style-name="T939"> Night – Concluding Shabbath </text:span></text:p>
            <text:p text:style-name="P218" loext:marker-style-name="T862"><text:span text:style-name="T939">and Festivals (Arvit):</text:span><text:span text:style-name="T862"/></text:p>
            <text:p text:style-name="P219" loext:marker-style-name="T313"><text:span text:style-name="T13">You graciously grant us, </text:span><text:span text:style-name="T126">יהוה</text:span><text:span text:style-name="T13">, Elohéynu, knowledge and intelligence; You commanded [us] to separate between the qadósh and the profane, between light and darkness, between Yisraél and the nations, and between the 7</text:span><text:span text:style-name="T932">th</text:span><text:span text:style-name="T13"> Day and the six workdays. Just as you separated us, </text:span><text:span text:style-name="T126">יהוה</text:span><text:span text:style-name="T13">, Elohéynu, from the peoples of the lands and from the families of the earth, so may you redeem us and rescue us from any evil adversary, from any mishap and from all harsh and evil decrees, which assail the world. Graciously grant us from yourself, wisdom, understanding, and knowledge. Barúḳ Attá, </text:span><text:span text:style-name="T126">יהוה</text:span><text:span text:style-name="T13">, Ḥonéin ha’Da’át</text:span><text:span text:style-name="T146">. <text:s text:c="4"/></text:span></text:p>
            <text:p text:style-name="P219" loext:marker-style-name="T16"><text:span text:style-name="T941">(</text:span><text:span text:style-name="T308">Proceed to #5)</text:span></text:p>
          </table:table-cell>
        </table:table-row>
      </table:table>
      <text:p text:style-name="P220" loext:marker-style-name="T942"/>
      <table:table table:name="Table33" table:style-name="Table33">
        <table:table-column table:style-name="Table33.A"/>
        <table:table-row table:style-name="Table33.1">
          <table:table-cell table:style-name="Table33.A1" office:value-type="string">
            <text:p text:style-name="P221" loext:marker-style-name="T901"><text:span text:style-name="T902">HODA’A</text:span><text:span text:style-name="T903"> </text:span><text:span text:style-name="T904"><text:s text:c="4"/></text:span><text:span text:style-name="T943">The Last Three – Thanksgiving</text:span></text:p>
          </table:table-cell>
        </table:table-row>
      </table:table>
      <text:p text:style-name="P62" loext:marker-style-name="T433"><text:span text:style-name="T607">5. <text:s/></text:span><text:span text:style-name="T366">Find favor, </text:span><text:span text:style-name="T894">יהוה</text:span><text:span text:style-name="T895">, Elohéynu</text:span><text:span text:style-name="T366">, in your people, the whole House of Yisraél</text:span><text:span text:style-name="T409">--</text:span><text:span text:style-name="T366">Beyth Yahudáh, Beyth Yisraél, and turn to their prayer. Send forth your Mashiakh again &amp; restore your house as a ‘House of Prayer for all nations’ with the pure oblation of incense &amp; the bloodless sacrifices of prayer, praise, and thanks to the devír of your house. And with love, speedily and favorably accept the fiery prayer offerings of Yisraél. And may the service of all Yisraél your people always find favor before you.</text:span><text:span text:style-name="T433"> </text:span></text:p>
      <text:p text:style-name="P99" loext:marker-style-name="T16"><text:span text:style-name="T879">Barúḳ Attá, </text:span><text:span text:style-name="T880">יהוה</text:span><text:span text:style-name="T879">, </text:span><text:span text:style-name="T882">ha’Máchazir Sh'kínato LeTziyón</text:span><text:span text:style-name="T879">.</text:span></text:p>
      <text:p text:style-name="P62" loext:marker-style-name="T313"><text:span text:style-name="T313">6. <text:s/></text:span><text:span text:style-name="T878">Full Bow</text:span><text:span text:style-name="T944"> </text:span><text:span text:style-name="T16">We give thanks to you, for it is you who are,</text:span><text:span text:style-name="T314"> </text:span><text:span text:style-name="T15">יהוה</text:span><text:span text:style-name="T13">, </text:span><text:span text:style-name="T16">Elohéynu, W’Elohéy Aḅotéynu </text:span><text:span text:style-name="T14">W’Emot</text:span><text:span text:style-name="T16">éynu, LeOlám WaEd; our Rock, the Rock of our lives, and the shield of our salvation are you. From generation to generation, we will give thanks to you and relate your praise – for our lives that are entrusted in your hands, for our souls that are deposited in your care, for your miracles that are with us every day, and for your wonders and your favors that are with us at all times – </text:span><text:span text:style-name="T366">morning, day, evening, &amp; night</text:span><text:span text:style-name="T16">. You are Beneficent, for your compassion has never ceased; you are the Compassionate One, for </text:span><text:soft-page-break/><text:span text:style-name="T16">your kindness has never ended—for always have we placed our hope in you.</text:span><text:span text:style-name="T313"> </text:span><text:span text:style-name="T16">And for all these things may it be blessed, exalted, and extolled—your name, our Mélek-Malkáh, constantly, forever and ever. All the living will give thanks to you, Selah!</text:span><text:span text:style-name="T313"> </text:span></text:p>
      <text:p text:style-name="P62" loext:marker-style-name="T16"><text:span text:style-name="T878">On Shabbath Teshuvah say:</text:span><text:span text:style-name="T945"> </text:span><text:span text:style-name="T899">Inscribe for a good life all members of Your covenant.</text:span><text:span text:style-name="T16"> <text:s text:c="2"/></text:span></text:p>
      <text:p text:style-name="P62" loext:marker-style-name="T16"><text:span text:style-name="T16">And they will praise and bless your great name ‘in spirit and in truth’, forever, for it is good – Ĕl, our salvation and help, Selah! – The Ĕl, who is absolute good.</text:span><text:span text:style-name="T16"/></text:p>
      <text:p text:style-name="P101" loext:marker-style-name="T313"><text:span text:style-name="T878">Full Bow</text:span><text:span text:style-name="T946"> </text:span><text:span text:style-name="T947"><text:s text:c="2"/></text:span><text:span text:style-name="T879">Barúḳ Attá, </text:span><text:span text:style-name="T880">יהוה</text:span><text:span text:style-name="T881">, </text:span><text:span text:style-name="T879">ha’</text:span><text:span text:style-name="T882">Tóv Shimḥa Ul'ḳa Na-eh L'Hodot.</text:span><text:span text:style-name="T313"> </text:span></text:p>
      <table:table table:name="Table34" table:style-name="Table34">
        <table:table-column table:style-name="Table34.A"/>
        <table:table-column table:style-name="Table34.B"/>
        <table:table-row table:style-name="Table34.1">
          <table:table-cell table:style-name="Table34.A1" office:value-type="string">
            <text:p text:style-name="P222" loext:marker-style-name="T948"><text:span text:style-name="T949">7. <text:s/></text:span><text:span text:style-name="T950">Establish abundant peace upon Yisrael your people forever. For it is you who are King, Master of all peace. And may it be good in your eyes to bless us and to bless all your people Yisrael, at every time and every hour, with your peace.</text:span></text:p>
          </table:table-cell>
          <table:table-cell table:style-name="Table34.A1" office:value-type="string">
            <text:p text:style-name="P90" loext:marker-style-name="T948"><text:span text:style-name="T949">7. <text:s/></text:span><text:span text:style-name="T950">Establish peace, goodness and blessing, life, grace and kindness, righteousness and compassion over us and over all of Yisraél, your people. Bless us all as one, our </text:span><text:span text:style-name="T17">Father</text:span><text:span text:style-name="T950">, with the light of your face, for it is with the light of your face that you</text:span><text:span text:style-name="T17">, </text:span><text:span text:style-name="T467">יהוה</text:span><text:span text:style-name="T17">, Elohéynu</text:span><text:span text:style-name="T950">, gave us Toráh and life, love and kindness, righteousness and compassion, blessing and peace. And may it be favorable in your eyes to bless us and to bless your entire people, Yisraél, with abundant power and peace.</text:span></text:p>
          </table:table-cell>
        </table:table-row>
        <table:table-row table:style-name="Table34.1">
          <table:table-cell table:style-name="Table34.A1" table:number-columns-spanned="2" office:value-type="string">
            <text:p text:style-name="P187" loext:marker-style-name="T951"><text:span text:style-name="T952">7.</text:span><text:span text:style-name="T953"> </text:span><text:span text:style-name="T403">Now unto </text:span><text:span text:style-name="T17">you, who</text:span><text:span text:style-name="T403"> is able to do exceeding abundantly above all that we ask or think, according to your power that work</text:span><text:span text:style-name="T17">s</text:span><text:span text:style-name="T403"> in us</text:span><text:span text:style-name="T17">; </text:span><text:span text:style-name="T403">Unto </text:span><text:span text:style-name="T17">you</text:span><text:span text:style-name="T403"> be </text:span><text:span text:style-name="T17">kavód </text:span><text:span text:style-name="T403">in the </text:span><text:span text:style-name="T17">Assembly</text:span><text:span text:style-name="T403"> </text:span><text:span text:style-name="T17">of Yisraél in the Heavens and on the Earth, </text:span><text:span text:style-name="T403">by </text:span><text:span text:style-name="T17">ha’</text:span><text:span text:style-name="T403">Mashía</text:span><text:span text:style-name="T17">kh</text:span><text:span text:style-name="T403"> Y'shúa</text:span><text:span text:style-name="T17">,</text:span><text:span text:style-name="T403"> </text:span><text:span text:style-name="T17">Le’Dor Wa’Dor</text:span><text:span text:style-name="T403">, </text:span><text:span text:style-name="T17">Ad-Le’Olaméy Olamím</text:span><text:span text:style-name="T403">.</text:span></text:p>
          </table:table-cell>
          <table:covered-table-cell/>
        </table:table-row>
      </table:table>
      <text:p text:style-name="P223" loext:marker-style-name="T16"><text:span text:style-name="T878">On the 10 Days of Awe say:</text:span><text:span text:style-name="T559"> </text:span><text:span text:style-name="T899">And in the Book of life, blessing, peace, good livelihood, salvation, consolation, and good decrees, may we be remembered and inscribed before you—we, and your entire people, Yisraél—for good life and for peace</text:span><text:span text:style-name="T954">.</text:span><text:span text:style-name="T16"> </text:span></text:p>
      <text:p text:style-name="P224" loext:marker-style-name="T955"><text:span text:style-name="T878">Full-Bow</text:span><text:span text:style-name="T607"> </text:span><text:span text:style-name="T879">Barúḳ Attá, </text:span><text:span text:style-name="T880">יהוה</text:span><text:span text:style-name="T881">, </text:span><text:span text:style-name="T882">HáM’Ṿareḳ Et-Amó Yisraél BaShalóm.</text:span><text:span text:style-name="T879"> </text:span><text:span text:style-name="T882">Améin</text:span><text:span text:style-name="T879">.</text:span><text:span text:style-name="T955"> <text:s text:c="3"/></text:span></text:p>
      <text:p text:style-name="P225" loext:marker-style-name="T313"><text:span text:style-name="T878">Bow at the waist and say:</text:span><text:span text:style-name="T956"> <text:s text:c="3"/></text:span><text:span text:style-name="T16">May they find favor—the utterances of my mouth and the thoughts of my heart—before you, </text:span><text:span text:style-name="T15">יהוה</text:span><text:span text:style-name="T312">, </text:span><text:span text:style-name="T16">my Rock and my Redeemer.</text:span><text:span text:style-name="T313"> </text:span><text:span text:style-name="T305">(Psalm 19:25)</text:span><text:span text:style-name="T313"> </text:span></text:p>
      <text:p text:style-name="P226" loext:marker-style-name="T16"><text:span text:style-name="T16">Oséh Shalom Bimramav,</text:span><text:span text:style-name="T607"> </text:span><text:span text:style-name="T16">Hu Ya’Aséh Shalom Aleinu,</text:span><text:span text:style-name="T302"> <text:line-break/></text:span><text:span text:style-name="T16">W’Al Kol Yisraél, W’Imru, W’Imru </text:span><text:span text:style-name="T13">Améin</text:span><text:span text:style-name="T16">.</text:span></text:p>
      <text:p text:style-name="P227" loext:marker-style-name="T314"/>
      <text:p text:style-name="P227" loext:marker-style-name="T314"/>
      <text:p text:style-name="P227" loext:marker-style-name="T314"/>
      <text:p text:style-name="P228" loext:marker-style-name="T957"><text:span text:style-name="T829">Return to: <text:s text:c="2"/></text:span><text:span text:style-name="T958">Ashrey</text:span><text:span text:style-name="T957"> 5</text:span><text:span text:style-name="T829"> <text:s text:c="2"/></text:span><text:span text:style-name="T958">The Kingdom is</text:span><text:span text:style-name="T959"> </text:span><text:span text:style-name="T960">יהוה</text:span><text:span text:style-name="T958">’s</text:span><text:span text:style-name="T957"> 12</text:span><text:span text:style-name="T961"> <text:s text:c="2"/></text:span><text:span text:style-name="T958">Shema Blessings</text:span><text:span text:style-name="T957"> 14</text:span><text:span text:style-name="T961"> <text:s text:c="2"/></text:span><text:span text:style-name="T958">Avinu Malkéynu</text:span><text:span text:style-name="T957"> 19 <text:s text:c="2"/></text:span><text:span text:style-name="T958">Night-time Blessings</text:span><text:span text:style-name="T957"> 19<text:line-break/> <text:s/></text:span><text:span text:style-name="T958">The Bonds of Sleep</text:span><text:span text:style-name="T957"> 19 <text:s text:c="2"/></text:span><text:span text:style-name="T958">Toráh Reading</text:span><text:span text:style-name="T957"> 20 <text:s text:c="2"/></text:span><text:span text:style-name="T958">Taḥanun</text:span><text:span text:style-name="T957"> 22 <text:s text:c="2"/></text:span><text:span text:style-name="T958">Government</text:span><text:span text:style-name="T957"> 24 <text:s text:c="2"/></text:span><text:span text:style-name="T958">Announcements</text:span><text:span text:style-name="T957"> 24 <text:s text:c="3"/></text:span><text:span text:style-name="T958">Aleinu</text:span><text:span text:style-name="T957"> 26</text:span></text:p>
      <text:p text:style-name="P229" loext:marker-style-name="T957"/>
      <text:p text:style-name="P230" loext:marker-style-name="T962"><text:span text:style-name="T963">The Amidah</text:span><text:span text:style-name="T749"> </text:span><text:span text:style-name="T333">|</text:span><text:span text:style-name="T788"> </text:span><text:span text:style-name="T962">Long-form for Weekdays, Shabbath, New Months, and Kol HaMoed</text:span></text:p>
      <text:p text:style-name="P231" loext:marker-style-name="T964"><text:span text:style-name="T965">The Green areas are added on specific days.</text:span><text:span text:style-name="T966"> <text:s/></text:span></text:p>
      <text:p text:style-name="P232" loext:marker-style-name="T864"><text:span text:style-name="T865">Adonái</text:span><text:span text:style-name="T866">, open my lips, and my mouth will declare </text:span><text:span text:style-name="T865">y</text:span><text:span text:style-name="T866">our praise</text:span><text:span text:style-name="T865"> … </text:span></text:p>
      <table:table table:name="Table35" table:style-name="Table35">
        <table:table-column table:style-name="Table35.A"/>
        <table:table-row table:style-name="Table35.1">
          <table:table-cell table:style-name="Table35.A1" office:value-type="string">
            <text:p text:style-name="P144" loext:marker-style-name="T967"><text:span text:style-name="T930">SHEVAḤ</text:span><text:span text:style-name="T349"> </text:span><text:span text:style-name="T386"><text:s text:c="4"/></text:span><text:span text:style-name="T968">The First Three – Praises</text:span></text:p>
          </table:table-cell>
        </table:table-row>
      </table:table>
      <text:p text:style-name="P1" loext:marker-style-name="T16"><text:span text:style-name="T969">1. </text:span><text:span text:style-name="T970">Full Bow</text:span><text:span text:style-name="T39"> </text:span><text:span text:style-name="T16">Barúḳ Attá, </text:span><text:span text:style-name="T15">יהוה</text:span><text:span text:style-name="T16">, Elohéynu, w’Elohéy Avotéynu w’Emotéynu, Elohéy ha’Adón </text:span><text:span text:style-name="T149">Y'shúa ha’Mashíakh </text:span><text:span text:style-name="T16">ha’Bekhór miKól-Banékha, Elohéy Aḅrahám, Elohéy Yitsḥáq, w’Elohéy Ya</text:span><text:span text:style-name="T14">'</text:span><text:span text:style-name="T16">aqóḅ, ha’Ĕl, ha’Gadól, ha’Gibór, we’ha’Norá, Ĕl-Elyón, who bestows good kindnesses, possesses all &amp; recalls the kindnesses of our fathers &amp; brought forth the Redeemer for the sake of your name with love. King, who helps, saves, &amp; shields.</text:span></text:p>
      <text:p text:style-name="P62" loext:marker-style-name="T607"><text:span text:style-name="T971">Full-Bow</text:span><text:span text:style-name="T969"> </text:span><text:span text:style-name="T972">Barúḳ Attá, </text:span><text:span text:style-name="T973">יהוה</text:span><text:span text:style-name="T974">, </text:span><text:span text:style-name="T972">Magéin Aḅrahám w’Zaró Le’Olam wa’Ed</text:span><text:span text:style-name="T975">.</text:span><text:span text:style-name="T475"> </text:span><text:span text:style-name="T883">(shield of Aḅraham &amp; his seed forever)</text:span></text:p>
      <text:p text:style-name="P1" loext:marker-style-name="T366"><text:span text:style-name="T969">2.</text:span><text:span text:style-name="T850"> <text:s/></text:span><text:span text:style-name="T976">You are mighty forever, Adonái; </text:span><text:span text:style-name="T366">You raise the dead and are manifestly capable of saving; </text:span></text:p>
      <table:table table:name="Table36" table:style-name="Table36">
        <table:table-column table:style-name="Table36.A"/>
        <table:table-column table:style-name="Table36.B"/>
        <table:table-column table:style-name="Table36.C"/>
        <table:table-row table:style-name="Table36.1">
          <table:table-cell table:style-name="Table36.A1" office:value-type="string">
            <text:p text:style-name="P3" loext:marker-style-name="T366"><text:span text:style-name="T885">Spring-Summer (1</text:span><text:span text:style-name="T886">st</text:span><text:span text:style-name="T885"> Day-Pesah-Amidah thru Sukkot)</text:span><text:span text:style-name="T381">:</text:span></text:p>
            <text:p text:style-name="P3" loext:marker-style-name="T366"><text:span text:style-name="T17">Who causes the dew to fall;</text:span><text:span text:style-name="T366"/></text:p>
          </table:table-cell>
          <table:table-cell table:style-name="Table36.A1" table:number-columns-spanned="2" office:value-type="string">
            <text:p text:style-name="P213" loext:marker-style-name="T887"><text:span text:style-name="T885">Fall-Winter (8</text:span><text:span text:style-name="T886">th</text:span><text:span text:style-name="T885"> Day Sukkot-Musaf-Amidah thru 1</text:span><text:span text:style-name="T886">st</text:span><text:span text:style-name="T885"> Day Pesaḥ-Shaḥarit-Amidah)</text:span><text:span text:style-name="T381">:</text:span></text:p>
            <text:p text:style-name="P3" loext:marker-style-name="T366"><text:span text:style-name="T17">Who causes the wind to blow and the rain to fall;</text:span><text:span text:style-name="T366"/></text:p>
          </table:table-cell>
          <table:covered-table-cell/>
        </table:table-row>
        <table:table-row table:style-name="Table36.1">
          <table:table-cell table:style-name="Table36.A1" table:number-columns-spanned="3" office:value-type="string">
            <text:p text:style-name="P3" loext:marker-style-name="T366"><text:span text:style-name="T17">Who sustains the living with kindness, supports those who have fallen, heals the sick, releases the imprisoned, and fulfills his trusted word to those whose bodies return to the dust.</text:span><text:span text:style-name="T366"/></text:p>
          </table:table-cell>
          <table:covered-table-cell/>
          <table:covered-table-cell/>
        </table:table-row>
        <table:table-row table:style-name="Table36.1">
          <table:table-cell table:style-name="Table36.A1" table:number-columns-spanned="2" office:value-type="string">
            <text:p text:style-name="P109" loext:marker-style-name="T366"><text:span text:style-name="T17">Who is like you, Master of Might, and who can be compared to you, Melek, who brings death and gives life and caused yeshuáh to sprout; You</text:span><text:span text:style-name="T366"/></text:p>
          </table:table-cell>
          <table:covered-table-cell/>
          <table:table-cell table:style-name="Table36.A1" office:value-type="string">
            <text:p text:style-name="P3" loext:marker-style-name="T888"><text:span text:style-name="T889">For the 10 Days of Awe Substitute:</text:span><text:span text:style-name="T888"/></text:p>
            <text:p text:style-name="P134" loext:marker-style-name="T366"><text:span text:style-name="T890">Who is like you merciful Father, Who recalls, with mercy, those created for life</text:span><text:span text:style-name="T891">; You</text:span></text:p>
          </table:table-cell>
        </table:table-row>
        <table:table-row table:style-name="Table36.1">
          <table:table-cell table:style-name="Table36.A1" table:number-columns-spanned="3" office:value-type="string">
            <text:p text:style-name="P109" loext:marker-style-name="T366"><text:span text:style-name="T17">You are faithful to raise those who die in union with </text:span><text:span text:style-name="T149">Y'shúa</text:span><text:span text:style-name="T13">—who was perfected by his obedience to you, was martyred, then raised, glorified, &amp; vindicated—along with many others. He appeared to many &amp; now sits at your right-hand till he comes again to establish his kingdom over all the earth and sets Daṿid as King over the land of Yisraél. </text:span><text:span text:style-name="T892">Barúḳ Attá, </text:span><text:span text:style-name="T893">יהוה</text:span><text:span text:style-name="T892">, M'Ḥayéi ha’Meitím.</text:span></text:p>
          </table:table-cell>
          <table:covered-table-cell/>
          <table:covered-table-cell/>
        </table:table-row>
      </table:table>
      <text:p text:style-name="P107" loext:marker-style-name="T366"><text:span text:style-name="T969">3.</text:span><text:span text:style-name="T850"> <text:s/></text:span><text:span text:style-name="T366">You are Qadósh, and your name is Qadósh, and Q’doshím praise you every day, selah! <text:s text:c="2"/></text:span></text:p>
      <text:p text:style-name="P62" loext:marker-style-name="T409"><text:span text:style-name="T887"><text:s text:c="4"/>Seraphim:</text:span><text:span text:style-name="T366"> “Qadósh! Qadósh! Qadósh! </text:span><text:span text:style-name="T894">יהוה</text:span><text:span text:style-name="T895">, </text:span><text:span text:style-name="T366">Tsavaót; Meló Ḳol-ha’Aréts Ke</text:span><text:span text:style-name="T977">ḅ</text:span><text:span text:style-name="T366">odó!” </text:span></text:p>
      <text:p text:style-name="P62" loext:marker-style-name="T829"><text:span text:style-name="T887"><text:s text:c="4"/>Ḥayyot:</text:span><text:span text:style-name="T366"> <text:s text:c="2"/>“Barúḳ Kavód, </text:span><text:span text:style-name="T894">יהוה</text:span><text:span text:style-name="T895">, </text:span><text:span text:style-name="T366">Mimqomó.” </text:span><text:span text:style-name="T894">יהוה</text:span><text:span text:style-name="T895">, </text:span><text:span text:style-name="T896">YiMelóḳ LeOlám WaEd</text:span><text:span text:style-name="T366">; HaleluYah! </text:span><text:span text:style-name="T972">Barúḳ Attá, </text:span><text:span text:style-name="T973">יהוה</text:span><text:span text:style-name="T978">, </text:span><text:span text:style-name="T972">ha’Ĕl ha’Qadósh.</text:span><text:span text:style-name="T850"> (</text:span><text:span text:style-name="T888">For the 10 Days of Awe:</text:span><text:span text:style-name="T979"> </text:span><text:span text:style-name="T980">ha’Méleḳ-Malkáh ha’Qadósh</text:span><text:span text:style-name="T981">.)</text:span></text:p>
      <table:table table:name="Table37" table:style-name="Table37">
        <table:table-column table:style-name="Table37.A"/>
        <table:table-row table:style-name="Table37.1">
          <table:table-cell table:style-name="Table37.A1" office:value-type="string">
            <text:p text:style-name="P144" loext:marker-style-name="T967"><text:span text:style-name="T929">TACHANUNIM</text:span><text:span text:style-name="T349"> </text:span><text:span text:style-name="T386"><text:s/></text:span><text:span text:style-name="T930">|</text:span><text:span text:style-name="T349"> </text:span><text:span text:style-name="T404">For Weekdays</text:span><text:span text:style-name="T388"> <text:s/></text:span><text:span text:style-name="T968">Long or Short-Form / The 12 Middle Petitions </text:span></text:p>
          </table:table-cell>
        </table:table-row>
      </table:table>
      <table:table table:name="Table39" table:style-name="Table39">
        <table:table-column table:style-name="Table39.A"/>
        <table:table-column table:style-name="Table39.B"/>
        <table:table-row table:style-name="Table39.1">
          <table:table-cell table:style-name="Table39.A1" office:value-type="string">
            <text:p text:style-name="P233" loext:marker-style-name="T850"><text:span text:style-name="T982">For Weekdays</text:span><text:span text:style-name="T401"> </text:span></text:p>
            <text:p text:style-name="P90" loext:marker-style-name="T976"><text:span text:style-name="T420">4a. <text:s/></text:span><text:span text:style-name="T17">You do graciously grant knowledge to man and teach understanding to mortals. </text:span></text:p>
            <text:p text:style-name="P30" loext:marker-style-name="T983"><text:span text:style-name="T984">7</text:span><text:span text:style-name="T985">th</text:span><text:span text:style-name="T984"> Night - </text:span><text:span text:style-name="T885">Concluding Yom-Shabbath and Festivals (Arvit)</text:span><text:span text:style-name="T381">:</text:span></text:p>
            <text:p text:style-name="P234" loext:marker-style-name="T986"><text:span text:style-name="T987">You graciously grant us, </text:span><text:span text:style-name="T988">יהוה</text:span><text:span text:style-name="T987">, Elohéynu, knowledge and intelligence; You commanded [us] to separate between the qadósh and the profane, between light and darkness, between Yisraél and the nations, and between the 7</text:span><text:span text:style-name="T989">th</text:span><text:span text:style-name="T987"> Day and the six workdays. Just as you separated us, </text:span><text:span text:style-name="T988">יהוה</text:span><text:span text:style-name="T987">, Elohéynu, from the peoples of the lands and from the </text:span><text:span text:style-name="T990">families of the earth, so may you redeem us and rescue us from any evil adversary, from any mishap and from all harsh and evil decrees, which assail the world</text:span><text:span text:style-name="T196">. <text:s/></text:span></text:p>
            <text:p text:style-name="P144" loext:marker-style-name="T366"><text:span text:style-name="T17">Graciously grant us from yourself, wisdom, understanding, and knowledge. </text:span><text:span text:style-name="T366"/></text:p>
            <text:p text:style-name="P235" loext:marker-style-name="T991"><text:span text:style-name="T892">Barúḳ Attá, </text:span><text:span text:style-name="T893">יהוה</text:span><text:span text:style-name="T892">, Ḥonéin ha’Da’át</text:span><text:span text:style-name="T992">.</text:span><text:span text:style-name="T401"> <text:s/></text:span></text:p>
          </table:table-cell>
          <table:table-cell table:style-name="Table39.A1" office:value-type="string">
            <text:p text:style-name="P236" loext:marker-style-name="T438"><text:span text:style-name="T982">Alternate Short-Form of Petitions for Weekdays:</text:span><text:span text:style-name="T432"> </text:span></text:p>
            <text:p text:style-name="P90" loext:marker-style-name="T409"><text:span text:style-name="T420">4-15. </text:span><text:span text:style-name="T410">Give us discernment, </text:span><text:span text:style-name="T993">יהוה</text:span><text:span text:style-name="T410">, to know your ways, and ‘incise’ our heart to revere you, and forgive us so that we may be redeemed, and keep us far from our sufferings, and fatten us in the pastures of your earth, and gather our dispersions from the four corners of the earth, and let those who err from your prescriptions be corrected, and lift up your hand against the wicked, and let the righteous rejoice in the building of your city and the establishment of the Heykál and in the exalting of the Horn of </text:span><text:span text:style-name="T157">Daṿid</text:span><text:span text:style-name="T196"> </text:span><text:span text:style-name="T410">—your servant, and the shining of the Light of the son of Yishái — ha’Adón </text:span><text:span text:style-name="T994">Y'shúa</text:span><text:span text:style-name="T410"> ha’Mashíakh; </text:span></text:p>
            <text:p text:style-name="P28" loext:marker-style-name="T409"><text:span text:style-name="T410">Before we call answer us. </text:span><text:span text:style-name="T409"/></text:p>
            <text:p text:style-name="P237" loext:marker-style-name="T850"><text:span text:style-name="T892">Barúḳ Attá, </text:span><text:span text:style-name="T893">יהוה</text:span><text:span text:style-name="T892">, Shoméia Tefiláh</text:span><text:span text:style-name="T992">.</text:span></text:p>
          </table:table-cell>
        </table:table-row>
        <table:table-row table:style-name="Table39.2">
          <table:table-cell table:style-name="Table39.A1" office:value-type="string">
            <text:p text:style-name="P30" loext:marker-style-name="T475"><text:span text:style-name="T995">(Proceed to #5, or, with 4b and/or 4c, Or, 4d for Shabbath)</text:span><text:span text:style-name="T970"/></text:p>
          </table:table-cell>
          <table:table-cell table:style-name="Table39.A1" office:value-type="string">
            <text:p text:style-name="P30" loext:marker-style-name="T475"><text:span text:style-name="T995">(Proceed to #16 if abbreviating)</text:span><text:span text:style-name="T970"/></text:p>
          </table:table-cell>
        </table:table-row>
        <table:table-row table:style-name="Table39.3">
          <table:table-cell table:style-name="Table39.A1" table:number-columns-spanned="2" office:value-type="string">
            <text:p text:style-name="P90" loext:marker-style-name="T996"><text:span text:style-name="T447">4b. <text:s/></text:span><text:span text:style-name="T913">Horénu Sheba-Shamáyim—Aḅínu-Emánu</text:span><text:span text:style-name="T914"> </text:span><text:span text:style-name="T997">(</text:span><text:span text:style-name="T998">Our Parent who art in the Heavens, Our Father-Mother)</text:span><text:span text:style-name="T996">, <text:line-break/>who is above and within; May thy </text:span><text:span text:style-name="T999">[</text:span><text:span text:style-name="T996">sacred</text:span><text:span text:style-name="T999">]</text:span><text:span text:style-name="T996"> Name</text:span><text:span text:style-name="T1000"> </text:span><text:span text:style-name="T1001">be Consecrated </text:span><text:span text:style-name="T1000">by all,</text:span><text:span text:style-name="T996"> i</text:span><text:span text:style-name="T1001">n a duality of three—i</text:span><text:span text:style-name="T996">n Love, Wisdom, and Equity; Thy Kingdom come to all; Thy sacred Will be done </text:span><text:span text:style-name="T999">[</text:span><text:span text:style-name="T996">always</text:span><text:span text:style-name="T999">]—</text:span><text:span text:style-name="T996">as in Heaven, so on Earth. </text:span><text:span text:style-name="T999">[</text:span><text:span text:style-name="T996">Adon of the harvest, send forth laborers into the harvest of souls for the laborers are few and remove the ‘tares’ from the hearts of thy people.</text:span><text:span text:style-name="T999">]</text:span><text:span text:style-name="T996"> Give us day by day to partake of thy sacred bread and the fruit of thy living vine. As thou dost forgive us our trespasses, so may we forgive others who </text:span><text:soft-page-break/><text:span text:style-name="T996">trespass against us. </text:span><text:span text:style-name="T999">[</text:span><text:span text:style-name="T1001">As we seek to perfect others, so perfect us in thy Mashíakh.</text:span><text:span text:style-name="T999">]</text:span><text:span text:style-name="T996"> Show upon us thy goodness, that to others we may show the same. In the hour of trial, deliver us from evil.’ </text:span><text:span text:style-name="T999">[</text:span><text:span text:style-name="T1001">For thine is the Kingdom, the Power, and the Glory: From the ages of ages, now, and to the ages of ages. Amein!”</text:span><text:span text:style-name="T999">]</text:span><text:span text:style-name="T1002"> </text:span><text:span text:style-name="T892">Barúḳ Attá, </text:span><text:span text:style-name="T893">יהוה</text:span><text:span text:style-name="T892">, Shoméia Tefiláh.</text:span><text:span text:style-name="T17"> <text:s/></text:span><text:span text:style-name="T1003"><text:note text:id="ftn4" text:note-class="endnote"><text:note-citation>iv</text:note-citation><text:note-body><text:p text:style-name="P123" loext:marker-style-name="T914"><text:span text:style-name="T1004"><text:s/></text:span><text:span text:style-name="T1005">Ght</text:span><text:span text:style-name="T997"> 26:6. </text:span><text:span text:style-name="T1006">Our Parent (Horénu) who art in the heavens, hallowed be thy name; Thy kingdom, come; Thy will be done; in earth as it is in the heavens. Give us day by day our daily bread and the fruit of the living vine. As you forgive us our trespasses, so may we forgive the trespasses of others. Leave us not in trial. Deliver us from evil. Amein. </text:span></text:p><text:p text:style-name="P67"><text:span text:style-name="T1007">GHT 26:6 is expanded in 19:3 and 76:20. Harmonized together: </text:span><text:span text:style-name="T1006">‘Our Parent (Horénu) who is in the heavens; Our Father-Mother, who is above and within: </text:span><text:span text:style-name="T1008">Consecrated </text:span><text:span text:style-name="T1006">be your holy name</text:span><text:span text:style-name="T1008">—in a duality of three—</text:span><text:span text:style-name="T1006">In wisdom, love, and equity; Your kingdom come to all; Your will be done always; As in Heaven so in Earth. Give us day by day to partake of your holy bread and the fruit of the living vine. As you forgive us our trespasses, so may we forgive others who trespass against us. </text:span><text:span text:style-name="T1008">As we seek to perfect others, so perfect us in your Mashíakh.</text:span><text:span text:style-name="T1006"> 4 Show upon us your goodness, that to others we may show the same. Leave us not in the hour of trial—deliver us from evil.’ </text:span><text:span text:style-name="T1008">For yours is the Kingdom, the Power, and the Glory: From the ages of ages [past], now, and to the ages of ages [to come]. Amein!”</text:span></text:p><text:p text:style-name="P62"><draw:frame draw:style-name="fr4" draw:name="Frame1" text:anchor-type="as-char" svg:width="6.5626in" draw:z-index="10" loext:may-break-between-pages="true"><draw:text-box fo:min-height="0.0161in"><table:table table:name="Table38" table:style-name="Table38"><table:table-column table:style-name="Table38.A"/><table:table-column table:style-name="Table38.B"/><table:table-row table:style-name="Table38.1"><table:table-cell table:style-name="Table38.A1" office:value-type="string"><text:p text:style-name="P238" loext:marker-style-name="T169"><text:span text:style-name="T447">Mt 6:9</text:span><text:span text:style-name="T432"> </text:span><text:span text:style-name="T195">[Horénu] Aḅínu-Amánu</text:span><text:span text:style-name="T1009"> ShebaShamáyim: YitQadásh Sh’méḳa: TaBó Malḳutéḳa: YeAséh Retsonéḳa: KaAshér BaShamáyim Gam BaÁrets: Et-LéḤem ḤuQéinu Tein-Lánu HaYóm: U’Meḥal-Lánu Al-Ḥovotéinu KaAsher Maḥál’nu Gam-Anáḥnu L’Ḥayyavéinu: <text:s/>W’Al T’vi’éinu Liydéi Nisayón Ki Im-TeḤalletséinu Min-HaRá: Ki L’Ḳá HamaM’laḳá W’HaGevuráh W’HaTiph’éret L’Oleméi Olamím, Amein.</text:span></text:p></table:table-cell><table:table-cell table:style-name="Table38.A1" office:value-type="string"><text:p text:style-name="P239" loext:marker-style-name="T1010"><text:span text:style-name="T1011">  </text:span><text:span text:style-name="T1012">אָבִינוּ-</text:span><text:span text:style-name="T1013">אִמֵּנוּ </text:span><text:span text:style-name="T1010">שֶׁבַּשָׁמַיִם</text:span><text:span text:style-name="T1014">: </text:span><text:span text:style-name="T1010">יִתְקַדַּשׁ שְׁמֶךָ׃ תָּבֹּא מַלְכוּתֶךָ׃ יֵעָשֶׂה רְצוֹנְךָ׃ כַּאֲשֶׁר בַּשָׁמַיִם גַּם בָּאָרֶץ׃ אֶת־לֶחֶם חֻקֵּנוּ תֵּן־לָנוּ הַיּוֹם׃ וּמְחַל־לָנוּ עַל־חֹבוֹתֵינוּ כַּאֲשֶׁר וְאַל־תְּבִיאֵנוּ לִידֵי</text:span><text:span text:style-name="T1015"> </text:span><text:span text:style-name="T1010">מָחַלְנוּ</text:span><text:span text:style-name="T1015"> </text:span><text:span text:style-name="T1010">גַּם־אֲנַחְנוּ לְחַיָּבֵינוּ׃ </text:span></text:p><text:p text:style-name="P239" loext:marker-style-name="T351"><text:span text:style-name="T1010">נִסָּיוֹן כִּי אִם־תְּחַלְּצֵנוּ מִן־הָרָע׃ כִּי לְךָ הַמַּמְלָכָה</text:span><text:span text:style-name="T1015"> </text:span><text:span text:style-name="T1010">וְהַגְּבוּרָה וְהַתִּפְאֶרֶת לְעוֹלְמֵי עוֹלָמִים׃ אָמֵן׃</text:span></text:p></table:table-cell></table:table-row></table:table></draw:text-box></draw:frame></text:p><text:p text:style-name="Endnote" loext:marker-style-name="T1016"><text:soft-page-break/></text:p></text:note-body></text:note></text:span><text:span text:style-name="T17"><text:s text:c="3"/></text:span><text:span text:style-name="T1017">Ght</text:span><text:span text:style-name="T1002"> 26:6 is expanded in 19:1-3 ; 76:20 ; 18:2 &amp; Harmonized</text:span><text:bookmark text:name="_Hlk46813848"/></text:p>
          </table:table-cell>
          <table:covered-table-cell/>
        </table:table-row>
        <table:table-row table:style-name="Table39.4">
          <table:table-cell table:style-name="Table39.A4" table:number-columns-spanned="2" office:value-type="string">
            <text:p text:style-name="P240" loext:marker-style-name="T473"><text:span text:style-name="T420">4c. </text:span><text:span text:style-name="T17">Adonái, </text:span><text:span text:style-name="T403">according to the riches of </text:span><text:span text:style-name="T17">your</text:span><text:span text:style-name="T403"> </text:span><text:span text:style-name="T17">kavód</text:span><text:span text:style-name="T403">, grant </text:span><text:span text:style-name="T17">us—the whole House of Yisraél--Beyth Yahudáh, Beyth Yisraél, and the Gerím who fear you—grant us, </text:span><text:span text:style-name="T1018">that </text:span><text:span text:style-name="T17">the eyes of our understanding may be enlightened to know the expectation of your calling and to know the riches of the kavód of your inheritance in the Qadoshím and to know the exceeding greatness of your power toward us in emunáh—that power which you wrought in ha’Mashíakh when you raised him from the dead and seated him at your own right hand in Shamáyim </text:span><text:span text:style-name="T175">Psalm 110</text:span><text:span text:style-name="T17"> far</text:span><text:span text:style-name="T403"> above all principality, and </text:span><text:span text:style-name="T17">authority</text:span><text:span text:style-name="T403">, and </text:span><text:span text:style-name="T17">power</text:span><text:span text:style-name="T403">, and dominion, and every name that is named, not only in this age </text:span><text:span text:style-name="T17">[and </text:span><text:span text:style-name="T403">th</text:span><text:span text:style-name="T17">e former</text:span><text:span text:style-name="T403"> </text:span><text:span text:style-name="T17">age]</text:span><text:span text:style-name="T403">, but also in </text:span><text:span text:style-name="T17">that which is still to come</text:span><text:span text:style-name="T403">:</text:span><text:span text:style-name="T17">** </text:span><text:span text:style-name="T403">And you have put all </text:span><text:span text:style-name="T1019">things</text:span><text:span text:style-name="T403"> under his feet, and gave him </text:span><text:span text:style-name="T1019">to be</text:span><text:span text:style-name="T403"> the Head over all </text:span><text:span text:style-name="T1019">things</text:span><text:span text:style-name="T403"> to the </text:span><text:span text:style-name="T17">Assembly </text:span><text:span text:style-name="T173">of Yisraél</text:span><text:span text:style-name="T403">,</text:span><text:span text:style-name="T17"> w</text:span><text:span text:style-name="T403">hich is his body, the ful</text:span><text:span text:style-name="T17">l</text:span><text:span text:style-name="T403">ness of him that fill</text:span><text:span text:style-name="T17">s</text:span><text:span text:style-name="T403"> all in all. </text:span><text:span text:style-name="T17">S</text:span><text:span text:style-name="T403">trengthen</text:span><text:span text:style-name="T17"> us</text:span><text:span text:style-name="T403"> with </text:span><text:span text:style-name="T17">power</text:span><text:span text:style-name="T403"> by </text:span><text:span text:style-name="T17">your</text:span><text:span text:style-name="T403"> </text:span><text:span text:style-name="T17">ruáḥ</text:span><text:span text:style-name="T403"> in </text:span><text:span text:style-name="T17">our</text:span><text:span text:style-name="T403"> inner </text:span><text:span text:style-name="T17">self so that</text:span><text:span text:style-name="T403"> </text:span><text:span text:style-name="T17">ha’</text:span><text:span text:style-name="T403">Mashía</text:span><text:span text:style-name="T17">kh</text:span><text:span text:style-name="T403"> may dwell in our hearts by </text:span><text:span text:style-name="T17">emunáh and</text:span><text:span text:style-name="T403"> </text:span><text:span text:style-name="T17">so that</text:span><text:span text:style-name="T403"> </text:span><text:span text:style-name="T17">we</text:span><text:span text:style-name="T403">, being rooted and grounded in love,</text:span><text:span text:style-name="T17"> may be en</text:span><text:span text:style-name="T403">able</text:span><text:span text:style-name="T17">d</text:span><text:span text:style-name="T403"> to comprehend with all </text:span><text:span text:style-name="T17">the Qadoshím </text:span><text:span text:style-name="T403">what is </text:span><text:span text:style-name="T17">its</text:span><text:span text:style-name="T403"> breadth, and length, and depth, and height</text:span><text:span text:style-name="T17">—enabled </text:span><text:span text:style-name="T403">to know the love of </text:span><text:span text:style-name="T17">ha’</text:span><text:span text:style-name="T403">Mashía</text:span><text:span text:style-name="T17">kh</text:span><text:span text:style-name="T403">, which </text:span><text:span text:style-name="T17">sur</text:span><text:span text:style-name="T403">passe</text:span><text:span text:style-name="T17">s</text:span><text:span text:style-name="T403"> </text:span><text:span text:style-name="T17">all </text:span><text:span text:style-name="T403">knowledge</text:span><text:span text:style-name="T17">;</text:span><text:span text:style-name="T403"> </text:span><text:span text:style-name="T17">So that we</text:span><text:span text:style-name="T403"> m</text:span><text:span text:style-name="T17">ay</text:span><text:span text:style-name="T403"> be filled with all thy ful</text:span><text:span text:style-name="T17">l</text:span><text:span text:style-name="T403">ness.</text:span></text:p>
            <text:p text:style-name="P241" loext:marker-style-name="T1020"><text:span text:style-name="T1021">(Eph. 1:17-23; 3:16-21; *Hosea 1:1-11; Ezekiel 37; **When the Apostle wrote, a new age was</text:span><text:span text:style-name="T1022"> </text:span><text:span text:style-name="T1021">‘about </text:span><text:span text:style-name="T1022">to come</text:span><text:span text:style-name="T1021">’ [Greek: mello]—at the destruction of the Temple.) </text:span></text:p>
          </table:table-cell>
          <table:covered-table-cell/>
        </table:table-row>
        <table:table-row table:style-name="Table39.5">
          <table:table-cell table:style-name="Table39.A5" table:number-columns-spanned="2" office:value-type="string">
            <text:p text:style-name="P28" loext:marker-style-name="T1023"><text:span text:style-name="T17">Barúḳ Attá, </text:span><text:span text:style-name="T893">יהוה</text:span><text:span text:style-name="T17">, Shoméia Tefiláh. <text:s/></text:span><text:span text:style-name="T1024">(Long-form: </text:span><text:span text:style-name="T1025">Proceed to #5, or Short-form: to #16; On Shabbath to 4d.</text:span><text:span text:style-name="T1024">)</text:span></text:p>
          </table:table-cell>
          <table:covered-table-cell/>
        </table:table-row>
      </table:table>
      <text:p text:style-name="P242" loext:marker-style-name="T1026"/>
      <table:table table:name="Table40" table:style-name="Table40">
        <table:table-column table:style-name="Table40.A"/>
        <table:table-column table:style-name="Table40.B"/>
        <table:table-row table:style-name="Table40.1">
          <table:table-cell table:style-name="Table40.A1" office:value-type="string">
            <text:p text:style-name="P30" loext:marker-style-name="T366"><text:span text:style-name="T929">TACHANUNIM</text:span><text:span text:style-name="T349"> </text:span><text:span text:style-name="T386"><text:s/></text:span><text:span text:style-name="T930">|</text:span><text:span text:style-name="T349"> </text:span><text:span text:style-name="T404">For Shabbath</text:span><text:span text:style-name="T388"> <text:s text:c="2"/></text:span><text:span text:style-name="T968">Middle Petition</text:span></text:p>
          </table:table-cell>
          <table:table-cell table:style-name="Table40.B1" office:value-type="string">
            <text:p text:style-name="P243" loext:marker-style-name="T931"/>
          </table:table-cell>
        </table:table-row>
        <table:table-row table:style-name="Table40.1">
          <table:table-cell table:style-name="Table40.A2" table:number-columns-spanned="2" office:value-type="string">
            <text:p text:style-name="P28" loext:marker-style-name="T409"><text:span text:style-name="T420">4d. <text:s/></text:span><text:span text:style-name="T17">Aḅinu-Amánu ShebaShamáyim: You separated the 7</text:span><text:span text:style-name="T1027">th</text:span><text:span text:style-name="T17"> Day—the culmination of the Creation. And you blessed it and separated it over all days and times, and so it is written in your Toráh: “And they were completed—the heavens and the earth and all their hosts. And Elohíym completed on the 6</text:span><text:span text:style-name="T1027">th</text:span><text:span text:style-name="T17"> Day his work that he had done, and he ceased working on the 7</text:span><text:span text:style-name="T1027">th</text:span><text:span text:style-name="T17"> Day from all his work that he had done. And Elohíym blessed the 7</text:span><text:span text:style-name="T1027">th</text:span><text:span text:style-name="T17"> Day and separated it, for on it he had ceased from all his work, which Elohíym created to make.” They will rejoice in your Kingdom—those who call it</text:span><text:span text:style-name="T173"> </text:span><text:span text:style-name="T17">a “delight.” Those who separate the 7</text:span><text:span text:style-name="T1027">th</text:span><text:span text:style-name="T17"> Day—they will be satiated and delighted from your goodness. And the 7</text:span><text:span text:style-name="T1027">th</text:span><text:span text:style-name="T17"> Day—you favored it, separated it, and called it “most desirable of days,” a remembrance of Creation. </text:span><text:span text:style-name="T426"><text:line-break/></text:span><text:span text:style-name="T1028">(</text:span><text:span text:style-name="T1029">On Yom Tov:</text:span><text:span text:style-name="T987"> And also on this Yearly Festival Day</text:span><text:span text:style-name="T1030">,</text:span><text:span text:style-name="T1028">)</text:span></text:p>
            <text:p text:style-name="P28" loext:marker-style-name="T366"><text:span text:style-name="T17">Our Father-Mother, please accept favorably our rest; sanctify us with your Mitswóth; grant us our portion in your Toráh; satiate us from your goodness; laden our nefésh in your ruáḥ; and purify our heart to serve you in truth. And grant us—in love and favor—your Sacred Shabbath. And may all Yisraél rest on it and sanctify your name. </text:span><text:span text:style-name="T366"/></text:p>
            <text:p text:style-name="P28" loext:marker-style-name="T1023"><text:span text:style-name="T892">Barúḳ Attá, </text:span><text:span text:style-name="T893">יהוה</text:span><text:span text:style-name="T892">, </text:span><text:span text:style-name="T1031">MeQadésh </text:span><text:span text:style-name="T892">ha’</text:span><text:span text:style-name="T1031">Shabbát</text:span><text:span text:style-name="T892">.</text:span><text:span text:style-name="T17"> <text:s text:c="3"/></text:span><text:span text:style-name="T420">(</text:span><text:span text:style-name="T1032">Proceed to #16 on Shabbath</text:span><text:span text:style-name="T420">)</text:span></text:p>
          </table:table-cell>
          <table:covered-table-cell/>
        </table:table-row>
      </table:table>
      <text:p text:style-name="P195" loext:marker-style-name="T755"><text:span text:style-name="T765">5.</text:span><text:span text:style-name="T755"> <text:s/></text:span><text:span text:style-name="T34">And bring us back, our Father, to your whole Toráh; bring us near, our King, to your service. And cause us to return with perfect repentance before you. </text:span><text:span text:style-name="T1033">Barúḳ Attá, </text:span><text:span text:style-name="T1034">יהוה</text:span><text:span text:style-name="T1035">, </text:span><text:span text:style-name="T1033">ha’Rotséh BiTShuváh.</text:span><text:span text:style-name="T1036"> </text:span></text:p>
      <text:p text:style-name="P1" loext:marker-style-name="T755"><text:span text:style-name="T765">6.</text:span><text:span text:style-name="T755"> <text:s/></text:span><text:span text:style-name="T34">Forgive us, our Father, for we have sinned, pardon us, our King, for we have transgressed, for you are Ĕl, good and forgiving. </text:span><text:span text:style-name="T1033">Barúḳ Attá, </text:span><text:span text:style-name="T1034">יהוה</text:span><text:span text:style-name="T1035">, </text:span><text:span text:style-name="T1033">Ḥanún ha’Marbéh LisLoáḥ.</text:span><text:span text:style-name="T1037"> </text:span></text:p>
      <text:p text:style-name="P1" loext:marker-style-name="T34"><text:span text:style-name="T765">7.</text:span><text:span text:style-name="T755"> <text:s/></text:span><text:span text:style-name="T34">Behold us, please, in our affliction and take up our fight, and hurry to redeem us with a complete redemption for the sake of your name, for you are Ĕl, the powerful Redeemer. </text:span></text:p>
      <text:p text:style-name="P244" loext:marker-style-name="T755"><text:span text:style-name="T1033">Barúḳ Attá, </text:span><text:span text:style-name="T1034">יהוה</text:span><text:span text:style-name="T1035">, </text:span><text:span text:style-name="T1033">Goél Yisraél</text:span><text:span text:style-name="T1038"> </text:span><text:span text:style-name="T1036">(</text:span><text:span text:style-name="T338">Who redeems Yisraél)</text:span><text:span text:style-name="T755">.</text:span></text:p>
      <text:p text:style-name="P245" loext:marker-style-name="T765"><text:span text:style-name="T1039">Aneinu: On a Communal Fast Day</text:span><text:span text:style-name="T1040"> </text:span><text:span text:style-name="T1041">(except for Shacharit of the 9</text:span><text:span text:style-name="T1042">th</text:span><text:span text:style-name="T1041"> of Ab)</text:span><text:span text:style-name="T1040"> say Aneinu (Answer us):</text:span><text:span text:style-name="T755"> <text:line-break/></text:span><text:span text:style-name="T1043">Answer us, our Father, answer us, on this day of convocation for fast, for we are in great distress. Do not pay heed to our shortcomings, and, our King, do not ignore our plea. Please be near our cry, so that you will answer even before we call to you and you will hear even while we still speak, as it is said: “And it will be that even before they call, I will answer; while they still are speaking, I will hear.” For you, </text:span><text:span text:style-name="T1044">יהוה</text:span><text:span text:style-name="T1045">, </text:span><text:span text:style-name="T1043">redeem, save, respond, and show compassion in every time of trouble and distress. Barúḳ Attá, </text:span><text:span text:style-name="T1044">יהוה</text:span><text:span text:style-name="T1045">, </text:span><text:span text:style-name="T1046">HáOneh LeAmó Yisraél BeEít Tsaráh</text:span><text:span text:style-name="T796">.</text:span></text:p>
      <text:p text:style-name="P246" loext:marker-style-name="T765"><text:soft-page-break/><text:span text:style-name="T765">8.</text:span><text:span text:style-name="T826"> <text:s/></text:span><text:span text:style-name="T34">Heal us, </text:span><text:span text:style-name="T778">יהוה</text:span><text:span text:style-name="T1047">, </text:span><text:span text:style-name="T34">so that we will be healed, save us, so that we will be saved, for you are our praise. Bring cure and healing for all our illnesses, all our pains and all our wounds, for you are Ĕ</text:span><text:span text:style-name="T233">l</text:span><text:span text:style-name="T34">, compassionate and faithful healer. </text:span><text:span text:style-name="T1033">Barúḳ Attá, </text:span><text:span text:style-name="T1034">יהוה</text:span><text:span text:style-name="T1035">, </text:span><text:span text:style-name="T1033">Roféi Ḥoléi Amó Yisraél.</text:span><text:span text:style-name="T755"> </text:span><text:span text:style-name="T338">(who heals his people Yisrael)</text:span></text:p>
      <table:table table:name="Table41" table:style-name="Table41">
        <table:table-column table:style-name="Table41.A"/>
        <table:table-column table:style-name="Table41.B"/>
        <table:table-row table:style-name="Table41.1">
          <table:table-cell table:style-name="Table41.A1" office:value-type="string">
            <text:p text:style-name="P247" loext:marker-style-name="T347"><text:span text:style-name="T429">9a.</text:span><text:span text:style-name="T386"> </text:span><text:span text:style-name="T1048">For Spring-Summer</text:span><text:span text:style-name="T388"> </text:span></text:p>
          </table:table-cell>
          <table:table-cell table:style-name="Table41.A1" office:value-type="string">
            <text:p text:style-name="P248" loext:marker-style-name="T1049"><text:span text:style-name="T429">9b. <text:s/></text:span><text:span text:style-name="T1048">For Fall-Winter</text:span></text:p>
          </table:table-cell>
        </table:table-row>
        <table:table-row table:style-name="Table41.1">
          <table:table-cell table:style-name="Table41.A2" office:value-type="string">
            <text:p text:style-name="P249" loext:marker-style-name="T976"><text:span text:style-name="T426">Barḳéinu, <text:s/></text:span><text:span text:style-name="T1050">יהוה</text:span><text:span text:style-name="T426"> </text:span></text:p>
            <text:p text:style-name="P30" loext:marker-style-name="T976"><text:span text:style-name="T426">Elohéynu, in all our endeavors. </text:span><text:span text:style-name="T976"/></text:p>
            <text:p text:style-name="P30" loext:marker-style-name="T976"><text:span text:style-name="T426">Bless our year </text:span><text:span text:style-name="T976"/></text:p>
            <text:p text:style-name="P30" loext:marker-style-name="T976"><text:span text:style-name="T426">with dews </text:span><text:span text:style-name="T976"/></text:p>
            <text:p text:style-name="P30" loext:marker-style-name="T850"><text:span text:style-name="T426">of good will,</text:span><text:span text:style-name="T976"/></text:p>
          </table:table-cell>
          <table:table-cell table:style-name="Table41.A1" office:value-type="string">
            <text:p text:style-name="P28" loext:marker-style-name="T366"><text:span text:style-name="T17">Bless for our benefit, </text:span><text:span text:style-name="T1051">יהוה</text:span><text:span text:style-name="T169">, </text:span><text:span text:style-name="T17">Elohéynu, this year, and every sort of its produce—for the good. Give dew and rain for blessing over the entire face of the land. Quench the thirst of the face of the earth and satiate the entire world from your bounty. Fill our hands from your blessings and from the wealth of your gifts. Protect and save this year from all evil, from all types of destruction, and from all types of tribulation. Create for it good hope and a peaceful ending. Take pity and have mercy upon it and upon all its grain and fruit, and bless it with rains of good will, and </text:span></text:p>
          </table:table-cell>
        </table:table-row>
        <table:table-row table:style-name="Table41.3">
          <table:table-cell table:style-name="Table41.A1" table:number-columns-spanned="2" office:value-type="string">
            <text:p text:style-name="P93" loext:marker-style-name="T433"><text:span text:style-name="T17">blessing and benevolence, and may its end be that of life, contentment and peace as other good years—for blessing, for you are Ĕl, good and beneficent, who blesses the years. <text:line-break/></text:span><text:span text:style-name="T892">Barúḳ Attá, </text:span><text:span text:style-name="T1052">יהוה</text:span><text:span text:style-name="T1053">, </text:span><text:span text:style-name="T892">MeḄaréiḳ ha’Shaním.</text:span><text:span text:style-name="T1054"> </text:span><text:span text:style-name="T1055">(</text:span><text:span text:style-name="T447">Who blesses the years)</text:span></text:p>
          </table:table-cell>
          <table:covered-table-cell/>
        </table:table-row>
      </table:table>
      <text:p text:style-name="P195" loext:marker-style-name="T34"><text:span text:style-name="T765">10. <text:s/></text:span><text:span text:style-name="T34">Sound a great shofar for our freedom and raise a banner to gather our exiles. Gather us together quickly from the four corners of the earth to our Land. </text:span></text:p>
      <text:p text:style-name="P1" loext:marker-style-name="T34"><text:span text:style-name="T1033">Barúḳ Attá, </text:span><text:span text:style-name="T1034">יהוה</text:span><text:span text:style-name="T1035">, </text:span><text:span text:style-name="T1033">MeQabéits Nidḥei Amó Yisraél.</text:span></text:p>
      <text:p text:style-name="P250" loext:marker-style-name="T1036"><text:span text:style-name="T765">11. <text:s text:c="2"/></text:span><text:span text:style-name="T34">Restore our judges as at first, and our mentors as in the beginning. Remove from us distress, sorrow and groan, and reign over us soon, you alone, </text:span><text:span text:style-name="T778">יהוה</text:span><text:span text:style-name="T1047">, </text:span><text:span text:style-name="T34">with kindness and compassion, with righteousness and justice.</text:span><text:span text:style-name="T106"> </text:span><text:span text:style-name="T1033">Barúḳ Attá, </text:span><text:span text:style-name="T1034">יהוה</text:span><text:span text:style-name="T1035">, </text:span><text:span text:style-name="T1033">Méleḳ Ohéiv Tsedakáh U’Mishpát.</text:span><text:span text:style-name="T1036"> </text:span></text:p>
      <text:p text:style-name="P251" loext:marker-style-name="T1056"><text:span text:style-name="T1056"><text:s text:c="5"/></text:span><text:span text:style-name="T1057">During the 10 Days of Awe, say instead:</text:span><text:span text:style-name="T1058"> <text:s/></text:span><text:span text:style-name="T1059">ha’Méleḳ ha’Mishpát</text:span><text:span text:style-name="T1060"> </text:span><text:span text:style-name="T1061">(the King of judgment)</text:span><text:span text:style-name="T1062">.</text:span></text:p>
      <text:p text:style-name="P252" loext:marker-style-name="T755"><text:span text:style-name="T765">12. <text:s/></text:span><text:span text:style-name="T34">On the righteous, and on the pious, and on the remnant of your people, the Beyth Yisraél, and on their elders, and on the remnant of their Toráh academies, and on the righteous gĕrím, and on us may your compassion please be stirred, </text:span><text:span text:style-name="T778">יהוה</text:span><text:span text:style-name="T1047">, Elohéynu</text:span><text:span text:style-name="T34">. Give good rewards to all who truly trust in your name and put our lot with them. May we never be embarrassed, for it is in you that we place our trust, and it is upon your great compassion that we truly rely.</text:span><text:span text:style-name="T755"> </text:span></text:p>
      <text:p text:style-name="P1" loext:marker-style-name="T755"><text:span text:style-name="T1033">Barúḳ Attá, </text:span><text:span text:style-name="T1034">יהוה</text:span><text:span text:style-name="T1035">, </text:span><text:span text:style-name="T1033">Mish’án U’Mivtáḥ LaTsadiqím.</text:span><text:span text:style-name="T799"> </text:span><text:span text:style-name="T1036">(</text:span><text:span text:style-name="T338">the support and reliance of the righteous)</text:span></text:p>
      <table:table table:name="Table42" table:style-name="Table42">
        <table:table-column table:style-name="Table42.A"/>
        <table:table-column table:style-name="Table42.B"/>
        <table:table-row table:style-name="Table42.1">
          <table:table-cell table:style-name="Table42.A1" office:value-type="string">
            <text:p text:style-name="P176" loext:marker-style-name="T409"><text:span text:style-name="T420">13a. <text:s/></text:span><text:span text:style-name="T410">Please, hasten all things to their appointed end and make all things new; remove all evil and evil ones, and reveal the New Yerushaláyim.</text:span></text:p>
          </table:table-cell>
          <table:table-cell table:style-name="Table42.A1" office:value-type="string">
            <text:p text:style-name="P176" loext:marker-style-name="T409"><text:span text:style-name="T420">13b. (Traditional) </text:span><text:span text:style-name="T410">Come and dwell in Yerushaláyim, your earthly city, as you promised, and the Throne of Davíd, your servant, speedily establish within it. And rebuild it as a permanent structure, speedily, in our days.</text:span></text:p>
          </table:table-cell>
        </table:table-row>
        <table:table-row table:style-name="Table42.1">
          <table:table-cell table:style-name="Table42.A1" table:number-columns-spanned="2" office:value-type="string">
            <text:p text:style-name="P176" loext:marker-style-name="T969"><text:span text:style-name="T1063">Barúḳ Attá, </text:span><text:span text:style-name="T1064">יהוה</text:span><text:span text:style-name="T1063">, makes all things new and builds Yerushaláyim.</text:span></text:p>
          </table:table-cell>
          <table:covered-table-cell/>
        </table:table-row>
      </table:table>
      <text:p text:style-name="P193" loext:marker-style-name="T834"><text:span text:style-name="T765">14. </text:span><text:span text:style-name="T34">The Tsemaḥ of </text:span><text:span text:style-name="T16">Daṿid</text:span><text:span text:style-name="T34">, your servant, Adonéynu</text:span><text:span text:style-name="T779"> Y’shúa</text:span><text:span text:style-name="T34"> ha’Mashíakh, speedily reveal him to us all. And cause him to flourish, and may you raise his horn by your yeshuáh, for it is to your yeshuáh that we hope all day long.</text:span><text:span text:style-name="T106"> </text:span><text:span text:style-name="T1033">Barúḳ Attá, </text:span><text:span text:style-name="T1034">יהוה</text:span><text:span text:style-name="T1035">, </text:span><text:span text:style-name="T1033">Matsmíaḥ Kéren Yeshuáh</text:span><text:span text:style-name="T1065">.</text:span></text:p>
      <text:p text:style-name="P253" loext:marker-style-name="T755"><text:span text:style-name="T765">15. <text:s/></text:span><text:span text:style-name="T34">Hear our voice, </text:span><text:span text:style-name="T778">יהוה</text:span><text:span text:style-name="T1047">, Elohéynu</text:span><text:span text:style-name="T34">, merciful Father, have pity and be compassionate with us, and accept our prayer with compassion and with favor—for you are Ĕl hearing prayers and supplications.</text:span></text:p>
      <table:table table:name="Table43" table:style-name="Table43">
        <table:table-column table:style-name="Table43.A"/>
        <table:table-row table:style-name="Table43.1">
          <table:table-cell table:style-name="Table43.A1" office:value-type="string">
            <text:p text:style-name="P254" loext:marker-style-name="T887"><text:span text:style-name="T885">On Mondays and Thursdays (when Taḥanunim [confessional supplications] are said) one may add</text:span><text:span text:style-name="T381">:</text:span><text:span text:style-name="T391"> </text:span></text:p>
            <text:p text:style-name="P95" loext:marker-style-name="T366"><text:span text:style-name="T410">Master of the universe! I have sinned, I have committed iniquity, and I have transgressed before you. May it be your will that you pardon and forgive and cleanse me for all that I have sinned, and have committed iniquity, and have transgressed before you from the day I was created until this day. And may it be your will, </text:span><text:span text:style-name="T1066">יהוה</text:span><text:span text:style-name="T1067">, Elohéynu</text:span><text:span text:style-name="T410">, W’Elohéy Avotéynu </text:span><text:span text:style-name="T157">w’Emotéynu</text:span><text:span text:style-name="T410">, that you provide our livelihood and our sustenance—for me and for all my household members—today and each and every day, with abundance, not exactness, with honor, not shame, with comfort, not pain. And may I not require the gifts of humans, nor their loans, but only from your hand, which is generous, open and full, in the merit of your great name that oversees livelihood.</text:span></text:p>
          </table:table-cell>
        </table:table-row>
      </table:table>
      <text:p text:style-name="P195" loext:marker-style-name="T342"><text:soft-page-break/><text:span text:style-name="T34">From before you, our King, do not turn us away empty-handed. Be gracious to us and respond to us and hear our prayer, for you hear the prayer of every mouth. </text:span><text:span text:style-name="T1033">Barúḳ Attá, </text:span><text:span text:style-name="T1034">יהוה</text:span><text:span text:style-name="T1035">, </text:span><text:span text:style-name="T1033">Shoméia Tefiláh</text:span><text:span text:style-name="T1065">.</text:span></text:p>
      <table:table table:name="Table44" table:style-name="Table44">
        <table:table-column table:style-name="Table44.A"/>
        <table:table-row table:style-name="Table44.1">
          <table:table-cell table:style-name="Table44.A1" office:value-type="string">
            <text:p text:style-name="P144" loext:marker-style-name="T967"><text:span text:style-name="T930">HODA’A</text:span><text:span text:style-name="T349"> </text:span><text:span text:style-name="T386"><text:s text:c="4"/></text:span><text:span text:style-name="T968">The Last Three – Thanksgiving</text:span></text:p>
          </table:table-cell>
        </table:table-row>
      </table:table>
      <text:p text:style-name="P195" loext:marker-style-name="T342"><text:span text:style-name="T765">16. <text:s/></text:span><text:span text:style-name="T366">Find favor, </text:span><text:span text:style-name="T894">יהוה</text:span><text:span text:style-name="T895">, Elohéynu</text:span><text:span text:style-name="T366">, in your people, the whole House of Yisraél</text:span><text:span text:style-name="T409">--</text:span><text:span text:style-name="T366">Beyth Yahudáh, Beyth Yisraél, and turn to their prayer. Send forth your Mashiakh again &amp; restore your house as a ‘House of Prayer for all nations’ with the pure oblation of incense &amp; the bloodless sacrifices of prayer, praise, and thanks to the devír of your house. And with love, speedily and favorably accept the fiery prayer offerings of Yisraél. And may the service of all Yisraél your people always find favor before you.</text:span></text:p>
      <table:table table:name="Table45" table:style-name="Table45">
        <table:table-column table:style-name="Table45.A"/>
        <table:table-column table:style-name="Table45.B"/>
        <table:table-column table:style-name="Table45.C"/>
        <table:table-row table:style-name="Table45.1">
          <table:table-cell table:style-name="Table45.A1" table:number-columns-spanned="3" office:value-type="string">
            <text:p text:style-name="P255" loext:marker-style-name="T1068"><text:span text:style-name="T1069">(</text:span><text:span text:style-name="T984">Ya’aleh Veyavo is added on Rosh Ḥodesh and Ḥol ha’Moed (New Month and the Intermediate Days of Festivals</text:span><text:span text:style-name="T1069">)</text:span></text:p>
            <text:p text:style-name="P256" loext:marker-style-name="T409"><text:span text:style-name="T410">Elohéynu, w’Elohéy Avotéynu </text:span><text:span text:style-name="T157">w’Emotéynu</text:span><text:span text:style-name="T410">, may it rise and arrive, and reach, and appear, and find favor, and be heard, and be considered, and be remembered—our remembrance and the remembrance of our forefathers; the remembrance of Yerushalem, your city, and the remembrance of </text:span><text:span text:style-name="T994">Y'shúa</text:span><text:span text:style-name="T410"> ha’Mashíakh, the seed of </text:span><text:span text:style-name="T157">Daṿid</text:span><text:span text:style-name="T410">, your servant, and the remembrance of your entire nation, the house of Yisraél, before you—for deliverance, for good, for grace, kindness, and compassion, on this day of</text:span></text:p>
          </table:table-cell>
          <table:covered-table-cell/>
          <table:covered-table-cell/>
        </table:table-row>
        <table:table-row table:style-name="Table45.2">
          <table:table-cell table:style-name="Table45.A2" office:value-type="string">
            <text:p text:style-name="P30" loext:marker-style-name="T409"><text:span text:style-name="T410">Rosh Ḥodesh</text:span><text:span text:style-name="T409"/></text:p>
          </table:table-cell>
          <table:table-cell table:style-name="Table45.A2" office:value-type="string">
            <text:p text:style-name="P30" loext:marker-style-name="T409"><text:span text:style-name="T410">The Festival of Matsot, </text:span><text:span text:style-name="T409"/></text:p>
            <text:p text:style-name="P30" loext:marker-style-name="T409"><text:span text:style-name="T410">on this day of qadósh convocation</text:span><text:span text:style-name="T409"/></text:p>
          </table:table-cell>
          <table:table-cell table:style-name="Table45.A2" office:value-type="string">
            <text:p text:style-name="P30" loext:marker-style-name="T409"><text:span text:style-name="T410">The Festival of Sukkot, </text:span><text:span text:style-name="T409"/></text:p>
            <text:p text:style-name="P30" loext:marker-style-name="T409"><text:span text:style-name="T410">on this day of qadósh convocation</text:span><text:span text:style-name="T409"/></text:p>
          </table:table-cell>
        </table:table-row>
        <table:table-row table:style-name="Table45.3">
          <table:table-cell table:style-name="Table45.A1" table:number-columns-spanned="3" office:value-type="string">
            <text:p text:style-name="P256" loext:marker-style-name="T976"><text:span text:style-name="T410">To take pity on us on it, and to save us. Remember us, </text:span><text:span text:style-name="T993">יהוה</text:span><text:span text:style-name="T410">, Elohéynu, on it for good, consider us on it for blessing, and deliver us on it for a good life. With a pronouncement of deliverance and mercy, take pity, and be gracious to us, have mercy and have compassion for us, and save us, for our eyes turn to you, for you are Ĕl, King, gracious and compassionate.</text:span></text:p>
          </table:table-cell>
          <table:covered-table-cell/>
          <table:covered-table-cell/>
        </table:table-row>
      </table:table>
      <text:p text:style-name="P195" loext:marker-style-name="T34"><text:span text:style-name="T34">May you, in your great compassion, take delight in us and be pleased with us, and may our eyes behold you return to </text:span><text:span text:style-name="T217">Tsión</text:span><text:span text:style-name="T34"> with compassion. </text:span><text:span text:style-name="T1033">Barúḳ Attá, </text:span><text:span text:style-name="T1034">יהוה</text:span><text:span text:style-name="T1035">, </text:span><text:span text:style-name="T1033">ha’Máchazir Sh'kínato LeTsiyón.</text:span></text:p>
      <text:p text:style-name="P180" loext:marker-style-name="T755"><text:span text:style-name="T755">17. <text:s/></text:span><text:span text:style-name="T1056">Full Bow:</text:span><text:span text:style-name="T1070"> </text:span><text:span text:style-name="T34">We give thanks to you, for it is you who are, </text:span><text:span text:style-name="T778">יהוה</text:span><text:span text:style-name="T1047">, Elohéynu</text:span><text:span text:style-name="T34">, w’Elohéy Avotéynu </text:span><text:span text:style-name="T16">w’Emotéynu</text:span><text:span text:style-name="T34">, L’Olám Wa’Éd; our rock, the rock of our lives, and the shield of our salvation are you. From generation to generation, we will give thanks to you and relate your praise – for our lives that are entrusted in your hands, for our souls that are deposited in your care, for your miracles that are with us every day, and for your wonders and your favors that are with us at all times – </text:span><text:span text:style-name="T366">morning, day, evening, &amp; night</text:span><text:span text:style-name="T34">. You are beneficent for your compassion has never ceased; You are the Compassionate One, for your kindness has never ended for always have we placed our hope in you.</text:span><text:span text:style-name="T755"> </text:span></text:p>
      <table:table table:name="Table46" table:style-name="Table46">
        <table:table-column table:style-name="Table46.A"/>
        <table:table-column table:style-name="Table46.B"/>
        <table:table-row table:style-name="Table46.1">
          <table:table-cell table:style-name="Table46.A1" table:number-columns-spanned="2" office:value-type="string">
            <text:p text:style-name="P28" loext:marker-style-name="T471"><text:span text:style-name="T1071">On Ḥanukkah and Purim “Al Hannissim” is said</text:span><text:span text:style-name="T1072">:</text:span><text:span text:style-name="T429"> </text:span></text:p>
            <text:p text:style-name="P30" loext:marker-style-name="T325"><text:span text:style-name="T410">(And) for the miracles, the deliverance, the mighty feats, the acts of rescue, the wonders, and the comforting deeds that you have performed for our forefathers in those days, at this time</text:span><text:span text:style-name="T325"/></text:p>
          </table:table-cell>
          <table:covered-table-cell/>
        </table:table-row>
        <table:table-row table:style-name="Table46.1">
          <table:table-cell table:style-name="Table46.A1" office:value-type="string">
            <text:p text:style-name="P28" loext:marker-style-name="T471"><text:span text:style-name="T1071">On Ḥanukkah say</text:span><text:span text:style-name="T1072">:</text:span><text:span text:style-name="T429"> <text:s text:c="2"/></text:span><text:span text:style-name="T410">In the days when the evil Empires arose: In Mitsraim, Assyria, Babylonia, Persia, Greece, Rome, and their like, the Herodians, illegitimate and corrupted priests and elders, along with their allies, rose up against your loyal people, to cause them to forget your Toráh, and to force them to turn from the statutes of your will—you, in your great compassion stood up for them in their times of trouble; You took up their fight, sought justice for them, meted out vengeance and delivered the strong into the hands of the weak, the many into the hands of the few, the wicked into the hands of the righteous, the impure into the hands of the pure, and tyrants into the hands of those who are occupied with your Toráh. You raised up the Zadokian High Priest--Yoḥanan ha’Matvil, and ha’Adón </text:span><text:span text:style-name="T994">Y'shúa</text:span><text:span text:style-name="T410"> ha’Mashíakh—the light of the world and the good shepherd who gave his life for the sheep, to initiate the restoration of all things. For yourself, you made a great and qadósh name in your world; and for your people, Yisraél, you carried out great salvations and deliverances, even to this day. And you continue to perform for them miracles and wonders for which we give thanks to your great name, selah!</text:span></text:p>
          </table:table-cell>
          <table:table-cell table:style-name="Table46.A1" office:value-type="string">
            <text:p text:style-name="P28" loext:marker-style-name="T471"><text:span text:style-name="T1071">On Purim say</text:span><text:span text:style-name="T1072">:</text:span><text:span text:style-name="T429"> </text:span><text:span text:style-name="T410">In the days of Modechai and Hadassah </text:span><text:span text:style-name="T420">(Ester)</text:span><text:span text:style-name="T410"> in Shushan, the palace, when the wicked Haman rose up against them—he sought to destroy, slay and annihilate all the Yahudím, young and old, children and women, in one day, on the thirteenth day of the twelfth month, and he sought to take their spoils. But, you, in your great compassion, ruined his plan, foiled his design and turned his due upon his own head—they hanged him and his sons upon the gallows. And you performed for them miracles and wonders for which we give thanks to your great name, selah!</text:span></text:p>
          </table:table-cell>
        </table:table-row>
      </table:table>
      <text:p text:style-name="P250" loext:marker-style-name="T34"><text:soft-page-break/><text:span text:style-name="T34">And for all these things may your name, our King, be blessed, exalted, and extolled—constantly, forever and ever. All the living will give thanks to you, selah! </text:span><text:span text:style-name="T34"/></text:p>
      <text:p text:style-name="P253" loext:marker-style-name="T755"><text:span text:style-name="T755">(</text:span><text:span text:style-name="T1057">On Shabbath Teshuvah:</text:span><text:span text:style-name="T1073"> <text:s/></text:span><text:span text:style-name="T1074">Inscribe for a good life all members of your covenant</text:span><text:span text:style-name="T1075">.</text:span><text:span text:style-name="T1076">)</text:span><text:span text:style-name="T34"> And they will praise and bless your great name </text:span><text:span text:style-name="T16">‘in spirit and in truth’</text:span><text:span text:style-name="T34">, forever, for it is good – Ĕl, our salvation and help, selah! – The Ĕl, who is absolute good.</text:span><text:span text:style-name="T106"> </text:span><text:span text:style-name="T1056">Full Bow</text:span><text:span text:style-name="T338"> </text:span><text:span text:style-name="T1033">Barúḳ Attá, </text:span><text:span text:style-name="T1034">יהוה</text:span><text:span text:style-name="T1035">, </text:span><text:span text:style-name="T1033">ha’Tóv Shimḥa Ul'ḳa Na-eh L'Hodóth.</text:span><text:span text:style-name="T755"> </text:span></text:p>
      <table:table table:name="Table47" table:style-name="Table47">
        <table:table-column table:style-name="Table47.A"/>
        <table:table-column table:style-name="Table47.B"/>
        <table:table-row table:style-name="Table47.1">
          <table:table-cell table:style-name="Table47.A1" office:value-type="string">
            <text:p text:style-name="P222" loext:marker-style-name="T1077"><text:span text:style-name="T1078">18. <text:s/></text:span><text:span text:style-name="T1079">Establish abundant peace upon Yisrael, your people forever. For it is you who are King, Master of all peace. And may it be good in your eyes to bless us and to bless all your people, Yisrael, at every time and every hour, with your peace.</text:span></text:p>
          </table:table-cell>
          <table:table-cell table:style-name="Table47.A1" office:value-type="string">
            <text:p text:style-name="P90" loext:marker-style-name="T1077"><text:span text:style-name="T1078">18. <text:s/></text:span><text:span text:style-name="T1079">Establish peace, goodness and blessing, life, grace and kindness, righteousness and compassion over us and over all of Yisraél, your people. Bless us all as one, our </text:span><text:span text:style-name="T410">Father</text:span><text:span text:style-name="T1079">, with the light of your face, for it is with the light of your face that you</text:span><text:span text:style-name="T410">, </text:span><text:span text:style-name="T993">יהוה</text:span><text:span text:style-name="T410">, Elohéynu</text:span><text:span text:style-name="T1079">, gave us Toráh and life, love and kindness, righteousness and compassion, blessing and peace. And may it be favorable in your eyes to bless us and to bless your entire people, Yisraél, with abundant power and peace.</text:span></text:p>
          </table:table-cell>
        </table:table-row>
        <table:table-row table:style-name="Table47.1">
          <table:table-cell table:style-name="Table47.A1" table:number-columns-spanned="2" office:value-type="string">
            <text:p text:style-name="P187" loext:marker-style-name="T1080"><text:span text:style-name="T952">18.</text:span><text:span text:style-name="T953"> Now unto </text:span><text:span text:style-name="T410">you, who</text:span><text:span text:style-name="T953"> is able to do exceeding abundantly above all that we ask or think, according to your power that work</text:span><text:span text:style-name="T410">s</text:span><text:span text:style-name="T953"> in us</text:span><text:span text:style-name="T410">; </text:span><text:span text:style-name="T953">Unto </text:span><text:span text:style-name="T410">you</text:span><text:span text:style-name="T953"> be </text:span><text:span text:style-name="T410">kavód </text:span><text:span text:style-name="T953">in the </text:span><text:span text:style-name="T410">Assembly</text:span><text:span text:style-name="T953"> </text:span><text:span text:style-name="T410">of Yisraél in the Heavens and on the Earth, </text:span><text:span text:style-name="T953">by </text:span><text:span text:style-name="T410">ha’</text:span><text:span text:style-name="T953">Mashía</text:span><text:span text:style-name="T410">kh</text:span><text:span text:style-name="T953"> Y’Shúa</text:span><text:span text:style-name="T410">,</text:span><text:span text:style-name="T953"> </text:span><text:span text:style-name="T410">Le’Dor Wa’Dor</text:span><text:span text:style-name="T953">, </text:span><text:span text:style-name="T410">Ad-Le’Olaméy Olamím</text:span><text:span text:style-name="T953">.</text:span></text:p>
          </table:table-cell>
          <table:covered-table-cell/>
        </table:table-row>
      </table:table>
      <text:p text:style-name="P257" loext:marker-style-name="T34"><text:span text:style-name="T1041">(</text:span><text:span text:style-name="T1057">On the 10 Days of Awe say:</text:span><text:span text:style-name="T1081"> </text:span><text:span text:style-name="T1082">And in the book of life, blessing, peace, good livelihood, salvation, consolation, and good decrees, may we be remembered and inscribed before you—we, and your entire people, Yisraél—for good life and for peace</text:span><text:span text:style-name="T1083">.</text:span><text:span text:style-name="T1084">)</text:span><text:span text:style-name="T829"> </text:span></text:p>
      <text:p text:style-name="P257" loext:marker-style-name="T34"><text:span text:style-name="T878">Full-Bow</text:span><text:span text:style-name="T607"> </text:span><text:span text:style-name="T1033">Barúḳ Attá, </text:span><text:span text:style-name="T1034">יהוה</text:span><text:span text:style-name="T1035">, </text:span><text:span text:style-name="T1033">HáM’Ṿareḳ Et-Amó Yisraél BaShalóm. </text:span><text:span text:style-name="T1085">Améin</text:span><text:span text:style-name="T1033">.</text:span><text:span text:style-name="T34"> <text:s/></text:span></text:p>
      <text:p text:style-name="P258" loext:marker-style-name="T34"><text:span text:style-name="T1056">Bow at the waist and say:</text:span><text:span text:style-name="T1086"> <text:s text:c="3"/></text:span><text:span text:style-name="T34">May they find favor—the utterances of my mouth and the thoughts of my heart—before you, </text:span><text:span text:style-name="T778">יהוה</text:span><text:span text:style-name="T1047">, </text:span><text:span text:style-name="T34">my rock and my redeemer.</text:span><text:span text:style-name="T755"> </text:span><text:span text:style-name="T338">(Psalm 19:25)</text:span><text:span text:style-name="T765"> </text:span><text:span text:style-name="T1056">While Bowed take 3-short steps backward – left foot first:</text:span><text:span text:style-name="T338"> <text:s text:c="2"/></text:span><text:span text:style-name="T1056">Bow to the left saying: </text:span><text:span text:style-name="T755"><text:s/></text:span><text:span text:style-name="T34">Oséh Shalom Bimramav,</text:span><text:span text:style-name="T765"> </text:span><text:span text:style-name="T1056">Bow to the right: </text:span><text:span text:style-name="T755"><text:s/></text:span><text:span text:style-name="T34">Hu Ya’Aséh Shalom Aleinu, </text:span></text:p>
      <text:p text:style-name="P259" loext:marker-style-name="T34"><text:span text:style-name="T1056">Bow forward: </text:span><text:span text:style-name="T338"><text:s/></text:span><text:span text:style-name="T34">w’Al Kol Yisraél, w’Imru, w’Imru, </text:span><text:span text:style-name="T229">Améin</text:span><text:span text:style-name="T34">.</text:span></text:p>
      <text:p text:style-name="P260" loext:marker-style-name="T233"><text:span text:style-name="T970">Raise Hands &amp; Sing:</text:span><text:span text:style-name="T366"> Ya’Aseh Shalom, Ya’Aseh Shalom, Shalom Aleinu, w’Al Kol Yisraél… </text:span><text:span text:style-name="T39">x2</text:span></text:p>
      <text:p text:style-name="P261" loext:marker-style-name="T34"/>
      <text:p text:style-name="P261" loext:marker-style-name="T34"/>
      <text:p text:style-name="P261" loext:marker-style-name="T34"/>
      <text:p text:style-name="P261" loext:marker-style-name="T34"/>
      <text:p text:style-name="P261" loext:marker-style-name="T34"/>
      <text:p text:style-name="P261" loext:marker-style-name="T34"/>
      <text:p text:style-name="P261" loext:marker-style-name="T34"/>
      <text:p text:style-name="P228" loext:marker-style-name="T957"><text:bookmark-end text:name="RichViewCheckpoint1111"/><text:bookmark-end text:name="RichViewCheckpoint701"/><text:span text:style-name="T829">Return to: <text:s text:c="2"/></text:span><text:span text:style-name="T958">Ashrey</text:span><text:span text:style-name="T957"> 5</text:span><text:span text:style-name="T829"> <text:s/></text:span><text:span text:style-name="T958">The Kingdom is</text:span><text:span text:style-name="T959"> </text:span><text:span text:style-name="T960">יהוה</text:span><text:span text:style-name="T958">’s</text:span><text:span text:style-name="T957"> 12</text:span><text:span text:style-name="T961"> <text:s/></text:span><text:span text:style-name="T958">Shema Blessings</text:span><text:span text:style-name="T957"> 14</text:span><text:span text:style-name="T961"> <text:s text:c="2"/></text:span><text:span text:style-name="T958">Avinu Malkéynu</text:span><text:span text:style-name="T957"> 19 <text:s/></text:span><text:span text:style-name="T958">Night-time Blessings</text:span><text:span text:style-name="T957"> 19<text:line-break/> <text:s/></text:span><text:span text:style-name="T958">The Bonds of Sleep</text:span><text:span text:style-name="T957"> 19 <text:s/></text:span><text:span text:style-name="T958">Toráh Reading</text:span><text:span text:style-name="T957"> 20 <text:s/></text:span><text:span text:style-name="T958">Taḥanun</text:span><text:span text:style-name="T957"> 22 <text:s text:c="2"/></text:span><text:span text:style-name="T958">Government</text:span><text:span text:style-name="T957"> 24 <text:s text:c="2"/></text:span><text:span text:style-name="T958">Announcements</text:span><text:span text:style-name="T957"> 24 <text:s text:c="3"/></text:span><text:span text:style-name="T958">Aleinu</text:span><text:span text:style-name="T957"> 26</text:span></text:p>
      <text:p text:style-name="P261" loext:marker-style-name="T34"/>
      <text:p text:style-name="P230" loext:marker-style-name="T1087"><text:bookmark-start text:name="RichViewCheckpoint702"/><text:span text:style-name="T332">The Amidah</text:span><text:span text:style-name="T333"> |</text:span><text:span text:style-name="T788"> </text:span><text:span text:style-name="T1088">For Shabbath</text:span><text:bookmark-end text:name="RichViewCheckpoint702"/></text:p>
      <text:p text:style-name="P250" loext:marker-style-name="T1089"><text:span text:style-name="T1090">(The White areas are normal prayers. </text:span><text:span text:style-name="T1091">The Green areas are added on special days.</text:span><text:span text:style-name="T1090"> </text:span><text:span text:style-name="T1089">The Blue area is for the Hazon.)</text:span></text:p>
      <text:p text:style-name="P262" loext:marker-style-name="T230"><text:span text:style-name="T1092">Adonái</text:span><text:span text:style-name="T230">, open my lips, and my mouth will declare your praise.</text:span></text:p>
      <text:p text:style-name="P185" loext:marker-style-name="T1093"><text:span text:style-name="T1094">For you </text:span><text:span text:style-name="T1095">do</text:span><text:span text:style-name="T1094"> not delight in </text:span><text:span text:style-name="T1095">(animal) </text:span><text:span text:style-name="T1094">sacrifice, or I would give it; you </text:span><text:span text:style-name="T1095">are</text:span><text:span text:style-name="T1094"> not pleased with </text:span><text:span text:style-name="T1095">(such) </text:span><text:span text:style-name="T1094">a </text:span><text:span text:style-name="T1095">fiery</text:span><text:span text:style-name="T1094"> offering. The </text:span><text:span text:style-name="T1095">(true) </text:span><text:span text:style-name="T1094">sacrifices of </text:span><text:span text:style-name="T826">Elohíym</text:span><text:span text:style-name="T1094"> are a broken spirit; a broken and contrite heart, O </text:span><text:span text:style-name="T826">Elohíym</text:span><text:span text:style-name="T1094">, you will not despise.</text:span><text:span text:style-name="T1093"> </text:span><text:span text:style-name="T1096">(Ps 51:15-17)</text:span></text:p>
      <text:p text:style-name="P1" loext:marker-style-name="T16"><draw:frame draw:style-name="fr2" draw:name="Frame5" text:anchor-type="paragraph" svg:x="0in" svg:y="0.0008in" svg:width="2.9339in" draw:z-index="7" loext:may-break-between-pages="true"><draw:text-box fo:min-height="0.0161in"><table:table table:name="Table48" table:style-name="Table48"><table:table-column table:style-name="Table48.A"/><table:table-row table:style-name="Table48.1"><table:table-cell table:style-name="Table48.A1" office:value-type="string"><text:p text:style-name="P144" loext:marker-style-name="T967"><text:span text:style-name="T930">SHEVAḤ</text:span><text:span text:style-name="T349"> </text:span><text:span text:style-name="T386"><text:s text:c="4"/></text:span><text:span text:style-name="T968">The First Three – Praises</text:span></text:p></table:table-cell></table:table-row></table:table></draw:text-box></draw:frame><text:line-break loext:clear="all"/><text:span text:style-name="T969">1. </text:span><text:span text:style-name="T970">Full Bow</text:span><text:span text:style-name="T39"> </text:span><text:span text:style-name="T16">Barúḳ Attá, </text:span><text:span text:style-name="T15">יהוה</text:span><text:span text:style-name="T16">, Elohéynu, w’Elohéy Avotéynu w’Emotéynu, Elohéy ha’Adón </text:span><text:span text:style-name="T149">Y'shúa ha’Mashíakh </text:span><text:span text:style-name="T16">ha’Bekhór miKól-Banékha, Elohéy Aḅrahám, Elohéy Yitsḥáq, w’Elohéy Ya</text:span><text:span text:style-name="T14">'</text:span><text:span text:style-name="T16">aqóḅ, ha’Ĕl, ha’Gadól, ha’Gibór, we’ha’Norá, Ĕl-Elyón, who bestows good kindnesses, possesses all &amp; recalls the kindnesses of our fathers &amp; brought forth the Redeemer for the sake of your name with love. King, who helps, saves, &amp; shields.</text:span></text:p>
      <text:p text:style-name="P62" loext:marker-style-name="T607"><text:span text:style-name="T971">Full-Bow</text:span><text:span text:style-name="T969"> </text:span><text:span text:style-name="T972">Barúḳ Attá, </text:span><text:span text:style-name="T973">יהוה</text:span><text:span text:style-name="T974">, </text:span><text:span text:style-name="T972">Magéin Aḅrahám w’Zaró Le’Olam wa’Ed</text:span><text:span text:style-name="T975">.</text:span><text:span text:style-name="T475"> </text:span><text:span text:style-name="T883">(shield of Aḅraham &amp; his seed forever)</text:span></text:p>
      <text:p text:style-name="P1" loext:marker-style-name="T366"><text:span text:style-name="T969">2.</text:span><text:span text:style-name="T850"> <text:s/></text:span><text:span text:style-name="T976">You are mighty forever, Adonái; </text:span><text:span text:style-name="T366">You raise the dead and are manifestly capable of saving; </text:span></text:p>
      <table:table table:name="Table49" table:style-name="Table49">
        <table:table-column table:style-name="Table49.A"/>
        <table:table-column table:style-name="Table49.B"/>
        <table:table-column table:style-name="Table49.C"/>
        <table:table-row table:style-name="Table49.1">
          <table:table-cell table:style-name="Table49.A1" office:value-type="string">
            <text:p text:style-name="P30" loext:marker-style-name="T366"><text:span text:style-name="T885">Spring-Summer (1</text:span><text:span text:style-name="T886">st</text:span><text:span text:style-name="T885"> Day-Pesah-Amidah thru Sukkot)</text:span><text:span text:style-name="T381">:</text:span></text:p>
            <text:p text:style-name="P30" loext:marker-style-name="T1097"><text:span text:style-name="T17">Who causes the dew to fall;</text:span><text:span text:style-name="T1097"/></text:p>
          </table:table-cell>
          <table:table-cell table:style-name="Table49.A1" table:number-columns-spanned="2" office:value-type="string">
            <text:p text:style-name="P263" loext:marker-style-name="T887"><text:span text:style-name="T885">Fall-Winter (8</text:span><text:span text:style-name="T886">th</text:span><text:span text:style-name="T885"> Day Sukkot-Musaf-Amidah thru 1</text:span><text:span text:style-name="T886">st</text:span><text:span text:style-name="T885"> Day Pesaḥ-Shaḥarit-Amidah)</text:span><text:span text:style-name="T381">:</text:span></text:p>
            <text:p text:style-name="P30" loext:marker-style-name="T1097"><text:span text:style-name="T17">Who causes the wind to blow and the rain to fall;</text:span><text:span text:style-name="T1097"/></text:p>
          </table:table-cell>
          <table:covered-table-cell/>
        </table:table-row>
        <table:table-row table:style-name="Table49.1">
          <table:table-cell table:style-name="Table49.A1" table:number-columns-spanned="3" office:value-type="string">
            <text:p text:style-name="P30" loext:marker-style-name="T1097"><text:span text:style-name="T17">Who sustains the living with kindness, supports those who have fallen, heals the sick, releases the imprisoned, and fulfills his trusted word to those whose bodies return to the dust.</text:span><text:span text:style-name="T1097"/></text:p>
          </table:table-cell>
          <table:covered-table-cell/>
          <table:covered-table-cell/>
        </table:table-row>
        <table:table-row table:style-name="Table49.1">
          <table:table-cell table:style-name="Table49.A1" table:number-columns-spanned="2" office:value-type="string">
            <text:p text:style-name="P30" loext:marker-style-name="T1097"><text:span text:style-name="T17">Who is like you, Master of Might, and who can be compared to you, Melek, who brings death and gives life and caused yeshuáh to sprout;</text:span><text:span text:style-name="T1097"/></text:p>
          </table:table-cell>
          <table:covered-table-cell/>
          <table:table-cell table:style-name="Table49.A1" office:value-type="string">
            <text:p text:style-name="P30" loext:marker-style-name="T888"><text:span text:style-name="T889">For the 10 Days of Awe Substitute:</text:span><text:span text:style-name="T888"/></text:p>
            <text:p text:style-name="P187" loext:marker-style-name="T1097"><text:span text:style-name="T890">Who is like you merciful Father, Who recalls, with mercy, those created for life</text:span><text:span text:style-name="T891">; </text:span></text:p>
          </table:table-cell>
        </table:table-row>
        <table:table-row table:style-name="Table49.1">
          <table:table-cell table:style-name="Table49.A1" table:number-columns-spanned="3" office:value-type="string">
            <text:p text:style-name="P28" loext:marker-style-name="T1097"><text:span text:style-name="T1018">You are faithful to raise those who die in union with </text:span><text:span text:style-name="T149">Y'shúa</text:span><text:span text:style-name="T13">—who was perfected by his obedience to you, was martyred, then raised, glorified, &amp; vindicated—along with many others. He appeared to many &amp; now sits at your right-hand till he comes again to establish his kingdom over all the earth and sets Daṿid as King over the land of Yisraél. </text:span><text:span text:style-name="T892">Barúḳ Attá, </text:span><text:span text:style-name="T893">יהוה</text:span><text:span text:style-name="T892">, M'Ḥayéi ha’Meitím.</text:span></text:p>
          </table:table-cell>
          <table:covered-table-cell/>
          <table:covered-table-cell/>
        </table:table-row>
      </table:table>
      <table:table table:name="Table50" table:style-name="Table50">
        <table:table-column table:style-name="Table50.A"/>
        <table:table-row table:style-name="Table50.1">
          <table:table-cell table:style-name="Table50.A1" office:value-type="string">
            <text:p text:style-name="P28" loext:marker-style-name="T850"><text:span text:style-name="T1098">The Ḥazon’s Repetition: Qedusháh</text:span><text:span text:style-name="T1099"> <text:s text:c="2"/></text:span><text:span text:style-name="T1100">Hazon</text:span><text:span text:style-name="T447">: </text:span><text:span text:style-name="T17">We distinguish you and revere you, like the pleasant talk of the gathering of the qadósh Seraphim, who recite “Qedusháh” thrice before you, and so it is written by your prophet: “Each calls to the other and says,</text:span></text:p>
            <text:p text:style-name="P28" loext:marker-style-name="T850"><text:span text:style-name="T1100">Together:</text:span><text:span text:style-name="T401"> </text:span><text:span text:style-name="T17">‘Qadósh! Qadósh! Qadósh! </text:span><text:span text:style-name="T1051">יהוה</text:span><text:span text:style-name="T17">, Tsavaót; Meló Ḳol-ha’Aréts Kevodó!’”</text:span></text:p>
            <text:p text:style-name="P28" loext:marker-style-name="T366"><text:span text:style-name="T1100">Hazon</text:span><text:span text:style-name="T447">: </text:span><text:span text:style-name="T17">Opposite themselves they praise and say,</text:span><text:span text:style-name="T401"> </text:span><text:span text:style-name="T1100">Together:</text:span><text:span text:style-name="T401"> </text:span><text:span text:style-name="T17">“Barúḳ Ka</text:span><text:span text:style-name="T795">ḅ</text:span><text:span text:style-name="T17">ód </text:span><text:span text:style-name="T1051">יהוה</text:span><text:span text:style-name="T169"> </text:span><text:span text:style-name="T17">Mimqomó.” <text:s/></text:span></text:p>
            <text:p text:style-name="P28" loext:marker-style-name="T347"><text:span text:style-name="T1100">Hazon</text:span><text:span text:style-name="T447">: </text:span><text:span text:style-name="T17">And in your distinguished words it is written:</text:span><text:span text:style-name="T401"> </text:span><text:span text:style-name="T1100">Together:</text:span><text:span text:style-name="T401"> </text:span><text:span text:style-name="T17">“</text:span><text:span text:style-name="T1051">יהוה</text:span><text:span text:style-name="T1101">, </text:span><text:span text:style-name="T17">will reign forever, your Elohíym, for each and every generation, O Tsión; HaleluYah!”</text:span></text:p>
          </table:table-cell>
        </table:table-row>
      </table:table>
      <text:p text:style-name="P193" loext:marker-style-name="T366"><text:span text:style-name="T969">3.</text:span><text:span text:style-name="T850"> <text:s/></text:span><text:span text:style-name="T366">You are Qadósh, and your name is Qadósh, and Q’doshím praise you every day, selah! <text:s text:c="2"/></text:span></text:p>
      <text:p text:style-name="P231" loext:marker-style-name="T409"><text:span text:style-name="T887"><text:s text:c="7"/>Seraphim:</text:span><text:span text:style-name="T366"> <text:s text:c="2"/>“Qadósh! Qadósh! Qadósh! </text:span><text:span text:style-name="T894">יהוה</text:span><text:span text:style-name="T895">, </text:span><text:span text:style-name="T366">Tsavaót; Meló Ḳol-ha’Aréts Kevodó!”</text:span></text:p>
      <text:p text:style-name="P74" loext:marker-style-name="T366"><text:span text:style-name="T887">Ḥayyot:</text:span><text:span text:style-name="T366"> <text:s text:c="2"/>“Barúḳ Kavód, </text:span><text:span text:style-name="T894">יהוה</text:span><text:span text:style-name="T895">, </text:span><text:span text:style-name="T366">Mimqomó.” </text:span><text:span text:style-name="T894">יהוה</text:span><text:span text:style-name="T895">, </text:span><text:span text:style-name="T896">YiMelóḳ LeOlám WaEd</text:span><text:span text:style-name="T366">; HaleluYah! </text:span></text:p>
      <text:p text:style-name="P74" loext:marker-style-name="T233"><text:span text:style-name="T972">Barúḳ Attá, </text:span><text:span text:style-name="T973">יהוה</text:span><text:span text:style-name="T978">, </text:span><text:span text:style-name="T972">ha’Ĕl ha’Qadósh.</text:span><text:span text:style-name="T850"> (</text:span><text:span text:style-name="T888">For the 10 Days of Awe:</text:span><text:span text:style-name="T979"> </text:span><text:span text:style-name="T980">ha’Méleḳ-Malkáh ha’Qadósh</text:span><text:span text:style-name="T981">.)</text:span></text:p>
      <table:table table:name="Table51" table:style-name="Table51">
        <table:table-column table:style-name="Table51.A"/>
        <table:table-column table:style-name="Table51.B"/>
        <table:table-row table:style-name="Table51.1">
          <table:table-cell table:style-name="Table51.A1" table:number-columns-spanned="2" office:value-type="string">
            <text:p text:style-name="P144" loext:marker-style-name="T347"><text:span text:style-name="T930">TACHANUN</text:span><text:span text:style-name="T386"> </text:span></text:p>
          </table:table-cell>
          <table:covered-table-cell/>
        </table:table-row>
        <table:table-row table:style-name="Table51.2">
          <table:table-cell table:style-name="Table51.A2" table:number-columns-spanned="2" office:value-type="string">
            <text:p text:style-name="P28" loext:marker-style-name="T366"><text:span text:style-name="T1102">4a. </text:span><text:span text:style-name="T913">Horénu Sheba-Shamáyim—Aḅínu-Emánu</text:span><text:span text:style-name="T914"> </text:span><text:span text:style-name="T1103">(</text:span><text:span text:style-name="T1104">Our Parent who art in the Heavens, Our Father-Mother)</text:span><text:span text:style-name="T996">, who is above and within; May thy </text:span><text:span text:style-name="T999">[</text:span><text:span text:style-name="T996">sacred</text:span><text:span text:style-name="T999">]</text:span><text:span text:style-name="T996"> Name</text:span><text:span text:style-name="T1000"> </text:span><text:span text:style-name="T1001">be Consecrated </text:span><text:span text:style-name="T1000">by all,</text:span><text:span text:style-name="T996"> i</text:span><text:span text:style-name="T1001">n a duality of three—i</text:span><text:span text:style-name="T996">n Love, Wisdom, and Equity; Thy Kingdom come to all; Thy sacred Will be done </text:span><text:span text:style-name="T999">[</text:span><text:span text:style-name="T996">always</text:span><text:span text:style-name="T999">]—</text:span><text:span text:style-name="T996">as in Heaven, so on Earth. </text:span><text:span text:style-name="T999">[</text:span><text:span text:style-name="T996">Adon of the harvest, send forth laborers into the harvest of souls for the laborers are few &amp; remove the tares from the hearts of thy people.</text:span><text:span text:style-name="T999">]</text:span><text:span text:style-name="T996"> Give us day by day to partake of thy sacred bread and the fruit of thy living vine. As thou dost forgive us our trespasses, so may we forgive others who trespass against us. </text:span><text:span text:style-name="T999">[</text:span><text:span text:style-name="T1001">As we seek to perfect others, so perfect us in thy Mashíakh.</text:span><text:span text:style-name="T999">]</text:span><text:span text:style-name="T996"> Show upon us thy goodness, that to others we may show the same. In the hour of trial, deliver us from evil.’ </text:span><text:span text:style-name="T999">[</text:span><text:span text:style-name="T1001">For thine is the Kingdom, the Power, and the Glory: From the ages of ages, now, and to the ages of ages. Amein!”</text:span><text:span text:style-name="T999">]</text:span></text:p>
          </table:table-cell>
          <table:covered-table-cell/>
        </table:table-row>
        <table:table-row table:style-name="Table51.3">
          <table:table-cell table:style-name="Table51.A3" table:number-columns-spanned="2" office:value-type="string">
            <text:p text:style-name="P28" loext:marker-style-name="T986"><text:span text:style-name="T401">4b.</text:span><text:span text:style-name="T17"> You did distinguish the 7</text:span><text:span text:style-name="T1027">th</text:span><text:span text:style-name="T17"> Day unto your Name, the culmination of the Creation of the heavens and earth. And you blessed it over all days, and you distinguished it over all times, and such is it written </text:span><text:soft-page-break/><text:span text:style-name="T17">in your Toráh: And they were completed—the heavens and the earth and all their hosts. And Elohíym</text:span><text:span text:style-name="T196"> </text:span><text:span text:style-name="T17">completed on the 6</text:span><text:span text:style-name="T1027">th</text:span><text:span text:style-name="T17"> Day his work that he had done, and he ceased working on the 6</text:span><text:span text:style-name="T1027">th</text:span><text:span text:style-name="T17"> Day from all his work that he had done. And Elohíym</text:span><text:span text:style-name="T196"> </text:span><text:span text:style-name="T17">blessed the 7</text:span><text:span text:style-name="T1027">th</text:span><text:span text:style-name="T17"> Day, and he separated it, for on it he had ceased from all his work, which Elohíym</text:span><text:span text:style-name="T196"> </text:span><text:span text:style-name="T17">created to make. </text:span></text:p>
          </table:table-cell>
          <table:covered-table-cell/>
        </table:table-row>
        <table:table-row table:style-name="Table51.4">
          <table:table-cell table:style-name="Table51.A4" table:number-columns-spanned="2" office:value-type="string">
            <text:p text:style-name="P28" loext:marker-style-name="T347"><text:span text:style-name="T17">They will rejoice in your Kingdom—those who keep the Shabbath and those who call </text:span><text:span text:style-name="T162">it</text:span><text:span text:style-name="T173"> </text:span><text:span text:style-name="T17">“a delight.” The people who separate the 7</text:span><text:span text:style-name="T1027">th</text:span><text:span text:style-name="T17"> Day—they will be satiated and take delight from your goodness. And the 7</text:span><text:span text:style-name="T1027">th</text:span><text:span text:style-name="T17"> Day—you favored it, and you distinguished it; You called it “most desirable of days,” a remembrance of Creation. On Yom Shabbath, after 3-days and 3-nights, was Adonéynu </text:span><text:span text:style-name="T149">Y'shúa</text:span><text:span text:style-name="T17"> ha’Mashiakh raised up from among the dead and appeared unto many.</text:span></text:p>
          </table:table-cell>
          <table:covered-table-cell/>
        </table:table-row>
        <table:table-row table:style-name="Table51.5">
          <table:table-cell table:style-name="Table51.A5" table:number-columns-spanned="2" office:value-type="string">
            <text:p text:style-name="P28" loext:marker-style-name="T850"><text:span text:style-name="T169">Elohéynu</text:span><text:span text:style-name="T17">, Ṿ’Elohéy Avotéynu </text:span><text:span text:style-name="T13">w’Emotéynu</text:span><text:span text:style-name="T17">, please accept favorably our rest; distinguish us with your commandments; give us our portion in your Toráh; satiate us from your goodness; gladden our soul in your yeshuáh; and purify our heart to serve you with sincerity. And bequeath to us, </text:span><text:span text:style-name="T1051">יהוה</text:span><text:span text:style-name="T169"> Elohéynu</text:span><text:span text:style-name="T17"> —with love and favor—your Qadósh Shabbath. And may they rest on it—all Yisraél, who distinguish your name. </text:span><text:span text:style-name="T892">Barúḳ Attá, </text:span><text:span text:style-name="T1052">יהוה</text:span><text:span text:style-name="T1105">, MeQadésh </text:span><text:span text:style-name="T892">ha’</text:span><text:span text:style-name="T1105">Shabbáth</text:span><text:span text:style-name="T1106">.</text:span></text:p>
          </table:table-cell>
          <table:covered-table-cell/>
        </table:table-row>
        <table:table-row table:style-name="Table51.6">
          <table:table-cell table:style-name="Table51.A6" office:value-type="string">
            <text:p text:style-name="P144" loext:marker-style-name="T967"><text:span text:style-name="T930">HODA’A</text:span><text:span text:style-name="T386"> <text:s text:c="8"/></text:span><text:span text:style-name="T968">The Last Three – Thanksgiving</text:span></text:p>
          </table:table-cell>
          <table:table-cell table:style-name="Table51.B6" office:value-type="string">
            <text:p text:style-name="P243" loext:marker-style-name="T931"/>
          </table:table-cell>
        </table:table-row>
      </table:table>
      <text:p text:style-name="P264" loext:marker-style-name="T342"><text:span text:style-name="T755">5. <text:s/></text:span><text:span text:style-name="T366">Find favor, </text:span><text:span text:style-name="T894">יהוה</text:span><text:span text:style-name="T895">, Elohéynu</text:span><text:span text:style-name="T366">, in your people, the whole House of Yisraél</text:span><text:span text:style-name="T409">—</text:span><text:span text:style-name="T366">Beyth Yahudáh, Beyth Yisraél, and turn to their prayer. Send forth your Mashiakh again &amp; restore your house as a ‘House of Prayer’ for all nations with the pure oblation of incense &amp; the bloodless sacrifices of prayer, praise, and thanks to the devír of your house. And with love, speedily and favorably accept the fiery prayer offerings of Yisraél. And may the service of Yisraél your people always find favor before you.</text:span></text:p>
      <table:table table:name="Table52" table:style-name="Table52">
        <table:table-column table:style-name="Table52.A"/>
        <table:table-column table:style-name="Table52.B"/>
        <table:table-column table:style-name="Table52.C"/>
        <table:table-row table:style-name="Table52.1">
          <table:table-cell table:style-name="Table52.A1" table:number-columns-spanned="3" office:value-type="string">
            <text:p text:style-name="P265" loext:marker-style-name="T196"><text:span text:style-name="T1107">(</text:span><text:span text:style-name="T1108">Ya’aleh Veyavo is added on Rosh Ḥodesh and Ḥol ha’Moed (New Month and the Intermediate Days of Festivals</text:span><text:span text:style-name="T1107">)</text:span></text:p>
            <text:p text:style-name="P28" loext:marker-style-name="T17"><text:span text:style-name="T1067">Elohéynu</text:span><text:span text:style-name="T410">, Ṿ’Elohéy Avotéynu </text:span><text:span text:style-name="T157">w’Emotéynu</text:span><text:span text:style-name="T410">, may it rise and arrive, and reach, and appear, and find favor, and be heard, and be considered, and be remembered—our remembrance and the remembrance of our forefathers; the remembrance of Yerushaláyim, your city, and the remembrance of </text:span><text:span text:style-name="T994">Y'shúa</text:span><text:span text:style-name="T196"> </text:span><text:span text:style-name="T410">ha’Mashíakh, the seed of Daṿid your servant, and the remembrance of your entire nation, the house of Yisraél, before you—for deliverance, for good, for grace, kindness, and compassion, on this day of</text:span></text:p>
          </table:table-cell>
          <table:covered-table-cell/>
          <table:covered-table-cell/>
        </table:table-row>
        <table:table-row table:style-name="Table52.2">
          <table:table-cell table:style-name="Table52.A1" office:value-type="string">
            <text:p text:style-name="P30" loext:marker-style-name="T410"><text:span text:style-name="T410">Rosh Ḥodesh</text:span><text:span text:style-name="T410"/></text:p>
          </table:table-cell>
          <table:table-cell table:style-name="Table52.A1" office:value-type="string">
            <text:p text:style-name="P30" loext:marker-style-name="T410"><text:span text:style-name="T410">The Festival of Matsot, on this day of qadósh convocation</text:span><text:span text:style-name="T410"/></text:p>
          </table:table-cell>
          <table:table-cell table:style-name="Table52.A1" office:value-type="string">
            <text:p text:style-name="P30" loext:marker-style-name="T410"><text:span text:style-name="T410">The Festival of Sukkot, on this day</text:span><text:span text:style-name="T410"/></text:p>
            <text:p text:style-name="P30" loext:marker-style-name="T410"><text:span text:style-name="T410">of qadósh convocation</text:span><text:span text:style-name="T410"/></text:p>
          </table:table-cell>
        </table:table-row>
        <table:table-row table:style-name="Table52.3">
          <table:table-cell table:style-name="Table52.A1" table:number-columns-spanned="3" office:value-type="string">
            <text:p text:style-name="P28" loext:marker-style-name="T17"><text:span text:style-name="T410">To take pity on us on it, and to save us. Remember us, </text:span><text:span text:style-name="T1066">יהוה</text:span><text:span text:style-name="T1067"> Elohéynu</text:span><text:span text:style-name="T410">, on it for good, consider us on it for blessing, and deliver us on it for a good life. With a pronouncement of deliverance and mercy, take pity, and be gracious to us, have mercy and have compassion for us, and save us, for our eyes turn to you, for you are Ĕl, King, gracious and compassionate.</text:span></text:p>
          </table:table-cell>
          <table:covered-table-cell/>
          <table:covered-table-cell/>
        </table:table-row>
      </table:table>
      <text:p text:style-name="P1" loext:marker-style-name="T829"><text:span text:style-name="T34">May you, in your great compassion, take delight in us and be pleased with us, and may our eyes witness your return to </text:span><text:span text:style-name="T217">Tsión</text:span><text:span text:style-name="T34"> with compassion. </text:span><text:span text:style-name="T1033">Barúḳ Attá, </text:span><text:span text:style-name="T1034">יהוה</text:span><text:span text:style-name="T1037">,</text:span><text:span text:style-name="T1109"> </text:span><text:span text:style-name="T1033">ha’Máchazir Sh'kínato LeTsiyón.</text:span><text:span text:style-name="T34"> </text:span></text:p>
      <text:p text:style-name="P252" loext:marker-style-name="T233"><text:span text:style-name="T755">6. <text:s/></text:span><text:span text:style-name="T1056">Full Bow</text:span><text:span text:style-name="T755"> <text:s/></text:span><text:span text:style-name="T34">We give thanks to you, for it is you who are </text:span><text:span text:style-name="T778">יהוה</text:span><text:span text:style-name="T1047"> Elohéynu</text:span><text:span text:style-name="T34">, Ṿ’Elohéy Avotéynu </text:span><text:span text:style-name="T16">w’Emotéynu</text:span><text:span text:style-name="T34">, LeOlám ṾaÉd; our Rock, the Rock of our lives, and the shield of our salvation are you. From</text:span><text:span text:style-name="T755"> </text:span><text:span text:style-name="T34">generation to generation, we will give thanks to you and relate your praise – for our lives that are entrusted in your hands, for our souls that are deposited in your care, for your miracles that are with us every day, and for your wonders and your favors that are with us at all times – </text:span><text:span text:style-name="T366">morning, day, evening, &amp; night</text:span><text:span text:style-name="T34">. </text:span><text:span text:style-name="T828">You are</text:span><text:span text:style-name="T34"> the Beneficent One, for your compassion has never ceased; </text:span><text:span text:style-name="T828">You are</text:span><text:span text:style-name="T34"> the Compassionate One, for your kindness has never ended—</text:span><text:span text:style-name="T233">for always have we placed our hope in you. </text:span></text:p>
      <table:table table:name="Table53" table:style-name="Table53">
        <table:table-column table:style-name="Table53.A"/>
        <table:table-column table:style-name="Table53.B"/>
        <table:table-row table:style-name="Table53.1">
          <table:table-cell table:style-name="Table53.A1" table:number-columns-spanned="2" office:value-type="string">
            <text:p text:style-name="P256" loext:marker-style-name="T969"><text:span text:style-name="T885">In the Ḥazon’s Repetition the </text:span><text:span text:style-name="T1110">congregation</text:span><text:span text:style-name="T885">, in an undertone, recites </text:span><text:span text:style-name="T1110">Modim De Rabbanan</text:span><text:span text:style-name="T381">:</text:span><text:span text:style-name="T1111"> </text:span><text:span text:style-name="T391"><text:s text:c="5"/></text:span><text:span text:style-name="T420">We give thanks to you, for it is you who are </text:span><text:span text:style-name="T1066">יהוה</text:span><text:span text:style-name="T1067"> </text:span><text:span text:style-name="T1112">Elohéynu</text:span><text:span text:style-name="T420">, Ṿ’Elohéy Avotéynu </text:span><text:span text:style-name="T1113">w’Emotéynu</text:span><text:span text:style-name="T420">, Eloh</text:span><text:span text:style-name="T1114">é</text:span><text:span text:style-name="T420">y of all flesh, the One who formed us, and who formed Creation. Blessings and thanks </text:span><text:span text:style-name="T1115">are due</text:span><text:span text:style-name="T420"> your great and qadósh name, for having given us life and having preserved us—so may you continue to give us life and be gracious toward us and gather our exiles to the courtyards of your Sanctuary, so that we may keep your statutes, and do your will and serve you wholeheartedly—and for this that we give thanks to you. Blessed is the El of thanksgiving.</text:span></text:p>
          </table:table-cell>
          <table:covered-table-cell/>
        </table:table-row>
        <table:table-row table:style-name="Table53.2">
          <table:table-cell table:style-name="Table53.A2" table:number-columns-spanned="2" office:value-type="string">
            <text:p text:style-name="P256" loext:marker-style-name="T39"><text:span text:style-name="T1116">On Ḥanukkah and Purim </text:span><text:span text:style-name="T1108">Al ha’Nissim</text:span><text:span text:style-name="T1116"> is said</text:span><text:span text:style-name="T1117">:</text:span><text:span text:style-name="T195"> <text:s text:c="2"/>(And) for the miracles, the deliverance, the mighty feats, the acts of rescue, the wonders, and the comforting deeds that you have performed for our forefathers in those days, at this time</text:span></text:p>
          </table:table-cell>
          <table:covered-table-cell/>
        </table:table-row>
        <text:soft-page-break/>
        <table:table-row table:style-name="Table53.3">
          <table:table-cell table:style-name="Table53.A3" office:value-type="string">
            <text:p text:style-name="P28" loext:marker-style-name="T1068"><text:span text:style-name="T984">On Ḥanukkah say</text:span><text:span text:style-name="T1069">:</text:span><text:span text:style-name="T479"> <text:s text:c="2"/></text:span><text:span text:style-name="T196">In the days when the evil Empires arose: The Assyrian, Babylonian, Persian, Greek and Roman Empires, and their like, the Herodians and illegitimate and corrupted priests, with their allies, rose up against your people, to cause them to forget your Toráh, and to force them to turn from the statutes of your Will—you, in your great compassion stood up for them in their times of trouble; You took up their fight, sought justice for them, meted out vengeance for them, and delivered the strong into the hands of the weak, the many into the hands of the few, the wicked into the hands of the righteous, the impure into the hands of the pure, and tyrants into the hands of those who are occupied with your Toráh. You raised up the Zadokian High Priest--Yo</text:span><text:span text:style-name="T622">ḥ</text:span><text:span text:style-name="T196">anan ha’Matvil and </text:span><text:span text:style-name="T756">Y'shúa</text:span><text:span text:style-name="T1118"> </text:span><text:span text:style-name="T196">ha’Mashíakh, Ben Daṿid—the Light of the world and the good Shepherd who gave his life for the sheep, to initiate the restoration of all things. For yourself, you made a great and qadósh name in your world; and for your people, Yisraél, you carried out great salvations and deliverances, even to this day. And you continue to perform for them miracles and wonders for which we give thanks to your great name, Selah!</text:span></text:p>
          </table:table-cell>
          <table:table-cell table:style-name="Table53.B3" office:value-type="string">
            <text:p text:style-name="P28" loext:marker-style-name="T1068"><text:span text:style-name="T984">On Purim say</text:span><text:span text:style-name="T1069">:</text:span><text:span text:style-name="T479"> </text:span><text:span text:style-name="T196">In the days of Modechai and Hadassah </text:span><text:span text:style-name="T195">(Ester)</text:span><text:span text:style-name="T196"> in Shushan, the palace, when the wicked Haman rose up against them—he sought to destroy, slay and annihilate all the Jews, young and old, children and women, in one day, on the thirteenth day of the twelfth Month, and he sought to take their spoils. But, you, in your great compassion, ruined his plan, foiled his design and turned his due upon his own head—they hung him and his sons upon the gallows. And you performed for them miracles and wonders for which we give thanks to your great name, Selah!</text:span></text:p>
          </table:table-cell>
        </table:table-row>
      </table:table>
      <text:p text:style-name="P250" loext:marker-style-name="T34"><text:span text:style-name="T34">And for all these things may it be blessed, exalted, and extolled—your Name, our King, constantly, forever and ever. All the living will give thanks to you, Selah!</text:span><text:span text:style-name="T755"> (</text:span><text:span text:style-name="T1057">On Shabbath Teshuvah say:</text:span><text:span text:style-name="T1073"> <text:s/></text:span><text:span text:style-name="T1074">Inscribe for a good life all members of your covenant</text:span><text:span text:style-name="T1075">.)</text:span><text:span text:style-name="T34"> <text:s text:c="2"/>And they will praise and bless your great name </text:span><text:span text:style-name="T16">‘in spirit and in truth’</text:span><text:span text:style-name="T34">, forever, for it is good–El, our salvation and help, Selah! –The El, who is good.</text:span></text:p>
      <text:p text:style-name="P252" loext:marker-style-name="T765"><text:span text:style-name="T1056">Full Bow</text:span><text:span text:style-name="T338"> </text:span><text:span text:style-name="T1033">Barúḳ Attá, </text:span><text:span text:style-name="T1034">יהוה</text:span><text:span text:style-name="T1037">, </text:span><text:span text:style-name="T1033">ha’Tóv Shimḥa Ul'ḳa Na’eh L'Hodot</text:span><text:span text:style-name="T1119">.</text:span></text:p>
      <table:table table:name="Table54" table:style-name="Table54">
        <table:table-column table:style-name="Table54.A"/>
        <table:table-column table:style-name="Table54.B"/>
        <table:table-row table:style-name="Table54.1">
          <table:table-cell table:style-name="Table54.A1" office:value-type="string">
            <text:p text:style-name="P222" loext:marker-style-name="T948"><text:span text:style-name="T949">7. <text:s/></text:span><text:span text:style-name="T950">Establish abundant peace upon Yisrael your people forever. For it is you who are King, Master of all peace. And may it be good in your eyes to bless us and to bless all your people Yisrael, at every time and every hour, with your peace.</text:span></text:p>
          </table:table-cell>
          <table:table-cell table:style-name="Table54.A1" office:value-type="string">
            <text:p text:style-name="P90" loext:marker-style-name="T948"><text:span text:style-name="T949">7. <text:s/></text:span><text:span text:style-name="T950">Establish peace, goodness and blessing, life, grace and kindness, righteousness and compassion over us and over all of Yisraél, your people. Bless us all as one, our </text:span><text:span text:style-name="T17">Father</text:span><text:span text:style-name="T950">, with the light of your face, for it is with the light of your face that you</text:span><text:span text:style-name="T17">, </text:span><text:span text:style-name="T467">יהוה</text:span><text:span text:style-name="T17">, Elohéynu</text:span><text:span text:style-name="T950">, gave us Toráh and life, love and kindness, righteousness and compassion, blessing and peace. And may it be favorable in your eyes to bless us and to bless your entire people, Yisraél, with abundant power and peace.</text:span></text:p>
          </table:table-cell>
        </table:table-row>
        <table:table-row table:style-name="Table54.1">
          <table:table-cell table:style-name="Table54.A1" table:number-columns-spanned="2" office:value-type="string">
            <text:p text:style-name="P187" loext:marker-style-name="T951"><text:span text:style-name="T953">7. </text:span><text:span text:style-name="T403">Now unto </text:span><text:span text:style-name="T17">you, who</text:span><text:span text:style-name="T403"> is able to do exceeding abundantly above all that we ask or think, according to your power that work</text:span><text:span text:style-name="T17">s</text:span><text:span text:style-name="T403"> in us</text:span><text:span text:style-name="T17">; </text:span><text:span text:style-name="T403">Unto </text:span><text:span text:style-name="T17">you</text:span><text:span text:style-name="T403"> be </text:span><text:span text:style-name="T17">kavód </text:span><text:span text:style-name="T403">in the </text:span><text:span text:style-name="T17">Assembly</text:span><text:span text:style-name="T403"> </text:span><text:span text:style-name="T17">of Yisraél in the Heavens and on the Earth, </text:span><text:span text:style-name="T403">by </text:span><text:span text:style-name="T17">ha’</text:span><text:span text:style-name="T403">Mashía</text:span><text:span text:style-name="T17">kh</text:span><text:span text:style-name="T403"> Y’shúa</text:span><text:span text:style-name="T17">,</text:span><text:span text:style-name="T403"> </text:span><text:span text:style-name="T17">Le’Dor Wa’Dor</text:span><text:span text:style-name="T403">, </text:span><text:span text:style-name="T17">Ad-Le’Olaméy Olamím</text:span><text:span text:style-name="T403">.</text:span></text:p>
          </table:table-cell>
          <table:covered-table-cell/>
        </table:table-row>
      </table:table>
      <text:p text:style-name="P223" loext:marker-style-name="T755"><text:span text:style-name="T1040">(</text:span><text:span text:style-name="T1057">On the 10 Days of Awe say:</text:span><text:span text:style-name="T1081"> </text:span><text:span text:style-name="T1120">And in the Book of life, blessing, peace, good livelihood, salvation, consolation, and good decrees, may we be remembered and inscribed before you—we, and your entire people, Yisraél—for good life and for peace</text:span><text:span text:style-name="T1076">.)</text:span><text:span text:style-name="T755"> <text:s text:c="2"/></text:span></text:p>
      <text:p text:style-name="P266" loext:marker-style-name="T1033"><text:span text:style-name="T878">Full-Bow</text:span><text:span text:style-name="T607"> </text:span><text:span text:style-name="T1033">Barúḳ Attá, </text:span><text:span text:style-name="T1034">יהוה</text:span><text:span text:style-name="T1037">, </text:span><text:span text:style-name="T1033">HámḄareiḳ Et-Amó Yisraél BaShalóm. </text:span><text:span text:style-name="T1085">Améin</text:span><text:span text:style-name="T1033">.</text:span></text:p>
      <text:p text:style-name="P1" loext:marker-style-name="T765"><text:span text:style-name="T1056">Bow at the waist and say:</text:span><text:span text:style-name="T1086"> <text:s text:c="3"/></text:span><text:span text:style-name="T34">May they find favor—the utterances of my mouth and the thoughts of my heart—before you, </text:span><text:span text:style-name="T778">יהוה</text:span><text:span text:style-name="T796">, </text:span><text:span text:style-name="T34">my Rock and my Redeemer.</text:span><text:span text:style-name="T755"> </text:span><text:span text:style-name="T338">(Psalm 19:25)</text:span><text:span text:style-name="T765"> </text:span></text:p>
      <text:p text:style-name="P267" loext:marker-style-name="T765"/>
      <text:p text:style-name="P1" loext:marker-style-name="T765"><text:span text:style-name="T1056">While Bowed take three short steps backward – left foot first:</text:span><text:span text:style-name="T338"> <text:s text:c="2"/></text:span><text:span text:style-name="T1056">Bow to the left saying: </text:span><text:span text:style-name="T755"><text:s/></text:span><text:span text:style-name="T34">Oséh Shalom Bimramav,</text:span><text:span text:style-name="T765"> </text:span></text:p>
      <text:p text:style-name="P268" loext:marker-style-name="T34"><text:span text:style-name="T1056">Bow to the right </text:span><text:span text:style-name="T755"><text:s/></text:span><text:span text:style-name="T765"><text:s/></text:span><text:span text:style-name="T34">Hu Ya’Aséh Shalom Aleinu,</text:span><text:span text:style-name="T765"> </text:span><text:span text:style-name="T1056">Bow forward </text:span><text:span text:style-name="T338"><text:s/></text:span><text:span text:style-name="T755"><text:s/></text:span><text:span text:style-name="T34">Ṿ’Al Kol Yisraél, Ṿ’Imru, Ṿ’Imru </text:span><text:span text:style-name="T229">Améin</text:span><text:span text:style-name="T34">.</text:span></text:p>
      <text:p text:style-name="P229" loext:marker-style-name="T957"/>
      <text:p text:style-name="P229" loext:marker-style-name="T957"/>
      <text:p text:style-name="P228" loext:marker-style-name="T957"><text:span text:style-name="T829">Return to: <text:s text:c="2"/></text:span><text:span text:style-name="T958">Ashrey</text:span><text:span text:style-name="T957"> 5</text:span><text:span text:style-name="T829"> <text:s/></text:span><text:span text:style-name="T958">The Kingdom is</text:span><text:span text:style-name="T959"> </text:span><text:span text:style-name="T960">יהוה</text:span><text:span text:style-name="T958">’s</text:span><text:span text:style-name="T957"> 12</text:span><text:span text:style-name="T961"> <text:s/></text:span><text:span text:style-name="T958">Shema Blessings</text:span><text:span text:style-name="T957"> 14</text:span><text:span text:style-name="T961"> <text:s text:c="2"/></text:span><text:span text:style-name="T958">Avinu Malkéynu</text:span><text:span text:style-name="T957"> 19 <text:s/></text:span><text:span text:style-name="T958">Night-time Blessings</text:span><text:span text:style-name="T957"> 19<text:line-break/> <text:s/></text:span><text:span text:style-name="T958">The Bonds of Sleep</text:span><text:span text:style-name="T957"> 19 <text:s/></text:span><text:span text:style-name="T958">Toráh Reading</text:span><text:span text:style-name="T957"> 20 <text:s/></text:span><text:span text:style-name="T958">Taḥanun</text:span><text:span text:style-name="T957"> 22 <text:s text:c="2"/></text:span><text:span text:style-name="T958">Government</text:span><text:span text:style-name="T957"> 24 <text:s text:c="2"/></text:span><text:span text:style-name="T958">Announcements</text:span><text:span text:style-name="T957"> 24 <text:s text:c="3"/></text:span><text:span text:style-name="T958">Aleinu</text:span><text:span text:style-name="T957"> 26</text:span></text:p>
      <text:p text:style-name="P229" loext:marker-style-name="T957"/>
      <text:p text:style-name="P269" loext:marker-style-name="T1087"/>
      <table:table table:name="Table55" table:style-name="Table55">
        <table:table-column table:style-name="Table55.A"/>
        <table:table-column table:style-name="Table55.B"/>
        <table:table-column table:style-name="Table55.C"/>
        <table:table-row table:style-name="Table55.1">
          <table:table-cell table:style-name="Table55.A1" office:value-type="string">
            <text:p text:style-name="P42" loext:marker-style-name="T1121"><text:span text:style-name="T1122">The Amidah</text:span><text:span text:style-name="T1121"/></text:p>
          </table:table-cell>
          <table:table-cell table:style-name="Table55.A1" office:value-type="string">
            <text:p text:style-name="P144" loext:marker-style-name="T967"><text:span text:style-name="T1123">For Musaf on Rosh Ḥodesh</text:span><text:span text:style-name="T967"/></text:p>
          </table:table-cell>
          <table:table-cell table:style-name="Table55.C1" office:value-type="string">
            <text:p text:style-name="P144" loext:marker-style-name="T1124"><text:span text:style-name="T1125">SHEVAḤ</text:span><text:span text:style-name="T406"> </text:span><text:span text:style-name="T429"><text:s/></text:span><text:span text:style-name="T1126">The First 3–Praises</text:span><text:bookmark text:name="RichViewCheckpoint703"/></text:p>
          </table:table-cell>
        </table:table-row>
      </table:table>
      <text:p text:style-name="P1" loext:marker-style-name="T314"><text:span text:style-name="T765">1. <text:s/></text:span><text:span text:style-name="T1056">Full Bow – Knees-Waist-Head</text:span><text:span text:style-name="T829"> <text:s/></text:span><text:span text:style-name="T830"><text:s/></text:span><text:span text:style-name="T16">Barúḳ Attá, </text:span><text:span text:style-name="T15">יהוה</text:span><text:span text:style-name="T16">, Elohéynu, w’Elohéy Avotéynu w’Emotéynu, Elohéy ha’Adón </text:span><text:span text:style-name="T149">Y'shúa ha’Mashíakh </text:span><text:span text:style-name="T16">ha’Bekhór miKól-Banékha, Elohéy Aḅrahám, Elohéy Yitsḥáq, w’Elohéy Ya</text:span><text:span text:style-name="T14">'</text:span><text:span text:style-name="T16">aqóḅ, ha’Ĕl, ha’Gadól, ha’Gibór, we’ha’Norá, Ĕl-Elyón, who bestows good kindnesses, possesses all &amp; recalls the kindnesses of our fathers &amp; brought forth the Redeemer for the sake of your name with love. King, who helps, saves, &amp; shields.</text:span></text:p>
      <text:p text:style-name="P185" loext:marker-style-name="T607"><text:span text:style-name="T878">Full-Bow</text:span><text:span text:style-name="T607"> </text:span><text:span text:style-name="T879">Barúḳ Attá, </text:span><text:span text:style-name="T880">יהוה</text:span><text:span text:style-name="T881">, </text:span><text:span text:style-name="T882">Magéin Aḅrahám w’Zaró Le’Olam wa’Ed</text:span><text:span text:style-name="T1127">.</text:span></text:p>
      <text:p text:style-name="P1" loext:marker-style-name="T34"><text:span text:style-name="T755">2.</text:span><text:span text:style-name="T34"> <text:s/>You are mighty forever, Adonái; You resurrect the dead and are manifestly capable of saving; </text:span></text:p>
      <table:table table:name="Table56" table:style-name="Table56">
        <table:table-column table:style-name="Table56.A"/>
        <table:table-column table:style-name="Table56.B"/>
        <table:table-column table:style-name="Table56.C"/>
        <table:table-row table:style-name="Table56.1">
          <table:table-cell table:style-name="Table56.A1" office:value-type="string">
            <text:p text:style-name="P3" loext:marker-style-name="T366"><text:span text:style-name="T885">Spring-Summer (1</text:span><text:span text:style-name="T886">st</text:span><text:span text:style-name="T885"> Day-Pesah-Amidah thru Sukkot)</text:span><text:span text:style-name="T381">:</text:span></text:p>
            <text:p text:style-name="P3" loext:marker-style-name="T366"><text:span text:style-name="T17">Who causes the dew to fall;</text:span><text:span text:style-name="T366"/></text:p>
          </table:table-cell>
          <table:table-cell table:style-name="Table56.A1" table:number-columns-spanned="2" office:value-type="string">
            <text:p text:style-name="P213" loext:marker-style-name="T887"><text:span text:style-name="T885">Fall-Winter (8</text:span><text:span text:style-name="T886">th</text:span><text:span text:style-name="T885"> Day Sukkot-Musaf-Amidah thru 1</text:span><text:span text:style-name="T886">st</text:span><text:span text:style-name="T885"> Day Pesaḥ-Shaḥarit-Amidah)</text:span><text:span text:style-name="T381">:</text:span></text:p>
            <text:p text:style-name="P3" loext:marker-style-name="T366"><text:span text:style-name="T17">Who causes the wind to blow and the rain to fall;</text:span><text:span text:style-name="T366"/></text:p>
          </table:table-cell>
          <table:covered-table-cell/>
        </table:table-row>
        <table:table-row table:style-name="Table56.1">
          <table:table-cell table:style-name="Table56.A1" table:number-columns-spanned="3" office:value-type="string">
            <text:p text:style-name="P3" loext:marker-style-name="T366"><text:span text:style-name="T17">Who sustains the living with kindness, supports those who have fallen, heals the sick, releases the imprisoned, and fulfills his trusted word to those whose bodies return to the dust.</text:span><text:span text:style-name="T366"/></text:p>
          </table:table-cell>
          <table:covered-table-cell/>
          <table:covered-table-cell/>
        </table:table-row>
        <table:table-row table:style-name="Table56.1">
          <table:table-cell table:style-name="Table56.A1" table:number-columns-spanned="2" office:value-type="string">
            <text:p text:style-name="P3" loext:marker-style-name="T366"><text:span text:style-name="T17">Who is like you, Master of Might, and who can be compared to you, Melek, who brings death and gives life and caused yeshuáh to sprout;</text:span><text:span text:style-name="T366"/></text:p>
          </table:table-cell>
          <table:covered-table-cell/>
          <table:table-cell table:style-name="Table56.A1" office:value-type="string">
            <text:p text:style-name="P3" loext:marker-style-name="T888"><text:span text:style-name="T889">For the 10 Days of Awe Substitute:</text:span><text:span text:style-name="T888"/></text:p>
            <text:p text:style-name="P134" loext:marker-style-name="T366"><text:span text:style-name="T890">Who is like you merciful Father, Who recalls, with mercy, those created for life</text:span><text:span text:style-name="T891">; </text:span></text:p>
          </table:table-cell>
        </table:table-row>
        <table:table-row table:style-name="Table56.1">
          <table:table-cell table:style-name="Table56.A1" table:number-columns-spanned="3" office:value-type="string">
            <text:p text:style-name="P109" loext:marker-style-name="T366"><text:span text:style-name="T17">You are faithful to raise those who die in union with </text:span><text:span text:style-name="T149">Y'shúa</text:span><text:span text:style-name="T13">—who was perfected by his obedience to you, was martyred, then raised, glorified, &amp; vindicated—along with many others. He appeared to many &amp; now sits at your right-hand till he comes again to establish his kingdom over all the earth and sets Daṿid as King over the land of Yisraél. </text:span><text:span text:style-name="T892">Barúḳ Attá, </text:span><text:span text:style-name="T893">יהוה</text:span><text:span text:style-name="T892">, M'Ḥayéi ha’Meitím.</text:span></text:p>
          </table:table-cell>
          <table:covered-table-cell/>
          <table:covered-table-cell/>
        </table:table-row>
      </table:table>
      <text:p text:style-name="P107" loext:marker-style-name="T106"><text:span text:style-name="T755">3. <text:s/></text:span><text:span text:style-name="T34">You are qadósh, and your name is qadósh, and Q’doshím praise you every day, Selah! </text:span></text:p>
      <text:p text:style-name="P270" loext:marker-style-name="T34"><text:span text:style-name="T1033">Barúḳ Attá, </text:span><text:span text:style-name="T1034">יהוה</text:span><text:span text:style-name="T1033">, ha’Ĕ</text:span><text:span text:style-name="T1128">l</text:span><text:span text:style-name="T1033"> ha’Qadósh.</text:span><text:span text:style-name="T755"> (</text:span><text:span text:style-name="T1057">For the 10 Days of Awe substitute:</text:span><text:span text:style-name="T1129"> </text:span><text:span text:style-name="T1074">ha’Méleḳ ha’Qadósh</text:span><text:span text:style-name="T1075">.</text:span><text:span text:style-name="T1076">)</text:span></text:p>
      <table:table table:name="Table57" table:style-name="Table57">
        <table:table-column table:style-name="Table57.A"/>
        <table:table-row table:style-name="Table57.1">
          <table:table-cell table:style-name="Table57.A1" office:value-type="string">
            <text:p text:style-name="P177" loext:marker-style-name="T379"><text:span text:style-name="T930">BRAKHOT <text:s/>|</text:span><text:span text:style-name="T386"> <text:s/></text:span><text:span text:style-name="T968">The Middle Musaf Rosh Ḥodesh Petition | </text:span><text:span text:style-name="T1130">Particularized with a Common Ending</text:span></text:p>
          </table:table-cell>
        </table:table-row>
        <table:table-row table:style-name="Table57.2">
          <table:table-cell table:style-name="Table57.A2" office:value-type="string">
            <text:p text:style-name="P271" loext:marker-style-name="T1131"/>
          </table:table-cell>
        </table:table-row>
        <table:table-row table:style-name="Table57.3">
          <table:table-cell table:style-name="Table57.A3" office:value-type="string">
            <text:p text:style-name="P28" loext:marker-style-name="T366"><text:span text:style-name="T17">Festivals for New Months (Ḥodeshím) you have given your people, a time of at-one-ment for all their generations when they would offer before you sacrifices of fiery offerings of incense, bread and wine; serving as a remembrance for them all, and as a deliverance of their lives, from the hand of the enemy. May you establish a New Altar in </text:span><text:span text:style-name="T365">Tsión</text:span><text:span text:style-name="T17">, and the fiery-offering of the New Month, may we offer upon it as appropriate for this age. And in the service of the Temple may we all rejoice. And the songs of </text:span><text:span text:style-name="T13">Daṿid</text:span><text:span text:style-name="T17">, your servant, let us hear in your city—those that are recited before your Altar. Bring to them an eternal love and the covenant of the fathers remember for the children. May it be your will, </text:span><text:span text:style-name="T467">יהוה</text:span><text:span text:style-name="T17"> Elohéynu, Ṿ’Elohéy Avotéynu </text:span><text:span text:style-name="T13">w’Emotéynu</text:span><text:span text:style-name="T17">, that you bring us up to our land with joy and establish us within our borders, and there we will prepare unto you our obligatory offerings—the tamid-offerings in their proper order and the musaf-offerings; the musaf-offering of this day and of the New Month we will prepare and offer before you with love according to the commandment of your will, as you originally wrote for us in your Toráh through Moshéh, as it is says: “And on your New Months you will offer a fiery-offering to </text:span><text:span text:style-name="T467">יהוה</text:span><text:span text:style-name="T17">. <text:s/>Elohéynu W’Elohéy Avotéynu </text:span><text:span text:style-name="T13">w’Emotéynu</text:span><text:span text:style-name="T17">, renew this month for us for good and for blessing, for joy and for happiness, for salvation and for consolation, for livelihood and for sustenance, for good life and for peace, for forgiveness of sin, and for pardon of iniquity and at-one-ment for transgression. May this New Month be the last of, and the end to all our troubles; the start and beginning of the redemption of our lives; for your people, Yisraél, whom you chose from all the peoples, through the Adón Y'shúa ha’Mashíakh. </text:span><text:span text:style-name="T892">Barukh Attá, </text:span><text:span text:style-name="T893">יהוה</text:span><text:span text:style-name="T892">, </text:span><text:span text:style-name="T1031">MeQadésh Yisraél VeRashéi Ḥadashím.</text:span></text:p>
          </table:table-cell>
        </table:table-row>
      </table:table>
      <table:table table:name="Table58" table:style-name="Table58">
        <table:table-column table:style-name="Table58.A"/>
        <table:table-row table:style-name="Table58.1">
          <table:table-cell table:style-name="Table58.A1" office:value-type="string">
            <text:p text:style-name="P144" loext:marker-style-name="T967"><text:span text:style-name="T930">HODA’A</text:span><text:span text:style-name="T386"> <text:s text:c="8"/></text:span><text:span text:style-name="T968">The Last Three – Thanksgiving</text:span></text:p>
          </table:table-cell>
        </table:table-row>
      </table:table>
      <text:p text:style-name="P272" loext:marker-style-name="T34"><text:span text:style-name="T765">5. <text:s/></text:span><text:span text:style-name="T366">Find favor, </text:span><text:span text:style-name="T894">יהוה</text:span><text:span text:style-name="T895">, Elohéynu</text:span><text:span text:style-name="T366">, in your people, the whole House of Yisraél</text:span><text:span text:style-name="T409">--</text:span><text:span text:style-name="T366">Beyth Yahudáh, Beyth Yisraél, and turn to their prayer. Send forth your Mashiakh again &amp; restore your house as a ‘House of Prayer for all nations’ with the pure oblation of incense &amp; the bloodless sacrifices of prayer, praise, and thanks to the devír of your house. And with love, speedily and favorably accept the fiery prayer offerings </text:span><text:soft-page-break/><text:span text:style-name="T366">of Yisraél. And may the service of all Yisraél your people always find favor before you.</text:span><text:span text:style-name="T433"> </text:span><text:span text:style-name="T366">May you, in your great compassion, take delight in us and be pleased with us, and may our eyes behold your return to </text:span><text:span text:style-name="T477">Tsión</text:span><text:span text:style-name="T366"> with compassion. </text:span><text:span text:style-name="T1033">Barúḳ Attá, </text:span><text:span text:style-name="T1034">יהוה</text:span><text:span text:style-name="T1037">, </text:span><text:span text:style-name="T1033">ha’Máchazir Sh'kínato LeTsiyón.</text:span></text:p>
      <text:p text:style-name="P193" loext:marker-style-name="T765"><text:span text:style-name="T755">6. <text:s/></text:span><text:span text:style-name="T1056">Full Bow</text:span><text:span text:style-name="T755"> </text:span><text:span text:style-name="T34">We give thanks to you, for it is you Who are, </text:span><text:span text:style-name="T778">יהוה</text:span><text:span text:style-name="T34"> Elohéynu, w’Elohéy Avotéynu </text:span><text:span text:style-name="T16">w’Emotéynu</text:span><text:span text:style-name="T34">, LeOlám ṾaÉd; our Rock, the Rock of our lives, and the shield of our salvation are you. From generation to generation, we will give thanks to you and relate your praise – for our lives that are entrusted in your hands, for our souls that are deposited in your care, for your miracles that are with us every day, and for your wonders and your favors that are with us at all times – </text:span><text:span text:style-name="T366">morning, day, evening, &amp; night</text:span><text:span text:style-name="T34">. </text:span><text:span text:style-name="T828">you are</text:span><text:span text:style-name="T34"> the Beneficent One, for your compassion has never ceased; </text:span><text:span text:style-name="T828">you are</text:span><text:span text:style-name="T34"> the Compassionate One, for your kindness has never ended—for always have we placed our hope in you.</text:span><text:span text:style-name="T233"> </text:span><text:span text:style-name="T34">And for all these things may it be blessed, exalted, and extolled—your name, our King, constantly, forever and ever. All the living will give thanks to you, Selah! And they will praise and bless your great name </text:span><text:span text:style-name="T16">‘in spirit and in truth’</text:span><text:span text:style-name="T34">, forever, for it is good – El, our salvation and help, Selah! –The El, who is good. </text:span><text:span text:style-name="T1132">Full Bow</text:span><text:span text:style-name="T830"> </text:span><text:span text:style-name="T1033">Barúḳ Attá, </text:span><text:span text:style-name="T1034">יהוה</text:span><text:span text:style-name="T1037">, </text:span><text:span text:style-name="T1033">ha’Tóv Shimḥá Ul'ḳá Na-Éh L'Hodót.</text:span><text:span text:style-name="T826"> </text:span></text:p>
      <table:table table:name="Table59" table:style-name="Table59">
        <table:table-column table:style-name="Table59.A"/>
        <table:table-column table:style-name="Table59.B"/>
        <table:table-row table:style-name="Table59.1">
          <table:table-cell table:style-name="Table59.A1" office:value-type="string">
            <text:p text:style-name="P222" loext:marker-style-name="T948"><text:span text:style-name="T949">7. <text:s/></text:span><text:span text:style-name="T950">Establish abundant peace upon Yisrael your people forever. For it is you who are King, Master of all peace. And may it be good in your eyes to bless us and to bless all your people Yisrael, at every time and every hour, with your peace.</text:span></text:p>
          </table:table-cell>
          <table:table-cell table:style-name="Table59.A1" office:value-type="string">
            <text:p text:style-name="P90" loext:marker-style-name="T948"><text:span text:style-name="T949">7. <text:s/></text:span><text:span text:style-name="T950">Establish peace, goodness and blessing, life, grace and kindness, righteousness and compassion over us and over all of Yisraél, your people. Bless us all as one, our </text:span><text:span text:style-name="T17">Father</text:span><text:span text:style-name="T950">, with the light of your face, for it is with the light of your face that you</text:span><text:span text:style-name="T17">, </text:span><text:span text:style-name="T467">יהוה</text:span><text:span text:style-name="T17">, Elohéynu</text:span><text:span text:style-name="T950">, gave us Toráh and life, love and kindness, righteousness and compassion, blessing and peace. And may it be favorable in your eyes to bless us and to bless your entire people, Yisraél, with abundant power and peace.</text:span></text:p>
          </table:table-cell>
        </table:table-row>
        <table:table-row table:style-name="Table59.1">
          <table:table-cell table:style-name="Table59.A1" table:number-columns-spanned="2" office:value-type="string">
            <text:p text:style-name="P187" loext:marker-style-name="T951"><text:span text:style-name="T952">7.</text:span><text:span text:style-name="T953"> </text:span><text:span text:style-name="T403">Now unto </text:span><text:span text:style-name="T17">you, who</text:span><text:span text:style-name="T403"> is able to do exceeding abundantly above all that we ask or think, according to your power that work</text:span><text:span text:style-name="T17">s</text:span><text:span text:style-name="T403"> in us</text:span><text:span text:style-name="T17">; </text:span><text:span text:style-name="T403">Unto </text:span><text:span text:style-name="T17">you</text:span><text:span text:style-name="T403"> be </text:span><text:span text:style-name="T17">kavód </text:span><text:span text:style-name="T403">in the </text:span><text:span text:style-name="T17">Assembly</text:span><text:span text:style-name="T403"> </text:span><text:span text:style-name="T17">of Yisraél in the Heavens and on the Earth, </text:span><text:span text:style-name="T403">by </text:span><text:span text:style-name="T17">ha’</text:span><text:span text:style-name="T403">Mashía</text:span><text:span text:style-name="T17">kh</text:span><text:span text:style-name="T403"> Y’shúa</text:span><text:span text:style-name="T17">,</text:span><text:span text:style-name="T403"> </text:span><text:span text:style-name="T17">Le’Dor Wa’Dor</text:span><text:span text:style-name="T403">, </text:span><text:span text:style-name="T17">Ad-Le’Olaméy Olamím</text:span><text:span text:style-name="T403">.</text:span></text:p>
          </table:table-cell>
          <table:covered-table-cell/>
        </table:table-row>
      </table:table>
      <text:p text:style-name="P258" loext:marker-style-name="T830"><text:span text:style-name="T878">Full-Bow</text:span><text:span text:style-name="T607"> </text:span><text:span text:style-name="T1033">Barúḳ Attá, </text:span><text:span text:style-name="T1034">יהוה</text:span><text:span text:style-name="T1037">, </text:span><text:span text:style-name="T1033">HámḄareiḳ Et-Amó Yisraél BaShalóm. </text:span><text:span text:style-name="T1085">Améin</text:span><text:span text:style-name="T1133">. </text:span><text:span text:style-name="T830"><text:s/></text:span></text:p>
      <text:p text:style-name="P195" loext:marker-style-name="T765"><text:span text:style-name="T1056">Bow at the waist and say:</text:span><text:span text:style-name="T1086"> <text:s text:c="3"/></text:span><text:span text:style-name="T34">May they find favor—the utterances of my mouth and the thoughts of my heart—before you, </text:span><text:span text:style-name="T778">יהוה</text:span><text:span text:style-name="T34"> my Rock and my Redeemer.</text:span><text:span text:style-name="T755"> </text:span><text:span text:style-name="T826">(Psalm 19:25)</text:span><text:span text:style-name="T755"> </text:span><text:span text:style-name="T1056">While Bowed take three short steps backward – left foot first:</text:span><text:span text:style-name="T338"> <text:s text:c="2"/></text:span><text:span text:style-name="T1056">Bow to the left saying: </text:span><text:span text:style-name="T755"><text:s/></text:span><text:span text:style-name="T34">Oséh Shalom Bimramav,</text:span><text:span text:style-name="T765"> </text:span><text:span text:style-name="T1056">Bow to the right </text:span><text:span text:style-name="T755"><text:s/></text:span><text:span text:style-name="T765"><text:s/></text:span><text:span text:style-name="T34">Hu Ya’Aséh Shalom Aleinu,</text:span><text:span text:style-name="T765"> <text:s/></text:span></text:p>
      <text:p text:style-name="P273" loext:marker-style-name="T1043"><text:span text:style-name="T1056">Bow forward </text:span><text:span text:style-name="T338"><text:s/></text:span><text:span text:style-name="T755"><text:s/></text:span><text:span text:style-name="T34">Ṿ’Al Kol Yisraél, Ṿ’Imru, Ṿ’Imru </text:span><text:span text:style-name="T229">Améin</text:span><text:span text:style-name="T34">. <text:s text:c="2"/></text:span><text:span text:style-name="T1043">Kaddish Al Yisraél</text:span><text:span text:style-name="T233">, or, </text:span><text:span text:style-name="T1043">Oseh Shalom together</text:span></text:p>
      <text:p text:style-name="P274" loext:marker-style-name="T1043"/>
      <text:p text:style-name="P1" loext:marker-style-name="T748"><text:span text:style-name="T1134">Return to Prayer for Government, page 24.</text:span><text:span text:style-name="T748"/></text:p>
      <text:p text:style-name="P230" loext:marker-style-name="T789"><text:span text:style-name="T332">The Amidah</text:span><text:span text:style-name="T333"> |</text:span><text:span text:style-name="T788"> </text:span><text:span text:style-name="T789">For the Three Festivals (Ḥagim) For Yom Tov of Pesaḥ, Ha-Matsah, Shavuót, Sukkót, Musaf (on Festival Shabbath Days)</text:span></text:p>
      <table:table table:name="Table60" table:style-name="Table60">
        <table:table-column table:style-name="Table60.A"/>
        <table:table-row table:style-name="Table60.1">
          <table:table-cell table:style-name="Table60.A1" office:value-type="string">
            <text:p text:style-name="P144" loext:marker-style-name="T967"><text:span text:style-name="T930">SHEVAḤ</text:span><text:span text:style-name="T349"> </text:span><text:span text:style-name="T386"><text:s text:c="4"/></text:span><text:span text:style-name="T968">The First Three – Praises</text:span></text:p>
          </table:table-cell>
        </table:table-row>
      </table:table>
      <text:p text:style-name="P1" loext:marker-style-name="T16"><text:span text:style-name="T765">1. <text:s/></text:span><text:span text:style-name="T1057">Full Bow – Knees-Waist-Head</text:span><text:span text:style-name="T826"> <text:s text:c="2"/></text:span><text:span text:style-name="T16">Barúḳ Attá, </text:span><text:span text:style-name="T15">יהוה</text:span><text:span text:style-name="T16">, Elohéynu, w’Elohéy Avotéynu w’Emotéynu, Elohéy ha’Adón </text:span><text:span text:style-name="T149">Y'shúa ha’Mashíakh </text:span><text:span text:style-name="T16">ha’Bekhór miKól-Banékha, Elohéy Aḅrahám, Elohéy Yitsḥáq, w’Elohéy Ya</text:span><text:span text:style-name="T14">'</text:span><text:span text:style-name="T16">aqóḅ, ha’Ĕl, ha’Gadól, ha’Gibór, we’ha’Norá, Ĕl-Elyón, who bestows good kindnesses, possesses all &amp; recalls the kindnesses of our fathers &amp; brought forth the Redeemer for the sake of your name with love. King, who helps, saves, &amp; shields.</text:span></text:p>
      <text:p text:style-name="P62" loext:marker-style-name="T313"><text:span text:style-name="T878">Full-Bow</text:span><text:span text:style-name="T607"> </text:span><text:span text:style-name="T879">Barúḳ Attá, </text:span><text:span text:style-name="T880">יהוה</text:span><text:span text:style-name="T881">, </text:span><text:span text:style-name="T882">Magéin Aḅrahám w’Zaró Le’Olam wa’Ed</text:span><text:span text:style-name="T1127">.</text:span></text:p>
      <text:p text:style-name="P1" loext:marker-style-name="T34"><text:span text:style-name="T755">2.</text:span><text:span text:style-name="T34"> <text:s/>You are mighty forever, Adonái; You resurrect the dead and are manifestly capable of saving; </text:span></text:p>
      <table:table table:name="Table61" table:style-name="Table61">
        <table:table-column table:style-name="Table61.A"/>
        <table:table-column table:style-name="Table61.B"/>
        <table:table-column table:style-name="Table61.C"/>
        <table:table-row table:style-name="Table61.1">
          <table:table-cell table:style-name="Table61.A1" office:value-type="string">
            <text:p text:style-name="P3" loext:marker-style-name="T366"><text:span text:style-name="T885">Spring-Summer (1</text:span><text:span text:style-name="T886">st</text:span><text:span text:style-name="T885"> Day-Pesah-Amidah thru Sukkot)</text:span><text:span text:style-name="T381">:</text:span></text:p>
            <text:p text:style-name="P3" loext:marker-style-name="T366"><text:span text:style-name="T17">Who causes the dew to fall;</text:span><text:span text:style-name="T366"/></text:p>
          </table:table-cell>
          <table:table-cell table:style-name="Table61.A1" table:number-columns-spanned="2" office:value-type="string">
            <text:p text:style-name="P213" loext:marker-style-name="T887"><text:span text:style-name="T885">Fall-Winter (8</text:span><text:span text:style-name="T886">th</text:span><text:span text:style-name="T885"> Day Sukkot-Musaf-Amidah thru 1</text:span><text:span text:style-name="T886">st</text:span><text:span text:style-name="T885"> Day Pesaḥ-Shaḥarit-Amidah)</text:span><text:span text:style-name="T381">:</text:span></text:p>
            <text:p text:style-name="P3" loext:marker-style-name="T366"><text:span text:style-name="T17">Who causes the wind to blow and the rain to fall;</text:span><text:span text:style-name="T366"/></text:p>
          </table:table-cell>
          <table:covered-table-cell/>
        </table:table-row>
        <table:table-row table:style-name="Table61.1">
          <table:table-cell table:style-name="Table61.A1" table:number-columns-spanned="3" office:value-type="string">
            <text:p text:style-name="P3" loext:marker-style-name="T366"><text:span text:style-name="T17">Who sustains the living with kindness, supports those who have fallen, heals the sick, releases the imprisoned, and fulfills his trusted word to those whose bodies return to the dust.</text:span><text:span text:style-name="T366"/></text:p>
          </table:table-cell>
          <table:covered-table-cell/>
          <table:covered-table-cell/>
        </table:table-row>
        <table:table-row table:style-name="Table61.1">
          <table:table-cell table:style-name="Table61.A1" table:number-columns-spanned="2" office:value-type="string">
            <text:p text:style-name="P3" loext:marker-style-name="T366"><text:span text:style-name="T17">Who is like you, Master of Might, and who can be compared to you, Melek, who brings death and gives life and caused yeshuáh to sprout;</text:span><text:span text:style-name="T366"/></text:p>
          </table:table-cell>
          <table:covered-table-cell/>
          <table:table-cell table:style-name="Table61.A1" office:value-type="string">
            <text:p text:style-name="P3" loext:marker-style-name="T888"><text:span text:style-name="T889">For the 10 Days of Awe Substitute:</text:span><text:span text:style-name="T888"/></text:p>
            <text:p text:style-name="P134" loext:marker-style-name="T366"><text:span text:style-name="T890">Who is like you merciful Father, Who recalls, with mercy, those created for life</text:span><text:span text:style-name="T891">; You</text:span></text:p>
          </table:table-cell>
        </table:table-row>
        <table:table-row table:style-name="Table61.1">
          <table:table-cell table:style-name="Table61.A1" table:number-columns-spanned="3" office:value-type="string">
            <text:p text:style-name="P109" loext:marker-style-name="T366"><text:span text:style-name="T17">You are faithful to raise those who die in union with </text:span><text:span text:style-name="T149">Y'shúa</text:span><text:span text:style-name="T13">—who was perfected by his obedience to you, was martyred, then raised, glorified, &amp; vindicated—along with many others. He appeared to many &amp; now sits at your right-hand till he comes again to establish his kingdom over all the earth and sets Daṿid as King over the land of Yisraél. </text:span><text:span text:style-name="T892">Barúḳ Attá, </text:span><text:span text:style-name="T893">יהוה</text:span><text:span text:style-name="T892">, M'Ḥayéi ha’Meitím.</text:span></text:p>
          </table:table-cell>
          <table:covered-table-cell/>
          <table:covered-table-cell/>
        </table:table-row>
      </table:table>
      <text:p text:style-name="P250" loext:marker-style-name="T34"><text:span text:style-name="T755">3. <text:s/></text:span><text:span text:style-name="T34">You are Qadósh, and your name is Qadósh, and Q’doshím praise you every day, Selah! <text:s text:c="2"/></text:span></text:p>
      <text:p text:style-name="P1" loext:marker-style-name="T34"><text:span text:style-name="T335"><text:s text:c="4"/>Seraphim:</text:span><text:span text:style-name="T34"> “Qadósh! Qadósh! Qadósh! </text:span><text:span text:style-name="T778">יהוה</text:span><text:span text:style-name="T34">, Tsavaót; Meló Ḳol-ha’Aréts Kevodó!” </text:span></text:p>
      <text:p text:style-name="P1" loext:marker-style-name="T34"><text:span text:style-name="T335"><text:s text:c="4"/>Ḥayyot:</text:span><text:span text:style-name="T34"> <text:s text:c="2"/>“Barúḳ Kavód </text:span><text:span text:style-name="T778">יהוה</text:span><text:span text:style-name="T34"> Mimqomó.” </text:span><text:span text:style-name="T778">יהוה</text:span><text:span text:style-name="T132"> YiMelóḳ LeOlám </text:span><text:span text:style-name="T34">ṾaÉd; HaleluYah! </text:span></text:p>
      <text:p text:style-name="P253" loext:marker-style-name="T34"><text:span text:style-name="T1033">Barúḳ Attá, </text:span><text:span text:style-name="T1034">יהוה</text:span><text:span text:style-name="T1037">, </text:span><text:span text:style-name="T1033">ha’Ĕ</text:span><text:span text:style-name="T1128">l</text:span><text:span text:style-name="T1033"> ha’Qadósh.</text:span><text:span text:style-name="T755"> </text:span></text:p>
      <table:table table:name="Table62" table:style-name="Table62">
        <table:table-column table:style-name="Table62.A"/>
        <table:table-column table:style-name="Table62.B"/>
        <table:table-column table:style-name="Table62.C"/>
        <table:table-column table:style-name="Table62.D"/>
        <table:table-row table:style-name="Table62.1">
          <table:table-cell table:style-name="Table62.A1" table:number-columns-spanned="4" office:value-type="string">
            <text:p text:style-name="P177" loext:marker-style-name="T379"><text:span text:style-name="T930">BRAKHOT <text:s/>|</text:span><text:span text:style-name="T386"> <text:s/></text:span><text:span text:style-name="T968">The Middle Yom Tov Petition | Arvit, Shaḥarit, Minḥa</text:span><text:span text:style-name="T1135"> </text:span></text:p>
          </table:table-cell>
          <table:covered-table-cell/>
          <table:covered-table-cell/>
          <table:covered-table-cell/>
        </table:table-row>
        <table:table-row table:style-name="Table62.1">
          <table:table-cell table:style-name="Table62.A2" table:number-columns-spanned="4" office:value-type="string">
            <text:p text:style-name="P93" loext:marker-style-name="T969"><text:span text:style-name="T401">4. </text:span><text:span text:style-name="T17">You chose us from among all the nations; You loved us, and you favored us; And you exalted us above all peoples; and you separated us with your commandments; and you drew us near, our King, to your service; and your great and Qadósh Name did you </text:span><text:span text:style-name="T410">proclaim upon us.</text:span><text:span text:style-name="T420"> </text:span></text:p>
            <text:p text:style-name="P28" loext:marker-style-name="T366"><text:span text:style-name="T1136">(“</text:span><text:span text:style-name="T463">Vattondi’enu” O</text:span><text:span text:style-name="T1137">n </text:span><text:span text:style-name="T463">Motsa’e Arvit of Yom Tov insert</text:span><text:span text:style-name="T1136">,)</text:span><text:span text:style-name="T1138"> </text:span><text:span text:style-name="T1139">You made known to us your righteous laws, and you taught us to fulfill through them the statutes of your will. And you gave us, </text:span><text:span text:style-name="T1140">יהוה</text:span><text:span text:style-name="T891"> </text:span><text:span text:style-name="T1139">Elohéynu—with love—upright laws, and teachings of truth, good statutes and commandments. And you bequeathed to us times of joy qodesh days, and Festivals of voluntary offerings. And you endowed us [with] the distinction of Shabbath and the honor of the Holiday and the celebration of the Festival. Between the distinction of the Shabbath and the distinction of Yom Tov you did differentiate, and the Seventh Day from the six workdays you did distinguish. And you separated and distinguished your people, Yisraél, with your Q’dushah.</text:span><text:span text:style-name="T410"> <text:s text:c="4"/><text:line-break/></text:span><text:span text:style-name="T17">And you gave to us, </text:span><text:span text:style-name="T467">יהוה</text:span><text:span text:style-name="T17"> Elohéynu, Days of distinction for rejoicing, Festivals and times of joy;</text:span></text:p>
          </table:table-cell>
          <table:covered-table-cell/>
          <table:covered-table-cell/>
          <table:covered-table-cell/>
        </table:table-row>
        <table:table-row table:style-name="Table62.1">
          <table:table-cell table:style-name="Table62.A3" office:value-type="string">
            <text:p text:style-name="P176" loext:marker-style-name="T409"><text:span text:style-name="T410">This day of the Festival of </text:span><text:span text:style-name="T445">Matsot</text:span><text:span text:style-name="T410">, this Festival day of special convocation, the time</text:span></text:p>
            <text:p text:style-name="P176" loext:marker-style-name="T409"><text:span text:style-name="T410">of our freedom</text:span><text:span text:style-name="T409"/></text:p>
          </table:table-cell>
          <table:table-cell table:style-name="Table62.B3" table:number-columns-spanned="2" office:value-type="string">
            <text:p text:style-name="P176" loext:marker-style-name="T409"><text:span text:style-name="T410">This day of the (1</text:span><text:span text:style-name="T1141">st</text:span><text:span text:style-name="T410">, 2</text:span><text:span text:style-name="T1141">nd</text:span><text:span text:style-name="T410">, 3</text:span><text:span text:style-name="T1141">rd</text:span><text:span text:style-name="T410">) Festival of</text:span><text:span text:style-name="T1142"> </text:span><text:span text:style-name="T445">Shavuót</text:span><text:span text:style-name="T1142">, </text:span><text:span text:style-name="T410">this Festival day of special convocation, the time of the giving of our Toráh</text:span></text:p>
          </table:table-cell>
          <table:covered-table-cell/>
          <table:table-cell table:style-name="Table62.D3" office:value-type="string">
            <text:p text:style-name="P176" loext:marker-style-name="T409"><text:span text:style-name="T410">| This day of the Festival of </text:span><text:span text:style-name="T445">Sukkot</text:span><text:span text:style-name="T410">, |</text:span></text:p>
            <text:p text:style-name="P176" loext:marker-style-name="T409"><text:span text:style-name="T410">| this 8</text:span><text:span text:style-name="T1141">th</text:span><text:span text:style-name="T410"> day Festival of </text:span><text:span text:style-name="T445">Assembly</text:span><text:span text:style-name="T410">, |</text:span></text:p>
            <text:p text:style-name="P176" loext:marker-style-name="T409"><text:span text:style-name="T410">this Festival day of special convocation, </text:span><text:span text:style-name="T409"/></text:p>
            <text:p text:style-name="P176" loext:marker-style-name="T409"><text:span text:style-name="T410">the time of our rejoicing</text:span><text:span text:style-name="T409"/></text:p>
          </table:table-cell>
        </table:table-row>
        <table:table-row table:style-name="Table62.1">
          <table:table-cell table:style-name="Table62.A4" table:number-columns-spanned="4" office:value-type="string">
            <text:p text:style-name="P176" loext:marker-style-name="T366"><text:span text:style-name="T17">a special convocation, a remembrance of the exodus from Egypt.</text:span><text:span text:style-name="T366"/></text:p>
          </table:table-cell>
          <table:covered-table-cell/>
          <table:covered-table-cell/>
          <table:covered-table-cell/>
        </table:table-row>
        <table:table-row table:style-name="Table62.5">
          <table:table-cell table:style-name="Table62.A5" table:number-columns-spanned="2" office:value-type="string">
            <text:p text:style-name="P275" loext:marker-style-name="T1143"><text:span text:style-name="T1144">(</text:span><text:span text:style-name="T1145">Ya’aleh Veyavo</text:span><text:span text:style-name="T1144">)</text:span><text:span text:style-name="T17"> Elohéynu, Ṿ’Elohéy Avotéynu </text:span><text:span text:style-name="T13">w’Emotéynu</text:span><text:span text:style-name="T17">, may it rise and arrive, and reach, and appear, and find favor, and be heard, </text:span><text:soft-page-break/><text:span text:style-name="T17">and be considered, and be remembered—our remembrance and the remembrance of our forefathers; the remembrance of Yerushalayim, your city, and the remembrance of the Mashíakh, the seed of </text:span><text:span text:style-name="T13">Daṿid</text:span><text:span text:style-name="T17">, your servant, and the remembrance of your entire nation, the house of Yisraél, before you—for deliverance, for good, for grace, kindness, and compassion, on this day of the Festival of</text:span></text:p>
          </table:table-cell>
          <table:covered-table-cell/>
          <table:table-cell table:style-name="Table62.C5" table:number-columns-spanned="2" office:value-type="string">
            <text:p text:style-name="P93" loext:marker-style-name="T366"><text:span text:style-name="T1144">(</text:span><text:span text:style-name="T1145">Musaf</text:span><text:span text:style-name="T1144">)</text:span><text:span text:style-name="T426"> </text:span><text:span text:style-name="T17">Elohéynu, Ṿ’Elohéy Avotéynu </text:span><text:span text:style-name="T13">w’Emotéynu</text:span><text:span text:style-name="T17">, on account of our sins we were exiled from our land, and we were distanced from our soil. And we are [therefore] unable to ascend and appear and prostrate ourselves before you in your chosen House—in your illustrious abode—in the great and qodesh house upon which your </text:span><text:soft-page-break/><text:span text:style-name="T17">name is proclaimed, due to the hand that was sent against your Sanctuary. May it be your will, </text:span><text:span text:style-name="T467">יהוה</text:span><text:span text:style-name="T17"> Elohéynu, Ṿ’Elohéy Avotéynu </text:span><text:span text:style-name="T13">w’Emotéynu</text:span><text:span text:style-name="T17">, O compassionate King, that you again have mercy upon us and upon your Sanctuary, in your abundant compassion, and may you rebuild it speedily and make great its renown. Our Father, our King, Elohéynu, reveal the dignity of your kingdom over us speedily, and appear and be exalted over us, before the eyes of all the living. Draw near our scattered from among the nations and gather our dispersed from the ends of the earth. And bring us, </text:span><text:span text:style-name="T467">יהוה</text:span><text:span text:style-name="T17"> Elohéynu, to </text:span><text:span text:style-name="T365">Tsión</text:span><text:span text:style-name="T17">, your city, with joyous song, and to Jerusalem, city of your Sanctuary, in everlasting joy—we beseech you, Elohéynu—and there we will perform before you our obligatory offerings—the tamid-offerings in their proper order, and the musaf-offerings according to the original Toráh of Moshéh.</text:span></text:p>
          </table:table-cell>
          <table:covered-table-cell/>
        </table:table-row>
        <table:table-row table:style-name="Table62.5">
          <table:table-cell table:style-name="Table62.A6" table:number-columns-spanned="2" office:value-type="string">
            <text:p text:style-name="P276" loext:marker-style-name="T325"><text:span text:style-name="T406">| Matsót, | Shaḅuót</text:span><text:span text:style-name="T1146">h</text:span><text:span text:style-name="T406">, | Sukkot, |</text:span></text:p>
            <text:p text:style-name="P276" loext:marker-style-name="T1147"><text:span text:style-name="T406">| the 8</text:span><text:span text:style-name="T1148">th</text:span><text:span text:style-name="T406"> Day of Assembly, |</text:span></text:p>
          </table:table-cell>
          <table:covered-table-cell/>
          <table:table-cell table:style-name="Table62.C6" table:number-columns-spanned="2" office:value-type="string">
            <text:p text:style-name="P176" loext:marker-style-name="T471"><text:span text:style-name="T406">The musaf-offerings of this day of the Festival of …</text:span><text:span text:style-name="T325"/></text:p>
            <text:p text:style-name="P176" loext:marker-style-name="T471"><text:span text:style-name="T406">| Matsót, | Shaḅuót</text:span><text:span text:style-name="T1146">h</text:span><text:span text:style-name="T406">, | Sukkót, | the 8</text:span><text:span text:style-name="T1148">th</text:span><text:span text:style-name="T406"> Day of Assembly, |</text:span></text:p>
          </table:table-cell>
          <table:covered-table-cell/>
        </table:table-row>
        <table:table-row table:style-name="Table62.5">
          <table:table-cell table:style-name="Table62.A7" table:number-columns-spanned="2" office:value-type="string">
            <text:p text:style-name="P30" loext:marker-style-name="T366"><text:span text:style-name="T17">this day of special </text:span><text:span text:style-name="T366"/></text:p>
            <text:p text:style-name="P30" loext:marker-style-name="T366"><text:span text:style-name="T17">convocation—to take </text:span><text:span text:style-name="T366"/></text:p>
            <text:p text:style-name="P30" loext:marker-style-name="T366"><text:span text:style-name="T17">pity on us on it and save us. Remember us, </text:span><text:span text:style-name="T467">יהוה</text:span><text:span text:style-name="T17"> Elohéynu, on it for good, consider us on it for blessing, and deliver us on it </text:span></text:p>
            <text:p text:style-name="P30" loext:marker-style-name="T366"><text:span text:style-name="T17">for a good life. With a pronouncement of </text:span><text:span text:style-name="T366"/></text:p>
            <text:p text:style-name="P30" loext:marker-style-name="T366"><text:span text:style-name="T17">deliverance and mercy, </text:span><text:span text:style-name="T366"/></text:p>
            <text:p text:style-name="P30" loext:marker-style-name="T366"><text:span text:style-name="T17">take pity, and be gracious </text:span><text:span text:style-name="T366"/></text:p>
            <text:p text:style-name="P30" loext:marker-style-name="T366"><text:span text:style-name="T17">to us, have mercy and have compassion for us, </text:span><text:span text:style-name="T366"/></text:p>
            <text:p text:style-name="P30" loext:marker-style-name="T366"><text:span text:style-name="T17">and save us, for our </text:span><text:span text:style-name="T366"/></text:p>
            <text:p text:style-name="P30" loext:marker-style-name="T366"><text:span text:style-name="T17">eyes turn to you, </text:span><text:span text:style-name="T366"/></text:p>
            <text:p text:style-name="P30" loext:marker-style-name="T366"><text:span text:style-name="T17">for You are Ĕ</text:span><text:span text:style-name="T410">L</text:span><text:span text:style-name="T17">, King, </text:span></text:p>
            <text:p text:style-name="P30" loext:marker-style-name="T366"><text:span text:style-name="T17">gracious and </text:span><text:span text:style-name="T366"/></text:p>
            <text:p text:style-name="P30" loext:marker-style-name="T366"><text:span text:style-name="T17">compassionate.</text:span><text:span text:style-name="T366"/></text:p>
          </table:table-cell>
          <table:covered-table-cell/>
          <table:table-cell table:style-name="Table62.C7" table:number-columns-spanned="2" office:value-type="string">
            <text:p text:style-name="P93" loext:marker-style-name="T366"><text:span text:style-name="T17">this Festival day of special convocation, we will prepare and offer before you—with love—according to the commandment of your will, as you originally wrote for us in your Toráh, through Moshéh, your servant. Elohéynu, compassionate King, have mercy on us; O Good and Beneficent One, be available to us, return to us in your stirring mercies on account of our Patriarchs who performed your will. Rebuild your House as at the beginning, establish your Temple on its foundation; show us its rebuilding [and] let us rejoice in its perfection. Return your Shekináh to it and return the Priests to their service and the Levites to their rostrum—to their song and melody—and return Yisraél to their dwellings. And there will we ascend and appear and prostrate ourselves before you during the three periods of our festivals each and every year, as is written in the Toráh: “Three times a year will all your males appear before </text:span><text:span text:style-name="T467">יהוה</text:span><text:span text:style-name="T17">, your Elohíym, in the place that he will select, on the Festival of Matsót, on the Festival of Shavuót, and on the Festival of Sukkot; do not appear before </text:span><text:span text:style-name="T467">יהוה</text:span><text:span text:style-name="T17"> empty-handed. Each person [will bring] according to his ability according to the blessing [that] </text:span><text:span text:style-name="T467">יהוה</text:span><text:span text:style-name="T17">, Elohéyka, has granted you.”</text:span></text:p>
          </table:table-cell>
          <table:covered-table-cell/>
        </table:table-row>
        <table:table-row table:style-name="Table62.5">
          <table:table-cell table:style-name="Table62.A8" table:number-columns-spanned="4" office:value-type="string">
            <text:p text:style-name="P277" loext:marker-style-name="T366"><text:span text:style-name="T17">Laden us,</text:span><text:span text:style-name="T349"> </text:span><text:span text:style-name="T467">יהוה</text:span><text:span text:style-name="T17"> Elohéynu, with the blessing of your festivals—for life, in joy and in peace as you willed [it] and you promised to bless us; so you will bless us, Selah! Elohéynu, W’Elohéy Avotéynu </text:span><text:span text:style-name="T13">w’Emotéynu</text:span><text:span text:style-name="T17">, Separate us with your commandments (Mits</text:span><text:span text:style-name="T1149">w</text:span><text:span text:style-name="T17">ót</text:span><text:span text:style-name="T1150">h</text:span><text:span text:style-name="T17">); give us our portion in your Toráh; satiate us from your goodness; gladden our soul with your yeshuáh; and purify our heart to serve you with sincerity. And bequeath to us, </text:span><text:span text:style-name="T467">יהוה</text:span><text:span text:style-name="T17"> Elohéynu,—with happiness and with joy—your qadosh festivals. And may they rejoice in you—all Yisraél, who distinguish your Name. </text:span></text:p>
            <text:p text:style-name="P277" loext:marker-style-name="T347"><text:span text:style-name="T892">Barúḳ Attá, </text:span><text:span text:style-name="T893">יהוה</text:span><text:span text:style-name="T892">, who separates Yisraél, and the times [of Festivals].</text:span></text:p>
          </table:table-cell>
          <table:covered-table-cell/>
          <table:covered-table-cell/>
          <table:covered-table-cell/>
        </table:table-row>
      </table:table>
      <text:p text:style-name="P278" loext:marker-style-name="T1151"><text:span text:style-name="T1152">HODA’A</text:span><text:span text:style-name="T1153"> <text:s text:c="8"/></text:span><text:span text:style-name="T1154">The Last Three – Thanksgiving</text:span></text:p>
      <text:p text:style-name="P71" loext:marker-style-name="T34"><text:span text:style-name="T755">5. <text:s/></text:span><text:span text:style-name="T366">Find favor, </text:span><text:span text:style-name="T894">יהוה</text:span><text:span text:style-name="T895">, Elohéynu</text:span><text:span text:style-name="T366">, in your people, the whole House of Yisraél</text:span><text:span text:style-name="T409">--</text:span><text:span text:style-name="T366">Beyth Yahudáh, Beyth Yisraél, and turn to their prayer. Send forth your Mashiakh again &amp; restore your house as a ‘House of Prayer for all nations’ with the pure oblation of incense &amp; the bloodless sacrifices of prayer, praise, and </text:span><text:soft-page-break/><text:span text:style-name="T366">thanks to the devír of your house. And with love, speedily and favorably accept the fiery prayer offerings of Yisraél. And may the service of all Yisraél your people always find favor before you. May you, in your great compassion, take delight in us and be pleased with us, and may our eyes behold your return to </text:span><text:span text:style-name="T477">Tsión</text:span><text:span text:style-name="T366"> with compassion. </text:span><text:span text:style-name="T1033">Barúḳ Attá, </text:span><text:span text:style-name="T1034">יהוה</text:span><text:span text:style-name="T1037">, </text:span><text:span text:style-name="T1033">ha’Máchazir Sh'kínato LeTsiyón.</text:span></text:p>
      <text:p text:style-name="P279" loext:marker-style-name="T765"><text:span text:style-name="T755">6. <text:s/></text:span><text:span text:style-name="T1056">Full Bow – Knees-Waist-Head</text:span><text:span text:style-name="T755"> </text:span><text:span text:style-name="T34">We give thanks to you, for it is you who are, </text:span><text:span text:style-name="T778">יהוה</text:span><text:span text:style-name="T34"> Elohéynu, w’Elohéy Avotéynu </text:span><text:span text:style-name="T16">w’Emotéynu</text:span><text:span text:style-name="T34">, LeOlám ṾaÉd; our Rock, the Rock of our lives, and the shield of our salvation are you. From generation to generation, we will give thanks to you and relate your praise – for our lives that are entrusted in your hands, for our souls that are deposited in your care, for your miracles that are with us every day, and for your wonders and your favors that are with us at all times – </text:span><text:span text:style-name="T366">morning, day, evening, &amp; night</text:span><text:span text:style-name="T34">. You are the Beneficent One, for your compassion has never ceased; You are the Compassionate One, for your kindness has never ended—for always have we placed our hope in you.</text:span><text:span text:style-name="T233"> </text:span><text:span text:style-name="T34">And for all these things may it be blessed, exalted, and extolled—your name, our King, constantly, forever and ever. All the living will give thanks to you, Selah! And they will praise and bless your great name </text:span><text:span text:style-name="T16">‘in spirit and in truth’</text:span><text:span text:style-name="T34">, forever, for it is good –El, our salvation and help, Selah! – The El, who is good. <text:s/></text:span><text:span text:style-name="T1033">Barúḳ Attá, </text:span><text:span text:style-name="T1034">יהוה</text:span><text:span text:style-name="T1037">, </text:span><text:span text:style-name="T1033">ha’Tóv Shimḥá Ul'ḳá Na-Éh L'Hodót.</text:span><text:span text:style-name="T826"> </text:span></text:p>
      <table:table table:name="Table63" table:style-name="Table63">
        <table:table-column table:style-name="Table63.A"/>
        <table:table-column table:style-name="Table63.B"/>
        <table:table-row table:style-name="Table63.1">
          <table:table-cell table:style-name="Table63.A1" office:value-type="string">
            <text:p text:style-name="P222" loext:marker-style-name="T948"><text:span text:style-name="T949">7. <text:s/></text:span><text:span text:style-name="T950">Establish abundant peace upon Yisrael your people forever. For it is you who are King, Master of all peace. And may it be good in your eyes to bless us and to bless all your people Yisrael, at every time and every hour, with your peace.</text:span></text:p>
          </table:table-cell>
          <table:table-cell table:style-name="Table63.A1" office:value-type="string">
            <text:p text:style-name="P90" loext:marker-style-name="T948"><text:span text:style-name="T949">7. <text:s/></text:span><text:span text:style-name="T950">Establish peace, goodness and blessing, life, grace and kindness, righteousness and compassion over us and over all of Yisraél, your people. Bless us all as one, our </text:span><text:span text:style-name="T17">Father</text:span><text:span text:style-name="T950">, with the light of your face, for it is with the light of your face that you</text:span><text:span text:style-name="T17">, </text:span><text:span text:style-name="T467">יהוה</text:span><text:span text:style-name="T17">, Elohéynu</text:span><text:span text:style-name="T950">, gave us Toráh and life, love and kindness, righteousness and compassion, blessing and peace. And may it be favorable in your eyes to bless us and to bless your entire people, Yisraél, with abundant power and peace.</text:span></text:p>
          </table:table-cell>
        </table:table-row>
        <table:table-row table:style-name="Table63.1">
          <table:table-cell table:style-name="Table63.A1" table:number-columns-spanned="2" office:value-type="string">
            <text:p text:style-name="P187" loext:marker-style-name="T951"><text:span text:style-name="T952">7.</text:span><text:span text:style-name="T953"> </text:span><text:span text:style-name="T403">Now unto </text:span><text:span text:style-name="T17">you, who</text:span><text:span text:style-name="T403"> is able to do exceeding abundantly above all that we ask or think, according to your power that work</text:span><text:span text:style-name="T17">s</text:span><text:span text:style-name="T403"> in us</text:span><text:span text:style-name="T17">; </text:span><text:span text:style-name="T403">Unto </text:span><text:span text:style-name="T17">you</text:span><text:span text:style-name="T403"> be </text:span><text:span text:style-name="T17">kavód </text:span><text:span text:style-name="T403">in the </text:span><text:span text:style-name="T17">Assembly</text:span><text:span text:style-name="T403"> </text:span><text:span text:style-name="T17">of Yisraél in the Heavens and on the Earth, </text:span><text:span text:style-name="T403">by </text:span><text:span text:style-name="T17">ha’</text:span><text:span text:style-name="T403">Mashía</text:span><text:span text:style-name="T17">kh</text:span><text:span text:style-name="T403"> Y’shúa</text:span><text:span text:style-name="T17">,</text:span><text:span text:style-name="T403"> </text:span><text:span text:style-name="T17">Le’Dor Wa’Dor</text:span><text:span text:style-name="T403">, </text:span><text:span text:style-name="T17">Ad-Le’Olaméy Olamím</text:span><text:span text:style-name="T403">.</text:span></text:p>
          </table:table-cell>
          <table:covered-table-cell/>
        </table:table-row>
      </table:table>
      <text:p text:style-name="P280" loext:marker-style-name="T1056"/>
      <text:p text:style-name="P62" loext:marker-style-name="T1040"><text:span text:style-name="T878">Full-Bow</text:span><text:span text:style-name="T607"> </text:span><text:span text:style-name="T972">Barúḳ Attá, </text:span><text:span text:style-name="T973">יהוה</text:span><text:span text:style-name="T978">, </text:span><text:span text:style-name="T972">HáM’Ṿareḳ Et-Amó Yisraél BaShalóm. Améin.</text:span></text:p>
      <text:p text:style-name="P62" loext:marker-style-name="T755"><text:span text:style-name="T1056">Bow at the waist and say:</text:span><text:span text:style-name="T1086"> <text:s text:c="3"/></text:span><text:span text:style-name="T34">May they find favor—the utterances of my mouth and the thoughts of my heart—before you, </text:span><text:span text:style-name="T778">יהוה</text:span><text:span text:style-name="T34"> my Rock and my Redeemer</text:span><text:span text:style-name="T755">. </text:span><text:span text:style-name="T826">(Psalm 19:25)</text:span><text:span text:style-name="T755"> </text:span></text:p>
      <text:p text:style-name="P62" loext:marker-style-name="T34"><text:span text:style-name="T1056">While Bowed take three short steps backward – left foot first:</text:span><text:span text:style-name="T338"> <text:s text:c="2"/></text:span><text:span text:style-name="T1056">Bow to the left saying: </text:span><text:span text:style-name="T755"><text:s/></text:span><text:span text:style-name="T34">Oséh Shalom Bimramav,</text:span><text:span text:style-name="T765"> </text:span><text:span text:style-name="T1056">Bow to the right </text:span><text:span text:style-name="T755"><text:s/></text:span><text:span text:style-name="T765"><text:s/></text:span><text:span text:style-name="T34">Hu Ya’Aséh Shalom Aleinu,</text:span><text:span text:style-name="T765"> <text:s/></text:span><text:span text:style-name="T1056">Bow forward </text:span><text:span text:style-name="T338"><text:s/></text:span><text:span text:style-name="T755"><text:s/></text:span><text:span text:style-name="T34">Ṿ’Al Kol Yisraél, Ṿ’Imru, Ṿ’Imru </text:span><text:span text:style-name="T229">Améin</text:span><text:span text:style-name="T34">. <text:s text:c="18"/></text:span></text:p>
      <text:p text:style-name="P281" loext:marker-style-name="T1043"><text:span text:style-name="T1043">Kaddish Al Yisraél</text:span><text:span text:style-name="T233">, or</text:span><text:span text:style-name="T34">, </text:span><text:span text:style-name="T1043">Oséh Shalom together</text:span></text:p>
      <text:p text:style-name="P282" loext:marker-style-name="T765"/>
      <text:p text:style-name="P282" loext:marker-style-name="T765"/>
      <text:p text:style-name="P283" loext:marker-style-name="T1134"><text:span text:style-name="T1134">After Amidah, return to Toráh Reading p. 20; After Musaf Amidah return to Prayer for Government, </text:span><text:a xlink:type="simple" xlink:href="#RichViewCheckpoint16" text:style-name="ListLabel_20_66" text:visited-style-name="ListLabel_20_66"><text:span text:style-name="T1134">p. 24</text:span></text:a><text:span text:style-name="T1134">.</text:span></text:p>
      <text:p text:style-name="P284" loext:marker-style-name="T1134"/>
      <text:p text:style-name="P285" loext:marker-style-name="T1155"><text:bookmark-start text:name="RichViewCheckpoint705"/><text:span text:style-name="T332">The Amidah</text:span><text:span text:style-name="T333"> |</text:span><text:span text:style-name="T788"> </text:span><text:bookmark-end text:name="RichViewCheckpoint705"/><text:span text:style-name="T789">For Yom Teruáh and Yom HaKippurím and Musaf</text:span><text:span text:style-name="T233"> <text:s text:c="7"/></text:span></text:p>
      <table:table table:name="Table64" table:style-name="Table64">
        <table:table-column table:style-name="Table64.A"/>
        <table:table-row table:style-name="Table64.1">
          <table:table-cell table:style-name="Table64.A1" office:value-type="string">
            <text:p text:style-name="P144" loext:marker-style-name="T967"><text:span text:style-name="T930">SHEVAḤ</text:span><text:span text:style-name="T349"> </text:span><text:span text:style-name="T386"><text:s text:c="4"/></text:span><text:span text:style-name="T968">The First Three – Praises</text:span></text:p>
          </table:table-cell>
        </table:table-row>
      </table:table>
      <text:p text:style-name="P1" loext:marker-style-name="T16"><text:span text:style-name="T765">1. <text:s/></text:span><text:span text:style-name="T1057">Full Bow – Knees-Waist-Head</text:span><text:span text:style-name="T826"> <text:s text:c="2"/></text:span><text:span text:style-name="T16">Barúḳ Attá, </text:span><text:span text:style-name="T15">יהוה</text:span><text:span text:style-name="T16">, Elohéynu, w’Elohéy Avotéynu w’Emotéynu, Elohéy ha’Adón </text:span><text:span text:style-name="T149">Y'shúa ha’Mashíakh </text:span><text:span text:style-name="T16">ha’Bekhór miKól-Banékha, Elohéy Aḅrahám, Elohéy Yitsḥáq, w’Elohéy Ya</text:span><text:span text:style-name="T14">'</text:span><text:span text:style-name="T16">aqóḅ, ha’Ĕl, ha’Gadól, ha’Gibór, we’ha’Norá, Ĕl-Elyón, who bestows good kindnesses, possesses all &amp; recalls the kindnesses of our fathers &amp; brought forth the Redeemer for the sake of your name with love. King, who helps, saves, &amp; shields.</text:span></text:p>
      <text:p text:style-name="P62" loext:marker-style-name="T607"><text:span text:style-name="T878">Full-Bow</text:span><text:span text:style-name="T607"> </text:span><text:span text:style-name="T879">Barúḳ Attá, </text:span><text:span text:style-name="T880">יהוה</text:span><text:span text:style-name="T881">, </text:span><text:span text:style-name="T882">Magéin Aḅrahám w’Zaró Le’Olam wa’Ed</text:span><text:span text:style-name="T1127">.</text:span></text:p>
      <text:p text:style-name="P185" loext:marker-style-name="T34"><text:span text:style-name="T755">2. <text:s/></text:span><text:span text:style-name="T34">You are mighty forever, Adonái; You resurrect the dead and are manifestly capable of saving; </text:span></text:p>
      <table:table table:name="Table65" table:style-name="Table65">
        <table:table-column table:style-name="Table65.A"/>
        <table:table-column table:style-name="Table65.B"/>
        <table:table-column table:style-name="Table65.C"/>
        <table:table-row table:style-name="Table65.1">
          <table:table-cell table:style-name="Table65.A1" office:value-type="string">
            <text:p text:style-name="P3" loext:marker-style-name="T366"><text:span text:style-name="T885">Spring-Summer (1</text:span><text:span text:style-name="T886">st</text:span><text:span text:style-name="T885"> Day-Pesah-Amidah thru Sukkot)</text:span><text:span text:style-name="T381">:</text:span></text:p>
            <text:p text:style-name="P3" loext:marker-style-name="T366"><text:span text:style-name="T17">Who causes the dew to fall;</text:span><text:span text:style-name="T366"/></text:p>
          </table:table-cell>
          <table:table-cell table:style-name="Table65.A1" table:number-columns-spanned="2" office:value-type="string">
            <text:p text:style-name="P213" loext:marker-style-name="T887"><text:span text:style-name="T885">Fall-Winter (8</text:span><text:span text:style-name="T886">th</text:span><text:span text:style-name="T885"> Day Sukkot-Musaf-Amidah thru 1</text:span><text:span text:style-name="T886">st</text:span><text:span text:style-name="T885"> Day Pesaḥ-Shaḥarit-Amidah)</text:span><text:span text:style-name="T381">:</text:span></text:p>
            <text:p text:style-name="P3" loext:marker-style-name="T366"><text:span text:style-name="T17">Who causes the wind to blow and the rain to fall;</text:span><text:span text:style-name="T366"/></text:p>
          </table:table-cell>
          <table:covered-table-cell/>
        </table:table-row>
        <table:table-row table:style-name="Table65.1">
          <table:table-cell table:style-name="Table65.A1" table:number-columns-spanned="3" office:value-type="string">
            <text:p text:style-name="P3" loext:marker-style-name="T366"><text:span text:style-name="T17">Who sustains the living with kindness, supports those who have fallen, heals the sick, releases the imprisoned, and fulfills his trusted word to those whose bodies return to the dust.</text:span><text:span text:style-name="T366"/></text:p>
          </table:table-cell>
          <table:covered-table-cell/>
          <table:covered-table-cell/>
        </table:table-row>
        <table:table-row table:style-name="Table65.1">
          <table:table-cell table:style-name="Table65.A1" table:number-columns-spanned="2" office:value-type="string">
            <text:p text:style-name="P3" loext:marker-style-name="T366"><text:span text:style-name="T17">Who is like you, Master of Might, and who can be compared to you, Melek, who brings death and gives life and caused yeshuáh to sprout;</text:span><text:span text:style-name="T366"/></text:p>
          </table:table-cell>
          <table:covered-table-cell/>
          <table:table-cell table:style-name="Table65.A1" office:value-type="string">
            <text:p text:style-name="P3" loext:marker-style-name="T888"><text:span text:style-name="T889">For the 10 Days of Awe Substitute:</text:span><text:span text:style-name="T888"/></text:p>
            <text:p text:style-name="P134" loext:marker-style-name="T366"><text:span text:style-name="T890">Who is like you merciful Father, Who recalls, with mercy, those created for life</text:span><text:span text:style-name="T891">; </text:span></text:p>
          </table:table-cell>
        </table:table-row>
        <table:table-row table:style-name="Table65.1">
          <table:table-cell table:style-name="Table65.A1" table:number-columns-spanned="3" office:value-type="string">
            <text:p text:style-name="P109" loext:marker-style-name="T366"><text:span text:style-name="T17">You are faithful to raise those who die in union with </text:span><text:span text:style-name="T149">Y'shúa</text:span><text:span text:style-name="T13">—who was perfected by his obedience to you, was martyred, then raised, glorified, &amp; vindicated—along with many others. He appeared to many &amp; now sits at your right-hand till he comes again to establish his kingdom over all the earth and sets Daṿid as King over the land of Yisraél. </text:span><text:span text:style-name="T892">Barúḳ Attá, </text:span><text:span text:style-name="T893">יהוה</text:span><text:span text:style-name="T892">, M'Ḥayéi ha’Meitím.</text:span></text:p>
          </table:table-cell>
          <table:covered-table-cell/>
          <table:covered-table-cell/>
        </table:table-row>
      </table:table>
      <text:p text:style-name="P286" loext:marker-style-name="T1156"/>
      <table:table table:name="Table66" table:style-name="Table66">
        <table:table-column table:style-name="Table66.A"/>
        <table:table-row table:style-name="Table66.1">
          <table:table-cell table:style-name="Table66.A1" office:value-type="string">
            <text:p text:style-name="P177" loext:marker-style-name="T379"><text:span text:style-name="T930">TACHANUN <text:s/>|</text:span><text:span text:style-name="T386"> <text:s/></text:span><text:span text:style-name="T968">The Middle Yom Tov Petition | Arvit, Shaḥarit, Minḥa</text:span></text:p>
          </table:table-cell>
        </table:table-row>
        <table:table-row table:style-name="Table66.2">
          <table:table-cell table:style-name="Table66.A2" office:value-type="string">
            <text:p text:style-name="P90" loext:marker-style-name="T366"><text:span text:style-name="T401">3. <text:s/></text:span><text:span text:style-name="T17">You are Qadósh, and your name is Qadósh, and Q’doshím praise you every day, Selah! <text:s text:c="2"/></text:span></text:p>
            <text:p text:style-name="P28" loext:marker-style-name="T366"><text:span text:style-name="T391"><text:s text:c="4"/>Seraphim:</text:span><text:span text:style-name="T17"> “Qadósh! Qadósh! Qadósh! </text:span><text:span text:style-name="T467">יהוה</text:span><text:span text:style-name="T17">, Tsavaót; Meló Ḳol-ha’Aréts Kevodó!” </text:span></text:p>
            <text:p text:style-name="P28" loext:marker-style-name="T366"><text:span text:style-name="T391"><text:s text:c="4"/>Ḥayyot:</text:span><text:span text:style-name="T17"> <text:s text:c="2"/>“Barúḳ Kavód </text:span><text:span text:style-name="T467">יהוה</text:span><text:span text:style-name="T17"> Mimqomó.” </text:span><text:span text:style-name="T467">יהוה</text:span><text:span text:style-name="T1157"> YiMelóḳ LeOlám </text:span><text:span text:style-name="T17">ṾaÉd; HaleluYah! </text:span></text:p>
            <text:p text:style-name="P28" loext:marker-style-name="T366"><text:span text:style-name="T17"><text:s text:c="9"/>In all generations, we proclaim the sovereignty of El, for he alone is exalted and qadosh. </text:span><text:span text:style-name="T366"/></text:p>
            <text:p text:style-name="P28" loext:marker-style-name="T366"><text:span text:style-name="T362">So then</text:span><text:span text:style-name="T17">, your name will be sanctified, </text:span><text:span text:style-name="T467">יהוה</text:span><text:span text:style-name="T17"> Elohéynu, upon the whole House of Yisraél, your people. They all will recognize the exaltation of the Adón </text:span><text:span text:style-name="T149">Y'shúa</text:span><text:span text:style-name="T17"> ha’Mash</text:span><text:span text:style-name="T1158">í</text:span><text:span text:style-name="T17">akh; that he is the sprouting (Tsemáḥ) of the horn to </text:span><text:span text:style-name="T13">Daṿid</text:span><text:span text:style-name="T17"> that took place in the last days of that age. </text:span></text:p>
            <text:p text:style-name="P28" loext:marker-style-name="T366"><text:span text:style-name="T362">So then</text:span><text:span text:style-name="T17">, impose fear of yourself, </text:span><text:span text:style-name="T467">יהוה</text:span><text:span text:style-name="T17"> Elohéynu, upon all your works, and the dread of you upon all that you have created. So that all will revere you; and all those created will prostrate themselves before you; and they will be joined in one group to do your will wholeheartedly. For we have known, </text:span><text:span text:style-name="T467">יהוה</text:span><text:span text:style-name="T17"> Elohéynu, that dominion is yours, power is in your hand and might is in your right hand. And your name will be awesome over all that you have created. </text:span></text:p>
            <text:p text:style-name="P28" loext:marker-style-name="T366"><text:span text:style-name="T362">So then</text:span><text:span text:style-name="T17">, grant honor to your people, praise to those who revere you, good hope to those who seek you, and the ability to speak to those who place their hope in you, happiness to your land, and joy to your city, speedily, in our days. </text:span><text:span text:style-name="T362">So then</text:span><text:span text:style-name="T17">, the righteous will see and rejoice, and the upright will exult, and the pious will be jubilant with song, and evil will close its mouth, and all injustice will be consumed in smoke, when you will remove the rule of the wicked from the world, and the final enemy that will be destroyed is death. May you reign – </text:span><text:span text:style-name="T467">יהוה</text:span><text:span text:style-name="T17"> Elohéynu – speedily, over all your works, from Mount </text:span><text:span text:style-name="T365">Tsión</text:span><text:span text:style-name="T17">, the dwelling place of your kavód, and in Yerushaláyim, the city of your Miqdásh; as is written: </text:span><text:span text:style-name="T467">יהוה</text:span><text:span text:style-name="T17"> will reign forever, Elohéyka, for all generations, O </text:span><text:span text:style-name="T365">Tsión</text:span><text:span text:style-name="T17">; HaleluYah! Qadósh are you, and awesome is your Name and there is no Ĕ</text:span><text:span text:style-name="T410">L</text:span><text:span text:style-name="T17"> besides you; as is written: “</text:span><text:span text:style-name="T467">יהוה</text:span><text:span text:style-name="T17"> Tsavaót shall be exalted through mishpát; ha’Ĕ</text:span><text:span text:style-name="T410">L</text:span><text:span text:style-name="T17"> ha’Qadósh shall be sanctified through tsedaqah.” <text:line-break/></text:span><text:span text:style-name="T1159">Ps 146:10; Is 5:16</text:span><text:span text:style-name="T432"> <text:s text:c="2"/></text:span><text:span text:style-name="T892">Barúḳ Attá, </text:span><text:span text:style-name="T893">יהוה</text:span><text:span text:style-name="T892">, ha’Méleḳ HaQadósh.</text:span></text:p>
          </table:table-cell>
        </table:table-row>
      </table:table>
      <text:p text:style-name="Standard"/>
      <table:table table:name="Table67" table:style-name="Table67">
        <table:table-column table:style-name="Table67.A"/>
        <table:table-column table:style-name="Table67.B"/>
        <text:soft-page-break/>
        <table:table-row table:style-name="Table67.1">
          <table:table-cell table:style-name="Table67.A1" table:number-columns-spanned="2" office:value-type="string">
            <text:p text:style-name="P93" loext:marker-style-name="T366"><text:span text:style-name="T17">4. <text:s/>You chose us from among all the nations; You loved us, and you favored us; And you exalted us above all peoples; and you sanctified us with your commandments; and you drew us near, our King, to your service; and your great and Qadósh Name did you </text:span><text:span text:style-name="T410">proclaim upon us.</text:span></text:p>
          </table:table-cell>
          <table:covered-table-cell/>
        </table:table-row>
        <table:table-row table:style-name="Table67.2">
          <table:table-cell table:style-name="Table67.A2" office:value-type="string">
            <text:p text:style-name="P275" loext:marker-style-name="T366"><text:span text:style-name="T1160">Yom Teru</text:span><text:span text:style-name="T1161">áh</text:span></text:p>
          </table:table-cell>
          <table:table-cell table:style-name="Table67.A2" office:value-type="string">
            <text:p text:style-name="P275" loext:marker-style-name="T366"><text:span text:style-name="T1160">Yom HaKippurim</text:span><text:span text:style-name="T1162"/></text:p>
          </table:table-cell>
        </table:table-row>
        <table:table-row table:style-name="Table67.3">
          <table:table-cell table:style-name="Table67.A3" office:value-type="string">
            <text:p text:style-name="P93" loext:marker-style-name="T366"><text:span text:style-name="T17">And you gave to us, </text:span><text:span text:style-name="T467">יהוה</text:span><text:span text:style-name="T17"> Elohéynu, —with love—this Day of Remembrance, this Festival day of special convocation, day of the [shofar] blast—with love—a special convocation, a remembrance of the exodus from Egypt and Sheol. Elohéynu, w’Elohéy Avotéynu </text:span><text:span text:style-name="T13">w’Emotéynu</text:span><text:span text:style-name="T17">, may it rise and arrive, and reach, and appear, and find favor, and be heard, and be considered, and be remembered—our remembrance and the remembrance of our forefathers; the remembrance of Jerusalem, your city, and the remembrance of ha’Adón </text:span><text:span text:style-name="T149">Y'shúa</text:span><text:span text:style-name="T17"> ha’Mashiakh, the seed of </text:span><text:span text:style-name="T13">Daṿid</text:span><text:span text:style-name="T17">, your servant, and the remembrance of your entire nation, the House of Yisraél, before you—for deliverance, for good, for grace, kindness, and compassion, on this day of Remembrance, on this Festival day of special convocation—to take pity on us on it and save us. Remember us, </text:span><text:span text:style-name="T467">יהוה</text:span><text:span text:style-name="T17"> Elohéynu, on it for good, consider us on it for blessing, and deliver us on it for a good life. With a pronouncement of deliverance and mercy, take pity, and be gracious to us, have mercy and have compassion for us, and save us, for our eyes turn to you, for you are Elohíym, King, gracious and compassionate. Elohéynu, Elohéy Avotéynu </text:span><text:span text:style-name="T13">w’Emotéynu</text:span><text:span text:style-name="T17">, reign over the entire universe with your esteem, and raise yourself over the entire world with your splendor; appear with the dignity of your majestic might over all the inhabitants of your world, [so that] all that has been made will know that you made it, and all that has been formed will understand that you formed it, and that whoever breathes will say: “</text:span><text:span text:style-name="T467">יהוה</text:span><text:span text:style-name="T17">, Elohéy Yisraél, has reigned; His reign rules over all!” Distinguish us with your </text:span><text:soft-page-break/><text:span text:style-name="T17">commandments; give us our portion in your Toráh; satiate us from your goodness; gladden our soul with your yeshuáh; and purify our heart to serve you with sincerity. For you, </text:span><text:span text:style-name="T467">יהוה</text:span><text:span text:style-name="T17"> Elohéynu, are true, and your word, our King, is true and everlasting. <text:s text:c="2"/></text:span></text:p>
            <text:p text:style-name="P28" loext:marker-style-name="T366"><text:span text:style-name="T892">Barúḳ Attá, </text:span><text:span text:style-name="T893">יהוה</text:span><text:span text:style-name="T892">, King over the entire world, who separates Yisraél and the Day of Remembrance.</text:span></text:p>
          </table:table-cell>
          <table:table-cell table:style-name="Table67.B3" office:value-type="string">
            <text:p text:style-name="P93" loext:marker-style-name="T366"><text:span text:style-name="T17">And you gave to us, </text:span><text:span text:style-name="T467">יהוה</text:span><text:span text:style-name="T17"> Elohéynu, —with love—this Day of At-one-ments, this day of forgiving of iniquity, this day of special convocation, for forgiveness, for pardon, and for atonement, and to forgive all our iniquities – with love, a special convocation, a remembrance of the exodus from Egypt and She’ol. Elohéynu, w’Elohéy Avotéynu </text:span><text:span text:style-name="T13">w’Emotéynu</text:span><text:span text:style-name="T17">, forgive our iniquities on this Day of At-one-ments, on this day of the forgiving of iniquity, on this day of special convocation. Erase and remove our transgressions from before your eyes, as is stated: “It is I, it is I, who erases your transgressions for my sake, and I will not recall your sins.” And it is stated: “I have erased – like a thick [cloud] – your sins; and like a cloud, your transgressions; return to me, for I have redeemed you.” And it is stated: “For on this day will he atone for you to cleanse you, [so that] of all of your sins, before </text:span><text:span text:style-name="T467">יהוה</text:span><text:span text:style-name="T17"> may you be cleansed. Elohéynu, w’Elohéy Avotéynu </text:span><text:span text:style-name="T13">w’Emotéynu</text:span><text:span text:style-name="T17">, may it rise and arrive, and reach, and appear, and find favor, and be heard, and be considered, and be remembered—our remembrance and the remembrance of our forefathers; the remembrance of Jerusalem, your city, and the remembrance of ha’Adón </text:span><text:span text:style-name="T149">Y'shúa</text:span><text:span text:style-name="T17"> ha’Mashiakh, seed of </text:span><text:span text:style-name="T13">Daṿid</text:span><text:span text:style-name="T17">, your servant, and the remembrance of your entire nation, the house of Yisraél, before you–for deliverance, for good, for grace, kindness, and compassion, for good life and peace, </text:span><text:span text:style-name="T950">on this day of </text:span><text:span text:style-name="T17">Atonements, on this day of special convocation—to take pity on us on it and save us. Remember us, </text:span><text:span text:style-name="T467">יהוה</text:span><text:span text:style-name="T17"> Elohéynu, on it for good, consider us on it for blessing, and deliver us on it for a good life. With a pronouncement of deliverance and mercy, take pity, and be gracious to us, have mercy and have compassion for us, and save us, for our eyes turn to you, for you are Elohíym, King, gracious and compassionate. Elohéynu, w’Elohéy Avotéynu </text:span><text:span text:style-name="T13">w’Emotéynu</text:span><text:span text:style-name="T17">, reign over the entire world with your esteem, and raise yourself over the entire world with your splendor; appear with the dignity of your majestic might over all the inhabitants of your world, [so that] all that has been made will know that you made it, and all that has been formed will understand that you formed it, and that whoever breathes will say: “</text:span><text:span text:style-name="T467">יהוה</text:span><text:span text:style-name="T17">, Elohéy Yisraél, has reigned; His reign rules over all!” Elohéynu, w’Elohéy Avotéynu </text:span><text:span text:style-name="T13">w’Emotéynu</text:span><text:span text:style-name="T17">, Distinguish us with your commandments; give us our portion in your Toráh; satiate us from your goodness; </text:span><text:soft-page-break/><text:span text:style-name="T17">gladden our soul with your yeshuáh; and purify our heart to serve you with sincerity. For you, </text:span><text:span text:style-name="T467">יהוה</text:span><text:span text:style-name="T17"> Elohéynu, are true, and your word, our King, is true and everlasting. <text:s text:c="3"/></text:span></text:p>
            <text:p text:style-name="P93" loext:marker-style-name="T366"><text:span text:style-name="T892">Barúḳ Attá, </text:span><text:span text:style-name="T893">יהוה</text:span><text:span text:style-name="T892">, King, who forgives and pardons our iniquities and the iniquities of his people, Yisraél, and wipes away our offenses each and every year, King over the entire world, who separates Yisraél and the Day of Atonements.</text:span></text:p>
          </table:table-cell>
        </table:table-row>
      </table:table>
      <text:p text:style-name="P250" loext:marker-style-name="T1151"><text:span text:style-name="T1152">HODA’A</text:span><text:span text:style-name="T1153"> <text:s text:c="8"/></text:span><text:span text:style-name="T1154">The Last Three – Thanksgiving</text:span></text:p>
      <text:p text:style-name="P1" loext:marker-style-name="T34"><text:span text:style-name="T765">5. <text:s/></text:span><text:span text:style-name="T366">Find favor, </text:span><text:span text:style-name="T894">יהוה</text:span><text:span text:style-name="T895">, Elohéynu</text:span><text:span text:style-name="T366">, in your people, the whole House of Yisraél</text:span><text:span text:style-name="T409">--</text:span><text:span text:style-name="T366">Beyth Yahudáh, Beyth Yisraél, and turn to their prayer. Send forth your Mashiakh again &amp; restore your house as a ‘House of Prayer for all nations’ with the pure oblation of incense &amp; the bloodless sacrifices of prayer, praise, and thanks to the devír of your house. And with love, speedily and favorably accept the fiery prayer offerings of Yisraél. And may the service of all Yisraél your people always find favor before you.</text:span><text:span text:style-name="T433"> </text:span><text:span text:style-name="T366">May you, in your great compassion, take delight in us and be pleased with us, and may our eyes witness your return to </text:span><text:span text:style-name="T477">Tzión</text:span><text:span text:style-name="T366"> with compassion. </text:span><text:span text:style-name="T1033">Barúḳ Attá, </text:span><text:span text:style-name="T1034">יהוה</text:span><text:span text:style-name="T1037">, </text:span><text:span text:style-name="T1033">ha’Máchazir Sh'kínato LeTsiyón.</text:span></text:p>
      <text:p text:style-name="P1" loext:marker-style-name="T765"><text:span text:style-name="T755">6. <text:s/></text:span><text:span text:style-name="T1056">Full Bow</text:span><text:span text:style-name="T755"> </text:span><text:span text:style-name="T34">We give thanks to you, for it is you who are, </text:span><text:span text:style-name="T778">יהוה</text:span><text:span text:style-name="T34"> Elohéynu, w’Elohéy Avotéynu </text:span><text:span text:style-name="T16">w’Emotéynu</text:span><text:span text:style-name="T34">, LeOlám ṾaÉd; our Rock, the Rock of our lives, and the shield of our salvation are you. From generation to generation, we will give thanks to you and relate your praise – for our lives that are entrusted in your hands, for our souls that are deposited in your care, for your miracles that are with us every day, and for your wonders and your favors that are with us at all times – </text:span><text:span text:style-name="T366">morning, day, evening, &amp; night</text:span><text:span text:style-name="T34">. You are the Beneficent One, for your compassion has never ceased; You are the Compassionate One, for your kindness has never ended—for always have we placed our hope in you.</text:span><text:span text:style-name="T233"> </text:span><text:span text:style-name="T34">And for all these things may it be blessed, exalted, and extolled—your name, our King, constantly, forever and ever. All the living will give thanks to you, Selah! And they will praise and bless your great name </text:span><text:span text:style-name="T16">‘in spirit and in truth’</text:span><text:span text:style-name="T34">, forever, for it is good – Ĕ</text:span><text:span text:style-name="T233">L</text:span><text:span text:style-name="T34">, our salvation and help, Selah! – The Ĕ</text:span><text:span text:style-name="T233">L</text:span><text:span text:style-name="T34">, who is good.</text:span><text:span text:style-name="T755"> <text:s/></text:span><text:span text:style-name="T1056">Full Bow</text:span><text:span text:style-name="T338"> </text:span><text:span text:style-name="T1033">Barúḳ Attá, </text:span><text:span text:style-name="T1034">יהוה</text:span><text:span text:style-name="T1037">, </text:span><text:span text:style-name="T1033">ha’Tóv Shimḥá Ul'ḳá Na-Éh L'Hodót.</text:span></text:p>
      <table:table table:name="Table68" table:style-name="Table68">
        <table:table-column table:style-name="Table68.A"/>
        <table:table-column table:style-name="Table68.B"/>
        <table:table-row table:style-name="Table68.1">
          <table:table-cell table:style-name="Table68.A1" office:value-type="string">
            <text:p text:style-name="P222" loext:marker-style-name="T1077"><text:span text:style-name="T1078">18. <text:s/></text:span><text:span text:style-name="T1079">Establish abundant peace upon Yisrael your people, forever. For it is you who are King, Master of all peace. And may it be good in your eyes to bless us and to bless all your people, Yisrael, at every time and every hour, with your peace.</text:span></text:p>
          </table:table-cell>
          <table:table-cell table:style-name="Table68.A1" office:value-type="string">
            <text:p text:style-name="P90" loext:marker-style-name="T1077"><text:span text:style-name="T1078">18. <text:s/></text:span><text:span text:style-name="T1079">Establish peace, goodness and blessing, life, grace and kindness, righteousness and compassion over us and over all of Yisraél, your people. Bless us all as one, our </text:span><text:span text:style-name="T410">Father</text:span><text:span text:style-name="T1079">, with the light of your face, for it is with the light of your face that you</text:span><text:span text:style-name="T410">, </text:span><text:span text:style-name="T993">יהוה</text:span><text:span text:style-name="T410">, Elohéynu</text:span><text:span text:style-name="T1079">, gave us Toráh and life, love and kindness, righteousness and compassion, blessing and peace. And may it be favorable in your eyes to bless us and to bless your entire people, Yisraél, with abundant power and peace.</text:span></text:p>
          </table:table-cell>
        </table:table-row>
        <table:table-row table:style-name="Table68.1">
          <table:table-cell table:style-name="Table68.A1" table:number-columns-spanned="2" office:value-type="string">
            <text:p text:style-name="P187" loext:marker-style-name="T1080"><text:span text:style-name="T953">18. Now unto </text:span><text:span text:style-name="T410">you, who</text:span><text:span text:style-name="T953"> is able to do exceeding abundantly above all that we ask or think, according to your power that work</text:span><text:span text:style-name="T410">s</text:span><text:span text:style-name="T953"> in us</text:span><text:span text:style-name="T410">; </text:span><text:span text:style-name="T953">Unto </text:span><text:span text:style-name="T410">you</text:span><text:span text:style-name="T953"> be </text:span><text:span text:style-name="T410">kavód </text:span><text:span text:style-name="T953">in the </text:span><text:span text:style-name="T410">Assembly</text:span><text:span text:style-name="T953"> </text:span><text:span text:style-name="T410">of Yisraél in the Heavens and on the Earth, </text:span><text:span text:style-name="T953">by </text:span><text:span text:style-name="T410">ha’</text:span><text:span text:style-name="T953">Mashía</text:span><text:span text:style-name="T410">kh</text:span><text:span text:style-name="T953"> Y’shúa</text:span><text:span text:style-name="T410">,</text:span><text:span text:style-name="T953"> </text:span><text:span text:style-name="T410">Le’Dor Wa’Dor</text:span><text:span text:style-name="T953">, </text:span><text:span text:style-name="T410">Ad-Le’Olaméy Olamím</text:span><text:span text:style-name="T953">.</text:span></text:p>
          </table:table-cell>
          <table:covered-table-cell/>
        </table:table-row>
      </table:table>
      <text:p text:style-name="P250" loext:marker-style-name="T1040"><text:span text:style-name="T878">Full-Bow</text:span><text:span text:style-name="T607"> </text:span><text:span text:style-name="T972">Barúḳ Attá, </text:span><text:span text:style-name="T973">יהוה</text:span><text:span text:style-name="T978">, </text:span><text:span text:style-name="T972">HáM’Ṿareḳ Et-Amó Yisraél BaShalóm. Améin.</text:span></text:p>
      <text:p text:style-name="P250" loext:marker-style-name="T765"><text:span text:style-name="T1056">Bow at the waist and say:</text:span><text:span text:style-name="T1086"> <text:s/></text:span><text:span text:style-name="T233">May they find favor—the utterances of my mouth and the thoughts of my heart—before you, </text:span><text:span text:style-name="T766">יהוה</text:span><text:span text:style-name="T233"> my Rock and my Redeemer.</text:span><text:span text:style-name="T765"> </text:span><text:span text:style-name="T338">(Psalm 19:25)</text:span><text:span text:style-name="T765"> </text:span></text:p>
      <text:p text:style-name="P250" loext:marker-style-name="T755"><text:span text:style-name="T1056">While Bowed take three short steps backward – left foot first:</text:span><text:span text:style-name="T338"> <text:s text:c="2"/></text:span><text:span text:style-name="T1056">Bow to the left saying: </text:span><text:span text:style-name="T755"><text:s/></text:span><text:span text:style-name="T34">Oséh Shalom Bimramav,</text:span><text:span text:style-name="T765"> </text:span><text:span text:style-name="T1056">Bow to the right </text:span><text:span text:style-name="T755"><text:s/></text:span><text:span text:style-name="T765"><text:s/></text:span><text:span text:style-name="T34">Hu Ya’Aséh Shalom Aleinu,</text:span><text:span text:style-name="T765"> <text:s/></text:span><text:span text:style-name="T1056">Bow forward </text:span><text:span text:style-name="T338"><text:s/></text:span><text:span text:style-name="T755"><text:s/></text:span><text:span text:style-name="T34">Ṿ’Al Kol Yisraél, Ṿ’Imru, Ṿ’Imru </text:span><text:span text:style-name="T229">Améin</text:span><text:span text:style-name="T34">.</text:span><text:span text:style-name="T755"> </text:span></text:p>
      <text:p text:style-name="P287" loext:marker-style-name="T1163"/>
      <text:p text:style-name="P288" loext:marker-style-name="T1164"><text:span text:style-name="T1163">After Amidah, return to Avinu Malkéynu p. 19; After Musaf Return to Prayer for Government p. 24.</text:span><text:span text:style-name="T1164"/></text:p>
      <text:p text:style-name="P289" loext:marker-style-name="T337"><text:bookmark-start text:name="RichViewCheckpoint22"/><text:span text:style-name="T337">KADDISH</text:span><text:bookmark-end text:name="RichViewCheckpoint22"/><text:span text:style-name="T337"/></text:p>
      <text:p text:style-name="P290" loext:marker-style-name="T1165"><text:span text:style-name="T755">Half-Kaddish; Kaddish Titkabbal: </text:span><text:span text:style-name="T1166">Both begin here;</text:span></text:p>
      <text:p text:style-name="P291" loext:marker-style-name="T34"><text:span text:style-name="T34">Exalted and distinguished be his great Name (</text:span><text:span text:style-name="T229">Améin</text:span><text:span text:style-name="T34">) in the world that he created according to his will. And may his kingdom come, and may he cause his redemption to sprout, and may he hasten his Mashíakh’s return---(</text:span><text:span text:style-name="T229">Améin</text:span><text:span text:style-name="T34">) in your lifetime and in your days, and in the lifetime of Kol Beyth Yisraél, soon and very soon; and say, </text:span><text:span text:style-name="T229">Améin</text:span><text:span text:style-name="T828">.</text:span><text:span text:style-name="T34"> <text:s text:c="3"/>May his great name be blessed forever, and for all ages. Blessed, lauded, magnified, exalted, extolled, honored, upraised and praised be the name of HaQadósh, Baruḳ Hu (</text:span><text:span text:style-name="T229">Améin</text:span><text:span text:style-name="T34">), above all the blessings, songs praises and words of consolation that may be uttered in the world; and say: </text:span><text:span text:style-name="T229">Améin</text:span><text:span text:style-name="T828">.</text:span><text:span text:style-name="T755"> <text:s/></text:span><text:span text:style-name="T1167">The end of Half-Kaddish.</text:span></text:p>
      <text:p text:style-name="P291" loext:marker-style-name="T34"><text:span text:style-name="T1167">--Kaddish Titkabbal continues:</text:span><text:span text:style-name="T233"> </text:span><text:span text:style-name="T34">May our prayers and pleas be accepted, together with the prayers and pleas of his entire people, Beth Yisraél, before our Father in the heavens and earth; and say: </text:span><text:span text:style-name="T229">Améin</text:span><text:span text:style-name="T828">.</text:span><text:span text:style-name="T34"> </text:span></text:p>
      <text:p text:style-name="P292" loext:marker-style-name="T765"><text:span text:style-name="T1167">Ḥazan bows forward taking 3–steps back and bows left saying:</text:span><text:span text:style-name="T765"> </text:span><text:span text:style-name="T34">Oséh Shalom Bimramav,</text:span><text:span text:style-name="T765"> </text:span></text:p>
      <text:p text:style-name="P292" loext:marker-style-name="T755"><text:span text:style-name="T1167">Bow to the right:</text:span><text:span text:style-name="T342"> </text:span><text:span text:style-name="T34">Hu Ya’Aséh Shalom Aleinu,</text:span><text:span text:style-name="T765"> </text:span><text:span text:style-name="T1167">Bow forward:</text:span><text:span text:style-name="T826"> </text:span><text:span text:style-name="T34">Ṿ’Al Kol Yisraél, Ṿ’Imru, Ṿ’Imru, </text:span><text:span text:style-name="T229">Améin</text:span><text:span text:style-name="T828">.</text:span><text:span text:style-name="T755"> </text:span></text:p>
      <text:p text:style-name="P291" loext:marker-style-name="T1168"><text:span text:style-name="T1167">The end of Kaddish Titkabbal.</text:span><text:span text:style-name="T1167"/></text:p>
      <text:p text:style-name="P292" loext:marker-style-name="T826"><text:bookmark-start text:name="RichViewCheckpoint28"/><text:span text:style-name="T755">Kaddish Al Yisraél</text:span><text:bookmark-end text:name="RichViewCheckpoint28"/><text:span text:style-name="T755"> begins here </text:span><text:span text:style-name="T826">(for Congregation &amp; Mourners): </text:span></text:p>
      <text:p text:style-name="P291" loext:marker-style-name="T1169"><text:span text:style-name="T1167">With a Minyan: Mourners, and Without a Minyan: one who has lost a parent says:</text:span><text:span text:style-name="T1169"> </text:span></text:p>
      <text:p text:style-name="P291" loext:marker-style-name="T34"><text:span text:style-name="T34">Exalted and distinguished be his great name (</text:span><text:span text:style-name="T229">Améin</text:span><text:span text:style-name="T34">) in the world that he created according to his will. And may his kingdom come, and may he cause his redemption to sprout, and may he hasten his Mashíakh’s return---(</text:span><text:span text:style-name="T229">Améin</text:span><text:span text:style-name="T34">) in your lifetime and in your days, and in the lifetime of Kol Beyth Yisraél, soon and very soon; and say, </text:span><text:span text:style-name="T229">Améin</text:span><text:span text:style-name="T828">.</text:span><text:span text:style-name="T34"> </text:span></text:p>
      <text:p text:style-name="P293" loext:marker-style-name="T34"><text:span text:style-name="T34">May his great name be blessed forever, and for all ages. Blessed, lauded, magnified, exalted, extoled, honored, upraised and praised be the name of </text:span><text:span text:style-name="T217">ha’</text:span><text:span text:style-name="T34">Qadósh, Baruḳ Hu (</text:span><text:span text:style-name="T229">Améin</text:span><text:span text:style-name="T34">), above all the blessings, songs, praises and words of consolation that may be uttered in the world; and say: </text:span><text:span text:style-name="T229">Améin</text:span><text:span text:style-name="T828">.</text:span><text:span text:style-name="T34"> <text:s/>Upon Yisraél, upon the Ministers, upon their talmidim, and upon all of the pupils of the talmidim who delve in the Qodésh Toráh in this place, and in each and every place—may there be for us, for them and for you grace, kindness and compassion from the Moréh of heaven and earth: </text:span><text:span text:style-name="T229">Améin</text:span><text:span text:style-name="T34">. May there be abundant peace from heaven, and life, contentment, salvation, consolation, deliverance, healing, redemption, pardon, at-one-ment, comfort and relief for us and for his entire people, Yisraél; and say: </text:span><text:span text:style-name="T229">Améin</text:span><text:span text:style-name="T34">. </text:span></text:p>
      <text:p text:style-name="P294" loext:marker-style-name="T765"><text:span text:style-name="T1167">(Mourners may bow forward taking 3-steps back): <text:s/>All bow to the left saying: </text:span><text:span text:style-name="T1168"><text:s/></text:span><text:span text:style-name="T34">Oseh Shalom Bimramav,</text:span><text:span text:style-name="T765"> </text:span></text:p>
      <text:p text:style-name="P294" loext:marker-style-name="T828"><text:span text:style-name="T1167">Bow to the right:</text:span><text:span text:style-name="T342"> </text:span><text:span text:style-name="T34">Hu Ya’Aseh Shalom Aleinu,</text:span><text:span text:style-name="T233"> </text:span><text:span text:style-name="T1167">Bow forward:</text:span><text:span text:style-name="T826"> </text:span><text:span text:style-name="T34">Ṿ’Al Kol Yisraél, Ṿ’Imru, Ṿ’Imru, </text:span><text:span text:style-name="T229">Améin</text:span><text:span text:style-name="T828">.</text:span></text:p>
      <text:p text:style-name="P197" loext:marker-style-name="T755"><text:span text:style-name="T1170">Song:</text:span><text:span text:style-name="T34"> </text:span><text:bookmark-start text:name="RichViewCheckpoint27"/><text:span text:style-name="T34">Oseh Shalom</text:span><text:bookmark-end text:name="RichViewCheckpoint27"/><text:span text:style-name="T34"> Bimramav, Hu Ya’Aséh Shalom Aleinu, Ṿ’Al Kol Yisraél, Ṿ’Imru, Ṿ’Imru </text:span><text:span text:style-name="T229">Améin</text:span><text:span text:style-name="T34">. <text:s text:c="4"/>YaAséh Shalom, YaAséh Shalom, Shalom Aleinu Ṿ’Al Kol Yisraél.</text:span><text:span text:style-name="T755"> (Repeat line) </text:span></text:p>
      <text:p text:style-name="P295" loext:marker-style-name="T755"><text:span text:style-name="T755"><text:tab/></text:span><text:span text:style-name="T755"/></text:p>
      <text:p text:style-name="P296" loext:marker-style-name="T755"/>
      <text:p text:style-name="P228" loext:marker-style-name="T957"><text:span text:style-name="T829">Return to: <text:s text:c="2"/></text:span><text:span text:style-name="T958">Ashrey</text:span><text:span text:style-name="T957"> 5</text:span><text:span text:style-name="T829"> <text:s/></text:span><text:span text:style-name="T958">The Kingdom is</text:span><text:span text:style-name="T959"> </text:span><text:span text:style-name="T960">יהוה</text:span><text:span text:style-name="T958">’s</text:span><text:span text:style-name="T957"> 12</text:span><text:span text:style-name="T961"> <text:s text:c="2"/></text:span><text:span text:style-name="T958">Shema Blessings</text:span><text:span text:style-name="T957"> 14</text:span><text:span text:style-name="T961"> <text:s text:c="2"/></text:span><text:span text:style-name="T958">Avinu Malkéynu</text:span><text:span text:style-name="T957"> 19 <text:s/></text:span><text:span text:style-name="T958">Night-time Blessings</text:span><text:span text:style-name="T957"> 19<text:line-break/></text:span><text:span text:style-name="T958">Toráh Reading</text:span><text:span text:style-name="T957"> 20 <text:s/></text:span><text:span text:style-name="T958">Taḥanun</text:span><text:span text:style-name="T957"> 22 <text:s text:c="2"/></text:span><text:span text:style-name="T958">Government</text:span><text:span text:style-name="T957"> 24 <text:s text:c="2"/></text:span><text:span text:style-name="T958">Announcements</text:span><text:span text:style-name="T957"> 24 <text:s text:c="3"/></text:span><text:span text:style-name="T958">Aleinu</text:span><text:span text:style-name="T957"> 26</text:span></text:p>
      <text:p text:style-name="Standard"/>
      <text:p text:style-name="Standard"/>
      <text:p text:style-name="P297" loext:marker-style-name="T1171"><draw:frame draw:style-name="fr5" draw:name="Frame6" text:anchor-type="paragraph" svg:x="0in" svg:y="0.9484in" svg:width="2.2736in" draw:z-index="8" loext:may-break-between-pages="true"><draw:text-box fo:min-height="0.0161in"><table:table table:name="Table69" table:style-name="Table69"><table:table-column table:style-name="Table69.A" table:number-columns-repeated="2"/><table:table-column table:style-name="Table69.C"/><table:table-row table:style-name="Table69.1"><table:table-cell table:style-name="Table69.A1" table:number-columns-spanned="3" office:value-type="string"><text:p text:style-name="P74" loext:marker-style-name="T1172"><text:span text:style-name="T1172">Ayn Sof</text:span></text:p><text:p text:style-name="P74" loext:marker-style-name="T1173"><text:span text:style-name="T1172">|||||||||||||||||||||| </text:span></text:p></table:table-cell><table:covered-table-cell/><table:covered-table-cell/></table:table-row><table:table-row table:style-name="Table69.2"><table:table-cell table:style-name="Table69.A1" office:value-type="string"><text:p text:style-name="P298" loext:marker-style-name="T1173"/></table:table-cell><table:table-cell table:style-name="Table69.A1" office:value-type="string"><text:p text:style-name="P74" loext:marker-style-name="T1174"><text:span text:style-name="T1175">Keter</text:span></text:p><text:p text:style-name="P74" loext:marker-style-name="T1176"><text:span text:style-name="T1177">(Crown)</text:span></text:p></table:table-cell><table:table-cell table:style-name="Table69.A1" office:value-type="string"><text:p text:style-name="P298" loext:marker-style-name="T1173"/></table:table-cell></table:table-row><table:table-row table:style-name="Table69.3"><table:table-cell table:style-name="Table69.A3" office:value-type="string"><text:p text:style-name="P74" loext:marker-style-name="T1175"><text:span text:style-name="T1175">Binah</text:span></text:p><text:p text:style-name="P74" loext:marker-style-name="T1177"><text:span text:style-name="T1177">Understanding</text:span></text:p><text:p text:style-name="P74" loext:marker-style-name="T1177"><text:span text:style-name="T1177">-Briyah-</text:span></text:p><text:p text:style-name="P74" loext:marker-style-name="T1176"><text:span text:style-name="T1178">Creation</text:span></text:p></table:table-cell><table:table-cell table:style-name="Table69.A1" office:value-type="string"><text:p text:style-name="P298" loext:marker-style-name="T1173"/></table:table-cell><table:table-cell table:style-name="Table69.C3" office:value-type="string"><text:p text:style-name="P74" loext:marker-style-name="T1175"><text:span text:style-name="T1175">Ḥochmah</text:span></text:p><text:p text:style-name="P74" loext:marker-style-name="T1177"><text:span text:style-name="T1177">Wisdom</text:span></text:p><text:p text:style-name="P74" loext:marker-style-name="T1176"><text:span text:style-name="T1176">-Atsilut-</text:span></text:p><text:p text:style-name="P74" loext:marker-style-name="T1176"><text:span text:style-name="T1178">Emanation</text:span></text:p></table:table-cell></table:table-row><table:table-row table:style-name="Table69.4"><table:table-cell table:style-name="Table69.A1" office:value-type="string"><text:p text:style-name="P299" loext:marker-style-name="T1179"/></table:table-cell><table:table-cell table:style-name="Table69.A1" office:value-type="string"><text:p text:style-name="P74" loext:marker-style-name="T1179"><text:span text:style-name="T1179">Da'at</text:span></text:p><text:p text:style-name="P74" loext:marker-style-name="T1173"><text:span text:style-name="T1177">Knowledge</text:span></text:p></table:table-cell><table:table-cell table:style-name="Table69.A1" office:value-type="string"><text:p text:style-name="P299" loext:marker-style-name="T1179"/></table:table-cell></table:table-row><table:table-row table:style-name="Table69.3"><table:table-cell table:style-name="Table69.A5" office:value-type="string"><text:p text:style-name="P74" loext:marker-style-name="T1180"><text:span text:style-name="T1181">Gevurah</text:span><text:span text:style-name="T1180"> </text:span></text:p><text:p text:style-name="P74" loext:marker-style-name="T1176"><text:span text:style-name="T1182">Strength</text:span></text:p></table:table-cell><table:table-cell table:style-name="Table69.A1" office:value-type="string"><text:p text:style-name="P298" loext:marker-style-name="T1173"/></table:table-cell><table:table-cell table:style-name="Table69.C5" office:value-type="string"><text:p text:style-name="P74" loext:marker-style-name="T1181"><text:span text:style-name="T1181">Ḥesed</text:span></text:p><text:p text:style-name="P74" loext:marker-style-name="T1180"><text:span text:style-name="T1183">Gedolah</text:span></text:p></table:table-cell></table:table-row><table:table-row table:style-name="Table69.4"><table:table-cell table:style-name="Table69.A1" office:value-type="string"><text:p text:style-name="P298" loext:marker-style-name="T1173"/></table:table-cell><table:table-cell table:style-name="Table69.B6" office:value-type="string"><text:p text:style-name="P74" loext:marker-style-name="T1179"><text:span text:style-name="T1179">Tiferet</text:span></text:p><text:p text:style-name="P74" loext:marker-style-name="T1177"><text:span text:style-name="T1177">(Beauty)</text:span></text:p><text:p text:style-name="P74" loext:marker-style-name="T1177"><text:span text:style-name="T1177">-Yetsira-</text:span></text:p><text:p text:style-name="P74" loext:marker-style-name="T1176"><text:span text:style-name="T1178">Formation</text:span></text:p></table:table-cell><table:table-cell table:style-name="Table69.A1" office:value-type="string"><text:p text:style-name="P298" loext:marker-style-name="T1173"/></table:table-cell></table:table-row><table:table-row table:style-name="Table69.7"><table:table-cell table:style-name="Table69.A7" office:value-type="string"><text:p text:style-name="P74" loext:marker-style-name="T1175"><text:span text:style-name="T1175">Hod</text:span></text:p><text:p text:style-name="P74" loext:marker-style-name="T1176"><text:span text:style-name="T1177">Glory</text:span></text:p></table:table-cell><table:table-cell table:style-name="Table69.A1" office:value-type="string"><text:p text:style-name="P298" loext:marker-style-name="T1173"/></table:table-cell><table:table-cell table:style-name="Table69.C7" office:value-type="string"><text:p text:style-name="P74" loext:marker-style-name="T1175"><text:span text:style-name="T1175">Netzach</text:span></text:p><text:p text:style-name="P74" loext:marker-style-name="T1176"><text:span text:style-name="T1177">Victory</text:span></text:p></table:table-cell></table:table-row><table:table-row table:style-name="Table69.3"><table:table-cell table:style-name="Table69.A1" office:value-type="string"><text:p text:style-name="P298" loext:marker-style-name="T1173"/></table:table-cell><table:table-cell table:style-name="Table69.B8" office:value-type="string"><text:p text:style-name="P74" loext:marker-style-name="T1181"><text:span text:style-name="T1181">Yesod</text:span></text:p><text:p text:style-name="P74" loext:marker-style-name="T1176"><text:span text:style-name="T1182">Foundation</text:span></text:p></table:table-cell><table:table-cell table:style-name="Table69.A1" office:value-type="string"><text:p text:style-name="P298" loext:marker-style-name="T1173"/></table:table-cell></table:table-row><table:table-row table:style-name="Table69.4"><table:table-cell table:style-name="Table69.A1" office:value-type="string"><text:p text:style-name="P298" loext:marker-style-name="T1173"/></table:table-cell><table:table-cell table:style-name="Table69.B9" office:value-type="string"><text:p text:style-name="P74" loext:marker-style-name="T1181"><text:span text:style-name="T1181">Malkhut</text:span></text:p><text:p text:style-name="P74" loext:marker-style-name="T1181"><text:span text:style-name="T1181">Asiyah</text:span></text:p><text:p text:style-name="P74" loext:marker-style-name="T1180"><text:span text:style-name="T1184">-Action-</text:span></text:p></table:table-cell><table:table-cell table:style-name="Table69.A1" office:value-type="string"><text:p text:style-name="P299" loext:marker-style-name="T1179"/></table:table-cell></table:table-row></table:table></draw:text-box></draw:frame><text:soft-page-break/></text:p>
      <text:p text:style-name="P300" loext:marker-style-name="T1185"><draw:frame draw:style-name="fr6" draw:name="Frame7" text:anchor-type="paragraph" svg:y="0.9165in" svg:width="0.7402in" draw:z-index="9" loext:may-break-between-pages="true"><draw:text-box fo:min-height="0.0161in"><table:table table:name="Table70" table:style-name="Table70"><table:table-column table:style-name="Table70.A"/><table:table-row table:style-name="Table70.1"><table:table-cell table:style-name="Table70.A1" office:value-type="string"><text:p text:style-name="P3" loext:marker-style-name="T1186"><text:span text:style-name="T1186">Ayn Sof</text:span></text:p><text:p text:style-name="P301" loext:marker-style-name="T1187"><text:span text:style-name="T1188">|||||||||||||||||</text:span></text:p></table:table-cell></table:table-row><table:table-row table:style-name="Table70.1"><table:table-cell table:style-name="Table70.A1" office:value-type="string"><text:p text:style-name="P3" loext:marker-style-name="T1189"><text:span text:style-name="T1189">Keter<text:line-break/>Adam Kadmon<text:line-break/></text:span><text:span text:style-name="T1190"> Yechidah - Unity</text:span></text:p></table:table-cell></table:table-row><table:table-row table:style-name="Table70.1"><table:table-cell table:style-name="Table70.A3" office:value-type="string"><text:p text:style-name="P3" loext:marker-style-name="T1191"><text:span text:style-name="T1192">י</text:span></text:p><text:p text:style-name="P3" loext:marker-style-name="T1193"><text:span text:style-name="T1194">Atsilut </text:span><text:span text:style-name="T1195">Emanation</text:span></text:p><text:p text:style-name="P25" loext:marker-style-name="T1187"><text:span text:style-name="T1190">Chaya - Life</text:span></text:p></table:table-cell></table:table-row><table:table-row table:style-name="Table70.1"><table:table-cell table:style-name="Table70.A4" office:value-type="string"><text:p text:style-name="P3" loext:marker-style-name="T1196"><text:span text:style-name="T1197">ה</text:span></text:p><text:p text:style-name="P3" loext:marker-style-name="T1198"><text:span text:style-name="T1194">Briyah </text:span><text:span text:style-name="T1199">Creation<text:line-break/>Neshamah Higher-Soul</text:span></text:p></table:table-cell></table:table-row><table:table-row table:style-name="Table70.1"><table:table-cell table:style-name="Table70.A5" office:value-type="string"><text:p text:style-name="P3" loext:marker-style-name="T1196"><text:span text:style-name="T1197">ו</text:span></text:p><text:p text:style-name="P3" loext:marker-style-name="T1199"><text:span text:style-name="T1189">Yetsira </text:span><text:span text:style-name="T1199">Formation</text:span></text:p><text:p text:style-name="P25" loext:marker-style-name="T1200"><text:span text:style-name="T1201">Ruach Spirit</text:span></text:p></table:table-cell></table:table-row><table:table-row table:style-name="Table70.6"><table:table-cell table:style-name="Table70.A6" office:value-type="string"><text:p text:style-name="P3" loext:marker-style-name="T1202"><text:span text:style-name="T1192">ה</text:span></text:p><text:p text:style-name="P3" loext:marker-style-name="T1203"><text:span text:style-name="T1204">Asiyah </text:span><text:span text:style-name="T1205">Action</text:span></text:p><text:p text:style-name="P25" loext:marker-style-name="T1200"><text:span text:style-name="T1206">Nefesh – Lower Soul</text:span></text:p></table:table-cell></table:table-row></table:table></draw:text-box></draw:frame><text:span text:style-name="T1185">Patach Eliyahu</text:span><text:span text:style-name="T1185"/></text:p>
      <text:p text:style-name="P300" loext:marker-style-name="T1207"><text:span text:style-name="T1207">By Rabbi Shimon bar Yochai</text:span><text:span text:style-name="T1207"/></text:p>
      <text:p text:style-name="P302" loext:marker-style-name="T1208"><draw:frame draw:style-name="fr7" draw:name="Picture 22" text:anchor-type="char" svg:x="4.3953in" svg:y="3.0756in" svg:width="2.1563in" svg:height="2.5665in" draw:z-index="3"><draw:image xlink:href="Pictures/100000010000015A0000012FE3A6ACD9.png" xlink:type="simple" xlink:show="embed" xlink:actuate="onLoad" draw:mime-type="image/png"/><svg:desc>C:\Users\Yoel\Desktop\Capture 3.PNG</svg:desc></draw:frame><text:span text:style-name="T1208">Eliyahu </text:span><text:span text:style-name="T1187">the Prophet</text:span><text:span text:style-name="T1208"> opened the discussion</text:span></text:p>
      <text:p text:style-name="P303" loext:marker-style-name="T1187"><text:span text:style-name="T1187">with this prayer</text:span><text:span text:style-name="T1208">, saying: “Master of the worlds, you are One, the indescribable; You are above all and beyond, more mysterious than all mysteries; no thought can grasp you at all. You produced ten </text:span><text:span text:style-name="T1209">rectifications</text:span><text:span text:style-name="T1208"> </text:span><text:span text:style-name="T1210">(tikunim)</text:span><text:span text:style-name="T1208"> that we call "Ten Sefirót," to lead the worlds with them, mysterious worlds, which are not revealed, as well as, the revealed worlds. Through them you conceal yourself from mankind, but you connect them and unite them; and because you are within them, anyone who causes these Ten Sefirót to separate from one another is regarded as if he had caused a separation within you. These Ten Sefirót proceed according to their order </text:span><text:span text:style-name="T1211">(of three columns)</text:span><text:span text:style-name="T1208">: one long </text:span><text:span text:style-name="T1211">(the right)</text:span><text:span text:style-name="T1208">, one short </text:span><text:span text:style-name="T1211">(the left)</text:span><text:span text:style-name="T1208">, and one – mediating </text:span><text:span text:style-name="T1187">between them</text:span><text:span text:style-name="T1208">. You direct them but nothing directs you – not above, not below, and not from any direction. You made "garments" for them, from which s</text:span><text:span text:style-name="T1212">pirit</text:span><text:span text:style-name="T1208">s fly </text:span><text:span text:style-name="T1187">in</text:span><text:span text:style-name="T1208"> to mankind. You have fashioned many "bodies" for them, which are called bodies only relative to the "garments" that cover them. They are entitled as follows: Ḥesed </text:span><text:span text:style-name="T1210">(Greatness/Kindness/Expansiveness)</text:span><text:span text:style-name="T1187"> </text:span><text:span text:style-name="T1208">is the right arm; Geburah </text:span><text:span text:style-name="T1210">(Power/Restraint)</text:span><text:span text:style-name="T1208"> is the left arm; Tiferet </text:span><text:span text:style-name="T1210">(Splendor/Harmony/ Balance)</text:span><text:span text:style-name="T1187"> </text:span><text:span text:style-name="T1208">is the torso; Netzach </text:span><text:span text:style-name="T1210">(Eternity/Victory)</text:span><text:span text:style-name="T1187"> </text:span><text:span text:style-name="T1208">and Hod </text:span><text:span text:style-name="T1210">(Glory/Empathy)</text:span><text:span text:style-name="T1187"> </text:span><text:span text:style-name="T1208">are the two thighs; Ketér Elyón </text:span><text:span text:style-name="T1210">(The Supreme Crown)</text:span><text:span text:style-name="T1208"> is the Crown of Kingship. Concerning this it is said: </text:span><text:span text:style-name="T1210">(Isaiah 46:10) </text:span><text:span text:style-name="T1213">He who declares from the beginning </text:span><text:span text:style-name="T1214">(Keter)</text:span><text:span text:style-name="T1213"> to the end </text:span><text:span text:style-name="T1214">(Malkhut)</text:span><text:span text:style-name="T1213">. </text:span><text:span text:style-name="T1208">And this is the head </text:span><text:span text:style-name="T1187">crowned </text:span><text:span text:style-name="T1208">wearing tefilin (totafóth – prayer ornaments), within which is the</text:span><text:span text:style-name="T1187"> </text:span><text:span text:style-name="T1208">Name</text:span><text:span text:style-name="T1187"> </text:span><text:span text:style-name="T1208">whose letters are Yud, Hey, Wau, Hey; </text:span><draw:frame draw:style-name="fr8" draw:name="Picture 248" text:anchor-type="as-char" svg:width="0.548in" svg:height="0.1366in" draw:z-index="0"><draw:image xlink:href="Pictures/100000010000004D00000015B302CD5A.gif" xlink:type="simple" xlink:show="embed" xlink:actuate="onLoad" draw:mime-type="image/gif"/><svg:desc>C:\Users\Yoel\Desktop\New Capture 3.GIF</svg:desc></draw:frame><text:span text:style-name="T1208">; This </text:span><text:span text:style-name="T1187">Name determines</text:span><text:span text:style-name="T1208"> the path of Atsil</text:span><text:span text:style-name="T1215">ú</text:span><text:span text:style-name="T1208">t </text:span><text:span text:style-name="T1210">(Spiritual Emanation)</text:span><text:span text:style-name="T1208">.</text:span><text:span text:style-name="T1213"> </text:span><text:span text:style-name="T1187">This name</text:span><text:span text:style-name="T1208"> irrigates the tree of the Sefirót with its limbs and branches, like water that irrigates a tree, causing it to grow, thanks to that irrigation. <text:s text:c="7"/></text:span></text:p>
      <text:p text:style-name="P304" loext:marker-style-name="T1208"><text:span text:style-name="T1208"><text:s text:c="7"/>Master of the worlds, you are the cause of causes, and the reason of reasons, who irrigates the tree through that wellspring. That wellspring is like the soul to the body in that it gives life to the body. However, in you </text:span><text:span text:style-name="T1187">[Ayn Sof]</text:span><text:span text:style-name="T1208">, there is neither resemblance nor likeness to anything either within or without </text:span><text:span text:style-name="T1187">these creations</text:span><text:span text:style-name="T1208">. You created heaven</text:span><text:span text:style-name="T1212">s</text:span><text:span text:style-name="T1208"> and earth and brought forth from them: the sun, moon, stars, and constellations; and with the earth – </text:span><text:span text:style-name="T1187">you created</text:span><text:span text:style-name="T1208"> trees, vegetation, the Garden of Eden, herbage, wild animals </text:span><text:span text:style-name="T1210">(beasts)</text:span><text:span text:style-name="T1208">, birds, fish, domestic animals </text:span><text:span text:style-name="T1210">(cattle)</text:span><text:span text:style-name="T1208">, and mankind, through whom to make known </text:span><text:span text:style-name="T1187">lofty</text:span><text:span text:style-name="T1208"> concepts of the universe; how the upper and lower realms function, how the upper realms can be discerned from the lower ones – but no one can know and grasp you, at all. Without you there is no unifying force above and below. You are known as the reason for all and the Master of </text:span><text:span text:style-name="T1212">all</text:span><text:span text:style-name="T1208">. <text:s text:c="2"/></text:span></text:p>
      <text:p text:style-name="P303" loext:marker-style-name="T1208"><text:span text:style-name="T1208"><text:s text:c="7"/>Each Sefiráh has its particular name, which identifies the angels; You have no particular name, for you fill all their names. You are the perfecter</text:span><text:span text:style-name="T1187"> </text:span><text:span text:style-name="T1208">of them all. When you withdraw </text:span><text:span text:style-name="T1187">your light</text:span><text:span text:style-name="T1208"> from them, their names all remain like a body without a s</text:span><text:span text:style-name="T1216">pirit</text:span><text:span text:style-name="T1208">. You are wise, but not with the wisdom known </text:span><text:span text:style-name="T1187">in the Sefirót</text:span><text:span text:style-name="T1208">; You are the one who understands, but not with the understanding known </text:span><text:span text:style-name="T1187">in the Sefirót</text:span><text:span text:style-name="T1208">. You </text:span><text:soft-page-break/><text:span text:style-name="T1208">have no identifiable location </text:span><text:span text:style-name="T1187">that contains you</text:span><text:span text:style-name="T1208">. </text:span><text:span text:style-name="T1187">All is only for</text:span><text:span text:style-name="T1208"> your strength and force to be made known to mankind, to show them how the world is led with justice </text:span><text:span text:style-name="T1210">(Din)</text:span><text:span text:style-name="T1208"> and mercy </text:span><text:span text:style-name="T1210">(Rachamim)</text:span><text:span text:style-name="T1208"> - which are righteousness </text:span><text:span text:style-name="T1210">(Tsedek)</text:span><text:span text:style-name="T1208"> and justice </text:span><text:span text:style-name="T1210">(Mishpat)</text:span><text:span text:style-name="T1208"> – </text:span><text:span text:style-name="T1187">meted out</text:span><text:span text:style-name="T1208"> according to the deeds of mankind. </text:span><text:span text:style-name="T1217">The seven-sefir</text:span><text:span text:style-name="T1187">ó</text:span><text:span text:style-name="T1217">t are also likened to a scale, wherein </text:span></text:p>
      <text:list text:style-name="WWNum7">
        <text:list-item>
          <text:p text:style-name="P305" loext:marker-style-name="T1217"><draw:frame draw:style-name="fr9" draw:name="Picture 2" text:anchor-type="char" svg:x="0.0453in" svg:y="0.1736in" svg:width="1.1016in" svg:height="0.9429in" draw:z-index="2"><draw:image xlink:href="Pictures/10000000000000F2000000CF49C83189.jpg" xlink:type="simple" xlink:show="embed" xlink:actuate="onLoad" draw:mime-type="image/jpeg"/><svg:desc>http://www.publicdomainpictures.net/pictures/80000/nahled/scales-of-justice.jpg</svg:desc></draw:frame><text:span text:style-name="T1218">Ḥ</text:span><text:span text:style-name="T1219">esed</text:span><text:span text:style-name="T1217"> </text:span><text:span text:style-name="T1220">(Loving-kindness/Expansivness)</text:span><text:span text:style-name="T1217"> is the right arm of the scale. </text:span></text:p>
        </text:list-item>
      </text:list>
      <text:list text:style-name="WWNum5">
        <text:list-item>
          <text:p text:style-name="P306" loext:marker-style-name="T1208"><text:span text:style-name="T1208">Din </text:span><text:span text:style-name="T1210">(Justice) </text:span><text:span text:style-name="T1208">is Geburah, </text:span><text:span text:style-name="T1210">(Power/Rigor/Restriction)</text:span><text:span text:style-name="T1208"> </text:span><text:span text:style-name="T1187">the left arm of the scale</text:span><text:span text:style-name="T1208">;</text:span></text:p>
        </text:list-item>
        <text:list-item>
          <text:p text:style-name="P306" loext:marker-style-name="T1208"><text:span text:style-name="T1208">Mishpat </text:span><text:span text:style-name="T1210">(Judgment) </text:span><text:span text:style-name="T1208">is the middle column </text:span><text:span text:style-name="T1210">(Tiferet/Harmony/Mercy)</text:span><text:span text:style-name="T1208">;</text:span></text:p>
        </text:list-item>
        <text:list-item>
          <text:p text:style-name="P306" loext:marker-style-name="T1208"><text:span text:style-name="T1208">Righteousness </text:span><text:span text:style-name="T1210">(Tsedek)</text:span><text:span text:style-name="T1208"> is the Holy Kingship </text:span><text:span text:style-name="T1210">(Malkhut)</text:span><text:span text:style-name="T1208"> </text:span><text:span text:style-name="T1187">the base of the scales</text:span><text:span text:style-name="T1208">;</text:span></text:p>
        </text:list-item>
        <text:list-item>
          <text:p text:style-name="P306" loext:marker-style-name="T1208"><text:span text:style-name="T1208">The Scales of Righteousness </text:span><text:span text:style-name="T1210">[Netsach and Hod] </text:span><text:span text:style-name="T1208">are the two supports of truth;</text:span></text:p>
        </text:list-item>
      </text:list>
      <text:list text:style-name="WWNum6">
        <text:list-item>
          <text:p text:style-name="P307" loext:marker-style-name="T1208"><text:span text:style-name="T1208">The Measure </text:span><text:span text:style-name="T1210">(Hin)</text:span><text:span text:style-name="T1208"> of Righteousness is the sign of the sacred covenant </text:span><text:span text:style-name="T1210">(Yesod)</text:span><text:span text:style-name="T1208">.</text:span></text:p>
        </text:list-item>
      </text:list>
      <text:p text:style-name="P308" loext:marker-style-name="T1208"><text:span text:style-name="T1208">All this is to demonstrate how the world is conducted, but not that you have a righteousness that is knowable </text:span><text:span text:style-name="T1187">to mankind</text:span><text:span text:style-name="T1208">, which is justice; nor, a judgment that is knowable </text:span><text:span text:style-name="T1187">to mankind</text:span><text:span text:style-name="T1208">, which is mercy—nor any of these attributes.”</text:span></text:p>
      <text:p text:style-name="P309" loext:marker-style-name="T1208"><text:span text:style-name="T1187"><text:s text:c="5"/>Eliyahu said</text:span><text:span text:style-name="T1208">, Rise up, Rabbi Shimon and renew secrets of Torah for you have been given permission to reveal </text:span><text:span text:style-name="T1187">these</text:span><text:span text:style-name="T1208"> hidden secrets. This permission was not given to any person until now.</text:span></text:p>
      <text:p text:style-name="P309" loext:marker-style-name="T1213"><text:span text:style-name="T1208"><text:s text:c="5"/>Rabbi Shimon arose, opened the discussion and said, </text:span><text:span text:style-name="T1221">(1 Chr. 29:11)</text:span><text:span text:style-name="T1222"> </text:span><text:span text:style-name="T1223">"</text:span><text:span text:style-name="T1213">Yours, </text:span><draw:frame draw:style-name="fr8" draw:name="Picture 1329753482" text:anchor-type="as-char" svg:width="0.548in" svg:height="0.1366in" draw:z-index="1"><draw:image xlink:href="Pictures/100000010000004D00000015B302CD5A.gif" xlink:type="simple" xlink:show="embed" xlink:actuate="onLoad" draw:mime-type="image/gif"/><svg:desc>C:\Users\Yoel\Desktop\New Capture 3.GIF</svg:desc></draw:frame><text:span text:style-name="T1213">, is the greatness </text:span><text:span text:style-name="T1224">(Hesed)</text:span><text:span text:style-name="T1213"> and the power </text:span><text:span text:style-name="T1224">(Geburah)</text:span><text:span text:style-name="T1213">, the beauty </text:span><text:span text:style-name="T1224">(Tiferet)</text:span><text:span text:style-name="T1213">, the victory </text:span><text:span text:style-name="T1224">(Netsach)</text:span><text:span text:style-name="T1213">, and the glory </text:span><text:span text:style-name="T1224">(Hod)</text:span><text:span text:style-name="T1213">, because All </text:span><text:span text:style-name="T1224">(Yesod)</text:span><text:span text:style-name="T1213"> is in the Heavens and Earth. To you Adonái is the Kingdom </text:span><text:span text:style-name="T1224">(Malkhut)</text:span><text:span text:style-name="T1213">. And you are exalted above all to the head." </text:span></text:p>
      <text:p text:style-name="P309" loext:marker-style-name="T1213"><text:span text:style-name="T1208"><text:s text:c="5"/>Exalted ones, listen to those </text:span><text:span text:style-name="T1221">(the Patriarchs)</text:span><text:span text:style-name="T1221"> </text:span><text:span text:style-name="T1208">who lie buried in Ḥebron </text:span><text:span text:style-name="T1187">in the cave of Machpelah </text:span><text:span text:style-name="T1208">and the Faithful Shepherd: Arise from your slumber,</text:span><text:span text:style-name="T1213"> </text:span><text:span text:style-name="T1221">(Isaiah 26:19</text:span><text:span text:style-name="T1221">)</text:span><text:span text:style-name="T1187"> </text:span><text:span text:style-name="T1213">"Awake and sing, you who dwell in the dust". </text:span><text:span text:style-name="T1208">Those </text:span><text:span text:style-name="T1187">resting</text:span><text:span text:style-name="T1208"> are the righteous ones, who are from the portion </text:span><text:span text:style-name="T1187">of the Shekinah of</text:span><text:span text:style-name="T1208"> which it is said, </text:span><text:span text:style-name="T1221">(Song of Songs 5:2</text:span><text:span text:style-name="T1222">) </text:span><text:span text:style-name="T1213">"I am asleep but my heart is awake." </text:span><text:span text:style-name="T1208">They are not </text:span><text:span text:style-name="T1187">called</text:span><text:span text:style-name="T1208"> dead. That is the reason it says about them, </text:span><text:span text:style-name="T1213">“Awake and sing, etc." </text:span></text:p>
      <text:p text:style-name="P310" loext:marker-style-name="T1208"><text:span text:style-name="T1208"><text:s text:c="5"/>Awaken Faithful Shepherd; awaken, you and the patriarchs, to awaken the Shekinah, who sleeps in exile. For until now, the righteous all lie buried and sleep is in their eyes. At the time of redemption, Shekinah will immediately let out three voices toward the Faithful Shepherd saying to him; </text:span><text:span text:style-name="T1213">Arise Faithful Shepherd for about you it is written </text:span><text:span text:style-name="T1221">(Song </text:span><text:span text:style-name="T1224">of </text:span><text:span text:style-name="T1221">Songs 5:2) </text:span><text:span text:style-name="T1213">"The voice of my beloved is knocking” </text:span><text:span text:style-name="T1208">towards me with its Four Letters. And it will say in them</text:span><text:span text:style-name="T1210"> </text:span><text:span text:style-name="T1221">(Song of Songs 5:2)</text:span><text:span text:style-name="T1213">, “Open up to me, my sister, my love, my dove, my wholesome one"; </text:span><text:span text:style-name="T1208">For </text:span><text:span text:style-name="T1221">(Lam. 4:22)</text:span><text:span text:style-name="T1210"> </text:span><text:span text:style-name="T1213">"Your iniquity has ended, O daughter of Ts</text:span><text:span text:style-name="T1225">i</text:span><text:span text:style-name="T1213">ón; He will not continue to keep you in exile."</text:span><text:span text:style-name="T1208"> <text:s text:c="3"/>It is said</text:span><text:span text:style-name="T1187"> </text:span><text:span text:style-name="T1221">(song of Songs 5:2)</text:span><text:span text:style-name="T1210"> </text:span><text:span text:style-name="T1213">"For my head is filled with dew." </text:span><text:span text:style-name="T1208">What is the meaning of </text:span><text:span text:style-name="T1213">"filled with dew"? </text:span><text:span text:style-name="T1208">The Holy One, Blessed Be He, said:</text:span><text:span text:style-name="T1213"> </text:span><text:span text:style-name="T1208">You thought that from the day the Temple was destroyed I ascended to my house above and ascended to my dwelling </text:span><text:span text:style-name="T1187">in Yerushalem </text:span><text:span text:style-name="T1226">above leaving you alone. </text:span><text:span text:style-name="T1227">T</text:span><text:span text:style-name="T1208">hat is not so. I have not ascended </text:span><text:span text:style-name="T1187">to my abode</text:span><text:span text:style-name="T1208"> as long as you are in exile.</text:span></text:p>
      <text:p text:style-name="P309" loext:marker-style-name="T1208"><text:span text:style-name="T1208"><text:s text:c="5"/>Here is a sign for you </text:span><text:span text:style-name="T1221">(Song of Songs 5:2)</text:span><text:span text:style-name="T1208">: </text:span><text:span text:style-name="T1213">“That my head is filled with dew </text:span><text:span text:style-name="T1224">(Tal)</text:span><text:span text:style-name="T1213">…” </text:span><text:span text:style-name="T1208">The </text:span><text:span text:style-name="T1187">final</text:span><text:span text:style-name="T1208"> letter </text:span><text:span text:style-name="T1213">He</text:span><text:span text:style-name="T1228">y</text:span><text:span text:style-name="T1227"> </text:span><text:span text:style-name="T1187">alludes to</text:span><text:span text:style-name="T1208"> the Sheḳinah residing in exile, her completion and her life is </text:span><text:span text:style-name="T1187">in the secret of</text:span><text:span text:style-name="T1208"> dew. This word “dew” is </text:span><text:span text:style-name="T1187">equal to</text:span><text:span text:style-name="T1208"> </text:span><text:span text:style-name="T1213">Yud</text:span><text:span text:style-name="T1208">, </text:span><text:span text:style-name="T1213">He</text:span><text:span text:style-name="T1228">y</text:span><text:span text:style-name="T1208">, </text:span><text:span text:style-name="T1229">W</text:span><text:span text:style-name="T1213">a</text:span><text:span text:style-name="T1229">u</text:span><text:span text:style-name="T1208">, </text:span><text:span text:style-name="T1210">(39)</text:span><text:span text:style-name="T1208"> and the </text:span><text:span text:style-name="T1187">final</text:span><text:span text:style-name="T1208"> </text:span><text:span text:style-name="T1213">He</text:span><text:span text:style-name="T1228">y</text:span><text:span text:style-name="T1208"> is the Shekinah, which is not included in the calculation of “dew”, but </text:span><text:span text:style-name="T1213">Yud</text:span><text:span text:style-name="T1208">, </text:span><text:span text:style-name="T1213">He</text:span><text:span text:style-name="T1228">y</text:span><text:span text:style-name="T1208">, </text:span><text:span text:style-name="T1229">W</text:span><text:span text:style-name="T1213">au</text:span><text:span text:style-name="T1208"> calculate to </text:span><text:span text:style-name="T1187">39</text:span><text:span text:style-name="T1208"> – the same value of "dew." This </text:span><text:span text:style-name="T1187">Name</text:span><text:span text:style-name="T1208"> fills the Shekinah from the spring of all higher sources. Immediately, the Faithful Shepherd arose and the Holy Patriarchs with him. Up to here is the secret of unity. </text:span></text:p>
      <text:p text:style-name="P311" loext:marker-style-name="T1208"><text:span text:style-name="T1208">From here forward [we will discuss] the first section on the secrets of Torah.* </text:span></text:p>
      <text:p text:style-name="P309" loext:marker-style-name="T1208"><text:span text:style-name="T1208"><text:s text:c="5"/>Rabbi Shimon opened and said</text:span><text:span text:style-name="T1187"> </text:span><text:span text:style-name="T1221">(Genesis 1:1)</text:span><text:span text:style-name="T1208">:</text:span><text:span text:style-name="T1230"> </text:span><text:span text:style-name="T1213">"In the beginning, Eloh</text:span><text:span text:style-name="T1229">í</text:span><text:span text:style-name="T1213">ym created..." </text:span><text:span text:style-name="T1221">(Psalm 25:14)</text:span><text:span text:style-name="T1231"> </text:span><text:span text:style-name="T1213">The secret </text:span><text:span text:style-name="T1232">of </text:span><text:span text:style-name="T1213">Adona</text:span><text:span text:style-name="T1225">i</text:span><text:span text:style-name="T1213"> is to those who fear him; He will tell them of</text:span><text:span text:style-name="T1232"> </text:span><text:span text:style-name="T1213">His covenant. </text:span><text:span text:style-name="T1233">"</text:span><text:span text:style-name="T1208">Secret</text:span><text:span text:style-name="T1234">"</text:span><text:span text:style-name="T1208"> </text:span><text:span text:style-name="T1221">(valued 70)</text:span><text:span text:style-name="T1208"> is the seventy times where the word </text:span><text:span text:style-name="T1213">"Bereshit</text:span><text:span text:style-name="T1225">h</text:span><text:span text:style-name="T1213">" </text:span><text:span text:style-name="T1221">(in the beginning)</text:span><text:span text:style-name="T1208"> is interpreted in this book.... </text:span></text:p>
      <text:p text:style-name="P312" loext:marker-style-name="T1208"/>
      <text:p text:style-name="P309" loext:marker-style-name="T1187"><text:span text:style-name="T1208"><text:s text:c="5"/>May it be the will before the Ancient Holiest of all holy, the most concealed of all concealed, mysterious of all, that the Supreme Dew be extended from him to fill the head of the Ze'er </text:span><text:span text:style-name="T1235">Anpin</text:span><text:span text:style-name="T1208"> </text:span><text:span text:style-name="T1221">(the six </text:span><text:soft-page-break/><text:span text:style-name="T1236">S</text:span><text:span text:style-name="T1221">efirót</text:span><text:span text:style-name="T1236">h</text:span><text:span text:style-name="T1221"> from </text:span><text:span text:style-name="T1237">Ḥ</text:span><text:span text:style-name="T1221">esed to Yesod)</text:span><text:span text:style-name="T1213"> </text:span><text:span text:style-name="T1208">and to grace the field of holy apples with the light of his countenance, with desire and joy to everyone. Let there be extended from the Ancient Holy One, Holiest of all </text:span><text:span text:style-name="T1238">holies</text:span><text:span text:style-name="T1208">, more concealed than all concealed, more mysterious than all; willingness and compassion, grace, and loving-kindness in the supreme lightness with his desire and joy upon me and upon all members of my household, and all that are joined with me, and all of Yisraél your nation.</text:span></text:p>
      <text:p text:style-name="P309" loext:marker-style-name="T1187"><text:span text:style-name="T1208"><text:s text:c="5"/>May he redeem us from all serious troubles that befall the world. <text:s/>May he prepare and give us and all our souls, grace and loving-kindness, long and healthy lives, abundant provisions, and love from him. Amein, may it be His will.</text:span><text:span text:style-name="T1187"> <text:tab/><text:tab/></text:span><text:span text:style-name="T1239">Qahal</text:span><text:span text:style-name="T1240">:</text:span><text:span text:style-name="T1187"> </text:span><text:span text:style-name="T1208">Améin </text:span><text:span text:style-name="T1215">Ṿ</text:span><text:span text:style-name="T1208">’Améin</text:span><text:span text:style-name="T1187"> </text:span></text:p>
      <text:p text:style-name="P303" loext:marker-style-name="T1241"><text:span text:style-name="T1208">May Adonái be blessed forever.</text:span><text:span text:style-name="T1187"><text:tab/></text:span><text:span text:style-name="T1239">Qahal</text:span><text:span text:style-name="T1240">:</text:span><text:span text:style-name="T1187"> </text:span><text:span text:style-name="T1208">Améin </text:span><text:span text:style-name="T1215">Ṿ</text:span><text:span text:style-name="T1208">’Améin</text:span><text:span text:style-name="T1242"> <text:s text:c="6"/></text:span><text:span text:style-name="T1241">(Psalms 89:52)</text:span></text:p>
      <text:p text:style-name="P313" loext:marker-style-name="T1243"><text:span text:style-name="T1243">The first interpretation of the seventy interpretations to the first verse of Torah, "Bereshit," which constitute the book of Tikkunei Zohar.</text:span><text:span text:style-name="T1243"/></text:p>
      <text:p text:style-name="P314">An edited translation-compilation by Paqid Yoel ben Abraham adapted from the works of Rabbis Earl Klein, Moises Benzaquen, Abraham Sutton, and Shalom Gross.</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ystem" style:font-pitch="variable"/>
    <style:font-face style:name="Arial Narrow" svg:font-family="'Arial Narrow'" style:font-family-generic="swiss" style:font-pitch="variable"/>
    <style:font-face style:name="Arial Unicode MS" svg:font-family="'Arial Unicode MS'" style:font-family-generic="system" style:font-pitch="variable"/>
    <style:font-face style:name="Book Antiqua" svg:font-family="'Book Antiqua'" style:font-family-generic="roman" style:font-pitch="variable"/>
    <style:font-face style:name="Calibri" svg:font-family="Calibri" style:font-family-generic="roman" style:font-pitch="variable"/>
    <style:font-face style:name="Calibri Light" svg:font-family="'Calibri Light'" style:font-family-generic="roman" style:font-pitch="variable"/>
    <style:font-face style:name="Calibri Light1" svg:font-family="'Calibri Light'" style:font-family-generic="swiss" style:font-pitch="variable"/>
    <style:font-face style:name="Calibri Light2" svg:font-family="'Calibri Light'" style:font-family-generic="system" style:font-pitch="variable"/>
    <style:font-face style:name="Calibri1" svg:font-family="Calibri" style:font-family-generic="roman" style:font-pitch="variable" style:font-charset="x-symbol"/>
    <style:font-face style:name="Calibri2" svg:font-family="Calibri" style:font-family-generic="swiss" style:font-pitch="variable"/>
    <style:font-face style:name="Calibri3" svg:font-family="Calibri" style:font-family-generic="system" style:font-pitch="variable"/>
    <style:font-face style:name="Cardo" svg:font-family="Cardo" style:font-family-generic="roman" style:font-pitch="variable"/>
    <style:font-face style:name="Cardo1" svg:font-family="Cardo" style:font-family-generic="system" style:font-pitch="variable"/>
    <style:font-face style:name="Copperplate Gothic Bold" svg:font-family="'Copperplate Gothic Bold'" style:font-family-generic="swiss" style:font-pitch="variable"/>
    <style:font-face style:name="Courier New" svg:font-family="'Courier New'" style:font-family-generic="system" style:font-pitch="variable"/>
    <style:font-face style:name="Ezra SIL" svg:font-family="'Ezra SIL'" style:font-family-generic="roman" style:font-pitch="variable"/>
    <style:font-face style:name="Ezra SIL1" svg:font-family="'Ezra SIL'" style:font-family-generic="system" style:font-pitch="variable"/>
    <style:font-face style:name="Hebrew Paleo Siloam" svg:font-family="'Hebrew Paleo Siloam'" style:font-family-generic="system" style:font-pitch="variable"/>
    <style:font-face style:name="Liberation Sans" svg:font-family="'Liberation Sans'" style:font-family-generic="swiss" style:font-pitch="variable"/>
    <style:font-face style:name="Linux Libertine Display G" svg:font-family="'Linux Libertine Display G'" style:font-family-generic="roman" style:font-pitch="variable"/>
    <style:font-face style:name="Linux Libertine Display G1" svg:font-family="'Linux Libertine Display G'" style:font-family-generic="system" style:font-pitch="variable"/>
    <style:font-face style:name="Lucida Sans" svg:font-family="'Lucida Sans'" style:font-family-generic="swiss"/>
    <style:font-face style:name="Lucida Sans1" svg:font-family="'Lucida Sans'" style:font-family-generic="system" style:font-pitch="variable"/>
    <style:font-face style:name="MS Gothic" svg:font-family="'MS Gothic'" style:font-family-generic="system" style:font-pitch="variable"/>
    <style:font-face style:name="MS Mincho" svg:font-family="'MS Mincho'"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Mongolian Baiti" svg:font-family="'Mongolian Baiti'" style:font-family-generic="roman" style:font-pitch="variable"/>
    <style:font-face style:name="Mongolian Baiti1" svg:font-family="'Mongolian Baiti'" style:font-family-generic="system" style:font-pitch="variable"/>
    <style:font-face style:name="Segoe UI" svg:font-family="'Segoe UI'" style:font-family-generic="swiss" style:font-pitch="variable"/>
    <style:font-face style:name="Segoe UI1" svg:font-family="'Segoe UI'" style:font-family-generic="system" style:font-pitch="variable"/>
    <style:font-face style:name="SimSun" svg:font-family="SimSun" style:font-family-generic="system" style:font-pitch="variable"/>
    <style:font-face style:name="Tahoma"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Vijaya" svg:font-family="Vijaya"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writing-mode="lr-tb" style:flow-with-text="false"/>
      <style:paragraph-properties style:text-autospace="ideograph-alpha" style:line-break="strict" loext:tab-stop-distance="0in" style:font-independent-line-spacing="false">
        <style:tab-stops/>
      </style:paragraph-properties>
      <style:text-properties style:use-window-font-color="true" loext:opacity="0%" style:font-name="Calibri" fo:font-size="11pt" fo:language="en" fo:country="US" style:letter-kerning="true" style:font-name-asian="Calibri3" style:font-size-asian="11pt" style:language-asian="en" style:country-asian="US" style:font-name-complex="Arial" style:font-size-complex="11pt" style:language-complex="he" style:country-complex="IL"/>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0.5in" style:writing-mode="lr-tb"/>
      <style:text-properties style:use-window-font-color="true" loext:opacity="0%" style:font-name="Calibri" fo:font-size="11pt" fo:language="en" fo:country="US" style:letter-kerning="true" style:font-name-asian="Calibri3" style:font-size-asian="11pt" style:language-asian="en" style:country-asian="US" style:font-name-complex="Arial" style:font-size-complex="11pt" style:language-complex="he" style:country-complex="IL"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in" fo:margin-bottom="0.111in" style:contextual-spacing="false" fo:line-height="108%" fo:text-align="left" style:justify-single-word="false" fo:orphans="2" fo:widows="2" style:writing-mode="lr-tb"/>
    </style:style>
    <style:style style:name="Heading" style:family="paragraph" style:parent-style-name="Standard" style:next-style-name="Text_20_body" style:class="chapter">
      <style:paragraph-properties fo:margin-top="0.1665in" fo:margin-bottom="0.0835in"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loext:linked-style-name="Body_20_Text_20_Char1" style:class="text">
      <style:paragraph-properties fo:margin-top="0in" fo:margin-bottom="0.0835in" style:contextual-spacing="false"/>
    </style:style>
    <style:style style:name="List" style:family="paragraph" style:parent-style-name="Standard" style:class="list">
      <style:paragraph-properties fo:margin-left="0.25in" fo:margin-top="0in" fo:margin-bottom="0.111in" style:contextual-spacing="true" fo:text-indent="-0.25in" style:auto-text-indent="false"/>
    </style:style>
    <style:style style:name="Caption" style:family="paragraph" style:parent-style-name="Standard" style:next-style-name="Standard" style:class="extra">
      <style:paragraph-properties fo:margin-top="0in" fo:margin-bottom="0.139in" style:contextual-spacing="false" fo:line-height="100%"/>
      <style:text-properties fo:color="#44546a" loext:opacity="100%" fo:font-size="9pt" fo:font-style="italic" style:letter-kerning="false" style:font-size-asian="9pt" style:font-style-asian="italic" style:font-size-complex="9pt" style:language-complex="ar" style:country-complex="SA" style:font-style-complex="italic">
        <loext:char-complex-color loext:theme-type="dark2" loext:color-type="theme"/>
      </style:text-properties>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Heading_20_1" style:display-name="Heading 1" style:family="paragraph" style:parent-style-name="Standard" style:next-style-name="Standard" loext:linked-style-name="Heading_20_1_20_Char" style:default-outline-level="1" style:list-style-name="" style:class="chapter">
      <style:paragraph-properties fo:margin-top="0.1665in" fo:margin-bottom="0in" style:contextual-spacing="false" fo:keep-together="always" fo:keep-with-next="always"/>
      <style:text-properties fo:color="#2e74b5" loext:opacity="100%" style:font-name="Calibri Light1" fo:font-family="'Calibri Light'" style:font-family-generic="swiss" style:font-pitch="variable" fo:font-size="16pt" style:font-name-asian="MS Gothic" style:font-family-asian="'MS Gothic'" style:font-family-generic-asian="system" style:font-pitch-asian="variable" style:font-size-asian="16pt" style:font-name-complex="Times New Roman1" style:font-family-complex="'Times New Roman'" style:font-family-generic-complex="system" style:font-pitch-complex="variable" style:font-size-complex="16pt"/>
    </style:style>
    <style:style style:name="Heading_20_2" style:display-name="Heading 2" style:family="paragraph" style:parent-style-name="Standard" style:next-style-name="Standard" loext:linked-style-name="Heading_20_2_20_Char" style:default-outline-level="2" style:list-style-name="" style:class="chapter">
      <style:paragraph-properties fo:margin-top="0.028in" fo:margin-bottom="0in" style:contextual-spacing="false" fo:keep-together="always" fo:keep-with-next="always"/>
      <style:text-properties fo:color="#2e74b5" loext:opacity="100%" style:font-name="Calibri Light1" fo:font-family="'Calibri Light'" style:font-family-generic="swiss" style:font-pitch="variable" fo:font-size="13pt" style:font-name-asian="MS Gothic" style:font-family-asian="'MS Gothic'" style:font-family-generic-asian="system" style:font-pitch-asian="variable" style:font-size-asian="13pt" style:font-name-complex="Times New Roman1" style:font-family-complex="'Times New Roman'" style:font-family-generic-complex="system" style:font-pitch-complex="variable" style:font-size-complex="13pt"/>
    </style:style>
    <style:style style:name="Heading_20_3" style:display-name="Heading 3" style:family="paragraph" style:parent-style-name="Standard" style:next-style-name="Standard" loext:linked-style-name="Heading_20_3_20_Char" style:default-outline-level="3" style:list-style-name="" style:class="chapter">
      <style:paragraph-properties fo:margin-top="0.028in" fo:margin-bottom="0in" style:contextual-spacing="false" fo:keep-together="always" fo:keep-with-next="always"/>
      <style:text-properties fo:color="#1f4d78" loext:opacity="100%" style:font-name="Calibri Light1" fo:font-family="'Calibri Light'" style:font-family-generic="swiss" style:font-pitch="variable" fo:font-size="12pt" style:font-name-asian="MS Gothic" style:font-family-asian="'MS Gothic'" style:font-family-generic-asian="system" style:font-pitch-asian="variable" style:font-size-asian="12pt" style:font-name-complex="Times New Roman1" style:font-family-complex="'Times New Roman'" style:font-family-generic-complex="system" style:font-pitch-complex="variable" style:font-size-complex="12pt"/>
    </style:style>
    <style:style style:name="Heading_20_4" style:display-name="Heading 4" style:family="paragraph" style:parent-style-name="Standard" style:next-style-name="Standard" loext:linked-style-name="Heading_20_4_20_Char" style:default-outline-level="4" style:list-style-name="" style:class="chapter">
      <style:paragraph-properties fo:margin-top="0.028in" fo:margin-bottom="0in" style:contextual-spacing="false" fo:keep-together="always" fo:keep-with-next="always"/>
      <style:text-properties fo:color="#2e74b5" loext:opacity="100%" style:font-name="Calibri Light1" fo:font-family="'Calibri Light'" style:font-family-generic="swiss" style:font-pitch="variable" fo:font-style="italic" style:font-name-asian="MS Gothic" style:font-family-asian="'MS Gothic'" style:font-family-generic-asian="system" style:font-pitch-asian="variable" style:font-style-asian="italic" style:font-name-complex="Times New Roman1" style:font-family-complex="'Times New Roman'" style:font-family-generic-complex="system" style:font-pitch-complex="variable" style:font-style-complex="italic"/>
    </style:style>
    <style:style style:name="Heading_20_5" style:display-name="Heading 5" style:family="paragraph" style:parent-style-name="Standard" style:next-style-name="Standard" loext:linked-style-name="Heading_20_5_20_Char" style:default-outline-level="5" style:list-style-name="" style:class="chapter">
      <style:paragraph-properties fo:margin-top="0.028in" fo:margin-bottom="0in" style:contextual-spacing="false" fo:keep-together="always" fo:keep-with-next="always"/>
      <style:text-properties fo:color="#2e74b5" loext:opacity="100%" style:font-name="Calibri Light1" fo:font-family="'Calibri Light'" style:font-family-generic="swiss" style:font-pitch="variable" style:font-name-asian="MS Gothic" style:font-family-asian="'MS Gothic'" style:font-family-generic-asian="system" style:font-pitch-asian="variable" style:font-name-complex="Times New Roman1" style:font-family-complex="'Times New Roman'" style:font-family-generic-complex="system" style:font-pitch-complex="variable"/>
    </style:style>
    <style:style style:name="Heading_20_6" style:display-name="Heading 6" style:family="paragraph" style:parent-style-name="Standard" style:next-style-name="Standard" loext:linked-style-name="Heading_20_6_20_Char" style:default-outline-level="6" style:list-style-name="" style:class="chapter">
      <style:paragraph-properties fo:margin-top="0.028in" fo:margin-bottom="0in" style:contextual-spacing="false" fo:keep-together="always" fo:keep-with-next="always"/>
      <style:text-properties fo:color="#1f4d78" loext:opacity="100%" style:font-name="Calibri Light1" fo:font-family="'Calibri Light'" style:font-family-generic="swiss" style:font-pitch="variable" style:font-name-asian="MS Gothic" style:font-family-asian="'MS Gothic'" style:font-family-generic-asian="system" style:font-pitch-asian="variable" style:font-name-complex="Times New Roman1" style:font-family-complex="'Times New Roman'" style:font-family-generic-complex="system" style:font-pitch-complex="variable"/>
    </style:style>
    <style:style style:name="Heading_20_7" style:display-name="Heading 7" style:family="paragraph" style:parent-style-name="Standard" style:next-style-name="Standard" loext:linked-style-name="Heading_20_7_20_Char" style:default-outline-level="7" style:list-style-name="" style:class="chapter">
      <style:paragraph-properties fo:margin-top="0.028in" fo:margin-bottom="0in" style:contextual-spacing="false" fo:keep-together="always" fo:keep-with-next="always"/>
      <style:text-properties fo:color="#1f4d78" loext:opacity="100%" style:font-name="Calibri Light1" fo:font-family="'Calibri Light'" style:font-family-generic="swiss" style:font-pitch="variable" fo:font-style="italic" style:font-name-asian="MS Gothic" style:font-family-asian="'MS Gothic'" style:font-family-generic-asian="system" style:font-pitch-asian="variable" style:font-style-asian="italic" style:font-name-complex="Times New Roman1" style:font-family-complex="'Times New Roman'" style:font-family-generic-complex="system" style:font-pitch-complex="variable" style:font-style-complex="italic"/>
    </style:style>
    <style:style style:name="Heading_20_8" style:display-name="Heading 8" style:family="paragraph" style:parent-style-name="Standard" style:next-style-name="Standard" loext:linked-style-name="Heading_20_8_20_Char" style:default-outline-level="8" style:list-style-name="" style:class="chapter">
      <style:paragraph-properties fo:margin-top="0.028in" fo:margin-bottom="0in" style:contextual-spacing="false" fo:keep-together="always" fo:keep-with-next="always"/>
      <style:text-properties fo:color="#272727" loext:opacity="100%" style:font-name="Calibri Light1" fo:font-family="'Calibri Light'" style:font-family-generic="swiss" style:font-pitch="variable" fo:font-size="10.5pt" style:font-name-asian="MS Gothic" style:font-family-asian="'MS Gothic'" style:font-family-generic-asian="system" style:font-pitch-asian="variable" style:font-size-asian="10.5pt" style:font-name-complex="Times New Roman1" style:font-family-complex="'Times New Roman'" style:font-family-generic-complex="system" style:font-pitch-complex="variable" style:font-size-complex="10.5pt"/>
    </style:style>
    <style:style style:name="Heading_20_9" style:display-name="Heading 9" style:family="paragraph" style:parent-style-name="Standard" style:next-style-name="Standard" loext:linked-style-name="Heading_20_9_20_Char" style:default-outline-level="9" style:list-style-name="" style:class="chapter">
      <style:paragraph-properties fo:margin-top="0.028in" fo:margin-bottom="0in" style:contextual-spacing="false" fo:keep-together="always" fo:keep-with-next="always"/>
      <style:text-properties fo:color="#272727" loext:opacity="100%" style:font-name="Calibri Light1" fo:font-family="'Calibri Light'" style:font-family-generic="swiss" style:font-pitch="variable" fo:font-size="10.5pt" fo:font-style="italic" style:font-name-asian="MS Gothic" style:font-family-asian="'MS Gothic'" style:font-family-generic-asian="system" style:font-pitch-asian="variable" style:font-size-asian="10.5pt" style:font-style-asian="italic" style:font-name-complex="Times New Roman1" style:font-family-complex="'Times New Roman'" style:font-family-generic-complex="system" style:font-pitch-complex="variable" style:font-size-complex="10.5pt" style:font-style-complex="italic"/>
    </style:style>
    <style:style style:name="Heading_20_11" style:display-name="Heading 11" style:family="paragraph" style:parent-style-name="Standard" style:next-style-name="Standard" style:default-outline-level="1" style:list-style-name="">
      <style:paragraph-properties fo:margin-top="0.1665in" fo:margin-bottom="0in" style:contextual-spacing="false" fo:line-height="100%" fo:keep-together="always" fo:keep-with-next="always"/>
      <style:text-properties fo:color="#2e74b5" loext:opacity="100%" style:font-name="Calibri Light1" fo:font-family="'Calibri Light'" style:font-family-generic="swiss" style:font-pitch="variable" fo:font-size="16pt" style:letter-kerning="false" style:font-name-asian="MS Gothic" style:font-family-asian="'MS Gothic'" style:font-family-generic-asian="system" style:font-pitch-asian="variable" style:font-size-asian="16pt" style:font-name-complex="Times New Roman1" style:font-family-complex="'Times New Roman'" style:font-family-generic-complex="system" style:font-pitch-complex="variable" style:font-size-complex="16pt" style:language-complex="ar" style:country-complex="SA"/>
    </style:style>
    <style:style style:name="Heading_20_21" style:display-name="Heading 21" style:family="paragraph" style:parent-style-name="Standard" style:next-style-name="Standard" style:default-outline-level="2" style:list-style-name="">
      <style:paragraph-properties fo:margin-top="0.028in" fo:margin-bottom="0in" style:contextual-spacing="false" fo:line-height="100%" fo:keep-together="always" fo:keep-with-next="always"/>
      <style:text-properties fo:color="#2e74b5" loext:opacity="100%" style:font-name="Calibri Light1" fo:font-family="'Calibri Light'" style:font-family-generic="swiss" style:font-pitch="variable" fo:font-size="13pt" style:letter-kerning="false" style:font-name-asian="MS Gothic" style:font-family-asian="'MS Gothic'" style:font-family-generic-asian="system" style:font-pitch-asian="variable" style:font-size-asian="13pt" style:font-name-complex="Times New Roman1" style:font-family-complex="'Times New Roman'" style:font-family-generic-complex="system" style:font-pitch-complex="variable" style:font-size-complex="13pt" style:language-complex="ar" style:country-complex="SA"/>
    </style:style>
    <style:style style:name="Heading_20_31" style:display-name="Heading 31" style:family="paragraph" style:parent-style-name="Standard" style:next-style-name="Standard" style:default-outline-level="3" style:list-style-name="">
      <style:paragraph-properties fo:margin-top="0.028in" fo:margin-bottom="0in" style:contextual-spacing="false" fo:line-height="100%" fo:keep-together="always" fo:keep-with-next="always"/>
      <style:text-properties fo:color="#1f4d78" loext:opacity="100%" style:font-name="Calibri Light1" fo:font-family="'Calibri Light'" style:font-family-generic="swiss" style:font-pitch="variable" fo:font-size="12pt" style:letter-kerning="false" style:font-name-asian="MS Gothic" style:font-family-asian="'MS Gothic'" style:font-family-generic-asian="system" style:font-pitch-asian="variable" style:font-size-asian="12pt" style:font-name-complex="Times New Roman1" style:font-family-complex="'Times New Roman'" style:font-family-generic-complex="system" style:font-pitch-complex="variable" style:font-size-complex="12pt" style:language-complex="ar" style:country-complex="SA"/>
    </style:style>
    <style:style style:name="Heading_20_41" style:display-name="Heading 41" style:family="paragraph" style:parent-style-name="Standard" style:next-style-name="Standard" style:default-outline-level="4" style:list-style-name="">
      <style:paragraph-properties fo:margin-top="0.028in" fo:margin-bottom="0in" style:contextual-spacing="false" fo:line-height="100%" fo:keep-together="always" fo:keep-with-next="always"/>
      <style:text-properties fo:color="#2e74b5" loext:opacity="100%" style:font-name="Calibri Light1" fo:font-family="'Calibri Light'" style:font-family-generic="swiss" style:font-pitch="variable" fo:font-style="italic" style:letter-kerning="false" style:font-name-asian="MS Gothic" style:font-family-asian="'MS Gothic'" style:font-family-generic-asian="system" style:font-pitch-asian="variable" style:font-style-asian="italic" style:font-name-complex="Times New Roman1" style:font-family-complex="'Times New Roman'" style:font-family-generic-complex="system" style:font-pitch-complex="variable" style:language-complex="ar" style:country-complex="SA" style:font-style-complex="italic"/>
    </style:style>
    <style:style style:name="Heading_20_51" style:display-name="Heading 51" style:family="paragraph" style:parent-style-name="Standard" style:next-style-name="Standard" style:default-outline-level="5" style:list-style-name="">
      <style:paragraph-properties fo:margin-top="0.028in" fo:margin-bottom="0in" style:contextual-spacing="false" fo:line-height="100%" fo:keep-together="always" fo:keep-with-next="always"/>
      <style:text-properties fo:color="#2e74b5" loext:opacity="100%" style:font-name="Calibri Light1" fo:font-family="'Calibri Light'" style:font-family-generic="swiss" style:font-pitch="variable" style:letter-kerning="false" style:font-name-asian="MS Gothic" style:font-family-asian="'MS Gothic'" style:font-family-generic-asian="system" style:font-pitch-asian="variable" style:font-name-complex="Times New Roman1" style:font-family-complex="'Times New Roman'" style:font-family-generic-complex="system" style:font-pitch-complex="variable" style:language-complex="ar" style:country-complex="SA"/>
    </style:style>
    <style:style style:name="Heading_20_61" style:display-name="Heading 61" style:family="paragraph" style:parent-style-name="Standard" style:next-style-name="Standard" style:default-outline-level="6" style:list-style-name="">
      <style:paragraph-properties fo:margin-top="0.028in" fo:margin-bottom="0in" style:contextual-spacing="false" fo:line-height="100%" fo:keep-together="always" fo:keep-with-next="always"/>
      <style:text-properties fo:color="#1f4d78" loext:opacity="100%" style:font-name="Calibri Light1" fo:font-family="'Calibri Light'" style:font-family-generic="swiss" style:font-pitch="variable" style:letter-kerning="false" style:font-name-asian="MS Gothic" style:font-family-asian="'MS Gothic'" style:font-family-generic-asian="system" style:font-pitch-asian="variable" style:font-name-complex="Times New Roman1" style:font-family-complex="'Times New Roman'" style:font-family-generic-complex="system" style:font-pitch-complex="variable" style:language-complex="ar" style:country-complex="SA"/>
    </style:style>
    <style:style style:name="Heading_20_71" style:display-name="Heading 71" style:family="paragraph" style:parent-style-name="Standard" style:next-style-name="Standard" style:default-outline-level="7" style:list-style-name="">
      <style:paragraph-properties fo:margin-top="0.028in" fo:margin-bottom="0in" style:contextual-spacing="false" fo:line-height="100%" fo:keep-together="always" fo:keep-with-next="always"/>
      <style:text-properties fo:color="#1f4d78" loext:opacity="100%" style:font-name="Calibri Light1" fo:font-family="'Calibri Light'" style:font-family-generic="swiss" style:font-pitch="variable" fo:font-style="italic" style:letter-kerning="false" style:font-name-asian="MS Gothic" style:font-family-asian="'MS Gothic'" style:font-family-generic-asian="system" style:font-pitch-asian="variable" style:font-style-asian="italic" style:font-name-complex="Times New Roman1" style:font-family-complex="'Times New Roman'" style:font-family-generic-complex="system" style:font-pitch-complex="variable" style:language-complex="ar" style:country-complex="SA" style:font-style-complex="italic"/>
    </style:style>
    <style:style style:name="Heading_20_81" style:display-name="Heading 81" style:family="paragraph" style:parent-style-name="Standard" style:next-style-name="Standard" style:default-outline-level="8" style:list-style-name="">
      <style:paragraph-properties fo:margin-top="0.028in" fo:margin-bottom="0in" style:contextual-spacing="false" fo:line-height="100%" fo:keep-together="always" fo:keep-with-next="always"/>
      <style:text-properties fo:color="#272727" loext:opacity="100%" style:font-name="Calibri Light1" fo:font-family="'Calibri Light'" style:font-family-generic="swiss" style:font-pitch="variable" fo:font-size="10.5pt" style:letter-kerning="false" style:font-name-asian="MS Gothic" style:font-family-asian="'MS Gothic'" style:font-family-generic-asian="system" style:font-pitch-asian="variable" style:font-size-asian="10.5pt" style:font-name-complex="Times New Roman1" style:font-family-complex="'Times New Roman'" style:font-family-generic-complex="system" style:font-pitch-complex="variable" style:font-size-complex="10.5pt" style:language-complex="ar" style:country-complex="SA"/>
    </style:style>
    <style:style style:name="Heading_20_91" style:display-name="Heading 91" style:family="paragraph" style:parent-style-name="Standard" style:next-style-name="Standard" style:default-outline-level="9" style:list-style-name="">
      <style:paragraph-properties fo:margin-top="0.028in" fo:margin-bottom="0in" style:contextual-spacing="false" fo:line-height="100%" fo:keep-together="always" fo:keep-with-next="always"/>
      <style:text-properties fo:color="#272727" loext:opacity="100%" style:font-name="Calibri Light1" fo:font-family="'Calibri Light'" style:font-family-generic="swiss" style:font-pitch="variable" fo:font-size="10.5pt" fo:font-style="italic" style:letter-kerning="false" style:font-name-asian="MS Gothic" style:font-family-asian="'MS Gothic'" style:font-family-generic-asian="system" style:font-pitch-asian="variable" style:font-size-asian="10.5pt" style:font-style-asian="italic" style:font-name-complex="Times New Roman1" style:font-family-complex="'Times New Roman'" style:font-family-generic-complex="system" style:font-pitch-complex="variable" style:font-size-complex="10.5pt" style:language-complex="ar" style:country-complex="SA" style:font-style-complex="italic"/>
    </style:style>
    <style:style style:name="No_20_Spacing1" style:display-name="No Spacing1" style:family="paragraph" style:next-style-name="No_20_Spacing" loext:linked-style-name="No_20_Spacing_20_Char">
      <style:paragraph-properties fo:margin-top="0in" fo:margin-bottom="0in" style:contextual-spacing="false" fo:line-height="100%" fo:text-align="left" style:justify-single-word="false" fo:orphans="2" fo:widows="2" style:writing-mode="lr-tb"/>
      <style:text-properties style:letter-kerning="false" style:language-complex="ar" style:country-complex="SA"/>
    </style:style>
    <style:style style:name="Header1" style:family="paragraph" style:parent-style-name="Standard" style:next-style-name="Header" loext:linked-style-name="Header_20_Char">
      <style:paragraph-properties fo:margin-top="0in" fo:margin-bottom="0in" style:contextual-spacing="false" fo:line-height="100%">
        <style:tab-stops>
          <style:tab-stop style:position="3.25in" style:type="center"/>
          <style:tab-stop style:position="6.5in" style:type="right"/>
        </style:tab-stops>
      </style:paragraph-properties>
    </style:style>
    <style:style style:name="Footer1" style:family="paragraph" style:parent-style-name="Standard" style:next-style-name="Footer" loext:linked-style-name="Footer_20_Char">
      <style:paragraph-properties fo:margin-top="0in" fo:margin-bottom="0in" style:contextual-spacing="false" fo:line-height="100%">
        <style:tab-stops>
          <style:tab-stop style:position="3.25in" style:type="center"/>
          <style:tab-stop style:position="6.5in" style:type="right"/>
        </style:tab-stops>
      </style:paragraph-properties>
    </style:style>
    <style:style style:name="Comment_20_Text1" style:display-name="Comment Text1" style:family="paragraph" style:parent-style-name="Standard" style:next-style-name="Marginalia" loext:linked-style-name="Comment_20_Text_20_Char">
      <style:paragraph-properties fo:margin-top="0in" fo:margin-bottom="0in" style:contextual-spacing="false" fo:line-height="100%"/>
      <style:text-properties fo:font-size="10pt" style:font-size-asian="10pt" style:font-size-complex="10pt"/>
    </style:style>
    <style:style style:name="Comment_20_Subject1" style:display-name="Comment Subject1" style:family="paragraph" style:parent-style-name="Marginalia" style:next-style-name="Marginalia">
      <style:paragraph-properties fo:margin-top="0in" fo:margin-bottom="0in" style:contextual-spacing="false"/>
      <style:text-properties fo:font-weight="bold" style:letter-kerning="false" style:font-weight-asian="bold" style:language-complex="ar" style:country-complex="SA" style:font-weight-complex="bold"/>
    </style:style>
    <style:style style:name="Marginalia" style:family="paragraph" style:parent-style-name="Standard" loext:linked-style-name="Comment_20_Text_20_Char1" style:class="text">
      <style:paragraph-properties fo:line-height="100%"/>
      <style:text-properties fo:font-size="10pt" style:font-size-asian="10pt" style:font-size-complex="10pt"/>
    </style:style>
    <style:style style:name="Balloon_20_Text1" style:display-name="Balloon Text1" style:family="paragraph" style:parent-style-name="Standard" style:next-style-name="Balloon_20_Text" loext:linked-style-name="Balloon_20_Text_20_Char">
      <style:paragraph-properties fo:margin-top="0in" fo:margin-bottom="0in" style:contextual-spacing="false" fo:line-height="100%"/>
      <style:text-properties style:font-name="Segoe UI" fo:font-family="'Segoe UI'" style:font-family-generic="swiss" style:font-pitch="variable" fo:font-size="9pt" style:font-size-asian="9pt" style:font-name-complex="Segoe UI1" style:font-family-complex="'Segoe UI'" style:font-family-generic-complex="system" style:font-pitch-complex="variable" style:font-size-complex="9pt"/>
    </style:style>
    <style:style style:name="List_20_Paragraph1" style:display-name="List Paragraph1" style:family="paragraph" style:parent-style-name="Standard" style:next-style-name="List_20_Paragraph">
      <style:paragraph-properties fo:margin-left="0.5in" fo:margin-top="0in" fo:margin-bottom="0.139in" style:contextual-spacing="true" fo:line-height="115%"/>
      <style:text-properties style:letter-kerning="false" style:language-complex="ar" style:country-complex="SA"/>
    </style:style>
    <style:style style:name="Normal_20__28_Web_29_" style:display-name="Normal (Web)" style:family="paragraph" style:parent-style-name="Standard">
      <style:paragraph-properties fo:margin-top="0.1945in" fo:margin-bottom="0.1945in" style:contextual-spacing="false" fo:line-height="100%"/>
      <style:text-properties style:font-name="Times New Roman" fo:font-family="'Times New Roman'" style:font-family-generic="roman" style:font-pitch="variable" fo:font-size="12pt" style:letter-kerning="false" style:font-name-asian="Times New Roman1" style:font-family-asian="'Times New Roman'" style:font-family-generic-asian="system" style:font-pitch-asian="variable" style:font-size-asian="12pt" style:font-name-complex="Times New Roman1" style:font-family-complex="'Times New Roman'" style:font-family-generic-complex="system" style:font-pitch-complex="variable" style:font-size-complex="12pt" style:language-complex="ar" style:country-complex="SA"/>
    </style:style>
    <style:style style:name="List_20_Paragraph2" style:display-name="List Paragraph2" style:family="paragraph" style:parent-style-name="Standard" style:next-style-name="List_20_Paragraph">
      <style:paragraph-properties fo:margin-left="0.5in" fo:margin-top="0in" fo:margin-bottom="0in" style:contextual-spacing="true" fo:line-height="100%"/>
      <style:text-properties style:letter-kerning="false" style:language-complex="ar" style:country-complex="SA"/>
    </style:style>
    <style:style style:name="a_5f_aritext" style:display-name="a_aritext" style:family="paragraph" style:parent-style-name="Standard">
      <style:paragraph-properties fo:margin-top="0.1945in" fo:margin-bottom="0.1945in" style:contextual-spacing="false" fo:line-height="100%"/>
      <style:text-properties style:font-name="Times New Roman" fo:font-family="'Times New Roman'" style:font-family-generic="roman" style:font-pitch="variable" fo:font-size="12pt" style:letter-kerning="false" style:font-name-asian="Times New Roman1" style:font-family-asian="'Times New Roman'" style:font-family-generic-asian="system" style:font-pitch-asian="variable" style:font-size-asian="12pt" style:font-name-complex="Times New Roman1" style:font-family-complex="'Times New Roman'" style:font-family-generic-complex="system" style:font-pitch-complex="variable" style:font-size-complex="12pt"/>
    </style:style>
    <style:style style:name="Footnote_20_Text1" style:display-name="Footnote Text1" style:family="paragraph" style:parent-style-name="Standard" style:next-style-name="Footnote" loext:linked-style-name="Footnote_20_Text_20_Char">
      <style:paragraph-properties fo:margin-top="0in" fo:margin-bottom="0in" style:contextual-spacing="false" fo:line-height="100%"/>
      <style:text-properties fo:font-size="10pt" style:font-size-asian="10pt" style:font-size-complex="10pt"/>
    </style:style>
    <style:style style:name="Title1" style:family="paragraph" style:parent-style-name="Standard" style:next-style-name="Standard">
      <style:paragraph-properties fo:margin-top="0in" fo:margin-bottom="0in" style:contextual-spacing="true" fo:line-height="100%"/>
      <style:text-properties style:font-name="Calibri Light1" fo:font-family="'Calibri Light'" style:font-family-generic="swiss" style:font-pitch="variable" fo:font-size="28pt" fo:letter-spacing="-0.0071in" style:letter-kerning="true" style:font-name-asian="MS Gothic" style:font-family-asian="'MS Gothic'" style:font-family-generic-asian="system" style:font-pitch-asian="variable" style:font-size-asian="28pt" style:font-name-complex="Times New Roman1" style:font-family-complex="'Times New Roman'" style:font-family-generic-complex="system" style:font-pitch-complex="variable" style:font-size-complex="28pt" style:language-complex="ar" style:country-complex="SA"/>
    </style:style>
    <style:style style:name="Subtitle1" style:family="paragraph" style:parent-style-name="Standard" style:next-style-name="Standard">
      <style:paragraph-properties fo:line-height="100%"/>
      <style:text-properties fo:color="#5a5a5a" loext:opacity="100%" fo:letter-spacing="0.0102in" style:letter-kerning="false" style:font-name-asian="MS Mincho" style:font-family-asian="'MS Mincho'" style:font-family-generic-asian="system" style:font-pitch-asian="variable" style:language-complex="ar" style:country-complex="SA"/>
    </style:style>
    <style:style style:name="List1" style:family="paragraph" style:parent-style-name="Standard" style:next-style-name="List">
      <style:paragraph-properties fo:margin-left="0.25in" fo:margin-top="0in" fo:margin-bottom="0in" style:contextual-spacing="true" fo:line-height="100%" fo:text-indent="-0.25in" style:auto-text-indent="false"/>
      <style:text-properties style:letter-kerning="false" style:language-complex="ar" style:country-complex="SA"/>
    </style:style>
    <style:style style:name="List_20_Bullet1" style:display-name="List Bullet1" style:family="paragraph" style:parent-style-name="Standard" style:next-style-name="List_20_1" style:list-style-name="WWNum1">
      <style:paragraph-properties fo:margin-top="0in" fo:margin-bottom="0in" style:contextual-spacing="true" fo:line-height="100%"/>
      <style:text-properties style:letter-kerning="false" style:language-complex="ar" style:country-complex="SA"/>
    </style:style>
    <style:style style:name="List_20_Continue1" style:display-name="List Continue1" style:family="paragraph" style:parent-style-name="Standard" style:next-style-name="List_20_1_20_Cont.">
      <style:paragraph-properties fo:margin-left="0.25in" fo:margin-top="0in" fo:margin-bottom="0.0835in" style:contextual-spacing="true" fo:line-height="100%"/>
      <style:text-properties style:letter-kerning="false" style:language-complex="ar" style:country-complex="SA"/>
    </style:style>
    <style:style style:name="Caption1" style:family="paragraph" style:parent-style-name="Standard" style:next-style-name="Standard">
      <style:paragraph-properties fo:margin-top="0in" fo:margin-bottom="0.139in" style:contextual-spacing="false" fo:line-height="100%"/>
      <style:text-properties fo:color="#44546a" loext:opacity="100%" fo:font-size="9pt" fo:font-style="italic" style:letter-kerning="false" style:font-size-asian="9pt" style:font-style-asian="italic" style:font-size-complex="9pt" style:language-complex="ar" style:country-complex="SA" style:font-style-complex="italic"/>
    </style:style>
    <style:style style:name="Body_20_Text1" style:display-name="Body Text1" style:family="paragraph" style:parent-style-name="Standard" style:next-style-name="Text_20_body" loext:linked-style-name="Body_20_Text_20_Char">
      <style:paragraph-properties fo:margin-top="0in" fo:margin-bottom="0.0835in" style:contextual-spacing="false" fo:line-height="100%"/>
    </style:style>
    <style:style style:name="Body_20_Text_20_Indent1" style:display-name="Body Text Indent1" style:family="paragraph" style:parent-style-name="Standard" style:next-style-name="Text_20_body_20_indent" loext:linked-style-name="Body_20_Text_20_Indent_20_Char">
      <style:paragraph-properties fo:margin-left="0.25in" fo:margin-top="0in" fo:margin-bottom="0.0835in" style:contextual-spacing="false" fo:line-height="100%"/>
    </style:style>
    <style:style style:name="Body_20_Text_20_First_20_Indent1" style:display-name="Body Text First Indent1" style:family="paragraph" style:parent-style-name="Text_20_body" style:next-style-name="First_20_line_20_indent" loext:linked-style-name="Body_20_Text_20_First_20_Indent_20_Char">
      <style:paragraph-properties fo:margin-top="0in" fo:margin-bottom="0in" style:contextual-spacing="false" fo:line-height="100%" fo:text-indent="0.25in" style:auto-text-indent="false"/>
    </style:style>
    <style:style style:name="Body_20_Text_20_First_20_Indent_20_21" style:display-name="Body Text First Indent 21" style:family="paragraph" style:parent-style-name="Text_20_body_20_indent" style:next-style-name="Body_20_Text_20_First_20_Indent_20_2" loext:linked-style-name="Body_20_Text_20_First_20_Indent_20_2_20_Char">
      <style:paragraph-properties fo:margin-top="0in" fo:margin-bottom="0in" style:contextual-spacing="false" fo:line-height="100%" fo:text-indent="0.25in" style:auto-text-indent="false"/>
    </style:style>
    <style:style style:name="Text_20_body_20_indent" style:display-name="Text body indent" style:family="paragraph" style:parent-style-name="Standard" loext:linked-style-name="Body_20_Text_20_Indent_20_Char1" style:class="text">
      <style:paragraph-properties fo:margin-left="0.25in" fo:margin-top="0in" fo:margin-bottom="0.0835in" style:contextual-spacing="false"/>
    </style:style>
    <style:style style:name="Intense_20_Quote1" style:display-name="Intense Quote1" style:family="paragraph" style:parent-style-name="Standard" style:next-style-name="Standard">
      <style:paragraph-properties fo:margin-left="0.6in" fo:margin-right="0.6in" fo:margin-top="0.25in" fo:margin-bottom="0.25in" style:contextual-spacing="false" fo:line-height="100%" fo:text-align="center" style:justify-single-word="false" fo:padding-left="0in" fo:padding-right="0in" fo:padding-top="0.139in" fo:padding-bottom="0.139in" fo:border-left="none" fo:border-right="none" fo:border-top="0.51pt solid #5b9bd5" fo:border-bottom="0.51pt solid #5b9bd5"/>
      <style:text-properties fo:color="#5b9bd5" loext:opacity="100%" fo:font-style="italic" style:letter-kerning="false" style:font-style-asian="italic" style:language-complex="ar" style:country-complex="SA" style:font-style-complex="italic"/>
    </style:style>
    <style:style style:name="Endnote_20_Text1" style:display-name="Endnote Text1" style:family="paragraph" style:parent-style-name="Standard" style:next-style-name="Endnote" loext:linked-style-name="Endnote_20_Text_20_Char">
      <style:paragraph-properties fo:margin-top="0in" fo:margin-bottom="0in" style:contextual-spacing="false" fo:line-height="100%"/>
      <style:text-properties fo:font-size="10pt" style:font-size-asian="10pt" style:font-size-complex="10pt"/>
    </style:style>
    <style:style style:name="Table_20_Contents" style:display-name="Table Contents" style:family="paragraph" style:parent-style-name="Standard" style:class="extra">
      <style:paragraph-properties fo:margin-top="0in" fo:margin-bottom="0in" style:contextual-spacing="false" fo:line-height="100%" fo:orphans="0" fo:widows="0" fo:hyphenation-ladder-count="no-limit" fo:hyphenation-keep="auto" loext:hyphenation-keep-type="column" loext:hyphenation-keep-line="false" text:number-lines="false" text:line-number="0"/>
      <style:text-properties style:font-name="Times New Roman" fo:font-family="'Times New Roman'" style:font-family-generic="roman" style:font-pitch="variable" fo:font-size="12pt" style:letter-kerning="true" style:font-name-asian="SimSun" style:font-family-asian="SimSun" style:font-family-generic-asian="system" style:font-pitch-asian="variable" style:font-size-asian="12pt" style:language-asian="zh" style:country-asian="CN" style:font-name-complex="Mangal" style:font-family-complex="Mangal" style:font-family-generic-complex="system"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Standard_20__28_WW_29_" style:display-name="Standard (WW)" style:family="paragraph">
      <style:paragraph-properties fo:margin-top="0in" fo:margin-bottom="0in" style:contextual-spacing="false" fo:line-height="100%" fo:text-align="left" style:justify-single-word="false" fo:orphans="2" fo:widows="2" fo:hyphenation-ladder-count="no-limit" fo:hyphenation-keep="auto" loext:hyphenation-keep-type="column" loext:hyphenation-keep-line="false" style:vertical-align="baseline" style:writing-mode="lr-tb"/>
      <style:text-properties style:font-name="Calibri2" fo:font-family="Calibri" style:font-family-generic="swiss" style:font-pitch="variable" style:letter-kerning="true" style:font-name-asian="SimSun" style:font-family-asian="SimSun" style:font-family-generic-asian="system" style:font-pitch-asian="variable" style:font-name-complex="Tahoma" style:font-family-complex="Tahoma" style:font-family-generic-complex="system" style:font-pitch-complex="variable" style:language-complex="ar" style:country-complex="SA" fo:hyphenate="false" fo:hyphenation-remain-char-count="2" fo:hyphenation-push-char-count="2" loext:hyphenation-no-caps="false" loext:hyphenation-no-last-word="false" loext:hyphenation-word-char-count="5" loext:hyphenation-zone="no-limit"/>
    </style:style>
    <style:style style:name="Revision1" style:family="paragraph" style:next-style-name="Revision">
      <style:paragraph-properties fo:margin-top="0in" fo:margin-bottom="0in" style:contextual-spacing="false" fo:line-height="100%" fo:text-align="left" style:justify-single-word="false" fo:orphans="2" fo:widows="2" style:writing-mode="lr-tb"/>
      <style:text-properties style:letter-kerning="false" style:language-complex="ar" style:country-complex="SA"/>
    </style:style>
    <style:style style:name="has-text-align-center" style:family="paragraph" style:parent-style-name="Standard">
      <style:paragraph-properties fo:margin-top="0.1945in" fo:margin-bottom="0.1945in" style:contextual-spacing="false" fo:line-height="100%"/>
      <style:text-properties style:font-name="Times New Roman" fo:font-family="'Times New Roman'" style:font-family-generic="roman" style:font-pitch="variable" fo:font-size="12pt" style:letter-kerning="false" style:font-name-asian="Times New Roman1" style:font-family-asian="'Times New Roman'" style:font-family-generic-asian="system" style:font-pitch-asian="variable" style:font-size-asian="12pt" style:font-name-complex="Times New Roman1" style:font-family-complex="'Times New Roman'" style:font-family-generic-complex="system" style:font-pitch-complex="variable" style:font-size-complex="12pt"/>
    </style:style>
    <style:style style:name="No_20_Spacing" style:display-name="No Spacing" style:family="paragraph">
      <style:paragraph-properties fo:margin-top="0in" fo:margin-bottom="0in" style:contextual-spacing="false" fo:line-height="100%" fo:text-align="left" style:justify-single-word="false" fo:orphans="2" fo:widows="2" style:writing-mode="lr-tb"/>
    </style:style>
    <style:style style:name="Header_20_and_20_Footer" style:display-name="Header and Footer" style:family="paragraph" style:parent-style-name="Standard" style:class="extra"/>
    <style:style style:name="Header" style:family="paragraph" style:parent-style-name="Standard" loext:linked-style-name="Header_20_Char1" style:class="extra">
      <style:paragraph-properties fo:margin-top="0in" fo:margin-bottom="0in" style:contextual-spacing="false" fo:line-height="100%">
        <style:tab-stops>
          <style:tab-stop style:position="3.25in" style:type="center"/>
          <style:tab-stop style:position="6.5in" style:type="right"/>
        </style:tab-stops>
      </style:paragraph-properties>
    </style:style>
    <style:style style:name="Footer" style:family="paragraph" style:parent-style-name="Standard" loext:linked-style-name="Footer_20_Char1" style:class="extra">
      <style:paragraph-properties fo:margin-top="0in" fo:margin-bottom="0in" style:contextual-spacing="false" fo:line-height="100%">
        <style:tab-stops>
          <style:tab-stop style:position="3.25in" style:type="center"/>
          <style:tab-stop style:position="6.5in" style:type="right"/>
        </style:tab-stops>
      </style:paragraph-properties>
    </style:style>
    <style:style style:name="annotation_20_subject" style:display-name="annotation subject" style:family="paragraph" style:parent-style-name="Marginalia" style:next-style-name="Marginalia" loext:linked-style-name="Comment_20_Subject_20_Char">
      <style:text-properties fo:font-weight="bold" style:font-weight-asian="bold" style:font-weight-complex="bold"/>
    </style:style>
    <style:style style:name="Balloon_20_Text" style:display-name="Balloon Text" style:family="paragraph" style:parent-style-name="Standard" loext:linked-style-name="Balloon_20_Text_20_Char1">
      <style:paragraph-properties fo:margin-top="0in" fo:margin-bottom="0in" style:contextual-spacing="false" fo:line-height="100%"/>
      <style:text-properties style:font-name="Segoe UI" fo:font-family="'Segoe UI'" style:font-family-generic="swiss" style:font-pitch="variable" fo:font-size="9pt" style:font-size-asian="9pt" style:font-name-complex="Segoe UI1" style:font-family-complex="'Segoe UI'" style:font-family-generic-complex="system" style:font-pitch-complex="variable" style:font-size-complex="9pt"/>
    </style:style>
    <style:style style:name="List_20_Paragraph" style:display-name="List Paragraph" style:family="paragraph" style:parent-style-name="Standard">
      <style:paragraph-properties fo:margin-left="0.5in" fo:margin-top="0in" fo:margin-bottom="0.111in" style:contextual-spacing="true"/>
    </style:style>
    <style:style style:name="Footnote" style:family="paragraph" style:parent-style-name="Standard" loext:linked-style-name="Footnote_20_Text_20_Char1" style:class="extra">
      <style:paragraph-properties fo:margin-top="0in" fo:margin-bottom="0in" style:contextual-spacing="false" fo:line-height="100%"/>
      <style:text-properties fo:font-size="10pt" style:font-size-asian="10pt" style:font-size-complex="10pt"/>
    </style:style>
    <style:style style:name="Title" style:family="paragraph" style:parent-style-name="Standard" style:next-style-name="Standard" loext:linked-style-name="Title_20_Char" style:class="chapter">
      <style:paragraph-properties fo:margin-top="0in" fo:margin-bottom="0in" style:contextual-spacing="true" fo:line-height="100%"/>
      <style:text-properties style:font-name="Calibri Light1" fo:font-family="'Calibri Light'" style:font-family-generic="swiss" style:font-pitch="variable" fo:font-size="28pt" fo:letter-spacing="-0.0071in" style:letter-kerning="true" style:font-name-asian="MS Gothic" style:font-family-asian="'MS Gothic'" style:font-family-generic-asian="system" style:font-pitch-asian="variable" style:font-size-asian="28pt" style:font-name-complex="Times New Roman1" style:font-family-complex="'Times New Roman'" style:font-family-generic-complex="system" style:font-pitch-complex="variable" style:font-size-complex="28pt"/>
    </style:style>
    <style:style style:name="Subtitle" style:family="paragraph" style:parent-style-name="Standard" style:next-style-name="Standard" loext:linked-style-name="Subtitle_20_Char" style:class="chapter">
      <style:text-properties fo:color="#5a5a5a" loext:opacity="100%" fo:letter-spacing="0.0102in" style:font-name-asian="MS Mincho" style:font-family-asian="'MS Mincho'" style:font-family-generic-asian="system" style:font-pitch-asian="variable"/>
    </style:style>
    <style:style style:name="List_20_1" style:display-name="List 1" style:family="paragraph" style:parent-style-name="Standard" style:class="list">
      <style:paragraph-properties fo:margin-left="0.25in" fo:margin-top="0in" fo:margin-bottom="0.111in" style:contextual-spacing="true" fo:text-indent="-0.25in" style:auto-text-indent="false">
        <style:tab-stops>
          <style:tab-stop style:position="0.25in"/>
        </style:tab-stops>
      </style:paragraph-properties>
    </style:style>
    <style:style style:name="List_20_1_20_Cont." style:display-name="List 1 Cont." style:family="paragraph" style:parent-style-name="Standard" style:class="list">
      <style:paragraph-properties fo:margin-left="0.25in" fo:margin-top="0in" fo:margin-bottom="0.0835in" style:contextual-spacing="true"/>
    </style:style>
    <style:style style:name="First_20_line_20_indent" style:display-name="First line indent" style:family="paragraph" style:parent-style-name="Text_20_body" loext:linked-style-name="Body_20_Text_20_First_20_Indent_20_Char1" style:class="text">
      <style:paragraph-properties fo:margin-top="0in" fo:margin-bottom="0.111in" style:contextual-spacing="false" fo:text-indent="0.25in" style:auto-text-indent="false"/>
    </style:style>
    <style:style style:name="Body_20_Text_20_First_20_Indent_20_2" style:display-name="Body Text First Indent 2" style:family="paragraph" style:parent-style-name="Text_20_body_20_indent" loext:linked-style-name="Body_20_Text_20_First_20_Indent_20_2_20_Char1">
      <style:paragraph-properties fo:margin-top="0in" fo:margin-bottom="0.111in" style:contextual-spacing="false" fo:text-indent="0.25in" style:auto-text-indent="false"/>
    </style:style>
    <style:style style:name="Intense_20_Quote" style:display-name="Intense Quote" style:family="paragraph" style:parent-style-name="Standard" style:next-style-name="Standard" loext:linked-style-name="Intense_20_Quote_20_Char">
      <style:paragraph-properties fo:margin-left="0.6in" fo:margin-right="0.6in" fo:margin-top="0.25in" fo:margin-bottom="0.25in" style:contextual-spacing="false" fo:text-align="center" style:justify-single-word="false" fo:padding-left="0in" fo:padding-right="0in" fo:padding-top="0.139in" fo:padding-bottom="0.139in" fo:border-left="none" fo:border-right="none" fo:border-top="0.51pt solid #4472c4" fo:border-bottom="0.51pt solid #4472c4"/>
      <style:text-properties fo:color="#5b9bd5" loext:opacity="100%" fo:font-style="italic" style:font-style-asian="italic" style:font-style-complex="italic"/>
    </style:style>
    <style:style style:name="Endnote" style:family="paragraph" style:parent-style-name="Standard" loext:linked-style-name="Endnote_20_Text_20_Char1" style:class="extra">
      <style:paragraph-properties fo:margin-top="0in" fo:margin-bottom="0in" style:contextual-spacing="false" fo:line-height="100%"/>
      <style:text-properties fo:font-size="10pt" style:font-size-asian="10pt" style:font-size-complex="10pt"/>
    </style:style>
    <style:style style:name="Revision" style:family="paragraph">
      <style:paragraph-properties fo:margin-top="0in" fo:margin-bottom="0in" style:contextual-spacing="false" fo:line-height="100%" fo:text-align="left" style:justify-single-word="false" fo:orphans="2" fo:widows="2" style:writing-mode="lr-tb"/>
    </style:style>
    <style:style style:name="Caption2" style:family="paragraph" style:parent-style-name="Standard" style:next-style-name="Standard">
      <style:paragraph-properties fo:margin-top="0in" fo:margin-bottom="0.139in" style:contextual-spacing="false" fo:line-height="100%"/>
      <style:text-properties fo:color="#44546a" loext:opacity="100%" fo:font-size="9pt" fo:font-style="italic" style:letter-kerning="false" style:font-size-asian="9pt" style:font-style-asian="italic" style:font-size-complex="9pt" style:language-complex="ar" style:country-complex="SA" style:font-style-complex="italic"/>
    </style:style>
    <style:style style:name="Caption3" style:family="paragraph" style:parent-style-name="Standard" style:next-style-name="Standard">
      <style:paragraph-properties fo:margin-top="0in" fo:margin-bottom="0.139in" style:contextual-spacing="false" fo:line-height="100%"/>
      <style:text-properties fo:color="#44546a" loext:opacity="100%" fo:font-size="9pt" fo:font-style="italic" style:letter-kerning="false" style:font-size-asian="9pt" style:font-style-asian="italic" style:font-size-complex="9pt" style:language-complex="ar" style:country-complex="SA" style:font-style-complex="italic"/>
    </style:style>
    <style:style style:name="Frame_20_contents" style:display-name="Frame contents" style:family="paragraph" style:parent-style-name="Standard" style:class="extra"/>
    <style:style style:name="List_20_Contents" style:display-name="List Contents" style:family="paragraph" style:parent-style-name="Standard" style:class="html">
      <style:paragraph-properties fo:margin-left="0.3937in"/>
    </style:style>
    <style:style style:name="Default_20_Paragraph_20_Font" style:display-name="Default Paragraph Font" style:family="text"/>
    <style:style style:name="Heading_20_1_20_Char" style:display-name="Heading 1 Char" style:family="text" style:parent-style-name="Default_20_Paragraph_20_Font" loext:linked-style-name="Heading_20_1">
      <style:text-properties fo:color="#2e74b5" loext:opacity="100%" style:font-name="Calibri Light1" fo:font-family="'Calibri Light'" style:font-family-generic="swiss" style:font-pitch="variable" fo:font-size="16pt" style:font-name-asian="MS Gothic" style:font-family-asian="'MS Gothic'" style:font-family-generic-asian="system" style:font-pitch-asian="variable" style:font-size-asian="16pt" style:font-name-complex="Times New Roman1" style:font-family-complex="'Times New Roman'" style:font-family-generic-complex="system" style:font-pitch-complex="variable" style:font-size-complex="16pt"/>
    </style:style>
    <style:style style:name="Heading_20_2_20_Char" style:display-name="Heading 2 Char" style:family="text" style:parent-style-name="Default_20_Paragraph_20_Font" loext:linked-style-name="Heading_20_2">
      <style:text-properties fo:color="#2e74b5" loext:opacity="100%" style:font-name="Calibri Light1" fo:font-family="'Calibri Light'" style:font-family-generic="swiss" style:font-pitch="variable" fo:font-size="13pt" style:font-name-asian="MS Gothic" style:font-family-asian="'MS Gothic'" style:font-family-generic-asian="system" style:font-pitch-asian="variable" style:font-size-asian="13pt" style:font-name-complex="Times New Roman1" style:font-family-complex="'Times New Roman'" style:font-family-generic-complex="system" style:font-pitch-complex="variable" style:font-size-complex="13pt"/>
    </style:style>
    <style:style style:name="Heading_20_3_20_Char" style:display-name="Heading 3 Char" style:family="text" style:parent-style-name="Default_20_Paragraph_20_Font" loext:linked-style-name="Heading_20_3">
      <style:text-properties fo:color="#1f4d78" loext:opacity="100%" style:font-name="Calibri Light1" fo:font-family="'Calibri Light'" style:font-family-generic="swiss" style:font-pitch="variable" fo:font-size="12pt" style:font-name-asian="MS Gothic" style:font-family-asian="'MS Gothic'" style:font-family-generic-asian="system" style:font-pitch-asian="variable" style:font-size-asian="12pt" style:font-name-complex="Times New Roman1" style:font-family-complex="'Times New Roman'" style:font-family-generic-complex="system" style:font-pitch-complex="variable" style:font-size-complex="12pt"/>
    </style:style>
    <style:style style:name="Heading_20_4_20_Char" style:display-name="Heading 4 Char" style:family="text" style:parent-style-name="Default_20_Paragraph_20_Font" loext:linked-style-name="Heading_20_4">
      <style:text-properties fo:color="#2e74b5" loext:opacity="100%" style:font-name="Calibri Light1" fo:font-family="'Calibri Light'" style:font-family-generic="swiss" style:font-pitch="variable" fo:font-style="italic" style:font-name-asian="MS Gothic" style:font-family-asian="'MS Gothic'" style:font-family-generic-asian="system" style:font-pitch-asian="variable" style:font-style-asian="italic" style:font-name-complex="Times New Roman1" style:font-family-complex="'Times New Roman'" style:font-family-generic-complex="system" style:font-pitch-complex="variable" style:font-style-complex="italic"/>
    </style:style>
    <style:style style:name="Heading_20_5_20_Char" style:display-name="Heading 5 Char" style:family="text" style:parent-style-name="Default_20_Paragraph_20_Font" loext:linked-style-name="Heading_20_5">
      <style:text-properties fo:color="#2e74b5" loext:opacity="100%" style:font-name="Calibri Light1" fo:font-family="'Calibri Light'" style:font-family-generic="swiss" style:font-pitch="variable" style:font-name-asian="MS Gothic" style:font-family-asian="'MS Gothic'" style:font-family-generic-asian="system" style:font-pitch-asian="variable" style:font-name-complex="Times New Roman1" style:font-family-complex="'Times New Roman'" style:font-family-generic-complex="system" style:font-pitch-complex="variable"/>
    </style:style>
    <style:style style:name="Heading_20_6_20_Char" style:display-name="Heading 6 Char" style:family="text" style:parent-style-name="Default_20_Paragraph_20_Font" loext:linked-style-name="Heading_20_6">
      <style:text-properties fo:color="#1f4d78" loext:opacity="100%" style:font-name="Calibri Light1" fo:font-family="'Calibri Light'" style:font-family-generic="swiss" style:font-pitch="variable" style:font-name-asian="MS Gothic" style:font-family-asian="'MS Gothic'" style:font-family-generic-asian="system" style:font-pitch-asian="variable" style:font-name-complex="Times New Roman1" style:font-family-complex="'Times New Roman'" style:font-family-generic-complex="system" style:font-pitch-complex="variable"/>
    </style:style>
    <style:style style:name="Heading_20_7_20_Char" style:display-name="Heading 7 Char" style:family="text" style:parent-style-name="Default_20_Paragraph_20_Font" loext:linked-style-name="Heading_20_7">
      <style:text-properties fo:color="#1f4d78" loext:opacity="100%" style:font-name="Calibri Light1" fo:font-family="'Calibri Light'" style:font-family-generic="swiss" style:font-pitch="variable" fo:font-style="italic" style:font-name-asian="MS Gothic" style:font-family-asian="'MS Gothic'" style:font-family-generic-asian="system" style:font-pitch-asian="variable" style:font-style-asian="italic" style:font-name-complex="Times New Roman1" style:font-family-complex="'Times New Roman'" style:font-family-generic-complex="system" style:font-pitch-complex="variable" style:font-style-complex="italic"/>
    </style:style>
    <style:style style:name="Heading_20_8_20_Char" style:display-name="Heading 8 Char" style:family="text" style:parent-style-name="Default_20_Paragraph_20_Font" loext:linked-style-name="Heading_20_8">
      <style:text-properties fo:color="#272727" loext:opacity="100%" style:font-name="Calibri Light1" fo:font-family="'Calibri Light'" style:font-family-generic="swiss" style:font-pitch="variable" fo:font-size="10.5pt" style:font-name-asian="MS Gothic" style:font-family-asian="'MS Gothic'" style:font-family-generic-asian="system" style:font-pitch-asian="variable" style:font-size-asian="10.5pt" style:font-name-complex="Times New Roman1" style:font-family-complex="'Times New Roman'" style:font-family-generic-complex="system" style:font-pitch-complex="variable" style:font-size-complex="10.5pt"/>
    </style:style>
    <style:style style:name="Heading_20_9_20_Char" style:display-name="Heading 9 Char" style:family="text" style:parent-style-name="Default_20_Paragraph_20_Font" loext:linked-style-name="Heading_20_9">
      <style:text-properties fo:color="#272727" loext:opacity="100%" style:font-name="Calibri Light1" fo:font-family="'Calibri Light'" style:font-family-generic="swiss" style:font-pitch="variable" fo:font-size="10.5pt" fo:font-style="italic" style:font-name-asian="MS Gothic" style:font-family-asian="'MS Gothic'" style:font-family-generic-asian="system" style:font-pitch-asian="variable" style:font-size-asian="10.5pt" style:font-style-asian="italic" style:font-name-complex="Times New Roman1" style:font-family-complex="'Times New Roman'" style:font-family-generic-complex="system" style:font-pitch-complex="variable" style:font-size-complex="10.5pt" style:font-style-complex="italic"/>
    </style:style>
    <style:style style:name="Header_20_Char" style:display-name="Header Char" style:family="text" style:parent-style-name="Default_20_Paragraph_20_Font" loext:linked-style-name="Header1"/>
    <style:style style:name="Footer_20_Char" style:display-name="Footer Char" style:family="text" style:parent-style-name="Default_20_Paragraph_20_Font" loext:linked-style-name="Footer1"/>
    <style:style style:name="No_20_Spacing_20_Char" style:display-name="No Spacing Char" style:family="text" style:parent-style-name="Default_20_Paragraph_20_Font" loext:linked-style-name="No_20_Spacing1"/>
    <style:style style:name="annotation_20_reference" style:display-name="annotation reference" style:family="text" style:parent-style-name="Default_20_Paragraph_20_Font">
      <style:text-properties fo:font-size="8pt" style:font-size-asian="8pt" style:font-size-complex="8pt"/>
    </style:style>
    <style:style style:name="Comment_20_Text_20_Char" style:display-name="Comment Text Char" style:family="text" style:parent-style-name="Default_20_Paragraph_20_Font" loext:linked-style-name="Comment_20_Text1">
      <style:text-properties fo:font-size="10pt" style:font-size-asian="10pt" style:font-size-complex="10pt"/>
    </style:style>
    <style:style style:name="Comment_20_Subject_20_Char" style:display-name="Comment Subject Char" style:family="text" style:parent-style-name="Comment_20_Text_20_Char" loext:linked-style-name="annotation_20_subject">
      <style:text-properties fo:font-size="10pt" fo:font-weight="bold" style:font-size-asian="10pt" style:font-weight-asian="bold" style:font-size-complex="10pt" style:font-weight-complex="bold"/>
    </style:style>
    <style:style style:name="Balloon_20_Text_20_Char" style:display-name="Balloon Text Char" style:family="text" style:parent-style-name="Default_20_Paragraph_20_Font" loext:linked-style-name="Balloon_20_Text1">
      <style:text-properties style:font-name="Segoe UI" fo:font-family="'Segoe UI'" style:font-family-generic="swiss" style:font-pitch="variable" fo:font-size="9pt" style:font-size-asian="9pt" style:font-name-complex="Segoe UI1" style:font-family-complex="'Segoe UI'" style:font-family-generic-complex="system" style:font-pitch-complex="variable" style:font-size-complex="9pt"/>
    </style:style>
    <style:style style:name="Hyperlink1" style:family="text" style:parent-style-name="Default_20_Paragraph_20_Font">
      <style:text-properties fo:color="#0563c1" loext:opacity="100%" style:text-underline-style="solid" style:text-underline-width="auto" style:text-underline-color="font-color"/>
    </style:style>
    <style:style style:name="glossary_5f_item" style:display-name="glossary_item" style:family="text" style:parent-style-name="Default_20_Paragraph_20_Font"/>
    <style:style style:name="blue7pt" style:family="text" style:parent-style-name="Default_20_Paragraph_20_Font"/>
    <style:style style:name="Footnote_20_Text_20_Char" style:display-name="Footnote Text Char" style:family="text" style:parent-style-name="Default_20_Paragraph_20_Font" loext:linked-style-name="Footnote_20_Text1">
      <style:text-properties fo:font-size="10pt" style:font-size-asian="10pt" style:font-size-complex="10pt"/>
    </style:style>
    <style:style style:name="Footnote_20_Symbol" style:display-name="Footnote Symbol" style:family="text" style:parent-style-name="Default_20_Paragraph_20_Font">
      <style:text-properties style:text-position="super 58%"/>
    </style:style>
    <style:style style:name="Footnote_20_anchor" style:display-name="Footnote anchor" style:family="text">
      <style:text-properties style:text-position="super 58%"/>
    </style:style>
    <style:style style:name="Emphasis" style:family="text" style:parent-style-name="Default_20_Paragraph_20_Font">
      <style:text-properties fo:font-style="italic" style:font-style-asian="italic" style:font-style-complex="italic"/>
    </style:style>
    <style:style style:name="Intense_20_Emphasis1" style:display-name="Intense Emphasis1" style:family="text" style:parent-style-name="Default_20_Paragraph_20_Font">
      <style:text-properties fo:color="#5b9bd5" loext:opacity="100%" fo:font-style="italic" style:font-style-asian="italic" style:font-style-complex="italic"/>
    </style:style>
    <style:style style:name="apple-style-span" style:family="text" style:parent-style-name="Default_20_Paragraph_20_Font"/>
    <style:style style:name="script-phoenician" style:family="text" style:parent-style-name="Default_20_Paragraph_20_Font"/>
    <style:style style:name="Title_20_Char" style:display-name="Title Char" style:family="text" style:parent-style-name="Default_20_Paragraph_20_Font" loext:linked-style-name="Title">
      <style:text-properties style:font-name="Calibri Light1" fo:font-family="'Calibri Light'" style:font-family-generic="swiss" style:font-pitch="variable" fo:font-size="28pt" fo:letter-spacing="-0.0071in" style:letter-kerning="true" style:font-name-asian="MS Gothic" style:font-family-asian="'MS Gothic'" style:font-family-generic-asian="system" style:font-pitch-asian="variable" style:font-size-asian="28pt" style:font-name-complex="Times New Roman1" style:font-family-complex="'Times New Roman'" style:font-family-generic-complex="system" style:font-pitch-complex="variable" style:font-size-complex="28pt"/>
    </style:style>
    <style:style style:name="Subtitle_20_Char" style:display-name="Subtitle Char" style:family="text" style:parent-style-name="Default_20_Paragraph_20_Font" loext:linked-style-name="Subtitle">
      <style:text-properties fo:color="#5a5a5a" loext:opacity="100%" fo:letter-spacing="0.0102in" style:font-name-asian="MS Mincho" style:font-family-asian="'MS Mincho'" style:font-family-generic-asian="system" style:font-pitch-asian="variable"/>
    </style:style>
    <style:style style:name="Body_20_Text_20_Char" style:display-name="Body Text Char" style:family="text" style:parent-style-name="Default_20_Paragraph_20_Font" loext:linked-style-name="Body_20_Text1"/>
    <style:style style:name="Body_20_Text_20_Indent_20_Char" style:display-name="Body Text Indent Char" style:family="text" style:parent-style-name="Default_20_Paragraph_20_Font" loext:linked-style-name="Body_20_Text_20_Indent1"/>
    <style:style style:name="Body_20_Text_20_First_20_Indent_20_Char" style:display-name="Body Text First Indent Char" style:family="text" style:parent-style-name="Body_20_Text_20_Char" loext:linked-style-name="Body_20_Text_20_First_20_Indent1"/>
    <style:style style:name="Body_20_Text_20_First_20_Indent_20_2_20_Char" style:display-name="Body Text First Indent 2 Char" style:family="text" style:parent-style-name="Body_20_Text_20_Indent_20_Char" loext:linked-style-name="Body_20_Text_20_First_20_Indent_20_21"/>
    <style:style style:name="Intense_20_Quote_20_Char" style:display-name="Intense Quote Char" style:family="text" style:parent-style-name="Default_20_Paragraph_20_Font" loext:linked-style-name="Intense_20_Quote">
      <style:text-properties fo:color="#5b9bd5" loext:opacity="100%" fo:font-style="italic" style:font-style-asian="italic" style:font-style-complex="italic"/>
    </style:style>
    <style:style style:name="Strong_20_Emphasis" style:display-name="Strong Emphasis" style:family="text" style:parent-style-name="Default_20_Paragraph_20_Font">
      <style:text-properties fo:font-weight="bold" style:font-weight-asian="bold" style:font-weight-complex="bold"/>
    </style:style>
    <style:style style:name="FollowedHyperlink1" style:family="text" style:parent-style-name="Default_20_Paragraph_20_Font">
      <style:text-properties fo:color="#954f72" loext:opacity="100%" style:text-underline-style="solid" style:text-underline-width="auto" style:text-underline-color="font-color"/>
    </style:style>
    <style:style style:name="js-about-module-abstr" style:family="text" style:parent-style-name="Default_20_Paragraph_20_Font"/>
    <style:style style:name="text" style:family="text" style:parent-style-name="Default_20_Paragraph_20_Font"/>
    <style:style style:name="transliteration" style:family="text" style:parent-style-name="Default_20_Paragraph_20_Font"/>
    <style:style style:name="Endnote_20_Text_20_Char" style:display-name="Endnote Text Char" style:family="text" style:parent-style-name="Default_20_Paragraph_20_Font" loext:linked-style-name="Endnote_20_Text1">
      <style:text-properties fo:font-size="10pt" style:font-size-asian="10pt" style:font-size-complex="10pt"/>
    </style:style>
    <style:style style:name="Endnote_20_Symbol" style:display-name="Endnote Symbol" style:family="text" style:parent-style-name="Default_20_Paragraph_20_Font">
      <style:text-properties style:text-position="super 58%"/>
    </style:style>
    <style:style style:name="Endnote_20_anchor" style:display-name="Endnote anchor" style:family="text">
      <style:text-properties style:text-position="super 58%"/>
    </style:style>
    <style:style style:name="Unresolved_20_Mention" style:display-name="Unresolved Mention" style:family="text" style:parent-style-name="Default_20_Paragraph_20_Font">
      <style:text-properties fo:color="#605e5c" loext:opacity="100%" fo:background-color="#e1dfdd"/>
    </style:style>
    <style:style style:name="has-inline-color" style:family="text" style:parent-style-name="Default_20_Paragraph_20_Font"/>
    <style:style style:name="Heading_20_1_20_Char1" style:display-name="Heading 1 Char1" style:family="text" style:parent-style-name="Default_20_Paragraph_20_Font">
      <style:text-properties fo:color="#2f5496" loext:opacity="100%" style:font-name="Calibri Light" fo:font-family="'Calibri Light'" style:font-family-generic="roman" style:font-pitch="variable" fo:font-size="16pt" style:font-name-asian="Calibri3" style:font-family-asian="Calibri" style:font-family-generic-asian="system" style:font-pitch-asian="variable" style:font-size-asian="16pt" style:font-name-complex="Times New Roman1" style:font-family-complex="'Times New Roman'" style:font-family-generic-complex="system" style:font-pitch-complex="variable" style:font-size-complex="16pt">
        <loext:char-complex-color loext:theme-type="accent1" loext:color-type="theme">
          <loext:transformation loext:type="shade" loext:value="2509"/>
        </loext:char-complex-color>
      </style:text-properties>
    </style:style>
    <style:style style:name="Heading_20_2_20_Char1" style:display-name="Heading 2 Char1" style:family="text" style:parent-style-name="Default_20_Paragraph_20_Font">
      <style:text-properties fo:color="#2f5496" loext:opacity="100%" style:font-name="Calibri Light" fo:font-family="'Calibri Light'" style:font-family-generic="roman" style:font-pitch="variable" fo:font-size="13pt" style:font-name-asian="Calibri3" style:font-family-asian="Calibri" style:font-family-generic-asian="system" style:font-pitch-asian="variable" style:font-size-asian="13pt" style:font-name-complex="Times New Roman1" style:font-family-complex="'Times New Roman'" style:font-family-generic-complex="system" style:font-pitch-complex="variable" style:font-size-complex="13pt">
        <loext:char-complex-color loext:theme-type="accent1" loext:color-type="theme">
          <loext:transformation loext:type="shade" loext:value="2509"/>
        </loext:char-complex-color>
      </style:text-properties>
    </style:style>
    <style:style style:name="Heading_20_3_20_Char1" style:display-name="Heading 3 Char1" style:family="text" style:parent-style-name="Default_20_Paragraph_20_Font">
      <style:text-properties fo:color="#1f3763" loext:opacity="100%" style:font-name="Calibri Light" fo:font-family="'Calibri Light'" style:font-family-generic="roman" style:font-pitch="variable" fo:font-size="12pt" style:font-name-asian="Calibri3" style:font-family-asian="Calibri" style:font-family-generic-asian="system" style:font-pitch-asian="variable" style:font-size-asian="12pt" style:font-name-complex="Times New Roman1" style:font-family-complex="'Times New Roman'" style:font-family-generic-complex="system" style:font-pitch-complex="variable" style:font-size-complex="12pt">
        <loext:char-complex-color loext:theme-type="accent1" loext:color-type="theme">
          <loext:transformation loext:type="shade" loext:value="5019"/>
        </loext:char-complex-color>
      </style:text-properties>
    </style:style>
    <style:style style:name="Heading_20_4_20_Char1" style:display-name="Heading 4 Char1" style:family="text" style:parent-style-name="Default_20_Paragraph_20_Font">
      <style:text-properties fo:color="#2f5496" loext:opacity="100%" style:font-name="Calibri Light" fo:font-family="'Calibri Light'" style:font-family-generic="roman" style:font-pitch="variable" fo:font-style="italic" style:font-name-asian="Calibri3" style:font-family-asian="Calibri" style:font-family-generic-asian="system" style:font-pitch-asian="variable" style:font-style-asian="italic" style:font-name-complex="Times New Roman1" style:font-family-complex="'Times New Roman'" style:font-family-generic-complex="system" style:font-pitch-complex="variable" style:font-style-complex="italic">
        <loext:char-complex-color loext:theme-type="accent1" loext:color-type="theme">
          <loext:transformation loext:type="shade" loext:value="2509"/>
        </loext:char-complex-color>
      </style:text-properties>
    </style:style>
    <style:style style:name="Heading_20_5_20_Char1" style:display-name="Heading 5 Char1" style:family="text" style:parent-style-name="Default_20_Paragraph_20_Font">
      <style:text-properties fo:color="#2f5496" loext:opacity="100%" style:font-name="Calibri Light" fo:font-family="'Calibri Light'" style:font-family-generic="roman" style:font-pitch="variable" style:font-name-asian="Calibri3" style:font-family-asian="Calibri" style:font-family-generic-asian="system" style:font-pitch-asian="variable" style:font-name-complex="Times New Roman1" style:font-family-complex="'Times New Roman'" style:font-family-generic-complex="system" style:font-pitch-complex="variable">
        <loext:char-complex-color loext:theme-type="accent1" loext:color-type="theme">
          <loext:transformation loext:type="shade" loext:value="2509"/>
        </loext:char-complex-color>
      </style:text-properties>
    </style:style>
    <style:style style:name="Heading_20_6_20_Char1" style:display-name="Heading 6 Char1" style:family="text" style:parent-style-name="Default_20_Paragraph_20_Font">
      <style:text-properties fo:color="#1f3763" loext:opacity="100%" style:font-name="Calibri Light" fo:font-family="'Calibri Light'" style:font-family-generic="roman" style:font-pitch="variable" style:font-name-asian="Calibri3" style:font-family-asian="Calibri" style:font-family-generic-asian="system" style:font-pitch-asian="variable" style:font-name-complex="Times New Roman1" style:font-family-complex="'Times New Roman'" style:font-family-generic-complex="system" style:font-pitch-complex="variable">
        <loext:char-complex-color loext:theme-type="accent1" loext:color-type="theme">
          <loext:transformation loext:type="shade" loext:value="5019"/>
        </loext:char-complex-color>
      </style:text-properties>
    </style:style>
    <style:style style:name="Heading_20_7_20_Char1" style:display-name="Heading 7 Char1" style:family="text" style:parent-style-name="Default_20_Paragraph_20_Font">
      <style:text-properties fo:color="#1f3763" loext:opacity="100%" style:font-name="Calibri Light" fo:font-family="'Calibri Light'" style:font-family-generic="roman" style:font-pitch="variable" fo:font-style="italic" style:font-name-asian="Calibri3" style:font-family-asian="Calibri" style:font-family-generic-asian="system" style:font-pitch-asian="variable" style:font-style-asian="italic" style:font-name-complex="Times New Roman1" style:font-family-complex="'Times New Roman'" style:font-family-generic-complex="system" style:font-pitch-complex="variable" style:font-style-complex="italic">
        <loext:char-complex-color loext:theme-type="accent1" loext:color-type="theme">
          <loext:transformation loext:type="shade" loext:value="5019"/>
        </loext:char-complex-color>
      </style:text-properties>
    </style:style>
    <style:style style:name="Heading_20_8_20_Char1" style:display-name="Heading 8 Char1" style:family="text" style:parent-style-name="Default_20_Paragraph_20_Font">
      <style:text-properties fo:color="#272727" loext:opacity="100%" style:font-name="Calibri Light" fo:font-family="'Calibri Light'" style:font-family-generic="roman" style:font-pitch="variable" fo:font-size="10.5pt" style:font-name-asian="Calibri3" style:font-family-asian="Calibri" style:font-family-generic-asian="system" style:font-pitch-asian="variable" style:font-size-asian="10.5pt" style:font-name-complex="Times New Roman1" style:font-family-complex="'Times New Roman'" style:font-family-generic-complex="system" style:font-pitch-complex="variable" style:font-size-complex="10.5pt">
        <loext:char-complex-color loext:theme-type="dark1" loext:color-type="theme">
          <loext:transformation loext:type="tint" loext:value="1529"/>
        </loext:char-complex-color>
      </style:text-properties>
    </style:style>
    <style:style style:name="Heading_20_9_20_Char1" style:display-name="Heading 9 Char1" style:family="text" style:parent-style-name="Default_20_Paragraph_20_Font">
      <style:text-properties fo:color="#272727" loext:opacity="100%" style:font-name="Calibri Light" fo:font-family="'Calibri Light'" style:font-family-generic="roman" style:font-pitch="variable" fo:font-size="10.5pt" fo:font-style="italic" style:font-name-asian="Calibri3" style:font-family-asian="Calibri" style:font-family-generic-asian="system" style:font-pitch-asian="variable" style:font-size-asian="10.5pt" style:font-style-asian="italic" style:font-name-complex="Times New Roman1" style:font-family-complex="'Times New Roman'" style:font-family-generic-complex="system" style:font-pitch-complex="variable" style:font-size-complex="10.5pt" style:font-style-complex="italic">
        <loext:char-complex-color loext:theme-type="dark1" loext:color-type="theme">
          <loext:transformation loext:type="tint" loext:value="1529"/>
        </loext:char-complex-color>
      </style:text-properties>
    </style:style>
    <style:style style:name="Header_20_Char1" style:display-name="Header Char1" style:family="text" style:parent-style-name="Default_20_Paragraph_20_Font" loext:linked-style-name="Header"/>
    <style:style style:name="Footer_20_Char1" style:display-name="Footer Char1" style:family="text" style:parent-style-name="Default_20_Paragraph_20_Font" loext:linked-style-name="Footer"/>
    <style:style style:name="Comment_20_Text_20_Char1" style:display-name="Comment Text Char1" style:family="text" style:parent-style-name="Default_20_Paragraph_20_Font" loext:linked-style-name="Marginalia">
      <style:text-properties fo:font-size="10pt" style:font-size-asian="10pt" style:font-size-complex="10pt"/>
    </style:style>
    <style:style style:name="Comment_20_Subject_20_Char1" style:display-name="Comment Subject Char1" style:family="text" style:parent-style-name="Comment_20_Text_20_Char1">
      <style:text-properties fo:font-size="10pt" fo:font-weight="bold" style:font-size-asian="10pt" style:font-weight-asian="bold" style:font-size-complex="10pt" style:font-weight-complex="bold"/>
    </style:style>
    <style:style style:name="Balloon_20_Text_20_Char1" style:display-name="Balloon Text Char1" style:family="text" style:parent-style-name="Default_20_Paragraph_20_Font" loext:linked-style-name="Balloon_20_Text">
      <style:text-properties style:font-name="Segoe UI" fo:font-family="'Segoe UI'" style:font-family-generic="swiss" style:font-pitch="variable" fo:font-size="9pt" style:font-size-asian="9pt" style:font-name-complex="Segoe UI1" style:font-family-complex="'Segoe UI'" style:font-family-generic-complex="system" style:font-pitch-complex="variable" style:font-size-complex="9pt"/>
    </style:style>
    <style:style style:name="Internet_20_link" style:display-name="Internet link" style:family="text" style:parent-style-name="Default_20_Paragraph_20_Font">
      <style:text-properties fo:color="#0563c1" loext:opacity="100%" style:text-underline-style="solid" style:text-underline-width="auto" style:text-underline-color="font-color">
        <loext:char-complex-color loext:theme-type="hyperlink" loext:color-type="theme"/>
      </style:text-properties>
    </style:style>
    <style:style style:name="Footnote_20_Text_20_Char1" style:display-name="Footnote Text Char1" style:family="text" style:parent-style-name="Default_20_Paragraph_20_Font" loext:linked-style-name="Footnote">
      <style:text-properties fo:font-size="10pt" style:font-size-asian="10pt" style:font-size-complex="10pt"/>
    </style:style>
    <style:style style:name="Intense_20_Emphasis" style:display-name="Intense Emphasis" style:family="text" style:parent-style-name="Default_20_Paragraph_20_Font">
      <style:text-properties fo:color="#4472c4" loext:opacity="100%" fo:font-style="italic" style:font-style-asian="italic" style:font-style-complex="italic">
        <loext:char-complex-color loext:theme-type="accent1" loext:color-type="theme"/>
      </style:text-properties>
    </style:style>
    <style:style style:name="Title_20_Char1" style:display-name="Title Char1" style:family="text" style:parent-style-name="Default_20_Paragraph_20_Font">
      <style:text-properties style:font-name="Calibri Light" fo:font-family="'Calibri Light'" style:font-family-generic="roman" style:font-pitch="variable" fo:font-size="28pt" fo:letter-spacing="-0.0071in" style:letter-kerning="true" style:font-name-asian="Calibri3" style:font-family-asian="Calibri" style:font-family-generic-asian="system" style:font-pitch-asian="variable" style:font-size-asian="28pt" style:font-name-complex="Times New Roman1" style:font-family-complex="'Times New Roman'" style:font-family-generic-complex="system" style:font-pitch-complex="variable" style:font-size-complex="28pt"/>
    </style:style>
    <style:style style:name="Subtitle_20_Char1" style:display-name="Subtitle Char1" style:family="text" style:parent-style-name="Default_20_Paragraph_20_Font">
      <style:text-properties fo:color="#5a5a5a" loext:opacity="100%" fo:letter-spacing="0.0102in" style:font-name-asian="Calibri3" style:font-family-asian="Calibri" style:font-family-generic-asian="system" style:font-pitch-asian="variable">
        <loext:char-complex-color loext:theme-type="dark1" loext:color-type="theme">
          <loext:transformation loext:type="tint" loext:value="3529"/>
        </loext:char-complex-color>
      </style:text-properties>
    </style:style>
    <style:style style:name="Body_20_Text_20_Char1" style:display-name="Body Text Char1" style:family="text" style:parent-style-name="Default_20_Paragraph_20_Font"/>
    <style:style style:name="Body_20_Text_20_Indent_20_Char1" style:display-name="Body Text Indent Char1" style:family="text" style:parent-style-name="Default_20_Paragraph_20_Font"/>
    <style:style style:name="Body_20_Text_20_First_20_Indent_20_Char1" style:display-name="Body Text First Indent Char1" style:family="text" style:parent-style-name="Body_20_Text_20_Char1"/>
    <style:style style:name="Body_20_Text_20_First_20_Indent_20_2_20_Char1" style:display-name="Body Text First Indent 2 Char1" style:family="text" style:parent-style-name="Body_20_Text_20_Indent_20_Char1" loext:linked-style-name="Body_20_Text_20_First_20_Indent_20_2"/>
    <style:style style:name="Intense_20_Quote_20_Char1" style:display-name="Intense Quote Char1" style:family="text" style:parent-style-name="Default_20_Paragraph_20_Font">
      <style:text-properties fo:color="#4472c4" loext:opacity="100%" fo:font-style="italic" style:font-style-asian="italic" style:font-style-complex="italic">
        <loext:char-complex-color loext:theme-type="accent1" loext:color-type="theme"/>
      </style:text-properties>
    </style:style>
    <style:style style:name="Visited_20_Internet_20_Link" style:display-name="Visited Internet Link" style:family="text" style:parent-style-name="Default_20_Paragraph_20_Font">
      <style:text-properties fo:color="#954f72" loext:opacity="100%" style:text-underline-style="solid" style:text-underline-width="auto" style:text-underline-color="font-color">
        <loext:char-complex-color loext:theme-type="followed-hyperlink" loext:color-type="theme"/>
      </style:text-properties>
    </style:style>
    <style:style style:name="Endnote_20_Text_20_Char1" style:display-name="Endnote Text Char1" style:family="text" style:parent-style-name="Default_20_Paragraph_20_Font" loext:linked-style-name="Endnote">
      <style:text-properties fo:font-size="10pt" style:font-size-asian="10pt" style:font-size-complex="10pt"/>
    </style:style>
    <style:style style:name="ListLabel_20_1" style:display-name="ListLabel 1" style:family="text">
      <style:text-properties style:font-name="Calibri1" fo:font-family="Calibri" style:font-family-generic="roman" style:font-pitch="variable" style:font-charset="x-symbol"/>
    </style:style>
    <style:style style:name="ListLabel_20_2" style:display-name="ListLabel 2" style:family="text">
      <style:text-properties style:font-name="Calibri1" fo:font-family="Calibri" style:font-family-generic="roman" style:font-pitch="variable" style:font-charset="x-symbol"/>
    </style:style>
    <style:style style:name="ListLabel_20_3" style:display-name="ListLabel 3" style:family="text">
      <style:text-properties style:font-name-complex="Courier New" style:font-family-complex="'Courier New'" style:font-family-generic-complex="system" style:font-pitch-complex="variable"/>
    </style:style>
    <style:style style:name="ListLabel_20_4" style:display-name="ListLabel 4" style:family="text">
      <style:text-properties style:font-name="Calibri1" fo:font-family="Calibri" style:font-family-generic="roman" style:font-pitch="variable" style:font-charset="x-symbol"/>
    </style:style>
    <style:style style:name="ListLabel_20_5" style:display-name="ListLabel 5" style:family="text">
      <style:text-properties style:font-name="Calibri1" fo:font-family="Calibri" style:font-family-generic="roman" style:font-pitch="variable" style:font-charset="x-symbol"/>
    </style:style>
    <style:style style:name="ListLabel_20_6" style:display-name="ListLabel 6" style:family="text">
      <style:text-properties style:font-name-complex="Courier New" style:font-family-complex="'Courier New'" style:font-family-generic-complex="system" style:font-pitch-complex="variable"/>
    </style:style>
    <style:style style:name="ListLabel_20_7" style:display-name="ListLabel 7" style:family="text">
      <style:text-properties style:font-name="Calibri1" fo:font-family="Calibri" style:font-family-generic="roman" style:font-pitch="variable" style:font-charset="x-symbol"/>
    </style:style>
    <style:style style:name="ListLabel_20_8" style:display-name="ListLabel 8" style:family="text">
      <style:text-properties style:font-name="Calibri1" fo:font-family="Calibri" style:font-family-generic="roman" style:font-pitch="variable" style:font-charset="x-symbol"/>
    </style:style>
    <style:style style:name="ListLabel_20_9" style:display-name="ListLabel 9" style:family="text">
      <style:text-properties style:font-name-complex="Courier New" style:font-family-complex="'Courier New'" style:font-family-generic-complex="system" style:font-pitch-complex="variable"/>
    </style:style>
    <style:style style:name="ListLabel_20_10" style:display-name="ListLabel 10" style:family="text">
      <style:text-properties style:font-name="Calibri1" fo:font-family="Calibri" style:font-family-generic="roman" style:font-pitch="variable" style:font-charset="x-symbol"/>
    </style:style>
    <style:style style:name="ListLabel_20_11" style:display-name="ListLabel 11" style:family="text">
      <style:text-properties style:font-name="Calibri1" fo:font-family="Calibri" style:font-family-generic="roman" style:font-pitch="variable" style:font-charset="x-symbol" fo:font-size="10pt" style:font-size-asian="10pt"/>
    </style:style>
    <style:style style:name="ListLabel_20_12" style:display-name="ListLabel 12" style:family="text">
      <style:text-properties fo:font-size="10pt" style:font-size-asian="10pt"/>
    </style:style>
    <style:style style:name="ListLabel_20_13" style:display-name="ListLabel 13" style:family="text">
      <style:text-properties style:font-name="Calibri1" fo:font-family="Calibri" style:font-family-generic="roman" style:font-pitch="variable" style:font-charset="x-symbol" fo:font-size="10pt" style:font-size-asian="10pt"/>
    </style:style>
    <style:style style:name="ListLabel_20_14" style:display-name="ListLabel 14" style:family="text">
      <style:text-properties style:font-name="Calibri1" fo:font-family="Calibri" style:font-family-generic="roman" style:font-pitch="variable" style:font-charset="x-symbol" fo:font-size="10pt" style:font-size-asian="10pt"/>
    </style:style>
    <style:style style:name="ListLabel_20_15" style:display-name="ListLabel 15" style:family="text">
      <style:text-properties style:font-name="Calibri1" fo:font-family="Calibri" style:font-family-generic="roman" style:font-pitch="variable" style:font-charset="x-symbol" fo:font-size="10pt" style:font-size-asian="10pt"/>
    </style:style>
    <style:style style:name="ListLabel_20_16" style:display-name="ListLabel 16" style:family="text">
      <style:text-properties style:font-name="Calibri1" fo:font-family="Calibri" style:font-family-generic="roman" style:font-pitch="variable" style:font-charset="x-symbol" fo:font-size="10pt" style:font-size-asian="10pt"/>
    </style:style>
    <style:style style:name="ListLabel_20_17" style:display-name="ListLabel 17" style:family="text">
      <style:text-properties style:font-name="Calibri1" fo:font-family="Calibri" style:font-family-generic="roman" style:font-pitch="variable" style:font-charset="x-symbol" fo:font-size="10pt" style:font-size-asian="10pt"/>
    </style:style>
    <style:style style:name="ListLabel_20_18" style:display-name="ListLabel 18" style:family="text">
      <style:text-properties style:font-name="Calibri1" fo:font-family="Calibri" style:font-family-generic="roman" style:font-pitch="variable" style:font-charset="x-symbol" fo:font-size="10pt" style:font-size-asian="10pt"/>
    </style:style>
    <style:style style:name="ListLabel_20_19" style:display-name="ListLabel 19" style:family="text">
      <style:text-properties style:font-name="Calibri1" fo:font-family="Calibri" style:font-family-generic="roman" style:font-pitch="variable" style:font-charset="x-symbol" fo:font-size="10pt" style:font-size-asian="10pt"/>
    </style:style>
    <style:style style:name="ListLabel_20_20" style:display-name="ListLabel 20" style:family="text">
      <style:text-properties style:font-name="Calibri1" fo:font-family="Calibri" style:font-family-generic="roman" style:font-pitch="variable" style:font-charset="x-symbol"/>
    </style:style>
    <style:style style:name="ListLabel_20_21" style:display-name="ListLabel 21" style:family="text">
      <style:text-properties style:font-name-complex="Courier New" style:font-family-complex="'Courier New'" style:font-family-generic-complex="system" style:font-pitch-complex="variable"/>
    </style:style>
    <style:style style:name="ListLabel_20_22" style:display-name="ListLabel 22" style:family="text">
      <style:text-properties style:font-name="Calibri1" fo:font-family="Calibri" style:font-family-generic="roman" style:font-pitch="variable" style:font-charset="x-symbol"/>
    </style:style>
    <style:style style:name="ListLabel_20_23" style:display-name="ListLabel 23" style:family="text">
      <style:text-properties style:font-name="Calibri1" fo:font-family="Calibri" style:font-family-generic="roman" style:font-pitch="variable" style:font-charset="x-symbol"/>
    </style:style>
    <style:style style:name="ListLabel_20_24" style:display-name="ListLabel 24" style:family="text">
      <style:text-properties style:font-name-complex="Courier New" style:font-family-complex="'Courier New'" style:font-family-generic-complex="system" style:font-pitch-complex="variable"/>
    </style:style>
    <style:style style:name="ListLabel_20_25" style:display-name="ListLabel 25" style:family="text">
      <style:text-properties style:font-name="Calibri1" fo:font-family="Calibri" style:font-family-generic="roman" style:font-pitch="variable" style:font-charset="x-symbol"/>
    </style:style>
    <style:style style:name="ListLabel_20_26" style:display-name="ListLabel 26" style:family="text">
      <style:text-properties style:font-name="Calibri1" fo:font-family="Calibri" style:font-family-generic="roman" style:font-pitch="variable" style:font-charset="x-symbol"/>
    </style:style>
    <style:style style:name="ListLabel_20_27" style:display-name="ListLabel 27" style:family="text">
      <style:text-properties style:font-name-complex="Courier New" style:font-family-complex="'Courier New'" style:font-family-generic-complex="system" style:font-pitch-complex="variable"/>
    </style:style>
    <style:style style:name="ListLabel_20_28" style:display-name="ListLabel 28" style:family="text">
      <style:text-properties style:font-name="Calibri1" fo:font-family="Calibri" style:font-family-generic="roman" style:font-pitch="variable" style:font-charset="x-symbol"/>
    </style:style>
    <style:style style:name="ListLabel_20_29" style:display-name="ListLabel 29" style:family="text">
      <style:text-properties style:font-name="Calibri1" fo:font-family="Calibri" style:font-family-generic="roman" style:font-pitch="variable" style:font-charset="x-symbol"/>
    </style:style>
    <style:style style:name="ListLabel_20_30" style:display-name="ListLabel 30" style:family="text">
      <style:text-properties style:font-name-complex="Courier New" style:font-family-complex="'Courier New'" style:font-family-generic-complex="system" style:font-pitch-complex="variable"/>
    </style:style>
    <style:style style:name="ListLabel_20_31" style:display-name="ListLabel 31" style:family="text">
      <style:text-properties style:font-name="Calibri1" fo:font-family="Calibri" style:font-family-generic="roman" style:font-pitch="variable" style:font-charset="x-symbol"/>
    </style:style>
    <style:style style:name="ListLabel_20_32" style:display-name="ListLabel 32" style:family="text">
      <style:text-properties style:font-name="Calibri1" fo:font-family="Calibri" style:font-family-generic="roman" style:font-pitch="variable" style:font-charset="x-symbol"/>
    </style:style>
    <style:style style:name="ListLabel_20_33" style:display-name="ListLabel 33" style:family="text">
      <style:text-properties style:font-name-complex="Courier New" style:font-family-complex="'Courier New'" style:font-family-generic-complex="system" style:font-pitch-complex="variable"/>
    </style:style>
    <style:style style:name="ListLabel_20_34" style:display-name="ListLabel 34" style:family="text">
      <style:text-properties style:font-name="Calibri1" fo:font-family="Calibri" style:font-family-generic="roman" style:font-pitch="variable" style:font-charset="x-symbol"/>
    </style:style>
    <style:style style:name="ListLabel_20_35" style:display-name="ListLabel 35" style:family="text">
      <style:text-properties style:font-name="Calibri1" fo:font-family="Calibri" style:font-family-generic="roman" style:font-pitch="variable" style:font-charset="x-symbol"/>
    </style:style>
    <style:style style:name="ListLabel_20_36" style:display-name="ListLabel 36" style:family="text">
      <style:text-properties style:font-name-complex="Courier New" style:font-family-complex="'Courier New'" style:font-family-generic-complex="system" style:font-pitch-complex="variable"/>
    </style:style>
    <style:style style:name="ListLabel_20_37" style:display-name="ListLabel 37" style:family="text">
      <style:text-properties style:font-name="Calibri1" fo:font-family="Calibri" style:font-family-generic="roman" style:font-pitch="variable" style:font-charset="x-symbol"/>
    </style:style>
    <style:style style:name="ListLabel_20_38" style:display-name="ListLabel 38" style:family="text">
      <style:text-properties style:font-name="Calibri1" fo:font-family="Calibri" style:font-family-generic="roman" style:font-pitch="variable" style:font-charset="x-symbol"/>
    </style:style>
    <style:style style:name="ListLabel_20_39" style:display-name="ListLabel 39" style:family="text">
      <style:text-properties style:font-name-complex="Courier New" style:font-family-complex="'Courier New'" style:font-family-generic-complex="system" style:font-pitch-complex="variable"/>
    </style:style>
    <style:style style:name="ListLabel_20_40" style:display-name="ListLabel 40" style:family="text">
      <style:text-properties style:font-name="Calibri1" fo:font-family="Calibri" style:font-family-generic="roman" style:font-pitch="variable" style:font-charset="x-symbol"/>
    </style:style>
    <style:style style:name="ListLabel_20_41" style:display-name="ListLabel 41" style:family="text">
      <style:text-properties style:font-name="Calibri1" fo:font-family="Calibri" style:font-family-generic="roman" style:font-pitch="variable" style:font-charset="x-symbol"/>
    </style:style>
    <style:style style:name="ListLabel_20_42" style:display-name="ListLabel 42" style:family="text">
      <style:text-properties style:font-name-complex="Courier New" style:font-family-complex="'Courier New'" style:font-family-generic-complex="system" style:font-pitch-complex="variable"/>
    </style:style>
    <style:style style:name="ListLabel_20_43" style:display-name="ListLabel 43" style:family="text">
      <style:text-properties style:font-name="Calibri1" fo:font-family="Calibri" style:font-family-generic="roman" style:font-pitch="variable" style:font-charset="x-symbol"/>
    </style:style>
    <style:style style:name="ListLabel_20_44" style:display-name="ListLabel 44" style:family="text">
      <style:text-properties style:font-name="Calibri1" fo:font-family="Calibri" style:font-family-generic="roman" style:font-pitch="variable" style:font-charset="x-symbol"/>
    </style:style>
    <style:style style:name="ListLabel_20_45" style:display-name="ListLabel 45" style:family="text">
      <style:text-properties style:font-name-complex="Courier New" style:font-family-complex="'Courier New'" style:font-family-generic-complex="system" style:font-pitch-complex="variable"/>
    </style:style>
    <style:style style:name="ListLabel_20_46" style:display-name="ListLabel 46" style:family="text">
      <style:text-properties style:font-name="Calibri1" fo:font-family="Calibri" style:font-family-generic="roman" style:font-pitch="variable" style:font-charset="x-symbol"/>
    </style:style>
    <style:style style:name="ListLabel_20_47" style:display-name="ListLabel 47" style:family="text">
      <style:text-properties style:font-name="Calibri1" fo:font-family="Calibri" style:font-family-generic="roman" style:font-pitch="variable" style:font-charset="x-symbol"/>
    </style:style>
    <style:style style:name="ListLabel_20_48" style:display-name="ListLabel 48" style:family="text">
      <style:text-properties style:font-name-complex="Courier New" style:font-family-complex="'Courier New'" style:font-family-generic-complex="system" style:font-pitch-complex="variable"/>
    </style:style>
    <style:style style:name="ListLabel_20_49" style:display-name="ListLabel 49" style:family="text">
      <style:text-properties style:font-name="Calibri1" fo:font-family="Calibri" style:font-family-generic="roman" style:font-pitch="variable" style:font-charset="x-symbol"/>
    </style:style>
    <style:style style:name="ListLabel_20_50" style:display-name="ListLabel 50" style:family="text">
      <style:text-properties style:font-name="Calibri1" fo:font-family="Calibri" style:font-family-generic="roman" style:font-pitch="variable" style:font-charset="x-symbol"/>
    </style:style>
    <style:style style:name="ListLabel_20_51" style:display-name="ListLabel 51" style:family="text">
      <style:text-properties style:font-name-complex="Courier New" style:font-family-complex="'Courier New'" style:font-family-generic-complex="system" style:font-pitch-complex="variable"/>
    </style:style>
    <style:style style:name="ListLabel_20_52" style:display-name="ListLabel 52" style:family="text">
      <style:text-properties style:font-name="Calibri1" fo:font-family="Calibri" style:font-family-generic="roman" style:font-pitch="variable" style:font-charset="x-symbol"/>
    </style:style>
    <style:style style:name="ListLabel_20_53" style:display-name="ListLabel 53" style:family="text">
      <style:text-properties style:font-name="Calibri1" fo:font-family="Calibri" style:font-family-generic="roman" style:font-pitch="variable" style:font-charset="x-symbol"/>
    </style:style>
    <style:style style:name="ListLabel_20_54" style:display-name="ListLabel 54" style:family="text">
      <style:text-properties style:font-name-complex="Courier New" style:font-family-complex="'Courier New'" style:font-family-generic-complex="system" style:font-pitch-complex="variable"/>
    </style:style>
    <style:style style:name="ListLabel_20_55" style:display-name="ListLabel 55" style:family="text">
      <style:text-properties style:font-name="Calibri1" fo:font-family="Calibri" style:font-family-generic="roman" style:font-pitch="variable" style:font-charset="x-symbol"/>
    </style:style>
    <style:style style:name="ListLabel_20_56" style:display-name="ListLabel 56" style:family="text">
      <style:text-properties fo:color="#000000" loext:opacity="100%" style:font-name="Mongolian Baiti" fo:font-family="'Mongolian Baiti'" style:font-family-generic="roman" style:font-pitch="variable" fo:font-size="12pt" fo:font-weight="bold" style:letter-kerning="false" style:font-name-asian="Calibri3" style:font-family-asian="Calibri" style:font-family-generic-asian="system" style:font-pitch-asian="variable" style:font-size-asian="12pt" style:font-weight-asian="bold" style:font-name-complex="Mongolian Baiti1" style:font-family-complex="'Mongolian Baiti'" style:font-family-generic-complex="system" style:font-pitch-complex="variable" style:font-size-complex="12pt"/>
    </style:style>
    <style:style style:name="ListLabel_20_57" style:display-name="ListLabel 57" style:family="text">
      <style:text-properties fo:color="#000000" loext:opacity="100%" style:font-name="Cardo" fo:font-family="Cardo" style:font-family-generic="roman" style:font-pitch="variable" style:text-underline-style="solid" style:text-underline-width="auto" style:text-underline-color="font-color" fo:font-weight="bold" style:font-name-asian="Calibri3" style:font-family-asian="Calibri" style:font-family-generic-asian="system" style:font-pitch-asian="variable" style:font-weight-asian="bold" style:font-name-complex="Cardo1" style:font-family-complex="Cardo" style:font-family-generic-complex="system" style:font-pitch-complex="variable" style:font-weight-complex="bold"/>
    </style:style>
    <style:style style:name="ListLabel_20_58" style:display-name="ListLabel 58" style:family="text">
      <style:text-properties fo:color="#000000" loext:opacity="100%" style:font-name="Cardo" fo:font-family="Cardo" style:font-family-generic="roman" style:font-pitch="variable" style:text-underline-style="solid" style:text-underline-width="auto" style:text-underline-color="font-color" fo:font-weight="bold" style:font-name-asian="Calibri3" style:font-family-asian="Calibri" style:font-family-generic-asian="system" style:font-pitch-asian="variable" style:font-weight-asian="bold" style:font-name-complex="Hebrew Paleo Siloam" style:font-family-complex="'Hebrew Paleo Siloam'" style:font-family-generic-complex="system" style:font-pitch-complex="variable" style:font-weight-complex="bold"/>
    </style:style>
    <style:style style:name="ListLabel_20_59" style:display-name="ListLabel 59" style:family="text">
      <style:text-properties fo:color="#000000" loext:opacity="100%" style:font-name="Cardo" fo:font-family="Cardo" style:font-family-generic="roman" style:font-pitch="variable" fo:letter-spacing="0.0055in" style:text-underline-style="solid" style:text-underline-width="auto" style:text-underline-color="font-color" fo:font-weight="bold" style:font-name-asian="Calibri3" style:font-family-asian="Calibri" style:font-family-generic-asian="system" style:font-pitch-asian="variable" style:font-weight-asian="bold" style:font-name-complex="Cardo1" style:font-family-complex="Cardo" style:font-family-generic-complex="system" style:font-pitch-complex="variable" style:font-weight-complex="bold"/>
    </style:style>
    <style:style style:name="ListLabel_20_60" style:display-name="ListLabel 60" style:family="text">
      <style:text-properties fo:color="#000000" loext:opacity="100%" style:font-name="Cardo" fo:font-family="Cardo" style:font-family-generic="roman" style:font-pitch="variable" fo:letter-spacing="0.0055in" style:text-underline-style="solid" style:text-underline-width="auto" style:text-underline-color="font-color" fo:font-weight="bold" style:font-name-asian="Calibri3" style:font-family-asian="Calibri" style:font-family-generic-asian="system" style:font-pitch-asian="variable" style:font-weight-asian="bold" style:font-name-complex="Cardo1" style:font-family-complex="Cardo" style:font-family-generic-complex="system" style:font-pitch-complex="variable" style:font-weight-complex="bold"/>
    </style:style>
    <style:style style:name="ListLabel_20_61" style:display-name="ListLabel 61" style:family="text">
      <style:text-properties fo:color="#000000" loext:opacity="100%" style:font-name="Cardo" fo:font-family="Cardo" style:font-family-generic="roman" style:font-pitch="variable" fo:letter-spacing="0.0055in" style:text-underline-style="solid" style:text-underline-width="auto" style:text-underline-color="font-color" fo:font-weight="bold" style:font-name-asian="Calibri3" style:font-family-asian="Calibri" style:font-family-generic-asian="system" style:font-pitch-asian="variable" style:font-weight-asian="bold" style:font-name-complex="Cardo1" style:font-family-complex="Cardo" style:font-family-generic-complex="system" style:font-pitch-complex="variable" style:font-weight-complex="bold"/>
    </style:style>
    <style:style style:name="ListLabel_20_62" style:display-name="ListLabel 62" style:family="text">
      <style:text-properties fo:color="#000000" loext:opacity="100%" style:font-name="Calibri2" fo:font-family="Calibri" style:font-family-generic="swiss" style:font-pitch="variable" fo:font-size="10pt" fo:font-weight="bold" style:font-name-asian="Calibri3" style:font-family-asian="Calibri" style:font-family-generic-asian="system" style:font-pitch-asian="variable" style:font-size-asian="10pt" style:font-weight-asian="bold" style:font-name-complex="Arial" style:font-family-complex="Arial" style:font-family-generic-complex="system" style:font-pitch-complex="variable" style:font-size-complex="10pt" style:font-weight-complex="bold">
        <loext:char-complex-color loext:theme-type="dark1" loext:color-type="theme"/>
      </style:text-properties>
    </style:style>
    <style:style style:name="ListLabel_20_63" style:display-name="ListLabel 63" style:family="text">
      <style:text-properties fo:color="#000000" loext:opacity="100%" style:font-name="Calibri2" fo:font-family="Calibri" style:font-family-generic="swiss" style:font-pitch="variable" fo:font-size="10pt" fo:font-weight="bold" style:font-name-asian="Calibri3" style:font-family-asian="Calibri" style:font-family-generic-asian="system" style:font-pitch-asian="variable" style:font-size-asian="10pt" style:font-weight-asian="bold" style:font-name-complex="Arial" style:font-family-complex="Arial" style:font-family-generic-complex="system" style:font-pitch-complex="variable" style:font-size-complex="10pt" style:font-weight-complex="bold">
        <loext:char-complex-color loext:theme-type="dark1" loext:color-type="theme"/>
      </style:text-properties>
    </style:style>
    <style:style style:name="ListLabel_20_64" style:display-name="ListLabel 64" style:family="text">
      <style:text-properties fo:color="#000000" loext:opacity="100%" style:font-name="Mongolian Baiti" fo:font-family="'Mongolian Baiti'" style:font-family-generic="roman" style:font-pitch="variable" fo:font-size="10pt" fo:font-weight="bold" style:letter-kerning="false" style:font-name-asian="Calibri3" style:font-family-asian="Calibri" style:font-family-generic-asian="system" style:font-pitch-asian="variable" style:font-size-asian="10pt" style:font-weight-asian="bold" style:font-name-complex="Mongolian Baiti1" style:font-family-complex="'Mongolian Baiti'" style:font-family-generic-complex="system" style:font-pitch-complex="variable" style:font-size-complex="10pt" style:language-complex="ar" style:country-complex="SA" style:font-weight-complex="bold"/>
    </style:style>
    <style:style style:name="ListLabel_20_65" style:display-name="ListLabel 65" style:family="text">
      <style:text-properties fo:color="#000000" loext:opacity="100%" style:font-name="Mongolian Baiti" fo:font-family="'Mongolian Baiti'" style:font-family-generic="roman" style:font-pitch="variable" fo:font-size="10pt" fo:font-weight="bold" style:letter-kerning="false" style:font-name-asian="Calibri3" style:font-family-asian="Calibri" style:font-family-generic-asian="system" style:font-pitch-asian="variable" style:font-size-asian="10pt" style:font-weight-asian="bold" style:font-name-complex="Mongolian Baiti1" style:font-family-complex="'Mongolian Baiti'" style:font-family-generic-complex="system" style:font-pitch-complex="variable" style:font-size-complex="10pt" style:language-complex="ar" style:country-complex="SA" style:font-weight-complex="bold"/>
    </style:style>
    <style:style style:name="ListLabel_20_66" style:display-name="ListLabel 66" style:family="text">
      <style:text-properties fo:color="#000000" loext:opacity="100%" style:font-name="Mongolian Baiti" fo:font-family="'Mongolian Baiti'" style:font-family-generic="roman" style:font-pitch="variable" fo:font-size="10pt" fo:font-weight="bold" style:letter-kerning="false" style:font-name-asian="Calibri3" style:font-family-asian="Calibri" style:font-family-generic-asian="system" style:font-pitch-asian="variable" style:font-size-asian="10pt" style:font-weight-asian="bold" style:font-name-complex="Mongolian Baiti1" style:font-family-complex="'Mongolian Baiti'" style:font-family-generic-complex="system" style:font-pitch-complex="variable" style:font-size-complex="10pt" style:language-complex="ar" style:country-complex="SA" style:font-weight-complex="bold"/>
    </style:style>
    <style:style style:name="Frame" style:family="graphic">
      <style:graphic-properties text:anchor-type="paragraph" svg:x="0in" svg:y="0in" fo:margin-left="0.0791in" fo:margin-right="0.0791in" fo:margin-top="0.0791in" fo:margin-bottom="0.0791in" style:wrap="parallel" style:number-wrapped-paragraphs="no-limit" style:wrap-contour="false" style:vertical-pos="top" style:vertical-rel="paragraph-content" style:horizontal-pos="center" style:horizontal-rel="paragraph-content" fo:background-color="transparent" draw:fill="none" draw:fill-color="#729fcf" fo:padding="0.0591in" fo:border="0.06pt solid #00000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nothing"/>
        </style:list-level-properties>
      </text:outline-level-style>
      <text:outline-level-style text:level="2" loext:num-list-format="%2%" style:num-format="">
        <style:list-level-properties text:list-level-position-and-space-mode="label-alignment">
          <style:list-level-label-alignment text:label-followed-by="nothing"/>
        </style:list-level-properties>
      </text:outline-level-style>
      <text:outline-level-style text:level="3" loext:num-list-format="%3%" style:num-format="">
        <style:list-level-properties text:list-level-position-and-space-mode="label-alignment">
          <style:list-level-label-alignment text:label-followed-by="nothing"/>
        </style:list-level-properties>
      </text:outline-level-style>
      <text:outline-level-style text:level="4" loext:num-list-format="%4%" style:num-format="">
        <style:list-level-properties text:list-level-position-and-space-mode="label-alignment">
          <style:list-level-label-alignment text:label-followed-by="nothing"/>
        </style:list-level-properties>
      </text:outline-level-style>
      <text:outline-level-style text:level="5" loext:num-list-format="%5%" style:num-format="">
        <style:list-level-properties text:list-level-position-and-space-mode="label-alignment">
          <style:list-level-label-alignment text:label-followed-by="nothing"/>
        </style:list-level-properties>
      </text:outline-level-style>
      <text:outline-level-style text:level="6" loext:num-list-format="%6%" style:num-format="">
        <style:list-level-properties text:list-level-position-and-space-mode="label-alignment">
          <style:list-level-label-alignment text:label-followed-by="nothing"/>
        </style:list-level-properties>
      </text:outline-level-style>
      <text:outline-level-style text:level="7" loext:num-list-format="%7%" style:num-format="">
        <style:list-level-properties text:list-level-position-and-space-mode="label-alignment">
          <style:list-level-label-alignment text:label-followed-by="nothing"/>
        </style:list-level-properties>
      </text:outline-level-style>
      <text:outline-level-style text:level="8" loext:num-list-format="%8%" style:num-format="">
        <style:list-level-properties text:list-level-position-and-space-mode="label-alignment">
          <style:list-level-label-alignment text:label-followed-by="nothing"/>
        </style:list-level-properties>
      </text:outline-level-style>
      <text:outline-level-style text:level="9" loext:num-list-format="%9%" style:num-format="">
        <style:list-level-properties text:list-level-position-and-space-mode="label-alignment">
          <style:list-level-label-alignment text:label-followed-by="nothing"/>
        </style:list-level-properties>
      </text:outline-level-style>
      <text:outline-level-style text:level="10" loext:num-list-format="%10%" style:num-format="">
        <style:list-level-properties text:list-level-position-and-space-mode="label-alignment">
          <style:list-level-label-alignment text:label-followed-by="nothing"/>
        </style:list-level-properties>
      </text:outline-level-style>
    </text:outline-style>
    <text:list-style style:name="No_20_List" style:display-name="No List">
      <text:list-level-style-number text:level="1" loext:num-list-format="%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No_20_List1" style:display-name="No List1">
      <text:list-level-style-number text:level="1" loext:num-list-format="%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No_20_List2" style:display-name="No List2">
      <text:list-level-style-number text:level="1" loext:num-list-format="%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No_20_List3" style:display-name="No List3">
      <text:list-level-style-number text:level="1" loext:num-list-format="%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No_20_List4" style:display-name="No List4">
      <text:list-level-style-number text:level="1" loext:num-list-format="%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bullet text:level="1" text:style-name="ListLabel_20_1" loext:num-list-format="" style:num-suffix="" text:bullet-char="">
        <style:list-level-properties text:list-level-position-and-space-mode="label-alignment">
          <style:list-level-label-alignment text:label-followed-by="listtab" text:list-tab-stop-position="0.25in" fo:text-indent="-0.25in" fo:margin-left="0.25in"/>
        </style:list-level-properties>
        <style:text-properties fo:font-family="Symbol" style:font-style-name="Regular" style:font-family-generic="roman" style:font-pitch="variable" style:font-charset="x-symbol"/>
      </text:list-level-style-bullet>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bullet text:level="1" text:style-name="ListLabel_20_2" loext:num-list-format="" style:num-suffix="" text:bullet-char="">
        <style:list-level-properties text:list-level-position-and-space-mode="label-alignment">
          <style:list-level-label-alignment text:label-followed-by="listtab" fo:text-indent="-0.25in" fo:margin-left="0.5in"/>
        </style:list-level-properties>
        <style:text-properties fo:font-family="Wingdings" style:font-style-name="Regular" style:font-pitch="variable" style:font-charset="x-symbol"/>
      </text:list-level-style-bullet>
      <text:list-level-style-bullet text:level="2" text:style-name="ListLabel_20_3" loext:num-list-format="o" style:num-suffix="o" text:bullet-char="o">
        <style:list-level-properties text:list-level-position-and-space-mode="label-alignment">
          <style:list-level-label-alignment text:label-followed-by="listtab" fo:text-indent="-0.25in" fo:margin-left="1in"/>
        </style:list-level-properties>
        <style:text-properties fo:font-family="'Courier New'" style:font-style-name="Regular" style:font-family-generic="modern" style:font-pitch="fixed"/>
      </text:list-level-style-bullet>
      <text:list-level-style-bullet text:level="3" text:style-name="ListLabel_20_4" loext:num-list-format="" style:num-suffix="" text:bullet-char="">
        <style:list-level-properties text:list-level-position-and-space-mode="label-alignment">
          <style:list-level-label-alignment text:label-followed-by="listtab" fo:text-indent="-0.25in" fo:margin-left="1.5in"/>
        </style:list-level-properties>
        <style:text-properties fo:font-family="Wingdings" style:font-style-name="Regular" style:font-pitch="variable" style:font-charset="x-symbol"/>
      </text:list-level-style-bullet>
      <text:list-level-style-bullet text:level="4" text:style-name="ListLabel_20_5" loext:num-list-format="" style:num-suffix="" text:bullet-char="">
        <style:list-level-properties text:list-level-position-and-space-mode="label-alignment">
          <style:list-level-label-alignment text:label-followed-by="listtab" fo:text-indent="-0.25in" fo:margin-left="2in"/>
        </style:list-level-properties>
        <style:text-properties fo:font-family="Symbol" style:font-style-name="Regular" style:font-family-generic="roman" style:font-pitch="variable" style:font-charset="x-symbol"/>
      </text:list-level-style-bullet>
      <text:list-level-style-bullet text:level="5" text:style-name="ListLabel_20_6" loext:num-list-format="o" style:num-suffix="o" text:bullet-char="o">
        <style:list-level-properties text:list-level-position-and-space-mode="label-alignment">
          <style:list-level-label-alignment text:label-followed-by="listtab" fo:text-indent="-0.25in" fo:margin-left="2.5in"/>
        </style:list-level-properties>
        <style:text-properties fo:font-family="'Courier New'" style:font-style-name="Regular" style:font-family-generic="modern" style:font-pitch="fixed"/>
      </text:list-level-style-bullet>
      <text:list-level-style-bullet text:level="6" text:style-name="ListLabel_20_7" loext:num-list-format="" style:num-suffix="" text:bullet-char="">
        <style:list-level-properties text:list-level-position-and-space-mode="label-alignment">
          <style:list-level-label-alignment text:label-followed-by="listtab" fo:text-indent="-0.25in" fo:margin-left="3in"/>
        </style:list-level-properties>
        <style:text-properties fo:font-family="Wingdings" style:font-style-name="Regular" style:font-pitch="variable" style:font-charset="x-symbol"/>
      </text:list-level-style-bullet>
      <text:list-level-style-bullet text:level="7" text:style-name="ListLabel_20_8" loext:num-list-format="" style:num-suffix="" text:bullet-char="">
        <style:list-level-properties text:list-level-position-and-space-mode="label-alignment">
          <style:list-level-label-alignment text:label-followed-by="listtab" fo:text-indent="-0.25in" fo:margin-left="3.5in"/>
        </style:list-level-properties>
        <style:text-properties fo:font-family="Symbol" style:font-style-name="Regular" style:font-family-generic="roman" style:font-pitch="variable" style:font-charset="x-symbol"/>
      </text:list-level-style-bullet>
      <text:list-level-style-bullet text:level="8" text:style-name="ListLabel_20_9" loext:num-list-format="o" style:num-suffix="o" text:bullet-char="o">
        <style:list-level-properties text:list-level-position-and-space-mode="label-alignment">
          <style:list-level-label-alignment text:label-followed-by="listtab" fo:text-indent="-0.25in" fo:margin-left="4in"/>
        </style:list-level-properties>
        <style:text-properties fo:font-family="'Courier New'" style:font-style-name="Regular" style:font-family-generic="modern" style:font-pitch="fixed"/>
      </text:list-level-style-bullet>
      <text:list-level-style-bullet text:level="9" text:style-name="ListLabel_20_10" loext:num-list-format="" style:num-suffix="" text:bullet-char="">
        <style:list-level-properties text:list-level-position-and-space-mode="label-alignment">
          <style:list-level-label-alignment text:label-followed-by="listtab" fo:text-indent="-0.25in" fo:margin-left="4.5in"/>
        </style:list-level-properties>
        <style:text-properties fo:font-family="Wingdings" style:font-style-name="Regular"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bullet text:level="1" text:style-name="ListLabel_20_11" loext:num-list-format="" style:num-suffix="" text:bullet-char="">
        <style:list-level-properties text:list-level-position-and-space-mode="label-alignment">
          <style:list-level-label-alignment text:label-followed-by="listtab" text:list-tab-stop-position="0.5in" fo:text-indent="-0.25in" fo:margin-left="0.5in"/>
        </style:list-level-properties>
        <style:text-properties fo:font-family="Symbol" style:font-style-name="Regular" style:font-family-generic="roman" style:font-pitch="variable" style:font-charset="x-symbol"/>
      </text:list-level-style-bullet>
      <text:list-level-style-bullet text:level="2" text:style-name="ListLabel_20_12" loext:num-list-format="o" style:num-suffix="o" text:bullet-char="o">
        <style:list-level-properties text:list-level-position-and-space-mode="label-alignment">
          <style:list-level-label-alignment text:label-followed-by="listtab" text:list-tab-stop-position="1in" fo:text-indent="-0.25in" fo:margin-left="1in"/>
        </style:list-level-properties>
        <style:text-properties fo:font-family="'Courier New'" style:font-style-name="Regular" style:font-family-generic="modern" style:font-pitch="fixed"/>
      </text:list-level-style-bullet>
      <text:list-level-style-bullet text:level="3" text:style-name="ListLabel_20_13" loext:num-list-format="" style:num-suffix="" text:bullet-char="">
        <style:list-level-properties text:list-level-position-and-space-mode="label-alignment">
          <style:list-level-label-alignment text:label-followed-by="listtab" text:list-tab-stop-position="1.5in" fo:text-indent="-0.25in" fo:margin-left="1.5in"/>
        </style:list-level-properties>
        <style:text-properties fo:font-family="Wingdings" style:font-style-name="Regular" style:font-pitch="variable" style:font-charset="x-symbol"/>
      </text:list-level-style-bullet>
      <text:list-level-style-bullet text:level="4" text:style-name="ListLabel_20_14" loext:num-list-format="" style:num-suffix="" text:bullet-char="">
        <style:list-level-properties text:list-level-position-and-space-mode="label-alignment">
          <style:list-level-label-alignment text:label-followed-by="listtab" text:list-tab-stop-position="2in" fo:text-indent="-0.25in" fo:margin-left="2in"/>
        </style:list-level-properties>
        <style:text-properties fo:font-family="Wingdings" style:font-style-name="Regular" style:font-pitch="variable" style:font-charset="x-symbol"/>
      </text:list-level-style-bullet>
      <text:list-level-style-bullet text:level="5" text:style-name="ListLabel_20_15" loext:num-list-format="" style:num-suffix="" text:bullet-char="">
        <style:list-level-properties text:list-level-position-and-space-mode="label-alignment">
          <style:list-level-label-alignment text:label-followed-by="listtab" text:list-tab-stop-position="2.5in" fo:text-indent="-0.25in" fo:margin-left="2.5in"/>
        </style:list-level-properties>
        <style:text-properties fo:font-family="Wingdings" style:font-style-name="Regular" style:font-pitch="variable" style:font-charset="x-symbol"/>
      </text:list-level-style-bullet>
      <text:list-level-style-bullet text:level="6" text:style-name="ListLabel_20_16" loext:num-list-format="" style:num-suffix="" text:bullet-char="">
        <style:list-level-properties text:list-level-position-and-space-mode="label-alignment">
          <style:list-level-label-alignment text:label-followed-by="listtab" text:list-tab-stop-position="3in" fo:text-indent="-0.25in" fo:margin-left="3in"/>
        </style:list-level-properties>
        <style:text-properties fo:font-family="Wingdings" style:font-style-name="Regular" style:font-pitch="variable" style:font-charset="x-symbol"/>
      </text:list-level-style-bullet>
      <text:list-level-style-bullet text:level="7" text:style-name="ListLabel_20_17" loext:num-list-format="" style:num-suffix="" text:bullet-char="">
        <style:list-level-properties text:list-level-position-and-space-mode="label-alignment">
          <style:list-level-label-alignment text:label-followed-by="listtab" text:list-tab-stop-position="3.5in" fo:text-indent="-0.25in" fo:margin-left="3.5in"/>
        </style:list-level-properties>
        <style:text-properties fo:font-family="Wingdings" style:font-style-name="Regular" style:font-pitch="variable" style:font-charset="x-symbol"/>
      </text:list-level-style-bullet>
      <text:list-level-style-bullet text:level="8" text:style-name="ListLabel_20_18" loext:num-list-format="" style:num-suffix="" text:bullet-char="">
        <style:list-level-properties text:list-level-position-and-space-mode="label-alignment">
          <style:list-level-label-alignment text:label-followed-by="listtab" text:list-tab-stop-position="4in" fo:text-indent="-0.25in" fo:margin-left="4in"/>
        </style:list-level-properties>
        <style:text-properties fo:font-family="Wingdings" style:font-style-name="Regular" style:font-pitch="variable" style:font-charset="x-symbol"/>
      </text:list-level-style-bullet>
      <text:list-level-style-bullet text:level="9" text:style-name="ListLabel_20_19" loext:num-list-format="" style:num-suffix="" text:bullet-char="">
        <style:list-level-properties text:list-level-position-and-space-mode="label-alignment">
          <style:list-level-label-alignment text:label-followed-by="listtab" text:list-tab-stop-position="4.5in" fo:text-indent="-0.25in" fo:margin-left="4.5in"/>
        </style:list-level-properties>
        <style:text-properties fo:font-family="Wingdings" style:font-style-name="Regular"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bullet text:level="1" text:style-name="ListLabel_20_20" loext:num-list-format="" style:num-suffix="" text:bullet-char="">
        <style:list-level-properties text:list-level-position-and-space-mode="label-alignment">
          <style:list-level-label-alignment text:label-followed-by="listtab" fo:text-indent="-0.25in" fo:margin-left="0.5in"/>
        </style:list-level-properties>
        <style:text-properties fo:font-family="Symbol" style:font-style-name="Regular" style:font-family-generic="roman" style:font-pitch="variable" style:font-charset="x-symbol"/>
      </text:list-level-style-bullet>
      <text:list-level-style-bullet text:level="2" text:style-name="ListLabel_20_21" loext:num-list-format="o" style:num-suffix="o" text:bullet-char="o">
        <style:list-level-properties text:list-level-position-and-space-mode="label-alignment">
          <style:list-level-label-alignment text:label-followed-by="listtab" fo:text-indent="-0.25in" fo:margin-left="1in"/>
        </style:list-level-properties>
        <style:text-properties fo:font-family="'Courier New'" style:font-style-name="Regular" style:font-family-generic="modern" style:font-pitch="fixed"/>
      </text:list-level-style-bullet>
      <text:list-level-style-bullet text:level="3" text:style-name="ListLabel_20_22" loext:num-list-format="" style:num-suffix="" text:bullet-char="">
        <style:list-level-properties text:list-level-position-and-space-mode="label-alignment">
          <style:list-level-label-alignment text:label-followed-by="listtab" fo:text-indent="-0.25in" fo:margin-left="1.5in"/>
        </style:list-level-properties>
        <style:text-properties fo:font-family="Wingdings" style:font-style-name="Regular" style:font-pitch="variable" style:font-charset="x-symbol"/>
      </text:list-level-style-bullet>
      <text:list-level-style-bullet text:level="4" text:style-name="ListLabel_20_23" loext:num-list-format="" style:num-suffix="" text:bullet-char="">
        <style:list-level-properties text:list-level-position-and-space-mode="label-alignment">
          <style:list-level-label-alignment text:label-followed-by="listtab" fo:text-indent="-0.25in" fo:margin-left="2in"/>
        </style:list-level-properties>
        <style:text-properties fo:font-family="Symbol" style:font-style-name="Regular" style:font-family-generic="roman" style:font-pitch="variable" style:font-charset="x-symbol"/>
      </text:list-level-style-bullet>
      <text:list-level-style-bullet text:level="5" text:style-name="ListLabel_20_24" loext:num-list-format="o" style:num-suffix="o" text:bullet-char="o">
        <style:list-level-properties text:list-level-position-and-space-mode="label-alignment">
          <style:list-level-label-alignment text:label-followed-by="listtab" fo:text-indent="-0.25in" fo:margin-left="2.5in"/>
        </style:list-level-properties>
        <style:text-properties fo:font-family="'Courier New'" style:font-style-name="Regular" style:font-family-generic="modern" style:font-pitch="fixed"/>
      </text:list-level-style-bullet>
      <text:list-level-style-bullet text:level="6" text:style-name="ListLabel_20_25" loext:num-list-format="" style:num-suffix="" text:bullet-char="">
        <style:list-level-properties text:list-level-position-and-space-mode="label-alignment">
          <style:list-level-label-alignment text:label-followed-by="listtab" fo:text-indent="-0.25in" fo:margin-left="3in"/>
        </style:list-level-properties>
        <style:text-properties fo:font-family="Wingdings" style:font-style-name="Regular" style:font-pitch="variable" style:font-charset="x-symbol"/>
      </text:list-level-style-bullet>
      <text:list-level-style-bullet text:level="7" text:style-name="ListLabel_20_26" loext:num-list-format="" style:num-suffix="" text:bullet-char="">
        <style:list-level-properties text:list-level-position-and-space-mode="label-alignment">
          <style:list-level-label-alignment text:label-followed-by="listtab" fo:text-indent="-0.25in" fo:margin-left="3.5in"/>
        </style:list-level-properties>
        <style:text-properties fo:font-family="Symbol" style:font-style-name="Regular" style:font-family-generic="roman" style:font-pitch="variable" style:font-charset="x-symbol"/>
      </text:list-level-style-bullet>
      <text:list-level-style-bullet text:level="8" text:style-name="ListLabel_20_27" loext:num-list-format="o" style:num-suffix="o" text:bullet-char="o">
        <style:list-level-properties text:list-level-position-and-space-mode="label-alignment">
          <style:list-level-label-alignment text:label-followed-by="listtab" fo:text-indent="-0.25in" fo:margin-left="4in"/>
        </style:list-level-properties>
        <style:text-properties fo:font-family="'Courier New'" style:font-style-name="Regular" style:font-family-generic="modern" style:font-pitch="fixed"/>
      </text:list-level-style-bullet>
      <text:list-level-style-bullet text:level="9" text:style-name="ListLabel_20_28" loext:num-list-format="" style:num-suffix="" text:bullet-char="">
        <style:list-level-properties text:list-level-position-and-space-mode="label-alignment">
          <style:list-level-label-alignment text:label-followed-by="listtab" fo:text-indent="-0.25in" fo:margin-left="4.5in"/>
        </style:list-level-properties>
        <style:text-properties fo:font-family="Wingdings" style:font-style-name="Regular"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bullet text:level="1" text:style-name="ListLabel_20_29" loext:num-list-format="" style:num-suffix="" text:bullet-char="">
        <style:list-level-properties text:list-level-position-and-space-mode="label-alignment">
          <style:list-level-label-alignment text:label-followed-by="listtab" fo:text-indent="-0.25in" fo:margin-left="0.25in"/>
        </style:list-level-properties>
        <style:text-properties fo:font-family="Symbol" style:font-style-name="Regular" style:font-family-generic="roman" style:font-pitch="variable" style:font-charset="x-symbol"/>
      </text:list-level-style-bullet>
      <text:list-level-style-bullet text:level="2" text:style-name="ListLabel_20_30" loext:num-list-format="o" style:num-suffix="o" text:bullet-char="o">
        <style:list-level-properties text:list-level-position-and-space-mode="label-alignment">
          <style:list-level-label-alignment text:label-followed-by="listtab" fo:text-indent="-0.25in" fo:margin-left="0.75in"/>
        </style:list-level-properties>
        <style:text-properties fo:font-family="'Courier New'" style:font-style-name="Regular" style:font-family-generic="modern" style:font-pitch="fixed"/>
      </text:list-level-style-bullet>
      <text:list-level-style-bullet text:level="3" text:style-name="ListLabel_20_31" loext:num-list-format="" style:num-suffix="" text:bullet-char="">
        <style:list-level-properties text:list-level-position-and-space-mode="label-alignment">
          <style:list-level-label-alignment text:label-followed-by="listtab" fo:text-indent="-0.25in" fo:margin-left="1.25in"/>
        </style:list-level-properties>
        <style:text-properties fo:font-family="Wingdings" style:font-style-name="Regular" style:font-pitch="variable" style:font-charset="x-symbol"/>
      </text:list-level-style-bullet>
      <text:list-level-style-bullet text:level="4" text:style-name="ListLabel_20_32" loext:num-list-format="" style:num-suffix="" text:bullet-char="">
        <style:list-level-properties text:list-level-position-and-space-mode="label-alignment">
          <style:list-level-label-alignment text:label-followed-by="listtab" fo:text-indent="-0.25in" fo:margin-left="1.75in"/>
        </style:list-level-properties>
        <style:text-properties fo:font-family="Symbol" style:font-style-name="Regular" style:font-family-generic="roman" style:font-pitch="variable" style:font-charset="x-symbol"/>
      </text:list-level-style-bullet>
      <text:list-level-style-bullet text:level="5" text:style-name="ListLabel_20_33" loext:num-list-format="o" style:num-suffix="o" text:bullet-char="o">
        <style:list-level-properties text:list-level-position-and-space-mode="label-alignment">
          <style:list-level-label-alignment text:label-followed-by="listtab" fo:text-indent="-0.25in" fo:margin-left="2.25in"/>
        </style:list-level-properties>
        <style:text-properties fo:font-family="'Courier New'" style:font-style-name="Regular" style:font-family-generic="modern" style:font-pitch="fixed"/>
      </text:list-level-style-bullet>
      <text:list-level-style-bullet text:level="6" text:style-name="ListLabel_20_34" loext:num-list-format="" style:num-suffix="" text:bullet-char="">
        <style:list-level-properties text:list-level-position-and-space-mode="label-alignment">
          <style:list-level-label-alignment text:label-followed-by="listtab" fo:text-indent="-0.25in" fo:margin-left="2.75in"/>
        </style:list-level-properties>
        <style:text-properties fo:font-family="Wingdings" style:font-style-name="Regular" style:font-pitch="variable" style:font-charset="x-symbol"/>
      </text:list-level-style-bullet>
      <text:list-level-style-bullet text:level="7" text:style-name="ListLabel_20_35" loext:num-list-format="" style:num-suffix="" text:bullet-char="">
        <style:list-level-properties text:list-level-position-and-space-mode="label-alignment">
          <style:list-level-label-alignment text:label-followed-by="listtab" fo:text-indent="-0.25in" fo:margin-left="3.25in"/>
        </style:list-level-properties>
        <style:text-properties fo:font-family="Symbol" style:font-style-name="Regular" style:font-family-generic="roman" style:font-pitch="variable" style:font-charset="x-symbol"/>
      </text:list-level-style-bullet>
      <text:list-level-style-bullet text:level="8" text:style-name="ListLabel_20_36" loext:num-list-format="o" style:num-suffix="o" text:bullet-char="o">
        <style:list-level-properties text:list-level-position-and-space-mode="label-alignment">
          <style:list-level-label-alignment text:label-followed-by="listtab" fo:text-indent="-0.25in" fo:margin-left="3.75in"/>
        </style:list-level-properties>
        <style:text-properties fo:font-family="'Courier New'" style:font-style-name="Regular" style:font-family-generic="modern" style:font-pitch="fixed"/>
      </text:list-level-style-bullet>
      <text:list-level-style-bullet text:level="9" text:style-name="ListLabel_20_37" loext:num-list-format="" style:num-suffix="" text:bullet-char="">
        <style:list-level-properties text:list-level-position-and-space-mode="label-alignment">
          <style:list-level-label-alignment text:label-followed-by="listtab" fo:text-indent="-0.25in" fo:margin-left="4.25in"/>
        </style:list-level-properties>
        <style:text-properties fo:font-family="Wingdings" style:font-style-name="Regular"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
      <text:list-level-style-bullet text:level="1" text:style-name="ListLabel_20_38" loext:num-list-format="" style:num-suffix="" text:bullet-char="">
        <style:list-level-properties text:list-level-position-and-space-mode="label-alignment">
          <style:list-level-label-alignment text:label-followed-by="listtab" fo:text-indent="-0.25in" fo:margin-left="0.25in"/>
        </style:list-level-properties>
        <style:text-properties fo:font-family="Symbol" style:font-style-name="Regular" style:font-family-generic="roman" style:font-pitch="variable" style:font-charset="x-symbol"/>
      </text:list-level-style-bullet>
      <text:list-level-style-bullet text:level="2" text:style-name="ListLabel_20_39" loext:num-list-format="o" style:num-suffix="o" text:bullet-char="o">
        <style:list-level-properties text:list-level-position-and-space-mode="label-alignment">
          <style:list-level-label-alignment text:label-followed-by="listtab" fo:text-indent="-0.25in" fo:margin-left="0.75in"/>
        </style:list-level-properties>
        <style:text-properties fo:font-family="'Courier New'" style:font-style-name="Regular" style:font-family-generic="modern" style:font-pitch="fixed"/>
      </text:list-level-style-bullet>
      <text:list-level-style-bullet text:level="3" text:style-name="ListLabel_20_40" loext:num-list-format="" style:num-suffix="" text:bullet-char="">
        <style:list-level-properties text:list-level-position-and-space-mode="label-alignment">
          <style:list-level-label-alignment text:label-followed-by="listtab" fo:text-indent="-0.25in" fo:margin-left="1.25in"/>
        </style:list-level-properties>
        <style:text-properties fo:font-family="Wingdings" style:font-style-name="Regular" style:font-pitch="variable" style:font-charset="x-symbol"/>
      </text:list-level-style-bullet>
      <text:list-level-style-bullet text:level="4" text:style-name="ListLabel_20_41" loext:num-list-format="" style:num-suffix="" text:bullet-char="">
        <style:list-level-properties text:list-level-position-and-space-mode="label-alignment">
          <style:list-level-label-alignment text:label-followed-by="listtab" fo:text-indent="-0.25in" fo:margin-left="1.75in"/>
        </style:list-level-properties>
        <style:text-properties fo:font-family="Symbol" style:font-style-name="Regular" style:font-family-generic="roman" style:font-pitch="variable" style:font-charset="x-symbol"/>
      </text:list-level-style-bullet>
      <text:list-level-style-bullet text:level="5" text:style-name="ListLabel_20_42" loext:num-list-format="o" style:num-suffix="o" text:bullet-char="o">
        <style:list-level-properties text:list-level-position-and-space-mode="label-alignment">
          <style:list-level-label-alignment text:label-followed-by="listtab" fo:text-indent="-0.25in" fo:margin-left="2.25in"/>
        </style:list-level-properties>
        <style:text-properties fo:font-family="'Courier New'" style:font-style-name="Regular" style:font-family-generic="modern" style:font-pitch="fixed"/>
      </text:list-level-style-bullet>
      <text:list-level-style-bullet text:level="6" text:style-name="ListLabel_20_43" loext:num-list-format="" style:num-suffix="" text:bullet-char="">
        <style:list-level-properties text:list-level-position-and-space-mode="label-alignment">
          <style:list-level-label-alignment text:label-followed-by="listtab" fo:text-indent="-0.25in" fo:margin-left="2.75in"/>
        </style:list-level-properties>
        <style:text-properties fo:font-family="Wingdings" style:font-style-name="Regular" style:font-pitch="variable" style:font-charset="x-symbol"/>
      </text:list-level-style-bullet>
      <text:list-level-style-bullet text:level="7" text:style-name="ListLabel_20_44" loext:num-list-format="" style:num-suffix="" text:bullet-char="">
        <style:list-level-properties text:list-level-position-and-space-mode="label-alignment">
          <style:list-level-label-alignment text:label-followed-by="listtab" fo:text-indent="-0.25in" fo:margin-left="3.25in"/>
        </style:list-level-properties>
        <style:text-properties fo:font-family="Symbol" style:font-style-name="Regular" style:font-family-generic="roman" style:font-pitch="variable" style:font-charset="x-symbol"/>
      </text:list-level-style-bullet>
      <text:list-level-style-bullet text:level="8" text:style-name="ListLabel_20_45" loext:num-list-format="o" style:num-suffix="o" text:bullet-char="o">
        <style:list-level-properties text:list-level-position-and-space-mode="label-alignment">
          <style:list-level-label-alignment text:label-followed-by="listtab" fo:text-indent="-0.25in" fo:margin-left="3.75in"/>
        </style:list-level-properties>
        <style:text-properties fo:font-family="'Courier New'" style:font-style-name="Regular" style:font-family-generic="modern" style:font-pitch="fixed"/>
      </text:list-level-style-bullet>
      <text:list-level-style-bullet text:level="9" text:style-name="ListLabel_20_46" loext:num-list-format="" style:num-suffix="" text:bullet-char="">
        <style:list-level-properties text:list-level-position-and-space-mode="label-alignment">
          <style:list-level-label-alignment text:label-followed-by="listtab" fo:text-indent="-0.25in" fo:margin-left="4.25in"/>
        </style:list-level-properties>
        <style:text-properties fo:font-family="Wingdings" style:font-style-name="Regular"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7">
      <text:list-level-style-bullet text:level="1" text:style-name="ListLabel_20_47" loext:num-list-format="" style:num-suffix="" text:bullet-char="">
        <style:list-level-properties text:list-level-position-and-space-mode="label-alignment">
          <style:list-level-label-alignment text:label-followed-by="listtab" fo:text-indent="-0.25in" fo:margin-left="0.25in"/>
        </style:list-level-properties>
        <style:text-properties fo:font-family="Symbol" style:font-style-name="Regular" style:font-family-generic="roman" style:font-pitch="variable" style:font-charset="x-symbol"/>
      </text:list-level-style-bullet>
      <text:list-level-style-bullet text:level="2" text:style-name="ListLabel_20_48" loext:num-list-format="o" style:num-suffix="o" text:bullet-char="o">
        <style:list-level-properties text:list-level-position-and-space-mode="label-alignment">
          <style:list-level-label-alignment text:label-followed-by="listtab" fo:text-indent="-0.25in" fo:margin-left="0.75in"/>
        </style:list-level-properties>
        <style:text-properties fo:font-family="'Courier New'" style:font-style-name="Regular" style:font-family-generic="modern" style:font-pitch="fixed"/>
      </text:list-level-style-bullet>
      <text:list-level-style-bullet text:level="3" text:style-name="ListLabel_20_49" loext:num-list-format="" style:num-suffix="" text:bullet-char="">
        <style:list-level-properties text:list-level-position-and-space-mode="label-alignment">
          <style:list-level-label-alignment text:label-followed-by="listtab" fo:text-indent="-0.25in" fo:margin-left="1.25in"/>
        </style:list-level-properties>
        <style:text-properties fo:font-family="Wingdings" style:font-style-name="Regular" style:font-pitch="variable" style:font-charset="x-symbol"/>
      </text:list-level-style-bullet>
      <text:list-level-style-bullet text:level="4" text:style-name="ListLabel_20_50" loext:num-list-format="" style:num-suffix="" text:bullet-char="">
        <style:list-level-properties text:list-level-position-and-space-mode="label-alignment">
          <style:list-level-label-alignment text:label-followed-by="listtab" fo:text-indent="-0.25in" fo:margin-left="1.75in"/>
        </style:list-level-properties>
        <style:text-properties fo:font-family="Symbol" style:font-style-name="Regular" style:font-family-generic="roman" style:font-pitch="variable" style:font-charset="x-symbol"/>
      </text:list-level-style-bullet>
      <text:list-level-style-bullet text:level="5" text:style-name="ListLabel_20_51" loext:num-list-format="o" style:num-suffix="o" text:bullet-char="o">
        <style:list-level-properties text:list-level-position-and-space-mode="label-alignment">
          <style:list-level-label-alignment text:label-followed-by="listtab" fo:text-indent="-0.25in" fo:margin-left="2.25in"/>
        </style:list-level-properties>
        <style:text-properties fo:font-family="'Courier New'" style:font-style-name="Regular" style:font-family-generic="modern" style:font-pitch="fixed"/>
      </text:list-level-style-bullet>
      <text:list-level-style-bullet text:level="6" text:style-name="ListLabel_20_52" loext:num-list-format="" style:num-suffix="" text:bullet-char="">
        <style:list-level-properties text:list-level-position-and-space-mode="label-alignment">
          <style:list-level-label-alignment text:label-followed-by="listtab" fo:text-indent="-0.25in" fo:margin-left="2.75in"/>
        </style:list-level-properties>
        <style:text-properties fo:font-family="Wingdings" style:font-style-name="Regular" style:font-pitch="variable" style:font-charset="x-symbol"/>
      </text:list-level-style-bullet>
      <text:list-level-style-bullet text:level="7" text:style-name="ListLabel_20_53" loext:num-list-format="" style:num-suffix="" text:bullet-char="">
        <style:list-level-properties text:list-level-position-and-space-mode="label-alignment">
          <style:list-level-label-alignment text:label-followed-by="listtab" fo:text-indent="-0.25in" fo:margin-left="3.25in"/>
        </style:list-level-properties>
        <style:text-properties fo:font-family="Symbol" style:font-style-name="Regular" style:font-family-generic="roman" style:font-pitch="variable" style:font-charset="x-symbol"/>
      </text:list-level-style-bullet>
      <text:list-level-style-bullet text:level="8" text:style-name="ListLabel_20_54" loext:num-list-format="o" style:num-suffix="o" text:bullet-char="o">
        <style:list-level-properties text:list-level-position-and-space-mode="label-alignment">
          <style:list-level-label-alignment text:label-followed-by="listtab" fo:text-indent="-0.25in" fo:margin-left="3.75in"/>
        </style:list-level-properties>
        <style:text-properties fo:font-family="'Courier New'" style:font-style-name="Regular" style:font-family-generic="modern" style:font-pitch="fixed"/>
      </text:list-level-style-bullet>
      <text:list-level-style-bullet text:level="9" text:style-name="ListLabel_20_55" loext:num-list-format="" style:num-suffix="" text:bullet-char="">
        <style:list-level-properties text:list-level-position-and-space-mode="label-alignment">
          <style:list-level-label-alignment text:label-followed-by="listtab" fo:text-indent="-0.25in" fo:margin-left="4.25in"/>
        </style:list-level-properties>
        <style:text-properties fo:font-family="Wingdings" style:font-style-name="Regular"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text:citation-style-name="Endnote_20_Symbol" text:citation-body-style-name="Endnote_20_anchor" text:master-page-name="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loext:theme loext:name="Office Theme">
      <loext:theme-colors loext:name="Office">
        <loext:color loext:name="dark1" loext:color="#000000"/>
        <loext:color loext:name="light1" loext:color="#ffffff"/>
        <loext:color loext:name="dark2" loext:color="#44546a"/>
        <loext:color loext:name="light2" loext:color="#e7e6e6"/>
        <loext:color loext:name="accent1" loext:color="#4472c4"/>
        <loext:color loext:name="accent2" loext:color="#ed7d31"/>
        <loext:color loext:name="accent3" loext:color="#a5a5a5"/>
        <loext:color loext:name="accent4" loext:color="#ffc000"/>
        <loext:color loext:name="accent5" loext:color="#5b9bd5"/>
        <loext:color loext:name="accent6" loext:color="#70ad47"/>
        <loext:color loext:name="hyperlink" loext:color="#0563c1"/>
        <loext:color loext:name="followed-hyperlink" loext:color="#954f72"/>
      </loext:theme-colors>
    </loext:theme>
  </office:styles>
  <office:automatic-styles>
    <style:style style:name="MP1" style:family="paragraph" style:parent-style-name="Header">
      <style:paragraph-properties fo:text-align="right" style:justify-single-word="false"/>
    </style:style>
    <style:style style:name="MT1" style:family="text">
      <style:text-properties fo:color="#7f7f7f" loext:opacity="100%" fo:letter-spacing="0.0417in">
        <loext:char-complex-color loext:theme-type="light1" loext:color-type="theme">
          <loext:transformation loext:type="shade" loext:value="5019"/>
        </loext:char-complex-color>
      </style:text-properties>
    </style:style>
    <style:page-layout style:name="Mpm1" style:page-usage="mirrored">
      <style:page-layout-properties fo:page-width="8.5in" fo:page-height="11in" style:num-format="1" style:print-orientation="portrait" fo:margin-top="0.5in" fo:margin-bottom="0.5in" fo:margin-left="1.25in" fo:margin-right="0.75in" style:writing-mode="lr-tb" style:layout-grid-color="#c0c0c0" style:layout-grid-lines="40" style:layout-grid-base-height="0.25in" style:layout-grid-ruby-height="0in" style:layout-grid-mode="none" style:layout-grid-ruby-below="false" style:layout-grid-print="false" style:layout-grid-display="false" style:layout-grid-base-width="0.1528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header-footer-properties fo:min-height="0.0398in" fo:margin-left="0in" fo:margin-right="0in" fo:margin-bottom="0in" style:dynamic-spacing="true"/>
      </style:header-style>
      <style:footer-style/>
    </style:page-layout>
    <style:page-layout style:name="Mpm2">
      <style:page-layout-properties fo:page-width="8.5in" fo:page-height="11in" style:num-format="1" style:print-orientation="portrait"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layout-grid-base-width="0.278in" style:layout-grid-snap-to="true" style:footnote-max-height="0in" loext:margin-gutter="0in">
        <style:footnote-sep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text:span text:style-name="MT1">Page</text:span> | <text:page-number text:select-page="current">58</text:page-number></text:p>
      </style:header>
    </style:master-page>
    <style:master-page style:name="Endnote" style:page-layout-name="Mpm2"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initial-creator>Tracy Osborne</meta:initial-creator>
    <meta:editing-cycles>2123</meta:editing-cycles>
    <meta:print-date>2024-03-17T15:31:00</meta:print-date>
    <meta:creation-date>2023-09-10T14:41:00</meta:creation-date>
    <dc:date>2026-08-15T11:38:12.600561500</dc:date>
    <meta:editing-duration>P23DT14H6M52S</meta:editing-duration>
    <meta:generator>LibreOffice/26.2.5.2$Windows_X86_64 LibreOffice_project/cd7284b4cbbfeb507e630c1aac019f4157393acb</meta:generator>
    <meta:document-statistic meta:table-count="69" meta:image-count="4" meta:object-count="0" meta:page-count="58" meta:paragraph-count="2380" meta:word-count="34842" meta:character-count="196589" meta:non-whitespace-character-count="162447"/>
    <meta:user-defined meta:name="AppVersion">16.0000</meta:user-defined>
    <meta:template xlink:type="simple" xlink:actuate="onRequest" xlink:title="Normal" xlink:href=""/>
  </office:meta>
</office:document-meta>
</file>