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041000000175C5E150A.png" manifest:media-type="image/png"/>
  <manifest:file-entry manifest:full-path="Pictures/100000000000005F0000002001C2DA75.jpg" manifest:media-type="image/jpeg"/>
  <manifest:file-entry manifest:full-path="Pictures/100000010000004A0000004D251F8D7A.png" manifest:media-type="image/pn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ystem" style:font-pitch="variable"/>
    <style:font-face style:name="Arial Narrow" svg:font-family="'Arial Narrow'" style:font-family-generic="swiss" style:font-pitch="variable"/>
    <style:font-face style:name="Book Antiqua" svg:font-family="'Book Antiqua'" style:font-family-generic="roman" style:font-pitch="variable"/>
    <style:font-face style:name="Book Antiqua1" svg:font-family="'Book Antiqua'"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Calibri Light1" svg:font-family="'Calibri Light'" style:font-family-generic="swiss" style:font-pitch="variable"/>
    <style:font-face style:name="Calibri Light2" svg:font-family="'Calibri Light'" style:font-family-generic="system" style:font-pitch="variable"/>
    <style:font-face style:name="Calibri1" svg:font-family="Calibri" style:font-family-generic="roman" style:font-pitch="variable" style:font-charset="x-symbol"/>
    <style:font-face style:name="Calibri2" svg:font-family="Calibri" style:font-family-generic="swiss" style:font-pitch="variable"/>
    <style:font-face style:name="Calibri3" svg:font-family="Calibri" style:font-family-generic="system" style:font-pitch="variable"/>
    <style:font-face style:name="Cambria" svg:font-family="Cambria" style:font-family-generic="roman" style:font-pitch="variable"/>
    <style:font-face style:name="Cardo" svg:font-family="Cardo" style:font-family-generic="roman" style:font-pitch="variable"/>
    <style:font-face style:name="Cardo1" svg:font-family="Cardo" style:font-family-generic="system" style:font-pitch="variable"/>
    <style:font-face style:name="Copperplate Gothic Bold" svg:font-family="'Copperplate Gothic Bold'" style:font-family-generic="roman" style:font-pitch="variable"/>
    <style:font-face style:name="Courier New" svg:font-family="'Courier New'" style:font-family-generic="system" style:font-pitch="variable"/>
    <style:font-face style:name="Ezra SIL" svg:font-family="'Ezra SIL'" style:font-family-generic="roman" style:font-pitch="variable"/>
    <style:font-face style:name="Ezra SIL1" svg:font-family="'Ezra SIL'" style:font-family-generic="system" style:font-pitch="variable"/>
    <style:font-face style:name="Georgia" svg:font-family="Georgia" style:font-family-generic="roman" style:font-pitch="variable"/>
    <style:font-face style:name="Georgia1" svg:font-family="Georgia"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S Gothic" svg:font-family="'MS Gothic'" style:font-family-generic="system" style:font-pitch="variable"/>
    <style:font-face style:name="MS Mincho" svg:font-family="'MS Mincho'" style:font-family-generic="system" style:font-pitch="variable"/>
    <style:font-face style:name="Malgun Gothic" svg:font-family="'Malgun Gothic'"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Mongolian Baiti" svg:font-family="'Mongolian Baiti'" style:font-family-generic="roman" style:font-pitch="variable"/>
    <style:font-face style:name="Mongolian Baiti1" svg:font-family="'Mongolian Baiti'" style:font-family-generic="system" style:font-pitch="variable"/>
    <style:font-face style:name="Monotype Corsiva" svg:font-family="'Monotype Corsiva'" style:font-family-generic="roman" style:font-pitch="variable"/>
    <style:font-face style:name="Segoe UI" svg:font-family="'Segoe UI'" style:font-family-generic="swiss" style:font-pitch="variable"/>
    <style:font-face style:name="Segoe UI1" svg:font-family="'Segoe UI'" style:font-family-generic="system" style:font-pitch="variable"/>
    <style:font-face style:name="SimSun" svg:font-family="SimSun"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游ゴシック Light" svg:font-family="'游ゴシック Light'" style:font-family-generic="system" style:font-pitch="variable"/>
    <style:font-face style:name="游明朝" svg:font-family="游明朝" style:font-family-generic="system" style:font-pitch="variable"/>
  </office:font-face-decls>
  <office:automatic-styles>
    <style:style style:name="Table15" style:family="table" style:master-page-name="Standard">
      <style:table-properties style:width="6.5in" fo:margin-top="0in" fo:margin-bottom="0in" style:page-number="auto" table:align="center" style:writing-mode="lr-tb"/>
    </style:style>
    <style:style style:name="Table15.A" style:family="table-column">
      <style:table-column-properties style:column-width="2.1826in"/>
    </style:style>
    <style:style style:name="Table15.B" style:family="table-column">
      <style:table-column-properties style:column-width="1.1299in"/>
    </style:style>
    <style:style style:name="Table15.C" style:family="table-column">
      <style:table-column-properties style:column-width="0.5785in"/>
    </style:style>
    <style:style style:name="Table15.D" style:family="table-column">
      <style:table-column-properties style:column-width="0.609in"/>
    </style:style>
    <style:style style:name="Table15.E" style:family="table-column">
      <style:table-column-properties style:column-width="2in"/>
    </style:style>
    <style:style style:name="Table15.1" style:family="table-row">
      <style:table-row-properties style:min-row-height="0.0139in" fo:keep-together="auto"/>
    </style:style>
    <style:style style:name="Table15.A1" style:family="table-cell">
      <style:table-cell-properties style:vertical-align="middle" fo:padding-left="0.0799in" fo:padding-right="0.0799in" fo:padding-top="0in" fo:padding-bottom="0in" fo:border-left="none" fo:border-right="none" fo:border-top="6pt groove #d0cece" fo:border-bottom="0.5pt solid #000000" style:writing-mode="lr-tb"/>
    </style:style>
    <style:style style:name="Table15.A2" style:family="table-cell">
      <style:table-cell-properties style:vertical-align="middle" fo:background-color="#d9d9d9" fo:padding-left="0.0799in" fo:padding-right="0in" fo:padding-top="0in" fo:padding-bottom="0in" fo:border-left="0.5pt solid #000000" fo:border-right="0.5pt solid #000000" fo:border-top="1.5pt groove #d0cece" fo:border-bottom="0.5pt solid #000000" style:writing-mode="lr-tb">
        <style:background-image/>
      </style:table-cell-properties>
    </style:style>
    <style:style style:name="Table15.3" style:family="table-row">
      <style:table-row-properties style:min-row-height="0.9021in" fo:keep-together="auto"/>
    </style:style>
    <style:style style:name="Table15.A3" style:family="table-cell">
      <style:table-cell-properties style:vertical-align="middle" fo:padding-left="0.0799in" fo:padding-right="0.0799in" fo:padding-top="0in" fo:padding-bottom="0in" fo:border-left="0.5pt solid #000000" fo:border-right="0.5pt solid #000000" fo:border-top="0.5pt solid #000000" fo:border-bottom="1.5pt groove #d0cece" style:writing-mode="lr-tb"/>
    </style:style>
    <style:style style:name="Table15.B3" style:family="table-cell">
      <style:table-cell-properties style:vertical-align="middle" fo:padding-left="0.0799in" fo:padding-right="0.0799in" fo:padding-top="0in" fo:padding-bottom="0in" fo:border-left="0.5pt solid #000000" fo:border-right="0.5pt solid #000000" fo:border-top="0.5pt solid #000000" fo:border-bottom="1.5pt groove #d0cece" style:writing-mode="lr-tb"/>
    </style:style>
    <style:style style:name="Table15.E3" style:family="table-cell">
      <style:table-cell-properties style:vertical-align="middle" fo:padding-left="0.0799in" fo:padding-right="0.0799in" fo:padding-top="0in" fo:padding-bottom="0in" fo:border-left="0.5pt solid #000000" fo:border-right="0.5pt solid #000000" fo:border-top="0.5pt solid #000000" fo:border-bottom="1.5pt groove #d0cece" style:writing-mode="lr-tb"/>
    </style:style>
    <style:style style:name="Table15.5" style:family="table-row">
      <style:table-row-properties style:min-row-height="0.3944in" fo:keep-together="auto"/>
    </style:style>
    <style:style style:name="Table15.A5" style:family="table-cell">
      <style:table-cell-properties style:vertical-align="middle" fo:padding-left="0.0799in" fo:padding-right="0.0799in" fo:padding-top="0in" fo:padding-bottom="0in" fo:border-left="0.5pt solid #000000" fo:border-right="0.5pt solid #000000" fo:border-top="0.5pt solid #000000" fo:border-bottom="1.5pt groove #d0cece" style:writing-mode="lr-tb"/>
    </style:style>
    <style:style style:name="Table15.D5" style:family="table-cell">
      <style:table-cell-properties style:vertical-align="middle" fo:padding-left="0.0403in" fo:padding-right="0.0403in" fo:padding-top="0in" fo:padding-bottom="0in" fo:border-left="0.5pt solid #000000" fo:border-right="0.5pt solid #000000" fo:border-top="0.5pt solid #000000" fo:border-bottom="1.5pt groove #d0cece" style:writing-mode="lr-tb"/>
    </style:style>
    <style:style style:name="Table15.6" style:family="table-row">
      <style:table-row-properties style:min-row-height="0.4306in" fo:keep-together="auto"/>
    </style:style>
    <style:style style:name="Table15.A6" style:family="table-cell">
      <style:table-cell-properties style:vertical-align="middle" fo:padding-left="0.0799in" fo:padding-right="0.0799in" fo:padding-top="0in" fo:padding-bottom="0in" fo:border-left="0.5pt solid #000000" fo:border-right="0.5pt solid #000000" fo:border-top="0.5pt solid #000000" fo:border-bottom="1.5pt groove #d0cece" style:writing-mode="lr-tb"/>
    </style:style>
    <style:style style:name="Table15.7" style:family="table-row">
      <style:table-row-properties style:min-row-height="0.1125in" fo:keep-together="auto"/>
    </style:style>
    <style:style style:name="Table15.A7" style:family="table-cell">
      <style:table-cell-properties style:vertical-align="middle" fo:background-color="#d9d9d9" fo:padding-left="0.0799in" fo:padding-right="0.0799in" fo:padding-top="0in" fo:padding-bottom="0in" fo:border-left="0.5pt solid #000000" fo:border-right="0.5pt solid #000000" fo:border-top="0.5pt solid #000000" fo:border-bottom="1.5pt groove #d0cece" style:writing-mode="lr-tb">
        <style:background-image/>
      </style:table-cell-properties>
    </style:style>
    <style:style style:name="Table15.8" style:family="table-row">
      <style:table-row-properties style:min-row-height="1.1715in" fo:keep-together="auto"/>
    </style:style>
    <style:style style:name="Table15.A8" style:family="table-cell">
      <style:table-cell-properties style:vertical-align="middle" fo:padding-left="0.0799in" fo:padding-right="0.0799in" fo:padding-top="0in" fo:padding-bottom="0in" fo:border="0.5pt solid #000000" style:writing-mode="lr-tb"/>
    </style:style>
    <style:style style:name="Table15.C8" style:family="table-cell">
      <style:table-cell-properties style:vertical-align="middle" fo:padding-left="0.0799in" fo:padding-right="0.0799in" fo:padding-top="0in" fo:padding-bottom="0in" fo:border="0.5pt solid #000000" style:writing-mode="lr-tb"/>
    </style:style>
    <style:style style:name="Table15.9" style:family="table-row">
      <style:table-row-properties style:min-row-height="0.7792in" fo:keep-together="auto"/>
    </style:style>
    <style:style style:name="Table15.A9" style:family="table-cell">
      <style:table-cell-properties style:vertical-align="middle" fo:padding-left="0.0799in" fo:padding-right="0.0799in" fo:padding-top="0in" fo:padding-bottom="0in" fo:border="0.5pt solid #000000" style:writing-mode="lr-tb"/>
    </style:style>
    <style:style style:name="Table15.10" style:family="table-row">
      <style:table-row-properties style:min-row-height="4.5451in" fo:keep-together="auto"/>
    </style:style>
    <style:style style:name="Table15.A10" style:family="table-cell">
      <style:table-cell-properties style:vertical-align="middle" fo:padding-left="0.0799in" fo:padding-right="0.0799in" fo:padding-top="0in" fo:padding-bottom="0in" fo:border="0.5pt solid #000000" style:writing-mode="lr-tb"/>
    </style:style>
    <style:style style:name="Table15.11" style:family="table-row">
      <style:table-row-properties style:min-row-height="1.8431in" fo:keep-together="auto"/>
    </style:style>
    <style:style style:name="Table15.A11" style:family="table-cell">
      <style:table-cell-properties style:vertical-align="middle" fo:padding-left="0.0799in" fo:padding-right="0.0799in" fo:padding-top="0in" fo:padding-bottom="0in" fo:border="0.5pt solid #000000" style:writing-mode="lr-tb"/>
    </style:style>
    <style:style style:name="Table14" style:family="table">
      <style:table-properties style:width="6.3125in" fo:margin-left="0in" fo:margin-top="0in" fo:margin-bottom="0in" table:align="left" style:writing-mode="lr-tb"/>
    </style:style>
    <style:style style:name="Table14.A" style:family="table-column">
      <style:table-column-properties style:column-width="3.1236in"/>
    </style:style>
    <style:style style:name="Table14.B" style:family="table-column">
      <style:table-column-properties style:column-width="3.1889in"/>
    </style:style>
    <style:style style:name="Table14.1" style:family="table-row">
      <style:table-row-properties style:min-row-height="1.4431in" fo:keep-together="auto"/>
    </style:style>
    <style:style style:name="Table14.A1" style:family="table-cell">
      <style:table-cell-properties style:vertical-align="middle" fo:padding-left="0.0799in" fo:padding-right="0.0799in" fo:padding-top="0in" fo:padding-bottom="0in" fo:border="0.5pt solid #000000" style:writing-mode="lr-tb"/>
    </style:style>
    <style:style style:name="Table16" style:family="table">
      <style:table-properties style:width="6.4986in" fo:margin-top="0in" fo:margin-bottom="0in" table:align="center" style:writing-mode="lr-tb"/>
    </style:style>
    <style:style style:name="Table16.A" style:family="table-column">
      <style:table-column-properties style:column-width="0.1771in"/>
    </style:style>
    <style:style style:name="Table16.B" style:family="table-column">
      <style:table-column-properties style:column-width="0.2292in"/>
    </style:style>
    <style:style style:name="Table16.C" style:family="table-column">
      <style:table-column-properties style:column-width="0.1875in"/>
    </style:style>
    <style:style style:name="Table16.D" style:family="table-column">
      <style:table-column-properties style:column-width="0.1826in"/>
    </style:style>
    <style:style style:name="Table16.E" style:family="table-column">
      <style:table-column-properties style:column-width="0.1924in"/>
    </style:style>
    <style:style style:name="Table16.G" style:family="table-column">
      <style:table-column-properties style:column-width="0.2132in"/>
    </style:style>
    <style:style style:name="Table16.H" style:family="table-column">
      <style:table-column-properties style:column-width="0.25in"/>
    </style:style>
    <style:style style:name="Table16.I" style:family="table-column">
      <style:table-column-properties style:column-width="0.2451in"/>
    </style:style>
    <style:style style:name="Table16.P" style:family="table-column">
      <style:table-column-properties style:column-width="0.2708in"/>
    </style:style>
    <style:style style:name="Table16.Q" style:family="table-column">
      <style:table-column-properties style:column-width="0.2549in"/>
    </style:style>
    <style:style style:name="Table16.f" style:family="table-column">
      <style:table-column-properties style:column-width="0.1965in"/>
    </style:style>
    <style:style style:name="Table16.1" style:family="table-row">
      <style:table-row-properties style:min-row-height="0.7333in" fo:keep-together="auto"/>
    </style:style>
    <style:style style:name="Table16.A1" style:family="table-cell">
      <style:table-cell-properties style:vertical-align="middle" style:border-line-width-top="0.0104in 0.0104in 0.0208in" style:border-line-width-bottom="0.0104in 0.0104in 0.0208in" fo:padding="0in" fo:border-left="0.5pt solid #000000" fo:border-right="0.5pt solid #000000" fo:border-top="3pt double #000000" fo:border-bottom="3pt double #000000" style:writing-mode="lr-tb"/>
    </style:style>
    <style:style style:name="Table16.2" style:family="table-row">
      <style:table-row-properties style:min-row-height="0.0708in" fo:keep-together="auto"/>
    </style:style>
    <style:style style:name="Table16.A2" style:family="table-cell">
      <style:table-cell-properties style:vertical-align="middle" style:border-line-width-top="0.0104in 0.0104in 0.0208in" style:border-line-width-bottom="0.0104in 0.0104in 0.0208in" fo:padding-left="0.0201in" fo:padding-right="0.0201in" fo:padding-top="0in" fo:padding-bottom="0in" fo:border-left="0.5pt solid #000000" fo:border-right="0.5pt solid #000000" fo:border-top="3pt double #000000" fo:border-bottom="3pt double #000000" style:writing-mode="lr-tb"/>
    </style:style>
    <style:style style:name="Table16.3" style:family="table-row">
      <style:table-row-properties style:min-row-height="0.0896in" fo:keep-together="auto"/>
    </style:style>
    <style:style style:name="Table16.A3" style:family="table-cell">
      <style:table-cell-properties fo:background-color="#e2efd9" style:border-line-width-top="0.0104in 0.0104in 0.0208in" fo:padding="0in" fo:border-left="0.25pt solid #000000" fo:border-right="none" fo:border-top="3pt double #000000" fo:border-bottom="0.5pt solid #000000" style:writing-mode="lr-tb">
        <style:background-image/>
      </style:table-cell-properties>
    </style:style>
    <style:style style:name="Table16.B3" style:family="table-cell">
      <style:table-cell-properties style:vertical-align="middle" fo:background-color="#e2efd9" style:border-line-width-top="0.0104in 0.0104in 0.0208in" fo:padding-left="0.0403in" fo:padding-right="0.0403in" fo:padding-top="0in" fo:padding-bottom="0in" fo:border-left="0.25pt solid #000000" fo:border-right="none" fo:border-top="3pt double #000000" fo:border-bottom="0.5pt solid #000000" style:writing-mode="lr-tb">
        <style:background-image/>
      </style:table-cell-properties>
    </style:style>
    <style:style style:name="Table16.C3" style:family="table-cell">
      <style:table-cell-properties style:vertical-align="middle" fo:background-color="#e2efd9" style:border-line-width-top="0.0104in 0.0104in 0.0208in" fo:padding-left="0.0403in" fo:padding-right="0.0403in" fo:padding-top="0in" fo:padding-bottom="0in" fo:border-left="none" fo:border-right="none" fo:border-top="3pt double #000000" fo:border-bottom="0.5pt solid #000000" style:writing-mode="lr-tb">
        <style:background-image/>
      </style:table-cell-properties>
    </style:style>
    <style:style style:name="Table16.H3" style:family="table-cell">
      <style:table-cell-properties style:vertical-align="middle" fo:background-color="#e2efd9" style:border-line-width-top="0.0104in 0.0104in 0.0208in" fo:padding-left="0.0403in" fo:padding-right="0.0403in" fo:padding-top="0in" fo:padding-bottom="0in" fo:border-left="none" fo:border-right="0.25pt solid #000000" fo:border-top="3pt double #000000" fo:border-bottom="0.5pt solid #000000" style:writing-mode="lr-tb">
        <style:background-image/>
      </style:table-cell-properties>
    </style:style>
    <style:style style:name="Table16.I3" style:family="table-cell">
      <style:table-cell-properties style:vertical-align="middle" fo:background-color="#ffffcc" style:border-line-width-top="0.0104in 0.0104in 0.0208in" fo:padding="0in" fo:border-left="0.25pt solid #000000" fo:border-right="0.5pt solid #000000" fo:border-top="3pt double #000000" fo:border-bottom="0.5pt solid #000000" style:writing-mode="lr-tb">
        <style:background-image/>
      </style:table-cell-properties>
    </style:style>
    <style:style style:name="Table16.J3" style:family="table-cell">
      <style:table-cell-properties style:vertical-align="middle" fo:background-color="#ffffcc" style:border-line-width-top="0.0104in 0.0104in 0.0208in" fo:padding-left="0.0403in" fo:padding-right="0.0403in" fo:padding-top="0in" fo:padding-bottom="0in" fo:border-left="0.25pt solid #000000" fo:border-right="none" fo:border-top="3pt double #000000" fo:border-bottom="0.5pt solid #000000" style:writing-mode="lr-tb">
        <style:background-image/>
      </style:table-cell-properties>
    </style:style>
    <style:style style:name="Table16.K3" style:family="table-cell">
      <style:table-cell-properties style:vertical-align="middle" fo:background-color="#ffffcc" style:border-line-width-top="0.0104in 0.0104in 0.0208in" fo:padding-left="0.0403in" fo:padding-right="0.0403in" fo:padding-top="0in" fo:padding-bottom="0in" fo:border-left="none" fo:border-right="none" fo:border-top="3pt double #000000" fo:border-bottom="0.5pt solid #000000" style:writing-mode="lr-tb">
        <style:background-image/>
      </style:table-cell-properties>
    </style:style>
    <style:style style:name="Table16.P3" style:family="table-cell">
      <style:table-cell-properties style:vertical-align="middle" fo:background-color="#ffffcc" style:border-line-width-top="0.0104in 0.0104in 0.0208in" fo:padding-left="0.0403in" fo:padding-right="0.0403in" fo:padding-top="0in" fo:padding-bottom="0in" fo:border-left="none" fo:border-right="0.25pt solid #000000" fo:border-top="3pt double #000000" fo:border-bottom="0.5pt solid #000000" style:writing-mode="lr-tb">
        <style:background-image/>
      </style:table-cell-properties>
    </style:style>
    <style:style style:name="Table16.Q3" style:family="table-cell">
      <style:table-cell-properties style:vertical-align="middle" fo:background-color="#ffe599" style:border-line-width-top="0.0104in 0.0104in 0.0208in" fo:padding-left="0.0097in" fo:padding-right="0.0097in" fo:padding-top="0in" fo:padding-bottom="0in" fo:border-left="0.5pt solid #000000" fo:border-right="0.5pt solid #000000" fo:border-top="3pt double #000000" fo:border-bottom="0.5pt solid #000000" style:writing-mode="lr-tb">
        <style:background-image/>
      </style:table-cell-properties>
    </style:style>
    <style:style style:name="Table16.R3" style:family="table-cell">
      <style:table-cell-properties style:vertical-align="middle" fo:background-color="#ffe599" style:border-line-width-top="0.0104in 0.0104in 0.0208in" fo:padding-left="0.0403in" fo:padding-right="0.0403in" fo:padding-top="0in" fo:padding-bottom="0in" fo:border-left="0.25pt solid #000000" fo:border-right="none" fo:border-top="3pt double #000000" fo:border-bottom="0.5pt solid #000000" style:writing-mode="lr-tb">
        <style:background-image/>
      </style:table-cell-properties>
    </style:style>
    <style:style style:name="Table16.S3" style:family="table-cell">
      <style:table-cell-properties style:vertical-align="middle" fo:background-color="#ffe599" style:border-line-width-top="0.0104in 0.0104in 0.0208in" fo:padding-left="0.0403in" fo:padding-right="0.0403in" fo:padding-top="0in" fo:padding-bottom="0in" fo:border-left="none" fo:border-right="none" fo:border-top="3pt double #000000" fo:border-bottom="0.5pt solid #000000" style:writing-mode="lr-tb">
        <style:background-image/>
      </style:table-cell-properties>
    </style:style>
    <style:style style:name="Table16.X3" style:family="table-cell">
      <style:table-cell-properties style:vertical-align="middle" fo:background-color="#ffe599" style:border-line-width-top="0.0104in 0.0104in 0.0208in" fo:padding-left="0.0403in" fo:padding-right="0.0403in" fo:padding-top="0in" fo:padding-bottom="0in" fo:border-left="none" fo:border-right="0.25pt solid #000000" fo:border-top="3pt double #000000" fo:border-bottom="0.5pt solid #000000" style:writing-mode="lr-tb">
        <style:background-image/>
      </style:table-cell-properties>
    </style:style>
    <style:style style:name="Table16.Y3" style:family="table-cell">
      <style:table-cell-properties style:vertical-align="middle" fo:background-color="#d9e2f3" style:border-line-width-top="0.0104in 0.0104in 0.0208in" fo:padding-left="0.0097in" fo:padding-right="0.0097in" fo:padding-top="0in" fo:padding-bottom="0in" fo:border-left="0.5pt solid #000000" fo:border-right="0.5pt solid #000000" fo:border-top="3pt double #000000" fo:border-bottom="0.5pt solid #000000" style:writing-mode="lr-tb">
        <style:background-image/>
      </style:table-cell-properties>
    </style:style>
    <style:style style:name="Table16.Z3" style:family="table-cell">
      <style:table-cell-properties style:vertical-align="middle" fo:background-color="#d9e2f3" style:border-line-width-top="0.0104in 0.0104in 0.0208in" fo:padding-left="0.0403in" fo:padding-right="0.0403in" fo:padding-top="0in" fo:padding-bottom="0in" fo:border-left="0.25pt solid #000000" fo:border-right="none" fo:border-top="3pt double #000000" fo:border-bottom="0.5pt solid #000000" style:writing-mode="lr-tb">
        <style:background-image/>
      </style:table-cell-properties>
    </style:style>
    <style:style style:name="Table16.a3" style:family="table-cell">
      <style:table-cell-properties style:vertical-align="middle" fo:background-color="#d9e2f3" style:border-line-width-top="0.0104in 0.0104in 0.0208in" fo:padding-left="0.0403in" fo:padding-right="0.0403in" fo:padding-top="0in" fo:padding-bottom="0in" fo:border-left="none" fo:border-right="none" fo:border-top="3pt double #000000" fo:border-bottom="0.5pt solid #000000" style:writing-mode="lr-tb">
        <style:background-image/>
      </style:table-cell-properties>
    </style:style>
    <style:style style:name="Table16.f3" style:family="table-cell">
      <style:table-cell-properties style:vertical-align="middle" fo:background-color="#d9e2f3" style:border-line-width-top="0.0104in 0.0104in 0.0208in" fo:padding-left="0.0403in" fo:padding-right="0.0403in" fo:padding-top="0in" fo:padding-bottom="0in" fo:border-left="none" fo:border-right="0.5pt solid #000000" fo:border-top="3pt double #000000" fo:border-bottom="0.5pt solid #000000" style:writing-mode="lr-tb">
        <style:background-image/>
      </style:table-cell-properties>
    </style:style>
    <style:style style:name="Table16.A4" style:family="table-cell">
      <style:table-cell-properties fo:background-color="#e2efd9" fo:padding="0in" fo:border-left="0.25pt solid #000000" fo:border-right="0.25pt solid #000000" fo:border-top="0.5pt solid #000000" fo:border-bottom="1.5pt solid #000000" style:writing-mode="lr-tb">
        <style:background-image/>
      </style:table-cell-properties>
    </style:style>
    <style:style style:name="Table16.B4" style:family="table-cell">
      <style:table-cell-properties style:vertical-align="middle" fo:background-color="#e2efd9" fo:padding-left="0.0403in" fo:padding-right="0.0403in" fo:padding-top="0in" fo:padding-bottom="0in" fo:border-left="0.25pt solid #000000" fo:border-right="0.25pt solid #000000" fo:border-top="0.5pt solid #000000" fo:border-bottom="1.5pt solid #000000" style:writing-mode="lr-tb">
        <style:background-image/>
      </style:table-cell-properties>
    </style:style>
    <style:style style:name="Table16.I4" style:family="table-cell">
      <style:table-cell-properties style:vertical-align="middle" fo:background-color="#ffffcc" fo:padding="0in" fo:border-left="0.25pt solid #000000" fo:border-right="0.5pt solid #000000" fo:border-top="0.5pt solid #000000" fo:border-bottom="1.5pt solid #000000" style:writing-mode="lr-tb">
        <style:background-image/>
      </style:table-cell-properties>
    </style:style>
    <style:style style:name="Table16.J4" style:family="table-cell">
      <style:table-cell-properties style:vertical-align="middle" fo:background-color="#ffffcc" fo:padding-left="0.0403in" fo:padding-right="0.0403in" fo:padding-top="0in" fo:padding-bottom="0in" fo:border-left="0.25pt solid #000000" fo:border-right="0.25pt solid #000000" fo:border-top="0.5pt solid #000000" fo:border-bottom="1.5pt solid #000000" style:writing-mode="lr-tb">
        <style:background-image/>
      </style:table-cell-properties>
    </style:style>
    <style:style style:name="Table16.Q4" style:family="table-cell">
      <style:table-cell-properties style:vertical-align="middle" fo:background-color="#ffe599" fo:padding-left="0.0097in" fo:padding-right="0.0097in" fo:padding-top="0in" fo:padding-bottom="0in" fo:border-left="0.5pt solid #000000" fo:border-right="0.5pt solid #000000" fo:border-top="0.5pt solid #000000" fo:border-bottom="1.5pt solid #000000" style:writing-mode="lr-tb">
        <style:background-image/>
      </style:table-cell-properties>
    </style:style>
    <style:style style:name="Table16.R4" style:family="table-cell">
      <style:table-cell-properties style:vertical-align="middle" fo:background-color="#ffe599" fo:padding-left="0.0403in" fo:padding-right="0.0403in" fo:padding-top="0in" fo:padding-bottom="0in" fo:border-left="0.25pt solid #000000" fo:border-right="0.25pt solid #000000" fo:border-top="0.5pt solid #000000" fo:border-bottom="1.5pt solid #000000" style:writing-mode="lr-tb">
        <style:background-image/>
      </style:table-cell-properties>
    </style:style>
    <style:style style:name="Table16.Y4" style:family="table-cell">
      <style:table-cell-properties style:vertical-align="middle" fo:background-color="#d9e2f3" fo:padding-left="0.0097in" fo:padding-right="0.0097in" fo:padding-top="0in" fo:padding-bottom="0in" fo:border-left="0.5pt solid #000000" fo:border-right="0.5pt solid #000000" fo:border-top="0.5pt solid #000000" fo:border-bottom="1.5pt solid #000000" style:writing-mode="lr-tb">
        <style:background-image/>
      </style:table-cell-properties>
    </style:style>
    <style:style style:name="Table16.Z4" style:family="table-cell">
      <style:table-cell-properties style:vertical-align="middle" fo:background-color="#d9e2f3" fo:padding-left="0.0403in" fo:padding-right="0.0403in" fo:padding-top="0in" fo:padding-bottom="0in" fo:border-left="0.25pt solid #000000" fo:border-right="0.5pt solid #000000" fo:border-top="0.5pt solid #000000" fo:border-bottom="1.5pt solid #000000" style:writing-mode="lr-tb">
        <style:background-image/>
      </style:table-cell-properties>
    </style:style>
    <style:style style:name="Table16.A5" style:family="table-cell">
      <style:table-cell-properties fo:background-color="#e2efd9" style:border-line-width-bottom="0.0069in 0.0069in 0.0069in" fo:padding="0in" fo:border-left="0.5pt solid #000000" fo:border-right="none" fo:border-top="0.5pt solid #000000" fo:border-bottom="1.5pt double #000000" style:writing-mode="lr-tb">
        <style:background-image/>
      </style:table-cell-properties>
    </style:style>
    <style:style style:name="Table16.B5" style:family="table-cell">
      <style:table-cell-properties style:vertical-align="middle" fo:padding-left="0.0403in" fo:padding-right="0.0403in" fo:padding-top="0in" fo:padding-bottom="0in" fo:border-left="0.5pt solid #000000" fo:border-right="none" fo:border-top="0.5pt solid #000000" fo:border-bottom="none" style:writing-mode="lr-tb"/>
    </style:style>
    <style:style style:name="Table16.C5" style:family="table-cell">
      <style:table-cell-properties style:vertical-align="middle" fo:padding-left="0.0403in" fo:padding-right="0.0403in" fo:padding-top="0in" fo:padding-bottom="0in" fo:border-left="none" fo:border-right="none" fo:border-top="0.5pt solid #000000" fo:border-bottom="none" style:writing-mode="lr-tb"/>
    </style:style>
    <style:style style:name="Table16.D5" style:family="table-cell">
      <style:table-cell-properties style:vertical-align="middle" fo:padding-left="0.0403in" fo:padding-right="0.0403in" fo:padding-top="0in" fo:padding-bottom="0in" fo:border-left="none" fo:border-right="none" fo:border-top="0.5pt solid #000000" fo:border-bottom="none" style:writing-mode="lr-tb"/>
    </style:style>
    <style:style style:name="Table16.E5" style:family="table-cell">
      <style:table-cell-properties style:vertical-align="middle" fo:background-color="#ffff00" fo:padding-left="0.0403in" fo:padding-right="0.0403in" fo:padding-top="0in" fo:padding-bottom="0in" fo:border-left="none" fo:border-right="none" fo:border-top="0.5pt solid #000000" fo:border-bottom="none" style:writing-mode="lr-tb">
        <style:background-image/>
      </style:table-cell-properties>
    </style:style>
    <style:style style:name="Table16.F5" style:family="table-cell">
      <style:table-cell-properties style:vertical-align="middle" fo:background-color="#eaedc9" fo:padding-left="0.0403in" fo:padding-right="0.0403in" fo:padding-top="0in" fo:padding-bottom="0in" fo:border-left="none" fo:border-right="none" fo:border-top="0.5pt solid #000000" fo:border-bottom="none" style:writing-mode="lr-tb">
        <style:background-image/>
      </style:table-cell-properties>
    </style:style>
    <style:style style:name="Table16.H5" style:family="table-cell">
      <style:table-cell-properties style:vertical-align="middle" fo:background-color="#eaedc9" fo:padding-left="0.0403in" fo:padding-right="0.0403in" fo:padding-top="0in" fo:padding-bottom="0in" fo:border-left="none" fo:border-right="0.5pt solid #000000" fo:border-top="0.5pt solid #000000" fo:border-bottom="none" style:writing-mode="lr-tb">
        <style:background-image/>
      </style:table-cell-properties>
    </style:style>
    <style:style style:name="Table16.I5" style:family="table-cell">
      <style:table-cell-properties fo:background-color="#ffffcc" style:border-line-width-bottom="0.0069in 0.0069in 0.0069in" fo:padding-left="0.0097in" fo:padding-right="0.0097in" fo:padding-top="0in" fo:padding-bottom="0in" fo:border-left="0.5pt solid #000000" fo:border-right="0.5pt solid #000000" fo:border-top="0.5pt solid #000000" fo:border-bottom="1.5pt double #000000" style:writing-mode="lr-tb">
        <style:background-image/>
      </style:table-cell-properties>
    </style:style>
    <style:style style:name="Table16.J5" style:family="table-cell">
      <style:table-cell-properties style:vertical-align="middle" fo:padding-left="0.0403in" fo:padding-right="0.0403in" fo:padding-top="0in" fo:padding-bottom="0in" fo:border-left="0.5pt solid #000000" fo:border-right="none" fo:border-top="0.5pt solid #000000" fo:border-bottom="none" style:writing-mode="lr-tb"/>
    </style:style>
    <style:style style:name="Table16.L5" style:family="table-cell">
      <style:table-cell-properties style:vertical-align="middle" fo:padding-left="0.0403in" fo:padding-right="0.0403in" fo:padding-top="0in" fo:padding-bottom="0in" fo:border-left="none" fo:border-right="none" fo:border-top="0.5pt solid #000000" fo:border-bottom="none" style:writing-mode="lr-tb"/>
    </style:style>
    <style:style style:name="Table16.N5" style:family="table-cell">
      <style:table-cell-properties style:vertical-align="middle" fo:padding-left="0.0403in" fo:padding-right="0.0403in" fo:padding-top="0in" fo:padding-bottom="0in" fo:border-left="none" fo:border-right="none" fo:border-top="0.5pt solid #000000" fo:border-bottom="none" style:writing-mode="lr-tb"/>
    </style:style>
    <style:style style:name="Table16.O5" style:family="table-cell">
      <style:table-cell-properties style:vertical-align="middle" fo:padding-left="0.0403in" fo:padding-right="0.0403in" fo:padding-top="0in" fo:padding-bottom="0in" fo:border-left="none" fo:border-right="none" fo:border-top="0.5pt solid #000000" fo:border-bottom="none" style:writing-mode="lr-tb"/>
    </style:style>
    <style:style style:name="Table16.P5" style:family="table-cell">
      <style:table-cell-properties style:vertical-align="middle" fo:padding-left="0.0403in" fo:padding-right="0.0403in" fo:padding-top="0in" fo:padding-bottom="0in" fo:border-left="none" fo:border-right="0.5pt solid #000000" fo:border-top="0.5pt solid #000000" fo:border-bottom="none" style:writing-mode="lr-tb"/>
    </style:style>
    <style:style style:name="Table16.Q5" style:family="table-cell">
      <style:table-cell-properties fo:background-color="#ffe599" style:border-line-width-bottom="0.0069in 0.0069in 0.0069in" fo:padding-left="0.0097in" fo:padding-right="0.0097in" fo:padding-top="0in" fo:padding-bottom="0in" fo:border-left="0.5pt solid #000000" fo:border-right="0.5pt solid #000000" fo:border-top="0.5pt solid #000000" fo:border-bottom="1.5pt double #000000" style:writing-mode="lr-tb">
        <style:background-image/>
      </style:table-cell-properties>
    </style:style>
    <style:style style:name="Table16.R5" style:family="table-cell">
      <style:table-cell-properties style:vertical-align="middle" fo:padding-left="0.0403in" fo:padding-right="0.0403in" fo:padding-top="0in" fo:padding-bottom="0in" fo:border-left="0.5pt solid #000000" fo:border-right="none" fo:border-top="0.5pt solid #000000" fo:border-bottom="none" style:writing-mode="lr-tb"/>
    </style:style>
    <style:style style:name="Table16.T5" style:family="table-cell">
      <style:table-cell-properties style:vertical-align="middle" fo:padding-left="0.0403in" fo:padding-right="0.0403in" fo:padding-top="0in" fo:padding-bottom="0in" fo:border-left="none" fo:border-right="none" fo:border-top="0.5pt solid #000000" fo:border-bottom="none" style:writing-mode="lr-tb"/>
    </style:style>
    <style:style style:name="Table16.Y5" style:family="table-cell">
      <style:table-cell-properties fo:background-color="#d9e2f3" style:border-line-width-bottom="0.0069in 0.0069in 0.0069in" fo:padding-left="0.0097in" fo:padding-right="0.0097in" fo:padding-top="0in" fo:padding-bottom="0in" fo:border-left="0.5pt solid #000000" fo:border-right="0.5pt solid #000000" fo:border-top="0.5pt solid #000000" fo:border-bottom="1.5pt double #000000" style:writing-mode="lr-tb">
        <style:background-image/>
      </style:table-cell-properties>
    </style:style>
    <style:style style:name="Table16.Z5" style:family="table-cell">
      <style:table-cell-properties style:vertical-align="middle" fo:padding-left="0.0403in" fo:padding-right="0.0403in" fo:padding-top="0in" fo:padding-bottom="0in" fo:border-left="0.5pt solid #000000" fo:border-right="none" fo:border-top="0.5pt solid #000000" fo:border-bottom="none" style:writing-mode="lr-tb"/>
    </style:style>
    <style:style style:name="Table16.b5" style:family="table-cell">
      <style:table-cell-properties style:vertical-align="middle" fo:padding-left="0.0403in" fo:padding-right="0.0403in" fo:padding-top="0in" fo:padding-bottom="0in" fo:border-left="none" fo:border-right="none" fo:border-top="0.5pt solid #000000" fo:border-bottom="none" style:writing-mode="lr-tb"/>
    </style:style>
    <style:style style:name="Table16.d5" style:family="table-cell">
      <style:table-cell-properties style:vertical-align="middle" fo:padding-left="0.0403in" fo:padding-right="0.0403in" fo:padding-top="0in" fo:padding-bottom="0in" fo:border-left="none" fo:border-right="none" fo:border-top="0.5pt solid #000000" fo:border-bottom="none" style:writing-mode="lr-tb"/>
    </style:style>
    <style:style style:name="Table16.e5" style:family="table-cell">
      <style:table-cell-properties style:vertical-align="middle" fo:padding-left="0.0403in" fo:padding-right="0.0403in" fo:padding-top="0in" fo:padding-bottom="0in" fo:border-left="none" fo:border-right="none" fo:border-top="0.5pt solid #000000" fo:border-bottom="none" style:writing-mode="lr-tb"/>
    </style:style>
    <style:style style:name="Table16.f5" style:family="table-cell">
      <style:table-cell-properties style:vertical-align="middle" fo:padding-left="0.0403in" fo:padding-right="0.0403in" fo:padding-top="0in" fo:padding-bottom="0in" fo:border-left="none" fo:border-right="0.5pt solid #000000" fo:border-top="0.5pt solid #000000" fo:border-bottom="none" style:writing-mode="lr-tb"/>
    </style:style>
    <style:style style:name="Table16.A6" style:family="table-cell">
      <style:table-cell-properties fo:background-color="#e2efd9" fo:padding="0in" fo:border-left="0.5pt solid #000000" fo:border-right="none" fo:border-top="0.5pt solid #000000" fo:border-bottom="0.5pt solid #000000" style:writing-mode="lr-tb">
        <style:background-image/>
      </style:table-cell-properties>
    </style:style>
    <style:style style:name="Table16.B6" style:family="table-cell">
      <style:table-cell-properties style:vertical-align="middle" fo:background-color="#eaedc9" fo:padding-left="0.0403in" fo:padding-right="0.0403in" fo:padding-top="0in" fo:padding-bottom="0in" fo:border-left="0.5pt solid #000000" fo:border-right="none" fo:border-top="none" fo:border-bottom="none" style:writing-mode="lr-tb">
        <style:background-image/>
      </style:table-cell-properties>
    </style:style>
    <style:style style:name="Table16.C6" style:family="table-cell">
      <style:table-cell-properties style:vertical-align="middle" fo:background-color="#eaedc9" fo:padding-left="0.0403in" fo:padding-right="0.0403in" fo:padding-top="0in" fo:padding-bottom="0in" fo:border="none" style:writing-mode="lr-tb">
        <style:background-image/>
      </style:table-cell-properties>
    </style:style>
    <style:style style:name="Table16.G6" style:family="table-cell">
      <style:table-cell-properties style:vertical-align="middle" fo:background-color="#c00000" fo:padding-left="0.0403in" fo:padding-right="0.0403in" fo:padding-top="0in" fo:padding-bottom="0in" fo:border="none" style:writing-mode="lr-tb">
        <style:background-image/>
      </style:table-cell-properties>
    </style:style>
    <style:style style:name="Table16.H6"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16.I6" style:family="table-cell">
      <style:table-cell-properties fo:background-color="#ffffcc" style:border-line-width-bottom="0.0069in 0.0069in 0.0069in" fo:padding-left="0.0097in" fo:padding-right="0.0097in" fo:padding-top="0in" fo:padding-bottom="0in" fo:border-left="0.5pt solid #000000" fo:border-right="0.5pt solid #000000" fo:border-top="0.5pt solid #000000" fo:border-bottom="1.5pt double #000000" style:writing-mode="lr-tb">
        <style:background-image/>
      </style:table-cell-properties>
    </style:style>
    <style:style style:name="Table16.J6"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16.K6" style:family="table-cell">
      <style:table-cell-properties style:vertical-align="middle" fo:padding-left="0.0403in" fo:padding-right="0.0403in" fo:padding-top="0in" fo:padding-bottom="0in" fo:border="none" style:writing-mode="lr-tb"/>
    </style:style>
    <style:style style:name="Table16.L6" style:family="table-cell">
      <style:table-cell-properties style:vertical-align="middle" fo:padding-left="0.0403in" fo:padding-right="0.0403in" fo:padding-top="0in" fo:padding-bottom="0in" fo:border="none" style:writing-mode="lr-tb"/>
    </style:style>
    <style:style style:name="Table16.M6" style:family="table-cell">
      <style:table-cell-properties style:vertical-align="middle" fo:padding-left="0.0403in" fo:padding-right="0.0403in" fo:padding-top="0in" fo:padding-bottom="0in" fo:border="none" style:writing-mode="lr-tb"/>
    </style:style>
    <style:style style:name="Table16.N6" style:family="table-cell">
      <style:table-cell-properties style:vertical-align="middle" fo:padding-left="0.0403in" fo:padding-right="0.0403in" fo:padding-top="0in" fo:padding-bottom="0in" fo:border="none" style:writing-mode="lr-tb"/>
    </style:style>
    <style:style style:name="Table16.O6" style:family="table-cell">
      <style:table-cell-properties style:vertical-align="middle" fo:padding-left="0.0403in" fo:padding-right="0.0403in" fo:padding-top="0in" fo:padding-bottom="0in" fo:border="none" style:writing-mode="lr-tb"/>
    </style:style>
    <style:style style:name="Table16.P6"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16.Q6" style:family="table-cell">
      <style:table-cell-properties fo:background-color="#ffe599" style:border-line-width-bottom="0.0069in 0.0069in 0.0069in" fo:padding-left="0.0097in" fo:padding-right="0.0097in" fo:padding-top="0in" fo:padding-bottom="0in" fo:border-left="0.5pt solid #000000" fo:border-right="0.5pt solid #000000" fo:border-top="0.5pt solid #000000" fo:border-bottom="1.5pt double #000000" style:writing-mode="lr-tb">
        <style:background-image/>
      </style:table-cell-properties>
    </style:style>
    <style:style style:name="Table16.X6"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16.Y6" style:family="table-cell">
      <style:table-cell-properties fo:background-color="#d9e2f3" style:border-line-width-bottom="0.0069in 0.0069in 0.0069in" fo:padding-left="0.0097in" fo:padding-right="0.0097in" fo:padding-top="0in" fo:padding-bottom="0in" fo:border-left="0.5pt solid #000000" fo:border-right="0.5pt solid #000000" fo:border-top="0.5pt solid #000000" fo:border-bottom="1.5pt double #000000" style:writing-mode="lr-tb">
        <style:background-image/>
      </style:table-cell-properties>
    </style:style>
    <style:style style:name="Table16.Z6"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16.a6" style:family="table-cell">
      <style:table-cell-properties style:vertical-align="middle" fo:padding-left="0.0403in" fo:padding-right="0.0403in" fo:padding-top="0in" fo:padding-bottom="0in" fo:border="none" style:writing-mode="lr-tb"/>
    </style:style>
    <style:style style:name="Table16.b6" style:family="table-cell">
      <style:table-cell-properties style:vertical-align="middle" fo:padding-left="0.0403in" fo:padding-right="0.0403in" fo:padding-top="0in" fo:padding-bottom="0in" fo:border="none" style:writing-mode="lr-tb"/>
    </style:style>
    <style:style style:name="Table16.c6" style:family="table-cell">
      <style:table-cell-properties style:vertical-align="middle" fo:padding-left="0.0403in" fo:padding-right="0.0403in" fo:padding-top="0in" fo:padding-bottom="0in" fo:border="none" style:writing-mode="lr-tb"/>
    </style:style>
    <style:style style:name="Table16.d6" style:family="table-cell">
      <style:table-cell-properties style:vertical-align="middle" fo:padding-left="0.0403in" fo:padding-right="0.0403in" fo:padding-top="0in" fo:padding-bottom="0in" fo:border="none" style:writing-mode="lr-tb"/>
    </style:style>
    <style:style style:name="Table16.e6" style:family="table-cell">
      <style:table-cell-properties style:vertical-align="middle" fo:padding-left="0.0403in" fo:padding-right="0.0403in" fo:padding-top="0in" fo:padding-bottom="0in" fo:border="none" style:writing-mode="lr-tb"/>
    </style:style>
    <style:style style:name="Table16.f6"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16.7" style:family="table-row">
      <style:table-row-properties style:min-row-height="0.1035in" fo:keep-together="auto"/>
    </style:style>
    <style:style style:name="Table16.A7" style:family="table-cell">
      <style:table-cell-properties fo:background-color="#e2efd9" fo:padding="0in" fo:border-left="0.5pt solid #000000" fo:border-right="none" fo:border-top="0.5pt solid #000000" fo:border-bottom="0.5pt solid #000000" style:writing-mode="lr-tb">
        <style:background-image/>
      </style:table-cell-properties>
    </style:style>
    <style:style style:name="Table16.B7"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16.C7" style:family="table-cell">
      <style:table-cell-properties style:vertical-align="middle" fo:padding-left="0.0403in" fo:padding-right="0.0403in" fo:padding-top="0in" fo:padding-bottom="0in" fo:border="none" style:writing-mode="lr-tb"/>
    </style:style>
    <style:style style:name="Table16.D7" style:family="table-cell">
      <style:table-cell-properties style:vertical-align="middle" fo:padding-left="0.0403in" fo:padding-right="0.0403in" fo:padding-top="0in" fo:padding-bottom="0in" fo:border="none" style:writing-mode="lr-tb"/>
    </style:style>
    <style:style style:name="Table16.E7" style:family="table-cell">
      <style:table-cell-properties style:vertical-align="middle" fo:background-color="#f4b083" fo:padding-left="0.0403in" fo:padding-right="0.0403in" fo:padding-top="0in" fo:padding-bottom="0in" fo:border="none" style:writing-mode="lr-tb">
        <style:background-image/>
      </style:table-cell-properties>
    </style:style>
    <style:style style:name="Table16.F7" style:family="table-cell">
      <style:table-cell-properties style:vertical-align="middle" fo:background-color="#fbe4d5" fo:padding-left="0.0403in" fo:padding-right="0.0403in" fo:padding-top="0in" fo:padding-bottom="0in" fo:border="none" style:writing-mode="lr-tb">
        <style:background-image/>
      </style:table-cell-properties>
    </style:style>
    <style:style style:name="Table16.H7" style:family="table-cell">
      <style:table-cell-properties style:vertical-align="middle" fo:background-color="#fbe4d5" fo:padding-left="0.0403in" fo:padding-right="0.0403in" fo:padding-top="0in" fo:padding-bottom="0in" fo:border-left="none" fo:border-right="0.5pt solid #000000" fo:border-top="none" fo:border-bottom="none" style:writing-mode="lr-tb">
        <style:background-image/>
      </style:table-cell-properties>
    </style:style>
    <style:style style:name="Table16.I7" style:family="table-cell">
      <style:table-cell-properties fo:background-color="#ffffcc" style:border-line-width-bottom="0.0069in 0.0069in 0.0069in" fo:padding-left="0.0097in" fo:padding-right="0.0097in" fo:padding-top="0in" fo:padding-bottom="0in" fo:border-left="0.5pt solid #000000" fo:border-right="0.5pt solid #000000" fo:border-top="0.5pt solid #000000" fo:border-bottom="1.5pt double #000000" style:writing-mode="lr-tb">
        <style:background-image/>
      </style:table-cell-properties>
    </style:style>
    <style:style style:name="Table16.J7"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16.K7" style:family="table-cell">
      <style:table-cell-properties style:vertical-align="middle" fo:padding-left="0.0403in" fo:padding-right="0.0403in" fo:padding-top="0in" fo:padding-bottom="0in" fo:border="none" style:writing-mode="lr-tb"/>
    </style:style>
    <style:style style:name="Table16.L7" style:family="table-cell">
      <style:table-cell-properties style:vertical-align="middle" fo:padding-left="0.0403in" fo:padding-right="0.0403in" fo:padding-top="0in" fo:padding-bottom="0in" fo:border="none" style:writing-mode="lr-tb"/>
    </style:style>
    <style:style style:name="Table16.M7" style:family="table-cell">
      <style:table-cell-properties style:vertical-align="middle" fo:padding-left="0.0403in" fo:padding-right="0.0403in" fo:padding-top="0in" fo:padding-bottom="0in" fo:border="none" style:writing-mode="lr-tb"/>
    </style:style>
    <style:style style:name="Table16.N7" style:family="table-cell">
      <style:table-cell-properties style:vertical-align="middle" fo:padding-left="0.0403in" fo:padding-right="0.0403in" fo:padding-top="0in" fo:padding-bottom="0in" fo:border="none" style:writing-mode="lr-tb"/>
    </style:style>
    <style:style style:name="Table16.O7" style:family="table-cell">
      <style:table-cell-properties style:vertical-align="middle" fo:padding-left="0.0403in" fo:padding-right="0.0403in" fo:padding-top="0in" fo:padding-bottom="0in" fo:border="none" style:writing-mode="lr-tb"/>
    </style:style>
    <style:style style:name="Table16.P7"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16.Q7" style:family="table-cell">
      <style:table-cell-properties style:vertical-align="middle" fo:background-color="#ffe599" style:border-line-width-bottom="0.0069in 0.0069in 0.0069in" fo:padding-left="0.0097in" fo:padding-right="0.0097in" fo:padding-top="0in" fo:padding-bottom="0in" fo:border-left="0.5pt solid #000000" fo:border-right="0.5pt solid #000000" fo:border-top="0.5pt solid #000000" fo:border-bottom="1.5pt double #000000" style:writing-mode="lr-tb">
        <style:background-image/>
      </style:table-cell-properties>
    </style:style>
    <style:style style:name="Table16.R7"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16.S7" style:family="table-cell">
      <style:table-cell-properties style:vertical-align="middle" fo:padding-left="0.0403in" fo:padding-right="0.0403in" fo:padding-top="0in" fo:padding-bottom="0in" fo:border="none" style:writing-mode="lr-tb"/>
    </style:style>
    <style:style style:name="Table16.T7" style:family="table-cell">
      <style:table-cell-properties style:vertical-align="middle" fo:padding-left="0.0403in" fo:padding-right="0.0403in" fo:padding-top="0in" fo:padding-bottom="0in" fo:border="none" style:writing-mode="lr-tb"/>
    </style:style>
    <style:style style:name="Table16.Y7" style:family="table-cell">
      <style:table-cell-properties fo:background-color="#d9e2f3" style:border-line-width-bottom="0.0069in 0.0069in 0.0069in" fo:padding-left="0.0097in" fo:padding-right="0.0097in" fo:padding-top="0in" fo:padding-bottom="0in" fo:border-left="0.5pt solid #000000" fo:border-right="0.5pt solid #000000" fo:border-top="0.5pt solid #000000" fo:border-bottom="1.5pt double #000000" style:writing-mode="lr-tb">
        <style:background-image/>
      </style:table-cell-properties>
    </style:style>
    <style:style style:name="Table16.Z7"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16.a7" style:family="table-cell">
      <style:table-cell-properties style:vertical-align="middle" fo:padding-left="0.0403in" fo:padding-right="0.0403in" fo:padding-top="0in" fo:padding-bottom="0in" fo:border="none" style:writing-mode="lr-tb"/>
    </style:style>
    <style:style style:name="Table16.b7" style:family="table-cell">
      <style:table-cell-properties style:vertical-align="middle" fo:padding-left="0.0403in" fo:padding-right="0.0403in" fo:padding-top="0in" fo:padding-bottom="0in" fo:border="none" style:writing-mode="lr-tb"/>
    </style:style>
    <style:style style:name="Table16.c7" style:family="table-cell">
      <style:table-cell-properties style:vertical-align="middle" fo:padding-left="0.0403in" fo:padding-right="0.0403in" fo:padding-top="0in" fo:padding-bottom="0in" fo:border="none" style:writing-mode="lr-tb"/>
    </style:style>
    <style:style style:name="Table16.d7" style:family="table-cell">
      <style:table-cell-properties style:vertical-align="middle" fo:padding-left="0.0403in" fo:padding-right="0.0403in" fo:padding-top="0in" fo:padding-bottom="0in" fo:border="none" style:writing-mode="lr-tb"/>
    </style:style>
    <style:style style:name="Table16.e7" style:family="table-cell">
      <style:table-cell-properties style:vertical-align="middle" fo:padding-left="0.0403in" fo:padding-right="0.0403in" fo:padding-top="0in" fo:padding-bottom="0in" fo:border="none" style:writing-mode="lr-tb"/>
    </style:style>
    <style:style style:name="Table16.f7"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16.A8" style:family="table-cell">
      <style:table-cell-properties fo:background-color="#e2efd9" fo:padding="0in" fo:border-left="0.5pt solid #000000" fo:border-right="none" fo:border-top="0.5pt solid #000000" fo:border-bottom="0.5pt solid #000000" style:writing-mode="lr-tb">
        <style:background-image/>
      </style:table-cell-properties>
    </style:style>
    <style:style style:name="Table16.B8" style:family="table-cell">
      <style:table-cell-properties style:vertical-align="middle" fo:background-color="#fbe4d5" fo:padding-left="0.0403in" fo:padding-right="0.0403in" fo:padding-top="0in" fo:padding-bottom="0in" fo:border-left="0.5pt solid #000000" fo:border-right="none" fo:border-top="none" fo:border-bottom="none" style:writing-mode="lr-tb">
        <style:background-image/>
      </style:table-cell-properties>
    </style:style>
    <style:style style:name="Table16.E8" style:family="table-cell">
      <style:table-cell-properties style:vertical-align="middle" fo:padding-left="0.0403in" fo:padding-right="0.0403in" fo:padding-top="0in" fo:padding-bottom="0in" fo:border="none" style:writing-mode="lr-tb"/>
    </style:style>
    <style:style style:name="Table16.F8" style:family="table-cell">
      <style:table-cell-properties style:vertical-align="middle" fo:padding-left="0.0403in" fo:padding-right="0.0403in" fo:padding-top="0in" fo:padding-bottom="0in" fo:border="none" style:writing-mode="lr-tb"/>
    </style:style>
    <style:style style:name="Table16.G8" style:family="table-cell">
      <style:table-cell-properties style:vertical-align="middle" fo:padding-left="0.0403in" fo:padding-right="0.0403in" fo:padding-top="0in" fo:padding-bottom="0in" fo:border="none" style:writing-mode="lr-tb"/>
    </style:style>
    <style:style style:name="Table16.H8"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16.I8" style:family="table-cell">
      <style:table-cell-properties fo:background-color="#ffffcc" style:border-line-width-bottom="0.0069in 0.0069in 0.0069in" fo:padding-left="0.0097in" fo:padding-right="0.0097in" fo:padding-top="0in" fo:padding-bottom="0in" fo:border-left="0.5pt solid #000000" fo:border-right="0.5pt solid #000000" fo:border-top="0.5pt solid #000000" fo:border-bottom="1.5pt double #000000" style:writing-mode="lr-tb">
        <style:background-image/>
      </style:table-cell-properties>
    </style:style>
    <style:style style:name="Table16.J8"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16.K8" style:family="table-cell">
      <style:table-cell-properties style:vertical-align="middle" fo:padding-left="0.0403in" fo:padding-right="0.0403in" fo:padding-top="0in" fo:padding-bottom="0in" fo:border="none" style:writing-mode="lr-tb"/>
    </style:style>
    <style:style style:name="Table16.L8" style:family="table-cell">
      <style:table-cell-properties style:vertical-align="middle" fo:padding-left="0.0403in" fo:padding-right="0.0403in" fo:padding-top="0in" fo:padding-bottom="0in" fo:border="none" style:writing-mode="lr-tb"/>
    </style:style>
    <style:style style:name="Table16.M8" style:family="table-cell">
      <style:table-cell-properties style:vertical-align="middle" fo:padding-left="0.0403in" fo:padding-right="0.0403in" fo:padding-top="0in" fo:padding-bottom="0in" fo:border="none" style:writing-mode="lr-tb"/>
    </style:style>
    <style:style style:name="Table16.N8" style:family="table-cell">
      <style:table-cell-properties style:vertical-align="middle" fo:padding-left="0.0403in" fo:padding-right="0.0403in" fo:padding-top="0in" fo:padding-bottom="0in" fo:border="none" style:writing-mode="lr-tb"/>
    </style:style>
    <style:style style:name="Table16.O8" style:family="table-cell">
      <style:table-cell-properties style:vertical-align="middle" fo:padding-left="0.0403in" fo:padding-right="0.0403in" fo:padding-top="0in" fo:padding-bottom="0in" fo:border="none" style:writing-mode="lr-tb"/>
    </style:style>
    <style:style style:name="Table16.P8"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16.Q8" style:family="table-cell">
      <style:table-cell-properties fo:background-color="#ffe599" style:border-line-width-bottom="0.0069in 0.0069in 0.0069in" fo:padding-left="0.0097in" fo:padding-right="0.0097in" fo:padding-top="0in" fo:padding-bottom="0in" fo:border-left="0.5pt solid #000000" fo:border-right="0.5pt solid #000000" fo:border-top="0.5pt solid #000000" fo:border-bottom="1.5pt double #000000" style:writing-mode="lr-tb">
        <style:background-image/>
      </style:table-cell-properties>
    </style:style>
    <style:style style:name="Table16.V8" style:family="table-cell">
      <style:table-cell-properties style:vertical-align="middle" fo:padding-left="0.0403in" fo:padding-right="0.0403in" fo:padding-top="0in" fo:padding-bottom="0in" fo:border="none" style:writing-mode="lr-tb"/>
    </style:style>
    <style:style style:name="Table16.W8" style:family="table-cell">
      <style:table-cell-properties style:vertical-align="middle" fo:padding-left="0.0403in" fo:padding-right="0.0403in" fo:padding-top="0in" fo:padding-bottom="0in" fo:border="none" style:writing-mode="lr-tb"/>
    </style:style>
    <style:style style:name="Table16.X8"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16.Y8" style:family="table-cell">
      <style:table-cell-properties fo:background-color="#d9e2f3" style:border-line-width-bottom="0.0069in 0.0069in 0.0069in" fo:padding-left="0.0097in" fo:padding-right="0.0097in" fo:padding-top="0in" fo:padding-bottom="0in" fo:border-left="0.5pt solid #000000" fo:border-right="0.5pt solid #000000" fo:border-top="0.5pt solid #000000" fo:border-bottom="1.5pt double #000000" style:writing-mode="lr-tb">
        <style:background-image/>
      </style:table-cell-properties>
    </style:style>
    <style:style style:name="Table16.Z8"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16.a8" style:family="table-cell">
      <style:table-cell-properties style:vertical-align="middle" fo:padding-left="0.0403in" fo:padding-right="0.0403in" fo:padding-top="0in" fo:padding-bottom="0in" fo:border="none" style:writing-mode="lr-tb"/>
    </style:style>
    <style:style style:name="Table16.b8" style:family="table-cell">
      <style:table-cell-properties style:vertical-align="middle" fo:padding-left="0.0403in" fo:padding-right="0.0403in" fo:padding-top="0in" fo:padding-bottom="0in" fo:border="none" style:writing-mode="lr-tb"/>
    </style:style>
    <style:style style:name="Table16.c8" style:family="table-cell">
      <style:table-cell-properties style:vertical-align="middle" fo:padding-left="0.0403in" fo:padding-right="0.0403in" fo:padding-top="0in" fo:padding-bottom="0in" fo:border="none" style:writing-mode="lr-tb"/>
    </style:style>
    <style:style style:name="Table16.d8" style:family="table-cell">
      <style:table-cell-properties style:vertical-align="middle" fo:padding-left="0.0403in" fo:padding-right="0.0403in" fo:padding-top="0in" fo:padding-bottom="0in" fo:border="none" style:writing-mode="lr-tb"/>
    </style:style>
    <style:style style:name="Table16.e8" style:family="table-cell">
      <style:table-cell-properties style:vertical-align="middle" fo:padding-left="0.0403in" fo:padding-right="0.0403in" fo:padding-top="0in" fo:padding-bottom="0in" fo:border="none" style:writing-mode="lr-tb"/>
    </style:style>
    <style:style style:name="Table16.f8"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16.9" style:family="table-row">
      <style:table-row-properties style:min-row-height="0.1056in" fo:keep-together="auto"/>
    </style:style>
    <style:style style:name="Table16.A9" style:family="table-cell">
      <style:table-cell-properties fo:background-color="#e2efd9" style:border-line-width-bottom="0.0069in 0.0069in 0.0069in" fo:padding="0in" fo:border-left="0.5pt solid #000000" fo:border-right="none" fo:border-top="0.5pt solid #000000" fo:border-bottom="1.5pt double #000000" style:writing-mode="lr-tb">
        <style:background-image/>
      </style:table-cell-properties>
    </style:style>
    <style:style style:name="Table16.B9" style:family="table-cell">
      <style:table-cell-properties style:vertical-align="middle" fo:background-color="#b4c6e7" style:border-line-width-bottom="0.0069in 0.0069in 0.0069in" fo:padding-left="0.0403in" fo:padding-right="0.0403in" fo:padding-top="0in" fo:padding-bottom="0in" fo:border-left="0.5pt solid #000000" fo:border-right="none" fo:border-top="none" fo:border-bottom="1.5pt double #000000" style:writing-mode="lr-tb">
        <style:background-image/>
      </style:table-cell-properties>
    </style:style>
    <style:style style:name="Table16.C9"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16.D9"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16.E9"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16.F9"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16.G9"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16.H9" style:family="table-cell">
      <style:table-cell-properties style:vertical-align="middle" style:border-line-width-bottom="0.0069in 0.0069in 0.0069in" fo:padding-left="0.0403in" fo:padding-right="0.0403in" fo:padding-top="0in" fo:padding-bottom="0in" fo:border-left="none" fo:border-right="0.5pt solid #000000" fo:border-top="none" fo:border-bottom="1.5pt double #000000" style:writing-mode="lr-tb"/>
    </style:style>
    <style:style style:name="Table16.I9" style:family="table-cell">
      <style:table-cell-properties fo:background-color="#ffffcc" style:border-line-width-bottom="0.0069in 0.0069in 0.0069in" fo:padding-left="0.0097in" fo:padding-right="0.0097in" fo:padding-top="0in" fo:padding-bottom="0in" fo:border-left="0.5pt solid #000000" fo:border-right="0.5pt solid #000000" fo:border-top="0.5pt solid #000000" fo:border-bottom="1.5pt double #000000" style:writing-mode="lr-tb">
        <style:background-image/>
      </style:table-cell-properties>
    </style:style>
    <style:style style:name="Table16.J9" style:family="table-cell">
      <style:table-cell-properties style:vertical-align="middle" style:border-line-width-bottom="0.0069in 0.0069in 0.0069in" fo:padding-left="0.0403in" fo:padding-right="0.0403in" fo:padding-top="0in" fo:padding-bottom="0in" fo:border-left="0.5pt solid #000000" fo:border-right="none" fo:border-top="none" fo:border-bottom="1.5pt double #000000" style:writing-mode="lr-tb"/>
    </style:style>
    <style:style style:name="Table16.K9"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16.L9"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16.M9"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16.N9"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16.O9"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16.P9" style:family="table-cell">
      <style:table-cell-properties style:vertical-align="middle" style:border-line-width-bottom="0.0069in 0.0069in 0.0069in" fo:padding-left="0.0403in" fo:padding-right="0.0403in" fo:padding-top="0in" fo:padding-bottom="0in" fo:border-left="none" fo:border-right="0.5pt solid #000000" fo:border-top="none" fo:border-bottom="1.5pt double #000000" style:writing-mode="lr-tb"/>
    </style:style>
    <style:style style:name="Table16.Q9" style:family="table-cell">
      <style:table-cell-properties fo:background-color="#ffe599" style:border-line-width-bottom="0.0069in 0.0069in 0.0069in" fo:padding-left="0.0097in" fo:padding-right="0.0097in" fo:padding-top="0in" fo:padding-bottom="0in" fo:border-left="0.5pt solid #000000" fo:border-right="0.5pt solid #000000" fo:border-top="0.5pt solid #000000" fo:border-bottom="1.5pt double #000000" style:writing-mode="lr-tb">
        <style:background-image/>
      </style:table-cell-properties>
    </style:style>
    <style:style style:name="Table16.R9" style:family="table-cell">
      <style:table-cell-properties style:vertical-align="middle" style:border-line-width-bottom="0.0069in 0.0069in 0.0069in" fo:padding-left="0.0403in" fo:padding-right="0.0403in" fo:padding-top="0in" fo:padding-bottom="0in" fo:border-left="0.5pt solid #000000" fo:border-right="none" fo:border-top="none" fo:border-bottom="1.5pt double #000000" style:writing-mode="lr-tb"/>
    </style:style>
    <style:style style:name="Table16.S9"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16.T9"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16.U9"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16.V9"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16.W9"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16.X9" style:family="table-cell">
      <style:table-cell-properties style:vertical-align="middle" style:border-line-width-bottom="0.0069in 0.0069in 0.0069in" fo:padding-left="0.0403in" fo:padding-right="0.0403in" fo:padding-top="0in" fo:padding-bottom="0in" fo:border-left="none" fo:border-right="0.5pt solid #000000" fo:border-top="none" fo:border-bottom="1.5pt double #000000" style:writing-mode="lr-tb"/>
    </style:style>
    <style:style style:name="Table16.Y9" style:family="table-cell">
      <style:table-cell-properties fo:background-color="#d9e2f3" style:border-line-width-bottom="0.0069in 0.0069in 0.0069in" fo:padding-left="0.0097in" fo:padding-right="0.0097in" fo:padding-top="0in" fo:padding-bottom="0in" fo:border-left="0.5pt solid #000000" fo:border-right="0.5pt solid #000000" fo:border-top="0.5pt solid #000000" fo:border-bottom="1.5pt double #000000" style:writing-mode="lr-tb">
        <style:background-image/>
      </style:table-cell-properties>
    </style:style>
    <style:style style:name="Table16.Z9" style:family="table-cell">
      <style:table-cell-properties style:vertical-align="middle" style:border-line-width-bottom="0.0069in 0.0069in 0.0069in" fo:padding-left="0.0403in" fo:padding-right="0.0403in" fo:padding-top="0in" fo:padding-bottom="0in" fo:border-left="0.5pt solid #000000" fo:border-right="none" fo:border-top="none" fo:border-bottom="1.5pt double #000000" style:writing-mode="lr-tb"/>
    </style:style>
    <style:style style:name="Table16.a9"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16.b9"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16.c9"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16.d9"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16.e9"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16.f9" style:family="table-cell">
      <style:table-cell-properties style:vertical-align="middle" style:border-line-width-bottom="0.0069in 0.0069in 0.0069in" fo:padding-left="0.0403in" fo:padding-right="0.0403in" fo:padding-top="0in" fo:padding-bottom="0in" fo:border-left="none" fo:border-right="0.5pt solid #000000" fo:border-top="none" fo:border-bottom="1.5pt double #000000" style:writing-mode="lr-tb"/>
    </style:style>
    <style:style style:name="Table16.A10" style:family="table-cell">
      <style:table-cell-properties fo:background-color="#e2efd9" style:border-line-width-top="0.0069in 0.0069in 0.0069in" style:border-line-width-bottom="0.0069in 0.0069in 0.0069in" fo:padding="0in" fo:border-left="0.5pt solid #000000" fo:border-right="none" fo:border-top="1.5pt double #000000" fo:border-bottom="1.5pt double #000000" style:writing-mode="lr-tb">
        <style:background-image/>
      </style:table-cell-properties>
    </style:style>
    <style:style style:name="Table16.B10" style:family="table-cell">
      <style:table-cell-properties style:vertical-align="middle" style:border-line-width-top="0.0069in 0.0069in 0.0069in" fo:padding-left="0.0403in" fo:padding-right="0.0403in" fo:padding-top="0in" fo:padding-bottom="0in" fo:border-left="0.5pt solid #000000" fo:border-right="none" fo:border-top="1.5pt double #000000" fo:border-bottom="none" style:writing-mode="lr-tb"/>
    </style:style>
    <style:style style:name="Table16.G10" style:family="table-cell">
      <style:table-cell-properties style:vertical-align="middle" fo:background-color="#ffc000" style:border-line-width-top="0.0069in 0.0069in 0.0069in" fo:padding-left="0.0403in" fo:padding-right="0.0403in" fo:padding-top="0in" fo:padding-bottom="0in" fo:border-left="none" fo:border-right="none" fo:border-top="1.5pt double #000000" fo:border-bottom="none" style:writing-mode="lr-tb">
        <style:background-image/>
      </style:table-cell-properties>
    </style:style>
    <style:style style:name="Table16.H10" style:family="table-cell">
      <style:table-cell-properties style:vertical-align="middle" style:border-line-width-top="0.0069in 0.0069in 0.0069in" fo:padding-left="0.0403in" fo:padding-right="0.0403in" fo:padding-top="0in" fo:padding-bottom="0in" fo:border-left="none" fo:border-right="0.5pt solid #000000" fo:border-top="1.5pt double #000000" fo:border-bottom="none" style:writing-mode="lr-tb"/>
    </style:style>
    <style:style style:name="Table16.I10" style:family="table-cell">
      <style:table-cell-properties fo:background-color="#ffffcc" style:border-line-width-top="0.0069in 0.0069in 0.0069in" style:border-line-width-bottom="0.0069in 0.0069in 0.0069in" fo:padding-left="0.0097in" fo:padding-right="0.0097in" fo:padding-top="0in" fo:padding-bottom="0in" fo:border-left="0.5pt solid #000000" fo:border-right="0.5pt solid #000000" fo:border-top="1.5pt double #000000" fo:border-bottom="1.5pt double #000000" style:writing-mode="lr-tb">
        <style:background-image/>
      </style:table-cell-properties>
    </style:style>
    <style:style style:name="Table16.J10" style:family="table-cell">
      <style:table-cell-properties style:vertical-align="middle" style:border-line-width-top="0.0069in 0.0069in 0.0069in" fo:padding-left="0.0403in" fo:padding-right="0.0403in" fo:padding-top="0in" fo:padding-bottom="0in" fo:border-left="0.5pt solid #000000" fo:border-right="none" fo:border-top="1.5pt double #000000" fo:border-bottom="none" style:writing-mode="lr-tb"/>
    </style:style>
    <style:style style:name="Table16.P10" style:family="table-cell">
      <style:table-cell-properties style:vertical-align="middle" style:border-line-width-top="0.0069in 0.0069in 0.0069in" fo:padding-left="0.0403in" fo:padding-right="0.0403in" fo:padding-top="0in" fo:padding-bottom="0in" fo:border-left="none" fo:border-right="0.5pt solid #000000" fo:border-top="1.5pt double #000000" fo:border-bottom="none" style:writing-mode="lr-tb"/>
    </style:style>
    <style:style style:name="Table16.Q10" style:family="table-cell">
      <style:table-cell-properties fo:background-color="#ffe599" style:border-line-width-top="0.0069in 0.0069in 0.0069in" style:border-line-width-bottom="0.0069in 0.0069in 0.0069in" fo:padding-left="0.0097in" fo:padding-right="0.0097in" fo:padding-top="0in" fo:padding-bottom="0in" fo:border-left="0.5pt solid #000000" fo:border-right="0.5pt solid #000000" fo:border-top="1.5pt double #000000" fo:border-bottom="1.5pt double #000000" style:writing-mode="lr-tb">
        <style:background-image/>
      </style:table-cell-properties>
    </style:style>
    <style:style style:name="Table16.R10" style:family="table-cell">
      <style:table-cell-properties style:vertical-align="middle" style:border-line-width-top="0.0069in 0.0069in 0.0069in" fo:padding-left="0.0403in" fo:padding-right="0.0403in" fo:padding-top="0in" fo:padding-bottom="0in" fo:border-left="0.5pt solid #000000" fo:border-right="none" fo:border-top="1.5pt double #000000" fo:border-bottom="none" style:writing-mode="lr-tb"/>
    </style:style>
    <style:style style:name="Table16.X10" style:family="table-cell">
      <style:table-cell-properties style:vertical-align="middle" style:border-line-width-top="0.0069in 0.0069in 0.0069in" fo:padding-left="0.0403in" fo:padding-right="0.0403in" fo:padding-top="0in" fo:padding-bottom="0in" fo:border-left="none" fo:border-right="0.5pt solid #000000" fo:border-top="1.5pt double #000000" fo:border-bottom="none" style:writing-mode="lr-tb"/>
    </style:style>
    <style:style style:name="Table16.Y10" style:family="table-cell">
      <style:table-cell-properties fo:background-color="#d9e2f3" style:border-line-width-top="0.0069in 0.0069in 0.0069in" style:border-line-width-bottom="0.0069in 0.0069in 0.0069in" fo:padding-left="0.0097in" fo:padding-right="0.0097in" fo:padding-top="0in" fo:padding-bottom="0in" fo:border-left="0.5pt solid #000000" fo:border-right="0.5pt solid #000000" fo:border-top="1.5pt double #000000" fo:border-bottom="1.5pt double #000000" style:writing-mode="lr-tb">
        <style:background-image/>
      </style:table-cell-properties>
    </style:style>
    <style:style style:name="Table16.Z10" style:family="table-cell">
      <style:table-cell-properties style:vertical-align="middle" style:border-line-width-top="0.0069in 0.0069in 0.0069in" fo:padding-left="0.0403in" fo:padding-right="0.0403in" fo:padding-top="0in" fo:padding-bottom="0in" fo:border-left="0.5pt solid #000000" fo:border-right="none" fo:border-top="1.5pt double #000000" fo:border-bottom="none" style:writing-mode="lr-tb"/>
    </style:style>
    <style:style style:name="Table16.f10" style:family="table-cell">
      <style:table-cell-properties style:vertical-align="middle" style:border-line-width-top="0.0069in 0.0069in 0.0069in" fo:padding-left="0.0403in" fo:padding-right="0.0403in" fo:padding-top="0in" fo:padding-bottom="0in" fo:border-left="none" fo:border-right="0.5pt solid #000000" fo:border-top="1.5pt double #000000" fo:border-bottom="none" style:writing-mode="lr-tb"/>
    </style:style>
    <style:style style:name="Table16.A11" style:family="table-cell">
      <style:table-cell-properties fo:background-color="#e2efd9" fo:padding="0in" fo:border-left="0.5pt solid #000000" fo:border-right="none" fo:border-top="0.5pt solid #000000" fo:border-bottom="0.5pt solid #000000" style:writing-mode="lr-tb">
        <style:background-image/>
      </style:table-cell-properties>
    </style:style>
    <style:style style:name="Table16.B11"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16.C11" style:family="table-cell">
      <style:table-cell-properties style:vertical-align="middle" fo:padding-left="0.0403in" fo:padding-right="0.0403in" fo:padding-top="0in" fo:padding-bottom="0in" fo:border="none" style:writing-mode="lr-tb"/>
    </style:style>
    <style:style style:name="Table16.D11" style:family="table-cell">
      <style:table-cell-properties style:vertical-align="middle" fo:padding-left="0.0403in" fo:padding-right="0.0403in" fo:padding-top="0in" fo:padding-bottom="0in" fo:border="none" style:writing-mode="lr-tb"/>
    </style:style>
    <style:style style:name="Table16.E11" style:family="table-cell">
      <style:table-cell-properties style:vertical-align="middle" fo:padding-left="0.0403in" fo:padding-right="0.0403in" fo:padding-top="0in" fo:padding-bottom="0in" fo:border="none" style:writing-mode="lr-tb"/>
    </style:style>
    <style:style style:name="Table16.F11" style:family="table-cell">
      <style:table-cell-properties style:vertical-align="middle" fo:padding-left="0.0403in" fo:padding-right="0.0403in" fo:padding-top="0in" fo:padding-bottom="0in" fo:border="none" style:writing-mode="lr-tb"/>
    </style:style>
    <style:style style:name="Table16.G11" style:family="table-cell">
      <style:table-cell-properties style:vertical-align="middle" fo:padding-left="0.0403in" fo:padding-right="0.0403in" fo:padding-top="0in" fo:padding-bottom="0in" fo:border="none" style:writing-mode="lr-tb"/>
    </style:style>
    <style:style style:name="Table16.H11"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16.I11" style:family="table-cell">
      <style:table-cell-properties fo:background-color="#ffffcc" fo:padding-left="0.0097in" fo:padding-right="0.0097in" fo:padding-top="0in" fo:padding-bottom="0in" fo:border="0.5pt solid #000000" style:writing-mode="lr-tb">
        <style:background-image/>
      </style:table-cell-properties>
    </style:style>
    <style:style style:name="Table16.K11" style:family="table-cell">
      <style:table-cell-properties style:vertical-align="middle" fo:padding-left="0.0403in" fo:padding-right="0.0403in" fo:padding-top="0in" fo:padding-bottom="0in" fo:border="none" style:writing-mode="lr-tb"/>
    </style:style>
    <style:style style:name="Table16.L11" style:family="table-cell">
      <style:table-cell-properties style:vertical-align="middle" fo:padding-left="0.0403in" fo:padding-right="0.0403in" fo:padding-top="0in" fo:padding-bottom="0in" fo:border="none" style:writing-mode="lr-tb"/>
    </style:style>
    <style:style style:name="Table16.M11" style:family="table-cell">
      <style:table-cell-properties style:vertical-align="middle" fo:padding-left="0.0403in" fo:padding-right="0.0403in" fo:padding-top="0in" fo:padding-bottom="0in" fo:border="none" style:writing-mode="lr-tb"/>
    </style:style>
    <style:style style:name="Table16.N11" style:family="table-cell">
      <style:table-cell-properties style:vertical-align="middle" fo:padding-left="0.0403in" fo:padding-right="0.0403in" fo:padding-top="0in" fo:padding-bottom="0in" fo:border="none" style:writing-mode="lr-tb"/>
    </style:style>
    <style:style style:name="Table16.O11" style:family="table-cell">
      <style:table-cell-properties style:vertical-align="middle" fo:padding-left="0.0403in" fo:padding-right="0.0403in" fo:padding-top="0in" fo:padding-bottom="0in" fo:border="none" style:writing-mode="lr-tb"/>
    </style:style>
    <style:style style:name="Table16.P11"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16.Q11" style:family="table-cell">
      <style:table-cell-properties fo:background-color="#ffe599" fo:padding-left="0.0097in" fo:padding-right="0.0097in" fo:padding-top="0in" fo:padding-bottom="0in" fo:border="0.5pt solid #000000" style:writing-mode="lr-tb">
        <style:background-image/>
      </style:table-cell-properties>
    </style:style>
    <style:style style:name="Table16.R11"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16.S11" style:family="table-cell">
      <style:table-cell-properties style:vertical-align="middle" fo:padding-left="0.0403in" fo:padding-right="0.0403in" fo:padding-top="0in" fo:padding-bottom="0in" fo:border="none" style:writing-mode="lr-tb"/>
    </style:style>
    <style:style style:name="Table16.T11" style:family="table-cell">
      <style:table-cell-properties style:vertical-align="middle" fo:padding-left="0.0403in" fo:padding-right="0.0403in" fo:padding-top="0in" fo:padding-bottom="0in" fo:border="none" style:writing-mode="lr-tb"/>
    </style:style>
    <style:style style:name="Table16.U11" style:family="table-cell">
      <style:table-cell-properties style:vertical-align="middle" fo:padding-left="0.0403in" fo:padding-right="0.0403in" fo:padding-top="0in" fo:padding-bottom="0in" fo:border="none" style:writing-mode="lr-tb"/>
    </style:style>
    <style:style style:name="Table16.V11" style:family="table-cell">
      <style:table-cell-properties style:vertical-align="middle" fo:padding-left="0.0403in" fo:padding-right="0.0403in" fo:padding-top="0in" fo:padding-bottom="0in" fo:border="none" style:writing-mode="lr-tb"/>
    </style:style>
    <style:style style:name="Table16.W11" style:family="table-cell">
      <style:table-cell-properties style:vertical-align="middle" fo:padding-left="0.0403in" fo:padding-right="0.0403in" fo:padding-top="0in" fo:padding-bottom="0in" fo:border="none" style:writing-mode="lr-tb"/>
    </style:style>
    <style:style style:name="Table16.X11"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16.Y11" style:family="table-cell">
      <style:table-cell-properties fo:background-color="#d9e2f3" fo:padding-left="0.0097in" fo:padding-right="0.0097in" fo:padding-top="0in" fo:padding-bottom="0in" fo:border="0.5pt solid #000000" style:writing-mode="lr-tb">
        <style:background-image/>
      </style:table-cell-properties>
    </style:style>
    <style:style style:name="Table16.Z11"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16.a11" style:family="table-cell">
      <style:table-cell-properties style:vertical-align="middle" fo:padding-left="0.0403in" fo:padding-right="0.0403in" fo:padding-top="0in" fo:padding-bottom="0in" fo:border="none" style:writing-mode="lr-tb"/>
    </style:style>
    <style:style style:name="Table16.b11" style:family="table-cell">
      <style:table-cell-properties style:vertical-align="middle" fo:padding-left="0.0403in" fo:padding-right="0.0403in" fo:padding-top="0in" fo:padding-bottom="0in" fo:border="none" style:writing-mode="lr-tb"/>
    </style:style>
    <style:style style:name="Table16.c11" style:family="table-cell">
      <style:table-cell-properties style:vertical-align="middle" fo:padding-left="0.0403in" fo:padding-right="0.0403in" fo:padding-top="0in" fo:padding-bottom="0in" fo:border="none" style:writing-mode="lr-tb"/>
    </style:style>
    <style:style style:name="Table16.d11" style:family="table-cell">
      <style:table-cell-properties style:vertical-align="middle" fo:padding-left="0.0403in" fo:padding-right="0.0403in" fo:padding-top="0in" fo:padding-bottom="0in" fo:border="none" style:writing-mode="lr-tb"/>
    </style:style>
    <style:style style:name="Table16.e11" style:family="table-cell">
      <style:table-cell-properties style:vertical-align="middle" fo:padding-left="0.0403in" fo:padding-right="0.0403in" fo:padding-top="0in" fo:padding-bottom="0in" fo:border="none" style:writing-mode="lr-tb"/>
    </style:style>
    <style:style style:name="Table16.f11"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16.A12" style:family="table-cell">
      <style:table-cell-properties fo:background-color="#e2efd9" fo:padding="0in" fo:border-left="0.5pt solid #000000" fo:border-right="none" fo:border-top="0.5pt solid #000000" fo:border-bottom="0.5pt solid #000000" style:writing-mode="lr-tb">
        <style:background-image/>
      </style:table-cell-properties>
    </style:style>
    <style:style style:name="Table16.B12"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16.C12" style:family="table-cell">
      <style:table-cell-properties style:vertical-align="middle" fo:padding-left="0.0403in" fo:padding-right="0.0403in" fo:padding-top="0in" fo:padding-bottom="0in" fo:border="none" style:writing-mode="lr-tb"/>
    </style:style>
    <style:style style:name="Table16.D12" style:family="table-cell">
      <style:table-cell-properties style:vertical-align="middle" fo:padding-left="0.0403in" fo:padding-right="0.0403in" fo:padding-top="0in" fo:padding-bottom="0in" fo:border="none" style:writing-mode="lr-tb"/>
    </style:style>
    <style:style style:name="Table16.E12" style:family="table-cell">
      <style:table-cell-properties style:vertical-align="middle" fo:padding-left="0.0403in" fo:padding-right="0.0403in" fo:padding-top="0in" fo:padding-bottom="0in" fo:border="none" style:writing-mode="lr-tb"/>
    </style:style>
    <style:style style:name="Table16.F12" style:family="table-cell">
      <style:table-cell-properties style:vertical-align="middle" fo:padding-left="0.0403in" fo:padding-right="0.0403in" fo:padding-top="0in" fo:padding-bottom="0in" fo:border="none" style:writing-mode="lr-tb"/>
    </style:style>
    <style:style style:name="Table16.G12" style:family="table-cell">
      <style:table-cell-properties style:vertical-align="middle" fo:padding-left="0.0403in" fo:padding-right="0.0403in" fo:padding-top="0in" fo:padding-bottom="0in" fo:border="none" style:writing-mode="lr-tb"/>
    </style:style>
    <style:style style:name="Table16.H12"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16.I12" style:family="table-cell">
      <style:table-cell-properties fo:background-color="#ffffcc" fo:padding-left="0.0097in" fo:padding-right="0.0097in" fo:padding-top="0in" fo:padding-bottom="0in" fo:border="0.5pt solid #000000" style:writing-mode="lr-tb">
        <style:background-image/>
      </style:table-cell-properties>
    </style:style>
    <style:style style:name="Table16.J12"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16.K12" style:family="table-cell">
      <style:table-cell-properties style:vertical-align="middle" fo:padding-left="0.0403in" fo:padding-right="0.0403in" fo:padding-top="0in" fo:padding-bottom="0in" fo:border="none" style:writing-mode="lr-tb"/>
    </style:style>
    <style:style style:name="Table16.L12" style:family="table-cell">
      <style:table-cell-properties style:vertical-align="middle" fo:padding-left="0.0403in" fo:padding-right="0.0403in" fo:padding-top="0in" fo:padding-bottom="0in" fo:border="none" style:writing-mode="lr-tb"/>
    </style:style>
    <style:style style:name="Table16.M12" style:family="table-cell">
      <style:table-cell-properties style:vertical-align="middle" fo:padding-left="0.0403in" fo:padding-right="0.0403in" fo:padding-top="0in" fo:padding-bottom="0in" fo:border="none" style:writing-mode="lr-tb"/>
    </style:style>
    <style:style style:name="Table16.N12" style:family="table-cell">
      <style:table-cell-properties style:vertical-align="middle" fo:padding-left="0.0403in" fo:padding-right="0.0403in" fo:padding-top="0in" fo:padding-bottom="0in" fo:border="none" style:writing-mode="lr-tb"/>
    </style:style>
    <style:style style:name="Table16.O12" style:family="table-cell">
      <style:table-cell-properties style:vertical-align="middle" fo:padding-left="0.0403in" fo:padding-right="0.0403in" fo:padding-top="0in" fo:padding-bottom="0in" fo:border="none" style:writing-mode="lr-tb"/>
    </style:style>
    <style:style style:name="Table16.P12"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16.Q12" style:family="table-cell">
      <style:table-cell-properties fo:background-color="#ffe599" fo:padding-left="0.0097in" fo:padding-right="0.0097in" fo:padding-top="0in" fo:padding-bottom="0in" fo:border="0.5pt solid #000000" style:writing-mode="lr-tb">
        <style:background-image/>
      </style:table-cell-properties>
    </style:style>
    <style:style style:name="Table16.R12"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16.S12" style:family="table-cell">
      <style:table-cell-properties style:vertical-align="middle" fo:padding-left="0.0403in" fo:padding-right="0.0403in" fo:padding-top="0in" fo:padding-bottom="0in" fo:border="none" style:writing-mode="lr-tb"/>
    </style:style>
    <style:style style:name="Table16.T12" style:family="table-cell">
      <style:table-cell-properties style:vertical-align="middle" fo:padding-left="0.0403in" fo:padding-right="0.0403in" fo:padding-top="0in" fo:padding-bottom="0in" fo:border="none" style:writing-mode="lr-tb"/>
    </style:style>
    <style:style style:name="Table16.U12" style:family="table-cell">
      <style:table-cell-properties style:vertical-align="middle" fo:padding-left="0.0403in" fo:padding-right="0.0403in" fo:padding-top="0in" fo:padding-bottom="0in" fo:border="none" style:writing-mode="lr-tb"/>
    </style:style>
    <style:style style:name="Table16.V12" style:family="table-cell">
      <style:table-cell-properties style:vertical-align="middle" fo:padding-left="0.0403in" fo:padding-right="0.0403in" fo:padding-top="0in" fo:padding-bottom="0in" fo:border="none" style:writing-mode="lr-tb"/>
    </style:style>
    <style:style style:name="Table16.W12" style:family="table-cell">
      <style:table-cell-properties style:vertical-align="middle" fo:padding-left="0.0403in" fo:padding-right="0.0403in" fo:padding-top="0in" fo:padding-bottom="0in" fo:border="none" style:writing-mode="lr-tb"/>
    </style:style>
    <style:style style:name="Table16.X12"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16.Y12" style:family="table-cell">
      <style:table-cell-properties fo:background-color="#d9e2f3" fo:padding-left="0.0097in" fo:padding-right="0.0097in" fo:padding-top="0in" fo:padding-bottom="0in" fo:border="0.5pt solid #000000" style:writing-mode="lr-tb">
        <style:background-image/>
      </style:table-cell-properties>
    </style:style>
    <style:style style:name="Table16.Z12"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16.a12" style:family="table-cell">
      <style:table-cell-properties style:vertical-align="middle" fo:padding-left="0.0403in" fo:padding-right="0.0403in" fo:padding-top="0in" fo:padding-bottom="0in" fo:border="none" style:writing-mode="lr-tb"/>
    </style:style>
    <style:style style:name="Table16.b12" style:family="table-cell">
      <style:table-cell-properties style:vertical-align="middle" fo:padding-left="0.0403in" fo:padding-right="0.0403in" fo:padding-top="0in" fo:padding-bottom="0in" fo:border="none" style:writing-mode="lr-tb"/>
    </style:style>
    <style:style style:name="Table16.c12" style:family="table-cell">
      <style:table-cell-properties style:vertical-align="middle" fo:padding-left="0.0403in" fo:padding-right="0.0403in" fo:padding-top="0in" fo:padding-bottom="0in" fo:border="none" style:writing-mode="lr-tb"/>
    </style:style>
    <style:style style:name="Table16.d12" style:family="table-cell">
      <style:table-cell-properties style:vertical-align="middle" fo:padding-left="0.0403in" fo:padding-right="0.0403in" fo:padding-top="0in" fo:padding-bottom="0in" fo:border="none" style:writing-mode="lr-tb"/>
    </style:style>
    <style:style style:name="Table16.e12" style:family="table-cell">
      <style:table-cell-properties style:vertical-align="middle" fo:padding-left="0.0403in" fo:padding-right="0.0403in" fo:padding-top="0in" fo:padding-bottom="0in" fo:border="none" style:writing-mode="lr-tb"/>
    </style:style>
    <style:style style:name="Table16.f12"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16.A13" style:family="table-cell">
      <style:table-cell-properties fo:background-color="#e2efd9" fo:padding="0in" fo:border-left="0.5pt solid #000000" fo:border-right="none" fo:border-top="0.5pt solid #000000" fo:border-bottom="0.5pt solid #000000" style:writing-mode="lr-tb">
        <style:background-image/>
      </style:table-cell-properties>
    </style:style>
    <style:style style:name="Table16.B13"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16.C13" style:family="table-cell">
      <style:table-cell-properties style:vertical-align="middle" fo:padding-left="0.0403in" fo:padding-right="0.0403in" fo:padding-top="0in" fo:padding-bottom="0in" fo:border="none" style:writing-mode="lr-tb"/>
    </style:style>
    <style:style style:name="Table16.D13" style:family="table-cell">
      <style:table-cell-properties style:vertical-align="middle" fo:padding-left="0.0403in" fo:padding-right="0.0403in" fo:padding-top="0in" fo:padding-bottom="0in" fo:border="none" style:writing-mode="lr-tb"/>
    </style:style>
    <style:style style:name="Table16.E13" style:family="table-cell">
      <style:table-cell-properties style:vertical-align="middle" fo:padding-left="0.0403in" fo:padding-right="0.0403in" fo:padding-top="0in" fo:padding-bottom="0in" fo:border="none" style:writing-mode="lr-tb"/>
    </style:style>
    <style:style style:name="Table16.F13" style:family="table-cell">
      <style:table-cell-properties style:vertical-align="middle" fo:padding-left="0.0403in" fo:padding-right="0.0403in" fo:padding-top="0in" fo:padding-bottom="0in" fo:border="none" style:writing-mode="lr-tb"/>
    </style:style>
    <style:style style:name="Table16.G13" style:family="table-cell">
      <style:table-cell-properties style:vertical-align="middle" fo:padding-left="0.0403in" fo:padding-right="0.0403in" fo:padding-top="0in" fo:padding-bottom="0in" fo:border="none" style:writing-mode="lr-tb"/>
    </style:style>
    <style:style style:name="Table16.H13"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16.I13" style:family="table-cell">
      <style:table-cell-properties fo:background-color="#ffffcc" fo:padding-left="0.0097in" fo:padding-right="0.0097in" fo:padding-top="0in" fo:padding-bottom="0in" fo:border="0.5pt solid #000000" style:writing-mode="lr-tb">
        <style:background-image/>
      </style:table-cell-properties>
    </style:style>
    <style:style style:name="Table16.J13"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16.K13" style:family="table-cell">
      <style:table-cell-properties style:vertical-align="middle" fo:padding-left="0.0403in" fo:padding-right="0.0403in" fo:padding-top="0in" fo:padding-bottom="0in" fo:border="none" style:writing-mode="lr-tb"/>
    </style:style>
    <style:style style:name="Table16.L13" style:family="table-cell">
      <style:table-cell-properties style:vertical-align="middle" fo:padding-left="0.0403in" fo:padding-right="0.0403in" fo:padding-top="0in" fo:padding-bottom="0in" fo:border="none" style:writing-mode="lr-tb"/>
    </style:style>
    <style:style style:name="Table16.M13" style:family="table-cell">
      <style:table-cell-properties style:vertical-align="middle" fo:padding-left="0.0403in" fo:padding-right="0.0403in" fo:padding-top="0in" fo:padding-bottom="0in" fo:border="none" style:writing-mode="lr-tb"/>
    </style:style>
    <style:style style:name="Table16.N13" style:family="table-cell">
      <style:table-cell-properties style:vertical-align="middle" fo:padding-left="0.0403in" fo:padding-right="0.0403in" fo:padding-top="0in" fo:padding-bottom="0in" fo:border="none" style:writing-mode="lr-tb"/>
    </style:style>
    <style:style style:name="Table16.O13" style:family="table-cell">
      <style:table-cell-properties style:vertical-align="middle" fo:padding-left="0.0403in" fo:padding-right="0.0403in" fo:padding-top="0in" fo:padding-bottom="0in" fo:border="none" style:writing-mode="lr-tb"/>
    </style:style>
    <style:style style:name="Table16.P13"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16.Q13" style:family="table-cell">
      <style:table-cell-properties fo:background-color="#ffe599" fo:padding-left="0.0097in" fo:padding-right="0.0097in" fo:padding-top="0in" fo:padding-bottom="0in" fo:border="0.5pt solid #000000" style:writing-mode="lr-tb">
        <style:background-image/>
      </style:table-cell-properties>
    </style:style>
    <style:style style:name="Table16.R13"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16.S13" style:family="table-cell">
      <style:table-cell-properties style:vertical-align="middle" fo:padding-left="0.0403in" fo:padding-right="0.0403in" fo:padding-top="0in" fo:padding-bottom="0in" fo:border="none" style:writing-mode="lr-tb"/>
    </style:style>
    <style:style style:name="Table16.T13" style:family="table-cell">
      <style:table-cell-properties style:vertical-align="middle" fo:padding-left="0.0403in" fo:padding-right="0.0403in" fo:padding-top="0in" fo:padding-bottom="0in" fo:border="none" style:writing-mode="lr-tb"/>
    </style:style>
    <style:style style:name="Table16.U13" style:family="table-cell">
      <style:table-cell-properties style:vertical-align="middle" fo:padding-left="0.0403in" fo:padding-right="0.0403in" fo:padding-top="0in" fo:padding-bottom="0in" fo:border="none" style:writing-mode="lr-tb"/>
    </style:style>
    <style:style style:name="Table16.V13" style:family="table-cell">
      <style:table-cell-properties style:vertical-align="middle" fo:padding-left="0.0403in" fo:padding-right="0.0403in" fo:padding-top="0in" fo:padding-bottom="0in" fo:border="none" style:writing-mode="lr-tb"/>
    </style:style>
    <style:style style:name="Table16.W13" style:family="table-cell">
      <style:table-cell-properties style:vertical-align="middle" fo:padding-left="0.0403in" fo:padding-right="0.0403in" fo:padding-top="0in" fo:padding-bottom="0in" fo:border="none" style:writing-mode="lr-tb"/>
    </style:style>
    <style:style style:name="Table16.X13"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16.Y13" style:family="table-cell">
      <style:table-cell-properties fo:background-color="#d9e2f3" fo:padding-left="0.0097in" fo:padding-right="0.0097in" fo:padding-top="0in" fo:padding-bottom="0in" fo:border="0.5pt solid #000000" style:writing-mode="lr-tb">
        <style:background-image/>
      </style:table-cell-properties>
    </style:style>
    <style:style style:name="Table16.Z13"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16.a13" style:family="table-cell">
      <style:table-cell-properties style:vertical-align="middle" fo:padding-left="0.0403in" fo:padding-right="0.0403in" fo:padding-top="0in" fo:padding-bottom="0in" fo:border="none" style:writing-mode="lr-tb"/>
    </style:style>
    <style:style style:name="Table16.b13" style:family="table-cell">
      <style:table-cell-properties style:vertical-align="middle" fo:padding-left="0.0403in" fo:padding-right="0.0403in" fo:padding-top="0in" fo:padding-bottom="0in" fo:border="none" style:writing-mode="lr-tb"/>
    </style:style>
    <style:style style:name="Table16.c13" style:family="table-cell">
      <style:table-cell-properties style:vertical-align="middle" fo:padding-left="0.0403in" fo:padding-right="0.0403in" fo:padding-top="0in" fo:padding-bottom="0in" fo:border="none" style:writing-mode="lr-tb"/>
    </style:style>
    <style:style style:name="Table16.d13" style:family="table-cell">
      <style:table-cell-properties style:vertical-align="middle" fo:padding-left="0.0403in" fo:padding-right="0.0403in" fo:padding-top="0in" fo:padding-bottom="0in" fo:border="none" style:writing-mode="lr-tb"/>
    </style:style>
    <style:style style:name="Table16.e13" style:family="table-cell">
      <style:table-cell-properties style:vertical-align="middle" fo:padding-left="0.0403in" fo:padding-right="0.0403in" fo:padding-top="0in" fo:padding-bottom="0in" fo:border="none" style:writing-mode="lr-tb"/>
    </style:style>
    <style:style style:name="Table16.f13"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16.14" style:family="table-row">
      <style:table-row-properties style:min-row-height="0.0688in" fo:keep-together="auto"/>
    </style:style>
    <style:style style:name="Table16.A14" style:family="table-cell">
      <style:table-cell-properties fo:background-color="#e2efd9" style:border-line-width-bottom="0.0069in 0.0069in 0.0069in" fo:padding="0in" fo:border-left="0.5pt solid #000000" fo:border-right="none" fo:border-top="0.5pt solid #000000" fo:border-bottom="1.5pt double #000000" style:writing-mode="lr-tb">
        <style:background-image/>
      </style:table-cell-properties>
    </style:style>
    <style:style style:name="Table16.B14" style:family="table-cell">
      <style:table-cell-properties style:vertical-align="middle" style:border-line-width-bottom="0.0069in 0.0069in 0.0069in" fo:padding-left="0.0403in" fo:padding-right="0.0403in" fo:padding-top="0in" fo:padding-bottom="0in" fo:border-left="0.5pt solid #000000" fo:border-right="none" fo:border-top="none" fo:border-bottom="1.5pt double #000000" style:writing-mode="lr-tb"/>
    </style:style>
    <style:style style:name="Table16.C14"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16.D14"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16.E14"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16.F14"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16.G14"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16.H14" style:family="table-cell">
      <style:table-cell-properties style:vertical-align="middle" style:border-line-width-bottom="0.0069in 0.0069in 0.0069in" fo:padding-left="0.0403in" fo:padding-right="0.0403in" fo:padding-top="0in" fo:padding-bottom="0in" fo:border-left="none" fo:border-right="0.5pt solid #000000" fo:border-top="none" fo:border-bottom="1.5pt double #000000" style:writing-mode="lr-tb"/>
    </style:style>
    <style:style style:name="Table16.I14" style:family="table-cell">
      <style:table-cell-properties fo:background-color="#ffffcc" style:border-line-width-bottom="0.0069in 0.0069in 0.0069in" fo:padding-left="0.0097in" fo:padding-right="0.0097in" fo:padding-top="0in" fo:padding-bottom="0in" fo:border-left="0.5pt solid #000000" fo:border-right="0.5pt solid #000000" fo:border-top="0.5pt solid #000000" fo:border-bottom="1.5pt double #000000" style:writing-mode="lr-tb">
        <style:background-image/>
      </style:table-cell-properties>
    </style:style>
    <style:style style:name="Table16.J14" style:family="table-cell">
      <style:table-cell-properties style:vertical-align="middle" style:border-line-width-bottom="0.0069in 0.0069in 0.0069in" fo:padding-left="0.0403in" fo:padding-right="0.0403in" fo:padding-top="0in" fo:padding-bottom="0in" fo:border-left="0.5pt solid #000000" fo:border-right="none" fo:border-top="none" fo:border-bottom="1.5pt double #000000" style:writing-mode="lr-tb"/>
    </style:style>
    <style:style style:name="Table16.K14"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16.L14"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16.M14"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16.N14"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16.O14"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16.P14" style:family="table-cell">
      <style:table-cell-properties style:vertical-align="middle" style:border-line-width-bottom="0.0069in 0.0069in 0.0069in" fo:padding-left="0.0403in" fo:padding-right="0.0403in" fo:padding-top="0in" fo:padding-bottom="0in" fo:border-left="none" fo:border-right="0.5pt solid #000000" fo:border-top="none" fo:border-bottom="1.5pt double #000000" style:writing-mode="lr-tb"/>
    </style:style>
    <style:style style:name="Table16.Q14" style:family="table-cell">
      <style:table-cell-properties fo:background-color="#ffe599" style:border-line-width-bottom="0.0069in 0.0069in 0.0069in" fo:padding-left="0.0097in" fo:padding-right="0.0097in" fo:padding-top="0in" fo:padding-bottom="0in" fo:border-left="0.5pt solid #000000" fo:border-right="0.5pt solid #000000" fo:border-top="0.5pt solid #000000" fo:border-bottom="1.5pt double #000000" style:writing-mode="lr-tb">
        <style:background-image/>
      </style:table-cell-properties>
    </style:style>
    <style:style style:name="Table16.R14" style:family="table-cell">
      <style:table-cell-properties style:vertical-align="middle" style:border-line-width-bottom="0.0069in 0.0069in 0.0069in" fo:padding-left="0.0403in" fo:padding-right="0.0403in" fo:padding-top="0in" fo:padding-bottom="0in" fo:border-left="0.5pt solid #000000" fo:border-right="none" fo:border-top="none" fo:border-bottom="1.5pt double #000000" style:writing-mode="lr-tb"/>
    </style:style>
    <style:style style:name="Table16.S14"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16.T14"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16.U14"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16.V14"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16.W14"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16.X14" style:family="table-cell">
      <style:table-cell-properties style:vertical-align="middle" style:border-line-width-bottom="0.0069in 0.0069in 0.0069in" fo:padding-left="0.0403in" fo:padding-right="0.0403in" fo:padding-top="0in" fo:padding-bottom="0in" fo:border-left="none" fo:border-right="0.5pt solid #000000" fo:border-top="none" fo:border-bottom="1.5pt double #000000" style:writing-mode="lr-tb"/>
    </style:style>
    <style:style style:name="Table16.Y14" style:family="table-cell">
      <style:table-cell-properties fo:background-color="#d9e2f3" style:border-line-width-bottom="0.0069in 0.0069in 0.0069in" fo:padding-left="0.0097in" fo:padding-right="0.0097in" fo:padding-top="0in" fo:padding-bottom="0in" fo:border-left="0.5pt solid #000000" fo:border-right="0.5pt solid #000000" fo:border-top="0.5pt solid #000000" fo:border-bottom="1.5pt double #000000" style:writing-mode="lr-tb">
        <style:background-image/>
      </style:table-cell-properties>
    </style:style>
    <style:style style:name="Table16.Z14" style:family="table-cell">
      <style:table-cell-properties style:vertical-align="middle" style:border-line-width-bottom="0.0069in 0.0069in 0.0069in" fo:padding-left="0.0403in" fo:padding-right="0.0403in" fo:padding-top="0in" fo:padding-bottom="0in" fo:border-left="0.5pt solid #000000" fo:border-right="none" fo:border-top="none" fo:border-bottom="1.5pt double #000000" style:writing-mode="lr-tb"/>
    </style:style>
    <style:style style:name="Table16.a14"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16.b14"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16.c14"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16.d14"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16.e14"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16.f14" style:family="table-cell">
      <style:table-cell-properties style:vertical-align="middle" style:border-line-width-bottom="0.0069in 0.0069in 0.0069in" fo:padding-left="0.0403in" fo:padding-right="0.0403in" fo:padding-top="0in" fo:padding-bottom="0in" fo:border-left="none" fo:border-right="0.5pt solid #000000" fo:border-top="none" fo:border-bottom="1.5pt double #000000" style:writing-mode="lr-tb"/>
    </style:style>
    <style:style style:name="Table16.A15" style:family="table-cell">
      <style:table-cell-properties fo:background-color="#e2efd9" style:border-line-width-top="0.0069in 0.0069in 0.0069in" style:border-line-width-bottom="0.0104in 0.0104in 0.0208in" fo:padding="0in" fo:border-left="0.5pt solid #000000" fo:border-right="none" fo:border-top="1.5pt double #000000" fo:border-bottom="3pt double #000000" style:writing-mode="lr-tb">
        <style:background-image/>
      </style:table-cell-properties>
    </style:style>
    <style:style style:name="Table16.B15" style:family="table-cell">
      <style:table-cell-properties style:vertical-align="middle" fo:background-color="#ffc000" style:border-line-width-top="0.0069in 0.0069in 0.0069in" fo:padding-left="0.0403in" fo:padding-right="0.0403in" fo:padding-top="0in" fo:padding-bottom="0in" fo:border-left="0.5pt solid #000000" fo:border-right="none" fo:border-top="1.5pt double #000000" fo:border-bottom="none" style:writing-mode="lr-tb">
        <style:background-image/>
      </style:table-cell-properties>
    </style:style>
    <style:style style:name="Table16.C15" style:family="table-cell">
      <style:table-cell-properties style:vertical-align="middle" style:border-line-width-top="0.0069in 0.0069in 0.0069in" fo:padding-left="0.0403in" fo:padding-right="0.0403in" fo:padding-top="0in" fo:padding-bottom="0in" fo:border-left="none" fo:border-right="none" fo:border-top="1.5pt double #000000" fo:border-bottom="none" style:writing-mode="lr-tb"/>
    </style:style>
    <style:style style:name="Table16.D15" style:family="table-cell">
      <style:table-cell-properties style:vertical-align="middle" style:border-line-width-top="0.0069in 0.0069in 0.0069in" fo:padding-left="0.0403in" fo:padding-right="0.0403in" fo:padding-top="0in" fo:padding-bottom="0in" fo:border-left="none" fo:border-right="none" fo:border-top="1.5pt double #000000" fo:border-bottom="none" style:writing-mode="lr-tb"/>
    </style:style>
    <style:style style:name="Table16.E15" style:family="table-cell">
      <style:table-cell-properties style:vertical-align="middle" style:border-line-width-top="0.0069in 0.0069in 0.0069in" fo:padding-left="0.0403in" fo:padding-right="0.0403in" fo:padding-top="0in" fo:padding-bottom="0in" fo:border-left="none" fo:border-right="none" fo:border-top="1.5pt double #000000" fo:border-bottom="none" style:writing-mode="lr-tb"/>
    </style:style>
    <style:style style:name="Table16.F15" style:family="table-cell">
      <style:table-cell-properties style:vertical-align="middle" fo:background-color="#8eaadb" style:border-line-width-top="0.0069in 0.0069in 0.0069in" fo:padding-left="0.0403in" fo:padding-right="0.0403in" fo:padding-top="0in" fo:padding-bottom="0in" fo:border-left="none" fo:border-right="none" fo:border-top="1.5pt double #000000" fo:border-bottom="none" style:writing-mode="lr-tb">
        <style:background-image/>
      </style:table-cell-properties>
    </style:style>
    <style:style style:name="Table16.G15" style:family="table-cell">
      <style:table-cell-properties style:vertical-align="middle" style:border-line-width-top="0.0069in 0.0069in 0.0069in" fo:padding-left="0.0403in" fo:padding-right="0.0403in" fo:padding-top="0in" fo:padding-bottom="0in" fo:border-left="none" fo:border-right="none" fo:border-top="1.5pt double #000000" fo:border-bottom="none" style:writing-mode="lr-tb"/>
    </style:style>
    <style:style style:name="Table16.H15" style:family="table-cell">
      <style:table-cell-properties style:vertical-align="middle" style:border-line-width-top="0.0069in 0.0069in 0.0069in" fo:padding-left="0.0403in" fo:padding-right="0.0403in" fo:padding-top="0in" fo:padding-bottom="0in" fo:border-left="none" fo:border-right="0.5pt solid #000000" fo:border-top="1.5pt double #000000" fo:border-bottom="none" style:writing-mode="lr-tb"/>
    </style:style>
    <style:style style:name="Table16.I15" style:family="table-cell">
      <style:table-cell-properties fo:background-color="#ffffcc" style:border-line-width-top="0.0069in 0.0069in 0.0069in" style:border-line-width-bottom="0.0104in 0.0104in 0.0208in" fo:padding-left="0.0097in" fo:padding-right="0.0097in" fo:padding-top="0in" fo:padding-bottom="0in" fo:border-left="0.5pt solid #000000" fo:border-right="0.5pt solid #000000" fo:border-top="1.5pt double #000000" fo:border-bottom="3pt double #000000" style:writing-mode="lr-tb">
        <style:background-image/>
      </style:table-cell-properties>
    </style:style>
    <style:style style:name="Table16.K15" style:family="table-cell">
      <style:table-cell-properties style:vertical-align="middle" style:border-line-width-top="0.0069in 0.0069in 0.0069in" fo:padding-left="0.0403in" fo:padding-right="0.0403in" fo:padding-top="0in" fo:padding-bottom="0in" fo:border-left="none" fo:border-right="none" fo:border-top="1.5pt double #000000" fo:border-bottom="none" style:writing-mode="lr-tb"/>
    </style:style>
    <style:style style:name="Table16.L15" style:family="table-cell">
      <style:table-cell-properties style:vertical-align="middle" style:border-line-width-top="0.0069in 0.0069in 0.0069in" fo:padding-left="0.0403in" fo:padding-right="0.0403in" fo:padding-top="0in" fo:padding-bottom="0in" fo:border-left="none" fo:border-right="none" fo:border-top="1.5pt double #000000" fo:border-bottom="none" style:writing-mode="lr-tb"/>
    </style:style>
    <style:style style:name="Table16.M15" style:family="table-cell">
      <style:table-cell-properties style:vertical-align="middle" style:border-line-width-top="0.0069in 0.0069in 0.0069in" fo:padding-left="0.0403in" fo:padding-right="0.0403in" fo:padding-top="0in" fo:padding-bottom="0in" fo:border-left="none" fo:border-right="none" fo:border-top="1.5pt double #000000" fo:border-bottom="none" style:writing-mode="lr-tb"/>
    </style:style>
    <style:style style:name="Table16.N15" style:family="table-cell">
      <style:table-cell-properties style:vertical-align="middle" style:border-line-width-top="0.0069in 0.0069in 0.0069in" fo:padding-left="0.0403in" fo:padding-right="0.0403in" fo:padding-top="0in" fo:padding-bottom="0in" fo:border-left="none" fo:border-right="none" fo:border-top="1.5pt double #000000" fo:border-bottom="none" style:writing-mode="lr-tb"/>
    </style:style>
    <style:style style:name="Table16.O15" style:family="table-cell">
      <style:table-cell-properties style:vertical-align="middle" style:border-line-width-top="0.0069in 0.0069in 0.0069in" fo:padding-left="0.0403in" fo:padding-right="0.0403in" fo:padding-top="0in" fo:padding-bottom="0in" fo:border-left="none" fo:border-right="none" fo:border-top="1.5pt double #000000" fo:border-bottom="none" style:writing-mode="lr-tb"/>
    </style:style>
    <style:style style:name="Table16.P15" style:family="table-cell">
      <style:table-cell-properties style:vertical-align="middle" style:border-line-width-top="0.0069in 0.0069in 0.0069in" fo:padding-left="0.0403in" fo:padding-right="0.0403in" fo:padding-top="0in" fo:padding-bottom="0in" fo:border-left="none" fo:border-right="0.5pt solid #000000" fo:border-top="1.5pt double #000000" fo:border-bottom="none" style:writing-mode="lr-tb"/>
    </style:style>
    <style:style style:name="Table16.Q15" style:family="table-cell">
      <style:table-cell-properties fo:background-color="#ffe599" style:border-line-width-top="0.0069in 0.0069in 0.0069in" style:border-line-width-bottom="0.0104in 0.0104in 0.0208in" fo:padding-left="0.0097in" fo:padding-right="0.0097in" fo:padding-top="0in" fo:padding-bottom="0in" fo:border-left="0.5pt solid #000000" fo:border-right="0.5pt solid #000000" fo:border-top="1.5pt double #000000" fo:border-bottom="3pt double #000000" style:writing-mode="lr-tb">
        <style:background-image/>
      </style:table-cell-properties>
    </style:style>
    <style:style style:name="Table16.S15" style:family="table-cell">
      <style:table-cell-properties style:vertical-align="middle" style:border-line-width-top="0.0069in 0.0069in 0.0069in" fo:padding-left="0.0403in" fo:padding-right="0.0403in" fo:padding-top="0in" fo:padding-bottom="0in" fo:border-left="none" fo:border-right="none" fo:border-top="1.5pt double #000000" fo:border-bottom="none" style:writing-mode="lr-tb"/>
    </style:style>
    <style:style style:name="Table16.T15" style:family="table-cell">
      <style:table-cell-properties style:vertical-align="middle" style:border-line-width-top="0.0069in 0.0069in 0.0069in" fo:padding-left="0.0403in" fo:padding-right="0.0403in" fo:padding-top="0in" fo:padding-bottom="0in" fo:border-left="none" fo:border-right="none" fo:border-top="1.5pt double #000000" fo:border-bottom="none" style:writing-mode="lr-tb"/>
    </style:style>
    <style:style style:name="Table16.U15" style:family="table-cell">
      <style:table-cell-properties style:vertical-align="middle" style:border-line-width-top="0.0069in 0.0069in 0.0069in" fo:padding-left="0.0403in" fo:padding-right="0.0403in" fo:padding-top="0in" fo:padding-bottom="0in" fo:border-left="none" fo:border-right="none" fo:border-top="1.5pt double #000000" fo:border-bottom="none" style:writing-mode="lr-tb"/>
    </style:style>
    <style:style style:name="Table16.V15" style:family="table-cell">
      <style:table-cell-properties style:vertical-align="middle" style:border-line-width-top="0.0069in 0.0069in 0.0069in" fo:padding-left="0.0403in" fo:padding-right="0.0403in" fo:padding-top="0in" fo:padding-bottom="0in" fo:border-left="none" fo:border-right="none" fo:border-top="1.5pt double #000000" fo:border-bottom="none" style:writing-mode="lr-tb"/>
    </style:style>
    <style:style style:name="Table16.W15" style:family="table-cell">
      <style:table-cell-properties style:vertical-align="middle" style:border-line-width-top="0.0069in 0.0069in 0.0069in" fo:padding-left="0.0403in" fo:padding-right="0.0403in" fo:padding-top="0in" fo:padding-bottom="0in" fo:border-left="none" fo:border-right="none" fo:border-top="1.5pt double #000000" fo:border-bottom="none" style:writing-mode="lr-tb"/>
    </style:style>
    <style:style style:name="Table16.X15" style:family="table-cell">
      <style:table-cell-properties style:vertical-align="middle" style:border-line-width-top="0.0069in 0.0069in 0.0069in" fo:padding-left="0.0403in" fo:padding-right="0.0403in" fo:padding-top="0in" fo:padding-bottom="0in" fo:border-left="none" fo:border-right="0.5pt solid #000000" fo:border-top="1.5pt double #000000" fo:border-bottom="none" style:writing-mode="lr-tb"/>
    </style:style>
    <style:style style:name="Table16.Y15" style:family="table-cell">
      <style:table-cell-properties fo:background-color="#d9e2f3" style:border-line-width-top="0.0069in 0.0069in 0.0069in" style:border-line-width-bottom="0.0104in 0.0104in 0.0208in" fo:padding-left="0.0097in" fo:padding-right="0.0097in" fo:padding-top="0in" fo:padding-bottom="0in" fo:border-left="0.5pt solid #000000" fo:border-right="0.5pt solid #000000" fo:border-top="1.5pt double #000000" fo:border-bottom="3pt double #000000" style:writing-mode="lr-tb">
        <style:background-image/>
      </style:table-cell-properties>
    </style:style>
    <style:style style:name="Table16.a15" style:family="table-cell">
      <style:table-cell-properties style:vertical-align="middle" style:border-line-width-top="0.0069in 0.0069in 0.0069in" fo:padding-left="0.0403in" fo:padding-right="0.0403in" fo:padding-top="0in" fo:padding-bottom="0in" fo:border-left="none" fo:border-right="none" fo:border-top="1.5pt double #000000" fo:border-bottom="none" style:writing-mode="lr-tb"/>
    </style:style>
    <style:style style:name="Table16.b15" style:family="table-cell">
      <style:table-cell-properties style:vertical-align="middle" style:border-line-width-top="0.0069in 0.0069in 0.0069in" fo:padding-left="0.0403in" fo:padding-right="0.0403in" fo:padding-top="0in" fo:padding-bottom="0in" fo:border-left="none" fo:border-right="none" fo:border-top="1.5pt double #000000" fo:border-bottom="none" style:writing-mode="lr-tb"/>
    </style:style>
    <style:style style:name="Table16.c15" style:family="table-cell">
      <style:table-cell-properties style:vertical-align="middle" style:border-line-width-top="0.0069in 0.0069in 0.0069in" fo:padding-left="0.0403in" fo:padding-right="0.0403in" fo:padding-top="0in" fo:padding-bottom="0in" fo:border-left="none" fo:border-right="none" fo:border-top="1.5pt double #000000" fo:border-bottom="none" style:writing-mode="lr-tb"/>
    </style:style>
    <style:style style:name="Table16.d15" style:family="table-cell">
      <style:table-cell-properties style:vertical-align="middle" style:border-line-width-top="0.0069in 0.0069in 0.0069in" fo:padding-left="0.0403in" fo:padding-right="0.0403in" fo:padding-top="0in" fo:padding-bottom="0in" fo:border-left="none" fo:border-right="none" fo:border-top="1.5pt double #000000" fo:border-bottom="none" style:writing-mode="lr-tb"/>
    </style:style>
    <style:style style:name="Table16.e15" style:family="table-cell">
      <style:table-cell-properties style:vertical-align="middle" style:border-line-width-top="0.0069in 0.0069in 0.0069in" fo:padding-left="0.0403in" fo:padding-right="0.0403in" fo:padding-top="0in" fo:padding-bottom="0in" fo:border-left="none" fo:border-right="none" fo:border-top="1.5pt double #000000" fo:border-bottom="none" style:writing-mode="lr-tb"/>
    </style:style>
    <style:style style:name="Table16.f15" style:family="table-cell">
      <style:table-cell-properties style:vertical-align="middle" style:border-line-width-top="0.0069in 0.0069in 0.0069in" fo:padding-left="0.0403in" fo:padding-right="0.0403in" fo:padding-top="0in" fo:padding-bottom="0in" fo:border-left="none" fo:border-right="0.5pt solid #000000" fo:border-top="1.5pt double #000000" fo:border-bottom="none" style:writing-mode="lr-tb"/>
    </style:style>
    <style:style style:name="Table16.A16" style:family="table-cell">
      <style:table-cell-properties fo:background-color="#e2efd9" fo:padding-left="0.0403in" fo:padding-right="0.0403in" fo:padding-top="0in" fo:padding-bottom="0in" fo:border-left="0.5pt solid #000000" fo:border-right="none" fo:border-top="0.5pt solid #000000" fo:border-bottom="0.5pt solid #000000" style:writing-mode="lr-tb">
        <style:background-image/>
      </style:table-cell-properties>
    </style:style>
    <style:style style:name="Table16.B16"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16.C16" style:family="table-cell">
      <style:table-cell-properties style:vertical-align="middle" fo:padding-left="0.0403in" fo:padding-right="0.0403in" fo:padding-top="0in" fo:padding-bottom="0in" fo:border="none" style:writing-mode="lr-tb"/>
    </style:style>
    <style:style style:name="Table16.D16" style:family="table-cell">
      <style:table-cell-properties style:vertical-align="middle" fo:padding-left="0.0403in" fo:padding-right="0.0403in" fo:padding-top="0in" fo:padding-bottom="0in" fo:border="none" style:writing-mode="lr-tb"/>
    </style:style>
    <style:style style:name="Table16.E16" style:family="table-cell">
      <style:table-cell-properties style:vertical-align="middle" fo:padding-left="0.0403in" fo:padding-right="0.0403in" fo:padding-top="0in" fo:padding-bottom="0in" fo:border="none" style:writing-mode="lr-tb"/>
    </style:style>
    <style:style style:name="Table16.F16" style:family="table-cell">
      <style:table-cell-properties style:vertical-align="middle" fo:padding-left="0.0403in" fo:padding-right="0.0403in" fo:padding-top="0in" fo:padding-bottom="0in" fo:border="none" style:writing-mode="lr-tb"/>
    </style:style>
    <style:style style:name="Table16.G16" style:family="table-cell">
      <style:table-cell-properties style:vertical-align="middle" fo:padding-left="0.0403in" fo:padding-right="0.0403in" fo:padding-top="0in" fo:padding-bottom="0in" fo:border="none" style:writing-mode="lr-tb"/>
    </style:style>
    <style:style style:name="Table16.H16"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16.I16" style:family="table-cell">
      <style:table-cell-properties fo:background-color="#ffffcc" fo:padding-left="0.0097in" fo:padding-right="0.0097in" fo:padding-top="0in" fo:padding-bottom="0in" fo:border="0.5pt solid #000000" style:writing-mode="lr-tb">
        <style:background-image/>
      </style:table-cell-properties>
    </style:style>
    <style:style style:name="Table16.J16"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16.K16" style:family="table-cell">
      <style:table-cell-properties style:vertical-align="middle" fo:padding-left="0.0403in" fo:padding-right="0.0403in" fo:padding-top="0in" fo:padding-bottom="0in" fo:border="none" style:writing-mode="lr-tb"/>
    </style:style>
    <style:style style:name="Table16.L16" style:family="table-cell">
      <style:table-cell-properties style:vertical-align="middle" fo:padding-left="0.0403in" fo:padding-right="0.0403in" fo:padding-top="0in" fo:padding-bottom="0in" fo:border="none" style:writing-mode="lr-tb"/>
    </style:style>
    <style:style style:name="Table16.M16" style:family="table-cell">
      <style:table-cell-properties style:vertical-align="middle" fo:padding-left="0.0403in" fo:padding-right="0.0403in" fo:padding-top="0in" fo:padding-bottom="0in" fo:border="none" style:writing-mode="lr-tb"/>
    </style:style>
    <style:style style:name="Table16.N16" style:family="table-cell">
      <style:table-cell-properties style:vertical-align="middle" fo:padding-left="0.0403in" fo:padding-right="0.0403in" fo:padding-top="0in" fo:padding-bottom="0in" fo:border="none" style:writing-mode="lr-tb"/>
    </style:style>
    <style:style style:name="Table16.O16" style:family="table-cell">
      <style:table-cell-properties style:vertical-align="middle" fo:padding-left="0.0403in" fo:padding-right="0.0403in" fo:padding-top="0in" fo:padding-bottom="0in" fo:border="none" style:writing-mode="lr-tb"/>
    </style:style>
    <style:style style:name="Table16.P16"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16.Q16" style:family="table-cell">
      <style:table-cell-properties fo:background-color="#ffe599" fo:padding-left="0.0097in" fo:padding-right="0.0097in" fo:padding-top="0in" fo:padding-bottom="0in" fo:border="0.5pt solid #000000" style:writing-mode="lr-tb">
        <style:background-image/>
      </style:table-cell-properties>
    </style:style>
    <style:style style:name="Table16.R16"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16.S16" style:family="table-cell">
      <style:table-cell-properties style:vertical-align="middle" fo:padding-left="0.0403in" fo:padding-right="0.0403in" fo:padding-top="0in" fo:padding-bottom="0in" fo:border="none" style:writing-mode="lr-tb"/>
    </style:style>
    <style:style style:name="Table16.T16" style:family="table-cell">
      <style:table-cell-properties style:vertical-align="middle" fo:padding-left="0.0403in" fo:padding-right="0.0403in" fo:padding-top="0in" fo:padding-bottom="0in" fo:border="none" style:writing-mode="lr-tb"/>
    </style:style>
    <style:style style:name="Table16.U16" style:family="table-cell">
      <style:table-cell-properties style:vertical-align="middle" fo:padding-left="0.0403in" fo:padding-right="0.0403in" fo:padding-top="0in" fo:padding-bottom="0in" fo:border="none" style:writing-mode="lr-tb"/>
    </style:style>
    <style:style style:name="Table16.V16" style:family="table-cell">
      <style:table-cell-properties style:vertical-align="middle" fo:padding-left="0.0403in" fo:padding-right="0.0403in" fo:padding-top="0in" fo:padding-bottom="0in" fo:border="none" style:writing-mode="lr-tb"/>
    </style:style>
    <style:style style:name="Table16.W16" style:family="table-cell">
      <style:table-cell-properties style:vertical-align="middle" fo:padding-left="0.0403in" fo:padding-right="0.0403in" fo:padding-top="0in" fo:padding-bottom="0in" fo:border="none" style:writing-mode="lr-tb"/>
    </style:style>
    <style:style style:name="Table16.X16"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16.Y16" style:family="table-cell">
      <style:table-cell-properties style:vertical-align="middle" fo:background-color="#d9e2f3" fo:padding-left="0.0097in" fo:padding-right="0.0097in" fo:padding-top="0in" fo:padding-bottom="0in" fo:border="0.5pt solid #000000" style:writing-mode="lr-tb">
        <style:background-image/>
      </style:table-cell-properties>
    </style:style>
    <style:style style:name="Table16.Z16"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16.a16" style:family="table-cell">
      <style:table-cell-properties style:vertical-align="middle" fo:padding-left="0.0403in" fo:padding-right="0.0403in" fo:padding-top="0in" fo:padding-bottom="0in" fo:border="none" style:writing-mode="lr-tb"/>
    </style:style>
    <style:style style:name="Table16.b16" style:family="table-cell">
      <style:table-cell-properties style:vertical-align="middle" fo:padding-left="0.0403in" fo:padding-right="0.0403in" fo:padding-top="0in" fo:padding-bottom="0in" fo:border="none" style:writing-mode="lr-tb"/>
    </style:style>
    <style:style style:name="Table16.c16" style:family="table-cell">
      <style:table-cell-properties style:vertical-align="middle" fo:padding-left="0.0403in" fo:padding-right="0.0403in" fo:padding-top="0in" fo:padding-bottom="0in" fo:border="none" style:writing-mode="lr-tb"/>
    </style:style>
    <style:style style:name="Table16.d16" style:family="table-cell">
      <style:table-cell-properties style:vertical-align="middle" fo:padding-left="0.0403in" fo:padding-right="0.0403in" fo:padding-top="0in" fo:padding-bottom="0in" fo:border="none" style:writing-mode="lr-tb"/>
    </style:style>
    <style:style style:name="Table16.e16" style:family="table-cell">
      <style:table-cell-properties style:vertical-align="middle" fo:background-color="#d5dce4" fo:padding-left="0.0403in" fo:padding-right="0.0403in" fo:padding-top="0in" fo:padding-bottom="0in" fo:border="none" style:writing-mode="lr-tb">
        <style:background-image/>
      </style:table-cell-properties>
    </style:style>
    <style:style style:name="Table16.f16"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16.A17" style:family="table-cell">
      <style:table-cell-properties fo:background-color="#e2efd9" fo:padding-left="0.0403in" fo:padding-right="0.0403in" fo:padding-top="0in" fo:padding-bottom="0in" fo:border-left="0.5pt solid #000000" fo:border-right="none" fo:border-top="0.5pt solid #000000" fo:border-bottom="0.5pt solid #000000" style:writing-mode="lr-tb">
        <style:background-image/>
      </style:table-cell-properties>
    </style:style>
    <style:style style:name="Table16.B17" style:family="table-cell">
      <style:table-cell-properties style:vertical-align="middle" fo:background-color="#b4c6e7" fo:padding-left="0.0403in" fo:padding-right="0.0403in" fo:padding-top="0in" fo:padding-bottom="0in" fo:border-left="0.5pt solid #000000" fo:border-right="none" fo:border-top="none" fo:border-bottom="none" style:writing-mode="lr-tb">
        <style:background-image/>
      </style:table-cell-properties>
    </style:style>
    <style:style style:name="Table16.C17" style:family="table-cell">
      <style:table-cell-properties style:vertical-align="middle" fo:padding-left="0.0403in" fo:padding-right="0.0403in" fo:padding-top="0in" fo:padding-bottom="0in" fo:border="none" style:writing-mode="lr-tb"/>
    </style:style>
    <style:style style:name="Table16.D17" style:family="table-cell">
      <style:table-cell-properties style:vertical-align="middle" fo:padding-left="0.0403in" fo:padding-right="0.0403in" fo:padding-top="0in" fo:padding-bottom="0in" fo:border="none" style:writing-mode="lr-tb"/>
    </style:style>
    <style:style style:name="Table16.E17" style:family="table-cell">
      <style:table-cell-properties style:vertical-align="middle" fo:padding-left="0.0403in" fo:padding-right="0.0403in" fo:padding-top="0in" fo:padding-bottom="0in" fo:border="none" style:writing-mode="lr-tb"/>
    </style:style>
    <style:style style:name="Table16.F17" style:family="table-cell">
      <style:table-cell-properties style:vertical-align="middle" fo:padding-left="0.0403in" fo:padding-right="0.0403in" fo:padding-top="0in" fo:padding-bottom="0in" fo:border="none" style:writing-mode="lr-tb"/>
    </style:style>
    <style:style style:name="Table16.G17" style:family="table-cell">
      <style:table-cell-properties style:vertical-align="middle" fo:padding-left="0.0403in" fo:padding-right="0.0403in" fo:padding-top="0in" fo:padding-bottom="0in" fo:border="none" style:writing-mode="lr-tb"/>
    </style:style>
    <style:style style:name="Table16.H17"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16.I17" style:family="table-cell">
      <style:table-cell-properties fo:background-color="#ffffcc" fo:padding-left="0.0097in" fo:padding-right="0.0097in" fo:padding-top="0in" fo:padding-bottom="0in" fo:border="0.5pt solid #000000" style:writing-mode="lr-tb">
        <style:background-image/>
      </style:table-cell-properties>
    </style:style>
    <style:style style:name="Table16.J17"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16.K17" style:family="table-cell">
      <style:table-cell-properties style:vertical-align="middle" fo:padding-left="0.0403in" fo:padding-right="0.0403in" fo:padding-top="0in" fo:padding-bottom="0in" fo:border="none" style:writing-mode="lr-tb"/>
    </style:style>
    <style:style style:name="Table16.L17" style:family="table-cell">
      <style:table-cell-properties style:vertical-align="middle" fo:padding-left="0.0403in" fo:padding-right="0.0403in" fo:padding-top="0in" fo:padding-bottom="0in" fo:border="none" style:writing-mode="lr-tb"/>
    </style:style>
    <style:style style:name="Table16.M17" style:family="table-cell">
      <style:table-cell-properties style:vertical-align="middle" fo:padding-left="0.0403in" fo:padding-right="0.0403in" fo:padding-top="0in" fo:padding-bottom="0in" fo:border="none" style:writing-mode="lr-tb"/>
    </style:style>
    <style:style style:name="Table16.N17" style:family="table-cell">
      <style:table-cell-properties style:vertical-align="middle" fo:padding-left="0.0403in" fo:padding-right="0.0403in" fo:padding-top="0in" fo:padding-bottom="0in" fo:border="none" style:writing-mode="lr-tb"/>
    </style:style>
    <style:style style:name="Table16.O17" style:family="table-cell">
      <style:table-cell-properties style:vertical-align="middle" fo:padding-left="0.0403in" fo:padding-right="0.0403in" fo:padding-top="0in" fo:padding-bottom="0in" fo:border="none" style:writing-mode="lr-tb"/>
    </style:style>
    <style:style style:name="Table16.P17"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16.Q17" style:family="table-cell">
      <style:table-cell-properties fo:background-color="#ffe599" fo:padding-left="0.0097in" fo:padding-right="0.0097in" fo:padding-top="0in" fo:padding-bottom="0in" fo:border="0.5pt solid #000000" style:writing-mode="lr-tb">
        <style:background-image/>
      </style:table-cell-properties>
    </style:style>
    <style:style style:name="Table16.R17"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16.S17" style:family="table-cell">
      <style:table-cell-properties style:vertical-align="middle" fo:padding-left="0.0403in" fo:padding-right="0.0403in" fo:padding-top="0in" fo:padding-bottom="0in" fo:border="none" style:writing-mode="lr-tb"/>
    </style:style>
    <style:style style:name="Table16.T17" style:family="table-cell">
      <style:table-cell-properties style:vertical-align="middle" fo:padding-left="0.0403in" fo:padding-right="0.0403in" fo:padding-top="0in" fo:padding-bottom="0in" fo:border="none" style:writing-mode="lr-tb"/>
    </style:style>
    <style:style style:name="Table16.U17" style:family="table-cell">
      <style:table-cell-properties style:vertical-align="middle" fo:padding-left="0.0403in" fo:padding-right="0.0403in" fo:padding-top="0in" fo:padding-bottom="0in" fo:border="none" style:writing-mode="lr-tb"/>
    </style:style>
    <style:style style:name="Table16.V17" style:family="table-cell">
      <style:table-cell-properties style:vertical-align="middle" fo:padding-left="0.0403in" fo:padding-right="0.0403in" fo:padding-top="0in" fo:padding-bottom="0in" fo:border="none" style:writing-mode="lr-tb"/>
    </style:style>
    <style:style style:name="Table16.W17" style:family="table-cell">
      <style:table-cell-properties style:vertical-align="middle" fo:padding-left="0.0403in" fo:padding-right="0.0403in" fo:padding-top="0in" fo:padding-bottom="0in" fo:border="none" style:writing-mode="lr-tb"/>
    </style:style>
    <style:style style:name="Table16.X17"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16.Y17" style:family="table-cell">
      <style:table-cell-properties fo:background-color="#d9e2f3" fo:padding-left="0.0097in" fo:padding-right="0.0097in" fo:padding-top="0in" fo:padding-bottom="0in" fo:border="0.5pt solid #000000" style:writing-mode="lr-tb">
        <style:background-image/>
      </style:table-cell-properties>
    </style:style>
    <style:style style:name="Table16.Z17" style:family="table-cell">
      <style:table-cell-properties style:vertical-align="middle" fo:background-color="#d5dce4" fo:padding-left="0.0403in" fo:padding-right="0.0403in" fo:padding-top="0in" fo:padding-bottom="0in" fo:border-left="0.5pt solid #000000" fo:border-right="none" fo:border-top="none" fo:border-bottom="none" style:writing-mode="lr-tb">
        <style:background-image/>
      </style:table-cell-properties>
    </style:style>
    <style:style style:name="Table16.b17" style:family="table-cell">
      <style:table-cell-properties style:vertical-align="middle" fo:padding-left="0.0403in" fo:padding-right="0.0403in" fo:padding-top="0in" fo:padding-bottom="0in" fo:border="none" style:writing-mode="lr-tb"/>
    </style:style>
    <style:style style:name="Table16.c17" style:family="table-cell">
      <style:table-cell-properties style:vertical-align="middle" fo:padding-left="0.0403in" fo:padding-right="0.0403in" fo:padding-top="0in" fo:padding-bottom="0in" fo:border="none" style:writing-mode="lr-tb"/>
    </style:style>
    <style:style style:name="Table16.d17" style:family="table-cell">
      <style:table-cell-properties style:vertical-align="middle" fo:padding-left="0.0403in" fo:padding-right="0.0403in" fo:padding-top="0in" fo:padding-bottom="0in" fo:border="none" style:writing-mode="lr-tb"/>
    </style:style>
    <style:style style:name="Table16.e17" style:family="table-cell">
      <style:table-cell-properties style:vertical-align="middle" fo:padding-left="0.0403in" fo:padding-right="0.0403in" fo:padding-top="0in" fo:padding-bottom="0in" fo:border="none" style:writing-mode="lr-tb"/>
    </style:style>
    <style:style style:name="Table16.f17"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16.A18" style:family="table-cell">
      <style:table-cell-properties fo:background-color="#e2efd9" fo:padding-left="0.0403in" fo:padding-right="0.0403in" fo:padding-top="0in" fo:padding-bottom="0in" fo:border-left="0.5pt solid #000000" fo:border-right="none" fo:border-top="0.5pt solid #000000" fo:border-bottom="0.5pt solid #000000" style:writing-mode="lr-tb">
        <style:background-image/>
      </style:table-cell-properties>
    </style:style>
    <style:style style:name="Table16.B18"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16.C18" style:family="table-cell">
      <style:table-cell-properties style:vertical-align="middle" fo:padding-left="0.0403in" fo:padding-right="0.0403in" fo:padding-top="0in" fo:padding-bottom="0in" fo:border="none" style:writing-mode="lr-tb"/>
    </style:style>
    <style:style style:name="Table16.D18" style:family="table-cell">
      <style:table-cell-properties style:vertical-align="middle" fo:padding-left="0.0403in" fo:padding-right="0.0403in" fo:padding-top="0in" fo:padding-bottom="0in" fo:border="none" style:writing-mode="lr-tb"/>
    </style:style>
    <style:style style:name="Table16.E18" style:family="table-cell">
      <style:table-cell-properties style:vertical-align="middle" fo:padding-left="0.0403in" fo:padding-right="0.0403in" fo:padding-top="0in" fo:padding-bottom="0in" fo:border="none" style:writing-mode="lr-tb"/>
    </style:style>
    <style:style style:name="Table16.F18" style:family="table-cell">
      <style:table-cell-properties style:vertical-align="middle" fo:padding-left="0.0403in" fo:padding-right="0.0403in" fo:padding-top="0in" fo:padding-bottom="0in" fo:border="none" style:writing-mode="lr-tb"/>
    </style:style>
    <style:style style:name="Table16.G18" style:family="table-cell">
      <style:table-cell-properties style:vertical-align="middle" fo:padding-left="0.0403in" fo:padding-right="0.0403in" fo:padding-top="0in" fo:padding-bottom="0in" fo:border="none" style:writing-mode="lr-tb"/>
    </style:style>
    <style:style style:name="Table16.H18"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16.I18" style:family="table-cell">
      <style:table-cell-properties style:vertical-align="middle" fo:background-color="#ffffcc" fo:padding-left="0.0097in" fo:padding-right="0.0097in" fo:padding-top="0in" fo:padding-bottom="0in" fo:border="0.5pt solid #000000" style:writing-mode="lr-tb">
        <style:background-image/>
      </style:table-cell-properties>
    </style:style>
    <style:style style:name="Table16.K18" style:family="table-cell">
      <style:table-cell-properties style:vertical-align="middle" fo:padding-left="0.0403in" fo:padding-right="0.0403in" fo:padding-top="0in" fo:padding-bottom="0in" fo:border="none" style:writing-mode="lr-tb"/>
    </style:style>
    <style:style style:name="Table16.L18" style:family="table-cell">
      <style:table-cell-properties style:vertical-align="middle" fo:padding-left="0.0403in" fo:padding-right="0.0403in" fo:padding-top="0in" fo:padding-bottom="0in" fo:border="none" style:writing-mode="lr-tb"/>
    </style:style>
    <style:style style:name="Table16.M18" style:family="table-cell">
      <style:table-cell-properties style:vertical-align="middle" fo:padding-left="0.0403in" fo:padding-right="0.0403in" fo:padding-top="0in" fo:padding-bottom="0in" fo:border="none" style:writing-mode="lr-tb"/>
    </style:style>
    <style:style style:name="Table16.N18" style:family="table-cell">
      <style:table-cell-properties style:vertical-align="middle" fo:padding-left="0.0403in" fo:padding-right="0.0403in" fo:padding-top="0in" fo:padding-bottom="0in" fo:border="none" style:writing-mode="lr-tb"/>
    </style:style>
    <style:style style:name="Table16.O18" style:family="table-cell">
      <style:table-cell-properties style:vertical-align="middle" fo:padding-left="0.0403in" fo:padding-right="0.0403in" fo:padding-top="0in" fo:padding-bottom="0in" fo:border="none" style:writing-mode="lr-tb"/>
    </style:style>
    <style:style style:name="Table16.P18"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16.Q18" style:family="table-cell">
      <style:table-cell-properties style:vertical-align="middle" fo:background-color="#ffe599" fo:padding-left="0.0097in" fo:padding-right="0.0097in" fo:padding-top="0in" fo:padding-bottom="0in" fo:border="0.5pt solid #000000" style:writing-mode="lr-tb">
        <style:background-image/>
      </style:table-cell-properties>
    </style:style>
    <style:style style:name="Table16.R18"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16.S18" style:family="table-cell">
      <style:table-cell-properties style:vertical-align="middle" fo:padding-left="0.0403in" fo:padding-right="0.0403in" fo:padding-top="0in" fo:padding-bottom="0in" fo:border="none" style:writing-mode="lr-tb"/>
    </style:style>
    <style:style style:name="Table16.T18" style:family="table-cell">
      <style:table-cell-properties style:vertical-align="middle" fo:padding-left="0.0403in" fo:padding-right="0.0403in" fo:padding-top="0in" fo:padding-bottom="0in" fo:border="none" style:writing-mode="lr-tb"/>
    </style:style>
    <style:style style:name="Table16.Y18" style:family="table-cell">
      <style:table-cell-properties fo:background-color="#d9e2f3" fo:padding-left="0.0097in" fo:padding-right="0.0097in" fo:padding-top="0in" fo:padding-bottom="0in" fo:border="0.5pt solid #000000" style:writing-mode="lr-tb">
        <style:background-image/>
      </style:table-cell-properties>
    </style:style>
    <style:style style:name="Table16.Z18"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16.a18" style:family="table-cell">
      <style:table-cell-properties style:vertical-align="middle" fo:padding-left="0.0403in" fo:padding-right="0.0403in" fo:padding-top="0in" fo:padding-bottom="0in" fo:border="none" style:writing-mode="lr-tb"/>
    </style:style>
    <style:style style:name="Table16.b18" style:family="table-cell">
      <style:table-cell-properties style:vertical-align="middle" fo:padding-left="0.0403in" fo:padding-right="0.0403in" fo:padding-top="0in" fo:padding-bottom="0in" fo:border="none" style:writing-mode="lr-tb"/>
    </style:style>
    <style:style style:name="Table16.c18" style:family="table-cell">
      <style:table-cell-properties style:vertical-align="middle" fo:padding-left="0.0403in" fo:padding-right="0.0403in" fo:padding-top="0in" fo:padding-bottom="0in" fo:border="none" style:writing-mode="lr-tb"/>
    </style:style>
    <style:style style:name="Table16.d18" style:family="table-cell">
      <style:table-cell-properties style:vertical-align="middle" fo:padding-left="0.0403in" fo:padding-right="0.0403in" fo:padding-top="0in" fo:padding-bottom="0in" fo:border="none" style:writing-mode="lr-tb"/>
    </style:style>
    <style:style style:name="Table16.e18" style:family="table-cell">
      <style:table-cell-properties style:vertical-align="middle" fo:padding-left="0.0403in" fo:padding-right="0.0403in" fo:padding-top="0in" fo:padding-bottom="0in" fo:border="none" style:writing-mode="lr-tb"/>
    </style:style>
    <style:style style:name="Table16.f18"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16.19" style:family="table-row">
      <style:table-row-properties style:min-row-height="0.1215in" fo:keep-together="auto"/>
    </style:style>
    <style:style style:name="Table16.A19" style:family="table-cell">
      <style:table-cell-properties fo:background-color="#e2efd9" style:border-line-width-bottom="0.0104in 0.0104in 0.0208in" fo:padding-left="0.0403in" fo:padding-right="0.0403in" fo:padding-top="0in" fo:padding-bottom="0in" fo:border-left="0.5pt solid #000000" fo:border-right="none" fo:border-top="0.5pt solid #000000" fo:border-bottom="3pt double #000000" style:writing-mode="lr-tb">
        <style:background-image/>
      </style:table-cell-properties>
    </style:style>
    <style:style style:name="Table16.B19" style:family="table-cell">
      <style:table-cell-properties style:vertical-align="middle" style:border-line-width-bottom="0.0104in 0.0104in 0.0208in" fo:padding-left="0.0403in" fo:padding-right="0.0403in" fo:padding-top="0in" fo:padding-bottom="0in" fo:border-left="0.5pt solid #000000" fo:border-right="none" fo:border-top="none" fo:border-bottom="3pt double #000000" style:writing-mode="lr-tb"/>
    </style:style>
    <style:style style:name="Table16.C19" style:family="table-cell">
      <style:table-cell-properties style:vertical-align="middle" style:border-line-width-bottom="0.0104in 0.0104in 0.0208in" fo:padding-left="0.0403in" fo:padding-right="0.0403in" fo:padding-top="0in" fo:padding-bottom="0in" fo:border-left="none" fo:border-right="none" fo:border-top="none" fo:border-bottom="3pt double #000000" style:writing-mode="lr-tb"/>
    </style:style>
    <style:style style:name="Table16.D19" style:family="table-cell">
      <style:table-cell-properties style:vertical-align="middle" fo:background-color="#aeaaaa" style:border-line-width-bottom="0.0104in 0.0104in 0.0208in" fo:padding-left="0.0403in" fo:padding-right="0.0403in" fo:padding-top="0in" fo:padding-bottom="0in" fo:border-left="none" fo:border-right="none" fo:border-top="none" fo:border-bottom="3pt double #000000" style:writing-mode="lr-tb">
        <style:background-image/>
      </style:table-cell-properties>
    </style:style>
    <style:style style:name="Table16.E19" style:family="table-cell">
      <style:table-cell-properties style:vertical-align="middle" style:border-line-width-bottom="0.0104in 0.0104in 0.0208in" fo:padding-left="0.0403in" fo:padding-right="0.0403in" fo:padding-top="0in" fo:padding-bottom="0in" fo:border-left="none" fo:border-right="none" fo:border-top="none" fo:border-bottom="3pt double #000000" style:writing-mode="lr-tb"/>
    </style:style>
    <style:style style:name="Table16.F19" style:family="table-cell">
      <style:table-cell-properties style:vertical-align="middle" style:border-line-width-bottom="0.0104in 0.0104in 0.0208in" fo:padding-left="0.0403in" fo:padding-right="0.0403in" fo:padding-top="0in" fo:padding-bottom="0in" fo:border-left="none" fo:border-right="none" fo:border-top="none" fo:border-bottom="3pt double #000000" style:writing-mode="lr-tb"/>
    </style:style>
    <style:style style:name="Table16.G19" style:family="table-cell">
      <style:table-cell-properties style:vertical-align="middle" style:border-line-width-bottom="0.0104in 0.0104in 0.0208in" fo:padding-left="0.0403in" fo:padding-right="0.0403in" fo:padding-top="0in" fo:padding-bottom="0in" fo:border-left="none" fo:border-right="none" fo:border-top="none" fo:border-bottom="3pt double #000000" style:writing-mode="lr-tb"/>
    </style:style>
    <style:style style:name="Table16.H19" style:family="table-cell">
      <style:table-cell-properties style:vertical-align="middle" style:border-line-width-bottom="0.0104in 0.0104in 0.0208in" fo:padding-left="0.0403in" fo:padding-right="0.0403in" fo:padding-top="0in" fo:padding-bottom="0in" fo:border-left="none" fo:border-right="0.5pt solid #000000" fo:border-top="none" fo:border-bottom="3pt double #000000" style:writing-mode="lr-tb"/>
    </style:style>
    <style:style style:name="Table16.I19" style:family="table-cell">
      <style:table-cell-properties fo:background-color="#ffffcc" style:border-line-width-bottom="0.0104in 0.0104in 0.0208in" fo:padding-left="0.0097in" fo:padding-right="0.0097in" fo:padding-top="0in" fo:padding-bottom="0in" fo:border-left="0.5pt solid #000000" fo:border-right="0.5pt solid #000000" fo:border-top="0.5pt solid #000000" fo:border-bottom="3pt double #000000" style:writing-mode="lr-tb">
        <style:background-image/>
      </style:table-cell-properties>
    </style:style>
    <style:style style:name="Table16.J19" style:family="table-cell">
      <style:table-cell-properties style:vertical-align="middle" style:border-line-width-bottom="0.0104in 0.0104in 0.0208in" fo:padding-left="0.0403in" fo:padding-right="0.0403in" fo:padding-top="0in" fo:padding-bottom="0in" fo:border-left="0.5pt solid #000000" fo:border-right="none" fo:border-top="none" fo:border-bottom="3pt double #000000" style:writing-mode="lr-tb"/>
    </style:style>
    <style:style style:name="Table16.K19" style:family="table-cell">
      <style:table-cell-properties style:vertical-align="middle" style:border-line-width-bottom="0.0104in 0.0104in 0.0208in" fo:padding-left="0.0403in" fo:padding-right="0.0403in" fo:padding-top="0in" fo:padding-bottom="0in" fo:border-left="none" fo:border-right="none" fo:border-top="none" fo:border-bottom="3pt double #000000" style:writing-mode="lr-tb"/>
    </style:style>
    <style:style style:name="Table16.M19" style:family="table-cell">
      <style:table-cell-properties style:vertical-align="middle" style:border-line-width-bottom="0.0104in 0.0104in 0.0208in" fo:padding-left="0.0403in" fo:padding-right="0.0403in" fo:padding-top="0in" fo:padding-bottom="0in" fo:border-left="none" fo:border-right="none" fo:border-top="none" fo:border-bottom="3pt double #000000" style:writing-mode="lr-tb"/>
    </style:style>
    <style:style style:name="Table16.N19" style:family="table-cell">
      <style:table-cell-properties style:vertical-align="middle" style:border-line-width-bottom="0.0104in 0.0104in 0.0208in" fo:padding-left="0.0403in" fo:padding-right="0.0403in" fo:padding-top="0in" fo:padding-bottom="0in" fo:border-left="none" fo:border-right="none" fo:border-top="none" fo:border-bottom="3pt double #000000" style:writing-mode="lr-tb"/>
    </style:style>
    <style:style style:name="Table16.O19" style:family="table-cell">
      <style:table-cell-properties style:vertical-align="middle" style:border-line-width-bottom="0.0104in 0.0104in 0.0208in" fo:padding-left="0.0403in" fo:padding-right="0.0403in" fo:padding-top="0in" fo:padding-bottom="0in" fo:border-left="none" fo:border-right="none" fo:border-top="none" fo:border-bottom="3pt double #000000" style:writing-mode="lr-tb"/>
    </style:style>
    <style:style style:name="Table16.P19" style:family="table-cell">
      <style:table-cell-properties style:vertical-align="middle" style:border-line-width-bottom="0.0104in 0.0104in 0.0208in" fo:padding-left="0.0403in" fo:padding-right="0.0403in" fo:padding-top="0in" fo:padding-bottom="0in" fo:border-left="none" fo:border-right="0.5pt solid #000000" fo:border-top="none" fo:border-bottom="3pt double #000000" style:writing-mode="lr-tb"/>
    </style:style>
    <style:style style:name="Table16.Q19" style:family="table-cell">
      <style:table-cell-properties fo:background-color="#ffe599" style:border-line-width-bottom="0.0104in 0.0104in 0.0208in" fo:padding-left="0.0097in" fo:padding-right="0.0097in" fo:padding-top="0in" fo:padding-bottom="0in" fo:border-left="0.5pt solid #000000" fo:border-right="0.5pt solid #000000" fo:border-top="0.5pt solid #000000" fo:border-bottom="3pt double #000000" style:writing-mode="lr-tb">
        <style:background-image/>
      </style:table-cell-properties>
    </style:style>
    <style:style style:name="Table16.R19" style:family="table-cell">
      <style:table-cell-properties style:vertical-align="middle" fo:background-color="#fbe4d5" style:border-line-width-bottom="0.0104in 0.0104in 0.0208in" fo:padding-left="0.0403in" fo:padding-right="0.0403in" fo:padding-top="0in" fo:padding-bottom="0in" fo:border-left="0.5pt solid #000000" fo:border-right="none" fo:border-top="none" fo:border-bottom="3pt double #000000" style:writing-mode="lr-tb">
        <style:background-image/>
      </style:table-cell-properties>
    </style:style>
    <style:style style:name="Table16.S19" style:family="table-cell">
      <style:table-cell-properties style:vertical-align="middle" fo:background-color="#fbe4d5" style:border-line-width-bottom="0.0104in 0.0104in 0.0208in" fo:padding-left="0.0403in" fo:padding-right="0.0403in" fo:padding-top="0in" fo:padding-bottom="0in" fo:border-left="none" fo:border-right="none" fo:border-top="none" fo:border-bottom="3pt double #000000" style:writing-mode="lr-tb">
        <style:background-image/>
      </style:table-cell-properties>
    </style:style>
    <style:style style:name="Table16.V19" style:family="table-cell">
      <style:table-cell-properties style:vertical-align="middle" style:border-line-width-bottom="0.0104in 0.0104in 0.0208in" fo:padding-left="0.0403in" fo:padding-right="0.0403in" fo:padding-top="0in" fo:padding-bottom="0in" fo:border-left="none" fo:border-right="none" fo:border-top="none" fo:border-bottom="3pt double #000000" style:writing-mode="lr-tb"/>
    </style:style>
    <style:style style:name="Table16.W19" style:family="table-cell">
      <style:table-cell-properties style:vertical-align="middle" style:border-line-width-bottom="0.0104in 0.0104in 0.0208in" fo:padding-left="0.0403in" fo:padding-right="0.0403in" fo:padding-top="0in" fo:padding-bottom="0in" fo:border-left="none" fo:border-right="none" fo:border-top="none" fo:border-bottom="3pt double #000000" style:writing-mode="lr-tb"/>
    </style:style>
    <style:style style:name="Table16.X19" style:family="table-cell">
      <style:table-cell-properties style:vertical-align="middle" style:border-line-width-bottom="0.0104in 0.0104in 0.0208in" fo:padding-left="0.0403in" fo:padding-right="0.0403in" fo:padding-top="0in" fo:padding-bottom="0in" fo:border-left="none" fo:border-right="0.5pt solid #000000" fo:border-top="none" fo:border-bottom="3pt double #000000" style:writing-mode="lr-tb"/>
    </style:style>
    <style:style style:name="Table16.Y19" style:family="table-cell">
      <style:table-cell-properties fo:background-color="#d9e2f3" style:border-line-width-bottom="0.0104in 0.0104in 0.0208in" fo:padding-left="0.0097in" fo:padding-right="0.0097in" fo:padding-top="0in" fo:padding-bottom="0in" fo:border-left="0.5pt solid #000000" fo:border-right="0.5pt solid #000000" fo:border-top="0.5pt solid #000000" fo:border-bottom="3pt double #000000" style:writing-mode="lr-tb">
        <style:background-image/>
      </style:table-cell-properties>
    </style:style>
    <style:style style:name="Table16.Z19" style:family="table-cell">
      <style:table-cell-properties style:vertical-align="middle" style:border-line-width-bottom="0.0104in 0.0104in 0.0208in" fo:padding-left="0.0403in" fo:padding-right="0.0403in" fo:padding-top="0in" fo:padding-bottom="0in" fo:border-left="0.5pt solid #000000" fo:border-right="none" fo:border-top="none" fo:border-bottom="3pt double #000000" style:writing-mode="lr-tb"/>
    </style:style>
    <style:style style:name="Table16.a19" style:family="table-cell">
      <style:table-cell-properties style:vertical-align="middle" style:border-line-width-bottom="0.0104in 0.0104in 0.0208in" fo:padding-left="0.0403in" fo:padding-right="0.0403in" fo:padding-top="0in" fo:padding-bottom="0in" fo:border-left="none" fo:border-right="none" fo:border-top="none" fo:border-bottom="3pt double #000000" style:writing-mode="lr-tb"/>
    </style:style>
    <style:style style:name="Table16.c19" style:family="table-cell">
      <style:table-cell-properties style:vertical-align="middle" fo:background-color="#ffff00" style:border-line-width-bottom="0.0104in 0.0104in 0.0208in" fo:padding-left="0.0403in" fo:padding-right="0.0403in" fo:padding-top="0in" fo:padding-bottom="0in" fo:border-left="none" fo:border-right="none" fo:border-top="none" fo:border-bottom="3pt double #000000" style:writing-mode="lr-tb">
        <style:background-image/>
      </style:table-cell-properties>
    </style:style>
    <style:style style:name="Table16.d19" style:family="table-cell">
      <style:table-cell-properties style:vertical-align="middle" style:border-line-width-bottom="0.0104in 0.0104in 0.0208in" fo:padding-left="0.0403in" fo:padding-right="0.0403in" fo:padding-top="0in" fo:padding-bottom="0in" fo:border-left="none" fo:border-right="none" fo:border-top="none" fo:border-bottom="3pt double #000000" style:writing-mode="lr-tb"/>
    </style:style>
    <style:style style:name="Table16.e19" style:family="table-cell">
      <style:table-cell-properties style:vertical-align="middle" style:border-line-width-bottom="0.0104in 0.0104in 0.0208in" fo:padding-left="0.0403in" fo:padding-right="0.0403in" fo:padding-top="0in" fo:padding-bottom="0in" fo:border-left="none" fo:border-right="none" fo:border-top="none" fo:border-bottom="3pt double #000000" style:writing-mode="lr-tb"/>
    </style:style>
    <style:style style:name="Table16.f19" style:family="table-cell">
      <style:table-cell-properties style:vertical-align="middle" style:border-line-width-bottom="0.0104in 0.0104in 0.0208in" fo:padding-left="0.0403in" fo:padding-right="0.0403in" fo:padding-top="0in" fo:padding-bottom="0in" fo:border-left="none" fo:border-right="0.5pt solid #000000" fo:border-top="none" fo:border-bottom="3pt double #000000" style:writing-mode="lr-tb"/>
    </style:style>
    <style:style style:name="Table17" style:family="table">
      <style:table-properties style:width="6.516in" fo:margin-top="0in" fo:margin-bottom="0in" table:align="center" style:writing-mode="lr-tb"/>
    </style:style>
    <style:style style:name="Table17.A" style:family="table-column">
      <style:table-column-properties style:column-width="0.1861in"/>
    </style:style>
    <style:style style:name="Table17.B" style:family="table-column">
      <style:table-column-properties style:column-width="0.2444in"/>
    </style:style>
    <style:style style:name="Table17.C" style:family="table-column">
      <style:table-column-properties style:column-width="0.1896in"/>
    </style:style>
    <style:style style:name="Table17.D" style:family="table-column">
      <style:table-column-properties style:column-width="0.1875in"/>
    </style:style>
    <style:style style:name="Table17.F" style:family="table-column">
      <style:table-column-properties style:column-width="0.375in"/>
    </style:style>
    <style:style style:name="Table17.G" style:family="table-column">
      <style:table-column-properties style:column-width="0.125in"/>
    </style:style>
    <style:style style:name="Table17.I" style:family="table-column">
      <style:table-column-properties style:column-width="0.2646in"/>
    </style:style>
    <style:style style:name="Table17.J" style:family="table-column">
      <style:table-column-properties style:column-width="0.3132in"/>
    </style:style>
    <style:style style:name="Table17.K" style:family="table-column">
      <style:table-column-properties style:column-width="0.1722in"/>
    </style:style>
    <style:style style:name="Table17.L" style:family="table-column">
      <style:table-column-properties style:column-width="0.25in"/>
    </style:style>
    <style:style style:name="Table17.N" style:family="table-column">
      <style:table-column-properties style:column-width="0.3125in"/>
    </style:style>
    <style:style style:name="Table17.O" style:family="table-column">
      <style:table-column-properties style:column-width="0.0729in"/>
    </style:style>
    <style:style style:name="Table17.P" style:family="table-column">
      <style:table-column-properties style:column-width="0.0521in"/>
    </style:style>
    <style:style style:name="Table17.S" style:family="table-column">
      <style:table-column-properties style:column-width="0.3146in"/>
    </style:style>
    <style:style style:name="Table17.T" style:family="table-column">
      <style:table-column-properties style:column-width="0.1854in"/>
    </style:style>
    <style:style style:name="Table17.Z" style:family="table-column">
      <style:table-column-properties style:column-width="0.2514in"/>
    </style:style>
    <style:style style:name="Table17.a" style:family="table-column">
      <style:table-column-properties style:column-width="0.3743in"/>
    </style:style>
    <style:style style:name="Table17.b" style:family="table-column">
      <style:table-column-properties style:column-width="0.1868in"/>
    </style:style>
    <style:style style:name="Table17.c" style:family="table-column">
      <style:table-column-properties style:column-width="0.3333in"/>
    </style:style>
    <style:style style:name="Table17.1" style:family="table-row">
      <style:table-row-properties style:min-row-height="0.0681in" fo:keep-together="auto"/>
    </style:style>
    <style:style style:name="Table17.A1" style:family="table-cell">
      <style:table-cell-properties style:vertical-align="middle" fo:background-color="#ffffbd" fo:padding="0in" fo:border-left="0.5pt solid #000000" fo:border-right="0.5pt solid #000000" fo:border-top="0.5pt solid #000000" fo:border-bottom="none" style:writing-mode="lr-tb">
        <style:background-image/>
      </style:table-cell-properties>
    </style:style>
    <style:style style:name="Table17.B1" style:family="table-cell">
      <style:table-cell-properties style:vertical-align="middle" fo:background-color="#ffff00" fo:padding="0in" fo:border-left="0.5pt solid #000000" fo:border-right="0.5pt solid #000000" fo:border-top="0.5pt solid #000000" fo:border-bottom="none" style:writing-mode="lr-tb">
        <style:background-image/>
      </style:table-cell-properties>
    </style:style>
    <style:style style:name="Table17.D1" style:family="table-cell">
      <style:table-cell-properties style:vertical-align="middle" fo:background-color="#767171" fo:padding="0in" fo:border-left="0.5pt solid #000000" fo:border-right="0.5pt solid #000000" fo:border-top="0.5pt solid #000000" fo:border-bottom="none" style:writing-mode="lr-tb">
        <style:background-image/>
      </style:table-cell-properties>
    </style:style>
    <style:style style:name="Table17.2" style:family="table-row">
      <style:table-row-properties style:min-row-height="0.0688in" fo:keep-together="auto"/>
    </style:style>
    <style:style style:name="Table17.A2" style:family="table-cell">
      <style:table-cell-properties style:vertical-align="middle" fo:background-color="#ffffbd" fo:padding="0in" fo:border-left="0.5pt solid #000000" fo:border-right="0.5pt solid #000000" fo:border-top="none" fo:border-bottom="0.5pt solid #000000" style:writing-mode="lr-tb">
        <style:background-image/>
      </style:table-cell-properties>
    </style:style>
    <style:style style:name="Table17.B2" style:family="table-cell">
      <style:table-cell-properties style:vertical-align="middle" fo:background-color="#ffff00" fo:padding="0in" fo:border-left="0.5pt solid #000000" fo:border-right="0.5pt solid #000000" fo:border-top="none" fo:border-bottom="0.5pt solid #000000" style:writing-mode="lr-tb">
        <style:background-image/>
      </style:table-cell-properties>
    </style:style>
    <style:style style:name="Table17.D2" style:family="table-cell">
      <style:table-cell-properties style:vertical-align="middle" fo:background-color="#767171" fo:padding="0in" fo:border-left="0.5pt solid #000000" fo:border-right="0.5pt solid #000000" fo:border-top="none" fo:border-bottom="0.5pt solid #000000" style:writing-mode="lr-tb">
        <style:background-image/>
      </style:table-cell-properties>
    </style:style>
    <style:style style:name="Table17.3" style:family="table-row">
      <style:table-row-properties style:min-row-height="0.2993in" fo:keep-together="auto"/>
    </style:style>
    <style:style style:name="Table17.A3" style:family="table-cell">
      <style:table-cell-properties style:vertical-align="middle" fo:padding-left="0.0097in" fo:padding-right="0.0097in" fo:padding-top="0in" fo:padding-bottom="0in" fo:border="0.5pt solid #000000" style:writing-mode="lr-tb"/>
    </style:style>
    <style:style style:name="Table17.E3" style:family="table-cell">
      <style:table-cell-properties style:vertical-align="middle" fo:padding-left="0.0097in" fo:padding-right="0.0097in" fo:padding-top="0in" fo:padding-bottom="0in" fo:border="0.5pt solid #000000" style:writing-mode="lr-tb"/>
    </style:style>
    <style:style style:name="Table17.I3" style:family="table-cell">
      <style:table-cell-properties style:vertical-align="middle" fo:padding-left="0.0097in" fo:padding-right="0.0097in" fo:padding-top="0in" fo:padding-bottom="0in" fo:border="0.5pt solid #000000" style:writing-mode="lr-tb"/>
    </style:style>
    <style:style style:name="Table17.M3" style:family="table-cell">
      <style:table-cell-properties style:vertical-align="middle" fo:padding-left="0.0097in" fo:padding-right="0.0097in" fo:padding-top="0in" fo:padding-bottom="0in" fo:border="0.5pt solid #000000" style:writing-mode="lr-tb"/>
    </style:style>
    <style:style style:name="Table17.R3" style:family="table-cell">
      <style:table-cell-properties style:vertical-align="middle" fo:padding-left="0.0097in" fo:padding-right="0.0097in" fo:padding-top="0in" fo:padding-bottom="0in" fo:border="0.5pt solid #000000" style:writing-mode="lr-tb"/>
    </style:style>
    <style:style style:name="Table17.V3" style:family="table-cell">
      <style:table-cell-properties style:vertical-align="middle" fo:padding-left="0.0097in" fo:padding-right="0.0097in" fo:padding-top="0in" fo:padding-bottom="0in" fo:border="0.5pt solid #000000" style:writing-mode="lr-tb"/>
    </style:style>
    <style:style style:name="Table17.Z3" style:family="table-cell">
      <style:table-cell-properties style:vertical-align="middle" fo:background-color="#f2a36e" fo:padding-left="0.0097in" fo:padding-right="0.0097in" fo:padding-top="0in" fo:padding-bottom="0in" fo:border="0.5pt solid #000000" style:writing-mode="lr-tb">
        <style:background-image/>
      </style:table-cell-properties>
    </style:style>
    <style:style style:name="Table17.4" style:family="table-row">
      <style:table-row-properties style:min-row-height="0.2514in" fo:keep-together="auto"/>
    </style:style>
    <style:style style:name="Table17.A4" style:family="table-cell">
      <style:table-cell-properties style:vertical-align="middle" fo:padding-left="0.075in" fo:padding-right="0.075in" fo:padding-top="0in" fo:padding-bottom="0in" fo:border-left="0.5pt solid #000000" fo:border-right="0.5pt solid #000000" fo:border-top="none" fo:border-bottom="0.25pt solid #000000" style:writing-mode="lr-tb"/>
    </style:style>
    <style:style style:name="Table17.5" style:family="table-row">
      <style:table-row-properties style:min-row-height="0.2479in" fo:keep-together="auto"/>
    </style:style>
    <style:style style:name="Table17.A5" style:family="table-cell">
      <style:table-cell-properties style:vertical-align="middle" fo:padding-left="0.075in" fo:padding-right="0.075in" fo:padding-top="0in" fo:padding-bottom="0in" fo:border-left="0.5pt solid #000000" fo:border-right="0.5pt solid #000000" fo:border-top="0.25pt solid #000000" fo:border-bottom="0.5pt solid #000000" style:writing-mode="lr-tb"/>
    </style:style>
    <style:style style:name="Table17.6" style:family="table-row">
      <style:table-row-properties style:min-row-height="0.4118in" fo:keep-together="auto"/>
    </style:style>
    <style:style style:name="Table17.A6" style:family="table-cell">
      <style:table-cell-properties style:vertical-align="middle" fo:background-color="#e2efd9" fo:padding-left="0.075in" fo:padding-right="0.075in" fo:padding-top="0in" fo:padding-bottom="0in" fo:border="0.5pt solid #000000" style:writing-mode="lr-tb">
        <style:background-image/>
      </style:table-cell-properties>
    </style:style>
    <style:style style:name="Table17.7" style:family="table-row">
      <style:table-row-properties style:min-row-height="0.3194in" fo:keep-together="auto"/>
    </style:style>
    <style:style style:name="Table17.8" style:family="table-row">
      <style:table-row-properties style:min-row-height="0.2361in" fo:keep-together="auto"/>
    </style:style>
    <style:style style:name="Table17.A8" style:family="table-cell">
      <style:table-cell-properties style:vertical-align="middle" fo:background-color="#ffff99" fo:padding-left="0.075in" fo:padding-right="0.075in" fo:padding-top="0in" fo:padding-bottom="0in" fo:border="0.5pt solid #000000" style:writing-mode="lr-tb">
        <style:background-image/>
      </style:table-cell-properties>
    </style:style>
    <style:style style:name="Table17.9" style:family="table-row">
      <style:table-row-properties style:min-row-height="0.241in" fo:keep-together="auto"/>
    </style:style>
    <style:style style:name="Table17.A9" style:family="table-cell">
      <style:table-cell-properties style:vertical-align="middle" fo:background-color="#f7caac" fo:padding-left="0.075in" fo:padding-right="0.075in" fo:padding-top="0in" fo:padding-bottom="0in" fo:border="0.5pt solid #000000" style:writing-mode="lr-tb">
        <style:background-image/>
      </style:table-cell-properties>
    </style:style>
    <style:style style:name="Table17.10" style:family="table-row">
      <style:table-row-properties style:min-row-height="0.6007in" fo:keep-together="auto"/>
    </style:style>
    <style:style style:name="Table17.A10" style:family="table-cell">
      <style:table-cell-properties style:vertical-align="middle" fo:background-color="#d9d9d9" fo:padding-left="0.075in" fo:padding-right="0.075in" fo:padding-top="0in" fo:padding-bottom="0in" fo:border="0.5pt solid #000000" style:writing-mode="lr-tb">
        <style:background-image/>
      </style:table-cell-properties>
    </style:style>
    <style:style style:name="Table17.11" style:family="table-row">
      <style:table-row-properties style:min-row-height="0.4083in" fo:keep-together="auto"/>
    </style:style>
    <style:style style:name="Table17.A11" style:family="table-cell">
      <style:table-cell-properties style:vertical-align="middle" fo:background-color="#eaedc9" fo:padding-left="0.075in" fo:padding-right="0.075in" fo:padding-top="0in" fo:padding-bottom="0in" fo:border="0.5pt solid #000000" style:writing-mode="lr-tb">
        <style:background-image/>
      </style:table-cell-properties>
    </style:style>
    <style:style style:name="Table17.12" style:family="table-row">
      <style:table-row-properties style:min-row-height="0.4451in" fo:keep-together="auto"/>
    </style:style>
    <style:style style:name="Table17.A12" style:family="table-cell">
      <style:table-cell-properties style:vertical-align="middle" fo:padding-left="0.075in" fo:padding-right="0.075in" fo:padding-top="0in" fo:padding-bottom="0in" fo:border="0.5pt solid #000000" style:writing-mode="lr-tb"/>
    </style:style>
    <style:style style:name="Table17.P12" style:family="table-cell">
      <style:table-cell-properties style:vertical-align="middle" fo:padding-left="0.075in" fo:padding-right="0.075in" fo:padding-top="0in" fo:padding-bottom="0in" fo:border="0.5pt solid #000000" style:writing-mode="lr-tb"/>
    </style:style>
    <style:style style:name="Table18" style:family="table">
      <style:table-properties style:width="6.4444in" fo:margin-top="0in" fo:margin-bottom="0in" fo:break-before="page" table:align="center" style:writing-mode="lr-tb"/>
    </style:style>
    <style:style style:name="Table18.A" style:family="table-column">
      <style:table-column-properties style:column-width="2.5604in"/>
    </style:style>
    <style:style style:name="Table18.B" style:family="table-column">
      <style:table-column-properties style:column-width="2.0701in"/>
    </style:style>
    <style:style style:name="Table18.C" style:family="table-column">
      <style:table-column-properties style:column-width="1.8139in"/>
    </style:style>
    <style:style style:name="Table18.1" style:family="table-row">
      <style:table-row-properties style:min-row-height="0.575in" fo:keep-together="auto"/>
    </style:style>
    <style:style style:name="Table18.A1" style:family="table-cell">
      <style:table-cell-properties style:vertical-align="middle" fo:background-color="#d9d9d9" fo:padding-left="0.075in" fo:padding-right="0.075in" fo:padding-top="0in" fo:padding-bottom="0in" fo:border="none" style:writing-mode="lr-tb">
        <style:background-image/>
      </style:table-cell-properties>
    </style:style>
    <style:style style:name="Table18.2" style:family="table-row">
      <style:table-row-properties style:min-row-height="3.5917in" fo:keep-together="auto"/>
    </style:style>
    <style:style style:name="Table18.A2" style:family="table-cell">
      <style:table-cell-properties fo:padding-left="0.0403in" fo:padding-right="0.0403in" fo:padding-top="0in" fo:padding-bottom="0in" fo:border-left="0.5pt solid #000000" fo:border-right="none" fo:border-top="0.5pt solid #000000" fo:border-bottom="0.5pt solid #000000" style:writing-mode="lr-tb"/>
    </style:style>
    <style:style style:name="Table18.B2" style:family="table-cell">
      <style:table-cell-properties fo:padding-left="0.0403in" fo:padding-right="0.0403in" fo:padding-top="0in" fo:padding-bottom="0in" fo:border-left="0.5pt solid #000000" fo:border-right="none" fo:border-top="0.5pt solid #000000" fo:border-bottom="0.5pt solid #000000" style:writing-mode="lr-tb"/>
    </style:style>
    <style:style style:name="Table18.C2" style:family="table-cell">
      <style:table-cell-properties fo:padding-left="0.0403in" fo:padding-right="0.0403in" fo:padding-top="0in" fo:padding-bottom="0in" fo:border="0.5pt solid #000000" style:writing-mode="lr-tb"/>
    </style:style>
    <style:style style:name="Table18.3" style:family="table-row">
      <style:table-row-properties style:min-row-height="1.1806in" fo:keep-together="auto"/>
    </style:style>
    <style:style style:name="Table18.A3" style:family="table-cell">
      <style:table-cell-properties style:vertical-align="middle" fo:padding-left="0.0403in" fo:padding-right="0.0403in" fo:padding-top="0in" fo:padding-bottom="0in" fo:border-left="0.5pt solid #000000" fo:border-right="0.5pt solid #000000" fo:border-top="none" fo:border-bottom="0.5pt solid #000000" style:writing-mode="lr-tb"/>
    </style:style>
    <style:style style:name="Table19" style:family="table">
      <style:table-properties style:width="6.4417in" fo:margin-top="0in" fo:margin-bottom="0in" table:align="center" style:writing-mode="lr-tb"/>
    </style:style>
    <style:style style:name="Table19.A" style:family="table-column">
      <style:table-column-properties style:column-width="2.559in"/>
    </style:style>
    <style:style style:name="Table19.B" style:family="table-column">
      <style:table-column-properties style:column-width="2.0625in"/>
    </style:style>
    <style:style style:name="Table19.C" style:family="table-column">
      <style:table-column-properties style:column-width="1.8201in"/>
    </style:style>
    <style:style style:name="Table19.1" style:family="table-row">
      <style:table-row-properties style:min-row-height="2.8125in" fo:keep-together="auto"/>
    </style:style>
    <style:style style:name="Table19.A1" style:family="table-cell">
      <style:table-cell-properties style:vertical-align="middle" fo:padding-left="0.0799in" fo:padding-right="0.0799in" fo:padding-top="0in" fo:padding-bottom="0in" fo:border-left="0.5pt solid #000000" fo:border-right="0.5pt solid #000000" fo:border-top="none" fo:border-bottom="0.5pt solid #000000" style:writing-mode="lr-tb"/>
    </style:style>
    <style:style style:name="Table19.C1" style:family="table-cell">
      <style:table-cell-properties fo:padding-left="0.0799in" fo:padding-right="0.0799in" fo:padding-top="0in" fo:padding-bottom="0in" fo:border-left="0.5pt solid #000000" fo:border-right="0.5pt solid #000000" fo:border-top="none" fo:border-bottom="0.5pt solid #000000" style:writing-mode="lr-tb"/>
    </style:style>
    <style:style style:name="Table20" style:family="table">
      <style:table-properties style:width="6.559in" fo:margin-top="0in" fo:margin-bottom="0in" fo:break-before="page" table:align="center" style:writing-mode="lr-tb"/>
    </style:style>
    <style:style style:name="Table20.A" style:family="table-column">
      <style:table-column-properties style:column-width="2.5576in"/>
    </style:style>
    <style:style style:name="Table20.B" style:family="table-column">
      <style:table-column-properties style:column-width="0.5653in"/>
    </style:style>
    <style:style style:name="Table20.C" style:family="table-column">
      <style:table-column-properties style:column-width="0.8139in"/>
    </style:style>
    <style:style style:name="Table20.D" style:family="table-column">
      <style:table-column-properties style:column-width="0.8132in"/>
    </style:style>
    <style:style style:name="Table20.E" style:family="table-column">
      <style:table-column-properties style:column-width="1.809in"/>
    </style:style>
    <style:style style:name="Table20.1" style:family="table-row">
      <style:table-row-properties style:min-row-height="0.2368in" fo:keep-together="auto"/>
    </style:style>
    <style:style style:name="Table20.A1" style:family="table-cell">
      <style:table-cell-properties style:vertical-align="middle" fo:padding-left="0.0403in" fo:padding-right="0.0403in" fo:padding-top="0in" fo:padding-bottom="0in" fo:border="0.5pt solid #000000" style:writing-mode="lr-tb"/>
    </style:style>
    <style:style style:name="Table20.E1" style:family="table-cell">
      <style:table-cell-properties style:vertical-align="middle" fo:padding-left="0.075in" fo:padding-right="0.075in" fo:padding-top="0in" fo:padding-bottom="0in" fo:border="0.5pt solid #000000" style:writing-mode="lr-tb"/>
    </style:style>
    <style:style style:name="Table20.2" style:family="table-row">
      <style:table-row-properties fo:keep-together="auto"/>
    </style:style>
    <style:style style:name="Table20.A2" style:family="table-cell">
      <style:table-cell-properties style:vertical-align="middle" fo:background-color="#d9d9d9" fo:padding-left="0.0403in" fo:padding-right="0.0403in" fo:padding-top="0in" fo:padding-bottom="0in" fo:border="0.5pt solid #000000" style:writing-mode="lr-tb">
        <style:background-image/>
      </style:table-cell-properties>
    </style:style>
    <style:style style:name="Table20.E2" style:family="table-cell">
      <style:table-cell-properties style:vertical-align="middle" fo:background-color="#d9d9d9" fo:padding-left="0.075in" fo:padding-right="0.075in" fo:padding-top="0in" fo:padding-bottom="0in" fo:border="0.5pt solid #000000" style:writing-mode="lr-tb">
        <style:background-image/>
      </style:table-cell-properties>
    </style:style>
    <style:style style:name="Table20.3" style:family="table-row">
      <style:table-row-properties fo:keep-together="auto"/>
    </style:style>
    <style:style style:name="Table20.4" style:family="table-row">
      <style:table-row-properties fo:keep-together="auto"/>
    </style:style>
    <style:style style:name="Table20.5" style:family="table-row">
      <style:table-row-properties fo:keep-together="auto"/>
    </style:style>
    <style:style style:name="Table20.6" style:family="table-row">
      <style:table-row-properties fo:keep-together="auto"/>
    </style:style>
    <style:style style:name="Table20.7" style:family="table-row">
      <style:table-row-properties fo:keep-together="auto"/>
    </style:style>
    <style:style style:name="Table20.8" style:family="table-row">
      <style:table-row-properties fo:keep-together="auto"/>
    </style:style>
    <style:style style:name="Table20.9" style:family="table-row">
      <style:table-row-properties fo:keep-together="auto"/>
    </style:style>
    <style:style style:name="Table20.10" style:family="table-row">
      <style:table-row-properties fo:keep-together="auto"/>
    </style:style>
    <style:style style:name="Table20.E10" style:family="table-cell">
      <style:table-cell-properties style:vertical-align="middle" fo:background-color="#d9d9d9" fo:padding-left="0.0403in" fo:padding-right="0.0799in" fo:padding-top="0in" fo:padding-bottom="0in" fo:border="0.5pt solid #000000" style:writing-mode="lr-tb">
        <style:background-image/>
      </style:table-cell-properties>
    </style:style>
    <style:style style:name="Table20.11" style:family="table-row">
      <style:table-row-properties fo:keep-together="auto"/>
    </style:style>
    <style:style style:name="Table20.E11" style:family="table-cell">
      <style:table-cell-properties style:vertical-align="middle" fo:padding-left="0.0403in" fo:padding-right="0.0799in" fo:padding-top="0in" fo:padding-bottom="0in" fo:border="0.5pt solid #000000" style:writing-mode="lr-tb"/>
    </style:style>
    <style:style style:name="Table20.12" style:family="table-row">
      <style:table-row-properties style:min-row-height="0.2493in" fo:keep-together="auto"/>
    </style:style>
    <style:style style:name="Table20.13" style:family="table-row">
      <style:table-row-properties fo:keep-together="auto"/>
    </style:style>
    <style:style style:name="Table20.E13" style:family="table-cell">
      <style:table-cell-properties style:vertical-align="middle" fo:padding-left="0.0201in" fo:padding-right="0.0799in" fo:padding-top="0in" fo:padding-bottom="0in" fo:border="0.5pt solid #000000" style:writing-mode="lr-tb"/>
    </style:style>
    <style:style style:name="Table20.14" style:family="table-row">
      <style:table-row-properties style:min-row-height="0.2556in" fo:keep-together="auto"/>
    </style:style>
    <style:style style:name="Table20.15" style:family="table-row">
      <style:table-row-properties style:min-row-height="0.2431in" fo:keep-together="auto"/>
    </style:style>
    <style:style style:name="Table20.17" style:family="table-row">
      <style:table-row-properties style:min-row-height="0.2153in" fo:keep-together="auto"/>
    </style:style>
    <style:style style:name="Table20.18" style:family="table-row">
      <style:table-row-properties style:min-row-height="0.4243in" fo:keep-together="auto"/>
    </style:style>
    <style:style style:name="Table20.19" style:family="table-row">
      <style:table-row-properties style:min-row-height="0.4708in" fo:keep-together="auto"/>
    </style:style>
    <style:style style:name="Table20.A19" style:family="table-cell">
      <style:table-cell-properties style:vertical-align="middle" fo:padding-left="0.0403in" fo:padding-right="0.0403in" fo:padding-top="0in" fo:padding-bottom="0in" fo:border-left="0.5pt solid #000000" fo:border-right="0.5pt solid #000000" fo:border-top="0.5pt solid #000000" fo:border-bottom="0.25pt solid #000000" style:writing-mode="lr-tb"/>
    </style:style>
    <style:style style:name="Table20.20" style:family="table-row">
      <style:table-row-properties style:min-row-height="0.4931in" fo:keep-together="auto"/>
    </style:style>
    <style:style style:name="Table20.A20" style:family="table-cell">
      <style:table-cell-properties style:vertical-align="middle" fo:padding-left="0.075in" fo:padding-right="0.075in" fo:padding-top="0in" fo:padding-bottom="0in" fo:border-left="0.5pt solid #000000" fo:border-right="0.5pt solid #000000" fo:border-top="none" fo:border-bottom="0.5pt solid #000000" style:writing-mode="lr-tb"/>
    </style:style>
    <style:style style:name="Table20.C20" style:family="table-cell">
      <style:table-cell-properties style:vertical-align="middle" fo:padding-left="0.075in" fo:padding-right="0.075in" fo:padding-top="0in" fo:padding-bottom="0in" fo:border-left="0.5pt solid #000000" fo:border-right="0.5pt solid #000000" fo:border-top="none" fo:border-bottom="0.5pt solid #000000" style:writing-mode="lr-tb"/>
    </style:style>
    <style:style style:name="Table20.21" style:family="table-row">
      <style:table-row-properties style:min-row-height="0.2264in" fo:keep-together="auto"/>
    </style:style>
    <style:style style:name="Table20.22" style:family="table-row">
      <style:table-row-properties style:min-row-height="0.5118in" fo:keep-together="auto"/>
    </style:style>
    <style:style style:name="Table20.A22" style:family="table-cell">
      <style:table-cell-properties fo:padding-left="0.075in" fo:padding-right="0.075in" fo:padding-top="0in" fo:padding-bottom="0in" fo:border="0.5pt solid #000000" style:writing-mode="lr-tb"/>
    </style:style>
    <style:style style:name="Table21" style:family="table">
      <style:table-properties style:width="6.559in" fo:margin-top="0in" fo:margin-bottom="0in" table:align="center" style:writing-mode="lr-tb"/>
    </style:style>
    <style:style style:name="Table21.A" style:family="table-column">
      <style:table-column-properties style:column-width="2.4958in"/>
    </style:style>
    <style:style style:name="Table21.B" style:family="table-column">
      <style:table-column-properties style:column-width="2.1264in"/>
    </style:style>
    <style:style style:name="Table21.C" style:family="table-column">
      <style:table-column-properties style:column-width="1.9368in"/>
    </style:style>
    <style:style style:name="Table21.1" style:family="table-row">
      <style:table-row-properties style:min-row-height="1.0965in" fo:keep-together="auto"/>
    </style:style>
    <style:style style:name="Table21.A1" style:family="table-cell">
      <style:table-cell-properties style:vertical-align="middle" fo:padding-left="0.0799in" fo:padding-right="0.0799in" fo:padding-top="0in" fo:padding-bottom="0in" fo:border-left="0.5pt solid #000000" fo:border-right="0.5pt solid #000000" fo:border-top="1.5pt groove #d0cece" fo:border-bottom="1.5pt groove #d0cece" style:writing-mode="lr-tb"/>
    </style:style>
    <style:style style:name="Table21.2" style:family="table-row">
      <style:table-row-properties style:min-row-height="0.3451in" fo:keep-together="auto"/>
    </style:style>
    <style:style style:name="Table24" style:family="table">
      <style:table-properties style:width="6.559in" fo:margin-top="0in" fo:margin-bottom="0in" table:align="center" style:writing-mode="lr-tb"/>
    </style:style>
    <style:style style:name="Table24.A" style:family="table-column">
      <style:table-column-properties style:column-width="3.1299in"/>
    </style:style>
    <style:style style:name="Table24.B" style:family="table-column">
      <style:table-column-properties style:column-width="3.4292in"/>
    </style:style>
    <style:style style:name="Table24.1" style:family="table-row">
      <style:table-row-properties style:min-row-height="0.8118in" fo:keep-together="auto"/>
    </style:style>
    <style:style style:name="Table24.A1" style:family="table-cell">
      <style:table-cell-properties style:vertical-align="middle" fo:padding-left="0.0201in" fo:padding-right="0.0201in" fo:padding-top="0in" fo:padding-bottom="0in" fo:border="0.5pt solid #000000" style:writing-mode="lr-tb"/>
    </style:style>
    <style:style style:name="Table24.B1" style:family="table-cell">
      <style:table-cell-properties style:vertical-align="middle" fo:padding-left="0.075in" fo:padding-right="0.075in" fo:padding-top="0in" fo:padding-bottom="0in" fo:border="0.5pt solid #000000" style:writing-mode="lr-tb"/>
    </style:style>
    <style:style style:name="Table24.2" style:family="table-row">
      <style:table-row-properties style:min-row-height="0.5431in" fo:keep-together="auto"/>
    </style:style>
    <style:style style:name="Table24.3" style:family="table-row">
      <style:table-row-properties style:min-row-height="1.2431in" fo:keep-together="auto"/>
    </style:style>
    <style:style style:name="Table25" style:family="table">
      <style:table-properties style:width="6.4965in" fo:margin-left="0in" fo:margin-top="0in" fo:margin-bottom="0in" table:align="left" style:writing-mode="lr-tb"/>
    </style:style>
    <style:style style:name="Table25.A" style:family="table-column">
      <style:table-column-properties style:column-width="1.125in"/>
    </style:style>
    <style:style style:name="Table25.B" style:family="table-column">
      <style:table-column-properties style:column-width="3.3708in"/>
    </style:style>
    <style:style style:name="Table25.C" style:family="table-column">
      <style:table-column-properties style:column-width="2.0007in"/>
    </style:style>
    <style:style style:name="Table25.1" style:family="table-row">
      <style:table-row-properties style:min-row-height="0.2431in" fo:keep-together="auto"/>
    </style:style>
    <style:style style:name="Table25.A1" style:family="table-cell">
      <style:table-cell-properties style:vertical-align="middle" fo:padding-left="0.0799in" fo:padding-right="0.0799in" fo:padding-top="0in" fo:padding-bottom="0in" fo:border="0.5pt solid #000000" style:writing-mode="lr-tb"/>
    </style:style>
    <style:style style:name="Table25.B1" style:family="table-cell">
      <style:table-cell-properties style:vertical-align="middle" fo:padding-left="0.0403in" fo:padding-right="0.0403in" fo:padding-top="0in" fo:padding-bottom="0in" fo:border="0.5pt solid #000000" style:writing-mode="lr-tb"/>
    </style:style>
    <style:style style:name="Table25.2" style:family="table-row">
      <style:table-row-properties style:min-row-height="0.2507in" fo:keep-together="auto"/>
    </style:style>
    <style:style style:name="Table26" style:family="table">
      <style:table-properties style:width="6.4965in" fo:margin-left="0.0014in" fo:margin-top="0in" fo:margin-bottom="0in" fo:break-before="page" table:align="left" style:writing-mode="lr-tb"/>
    </style:style>
    <style:style style:name="Table26.A" style:family="table-column">
      <style:table-column-properties style:column-width="0.1833in"/>
    </style:style>
    <style:style style:name="Table26.B" style:family="table-column">
      <style:table-column-properties style:column-width="3in"/>
    </style:style>
    <style:style style:name="Table26.C" style:family="table-column">
      <style:table-column-properties style:column-width="3.3132in"/>
    </style:style>
    <style:style style:name="Table26.1" style:family="table-row">
      <style:table-row-properties fo:keep-together="auto"/>
    </style:style>
    <style:style style:name="Table26.A1" style:family="table-cell">
      <style:table-cell-properties fo:background-color="#bfbfbf" fo:padding-left="0.075in" fo:padding-right="0.075in" fo:padding-top="0in" fo:padding-bottom="0in" fo:border="0.25pt solid #000000" style:writing-mode="lr-tb">
        <style:background-image/>
      </style:table-cell-properties>
    </style:style>
    <style:style style:name="Table26.A2" style:family="table-cell">
      <style:table-cell-properties style:vertical-align="middle" fo:padding-left="0.0403in" fo:padding-right="0.0403in" fo:padding-top="0in" fo:padding-bottom="0in" fo:border="0.25pt solid #000000" style:writing-mode="lr-tb"/>
    </style:style>
    <style:style style:name="Table26.B2" style:family="table-cell">
      <style:table-cell-properties style:vertical-align="middle" fo:padding-left="0.075in" fo:padding-right="0.075in" fo:padding-top="0in" fo:padding-bottom="0in" fo:border="0.25pt solid #000000" style:writing-mode="lr-tb"/>
    </style:style>
    <style:style style:name="Table26.C11" style:family="table-cell">
      <style:table-cell-properties style:vertical-align="middle" fo:padding-left="0.0201in" fo:padding-right="0.0799in" fo:padding-top="0in" fo:padding-bottom="0in" fo:border="0.25pt solid #000000" style:writing-mode="lr-tb"/>
    </style:style>
    <style:style style:name="Table26.12" style:family="table-row">
      <style:table-row-properties style:min-row-height="0.3243in" fo:keep-together="auto"/>
    </style:style>
    <style:style style:name="Table26.13" style:family="table-row">
      <style:table-row-properties style:min-row-height="2.2056in" fo:keep-together="auto"/>
    </style:style>
    <style:style style:name="Table26.A13" style:family="table-cell">
      <style:table-cell-properties fo:padding-left="0.0403in" fo:padding-right="0.0403in" fo:padding-top="0in" fo:padding-bottom="0in" fo:border="0.25pt solid #000000" style:writing-mode="lr-tb"/>
    </style:style>
    <style:style style:name="Table26.C13" style:family="table-cell">
      <style:table-cell-properties fo:padding-left="0.075in" fo:padding-right="0.075in" fo:padding-top="0in" fo:padding-bottom="0in" fo:border="0.25pt solid #000000" style:writing-mode="lr-tb"/>
    </style:style>
    <style:style style:name="Table26.14" style:family="table-row">
      <style:table-row-properties style:min-row-height="0.1931in" fo:keep-together="auto"/>
    </style:style>
    <style:style style:name="Table26.A14" style:family="table-cell">
      <style:table-cell-properties style:vertical-align="bottom" fo:padding-left="0.0403in" fo:padding-right="0.0403in" fo:padding-top="0in" fo:padding-bottom="0in" fo:border="0.25pt solid #000000" style:writing-mode="lr-tb"/>
    </style:style>
    <style:style style:name="Table28" style:family="table">
      <style:table-properties style:width="6.5035in" fo:margin-top="0in" fo:margin-bottom="0in" table:align="center" style:writing-mode="lr-tb"/>
    </style:style>
    <style:style style:name="Table28.A" style:family="table-column">
      <style:table-column-properties style:column-width="6.5035in"/>
    </style:style>
    <style:style style:name="Table28.1" style:family="table-row">
      <style:table-row-properties style:min-row-height="0.6806in" fo:keep-together="auto"/>
    </style:style>
    <style:style style:name="Table28.A1" style:family="table-cell">
      <style:table-cell-properties style:vertical-align="middle" fo:padding-left="0.075in" fo:padding-right="0.075in" fo:padding-top="0in" fo:padding-bottom="0in" fo:border="0.5pt solid #000000" style:writing-mode="lr-tb"/>
    </style:style>
    <style:style style:name="Table29" style:family="table">
      <style:table-properties style:width="6.5in" fo:margin-top="0in" fo:margin-bottom="0in" table:align="center" style:writing-mode="lr-tb"/>
    </style:style>
    <style:style style:name="Table29.A" style:family="table-column">
      <style:table-column-properties style:column-width="3.184in"/>
    </style:style>
    <style:style style:name="Table29.B" style:family="table-column">
      <style:table-column-properties style:column-width="3.316in"/>
    </style:style>
    <style:style style:name="Table29.1" style:family="table-row">
      <style:table-row-properties style:min-row-height="0.3667in" fo:keep-together="auto"/>
    </style:style>
    <style:style style:name="Table29.A1" style:family="table-cell">
      <style:table-cell-properties fo:padding-left="0.075in" fo:padding-right="0.075in" fo:padding-top="0in" fo:padding-bottom="0in" fo:border="0.5pt solid #000000" style:writing-mode="lr-tb"/>
    </style:style>
    <style:style style:name="Table30" style:family="table">
      <style:table-properties style:width="6.4965in" fo:margin-top="0in" fo:margin-bottom="0in" table:align="center" style:writing-mode="lr-tb"/>
    </style:style>
    <style:style style:name="Table30.A" style:family="table-column">
      <style:table-column-properties style:column-width="6.4965in"/>
    </style:style>
    <style:style style:name="Table30.1" style:family="table-row">
      <style:table-row-properties style:min-row-height="1.7403in" fo:keep-together="auto"/>
    </style:style>
    <style:style style:name="Table30.A1" style:family="table-cell">
      <style:table-cell-properties style:vertical-align="middle" fo:padding-left="0.075in" fo:padding-right="0.075in" fo:padding-top="0in" fo:padding-bottom="0in" fo:border="0.5pt solid #000000" style:writing-mode="lr-tb"/>
    </style:style>
    <style:style style:name="Table30.2" style:family="table-row">
      <style:table-row-properties style:min-row-height="1.584in" fo:keep-together="auto"/>
    </style:style>
    <style:style style:name="Table31" style:family="table">
      <style:table-properties style:width="6.559in" fo:margin-left="0in" fo:margin-top="0in" fo:margin-bottom="0in" table:align="left" style:writing-mode="lr-tb"/>
    </style:style>
    <style:style style:name="Table31.A" style:family="table-column">
      <style:table-column-properties style:column-width="1.1243in"/>
    </style:style>
    <style:style style:name="Table31.B" style:family="table-column">
      <style:table-column-properties style:column-width="3.5632in"/>
    </style:style>
    <style:style style:name="Table31.C" style:family="table-column">
      <style:table-column-properties style:column-width="1.8715in"/>
    </style:style>
    <style:style style:name="Table31.1" style:family="table-row">
      <style:table-row-properties style:min-row-height="0.2431in" fo:keep-together="auto"/>
    </style:style>
    <style:style style:name="Table31.A1" style:family="table-cell">
      <style:table-cell-properties style:vertical-align="middle" fo:padding-left="0.0799in" fo:padding-right="0.0799in" fo:padding-top="0in" fo:padding-bottom="0in" fo:border="0.5pt solid #000000" style:writing-mode="lr-tb"/>
    </style:style>
    <style:style style:name="Table31.B1" style:family="table-cell">
      <style:table-cell-properties style:vertical-align="middle" fo:padding-left="0.0403in" fo:padding-right="0.0403in" fo:padding-top="0in" fo:padding-bottom="0in" fo:border="0.5pt solid #000000" style:writing-mode="lr-tb"/>
    </style:style>
    <style:style style:name="Table31.2" style:family="table-row">
      <style:table-row-properties style:min-row-height="0.2507in" fo:keep-together="auto"/>
    </style:style>
    <style:style style:name="Table32" style:family="table">
      <style:table-properties style:width="6.4931in" fo:margin-top="0in" fo:margin-bottom="0in" table:align="center" style:writing-mode="lr-tb"/>
    </style:style>
    <style:style style:name="Table32.A" style:family="table-column">
      <style:table-column-properties style:column-width="0.4333in"/>
    </style:style>
    <style:style style:name="Table32.B" style:family="table-column">
      <style:table-column-properties style:column-width="2.0632in"/>
    </style:style>
    <style:style style:name="Table32.C" style:family="table-column">
      <style:table-column-properties style:column-width="2.1875in"/>
    </style:style>
    <style:style style:name="Table32.D" style:family="table-column">
      <style:table-column-properties style:column-width="1.809in"/>
    </style:style>
    <style:style style:name="Table32.1" style:family="table-row">
      <style:table-row-properties style:min-row-height="0.2618in" fo:keep-together="auto"/>
    </style:style>
    <style:style style:name="Table32.A1" style:family="table-cell">
      <style:table-cell-properties style:vertical-align="middle" fo:background-color="#bfbfbf" fo:padding-left="0.05in" fo:padding-right="0.05in" fo:padding-top="0in" fo:padding-bottom="0in" fo:border="0.5pt solid #000000" style:writing-mode="lr-tb">
        <style:background-image/>
      </style:table-cell-properties>
    </style:style>
    <style:style style:name="Table32.2" style:family="table-row">
      <style:table-row-properties fo:keep-together="auto"/>
    </style:style>
    <style:style style:name="Table32.A2" style:family="table-cell">
      <style:table-cell-properties style:vertical-align="middle" fo:padding-left="0.05in" fo:padding-right="0.05in" fo:padding-top="0in" fo:padding-bottom="0in" fo:border="0.5pt solid #000000" style:writing-mode="lr-tb"/>
    </style:style>
    <style:style style:name="Table32.C2" style:family="table-cell">
      <style:table-cell-properties style:vertical-align="middle" fo:padding-left="0.05in" fo:padding-right="0.05in" fo:padding-top="0in" fo:padding-bottom="0in" fo:border="0.5pt solid #000000" style:writing-mode="lr-tb"/>
    </style:style>
    <style:style style:name="Table32.D2" style:family="table-cell">
      <style:table-cell-properties style:vertical-align="middle" fo:padding-left="0.05in" fo:padding-right="0.05in" fo:padding-top="0in" fo:padding-bottom="0in" fo:border="0.5pt solid #000000" style:writing-mode="lr-tb"/>
    </style:style>
    <style:style style:name="Table32.A3" style:family="table-cell">
      <style:table-cell-properties style:vertical-align="middle" fo:padding-left="0.05in" fo:padding-right="0.05in" fo:padding-top="0in" fo:padding-bottom="0in" fo:border="0.5pt solid #000000" style:writing-mode="lr-tb"/>
    </style:style>
    <style:style style:name="Table32.C3" style:family="table-cell">
      <style:table-cell-properties style:vertical-align="middle" fo:padding-left="0.05in" fo:padding-right="0.05in" fo:padding-top="0in" fo:padding-bottom="0in" fo:border="0.5pt solid #000000" style:writing-mode="lr-tb"/>
    </style:style>
    <style:style style:name="Table32.D3" style:family="table-cell">
      <style:table-cell-properties style:vertical-align="middle" fo:padding-left="0.05in" fo:padding-right="0.05in" fo:padding-top="0in" fo:padding-bottom="0in" fo:border="0.5pt solid #000000" style:writing-mode="lr-tb"/>
    </style:style>
    <style:style style:name="Table32.4" style:family="table-row">
      <style:table-row-properties fo:keep-together="auto"/>
    </style:style>
    <style:style style:name="Table32.A4" style:family="table-cell">
      <style:table-cell-properties style:vertical-align="middle" fo:padding-left="0.05in" fo:padding-right="0.05in" fo:padding-top="0in" fo:padding-bottom="0in" fo:border="0.5pt solid #000000" style:writing-mode="lr-tb"/>
    </style:style>
    <style:style style:name="Table32.C4" style:family="table-cell">
      <style:table-cell-properties style:vertical-align="middle" fo:padding-left="0.05in" fo:padding-right="0.05in" fo:padding-top="0in" fo:padding-bottom="0in" fo:border="0.5pt solid #000000" style:writing-mode="lr-tb"/>
    </style:style>
    <style:style style:name="Table32.D4" style:family="table-cell">
      <style:table-cell-properties style:vertical-align="middle" fo:padding-left="0.05in" fo:padding-right="0.05in" fo:padding-top="0in" fo:padding-bottom="0in" fo:border="0.5pt solid #000000" style:writing-mode="lr-tb"/>
    </style:style>
    <style:style style:name="Table32.5" style:family="table-row">
      <style:table-row-properties style:min-row-height="0.3806in" fo:keep-together="auto"/>
    </style:style>
    <style:style style:name="Table32.A5" style:family="table-cell">
      <style:table-cell-properties style:vertical-align="middle" fo:padding-left="0.05in" fo:padding-right="0.05in" fo:padding-top="0in" fo:padding-bottom="0in" fo:border="0.5pt solid #000000" style:writing-mode="lr-tb"/>
    </style:style>
    <style:style style:name="Table32.C5" style:family="table-cell">
      <style:table-cell-properties style:vertical-align="middle" fo:padding-left="0.05in" fo:padding-right="0.05in" fo:padding-top="0in" fo:padding-bottom="0in" fo:border="0.5pt solid #000000" style:writing-mode="lr-tb"/>
    </style:style>
    <style:style style:name="Table32.D5" style:family="table-cell">
      <style:table-cell-properties style:vertical-align="middle" fo:padding-left="0.05in" fo:padding-right="0.05in" fo:padding-top="0in" fo:padding-bottom="0in" fo:border="0.5pt solid #000000" style:writing-mode="lr-tb"/>
    </style:style>
    <style:style style:name="Table32.6" style:family="table-row">
      <style:table-row-properties style:min-row-height="0.2681in" fo:keep-together="auto"/>
    </style:style>
    <style:style style:name="Table32.7" style:family="table-row">
      <style:table-row-properties style:min-row-height="0.2868in" fo:keep-together="auto"/>
    </style:style>
    <style:style style:name="Table32.A7" style:family="table-cell">
      <style:table-cell-properties style:vertical-align="middle" fo:background-color="#d9d9d9" fo:padding-left="0.05in" fo:padding-right="0.05in" fo:padding-top="0in" fo:padding-bottom="0in" fo:border="0.5pt solid #000000" style:writing-mode="lr-tb">
        <style:background-image/>
      </style:table-cell-properties>
    </style:style>
    <style:style style:name="Table32.8" style:family="table-row">
      <style:table-row-properties style:min-row-height="0.4306in" fo:keep-together="auto"/>
    </style:style>
    <style:style style:name="Table32.A8" style:family="table-cell">
      <style:table-cell-properties style:vertical-align="middle" fo:padding-left="0.05in" fo:padding-right="0.05in" fo:padding-top="0in" fo:padding-bottom="0in" fo:border="0.5pt solid #000000" style:writing-mode="lr-tb"/>
    </style:style>
    <style:style style:name="Table32.C8" style:family="table-cell">
      <style:table-cell-properties style:vertical-align="middle" fo:padding-left="0.05in" fo:padding-right="0.05in" fo:padding-top="0in" fo:padding-bottom="0in" fo:border="0.5pt solid #000000" style:writing-mode="lr-tb"/>
    </style:style>
    <style:style style:name="Table32.D8" style:family="table-cell">
      <style:table-cell-properties style:vertical-align="middle" fo:padding-left="0.05in" fo:padding-right="0.05in" fo:padding-top="0in" fo:padding-bottom="0in" fo:border="0.5pt solid #000000" style:writing-mode="lr-tb"/>
    </style:style>
    <style:style style:name="Table32.9" style:family="table-row">
      <style:table-row-properties style:min-row-height="0.2431in" fo:keep-together="auto"/>
    </style:style>
    <style:style style:name="Table32.A10" style:family="table-cell">
      <style:table-cell-properties style:vertical-align="middle" fo:padding-left="0.05in" fo:padding-right="0.05in" fo:padding-top="0in" fo:padding-bottom="0in" fo:border="0.5pt solid #000000" style:writing-mode="lr-tb"/>
    </style:style>
    <style:style style:name="Table32.C10" style:family="table-cell">
      <style:table-cell-properties style:vertical-align="middle" fo:padding-left="0.05in" fo:padding-right="0.05in" fo:padding-top="0in" fo:padding-bottom="0in" fo:border="0.5pt solid #000000" style:writing-mode="lr-tb"/>
    </style:style>
    <style:style style:name="Table32.D10" style:family="table-cell">
      <style:table-cell-properties style:vertical-align="middle" fo:padding-left="0.05in" fo:padding-right="0.05in" fo:padding-top="0in" fo:padding-bottom="0in" fo:border="0.5pt solid #000000" style:writing-mode="lr-tb"/>
    </style:style>
    <style:style style:name="Table32.12" style:family="table-row">
      <style:table-row-properties style:min-row-height="0.2493in" fo:keep-together="auto"/>
    </style:style>
    <style:style style:name="Table32.A12" style:family="table-cell">
      <style:table-cell-properties style:vertical-align="middle" fo:padding-left="0.05in" fo:padding-right="0.05in" fo:padding-top="0in" fo:padding-bottom="0in" fo:border="0.5pt solid #000000" style:writing-mode="lr-tb"/>
    </style:style>
    <style:style style:name="Table32.C12" style:family="table-cell">
      <style:table-cell-properties style:vertical-align="middle" fo:padding-left="0.05in" fo:padding-right="0.05in" fo:padding-top="0in" fo:padding-bottom="0in" fo:border="0.5pt solid #000000" style:writing-mode="lr-tb"/>
    </style:style>
    <style:style style:name="Table32.D12" style:family="table-cell">
      <style:table-cell-properties style:vertical-align="middle" fo:padding-left="0.05in" fo:padding-right="0.05in" fo:padding-top="0in" fo:padding-bottom="0in" fo:border="0.5pt solid #000000" style:writing-mode="lr-tb"/>
    </style:style>
    <style:style style:name="Table32.14" style:family="table-row">
      <style:table-row-properties style:min-row-height="0.2993in" fo:keep-together="auto"/>
    </style:style>
    <style:style style:name="Table32.A14" style:family="table-cell">
      <style:table-cell-properties style:vertical-align="middle" fo:padding-left="0.05in" fo:padding-right="0.05in" fo:padding-top="0in" fo:padding-bottom="0in" fo:border="0.5pt solid #000000" style:writing-mode="lr-tb"/>
    </style:style>
    <style:style style:name="Table32.C14" style:family="table-cell">
      <style:table-cell-properties style:vertical-align="middle" fo:padding-left="0.05in" fo:padding-right="0.05in" fo:padding-top="0in" fo:padding-bottom="0in" fo:border="0.5pt solid #000000" style:writing-mode="lr-tb"/>
    </style:style>
    <style:style style:name="Table32.D14" style:family="table-cell">
      <style:table-cell-properties style:vertical-align="middle" fo:padding-left="0.05in" fo:padding-right="0.05in" fo:padding-top="0in" fo:padding-bottom="0in" fo:border="0.5pt solid #000000" style:writing-mode="lr-tb"/>
    </style:style>
    <style:style style:name="Table32.15" style:family="table-row">
      <style:table-row-properties style:min-row-height="0.4368in" fo:keep-together="auto"/>
    </style:style>
    <style:style style:name="Table32.A16" style:family="table-cell">
      <style:table-cell-properties style:vertical-align="middle" fo:padding-left="0.05in" fo:padding-right="0.05in" fo:padding-top="0in" fo:padding-bottom="0in" fo:border="0.5pt solid #000000" style:writing-mode="lr-tb"/>
    </style:style>
    <style:style style:name="Table32.C16" style:family="table-cell">
      <style:table-cell-properties style:vertical-align="middle" fo:padding-left="0.05in" fo:padding-right="0.05in" fo:padding-top="0in" fo:padding-bottom="0in" fo:border="0.5pt solid #000000" style:writing-mode="lr-tb"/>
    </style:style>
    <style:style style:name="Table32.D16" style:family="table-cell">
      <style:table-cell-properties style:vertical-align="middle" fo:padding-left="0.05in" fo:padding-right="0.05in" fo:padding-top="0in" fo:padding-bottom="0in" fo:border="0.5pt solid #000000" style:writing-mode="lr-tb"/>
    </style:style>
    <style:style style:name="Table32.17" style:family="table-row">
      <style:table-row-properties style:min-row-height="0.4243in" fo:keep-together="auto"/>
    </style:style>
    <style:style style:name="Table32.A18" style:family="table-cell">
      <style:table-cell-properties style:vertical-align="middle" fo:padding-left="0.05in" fo:padding-right="0.05in" fo:padding-top="0in" fo:padding-bottom="0in" fo:border="0.5pt solid #000000" style:writing-mode="lr-tb"/>
    </style:style>
    <style:style style:name="Table32.C18" style:family="table-cell">
      <style:table-cell-properties style:vertical-align="middle" fo:padding-left="0.05in" fo:padding-right="0.05in" fo:padding-top="0in" fo:padding-bottom="0in" fo:border="0.5pt solid #000000" style:writing-mode="lr-tb"/>
    </style:style>
    <style:style style:name="Table32.D18" style:family="table-cell">
      <style:table-cell-properties style:vertical-align="middle" fo:padding-left="0.05in" fo:padding-right="0.05in" fo:padding-top="0in" fo:padding-bottom="0in" fo:border="0.5pt solid #000000" style:writing-mode="lr-tb"/>
    </style:style>
    <style:style style:name="Table32.19" style:family="table-row">
      <style:table-row-properties style:min-row-height="0.3868in" fo:keep-together="auto"/>
    </style:style>
    <style:style style:name="Table32.20" style:family="table-row">
      <style:table-row-properties fo:keep-together="auto"/>
    </style:style>
    <style:style style:name="Table32.A20" style:family="table-cell">
      <style:table-cell-properties style:vertical-align="middle" fo:padding-left="0.05in" fo:padding-right="0.05in" fo:padding-top="0in" fo:padding-bottom="0in" fo:border="0.5pt solid #000000" style:writing-mode="lr-tb"/>
    </style:style>
    <style:style style:name="Table32.C20" style:family="table-cell">
      <style:table-cell-properties style:vertical-align="middle" fo:padding-left="0.05in" fo:padding-right="0.05in" fo:padding-top="0in" fo:padding-bottom="0in" fo:border="0.5pt solid #000000" style:writing-mode="lr-tb"/>
    </style:style>
    <style:style style:name="Table32.D20" style:family="table-cell">
      <style:table-cell-properties style:vertical-align="middle" fo:padding-left="0.05in" fo:padding-right="0.05in" fo:padding-top="0in" fo:padding-bottom="0in" fo:border="0.5pt solid #000000" style:writing-mode="lr-tb"/>
    </style:style>
    <style:style style:name="Table32.A22" style:family="table-cell">
      <style:table-cell-properties style:vertical-align="middle" fo:padding-left="0.05in" fo:padding-right="0.05in" fo:padding-top="0in" fo:padding-bottom="0in" fo:border="0.5pt solid #000000" style:writing-mode="lr-tb"/>
    </style:style>
    <style:style style:name="Table32.C22" style:family="table-cell">
      <style:table-cell-properties style:vertical-align="middle" fo:padding-left="0.05in" fo:padding-right="0.05in" fo:padding-top="0in" fo:padding-bottom="0in" fo:border="0.5pt solid #000000" style:writing-mode="lr-tb"/>
    </style:style>
    <style:style style:name="Table32.D22" style:family="table-cell">
      <style:table-cell-properties style:vertical-align="middle" fo:padding-left="0.05in" fo:padding-right="0.05in" fo:padding-top="0in" fo:padding-bottom="0in" fo:border="0.5pt solid #000000" style:writing-mode="lr-tb"/>
    </style:style>
    <style:style style:name="Table32.23" style:family="table-row">
      <style:table-row-properties style:min-row-height="0.2368in" fo:keep-together="auto"/>
    </style:style>
    <style:style style:name="Table32.A24" style:family="table-cell">
      <style:table-cell-properties style:vertical-align="middle" fo:padding-left="0.05in" fo:padding-right="0.05in" fo:padding-top="0in" fo:padding-bottom="0in" fo:border="0.5pt solid #000000" style:writing-mode="lr-tb"/>
    </style:style>
    <style:style style:name="Table32.C24" style:family="table-cell">
      <style:table-cell-properties style:vertical-align="middle" fo:padding-left="0.05in" fo:padding-right="0.05in" fo:padding-top="0in" fo:padding-bottom="0in" fo:border="0.5pt solid #000000" style:writing-mode="lr-tb"/>
    </style:style>
    <style:style style:name="Table32.D24" style:family="table-cell">
      <style:table-cell-properties style:vertical-align="middle" fo:padding-left="0.05in" fo:padding-right="0.05in" fo:padding-top="0in" fo:padding-bottom="0in" fo:border="0.5pt solid #000000" style:writing-mode="lr-tb"/>
    </style:style>
    <style:style style:name="Table32.A26" style:family="table-cell">
      <style:table-cell-properties style:vertical-align="middle" fo:padding-left="0.05in" fo:padding-right="0.05in" fo:padding-top="0in" fo:padding-bottom="0in" fo:border="0.5pt solid #000000" style:writing-mode="lr-tb"/>
    </style:style>
    <style:style style:name="Table32.C26" style:family="table-cell">
      <style:table-cell-properties style:vertical-align="middle" fo:padding-left="0.05in" fo:padding-right="0.05in" fo:padding-top="0in" fo:padding-bottom="0in" fo:border="0.5pt solid #000000" style:writing-mode="lr-tb"/>
    </style:style>
    <style:style style:name="Table32.D26" style:family="table-cell">
      <style:table-cell-properties style:vertical-align="middle" fo:padding-left="0.05in" fo:padding-right="0.05in" fo:padding-top="0in" fo:padding-bottom="0in" fo:border="0.5pt solid #000000" style:writing-mode="lr-tb"/>
    </style:style>
    <style:style style:name="Table32.27" style:family="table-row">
      <style:table-row-properties style:min-row-height="0.4056in" fo:keep-together="auto"/>
    </style:style>
    <style:style style:name="Table32.A28" style:family="table-cell">
      <style:table-cell-properties style:vertical-align="middle" fo:padding-left="0.05in" fo:padding-right="0.05in" fo:padding-top="0in" fo:padding-bottom="0in" fo:border="0.5pt solid #000000" style:writing-mode="lr-tb"/>
    </style:style>
    <style:style style:name="Table32.C28" style:family="table-cell">
      <style:table-cell-properties style:vertical-align="middle" fo:padding-left="0.05in" fo:padding-right="0.05in" fo:padding-top="0in" fo:padding-bottom="0in" fo:border="0.5pt solid #000000" style:writing-mode="lr-tb"/>
    </style:style>
    <style:style style:name="Table32.D28" style:family="table-cell">
      <style:table-cell-properties style:vertical-align="middle" fo:padding-left="0.05in" fo:padding-right="0.05in" fo:padding-top="0in" fo:padding-bottom="0in" fo:border="0.5pt solid #000000" style:writing-mode="lr-tb"/>
    </style:style>
    <style:style style:name="Table32.29" style:family="table-row">
      <style:table-row-properties fo:keep-together="auto"/>
    </style:style>
    <style:style style:name="Table32.30" style:family="table-row">
      <style:table-row-properties fo:keep-together="auto"/>
    </style:style>
    <style:style style:name="Table32.A30" style:family="table-cell">
      <style:table-cell-properties style:vertical-align="middle" fo:padding-left="0.05in" fo:padding-right="0.05in" fo:padding-top="0in" fo:padding-bottom="0in" fo:border="0.5pt solid #000000" style:writing-mode="lr-tb"/>
    </style:style>
    <style:style style:name="Table32.C30" style:family="table-cell">
      <style:table-cell-properties style:vertical-align="middle" fo:padding-left="0.05in" fo:padding-right="0.05in" fo:padding-top="0in" fo:padding-bottom="0in" fo:border="0.5pt solid #000000" style:writing-mode="lr-tb"/>
    </style:style>
    <style:style style:name="Table32.D30" style:family="table-cell">
      <style:table-cell-properties style:vertical-align="middle" fo:padding-left="0.05in" fo:padding-right="0.05in" fo:padding-top="0in" fo:padding-bottom="0in" fo:border="0.5pt solid #000000" style:writing-mode="lr-tb"/>
    </style:style>
    <style:style style:name="Table32.31" style:family="table-row">
      <style:table-row-properties fo:keep-together="auto"/>
    </style:style>
    <style:style style:name="Table32.A32" style:family="table-cell">
      <style:table-cell-properties style:vertical-align="middle" fo:padding-left="0.05in" fo:padding-right="0.05in" fo:padding-top="0in" fo:padding-bottom="0in" fo:border="0.5pt solid #000000" style:writing-mode="lr-tb"/>
    </style:style>
    <style:style style:name="Table32.C32" style:family="table-cell">
      <style:table-cell-properties style:vertical-align="middle" fo:padding-left="0.05in" fo:padding-right="0.05in" fo:padding-top="0in" fo:padding-bottom="0in" fo:border="0.5pt solid #000000" style:writing-mode="lr-tb"/>
    </style:style>
    <style:style style:name="Table32.D32" style:family="table-cell">
      <style:table-cell-properties style:vertical-align="middle" fo:padding-left="0.05in" fo:padding-right="0.05in" fo:padding-top="0in" fo:padding-bottom="0in" fo:border="0.5pt solid #000000" style:writing-mode="lr-tb"/>
    </style:style>
    <style:style style:name="Table32.33" style:family="table-row">
      <style:table-row-properties fo:keep-together="auto"/>
    </style:style>
    <style:style style:name="Table32.B33" style:family="table-cell">
      <style:table-cell-properties style:vertical-align="middle" fo:background-color="#d9d9d9" fo:padding-left="0.0403in" fo:padding-right="0.0201in" fo:padding-top="0in" fo:padding-bottom="0in" fo:border="0.5pt solid #000000" style:writing-mode="lr-tb">
        <style:background-image/>
      </style:table-cell-properties>
    </style:style>
    <style:style style:name="Table32.B34" style:family="table-cell">
      <style:table-cell-properties style:vertical-align="middle" fo:padding-left="0.075in" fo:padding-right="0.075in" fo:padding-top="0in" fo:padding-bottom="0in" fo:border="0.5pt solid #000000" style:writing-mode="lr-tb"/>
    </style:style>
    <style:style style:name="Table32.C34" style:family="table-cell">
      <style:table-cell-properties style:vertical-align="middle" fo:padding-left="0.05in" fo:padding-right="0.05in" fo:padding-top="0in" fo:padding-bottom="0in" fo:border="0.5pt solid #000000" style:writing-mode="lr-tb"/>
    </style:style>
    <style:style style:name="Table32.D34" style:family="table-cell">
      <style:table-cell-properties style:vertical-align="middle" fo:padding-left="0.05in" fo:padding-right="0.05in" fo:padding-top="0in" fo:padding-bottom="0in" fo:border="0.5pt solid #000000" style:writing-mode="lr-tb"/>
    </style:style>
    <style:style style:name="Table32.35" style:family="table-row">
      <style:table-row-properties style:min-row-height="0.2806in" fo:keep-together="auto"/>
    </style:style>
    <style:style style:name="Table32.36" style:family="table-row">
      <style:table-row-properties style:min-row-height="0.3056in" fo:keep-together="auto"/>
    </style:style>
    <style:style style:name="Table32.A36" style:family="table-cell">
      <style:table-cell-properties style:vertical-align="middle" fo:padding-left="0.05in" fo:padding-right="0.05in" fo:padding-top="0in" fo:padding-bottom="0in" fo:border="0.5pt solid #000000" style:writing-mode="lr-tb"/>
    </style:style>
    <style:style style:name="Table32.C36" style:family="table-cell">
      <style:table-cell-properties style:vertical-align="middle" fo:padding-left="0.05in" fo:padding-right="0.05in" fo:padding-top="0in" fo:padding-bottom="0in" fo:border="0.5pt solid #000000" style:writing-mode="lr-tb"/>
    </style:style>
    <style:style style:name="Table32.D36" style:family="table-cell">
      <style:table-cell-properties style:vertical-align="middle" fo:padding-left="0.05in" fo:padding-right="0.05in" fo:padding-top="0in" fo:padding-bottom="0in" fo:border="0.5pt solid #000000" style:writing-mode="lr-tb"/>
    </style:style>
    <style:style style:name="Table32.38" style:family="table-row">
      <style:table-row-properties style:min-row-height="0.4618in" fo:keep-together="auto"/>
    </style:style>
    <style:style style:name="Table32.A38" style:family="table-cell">
      <style:table-cell-properties style:vertical-align="middle" fo:padding-left="0.05in" fo:padding-right="0.05in" fo:padding-top="0in" fo:padding-bottom="0in" fo:border="0.5pt solid #000000" style:writing-mode="lr-tb"/>
    </style:style>
    <style:style style:name="Table32.C38" style:family="table-cell">
      <style:table-cell-properties style:vertical-align="middle" fo:padding-left="0.05in" fo:padding-right="0.05in" fo:padding-top="0in" fo:padding-bottom="0in" fo:border="0.5pt solid #000000" style:writing-mode="lr-tb"/>
    </style:style>
    <style:style style:name="Table32.D38" style:family="table-cell">
      <style:table-cell-properties style:vertical-align="middle" fo:padding-left="0.05in" fo:padding-right="0.05in" fo:padding-top="0in" fo:padding-bottom="0in" fo:border="0.5pt solid #000000" style:writing-mode="lr-tb"/>
    </style:style>
    <style:style style:name="Table32.A40" style:family="table-cell">
      <style:table-cell-properties style:vertical-align="middle" fo:padding-left="0.05in" fo:padding-right="0.05in" fo:padding-top="0in" fo:padding-bottom="0in" fo:border="0.5pt solid #000000" style:writing-mode="lr-tb"/>
    </style:style>
    <style:style style:name="Table32.C40" style:family="table-cell">
      <style:table-cell-properties style:vertical-align="middle" fo:padding-left="0.05in" fo:padding-right="0.05in" fo:padding-top="0in" fo:padding-bottom="0in" fo:border="0.5pt solid #000000" style:writing-mode="lr-tb"/>
    </style:style>
    <style:style style:name="Table32.D40" style:family="table-cell">
      <style:table-cell-properties style:vertical-align="middle" fo:padding-left="0.05in" fo:padding-right="0.05in" fo:padding-top="0in" fo:padding-bottom="0in" fo:border="0.5pt solid #000000" style:writing-mode="lr-tb"/>
    </style:style>
    <style:style style:name="Table32.A42" style:family="table-cell">
      <style:table-cell-properties style:vertical-align="middle" fo:padding-left="0.05in" fo:padding-right="0.05in" fo:padding-top="0in" fo:padding-bottom="0in" fo:border="0.5pt solid #000000" style:writing-mode="lr-tb"/>
    </style:style>
    <style:style style:name="Table32.C42" style:family="table-cell">
      <style:table-cell-properties style:vertical-align="middle" fo:padding-left="0.05in" fo:padding-right="0.05in" fo:padding-top="0in" fo:padding-bottom="0in" fo:border="0.5pt solid #000000" style:writing-mode="lr-tb"/>
    </style:style>
    <style:style style:name="Table32.D42" style:family="table-cell">
      <style:table-cell-properties style:vertical-align="middle" fo:padding-left="0.05in" fo:padding-right="0.05in" fo:padding-top="0in" fo:padding-bottom="0in" fo:border="0.5pt solid #000000" style:writing-mode="lr-tb"/>
    </style:style>
    <style:style style:name="Table32.D43" style:family="table-cell">
      <style:table-cell-properties style:vertical-align="middle" fo:background-color="#d9d9d9" fo:padding-left="0.05in" fo:padding-right="0.05in" fo:padding-top="0in" fo:padding-bottom="0in" fo:border-left="0.5pt solid #000000" fo:border-right="none" fo:border-top="0.5pt solid #000000" fo:border-bottom="0.5pt solid #000000" style:writing-mode="lr-tb">
        <style:background-image/>
      </style:table-cell-properties>
    </style:style>
    <style:style style:name="Table32.44" style:family="table-row">
      <style:table-row-properties style:min-row-height="0.2931in" fo:keep-together="auto"/>
    </style:style>
    <style:style style:name="Table32.A44" style:family="table-cell">
      <style:table-cell-properties style:vertical-align="middle" fo:padding-left="0.05in" fo:padding-right="0.05in" fo:padding-top="0in" fo:padding-bottom="0in" fo:border="0.5pt solid #000000" style:writing-mode="lr-tb"/>
    </style:style>
    <style:style style:name="Table32.C44" style:family="table-cell">
      <style:table-cell-properties style:vertical-align="middle" fo:padding-left="0.05in" fo:padding-right="0.05in" fo:padding-top="0in" fo:padding-bottom="0in" fo:border="0.5pt solid #000000" style:writing-mode="lr-tb"/>
    </style:style>
    <style:style style:name="Table32.D44" style:family="table-cell">
      <style:table-cell-properties style:vertical-align="middle" fo:padding-left="0.05in" fo:padding-right="0.05in" fo:padding-top="0in" fo:padding-bottom="0in" fo:border="0.5pt solid #000000" style:writing-mode="lr-tb"/>
    </style:style>
    <style:style style:name="Table32.46" style:family="table-row">
      <style:table-row-properties style:min-row-height="0.2243in" fo:keep-together="auto"/>
    </style:style>
    <style:style style:name="Table32.A46" style:family="table-cell">
      <style:table-cell-properties style:vertical-align="middle" fo:padding-left="0.05in" fo:padding-right="0.05in" fo:padding-top="0in" fo:padding-bottom="0in" fo:border="0.5pt solid #000000" style:writing-mode="lr-tb"/>
    </style:style>
    <style:style style:name="Table32.C46" style:family="table-cell">
      <style:table-cell-properties style:vertical-align="middle" fo:padding-left="0.05in" fo:padding-right="0.05in" fo:padding-top="0in" fo:padding-bottom="0in" fo:border="0.5pt solid #000000" style:writing-mode="lr-tb"/>
    </style:style>
    <style:style style:name="Table32.D46" style:family="table-cell">
      <style:table-cell-properties style:vertical-align="middle" fo:padding-left="0.05in" fo:padding-right="0.05in" fo:padding-top="0in" fo:padding-bottom="0in" fo:border="0.5pt solid #000000" style:writing-mode="lr-tb"/>
    </style:style>
    <style:style style:name="Table32.48" style:family="table-row">
      <style:table-row-properties style:min-row-height="0.1806in" fo:keep-together="auto"/>
    </style:style>
    <style:style style:name="Table32.A48" style:family="table-cell">
      <style:table-cell-properties style:vertical-align="middle" fo:padding-left="0.05in" fo:padding-right="0.05in" fo:padding-top="0in" fo:padding-bottom="0in" fo:border="0.5pt solid #000000" style:writing-mode="lr-tb"/>
    </style:style>
    <style:style style:name="Table32.C48" style:family="table-cell">
      <style:table-cell-properties style:vertical-align="middle" fo:padding-left="0.05in" fo:padding-right="0.05in" fo:padding-top="0in" fo:padding-bottom="0in" fo:border="0.5pt solid #000000" style:writing-mode="lr-tb"/>
    </style:style>
    <style:style style:name="Table32.D48" style:family="table-cell">
      <style:table-cell-properties style:vertical-align="middle" fo:padding-left="0.05in" fo:padding-right="0.05in" fo:padding-top="0in" fo:padding-bottom="0in" fo:border="0.5pt solid #000000" style:writing-mode="lr-tb"/>
    </style:style>
    <style:style style:name="Table32.50" style:family="table-row">
      <style:table-row-properties style:min-row-height="0.3181in" fo:keep-together="auto"/>
    </style:style>
    <style:style style:name="Table32.A50" style:family="table-cell">
      <style:table-cell-properties style:vertical-align="middle" fo:padding-left="0.05in" fo:padding-right="0.05in" fo:padding-top="0in" fo:padding-bottom="0in" fo:border="0.5pt solid #000000" style:writing-mode="lr-tb"/>
    </style:style>
    <style:style style:name="Table32.C50" style:family="table-cell">
      <style:table-cell-properties style:vertical-align="middle" fo:padding-left="0.05in" fo:padding-right="0.05in" fo:padding-top="0in" fo:padding-bottom="0in" fo:border="0.5pt solid #000000" style:writing-mode="lr-tb"/>
    </style:style>
    <style:style style:name="Table32.D50" style:family="table-cell">
      <style:table-cell-properties style:vertical-align="middle" fo:padding-left="0.05in" fo:padding-right="0.05in" fo:padding-top="0in" fo:padding-bottom="0in" fo:border="0.5pt solid #000000" style:writing-mode="lr-tb"/>
    </style:style>
    <style:style style:name="Table32.51" style:family="table-row">
      <style:table-row-properties style:min-row-height="0.1306in" fo:keep-together="auto"/>
    </style:style>
    <style:style style:name="Table32.A51" style:family="table-cell">
      <style:table-cell-properties style:vertical-align="middle" fo:background-color="#aeaaaa" fo:padding-left="0.05in" fo:padding-right="0.05in" fo:padding-top="0in" fo:padding-bottom="0in" fo:border="0.5pt solid #000000" style:writing-mode="lr-tb">
        <style:background-image/>
      </style:table-cell-properties>
    </style:style>
    <style:style style:name="Table32.A52" style:family="table-cell">
      <style:table-cell-properties style:vertical-align="middle" fo:background-color="#aeaaaa" fo:padding-left="0.05in" fo:padding-right="0.05in" fo:padding-top="0in" fo:padding-bottom="0in" fo:border-left="0.5pt solid #000000" fo:border-right="0.5pt solid #000000" fo:border-top="none" fo:border-bottom="0.5pt solid #000000" style:writing-mode="lr-tb">
        <style:background-image/>
      </style:table-cell-properties>
    </style:style>
    <style:style style:name="Table39" style:family="table">
      <style:table-properties style:width="6.5007in" fo:margin-left="-0.0035in" fo:margin-top="0in" fo:margin-bottom="0in" table:align="left" style:writing-mode="lr-tb"/>
    </style:style>
    <style:style style:name="Table39.A" style:family="table-column">
      <style:table-column-properties style:column-width="2.6771in"/>
    </style:style>
    <style:style style:name="Table39.B" style:family="table-column">
      <style:table-column-properties style:column-width="3.8236in"/>
    </style:style>
    <style:style style:name="Table39.1" style:family="table-row">
      <style:table-row-properties style:min-row-height="1.0139in" fo:keep-together="auto"/>
    </style:style>
    <style:style style:name="Table39.A1" style:family="table-cell">
      <style:table-cell-properties style:vertical-align="middle" fo:padding-left="0.05in" fo:padding-right="0.05in" fo:padding-top="0in" fo:padding-bottom="0in" fo:border-left="none" fo:border-right="none" fo:border-top="0.5pt solid #000000" fo:border-bottom="0.5pt solid #000000" style:writing-mode="lr-tb"/>
    </style:style>
    <style:style style:name="Table39.2" style:family="table-row">
      <style:table-row-properties style:min-row-height="0.2618in" fo:keep-together="auto"/>
    </style:style>
    <style:style style:name="Table39.A2" style:family="table-cell">
      <style:table-cell-properties style:vertical-align="middle" fo:background-color="#ffd966" fo:padding-left="0.075in" fo:padding-right="0.075in" fo:padding-top="0in" fo:padding-bottom="0in" fo:border="none" style:writing-mode="lr-tb">
        <style:background-image/>
      </style:table-cell-properties>
    </style:style>
    <style:style style:name="Table39.B2" style:family="table-cell">
      <style:table-cell-properties style:vertical-align="bottom" fo:background-color="#ffd966" fo:padding-left="0.075in" fo:padding-right="0.075in" fo:padding-top="0in" fo:padding-bottom="0in" fo:border="none" style:writing-mode="lr-tb">
        <style:background-image/>
      </style:table-cell-properties>
    </style:style>
    <style:style style:name="Table1" style:family="table">
      <style:table-properties style:width="6.5in" table:align="margins" style:writing-mode="lr-tb"/>
    </style:style>
    <style:style style:name="Table1.A" style:family="table-column">
      <style:table-column-properties style:column-width="3.0972in" style:rel-column-width="31230*"/>
    </style:style>
    <style:style style:name="Table1.B" style:family="table-column">
      <style:table-column-properties style:column-width="3.4028in" style:rel-column-width="34305*"/>
    </style:style>
    <style:style style:name="Table1.1" style:family="table-row">
      <style:table-row-properties style:min-row-height="2.6389in"/>
    </style:style>
    <style:style style:name="Table1.A1" style:family="table-cell">
      <style:table-cell-properties style:vertical-align="middle" fo:padding-left="0.0597in" fo:padding-right="0.0597in" fo:padding-top="0.0201in" fo:padding-bottom="0.0201in" fo:border-left="0.5pt solid #000000" fo:border-right="none" fo:border-top="0.5pt solid #000000" fo:border-bottom="0.5pt solid #000000"/>
    </style:style>
    <style:style style:name="Table1.B1" style:family="table-cell">
      <style:table-cell-properties style:vertical-align="middle" fo:padding-left="0.0597in" fo:padding-right="0.0597in" fo:padding-top="0.0201in" fo:padding-bottom="0.0201in" fo:border="0.5pt solid #000000"/>
    </style:style>
    <style:style style:name="Table40" style:family="table">
      <style:table-properties style:width="6.4903in" fo:margin-top="0in" fo:margin-bottom="0in" table:align="center" style:writing-mode="lr-tb"/>
    </style:style>
    <style:style style:name="Table40.A" style:family="table-column">
      <style:table-column-properties style:column-width="2.6188in"/>
    </style:style>
    <style:style style:name="Table40.B" style:family="table-column">
      <style:table-column-properties style:column-width="1.5896in"/>
    </style:style>
    <style:style style:name="Table40.C" style:family="table-column">
      <style:table-column-properties style:column-width="2.2819in"/>
    </style:style>
    <style:style style:name="Table40.1" style:family="table-row">
      <style:table-row-properties style:min-row-height="0.4444in" fo:keep-together="auto"/>
    </style:style>
    <style:style style:name="Table40.A1" style:family="table-cell">
      <style:table-cell-properties style:vertical-align="middle" fo:padding-left="0.0201in" fo:padding-right="0.0201in" fo:padding-top="0in" fo:padding-bottom="0in" fo:border-left="0.5pt solid #000000" fo:border-right="none" fo:border-top="0.5pt solid #000000" fo:border-bottom="0.5pt solid #000000" style:writing-mode="lr-tb"/>
    </style:style>
    <style:style style:name="Table40.B1" style:family="table-cell">
      <style:table-cell-properties style:vertical-align="middle" fo:padding-left="0.0201in" fo:padding-right="0.0201in" fo:padding-top="0in" fo:padding-bottom="0in" fo:border="0.5pt solid #000000" style:writing-mode="lr-tb"/>
    </style:style>
    <style:style style:name="Table40.2" style:family="table-row">
      <style:table-row-properties style:min-row-height="0.4486in" fo:keep-together="auto"/>
    </style:style>
    <style:style style:name="Table40.A2" style:family="table-cell">
      <style:table-cell-properties style:vertical-align="middle" fo:padding-left="0.0201in" fo:padding-right="0.0201in" fo:padding-top="0in" fo:padding-bottom="0in" fo:border-left="0.5pt solid #000000" fo:border-right="0.5pt solid #000000" fo:border-top="none" fo:border-bottom="0.5pt solid #000000" style:writing-mode="lr-tb"/>
    </style:style>
    <style:style style:name="Table40.3" style:family="table-row">
      <style:table-row-properties style:min-row-height="0.65in" fo:keep-together="auto"/>
    </style:style>
    <style:style style:name="Table40.A3" style:family="table-cell">
      <style:table-cell-properties style:vertical-align="middle" fo:padding-left="0.0201in" fo:padding-right="0.0201in" fo:padding-top="0in" fo:padding-bottom="0in" fo:border-left="0.5pt solid #000000" fo:border-right="none" fo:border-top="none" fo:border-bottom="0.5pt solid #000000" style:writing-mode="lr-tb"/>
    </style:style>
    <style:style style:name="Table40.C3" style:family="table-cell">
      <style:table-cell-properties fo:padding-left="0.0201in" fo:padding-right="0.0201in" fo:padding-top="0in" fo:padding-bottom="0in" fo:border-left="0.5pt solid #000000" fo:border-right="0.5pt solid #000000" fo:border-top="none" fo:border-bottom="0.5pt solid #000000" style:writing-mode="lr-tb"/>
    </style:style>
    <style:style style:name="Table40.4" style:family="table-row">
      <style:table-row-properties style:min-row-height="0.8944in" fo:keep-together="auto"/>
    </style:style>
    <style:style style:name="Table40.5" style:family="table-row">
      <style:table-row-properties style:min-row-height="1.0326in" fo:keep-together="auto"/>
    </style:style>
    <style:style style:name="Table44" style:family="table">
      <style:table-properties style:width="6.5167in" fo:margin-left="0.0035in" fo:margin-top="0in" fo:margin-bottom="0in" table:align="left" style:writing-mode="lr-tb"/>
    </style:style>
    <style:style style:name="Table44.A" style:family="table-column">
      <style:table-column-properties style:column-width="3.7292in"/>
    </style:style>
    <style:style style:name="Table44.B" style:family="table-column">
      <style:table-column-properties style:column-width="2.7875in"/>
    </style:style>
    <style:style style:name="Table44.1" style:family="table-row">
      <style:table-row-properties style:min-row-height="0.134in" fo:keep-together="auto"/>
    </style:style>
    <style:style style:name="Table44.A1" style:family="table-cell">
      <style:table-cell-properties style:vertical-align="middle" fo:padding-left="0.0403in" fo:padding-right="0.0403in" fo:padding-top="0in" fo:padding-bottom="0in" fo:border="0.5pt solid #000000" style:writing-mode="lr-tb"/>
    </style:style>
    <style:style style:name="Table44.2" style:family="table-row">
      <style:table-row-properties style:min-row-height="2.6396in" fo:keep-together="auto"/>
    </style:style>
    <style:style style:name="Table44.A2" style:family="table-cell">
      <style:table-cell-properties style:vertical-align="middle" fo:padding-left="0.0403in" fo:padding-right="0.0403in" fo:padding-top="0in" fo:padding-bottom="0in" fo:border-left="0.5pt solid #000000" fo:border-right="0.5pt solid #000000" fo:border-top="none" fo:border-bottom="0.5pt solid #000000" style:writing-mode="lr-tb"/>
    </style:style>
    <style:style style:name="Table44.3" style:family="table-row">
      <style:table-row-properties style:min-row-height="0.2028in" fo:keep-together="auto"/>
    </style:style>
    <style:style style:name="Table44.A4" style:family="table-cell">
      <style:table-cell-properties style:vertical-align="middle" fo:padding-left="0.0403in" fo:padding-right="0.0403in" fo:padding-top="0in" fo:padding-bottom="0in" fo:border-left="0.5pt solid #000000" fo:border-right="none" fo:border-top="none" fo:border-bottom="0.5pt solid #000000" style:writing-mode="lr-tb"/>
    </style:style>
    <style:style style:name="Table45" style:family="table">
      <style:table-properties style:width="6.5104in" fo:margin-left="0.0035in" fo:margin-top="0in" fo:margin-bottom="0in" table:align="left" style:writing-mode="lr-tb"/>
    </style:style>
    <style:style style:name="Table45.A" style:family="table-column">
      <style:table-column-properties style:column-width="1.5104in"/>
    </style:style>
    <style:style style:name="Table45.B" style:family="table-column">
      <style:table-column-properties style:column-width="5in"/>
    </style:style>
    <style:style style:name="Table45.1" style:family="table-row">
      <style:table-row-properties fo:keep-together="auto"/>
    </style:style>
    <style:style style:name="Table45.A1" style:family="table-cell">
      <style:table-cell-properties fo:padding-left="0.075in" fo:padding-right="0.075in" fo:padding-top="0in" fo:padding-bottom="0in" fo:border="0.5pt solid #000000" style:writing-mode="lr-tb"/>
    </style:style>
    <style:style style:name="Table45.2" style:family="table-row">
      <style:table-row-properties style:min-row-height="1.891in" fo:keep-together="auto"/>
    </style:style>
    <style:style style:name="Table45.A2" style:family="table-cell">
      <style:table-cell-properties style:vertical-align="middle" fo:padding-left="0.075in" fo:padding-right="0.075in" fo:padding-top="0in" fo:padding-bottom="0in" fo:border="0.5pt solid #000000" style:writing-mode="lr-tb"/>
    </style:style>
    <style:style style:name="Table45.3" style:family="table-row">
      <style:table-row-properties style:min-row-height="0.7965in" fo:keep-together="auto"/>
    </style:style>
    <style:style style:name="Table47" style:family="table">
      <style:table-properties style:width="6.559in" fo:margin-left="0.0035in" fo:margin-top="0in" fo:margin-bottom="0in" table:align="left" style:writing-mode="lr-tb"/>
    </style:style>
    <style:style style:name="Table47.A" style:family="table-column">
      <style:table-column-properties style:column-width="6.559in"/>
    </style:style>
    <style:style style:name="Table47.1" style:family="table-row">
      <style:table-row-properties style:min-row-height="1.1993in" fo:keep-together="auto"/>
    </style:style>
    <style:style style:name="Table47.A1" style:family="table-cell">
      <style:table-cell-properties style:vertical-align="middle" fo:background-color="#f5f7e5" fo:padding-left="0.075in" fo:padding-right="0.075in" fo:padding-top="0in" fo:padding-bottom="0in" fo:border="0.5pt solid #000000" style:writing-mode="lr-tb">
        <style:background-image/>
      </style:table-cell-properties>
    </style:style>
    <style:style style:name="Table48" style:family="table">
      <style:table-properties style:width="3.25in" fo:margin-top="0in" fo:margin-bottom="0in" table:align="center" style:writing-mode="lr-tb"/>
    </style:style>
    <style:style style:name="Table48.A" style:family="table-column">
      <style:table-column-properties style:column-width="3.25in"/>
    </style:style>
    <style:style style:name="Table48.1" style:family="table-row">
      <style:table-row-properties style:min-row-height="0.2618in" fo:keep-together="auto"/>
    </style:style>
    <style:style style:name="Table48.A1" style:family="table-cell">
      <style:table-cell-properties style:vertical-align="middle" fo:background-color="#ffd966" fo:padding-left="0.075in" fo:padding-right="0.075in" fo:padding-top="0in" fo:padding-bottom="0in" fo:border="none" style:writing-mode="lr-tb">
        <style:background-image/>
      </style:table-cell-properties>
    </style:style>
    <style:style style:name="Table49" style:family="table">
      <style:table-properties style:width="6.559in" fo:margin-left="0.0035in" fo:margin-top="0in" fo:margin-bottom="0in" table:align="left" style:writing-mode="lr-tb"/>
    </style:style>
    <style:style style:name="Table49.A" style:family="table-column">
      <style:table-column-properties style:column-width="2.2618in"/>
    </style:style>
    <style:style style:name="Table49.B" style:family="table-column">
      <style:table-column-properties style:column-width="2.0611in"/>
    </style:style>
    <style:style style:name="Table49.C" style:family="table-column">
      <style:table-column-properties style:column-width="2.2361in"/>
    </style:style>
    <style:style style:name="Table49.1" style:family="table-row">
      <style:table-row-properties style:min-row-height="1.0743in" fo:keep-together="auto"/>
    </style:style>
    <style:style style:name="Table49.A1" style:family="table-cell">
      <style:table-cell-properties fo:background-color="#f5f7e5" fo:padding-left="0.075in" fo:padding-right="0.075in" fo:padding-top="0in" fo:padding-bottom="0in" fo:border="0.5pt solid #000000" style:writing-mode="lr-tb">
        <style:background-image/>
      </style:table-cell-properties>
    </style:style>
    <style:style style:name="Table49.2" style:family="table-row">
      <style:table-row-properties style:min-row-height="0.1806in" fo:keep-together="auto"/>
    </style:style>
    <style:style style:name="Table49.A2" style:family="table-cell">
      <style:table-cell-properties style:vertical-align="middle" fo:background-color="#f5f7e5" fo:padding-left="0.075in" fo:padding-right="0.075in" fo:padding-top="0in" fo:padding-bottom="0in" fo:border="0.5pt solid #000000" style:writing-mode="lr-tb">
        <style:background-image/>
      </style:table-cell-properties>
    </style:style>
    <style:style style:name="Table49.A3" style:family="table-cell">
      <style:table-cell-properties style:vertical-align="middle" fo:background-color="#f5f7e5" fo:padding-left="0.075in" fo:padding-right="0.075in" fo:padding-top="0in" fo:padding-bottom="0in" fo:border-left="0.5pt solid #000000" fo:border-right="0.5pt solid #000000" fo:border-top="none" fo:border-bottom="0.5pt solid #000000" style:writing-mode="lr-tb">
        <style:background-image/>
      </style:table-cell-properties>
    </style:style>
    <style:style style:name="Table49.4" style:family="table-row">
      <style:table-row-properties style:min-row-height="0.7556in" fo:keep-together="auto"/>
    </style:style>
    <style:style style:name="Table50" style:family="table">
      <style:table-properties style:width="6.559in" fo:margin-left="0.0035in" fo:margin-top="0in" fo:margin-bottom="0in" table:align="left" style:writing-mode="lr-tb"/>
    </style:style>
    <style:style style:name="Table50.A" style:family="table-column">
      <style:table-column-properties style:column-width="4.2486in"/>
    </style:style>
    <style:style style:name="Table50.B" style:family="table-column">
      <style:table-column-properties style:column-width="2.3104in"/>
    </style:style>
    <style:style style:name="Table50.1" style:family="table-row">
      <style:table-row-properties fo:keep-together="auto"/>
    </style:style>
    <style:style style:name="Table50.A1" style:family="table-cell">
      <style:table-cell-properties fo:background-color="#f5f7e5" fo:padding-left="0.075in" fo:padding-right="0.075in" fo:padding-top="0in" fo:padding-bottom="0in" fo:border="0.5pt solid #000000" style:writing-mode="lr-tb">
        <style:background-image/>
      </style:table-cell-properties>
    </style:style>
    <style:style style:name="Table50.2" style:family="table-row">
      <style:table-row-properties style:min-row-height="2.4611in" fo:keep-together="auto"/>
    </style:style>
    <style:style style:name="Table51" style:family="table">
      <style:table-properties style:width="6.559in" fo:margin-left="0.0035in" fo:margin-top="0in" fo:margin-bottom="0in" table:align="left" style:writing-mode="lr-tb"/>
    </style:style>
    <style:style style:name="Table51.A" style:family="table-column">
      <style:table-column-properties style:column-width="2.3083in"/>
    </style:style>
    <style:style style:name="Table51.B" style:family="table-column">
      <style:table-column-properties style:column-width="4.2507in"/>
    </style:style>
    <style:style style:name="Table51.1" style:family="table-row">
      <style:table-row-properties style:min-row-height="1.634in" fo:keep-together="auto"/>
    </style:style>
    <style:style style:name="Table51.A1" style:family="table-cell">
      <style:table-cell-properties fo:padding-left="0.075in" fo:padding-right="0.075in" fo:padding-top="0in" fo:padding-bottom="0in" fo:border="0.5pt solid #000000" style:writing-mode="lr-tb"/>
    </style:style>
    <style:style style:name="Table51.2" style:family="table-row">
      <style:table-row-properties style:min-row-height="0.6111in" fo:keep-together="auto"/>
    </style:style>
    <style:style style:name="Table52" style:family="table">
      <style:table-properties style:width="6.559in" fo:margin-left="0.0035in" fo:margin-top="0in" fo:margin-bottom="0in" fo:break-before="page" table:align="left" style:writing-mode="lr-tb"/>
    </style:style>
    <style:style style:name="Table52.A" style:family="table-column">
      <style:table-column-properties style:column-width="6.559in"/>
    </style:style>
    <style:style style:name="Table52.1" style:family="table-row">
      <style:table-row-properties style:min-row-height="0.6806in" fo:keep-together="auto"/>
    </style:style>
    <style:style style:name="Table52.A1" style:family="table-cell">
      <style:table-cell-properties fo:padding-left="0.1201in" fo:padding-right="0.1201in" fo:padding-top="0in" fo:padding-bottom="0in" fo:border="0.5pt solid #000000" style:writing-mode="lr-tb"/>
    </style:style>
    <style:style style:name="Table52.2" style:family="table-row">
      <style:table-row-properties style:min-row-height="1.2556in" fo:keep-together="auto"/>
    </style:style>
    <style:style style:name="Table53" style:family="table">
      <style:table-properties style:width="6.6215in" fo:margin-top="0in" fo:margin-bottom="0in" table:align="center" style:writing-mode="lr-tb"/>
    </style:style>
    <style:style style:name="Table53.A" style:family="table-column">
      <style:table-column-properties style:column-width="4.5583in"/>
    </style:style>
    <style:style style:name="Table53.B" style:family="table-column">
      <style:table-column-properties style:column-width="2.0632in"/>
    </style:style>
    <style:style style:name="Table53.1" style:family="table-row">
      <style:table-row-properties style:min-row-height="1.8681in" fo:keep-together="auto"/>
    </style:style>
    <style:style style:name="Table53.A1" style:family="table-cell">
      <style:table-cell-properties style:vertical-align="middle" fo:padding-left="0.0799in" fo:padding-right="0.0799in" fo:padding-top="0in" fo:padding-bottom="0in" fo:border="0.5pt solid #000000" style:writing-mode="lr-tb"/>
    </style:style>
    <style:style style:name="Table53.2" style:family="table-row">
      <style:table-row-properties style:min-row-height="0.6743in" fo:keep-together="auto"/>
    </style:style>
    <style:style style:name="Table53.3" style:family="table-row">
      <style:table-row-properties style:min-row-height="1.6868in" fo:keep-together="auto"/>
    </style:style>
    <style:style style:name="Table53.B3" style:family="table-cell">
      <style:table-cell-properties style:vertical-align="middle" fo:padding-left="0.0403in" fo:padding-right="0.0403in" fo:padding-top="0in" fo:padding-bottom="0in" fo:border="0.5pt solid #000000" style:writing-mode="lr-tb"/>
    </style:style>
    <style:style style:name="Table53.4" style:family="table-row">
      <style:table-row-properties style:min-row-height="1.8299in" fo:keep-together="auto"/>
    </style:style>
    <style:style style:name="Table10" style:family="table">
      <style:table-properties style:width="6.5625in" fo:margin-top="0in" fo:margin-bottom="0in" table:align="center" style:writing-mode="lr-tb"/>
    </style:style>
    <style:style style:name="Table10.A" style:family="table-column">
      <style:table-column-properties style:column-width="6.5625in"/>
    </style:style>
    <style:style style:name="Table10.1" style:family="table-row">
      <style:table-row-properties style:min-row-height="0.4313in" fo:keep-together="auto"/>
    </style:style>
    <style:style style:name="Table10.A1" style:family="table-cell">
      <style:table-cell-properties style:vertical-align="middle" fo:background-color="#ffffff" fo:padding-left="0.075in" fo:padding-right="0.075in" fo:padding-top="0in" fo:padding-bottom="0in" fo:border="none" style:writing-mode="lr-tb">
        <style:background-image/>
      </style:table-cell-properties>
    </style:style>
    <style:style style:name="Table10.2" style:family="table-row">
      <style:table-row-properties style:min-row-height="0.4931in" fo:keep-together="auto"/>
    </style:style>
    <style:style style:name="Table10.A2" style:family="table-cell">
      <style:table-cell-properties style:vertical-align="middle" fo:padding-left="0.075in" fo:padding-right="0.075in" fo:padding-top="0in" fo:padding-bottom="0in" fo:border-left="0.5pt solid #00000a" fo:border-right="0.5pt solid #00000a" fo:border-top="none" fo:border-bottom="0.5pt solid #00000a" style:writing-mode="lr-tb"/>
    </style:style>
    <style:style style:name="Table10.A3" style:family="table-cell">
      <style:table-cell-properties style:vertical-align="middle" fo:padding-left="0.075in" fo:padding-right="0.075in" fo:padding-top="0in" fo:padding-bottom="0in" fo:border="0.5pt solid #00000a" style:writing-mode="lr-tb"/>
    </style:style>
    <style:style style:name="Table10.4" style:family="table-row">
      <style:table-row-properties style:min-row-height="0.4993in" fo:keep-together="auto"/>
    </style:style>
    <style:style style:name="Table10.A4" style:family="table-cell">
      <style:table-cell-properties style:vertical-align="middle" fo:padding-left="0.075in" fo:padding-right="0.075in" fo:padding-top="0in" fo:padding-bottom="0in" fo:border="0.5pt solid #00000a" style:writing-mode="lr-tb"/>
    </style:style>
    <style:style style:name="Table4" style:family="table">
      <style:table-properties style:width="6.4125in" style:rel-width="100%" fo:margin-left="0.0035in" fo:margin-top="0in" fo:margin-bottom="0in" table:align="left" style:writing-mode="lr-tb"/>
    </style:style>
    <style:style style:name="Table4.A" style:family="table-column">
      <style:table-column-properties style:column-width="3.4875in" style:rel-column-width="35644*"/>
    </style:style>
    <style:style style:name="Table4.B" style:family="table-column">
      <style:table-column-properties style:column-width="2.925in" style:rel-column-width="29891*"/>
    </style:style>
    <style:style style:name="Table4.1" style:family="table-row">
      <style:table-row-properties style:min-row-height="0.1993in" fo:keep-together="auto"/>
    </style:style>
    <style:style style:name="Table4.A1" style:family="table-cell">
      <style:table-cell-properties style:vertical-align="middle" fo:padding-left="0.0403in" fo:padding-right="0.0403in" fo:padding-top="0in" fo:padding-bottom="0in" fo:border="0.5pt solid #000000" style:writing-mode="lr-tb"/>
    </style:style>
    <style:style style:name="Table4.2" style:family="table-row">
      <style:table-row-properties style:min-row-height="0.1806in" fo:keep-together="auto"/>
    </style:style>
    <style:style style:name="Table4.3" style:family="table-row">
      <style:table-row-properties style:min-row-height="0.1618in" fo:keep-together="auto"/>
    </style:style>
    <style:style style:name="Table5" style:family="table">
      <style:table-properties style:width="6.2465in" fo:margin-top="0in" fo:margin-bottom="0in" table:align="center" style:writing-mode="lr-tb"/>
    </style:style>
    <style:style style:name="Table5.A" style:family="table-column">
      <style:table-column-properties style:column-width="1.684in"/>
    </style:style>
    <style:style style:name="Table5.B" style:family="table-column">
      <style:table-column-properties style:column-width="1.4993in"/>
    </style:style>
    <style:style style:name="Table5.C" style:family="table-column">
      <style:table-column-properties style:column-width="3.0632in"/>
    </style:style>
    <style:style style:name="Table5.1" style:family="table-row">
      <style:table-row-properties style:min-row-height="0.2806in" fo:keep-together="auto"/>
    </style:style>
    <style:style style:name="Table5.A1" style:family="table-cell">
      <style:table-cell-properties style:vertical-align="" fo:padding-left="0.075in" fo:padding-right="0.075in" fo:padding-top="0in" fo:padding-bottom="0in" fo:border="0.5pt solid #000000" style:writing-mode="lr-tb"/>
    </style:style>
    <style:style style:name="Table6" style:family="table">
      <style:table-properties style:width="6.25in" fo:margin-top="0in" fo:margin-bottom="0in" table:align="center" style:writing-mode="lr-tb"/>
    </style:style>
    <style:style style:name="Table6.A" style:family="table-column">
      <style:table-column-properties style:column-width="2.9375in"/>
    </style:style>
    <style:style style:name="Table6.B" style:family="table-column">
      <style:table-column-properties style:column-width="3.3125in"/>
    </style:style>
    <style:style style:name="Table6.1" style:family="table-row">
      <style:table-row-properties fo:keep-together="auto"/>
    </style:style>
    <style:style style:name="Table6.A1" style:family="table-cell">
      <style:table-cell-properties style:vertical-align="middle" fo:padding-left="0.075in" fo:padding-right="0.075in" fo:padding-top="0in" fo:padding-bottom="0in" fo:border="0.5pt solid #000000" style:writing-mode="lr-tb"/>
    </style:style>
    <style:style style:name="Table7" style:family="table">
      <style:table-properties style:width="6.4125in" style:rel-width="100%" fo:margin-top="0in" fo:margin-bottom="0in" table:align="center" style:writing-mode="lr-tb"/>
    </style:style>
    <style:style style:name="Table7.A" style:family="table-column">
      <style:table-column-properties style:column-width="3.1826in" style:rel-column-width="32525*"/>
    </style:style>
    <style:style style:name="Table7.B" style:family="table-column">
      <style:table-column-properties style:column-width="1.9583in" style:rel-column-width="20014*"/>
    </style:style>
    <style:style style:name="Table7.C" style:family="table-column">
      <style:table-column-properties style:column-width="1.2715in" style:rel-column-width="12996*"/>
    </style:style>
    <style:style style:name="Table7.1" style:family="table-row">
      <style:table-row-properties fo:keep-together="auto"/>
    </style:style>
    <style:style style:name="Table7.A1" style:family="table-cell">
      <style:table-cell-properties style:vertical-align="" fo:padding-left="0.075in" fo:padding-right="0.075in" fo:padding-top="0in" fo:padding-bottom="0in" fo:border="0.5pt solid #000000" style:writing-mode="lr-tb"/>
    </style:style>
    <style:style style:name="Table8" style:family="table">
      <style:table-properties style:width="6.4125in" style:rel-width="100%" fo:margin-top="0in" fo:margin-bottom="0in" table:align="center" style:writing-mode="lr-tb"/>
    </style:style>
    <style:style style:name="Table8.A" style:family="table-column">
      <style:table-column-properties style:column-width="3.1819in" style:rel-column-width="32518*"/>
    </style:style>
    <style:style style:name="Table8.B" style:family="table-column">
      <style:table-column-properties style:column-width="1.9597in" style:rel-column-width="20027*"/>
    </style:style>
    <style:style style:name="Table8.C" style:family="table-column">
      <style:table-column-properties style:column-width="1.2708in" style:rel-column-width="12990*"/>
    </style:style>
    <style:style style:name="Table8.1" style:family="table-row">
      <style:table-row-properties fo:keep-together="auto"/>
    </style:style>
    <style:style style:name="Table8.A1" style:family="table-cell">
      <style:table-cell-properties style:vertical-align="" fo:padding-left="0.075in" fo:padding-right="0.075in" fo:padding-top="0in" fo:padding-bottom="0in" fo:border="0.5pt solid #000000" style:writing-mode="lr-tb"/>
    </style:style>
    <style:style style:name="Table9" style:family="table">
      <style:table-properties style:width="6.559in" fo:margin-left="0in" fo:margin-top="0in" fo:margin-bottom="0in" table:align="left" style:writing-mode="lr-tb"/>
    </style:style>
    <style:style style:name="Table9.A" style:family="table-column">
      <style:table-column-properties style:column-width="3.5583in"/>
    </style:style>
    <style:style style:name="Table9.B" style:family="table-column">
      <style:table-column-properties style:column-width="3.0007in"/>
    </style:style>
    <style:style style:name="Table9.1" style:family="table-row">
      <style:table-row-properties style:min-row-height="8.9583in" fo:keep-together="auto"/>
    </style:style>
    <style:style style:name="Table9.A1" style:family="table-cell">
      <style:table-cell-properties style:vertical-align="" fo:padding-left="0.0201in" fo:padding-right="0.0201in" fo:padding-top="0in" fo:padding-bottom="0in" fo:border-left="none" fo:border-right="0.5pt solid #000000" fo:border-top="none" fo:border-bottom="none" style:writing-mode="lr-tb"/>
    </style:style>
    <style:style style:name="Table9.B1" style:family="table-cell">
      <style:table-cell-properties style:vertical-align="" fo:padding-left="0.0201in" fo:padding-right="0.0201in" fo:padding-top="0in" fo:padding-bottom="0in" fo:border-left="0.5pt solid #000000" fo:border-right="none" fo:border-top="none" fo:border-bottom="none" style:writing-mode="lr-tb"/>
    </style:style>
    <style:style style:name="Table61" style:family="table">
      <style:table-properties style:width="6.5625in" fo:margin-left="0in" fo:margin-top="0in" fo:margin-bottom="0in" table:align="left" style:writing-mode="page"/>
    </style:style>
    <style:style style:name="Table61.A" style:family="table-column">
      <style:table-column-properties style:column-width="6.5625in"/>
    </style:style>
    <style:style style:name="Table61.1" style:family="table-row">
      <style:table-row-properties style:min-row-height="0.1743in" fo:keep-together="auto"/>
    </style:style>
    <style:style style:name="Table61.A1" style:family="table-cell">
      <style:table-cell-properties fo:background-color="#d9d9d9" fo:padding-left="0.075in" fo:padding-right="0.075in" fo:padding-top="0in" fo:padding-bottom="0in" fo:border="0.5pt solid #00000a">
        <style:background-image/>
      </style:table-cell-properties>
    </style:style>
    <style:style style:name="Table62" style:family="table">
      <style:table-properties style:width="6.1875in" fo:margin-top="0in" fo:margin-bottom="0in" table:align="center" style:writing-mode="page"/>
    </style:style>
    <style:style style:name="Table62.A" style:family="table-column">
      <style:table-column-properties style:column-width="6.1875in"/>
    </style:style>
    <style:style style:name="Table62.1" style:family="table-row">
      <style:table-row-properties style:min-row-height="0.4806in" fo:keep-together="auto"/>
    </style:style>
    <style:style style:name="Table62.A1" style:family="table-cell">
      <style:table-cell-properties fo:padding-left="0.075in" fo:padding-right="0.075in" fo:padding-top="0in" fo:padding-bottom="0in" fo:border="0.5pt solid #00000a"/>
    </style:style>
    <style:style style:name="Table63" style:family="table">
      <style:table-properties style:width="6.4965in" fo:margin-top="0in" fo:margin-bottom="0in" fo:break-before="page" table:align="center" style:writing-mode="lr-tb"/>
    </style:style>
    <style:style style:name="Table63.A" style:family="table-column">
      <style:table-column-properties style:column-width="3.6215in"/>
    </style:style>
    <style:style style:name="Table63.B" style:family="table-column">
      <style:table-column-properties style:column-width="2.875in"/>
    </style:style>
    <style:style style:name="Table63.1" style:family="table-row">
      <style:table-row-properties style:min-row-height="0.2243in" fo:keep-together="auto"/>
    </style:style>
    <style:style style:name="Table63.A1" style:family="table-cell">
      <style:table-cell-properties style:vertical-align="middle" fo:padding-left="0.075in" fo:padding-right="0.075in" fo:padding-top="0in" fo:padding-bottom="0in" fo:border="0.5pt solid #000000" style:writing-mode="lr-tb"/>
    </style:style>
    <style:style style:name="Table63.2" style:family="table-row">
      <style:table-row-properties style:min-row-height="0.1181in" fo:keep-together="auto"/>
    </style:style>
    <style:style style:name="Table63.A2" style:family="table-cell">
      <style:table-cell-properties style:vertical-align="middle" fo:background-color="#bfbfbf" fo:padding-left="0.075in" fo:padding-right="0.075in" fo:padding-top="0in" fo:padding-bottom="0in" fo:border="0.5pt solid #000000" style:writing-mode="lr-tb">
        <style:background-image/>
      </style:table-cell-properties>
    </style:style>
    <style:style style:name="Table63.3" style:family="table-row">
      <style:table-row-properties style:min-row-height="0.7118in" fo:keep-together="auto"/>
    </style:style>
    <style:style style:name="Table63.4" style:family="table-row">
      <style:table-row-properties style:min-row-height="0.1868in" fo:keep-together="auto"/>
    </style:style>
    <style:style style:name="Table63.5" style:family="table-row">
      <style:table-row-properties style:min-row-height="0.3681in" fo:keep-together="auto"/>
    </style:style>
    <style:style style:name="Table63.7" style:family="table-row">
      <style:table-row-properties style:min-row-height="0.3431in" fo:keep-together="auto"/>
    </style:style>
    <style:style style:name="Table63.A7" style:family="table-cell">
      <style:table-cell-properties fo:padding-left="0.075in" fo:padding-right="0.075in" fo:padding-top="0in" fo:padding-bottom="0in" fo:border="0.5pt solid #000000" style:writing-mode="lr-tb"/>
    </style:style>
    <style:style style:name="Table63.8" style:family="table-row">
      <style:table-row-properties fo:keep-together="auto"/>
    </style:style>
    <style:style style:name="Table63.A8" style:family="table-cell">
      <style:table-cell-properties fo:padding-left="0.075in" fo:padding-right="0.075in" fo:padding-top="0in" fo:padding-bottom="0in" fo:border="0.5pt solid #000000" style:writing-mode="lr-tb"/>
    </style:style>
    <style:style style:name="Table63.9" style:family="table-row">
      <style:table-row-properties fo:keep-together="auto"/>
    </style:style>
    <style:style style:name="Table63.A9" style:family="table-cell">
      <style:table-cell-properties fo:padding-left="0.075in" fo:padding-right="0.075in" fo:padding-top="0in" fo:padding-bottom="0in" fo:border="0.5pt solid #000000" style:writing-mode="lr-tb"/>
    </style:style>
    <style:style style:name="Table63.10" style:family="table-row">
      <style:table-row-properties fo:keep-together="auto"/>
    </style:style>
    <style:style style:name="Table63.A10" style:family="table-cell">
      <style:table-cell-properties fo:padding-left="0.075in" fo:padding-right="0.075in" fo:padding-top="0in" fo:padding-bottom="0in" fo:border="0.5pt solid #000000" style:writing-mode="lr-tb"/>
    </style:style>
    <style:style style:name="Table63.11" style:family="table-row">
      <style:table-row-properties fo:keep-together="auto"/>
    </style:style>
    <style:style style:name="Table63.A11" style:family="table-cell">
      <style:table-cell-properties fo:padding-left="0.075in" fo:padding-right="0.075in" fo:padding-top="0in" fo:padding-bottom="0in" fo:border="0.5pt solid #000000" style:writing-mode="lr-tb"/>
    </style:style>
    <style:style style:name="Table63.13" style:family="table-row">
      <style:table-row-properties style:min-row-height="0.2868in" fo:keep-together="auto"/>
    </style:style>
    <style:style style:name="Table63.A13" style:family="table-cell">
      <style:table-cell-properties fo:padding-left="0.075in" fo:padding-right="0.075in" fo:padding-top="0in" fo:padding-bottom="0in" fo:border="0.5pt solid #000000" style:writing-mode="lr-tb"/>
    </style:style>
    <style:style style:name="P1" style:family="paragraph" style:parent-style-name="Standard">
      <style:paragraph-properties fo:margin-top="0in" fo:margin-bottom="0in" style:contextual-spacing="false" fo:text-align="center" style:justify-single-word="false" fo:orphans="0" fo:widows="0" fo:padding="0in" fo:border-left="none" fo:border-right="none" fo:border-top="6.01pt groove #d5dce4" fo:border-bottom="none" fo:keep-with-next="always" style:join-border="false"/>
    </style:style>
    <style:style style:name="P2" style:family="paragraph" style:parent-style-name="Standard">
      <loext:graphic-properties draw:fill="solid" draw:fill-color="#d9d9d9"/>
      <style:paragraph-properties fo:margin-top="0in" fo:margin-bottom="0in" style:contextual-spacing="false" fo:line-height="80%" fo:text-align="center" style:justify-single-word="false" fo:orphans="2" fo:widows="2" fo:background-color="#d9d9d9"/>
      <style:text-properties style:font-name="Calibri2"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3" style:family="paragraph" style:parent-style-name="Standard">
      <style:paragraph-properties fo:margin-top="0in" fo:margin-bottom="0in" style:contextual-spacing="false" fo:text-align="justify" style:justify-single-word="false" fo:orphans="2" fo:widows="2"/>
      <style:text-properties style:font-name="Calibri" fo:font-size="11pt" fo:language="en" fo:country="US" officeooo:paragraph-rsid="020d8e0d" style:letter-kerning="false" style:font-name-asian="Calibri3" style:font-size-asian="11pt" style:language-asian="en" style:country-asian="US" style:font-name-complex="Arial" style:font-size-complex="11pt" style:language-complex="ar" style:country-complex="SA"/>
    </style:style>
    <style:style style:name="P4" style:family="paragraph" style:parent-style-name="Standard">
      <style:paragraph-properties fo:margin-top="0in" fo:margin-bottom="0in" style:contextual-spacing="false" fo:text-align="center" style:justify-single-word="false" fo:orphans="2" fo:widows="2"/>
      <style:text-properties style:font-name="Cardo" fo:font-size="10pt" fo:language="en" fo:country="US" fo:font-weight="bold" officeooo:paragraph-rsid="01c694e7" style:letter-kerning="false" style:font-name-asian="Calibri3" style:font-size-asian="10pt" style:language-asian="en" style:country-asian="US" style:font-weight-asian="bold" style:font-name-complex="Cardo1" style:font-size-complex="10pt" style:language-complex="ar" style:country-complex="SA" style:font-weight-complex="bold"/>
    </style:style>
    <style:style style:name="P5" style:family="paragraph" style:parent-style-name="Standard">
      <style:paragraph-properties fo:margin-top="0in" fo:margin-bottom="0in" style:contextual-spacing="false" fo:text-align="left" style:justify-single-word="false" fo:orphans="0" fo:widows="0" fo:keep-with-next="always"/>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6" style:family="paragraph" style:parent-style-name="Standard">
      <style:paragraph-properties fo:margin-top="0in" fo:margin-bottom="0in" style:contextual-spacing="false" fo:text-align="center" style:justify-single-word="false" fo:orphans="0" fo:widows="0" fo:keep-with-next="always"/>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7" style:family="paragraph" style:parent-style-name="Standard">
      <style:paragraph-properties fo:margin-top="0in" fo:margin-bottom="0in" style:contextual-spacing="false" fo:line-height="115%" fo:text-align="right" style:justify-single-word="false" fo:orphans="0" fo:widows="0" fo:keep-with-next="always"/>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8" style:family="paragraph" style:parent-style-name="Standard">
      <style:paragraph-properties fo:margin-top="0in" fo:margin-bottom="0in" style:contextual-spacing="false" fo:text-align="center" style:justify-single-word="false" fo:orphans="2" fo:widows="2"/>
      <style:text-properties style:font-name="Calibri" fo:font-size="11pt" fo:language="en" fo:country="US" officeooo:paragraph-rsid="01c4a767" style:letter-kerning="false" style:font-name-asian="Calibri3" style:font-size-asian="11pt" style:language-asian="en" style:country-asian="US" style:font-name-complex="Arial" style:font-size-complex="11pt" style:language-complex="ar" style:country-complex="SA"/>
    </style:style>
    <style:style style:name="P9" style:family="paragraph" style:parent-style-name="Standard">
      <style:paragraph-properties fo:margin-left="0in" fo:margin-right="0in" fo:text-align="center" style:justify-single-word="false" fo:orphans="0" fo:widows="0" fo:text-indent="0in" style:auto-text-indent="false" fo:keep-with-next="always" style:writing-mode="rl-tb"/>
      <style:text-properties officeooo:paragraph-rsid="0014dec3"/>
    </style:style>
    <style:style style:name="P10" style:family="paragraph" style:parent-style-name="Standard">
      <style:paragraph-properties fo:margin-left="0in" fo:margin-right="0in" fo:text-align="center" style:justify-single-word="false" fo:orphans="0" fo:widows="0" fo:text-indent="0in" style:auto-text-indent="false" style:writing-mode="rl-tb"/>
      <style:text-properties officeooo:paragraph-rsid="001494d5"/>
    </style:style>
    <style:style style:name="P11" style:family="paragraph" style:parent-style-name="Endnote">
      <style:paragraph-properties fo:text-align="justify" style:justify-single-word="false"/>
    </style:style>
    <style:style style:name="P12" style:family="paragraph" style:parent-style-name="Standard">
      <style:paragraph-properties fo:text-align="justify" style:justify-single-word="false"/>
      <style:text-properties officeooo:paragraph-rsid="01c2adc8"/>
    </style:style>
    <style:style style:name="P13" style:family="paragraph" style:parent-style-name="Endnote">
      <style:paragraph-properties fo:text-align="justify" style:justify-single-word="false" loext:word-spacing-minimum="75%" loext:word-spacing-maximum="133%"/>
      <style:text-properties officeooo:paragraph-rsid="00163828"/>
    </style:style>
    <style:style style:name="P14" style:family="paragraph" style:parent-style-name="Endnote">
      <style:paragraph-properties fo:text-align="justify" style:justify-single-word="false" style:writing-mode="lr-tb"/>
      <style:text-properties fo:font-size="9pt" style:font-size-asian="9pt" style:font-size-complex="9pt"/>
    </style:style>
    <style:style style:name="P15" style:family="paragraph" style:parent-style-name="Endnote">
      <style:paragraph-properties fo:text-align="justify" style:justify-single-word="false" style:writing-mode="lr-tb"/>
      <style:text-properties officeooo:paragraph-rsid="01c2adc8"/>
    </style:style>
    <style:style style:name="P16" style:family="paragraph" style:parent-style-name="Endnote">
      <style:paragraph-properties fo:margin-top="0.0138in" fo:margin-bottom="0.028in" style:contextual-spacing="false" fo:text-align="center" style:justify-single-word="false" style:writing-mode="lr-tb"/>
      <style:text-properties style:font-name="Calibri2"/>
    </style:style>
    <style:style style:name="P17" style:family="paragraph" style:parent-style-name="Endnote">
      <style:paragraph-properties fo:text-align="center" style:justify-single-word="false" style:writing-mode="lr-tb"/>
      <style:text-properties style:font-name="Calibri2" officeooo:paragraph-rsid="00843b7a"/>
    </style:style>
    <style:style style:name="P18" style:family="paragraph" style:parent-style-name="Endnote">
      <style:paragraph-properties fo:text-align="center" style:justify-single-word="false" style:writing-mode="lr-tb"/>
      <style:text-properties style:font-name="Calibri2"/>
    </style:style>
    <style:style style:name="P19" style:family="paragraph" style:parent-style-name="Endnote">
      <style:paragraph-properties fo:margin-top="0.0417in" fo:margin-bottom="0in" style:contextual-spacing="false" fo:text-align="justify" style:justify-single-word="false" style:writing-mode="lr-tb"/>
      <style:text-properties fo:font-size="9pt" style:font-size-asian="9pt" style:font-size-complex="9pt"/>
    </style:style>
    <style:style style:name="P20" style:family="paragraph" style:parent-style-name="Endnote">
      <style:paragraph-properties fo:margin-top="0.0417in" fo:margin-bottom="0in" style:contextual-spacing="false" fo:text-align="justify" style:justify-single-word="false" style:writing-mode="lr-tb"/>
    </style:style>
    <style:style style:name="P21" style:family="paragraph" style:parent-style-name="Standard">
      <style:paragraph-properties fo:text-align="justify" style:justify-single-word="false" loext:word-spacing-minimum="75%" loext:word-spacing-maximum="133%"/>
      <style:text-properties fo:font-size="9pt" officeooo:paragraph-rsid="00163828" style:font-size-asian="9pt" style:font-size-complex="9pt"/>
    </style:style>
    <style:style style:name="P22" style:family="paragraph" style:parent-style-name="Endnote">
      <style:paragraph-properties fo:text-align="justify" style:justify-single-word="false"/>
      <style:text-properties officeooo:paragraph-rsid="00814ff8"/>
    </style:style>
    <style:style style:name="P23" style:family="paragraph" style:parent-style-name="Standard">
      <style:paragraph-properties fo:margin-top="0in" fo:margin-bottom="0in" style:contextual-spacing="false" fo:text-align="left" style:justify-single-word="false" fo:orphans="0" fo:widows="0" fo:keep-with-next="always" style:writing-mode="rl-tb"/>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24" style:family="paragraph" style:parent-style-name="Standard">
      <style:paragraph-properties fo:margin-top="0in" fo:margin-bottom="0in" style:contextual-spacing="false" fo:text-align="center" style:justify-single-word="false" fo:orphans="2" fo:widows="2"/>
      <style:text-properties style:font-name="Calibri" fo:font-size="11pt" fo:language="en" fo:country="US" officeooo:paragraph-rsid="00c118c0" style:letter-kerning="false" style:font-name-asian="Calibri3" style:font-size-asian="11pt" style:language-asian="en" style:country-asian="US" style:font-name-complex="Arial" style:font-size-complex="11pt" style:language-complex="ar" style:country-complex="SA"/>
    </style:style>
    <style:style style:name="P25" style:family="paragraph" style:parent-style-name="Standard">
      <style:paragraph-properties fo:margin-top="0in" fo:margin-bottom="0in" style:contextual-spacing="false" fo:text-align="justify" style:justify-single-word="false" fo:orphans="2" fo:widows="2" loext:word-spacing-minimum="75%" loext:word-spacing-maximum="133%"/>
      <style:text-properties style:font-name="Calibri" fo:font-size="11pt" fo:language="en" fo:country="US" officeooo:paragraph-rsid="00c118c0" style:letter-kerning="false" style:font-name-asian="Calibri3" style:font-size-asian="11pt" style:language-asian="en" style:country-asian="US" style:font-name-complex="Arial" style:font-size-complex="11pt" style:language-complex="ar" style:country-complex="SA"/>
    </style:style>
    <style:style style:name="P26" style:family="paragraph" style:parent-style-name="Endnote">
      <style:paragraph-properties fo:text-align="justify" style:justify-single-word="false" loext:word-spacing-minimum="75%" loext:word-spacing-maximum="133%"/>
    </style:style>
    <style:style style:name="P27" style:family="paragraph" style:parent-style-name="Standard">
      <style:paragraph-properties fo:margin-top="0in" fo:margin-bottom="0in" style:contextual-spacing="false" fo:text-align="center" style:justify-single-word="false" fo:orphans="0" fo:widows="0" fo:keep-with-next="always" style:writing-mode="rl-tb"/>
      <style:text-properties style:font-name="Calibri" fo:font-size="9.5pt" fo:language="en" fo:country="US" officeooo:paragraph-rsid="01e87874" style:letter-kerning="false" style:font-name-asian="Calibri3" style:font-size-asian="9.5pt" style:language-asian="en" style:country-asian="US" style:font-name-complex="Arial" style:font-size-complex="9.5pt" style:language-complex="ar" style:country-complex="SA"/>
    </style:style>
    <style:style style:name="P28" style:family="paragraph" style:parent-style-name="Standard">
      <style:paragraph-properties fo:margin-top="0in" fo:margin-bottom="0in" style:contextual-spacing="false" fo:text-align="justify" style:justify-single-word="false" fo:orphans="0" fo:widows="0" style:writing-mode="rl-tb"/>
      <style:text-properties fo:color="#000000" loext:opacity="100%" style:font-name="Ezra SIL" fo:font-size="9.5pt" fo:language="en" fo:country="US" fo:font-weight="bold" officeooo:paragraph-rsid="01e87874" style:letter-kerning="false" style:font-name-asian="Calibri3" style:font-size-asian="9.5pt" style:language-asian="en" style:country-asian="US" style:font-weight-asian="bold" style:font-name-complex="Ezra SIL1" style:font-size-complex="9.5pt" style:language-complex="he" style:country-complex="IL">
        <loext:char-complex-color loext:theme-type="dark1" loext:color-type="theme"/>
      </style:text-properties>
    </style:style>
    <style:style style:name="P29" style:family="paragraph" style:parent-style-name="Standard">
      <style:paragraph-properties fo:margin-top="0in" fo:margin-bottom="0in" style:contextual-spacing="false" fo:text-align="justify" style:justify-single-word="false" fo:orphans="0" fo:widows="0" fo:keep-with-next="always"/>
      <style:text-properties style:font-name="Calibri" fo:font-size="11pt" fo:language="en" fo:country="US" officeooo:paragraph-rsid="01e87874" style:letter-kerning="false" style:font-name-asian="Calibri3" style:font-size-asian="11pt" style:language-asian="en" style:country-asian="US" style:font-name-complex="Arial" style:font-size-complex="11pt" style:language-complex="ar" style:country-complex="SA"/>
    </style:style>
    <style:style style:name="P30" style:family="paragraph" style:parent-style-name="Standard">
      <style:paragraph-properties fo:text-align="justify" style:justify-single-word="false" fo:orphans="0" fo:widows="0" fo:keep-with-next="always" loext:word-spacing-minimum="75%" loext:word-spacing-maximum="133%"/>
      <style:text-properties style:font-name="Calibri2"/>
    </style:style>
    <style:style style:name="P31" style:family="paragraph" style:parent-style-name="Endnote">
      <style:text-properties style:font-name="Calibri2"/>
    </style:style>
    <style:style style:name="P32" style:family="paragraph" style:parent-style-name="Endnote">
      <style:paragraph-properties fo:margin-top="0in" fo:margin-bottom="0in" style:contextual-spacing="false"/>
    </style:style>
    <style:style style:name="P33" style:family="paragraph" style:parent-style-name="Standard">
      <style:paragraph-properties fo:margin-top="0in" fo:margin-bottom="0in" style:contextual-spacing="false" fo:line-height="90%" fo:text-align="center" style:justify-single-word="false" fo:orphans="0" fo:widows="0" fo:keep-with-next="always"/>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34" style:family="paragraph" style:parent-style-name="Standard">
      <style:paragraph-properties fo:margin-top="0in" fo:margin-bottom="0in" style:contextual-spacing="false" fo:text-align="right" style:justify-single-word="false" fo:orphans="0" fo:widows="0" fo:keep-with-next="always"/>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35" style:family="paragraph" style:parent-style-name="Standard">
      <style:paragraph-properties fo:margin-top="0in" fo:margin-bottom="0in" style:contextual-spacing="false" fo:text-align="center" style:justify-single-word="false" fo:orphans="0" fo:widows="0"/>
      <style:text-properties style:font-name="Calibri" fo:font-size="8pt" fo:language="en" fo:country="US" officeooo:paragraph-rsid="0207587b" style:letter-kerning="false" style:font-name-asian="Calibri3" style:font-size-asian="8pt" style:language-asian="en" style:country-asian="US" style:font-name-complex="Arial" style:font-size-complex="8pt" style:language-complex="ar" style:country-complex="SA"/>
    </style:style>
    <style:style style:name="P36" style:family="paragraph" style:parent-style-name="Standard">
      <style:paragraph-properties fo:margin-top="0in" fo:margin-bottom="0in" style:contextual-spacing="false" fo:text-align="center" style:justify-single-word="false" fo:orphans="0" fo:widows="0"/>
      <style:text-properties style:font-name="Calibri" fo:font-size="8pt" fo:language="en" fo:country="US" officeooo:paragraph-rsid="021606e4" style:letter-kerning="false" style:font-name-asian="Calibri3" style:font-size-asian="8pt" style:language-asian="en" style:country-asian="US" style:font-name-complex="Arial" style:font-size-complex="8pt" style:language-complex="ar" style:country-complex="SA"/>
    </style:style>
    <style:style style:name="P37" style:family="paragraph" style:parent-style-name="Standard">
      <style:paragraph-properties fo:margin-top="0in" fo:margin-bottom="0.0201in" style:contextual-spacing="false" fo:text-align="center" style:justify-single-word="false" fo:orphans="0" fo:widows="0"/>
      <style:text-properties style:font-name="Calibri" fo:font-size="8pt" fo:language="en" fo:country="US" officeooo:paragraph-rsid="0207587b" style:letter-kerning="false" style:font-name-asian="Calibri3" style:font-size-asian="8pt" style:language-asian="en" style:country-asian="US" style:font-name-complex="Arial" style:font-size-complex="8pt" style:language-complex="ar" style:country-complex="SA"/>
    </style:style>
    <style:style style:name="P38" style:family="paragraph" style:parent-style-name="Standard">
      <style:paragraph-properties fo:margin-top="0in" fo:margin-bottom="0in" style:contextual-spacing="false" fo:text-align="justify" style:justify-single-word="false" fo:orphans="0" fo:widows="0"/>
      <style:text-properties style:font-name="Calibri" fo:font-size="8pt" fo:language="en" fo:country="US" officeooo:paragraph-rsid="021227d0" style:letter-kerning="false" style:font-name-asian="Calibri3" style:font-size-asian="8pt" style:language-asian="en" style:country-asian="US" style:font-name-complex="Arial" style:font-size-complex="8pt" style:language-complex="ar" style:country-complex="SA"/>
    </style:style>
    <style:style style:name="P39" style:family="paragraph" style:parent-style-name="Standard">
      <style:paragraph-properties fo:margin-top="0in" fo:margin-bottom="0in" style:contextual-spacing="false" fo:text-align="justify" style:justify-single-word="false" fo:orphans="0" fo:widows="0"/>
      <style:text-properties style:font-name="Calibri" fo:font-size="8pt" fo:language="en" fo:country="US" officeooo:paragraph-rsid="01fd74a2" style:letter-kerning="false" style:font-name-asian="Calibri3" style:font-size-asian="8pt" style:language-asian="en" style:country-asian="US" style:font-name-complex="Arial" style:font-size-complex="8pt" style:language-complex="ar" style:country-complex="SA"/>
    </style:style>
    <style:style style:name="P40" style:family="paragraph" style:parent-style-name="Standard">
      <style:paragraph-properties fo:margin-top="0in" fo:margin-bottom="0in" style:contextual-spacing="false" fo:text-align="justify" style:justify-single-word="false" fo:orphans="0" fo:widows="0" loext:word-spacing-minimum="75%" loext:word-spacing-maximum="133%"/>
      <style:text-properties style:font-name="Calibri" fo:font-size="8pt" fo:language="en" fo:country="US" officeooo:paragraph-rsid="01ff99c1" style:letter-kerning="false" style:font-name-asian="Calibri3" style:font-size-asian="8pt" style:language-asian="en" style:country-asian="US" style:font-name-complex="Arial" style:font-size-complex="8pt" style:language-complex="ar" style:country-complex="SA"/>
    </style:style>
    <style:style style:name="P41" style:family="paragraph" style:parent-style-name="Standard">
      <style:paragraph-properties fo:margin-top="0in" fo:margin-bottom="0in" style:contextual-spacing="false" fo:text-align="justify" style:justify-single-word="false" fo:orphans="0" fo:widows="0" loext:word-spacing-minimum="75%" loext:word-spacing-maximum="133%"/>
      <style:text-properties style:font-name="Calibri" fo:font-size="8pt" fo:language="en" fo:country="US" officeooo:paragraph-rsid="0204a7cd" style:letter-kerning="false" style:font-name-asian="Calibri3" style:font-size-asian="8pt" style:language-asian="en" style:country-asian="US" style:font-name-complex="Arial" style:font-size-complex="8pt" style:language-complex="ar" style:country-complex="SA"/>
    </style:style>
    <style:style style:name="P42" style:family="paragraph" style:parent-style-name="Standard">
      <style:paragraph-properties fo:margin-top="0in" fo:margin-bottom="0in" style:contextual-spacing="false" fo:text-align="justify" style:justify-single-word="false" fo:orphans="0" fo:widows="0" loext:word-spacing-minimum="75%" loext:word-spacing-maximum="133%"/>
      <style:text-properties style:font-name="Calibri" fo:font-size="8pt" fo:language="en" fo:country="US" officeooo:paragraph-rsid="020f6228" style:letter-kerning="false" style:font-name-asian="Calibri3" style:font-size-asian="8pt" style:language-asian="en" style:country-asian="US" style:font-name-complex="Arial" style:font-size-complex="8pt" style:language-complex="ar" style:country-complex="SA"/>
    </style:style>
    <style:style style:name="P43" style:family="paragraph" style:parent-style-name="Endnote">
      <style:paragraph-properties fo:text-align="justify" style:justify-single-word="false" loext:word-spacing-minimum="75%" loext:word-spacing-maximum="133%"/>
      <style:text-properties officeooo:paragraph-rsid="00b37aa4"/>
    </style:style>
    <style:style style:name="P44" style:family="paragraph" style:parent-style-name="Endnote">
      <style:paragraph-properties fo:text-align="justify" style:justify-single-word="false" loext:word-spacing-minimum="75%" loext:word-spacing-maximum="133%"/>
      <style:text-properties style:font-name="Calibri2" fo:font-size="9pt" style:font-size-asian="9pt" style:font-name-complex="Calibri2" style:font-size-complex="9pt"/>
    </style:style>
    <style:style style:name="P45" style:family="paragraph" style:parent-style-name="Endnote">
      <style:paragraph-properties fo:text-align="justify" style:justify-single-word="false" loext:word-spacing-minimum="75%" loext:word-spacing-maximum="133%"/>
      <style:text-properties style:font-name="Calibri2" fo:font-size="9pt" officeooo:paragraph-rsid="00843b7a" style:font-size-asian="9pt" style:font-name-complex="Calibri2" style:font-size-complex="9pt"/>
    </style:style>
    <style:style style:name="P46" style:family="paragraph" style:parent-style-name="Standard">
      <style:paragraph-properties fo:margin-top="0in" fo:margin-bottom="0in" style:contextual-spacing="false" fo:text-align="justify" style:justify-single-word="false" fo:orphans="0" fo:widows="0" fo:keep-with-next="always" loext:word-spacing-minimum="75%" loext:word-spacing-maximum="133%"/>
      <style:text-properties style:font-name="Calibri" fo:font-size="11pt" fo:language="en" fo:country="US" officeooo:paragraph-rsid="001219fc" style:letter-kerning="false" style:font-name-asian="Calibri3" style:font-size-asian="11pt" style:language-asian="en" style:country-asian="US" style:font-name-complex="Arial" style:font-size-complex="11pt" style:language-complex="ar" style:country-complex="SA"/>
    </style:style>
    <style:style style:name="P47" style:family="paragraph" style:parent-style-name="Footnote">
      <style:text-properties fo:font-size="7pt" style:font-size-asian="7pt" style:font-size-complex="7pt"/>
    </style:style>
    <style:style style:name="P48" style:family="paragraph" style:parent-style-name="Standard">
      <style:paragraph-properties fo:margin-top="0in" fo:margin-bottom="0.028in" style:contextual-spacing="false" fo:text-align="justify" style:justify-single-word="false" fo:orphans="0" fo:widows="0" loext:word-spacing-minimum="75%" loext:word-spacing-maximum="133%"/>
    </style:style>
    <style:style style:name="P49" style:family="paragraph" style:parent-style-name="Standard">
      <style:paragraph-properties fo:margin-top="0in" fo:margin-bottom="0in" style:contextual-spacing="false" fo:text-align="center" style:justify-single-word="false" fo:orphans="2" fo:widows="2"/>
      <style:text-properties style:font-name="Calibri" fo:font-size="11pt" fo:language="en" fo:country="US" officeooo:paragraph-rsid="011a9b3d" style:letter-kerning="false" style:font-name-asian="Calibri3" style:font-size-asian="11pt" style:language-asian="en" style:country-asian="US" style:font-name-complex="Arial" style:font-size-complex="11pt" style:language-complex="ar" style:country-complex="SA"/>
    </style:style>
    <style:style style:name="P50" style:family="paragraph" style:parent-style-name="Standard">
      <style:paragraph-properties fo:margin-top="0in" fo:margin-bottom="0in" style:contextual-spacing="false" fo:text-align="center" style:justify-single-word="false" fo:orphans="2" fo:widows="2"/>
      <style:text-properties style:font-name="Calibri2"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51" style:family="paragraph" style:parent-style-name="Standard">
      <style:paragraph-properties fo:margin-left="-0.0402in" fo:margin-top="0in" fo:margin-bottom="0in" style:contextual-spacing="false" fo:text-align="center" style:justify-single-word="false" fo:orphans="2" fo:widows="2"/>
      <style:text-properties style:font-name="Calibri2"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52" style:family="paragraph" style:parent-style-name="Standard">
      <style:paragraph-properties fo:margin-top="0in" fo:margin-bottom="0in" style:contextual-spacing="false" fo:text-align="left" style:justify-single-word="false" fo:orphans="2" fo:widows="2"/>
      <style:text-properties style:font-name="Calibri2"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53" style:family="paragraph" style:parent-style-name="Standard">
      <style:paragraph-properties fo:margin-left="-0.0402in" fo:margin-top="0in" fo:margin-bottom="0in" style:contextual-spacing="false" fo:text-align="center" style:justify-single-word="false" fo:orphans="2" fo:widows="2"/>
      <style:text-properties fo:color="#000000" loext:opacity="100%" style:font-name="Book Antiqua" fo:font-size="8pt" fo:language="en" fo:country="US" style:letter-kerning="false" style:font-name-asian="Calibri3" style:font-size-asian="8pt" style:language-asian="en" style:country-asian="US" style:font-name-complex="Arial" style:font-size-complex="8pt" style:language-complex="ar" style:country-complex="SA">
        <loext:char-complex-color loext:theme-type="dark1" loext:color-type="theme"/>
      </style:text-properties>
    </style:style>
    <style:style style:name="P54" style:family="paragraph" style:parent-style-name="Standard">
      <style:paragraph-properties fo:margin-left="-0.0402in" fo:margin-top="0in" fo:margin-bottom="0in" style:contextual-spacing="false" fo:text-align="center"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55" style:family="paragraph" style:parent-style-name="Standard">
      <style:paragraph-properties fo:margin-top="0in" fo:margin-bottom="0in" style:contextual-spacing="false" fo:text-align="center" style:justify-single-word="false" fo:orphans="2" fo:widows="2"/>
      <style:text-properties fo:color="#000000" loext:opacity="100%" style:font-name="Book Antiqua" fo:font-size="5pt" fo:language="en" fo:country="US" style:letter-kerning="false" style:font-name-asian="Calibri3" style:font-size-asian="5pt" style:language-asian="en" style:country-asian="US" style:font-name-complex="Arial" style:font-size-complex="5pt" style:language-complex="ar" style:country-complex="SA">
        <loext:char-complex-color loext:theme-type="dark1" loext:color-type="theme"/>
      </style:text-properties>
    </style:style>
    <style:style style:name="P56" style:family="paragraph" style:parent-style-name="Standard">
      <style:paragraph-properties fo:margin-top="0in" fo:margin-bottom="0in" style:contextual-spacing="false" fo:text-align="center"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57" style:family="paragraph" style:parent-style-name="Standard">
      <style:paragraph-properties fo:margin-top="0in" fo:margin-bottom="0in" style:contextual-spacing="false" fo:text-align="center" style:justify-single-word="false" fo:orphans="2" fo:widows="2">
        <style:tab-stops>
          <style:tab-stop style:position="0.2193in" style:type="right"/>
        </style:tab-stops>
      </style:paragraph-properties>
      <style:text-properties style:font-name="Calibri2"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58" style:family="paragraph" style:parent-style-name="Standard">
      <style:paragraph-properties fo:margin-top="0in" fo:margin-bottom="0in" style:contextual-spacing="false" fo:text-align="center" style:justify-single-word="false" fo:orphans="2" fo:widows="2">
        <style:tab-stops>
          <style:tab-stop style:position="0.2193in" style:type="right"/>
        </style:tab-stops>
      </style:paragraph-properties>
      <style:text-properties fo:color="#000000" loext:opacity="100%" style:font-name="Arial Narrow" fo:font-size="4pt" fo:language="en" fo:country="US" fo:font-weight="bold" style:letter-kerning="false" style:font-name-asian="Calibri3" style:font-size-asian="4pt" style:language-asian="en" style:country-asian="US" style:font-weight-asian="bold" style:font-name-complex="Arial" style:font-size-complex="4pt" style:language-complex="ar" style:country-complex="SA" style:font-weight-complex="bold">
        <loext:char-complex-color loext:theme-type="dark1" loext:color-type="theme"/>
      </style:text-properties>
    </style:style>
    <style:style style:name="P59" style:family="paragraph" style:parent-style-name="Standard">
      <style:paragraph-properties fo:margin-top="0in" fo:margin-bottom="0in" style:contextual-spacing="false" fo:text-align="center" style:justify-single-word="false" fo:orphans="2" fo:widows="2"/>
      <style:text-properties fo:color="#7030a0" loext:opacity="100%" style:font-name="Book Antiqua" fo:font-size="5pt" fo:language="en" fo:country="US" style:letter-kerning="false" style:font-name-asian="Calibri3" style:font-size-asian="5pt" style:language-asian="en" style:country-asian="US" style:font-name-complex="Arial" style:font-size-complex="5pt" style:language-complex="ar" style:country-complex="SA"/>
    </style:style>
    <style:style style:name="P60" style:family="paragraph" style:parent-style-name="Standard">
      <style:paragraph-properties fo:margin-top="0in" fo:margin-bottom="0in" style:contextual-spacing="false" fo:text-align="center" style:justify-single-word="false" fo:orphans="2" fo:widows="2"/>
      <style:text-properties fo:color="#7030a0" loext:opacity="100%" style:font-name="Book Antiqua" fo:font-size="5pt" fo:language="en" fo:country="US" fo:font-weight="bold" style:letter-kerning="false" style:font-name-asian="Calibri3" style:font-size-asian="5pt" style:language-asian="en" style:country-asian="US" style:font-weight-asian="bold" style:font-name-complex="Arial" style:font-size-complex="5pt" style:language-complex="ar" style:country-complex="SA" style:font-weight-complex="bold"/>
    </style:style>
    <style:style style:name="P61" style:family="paragraph" style:parent-style-name="Standard">
      <style:paragraph-properties fo:margin-top="0in" fo:margin-bottom="0in" style:contextual-spacing="false" fo:text-align="left"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62" style:family="paragraph" style:parent-style-name="Standard">
      <style:paragraph-properties fo:margin-top="0in" fo:margin-bottom="0in" style:contextual-spacing="false" fo:text-align="center" style:justify-single-word="false" fo:orphans="2" fo:widows="2">
        <style:tab-stops>
          <style:tab-stop style:position="0.1925in" style:type="right"/>
        </style:tab-stops>
      </style:paragraph-properties>
      <style:text-properties style:font-name="Calibri2"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63" style:family="paragraph" style:parent-style-name="Standard">
      <style:paragraph-properties fo:margin-top="0in" fo:margin-bottom="0in" style:contextual-spacing="false" fo:text-align="center" style:justify-single-word="false" fo:orphans="2" fo:widows="2"/>
      <style:text-properties fo:color="#000000" loext:opacity="100%" style:font-name="Arial Narrow" fo:font-size="5pt" fo:language="en" fo:country="US" style:letter-kerning="false" style:font-name-asian="Calibri3" style:font-size-asian="5pt" style:language-asian="en" style:country-asian="US" style:font-name-complex="Arial" style:font-size-complex="5pt" style:language-complex="ar" style:country-complex="SA">
        <loext:char-complex-color loext:theme-type="dark1" loext:color-type="theme"/>
      </style:text-properties>
    </style:style>
    <style:style style:name="P64" style:family="paragraph" style:parent-style-name="Standard">
      <style:paragraph-properties fo:margin-top="0in" fo:margin-bottom="0in" style:contextual-spacing="false" fo:text-align="center" style:justify-single-word="false" fo:orphans="2" fo:widows="2">
        <style:tab-stops>
          <style:tab-stop style:position="0.228in" style:type="right"/>
        </style:tab-stops>
      </style:paragraph-properties>
      <style:text-properties style:font-name="Calibri2"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65" style:family="paragraph" style:parent-style-name="Standard">
      <style:paragraph-properties fo:margin-right="-0.0819in" fo:margin-top="0in" fo:margin-bottom="0in" style:contextual-spacing="false" fo:text-align="left" style:justify-single-word="false" fo:orphans="2" fo:widows="2"/>
      <style:text-properties fo:color="#000000" loext:opacity="100%" style:font-name="Book Antiqua" fo:font-size="5pt" fo:language="en" fo:country="US" style:letter-kerning="false" style:font-name-asian="Calibri3" style:font-size-asian="5pt" style:language-asian="en" style:country-asian="US" style:font-name-complex="Arial" style:font-size-complex="5pt" style:language-complex="ar" style:country-complex="SA">
        <loext:char-complex-color loext:theme-type="dark1" loext:color-type="theme"/>
      </style:text-properties>
    </style:style>
    <style:style style:name="P66" style:family="paragraph" style:parent-style-name="Standard">
      <style:paragraph-properties fo:margin-left="-0.0091in" fo:margin-right="-0.0835in" fo:margin-top="0in" fo:margin-bottom="0in" style:contextual-spacing="false" fo:text-align="left" style:justify-single-word="false" fo:orphans="2" fo:widows="2"/>
      <style:text-properties fo:color="#000000" loext:opacity="100%" style:font-name="Book Antiqua" fo:font-size="5pt" fo:language="en" fo:country="US" style:text-underline-style="solid" style:text-underline-width="auto" style:text-underline-color="font-color" style:letter-kerning="false" style:font-name-asian="Calibri3" style:font-size-asian="5pt" style:language-asian="en" style:country-asian="US" style:font-name-complex="Arial" style:font-size-complex="5pt" style:language-complex="ar" style:country-complex="SA">
        <loext:char-complex-color loext:theme-type="dark1" loext:color-type="theme"/>
      </style:text-properties>
    </style:style>
    <style:style style:name="P67" style:family="paragraph" style:parent-style-name="Standard">
      <style:paragraph-properties fo:margin-right="-0.0846in" fo:margin-top="0in" fo:margin-bottom="0in" style:contextual-spacing="false" fo:text-align="left"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68" style:family="paragraph" style:parent-style-name="Standard">
      <style:paragraph-properties fo:margin-right="-0.0862in" fo:margin-top="0in" fo:margin-bottom="0in" style:contextual-spacing="false" fo:text-align="left"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69" style:family="paragraph" style:parent-style-name="Standard">
      <style:paragraph-properties fo:margin-right="-0.0882in" fo:margin-top="0in" fo:margin-bottom="0in" style:contextual-spacing="false" fo:text-align="left"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70" style:family="paragraph" style:parent-style-name="Standard">
      <style:paragraph-properties fo:margin-right="-0.002in" fo:margin-top="0in" fo:margin-bottom="0in" style:contextual-spacing="false" fo:text-align="center"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71" style:family="paragraph" style:parent-style-name="Standard">
      <style:paragraph-properties fo:margin-left="-0.0402in" fo:margin-top="0in" fo:margin-bottom="0in" style:contextual-spacing="false" fo:text-align="center" style:justify-single-word="false" fo:orphans="2" fo:widows="2">
        <style:tab-stops>
          <style:tab-stop style:position="0.1165in" style:type="center"/>
        </style:tab-stops>
      </style:paragraph-properties>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72" style:family="paragraph" style:parent-style-name="Standard">
      <style:paragraph-properties fo:margin-right="-0.0807in" fo:margin-top="0in" fo:margin-bottom="0in" style:contextual-spacing="false" fo:text-align="left"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73" style:family="paragraph" style:parent-style-name="Standard">
      <style:paragraph-properties fo:margin-right="-0.0819in" fo:margin-top="0in" fo:margin-bottom="0in" style:contextual-spacing="false" fo:text-align="left"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74" style:family="paragraph" style:parent-style-name="Standard">
      <style:paragraph-properties fo:margin-left="-0.0091in" fo:margin-right="-0.0835in" fo:margin-top="0in" fo:margin-bottom="0in" style:contextual-spacing="false" fo:text-align="left"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75" style:family="paragraph" style:parent-style-name="Standard">
      <style:paragraph-properties fo:margin-top="0in" fo:margin-bottom="0in" style:contextual-spacing="false" fo:text-align="center" style:justify-single-word="false" fo:orphans="2" fo:widows="2"/>
      <style:text-properties fo:color="#806000" loext:opacity="100%" style:font-name="Book Antiqua" fo:font-size="5pt" fo:language="en" fo:country="US" fo:font-weight="bold" style:letter-kerning="false" style:font-name-asian="Calibri3" style:font-size-asian="5pt" style:language-asian="en" style:country-asian="US" style:font-weight-asian="bold" style:font-name-complex="Arial" style:font-size-complex="5pt" style:language-complex="ar" style:country-complex="SA" style:font-weight-complex="bold">
        <loext:char-complex-color loext:theme-type="accent4" loext:color-type="theme">
          <loext:transformation loext:type="shade" loext:value="4980"/>
        </loext:char-complex-color>
      </style:text-properties>
    </style:style>
    <style:style style:name="P76" style:family="paragraph" style:parent-style-name="Standard">
      <style:paragraph-properties fo:margin-top="0in" fo:margin-bottom="0in" style:contextual-spacing="false" fo:text-align="left" style:justify-single-word="false" fo:orphans="2" fo:widows="2"/>
      <style:text-properties fo:color="#7030a0" loext:opacity="100%" style:font-name="Book Antiqua" fo:font-size="5pt" fo:language="en" fo:country="US" fo:font-weight="bold" style:letter-kerning="false" style:font-name-asian="Calibri3" style:font-size-asian="5pt" style:language-asian="en" style:country-asian="US" style:font-weight-asian="bold" style:font-name-complex="Arial" style:font-size-complex="5pt" style:language-complex="ar" style:country-complex="SA" style:font-weight-complex="bold"/>
    </style:style>
    <style:style style:name="P77" style:family="paragraph" style:parent-style-name="Standard">
      <style:paragraph-properties fo:margin-top="0in" fo:margin-bottom="0in" style:contextual-spacing="false" fo:text-align="center" style:justify-single-word="false" fo:orphans="2" fo:widows="2"/>
      <style:text-properties fo:color="#000000" loext:opacity="100%" style:font-name="Book Antiqua" fo:font-size="5pt" fo:language="en" fo:country="US" fo:font-weight="bold" style:letter-kerning="false" style:font-name-asian="Calibri3" style:font-size-asian="5pt" style:language-asian="en" style:country-asian="US" style:font-weight-asian="bold" style:font-name-complex="Arial" style:font-size-complex="5pt" style:language-complex="ar" style:country-complex="SA" style:font-weight-complex="bold">
        <loext:char-complex-color loext:theme-type="dark1" loext:color-type="theme"/>
      </style:text-properties>
    </style:style>
    <style:style style:name="P78" style:family="paragraph" style:parent-style-name="Standard">
      <style:paragraph-properties fo:margin-top="0in" fo:margin-bottom="0in" style:contextual-spacing="false" fo:text-align="left" style:justify-single-word="false" fo:orphans="2" fo:widows="2"/>
      <style:text-properties fo:color="#000000" loext:opacity="100%" style:font-name="Book Antiqua" fo:font-size="5pt" fo:language="en" fo:country="US" fo:font-weight="bold" style:letter-kerning="false" style:font-name-asian="Calibri3" style:font-size-asian="5pt" style:language-asian="en" style:country-asian="US" style:font-weight-asian="bold" style:font-name-complex="Arial" style:font-size-complex="5pt" style:language-complex="ar" style:country-complex="SA" style:font-weight-complex="bold">
        <loext:char-complex-color loext:theme-type="dark1" loext:color-type="theme"/>
      </style:text-properties>
    </style:style>
    <style:style style:name="P79" style:family="paragraph" style:parent-style-name="Standard">
      <style:paragraph-properties fo:margin-top="0in" fo:margin-bottom="0in" style:contextual-spacing="false" fo:text-align="left" style:justify-single-word="false" fo:orphans="2" fo:widows="2"/>
      <style:text-properties fo:color="#000000" loext:opacity="100%" style:font-name="Book Antiqua" fo:font-size="5pt" fo:language="en" fo:country="US" style:letter-kerning="false" style:font-name-asian="Calibri3" style:font-size-asian="5pt" style:language-asian="en" style:country-asian="US" style:font-name-complex="Arial" style:font-size-complex="5pt" style:language-complex="ar" style:country-complex="SA">
        <loext:char-complex-color loext:theme-type="dark1" loext:color-type="theme"/>
      </style:text-properties>
    </style:style>
    <style:style style:name="P80" style:family="paragraph" style:parent-style-name="Standard">
      <style:paragraph-properties fo:margin-top="0in" fo:margin-bottom="0in" style:contextual-spacing="false" fo:text-align="center" style:justify-single-word="false" fo:orphans="2" fo:widows="2"/>
      <style:text-properties fo:color="#806000" loext:opacity="100%" style:font-name="Book Antiqua" fo:font-size="5pt" fo:language="en" fo:country="US" style:letter-kerning="false" style:font-name-asian="Calibri3" style:font-size-asian="5pt" style:language-asian="en" style:country-asian="US" style:font-name-complex="Calibri Light2" style:font-size-complex="5pt" style:language-complex="ar" style:country-complex="SA">
        <loext:char-complex-color loext:theme-type="accent4" loext:color-type="theme">
          <loext:transformation loext:type="shade" loext:value="4980"/>
        </loext:char-complex-color>
      </style:text-properties>
    </style:style>
    <style:style style:name="P81" style:family="paragraph" style:parent-style-name="Standard">
      <style:paragraph-properties fo:margin-top="0in" fo:margin-bottom="0in" style:contextual-spacing="false" fo:text-align="left" style:justify-single-word="false" fo:orphans="2" fo:widows="2">
        <style:tab-stops>
          <style:tab-stop style:position="0.0484in" style:type="center"/>
        </style:tab-stops>
      </style:paragraph-properties>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82" style:family="paragraph" style:parent-style-name="Standard">
      <style:paragraph-properties fo:margin-top="0in" fo:margin-bottom="0in" style:contextual-spacing="false" fo:text-align="center" style:justify-single-word="false" fo:orphans="2" fo:widows="2"/>
      <style:text-properties fo:color="#7030a0" loext:opacity="100%" style:font-name="Book Antiqua" fo:font-size="5pt" fo:language="en" fo:country="US" style:letter-kerning="false" style:font-name-asian="Calibri3" style:font-size-asian="5pt" style:language-asian="en" style:country-asian="US" style:font-name-complex="Calibri Light2" style:font-size-complex="5pt" style:language-complex="ar" style:country-complex="SA"/>
    </style:style>
    <style:style style:name="P83" style:family="paragraph" style:parent-style-name="Standard">
      <style:paragraph-properties fo:margin-top="0in" fo:margin-bottom="0in" style:contextual-spacing="false" fo:text-align="center" style:justify-single-word="false" fo:orphans="2" fo:widows="2"/>
      <style:text-properties fo:color="#000000" loext:opacity="100%" style:font-name="Book Antiqua" fo:font-size="5pt" fo:language="en" fo:country="US" style:letter-kerning="false" style:font-name-asian="Calibri3" style:font-size-asian="5pt" style:language-asian="en" style:country-asian="US" style:font-name-complex="Calibri Light2" style:font-size-complex="5pt" style:language-complex="ar" style:country-complex="SA">
        <loext:char-complex-color loext:theme-type="dark1" loext:color-type="theme"/>
      </style:text-properties>
    </style:style>
    <style:style style:name="P84" style:family="paragraph" style:parent-style-name="Standard">
      <style:paragraph-properties fo:margin-top="0in" fo:margin-bottom="0in" style:contextual-spacing="false" fo:text-align="left" style:justify-single-word="false" fo:orphans="2" fo:widows="2">
        <style:tab-stops>
          <style:tab-stop style:position="0.0535in" style:type="center"/>
        </style:tab-stops>
      </style:paragraph-properties>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85" style:family="paragraph" style:parent-style-name="Standard">
      <style:paragraph-properties fo:margin-right="-0.0862in" fo:margin-top="0in" fo:margin-bottom="0in" style:contextual-spacing="false" fo:text-align="left" style:justify-single-word="false" fo:orphans="2" fo:widows="2"/>
      <style:text-properties fo:color="#000000" loext:opacity="100%" style:font-name="Book Antiqua" fo:font-size="5pt" fo:language="en" fo:country="US" style:letter-kerning="false" style:font-name-asian="Calibri3" style:font-size-asian="5pt" style:language-asian="en" style:country-asian="US" style:font-name-complex="Calibri Light2" style:font-size-complex="5pt" style:language-complex="ar" style:country-complex="SA">
        <loext:char-complex-color loext:theme-type="dark1" loext:color-type="theme"/>
      </style:text-properties>
    </style:style>
    <style:style style:name="P86" style:family="paragraph" style:parent-style-name="Standard">
      <style:paragraph-properties fo:margin-top="0in" fo:margin-bottom="0in" style:contextual-spacing="false" fo:text-align="left" style:justify-single-word="false" fo:orphans="2" fo:widows="2">
        <style:tab-stops>
          <style:tab-stop style:position="0.0465in" style:type="center"/>
        </style:tab-stops>
      </style:paragraph-properties>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87" style:family="paragraph" style:parent-style-name="Standard">
      <style:paragraph-properties fo:margin-left="-0.0043in" fo:margin-top="0in" fo:margin-bottom="0in" style:contextual-spacing="false" fo:text-align="left"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88" style:family="paragraph" style:parent-style-name="Standard">
      <style:paragraph-properties fo:margin-top="0in" fo:margin-bottom="0in" style:contextual-spacing="false" fo:text-align="center" style:justify-single-word="false" fo:orphans="2" fo:widows="2">
        <style:tab-stops>
          <style:tab-stop style:position="0.0866in" style:type="center"/>
        </style:tab-stops>
      </style:paragraph-properties>
      <style:text-properties fo:color="#806000" loext:opacity="100%" style:font-name="Book Antiqua" fo:font-size="5pt" fo:language="en" fo:country="US" style:letter-kerning="false" style:font-name-asian="Calibri3" style:font-size-asian="5pt" style:language-asian="en" style:country-asian="US" style:font-name-complex="Arial" style:font-size-complex="5pt" style:language-complex="ar" style:country-complex="SA">
        <loext:char-complex-color loext:theme-type="accent4" loext:color-type="theme">
          <loext:transformation loext:type="shade" loext:value="4980"/>
        </loext:char-complex-color>
      </style:text-properties>
    </style:style>
    <style:style style:name="P89" style:family="paragraph" style:parent-style-name="Standard">
      <style:paragraph-properties fo:margin-top="0in" fo:margin-bottom="0in" style:contextual-spacing="false" fo:text-align="center" style:justify-single-word="false" fo:orphans="2" fo:widows="2">
        <style:tab-stops>
          <style:tab-stop style:position="0.0866in" style:type="center"/>
        </style:tab-stops>
      </style:paragraph-properties>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90" style:family="paragraph" style:parent-style-name="Standard">
      <style:paragraph-properties fo:margin-top="0in" fo:margin-bottom="0in" style:contextual-spacing="false" fo:text-align="center" style:justify-single-word="false" fo:orphans="2" fo:widows="2">
        <style:tab-stops>
          <style:tab-stop style:position="0.0693in" style:type="center"/>
        </style:tab-stops>
      </style:paragraph-properties>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91" style:family="paragraph" style:parent-style-name="Standard">
      <style:paragraph-properties fo:margin-top="0in" fo:margin-bottom="0in" style:contextual-spacing="false" fo:text-align="left" style:justify-single-word="false" fo:orphans="2" fo:widows="2"/>
      <style:text-properties fo:color="#7030a0" loext:opacity="100%" style:font-name="Book Antiqua" fo:font-size="5pt" fo:language="en" fo:country="US" style:letter-kerning="false" style:font-name-asian="Calibri3" style:font-size-asian="5pt" style:language-asian="en" style:country-asian="US" style:font-name-complex="Arial" style:font-size-complex="5pt" style:language-complex="ar" style:country-complex="SA"/>
    </style:style>
    <style:style style:name="P92" style:family="paragraph" style:parent-style-name="Standard">
      <style:text-properties fo:font-size="1pt" style:font-size-asian="1pt" style:font-size-complex="1pt"/>
    </style:style>
    <style:style style:name="P93" style:family="paragraph" style:parent-style-name="Standard">
      <style:paragraph-properties fo:margin-left="0.0201in" fo:margin-top="0in" fo:margin-bottom="0in" style:contextual-spacing="false" fo:text-align="center" style:justify-single-word="false" fo:orphans="2" fo:widows="2"/>
      <style:text-properties style:font-name="Calibri" fo:font-size="10pt" fo:language="en" fo:country="US" style:letter-kerning="false" style:font-name-asian="Calibri3" style:font-size-asian="10pt" style:language-asian="en" style:country-asian="US" style:font-name-complex="Arial" style:font-size-complex="10pt" style:language-complex="ar" style:country-complex="SA"/>
    </style:style>
    <style:style style:name="P94" style:family="paragraph" style:parent-style-name="Standard">
      <style:paragraph-properties fo:margin-left="0.0201in" fo:margin-top="0in" fo:margin-bottom="0in" style:contextual-spacing="false" fo:text-align="center" style:justify-single-word="false" fo:orphans="2" fo:widows="2"/>
      <style:text-properties style:font-name="Calibri" fo:font-size="9pt" fo:language="en" fo:country="US" officeooo:paragraph-rsid="01ebaaa5" style:letter-kerning="false" style:font-name-asian="Calibri3" style:font-size-asian="9pt" style:language-asian="en" style:country-asian="US" style:font-name-complex="Arial" style:font-size-complex="9pt" style:language-complex="ar" style:country-complex="SA"/>
    </style:style>
    <style:style style:name="P95" style:family="paragraph" style:parent-style-name="Endnote">
      <style:paragraph-properties fo:text-align="justify" style:justify-single-word="false"/>
      <style:text-properties fo:font-size="9pt" officeooo:paragraph-rsid="01ebaaa5" style:font-size-asian="9pt" style:font-size-complex="9pt"/>
    </style:style>
    <style:style style:name="P96" style:family="paragraph" style:parent-style-name="Standard">
      <style:paragraph-properties fo:margin-top="0in" fo:margin-bottom="0in" style:contextual-spacing="false" fo:line-height="100%" fo:text-align="center"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97" style:family="paragraph" style:parent-style-name="Standard">
      <style:paragraph-properties fo:margin-top="0in" fo:margin-bottom="0in" style:contextual-spacing="false" fo:line-height="100%" fo:text-align="justify" style:justify-single-word="false" fo:orphans="2" fo:widows="2" loext:word-spacing-minimum="75%" loext:word-spacing-maximum="133%"/>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98" style:family="paragraph" style:parent-style-name="Standard">
      <style:paragraph-properties fo:margin-top="0in" fo:margin-bottom="0in" style:contextual-spacing="false" fo:text-align="justify" style:justify-single-word="false" fo:orphans="2" fo:widows="2" loext:word-spacing-minimum="75%" loext:word-spacing-maximum="133%"/>
      <style:text-properties style:font-name="Calibri" fo:font-size="11pt" fo:language="en" fo:country="US" officeooo:paragraph-rsid="000e2bd4" style:letter-kerning="false" style:font-name-asian="Calibri3" style:font-size-asian="11pt" style:language-asian="en" style:country-asian="US" style:font-name-complex="Arial" style:font-size-complex="11pt" style:language-complex="ar" style:country-complex="SA"/>
    </style:style>
    <style:style style:name="P99" style:family="paragraph" style:parent-style-name="Standard">
      <style:paragraph-properties fo:margin-left="0in" fo:margin-right="0in" fo:text-align="center" style:justify-single-word="false" fo:text-indent="0in" style:auto-text-indent="false" style:writing-mode="lr-tb"/>
    </style:style>
    <style:style style:name="P100" style:family="paragraph" style:parent-style-name="Standard">
      <style:paragraph-properties fo:margin-top="0in" fo:margin-bottom="0in" style:contextual-spacing="false" fo:text-align="justify"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01" style:family="paragraph" style:parent-style-name="Standard">
      <style:paragraph-properties fo:margin-top="0in" fo:margin-bottom="0in" style:contextual-spacing="false" fo:text-align="center" style:justify-single-word="false" fo:orphans="2" fo:widows="2"/>
      <style:text-properties fo:color="#000000" loext:opacity="100%" style:font-name="Cardo" fo:font-size="10pt" fo:language="en" fo:country="US" fo:font-weight="bold" officeooo:rsid="01056575" officeooo:paragraph-rsid="01099ab8" style:letter-kerning="false" style:font-name-asian="Calibri3" style:font-size-asian="10pt" style:language-asian="en" style:country-asian="US" style:font-weight-asian="bold" style:font-name-complex="Cardo1" style:font-size-complex="10pt" style:language-complex="ar" style:country-complex="SA">
        <loext:char-complex-color loext:theme-type="dark1" loext:color-type="theme"/>
      </style:text-properties>
    </style:style>
    <style:style style:name="P102" style:family="paragraph" style:parent-style-name="Standard">
      <style:paragraph-properties fo:margin-left="0.0201in" fo:margin-top="0in" fo:margin-bottom="0in" style:contextual-spacing="false" fo:text-align="center" style:justify-single-word="false" fo:orphans="2" fo:widows="2" style:writing-mode="lr-tb"/>
      <style:text-properties style:font-name="Calibri" fo:font-size="11pt" fo:language="en" fo:country="US" officeooo:paragraph-rsid="0214cf7e" style:letter-kerning="false" style:font-name-asian="Calibri3" style:font-size-asian="11pt" style:language-asian="en" style:country-asian="US" style:font-name-complex="Arial" style:font-size-complex="11pt" style:language-complex="ar" style:country-complex="SA"/>
    </style:style>
    <style:style style:name="P103" style:family="paragraph" style:parent-style-name="Standard">
      <style:paragraph-properties fo:margin-top="0in" fo:margin-bottom="0in" style:contextual-spacing="false" fo:text-align="center" style:justify-single-word="false" fo:orphans="2" fo:widows="2"/>
      <style:text-properties fo:color="#000000" loext:opacity="100%" style:font-name="Cardo" fo:font-size="10pt" fo:language="en" fo:country="US" fo:font-weight="bold" officeooo:paragraph-rsid="0214cf7e" style:letter-kerning="false" style:font-name-asian="Calibri3" style:font-size-asian="10pt" style:language-asian="en" style:country-asian="US" style:font-weight-asian="bold" style:font-name-complex="Cardo1" style:font-size-complex="10pt" style:language-complex="ar" style:country-complex="SA">
        <loext:char-complex-color loext:theme-type="dark1" loext:color-type="theme"/>
      </style:text-properties>
    </style:style>
    <style:style style:name="P104" style:family="paragraph" style:parent-style-name="Standard">
      <style:paragraph-properties fo:margin-left="0.0201in" fo:margin-top="0in" fo:margin-bottom="0in" style:contextual-spacing="false" fo:text-align="center" style:justify-single-word="false" fo:orphans="2" fo:widows="2" style:writing-mode="lr-tb" style:writing-mode-automatic="true"/>
      <style:text-properties style:font-name="Calibri" fo:font-size="11pt" fo:language="en" fo:country="US" officeooo:paragraph-rsid="0214cf7e" style:letter-kerning="false" style:font-name-asian="Calibri3" style:font-size-asian="11pt" style:language-asian="en" style:country-asian="US" style:font-name-complex="Arial" style:font-size-complex="11pt" style:language-complex="ar" style:country-complex="SA"/>
    </style:style>
    <style:style style:name="P105" style:family="paragraph" style:parent-style-name="Standard">
      <style:paragraph-properties fo:margin-top="0in" fo:margin-bottom="0in" style:contextual-spacing="false" fo:text-align="right"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06" style:family="paragraph" style:parent-style-name="Standard">
      <style:paragraph-properties fo:margin-top="0.0835in" fo:margin-bottom="0in" style:contextual-spacing="false" fo:line-height="109%" fo:text-align="left" style:justify-single-word="false" fo:orphans="0" fo:widows="0" fo:keep-with-next="always"/>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07" style:family="paragraph" style:parent-style-name="Standard">
      <style:paragraph-properties fo:margin-top="0in" fo:margin-bottom="0in" style:contextual-spacing="false" fo:line-height="109%" fo:text-align="left" style:justify-single-word="false" fo:orphans="0" fo:widows="0" fo:keep-with-next="always"/>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08" style:family="paragraph" style:parent-style-name="Standard">
      <style:paragraph-properties fo:margin-top="0.0835in" fo:margin-bottom="0in" style:contextual-spacing="false" fo:line-height="109%" fo:text-align="center" style:justify-single-word="false" fo:orphans="0" fo:widows="0" fo:keep-with-next="always"/>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09" style:family="paragraph" style:parent-style-name="Standard">
      <style:paragraph-properties fo:margin-top="0.0835in" fo:margin-bottom="0in" style:contextual-spacing="false" fo:text-align="justify" style:justify-single-word="false" fo:orphans="0" fo:widows="0" fo:keep-with-next="always" loext:word-spacing-minimum="75%" loext:word-spacing-maximum="133%"/>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10" style:family="paragraph" style:parent-style-name="Standard">
      <style:paragraph-properties fo:margin-top="0in" fo:margin-bottom="0in" style:contextual-spacing="false" fo:text-align="justify" style:justify-single-word="false" fo:orphans="0" fo:widows="0" fo:keep-with-next="always" loext:word-spacing-minimum="75%" loext:word-spacing-maximum="133%"/>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11" style:family="paragraph" style:parent-style-name="Standard">
      <style:paragraph-properties fo:margin-top="0in" fo:margin-bottom="0in" style:contextual-spacing="false" fo:line-height="108%" fo:text-align="justify" style:justify-single-word="false" fo:orphans="0" fo:widows="0" fo:keep-with-next="always" loext:word-spacing-minimum="75%" loext:word-spacing-maximum="133%"/>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12" style:family="paragraph" style:parent-style-name="Standard">
      <style:paragraph-properties fo:margin-top="0in" fo:margin-bottom="0in" style:contextual-spacing="false" fo:line-height="108%" fo:text-align="left" style:justify-single-word="false" fo:orphans="0" fo:widows="0" fo:keep-with-next="always"/>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13" style:family="paragraph" style:parent-style-name="Standard">
      <style:paragraph-properties fo:margin-top="0.0402in" fo:margin-bottom="0in" style:contextual-spacing="false" fo:line-height="108%" fo:text-align="left" style:justify-single-word="false" fo:orphans="0" fo:widows="0" fo:keep-with-next="always"/>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14" style:family="paragraph" style:parent-style-name="Standard">
      <style:paragraph-properties fo:margin-top="0.0902in" fo:margin-bottom="0in" style:contextual-spacing="false" fo:line-height="108%" fo:text-align="justify" style:justify-single-word="false" fo:orphans="0" fo:widows="0" fo:keep-with-next="always"/>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15" style:family="paragraph" style:parent-style-name="Standard">
      <style:paragraph-properties fo:margin-top="0.0835in" fo:margin-bottom="0in" style:contextual-spacing="false" style:line-height-at-least="0.0161in" fo:text-align="right" style:justify-single-word="false" fo:orphans="0" fo:widows="0" fo:keep-with-next="always" style:writing-mode="rl-tb"/>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16" style:family="paragraph" style:parent-style-name="Standard">
      <style:paragraph-properties fo:margin-top="0in" fo:margin-bottom="0in" style:contextual-spacing="false" style:line-height-at-least="0.0161in" fo:text-align="right" style:justify-single-word="false" fo:orphans="0" fo:widows="0" fo:keep-with-next="always"/>
      <style:text-properties style:font-name="Calibri" fo:font-size="11pt" fo:language="en" fo:country="US" officeooo:paragraph-rsid="00932528" style:letter-kerning="false" style:font-name-asian="Calibri3" style:font-size-asian="11pt" style:language-asian="en" style:country-asian="US" style:font-name-complex="Arial" style:font-size-complex="11pt" style:language-complex="ar" style:country-complex="SA"/>
    </style:style>
    <style:style style:name="P117" style:family="paragraph" style:parent-style-name="Standard">
      <style:paragraph-properties fo:margin-top="0in" fo:margin-bottom="0in" style:contextual-spacing="false" style:line-height-at-least="0.0161in" fo:text-align="right" style:justify-single-word="false" fo:orphans="0" fo:widows="0" fo:keep-with-next="always"/>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18" style:family="paragraph" style:parent-style-name="Standard">
      <style:paragraph-properties fo:margin-top="0.028in" fo:margin-bottom="0in" style:contextual-spacing="false" style:line-height-at-least="0.0161in" fo:text-align="right" style:justify-single-word="false" fo:orphans="0" fo:widows="0" fo:keep-with-next="always"/>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19" style:family="paragraph" style:parent-style-name="Standard">
      <style:paragraph-properties fo:margin-top="0in" fo:margin-bottom="0in" style:contextual-spacing="false" fo:line-height="115%" fo:text-align="justify" style:justify-single-word="false" fo:orphans="0" fo:widows="0" fo:keep-with-next="always" loext:word-spacing-minimum="75%" loext:word-spacing-maximum="133%"/>
      <style:text-properties style:font-name="Calibri" fo:font-size="11pt" fo:language="en" fo:country="US" officeooo:paragraph-rsid="009193b3" style:letter-kerning="false" style:font-name-asian="Calibri3" style:font-size-asian="11pt" style:language-asian="en" style:country-asian="US" style:font-name-complex="Arial" style:font-size-complex="11pt" style:language-complex="ar" style:country-complex="SA"/>
    </style:style>
    <style:style style:name="P120" style:family="paragraph" style:parent-style-name="Footnote">
      <style:text-properties fo:font-size="7pt" officeooo:paragraph-rsid="0052a5f4" style:font-size-asian="6.09999990463257pt" style:font-size-complex="7pt"/>
    </style:style>
    <style:style style:name="P121" style:family="paragraph" style:parent-style-name="Footnote">
      <style:paragraph-properties fo:text-align="justify" style:justify-single-word="false"/>
      <style:text-properties fo:font-size="7pt" officeooo:paragraph-rsid="009bfa58" style:font-size-asian="7pt" style:font-size-complex="7pt"/>
    </style:style>
    <style:style style:name="P122" style:family="paragraph" style:parent-style-name="Standard">
      <style:paragraph-properties fo:text-align="center" style:justify-single-word="false"/>
      <style:text-properties fo:font-size="7pt" fo:font-weight="bold" officeooo:paragraph-rsid="00394b9b" style:font-size-asian="6.09999990463257pt" style:font-weight-asian="bold" style:font-size-complex="7pt" style:font-weight-complex="bold"/>
    </style:style>
    <style:style style:name="P123" style:family="paragraph" style:parent-style-name="Standard">
      <style:paragraph-properties fo:margin-top="0in" fo:margin-bottom="0in" style:contextual-spacing="false" fo:line-height="115%" fo:text-align="center" style:justify-single-word="false" fo:orphans="2" fo:widows="2"/>
      <style:text-properties style:font-name="Calibri" fo:font-size="11pt" fo:language="en" fo:country="US" officeooo:paragraph-rsid="00cb70fa" style:letter-kerning="false" style:font-name-asian="Calibri3" style:font-size-asian="11pt" style:language-asian="en" style:country-asian="US" style:font-name-complex="Arial" style:font-size-complex="11pt" style:language-complex="ar" style:country-complex="SA"/>
    </style:style>
    <style:style style:name="P124" style:family="paragraph" style:parent-style-name="Standard">
      <style:paragraph-properties fo:margin-top="0in" fo:margin-bottom="0in" style:contextual-spacing="false" fo:line-height="115%" fo:text-align="center"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25" style:family="paragraph" style:parent-style-name="Standard">
      <style:paragraph-properties fo:margin-left="-0.0799in" fo:margin-right="0.0299in" fo:margin-top="0.0835in" fo:margin-bottom="0in" style:contextual-spacing="false" fo:line-height="115%" fo:text-align="right"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26" style:family="paragraph" style:parent-style-name="Standard">
      <style:paragraph-properties fo:margin-left="-0.0799in" fo:margin-right="0.0299in" fo:margin-top="0in" fo:margin-bottom="0in" style:contextual-spacing="false" fo:line-height="115%" fo:text-align="right"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27" style:family="paragraph" style:parent-style-name="Standard">
      <style:paragraph-properties fo:margin-right="-0.0693in" fo:margin-top="0in" fo:margin-bottom="0in" style:contextual-spacing="false" fo:text-align="right"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28" style:family="paragraph" style:parent-style-name="Standard">
      <style:paragraph-properties fo:margin-top="0in" fo:margin-bottom="0in" style:contextual-spacing="false" fo:text-align="right" style:justify-single-word="false" fo:orphans="2" fo:widows="2"/>
      <style:text-properties style:font-name="Calibri" fo:font-size="11pt" fo:language="en" fo:country="US" officeooo:paragraph-rsid="010a25d0" style:letter-kerning="false" style:font-name-asian="Calibri3" style:font-size-asian="11pt" style:language-asian="en" style:country-asian="US" style:font-name-complex="Arial" style:font-size-complex="11pt" style:language-complex="ar" style:country-complex="SA"/>
    </style:style>
    <style:style style:name="P129" style:family="paragraph" style:parent-style-name="Standard">
      <style:paragraph-properties fo:text-align="justify" style:justify-single-word="false" fo:orphans="0" fo:widows="0" loext:word-spacing-minimum="75%" loext:word-spacing-maximum="133%"/>
    </style:style>
    <style:style style:name="P130" style:family="paragraph" style:parent-style-name="Standard">
      <style:paragraph-properties fo:text-align="justify" style:justify-single-word="false" fo:orphans="0" fo:widows="0" loext:word-spacing-minimum="75%" loext:word-spacing-maximum="133%"/>
      <style:text-properties fo:color="#000000" loext:opacity="100%" style:font-name="Calibri2" fo:font-size="9pt" style:font-size-asian="9pt" style:font-name-complex="Cardo1" style:font-size-complex="9pt" style:language-complex="he" style:country-complex="IL" style:font-weight-complex="bold">
        <loext:char-complex-color loext:theme-type="dark1" loext:color-type="theme"/>
      </style:text-properties>
    </style:style>
    <style:style style:name="P131" style:family="paragraph" style:parent-style-name="Standard">
      <style:paragraph-properties fo:text-align="justify" style:justify-single-word="false" fo:orphans="0" fo:widows="0" loext:word-spacing-minimum="75%" loext:word-spacing-maximum="133%"/>
      <style:text-properties style:font-name="Calibri2"/>
    </style:style>
    <style:style style:name="P132" style:family="paragraph" style:parent-style-name="Footnote">
      <style:text-properties fo:font-size="7pt" officeooo:paragraph-rsid="003ec73c" style:font-size-asian="7pt" style:font-size-complex="7pt"/>
    </style:style>
    <style:style style:name="P133" style:family="paragraph" style:parent-style-name="Standard">
      <style:paragraph-properties fo:margin-top="0in" fo:margin-bottom="0in" style:contextual-spacing="false" fo:line-height="90%" fo:text-align="center"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34" style:family="paragraph" style:parent-style-name="Standard">
      <style:paragraph-properties fo:margin-top="0in" fo:margin-bottom="0in" style:contextual-spacing="false" fo:line-height="90%" fo:text-align="center" style:justify-single-word="false" fo:orphans="2" fo:widows="2"/>
      <style:text-properties fo:color="#000000" loext:opacity="100%" style:font-name="Cardo" fo:font-size="9pt" fo:language="en" fo:country="US" fo:font-weight="bold" officeooo:paragraph-rsid="00588430" style:letter-kerning="false" style:font-name-asian="Calibri3" style:font-size-asian="9pt" style:language-asian="en" style:country-asian="US" style:font-weight-asian="bold" style:font-name-complex="Cardo1" style:font-size-complex="9pt" style:language-complex="ar" style:country-complex="SA" style:font-weight-complex="bold">
        <loext:char-complex-color loext:theme-type="dark1" loext:color-type="theme"/>
      </style:text-properties>
    </style:style>
    <style:style style:name="P135" style:family="paragraph" style:parent-style-name="Standard">
      <style:paragraph-properties fo:margin-top="0in" fo:margin-bottom="0in" style:contextual-spacing="false" fo:line-height="90%" fo:text-align="center" style:justify-single-word="false" fo:orphans="2" fo:widows="2"/>
      <style:text-properties style:font-name="Calibri" fo:font-size="11pt" fo:language="en" fo:country="US" officeooo:paragraph-rsid="00588430" style:letter-kerning="false" style:font-name-asian="Calibri3" style:font-size-asian="11pt" style:language-asian="en" style:country-asian="US" style:font-name-complex="Arial" style:font-size-complex="11pt" style:language-complex="ar" style:country-complex="SA"/>
    </style:style>
    <style:style style:name="P136" style:family="paragraph" style:parent-style-name="Standard">
      <style:paragraph-properties fo:margin-right="-0.0098in" fo:margin-top="0.0138in" fo:margin-bottom="0in" style:contextual-spacing="false" fo:text-align="justify" style:justify-single-word="false" fo:orphans="0" fo:widows="0" loext:word-spacing-minimum="75%" loext:word-spacing-maximum="133%"/>
      <style:text-properties officeooo:paragraph-rsid="0222bba0"/>
    </style:style>
    <style:style style:name="P137" style:family="paragraph" style:parent-style-name="Standard">
      <style:paragraph-properties fo:margin-top="0in" fo:margin-bottom="0in" style:contextual-spacing="false" fo:line-height="90%" fo:text-align="justify" style:justify-single-word="false" fo:orphans="2" fo:widows="2" loext:word-spacing-minimum="75%" loext:word-spacing-maximum="133%"/>
      <style:text-properties style:font-name="Cardo" fo:font-size="6pt" style:rfc-language-tag="x-none" officeooo:paragraph-rsid="00267420" style:font-size-asian="6pt" style:font-name-complex="Cardo" style:font-size-complex="6pt"/>
    </style:style>
    <style:style style:name="P138" style:family="paragraph" style:parent-style-name="Standard">
      <style:paragraph-properties fo:margin-top="0in" fo:margin-bottom="0in" style:contextual-spacing="false" fo:line-height="90%" fo:text-align="justify" style:justify-single-word="false" fo:orphans="2" fo:widows="2" loext:word-spacing-minimum="75%" loext:word-spacing-maximum="133%"/>
      <style:text-properties style:font-name="Cardo" officeooo:paragraph-rsid="00267420" style:font-name-complex="Cardo"/>
    </style:style>
    <style:style style:name="P139" style:family="paragraph" style:parent-style-name="Standard">
      <style:paragraph-properties fo:margin-left="0in" fo:margin-right="0in" fo:text-align="justify" style:justify-single-word="false" fo:text-indent="0in" style:auto-text-indent="false" style:writing-mode="lr-tb"/>
      <style:text-properties style:font-name="Calibri2" style:font-name-complex="Calibri2"/>
    </style:style>
    <style:style style:name="P140" style:family="paragraph" style:parent-style-name="Endnote">
      <style:paragraph-properties fo:line-height="100%" fo:text-align="justify" style:justify-single-word="false"/>
    </style:style>
    <style:style style:name="P141" style:family="paragraph" style:parent-style-name="Standard">
      <style:paragraph-properties fo:margin-right="-0.0126in" fo:margin-top="0.028in" fo:margin-bottom="0in" style:contextual-spacing="false" fo:line-height="105%" fo:text-align="justify" style:justify-single-word="false" fo:orphans="0" fo:widows="0" loext:word-spacing-minimum="75%" loext:word-spacing-maximum="133%"/>
      <style:text-properties officeooo:paragraph-rsid="011a0e26"/>
    </style:style>
    <style:style style:name="P142" style:family="paragraph" style:parent-style-name="Standard">
      <style:paragraph-properties fo:margin-top="0in" fo:margin-bottom="0in" style:contextual-spacing="false" fo:line-height="80%" fo:text-align="center" style:justify-single-word="false" fo:orphans="0" fo:widows="0" fo:keep-with-next="always"/>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43" style:family="paragraph" style:parent-style-name="Standard">
      <style:paragraph-properties fo:margin-top="0in" fo:margin-bottom="0in" style:contextual-spacing="false" fo:line-height="115%" fo:text-align="center" style:justify-single-word="false" fo:orphans="0" fo:widows="0" fo:keep-with-next="always"/>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44" style:family="paragraph" style:parent-style-name="Standard">
      <style:paragraph-properties fo:margin-top="0in" fo:margin-bottom="0in" style:contextual-spacing="false" fo:text-align="justify" style:justify-single-word="false" fo:orphans="2" fo:widows="2"/>
      <style:text-properties style:font-name="Calibri" fo:font-size="11pt" fo:language="en" fo:country="US" officeooo:paragraph-rsid="01196eba" style:letter-kerning="false" style:font-name-asian="Calibri3" style:font-size-asian="11pt" style:language-asian="en" style:country-asian="US" style:font-name-complex="Arial" style:font-size-complex="11pt" style:language-complex="ar" style:country-complex="SA"/>
    </style:style>
    <style:style style:name="P145" style:family="paragraph" style:parent-style-name="Standard">
      <style:paragraph-properties fo:line-height="100%" fo:text-align="justify" style:justify-single-word="false" loext:word-spacing-minimum="75%" loext:word-spacing-maximum="133%"/>
      <style:text-properties style:font-name="Calibri2"/>
    </style:style>
    <style:style style:name="P146" style:family="paragraph" style:parent-style-name="Standard">
      <style:paragraph-properties fo:line-height="100%" fo:text-align="justify" style:justify-single-word="false" loext:word-spacing-minimum="75%" loext:word-spacing-maximum="133%"/>
      <style:text-properties style:font-name="Calibri2" fo:font-weight="normal" style:font-weight-asian="normal" style:font-weight-complex="normal"/>
    </style:style>
    <style:style style:name="P147" style:family="paragraph" style:parent-style-name="Standard">
      <style:paragraph-properties fo:line-height="100%" fo:text-align="center" style:justify-single-word="false"/>
      <style:text-properties style:font-name="Calibri2"/>
    </style:style>
    <style:style style:name="P148" style:family="paragraph" style:parent-style-name="Endnote">
      <style:paragraph-properties fo:line-height="100%" fo:text-align="justify" style:justify-single-word="false" loext:word-spacing-minimum="75%" loext:word-spacing-maximum="133%"/>
      <style:text-properties style:font-name="Calibri2" fo:font-size="9pt" style:font-size-asian="9pt" style:font-size-complex="9pt"/>
    </style:style>
    <style:style style:name="P149" style:family="paragraph" style:parent-style-name="Endnote">
      <style:paragraph-properties fo:text-align="justify" style:justify-single-word="false" style:writing-mode="lr-tb"/>
    </style:style>
    <style:style style:name="P150" style:family="paragraph" style:parent-style-name="Endnote">
      <style:text-properties fo:color="#000000" loext:opacity="100%" style:font-name="Cardo" fo:font-size="6pt" style:font-size-asian="6pt" style:font-name-complex="Cardo1" style:font-size-complex="6pt" style:language-complex="he" style:country-complex="IL"/>
    </style:style>
    <style:style style:name="P151" style:family="paragraph" style:parent-style-name="Heading_20_4">
      <style:paragraph-properties fo:margin-top="0in" fo:margin-bottom="0in" style:contextual-spacing="false" fo:line-height="100%" fo:text-align="justify" style:justify-single-word="false" style:vertical-align="baseline" loext:word-spacing-minimum="75%" loext:word-spacing-maximum="133%"/>
    </style:style>
    <style:style style:name="P152" style:family="paragraph" style:parent-style-name="Heading_20_4">
      <style:paragraph-properties fo:margin-top="0.0417in" fo:margin-bottom="0.0417in" style:contextual-spacing="false" fo:line-height="100%" fo:text-align="justify" style:justify-single-word="false" style:vertical-align="baseline" loext:word-spacing-minimum="75%" loext:word-spacing-maximum="133%"/>
      <style:text-properties style:font-name="Calibri2"/>
    </style:style>
    <style:style style:name="P153" style:family="paragraph" style:parent-style-name="Standard">
      <style:paragraph-properties fo:margin-left="0.25in" fo:margin-right="0.25in" fo:margin-top="0.0417in" fo:margin-bottom="0in" style:contextual-spacing="false" fo:text-align="justify" style:justify-single-word="false" loext:word-spacing-minimum="75%" loext:word-spacing-maximum="133%"/>
    </style:style>
    <style:style style:name="P154" style:family="paragraph" style:parent-style-name="Endnote">
      <style:paragraph-properties fo:line-height="100%" fo:text-align="justify" style:justify-single-word="false" loext:word-spacing-minimum="75%" loext:word-spacing-maximum="133%"/>
      <style:text-properties style:font-name="Calibri2" style:font-name-complex="Calibri2"/>
    </style:style>
    <style:style style:name="P155" style:family="paragraph" style:parent-style-name="Standard">
      <style:paragraph-properties fo:text-align="justify" style:justify-single-word="false" loext:word-spacing-minimum="75%" loext:word-spacing-maximum="133%"/>
      <style:text-properties officeooo:paragraph-rsid="002a518d"/>
    </style:style>
    <style:style style:name="P156" style:family="paragraph" style:parent-style-name="Endnote">
      <style:paragraph-properties fo:line-height="100%" fo:text-align="justify" style:justify-single-word="false" loext:word-spacing-minimum="75%" loext:word-spacing-maximum="133%"/>
      <style:text-properties officeooo:paragraph-rsid="002a4ffc"/>
    </style:style>
    <style:style style:name="P157" style:family="paragraph" style:parent-style-name="Heading_20_4">
      <style:paragraph-properties fo:margin-top="0in" fo:margin-bottom="0in" style:contextual-spacing="false" fo:text-align="left" style:justify-single-word="false" style:vertical-align="baseline"/>
      <style:text-properties officeooo:paragraph-rsid="002a518d"/>
    </style:style>
    <style:style style:name="P158" style:family="paragraph" style:parent-style-name="Standard">
      <style:paragraph-properties fo:margin-left="0in" fo:margin-right="0in" fo:text-align="justify" style:justify-single-word="false" fo:text-indent="0in" style:auto-text-indent="false" style:writing-mode="lr-tb">
        <style:tab-stops/>
      </style:paragraph-properties>
      <style:text-properties fo:color="#000000" loext:opacity="100%" style:font-name="Cardo" fo:font-size="9pt" style:font-size-asian="9pt" style:font-name-complex="Cardo1" style:font-size-complex="9pt" style:language-complex="he" style:country-complex="IL"/>
    </style:style>
    <style:style style:name="P159" style:family="paragraph" style:parent-style-name="Standard">
      <style:paragraph-properties fo:text-align="left" style:justify-single-word="false"/>
      <style:text-properties style:font-name="Calibri2" fo:font-size="9pt" style:font-size-asian="9pt" style:font-size-complex="9pt"/>
    </style:style>
    <style:style style:name="P160" style:family="paragraph" style:parent-style-name="Standard">
      <style:paragraph-properties fo:margin-left="0in" fo:margin-right="0in" fo:text-align="justify" style:justify-single-word="false" fo:text-indent="0in" style:auto-text-indent="false" style:writing-mode="lr-tb">
        <style:tab-stops/>
      </style:paragraph-properties>
      <style:text-properties fo:color="#000000" loext:opacity="100%" style:font-name="Calibri2" fo:font-size="9pt" style:font-size-asian="9pt" style:font-name-complex="Cardo1" style:font-size-complex="9pt" style:language-complex="he" style:country-complex="IL"/>
    </style:style>
    <style:style style:name="P161" style:family="paragraph" style:parent-style-name="Standard">
      <style:paragraph-properties fo:margin-left="0in" fo:margin-right="0in" fo:text-align="justify" style:justify-single-word="false" fo:text-indent="0in" style:auto-text-indent="false" style:writing-mode="lr-tb">
        <style:tab-stops/>
      </style:paragraph-properties>
      <style:text-properties style:font-name="Calibri2" fo:font-size="9pt" style:font-size-asian="9pt" style:font-size-complex="9pt"/>
    </style:style>
    <style:style style:name="P162" style:family="paragraph" style:parent-style-name="Standard">
      <style:paragraph-properties fo:margin-left="0in" fo:margin-right="0in" fo:text-align="center" style:justify-single-word="false" fo:text-indent="0in" style:auto-text-indent="false" style:writing-mode="lr-tb">
        <style:tab-stops/>
      </style:paragraph-properties>
      <style:text-properties fo:color="#000000" loext:opacity="100%" style:font-name="Calibri2" fo:font-size="8pt" style:font-size-asian="8pt" style:font-name-complex="Cardo1" style:font-size-complex="8pt"/>
    </style:style>
    <style:style style:name="P163" style:family="paragraph" style:parent-style-name="Heading_20_4">
      <style:text-properties fo:color="#000000" loext:opacity="100%" style:font-name="Calibri2" fo:font-size="9pt" fo:font-style="normal" officeooo:paragraph-rsid="0081d009" style:font-size-asian="9pt" style:font-style-asian="normal" style:font-name-complex="Calibri2" style:font-size-complex="9pt" style:font-style-complex="normal"/>
    </style:style>
    <style:style style:name="P164" style:family="paragraph" style:parent-style-name="Standard">
      <style:paragraph-properties fo:margin-left="0in" fo:margin-right="0in" fo:margin-top="0.0835in" fo:margin-bottom="0in" style:contextual-spacing="false" fo:text-align="justify" style:justify-single-word="false" fo:text-indent="0in" style:auto-text-indent="false" style:writing-mode="lr-tb"/>
      <style:text-properties fo:color="#000000" loext:opacity="100%" style:font-name="Calibri2" fo:font-size="9pt" officeooo:paragraph-rsid="002be99a" style:font-size-asian="9pt" style:font-name-complex="Cardo1" style:font-size-complex="9pt"/>
    </style:style>
    <style:style style:name="P165" style:family="paragraph" style:parent-style-name="Standard">
      <style:paragraph-properties fo:margin-left="0.4402in" fo:margin-right="0.3098in" fo:margin-top="0in" fo:margin-bottom="0.0417in" style:contextual-spacing="false" fo:text-align="justify" style:justify-single-word="false" fo:text-indent="0in" style:auto-text-indent="false" style:writing-mode="lr-tb"/>
      <style:text-properties style:font-name="Calibri2" fo:font-size="9pt" style:font-size-asian="9pt" style:font-size-complex="9pt"/>
    </style:style>
    <style:style style:name="P166" style:family="paragraph" style:parent-style-name="Standard">
      <style:paragraph-properties fo:margin-left="0.4374in" fo:margin-right="0.3126in" fo:text-align="justify" style:justify-single-word="false" fo:text-indent="0in" style:auto-text-indent="false" style:writing-mode="lr-tb"/>
    </style:style>
    <style:style style:name="P167" style:family="paragraph" style:parent-style-name="Standard">
      <style:paragraph-properties fo:margin-left="0.4374in" fo:margin-right="0.3126in" fo:text-align="justify" style:justify-single-word="false" fo:text-indent="0in" style:auto-text-indent="false" style:writing-mode="lr-tb"/>
      <style:text-properties style:font-name="Calibri2"/>
    </style:style>
    <style:style style:name="P168" style:family="paragraph" style:parent-style-name="Standard">
      <style:paragraph-properties fo:margin-left="0in" fo:margin-right="0in" fo:text-align="justify" style:justify-single-word="false" fo:text-indent="0in" style:auto-text-indent="false" style:writing-mode="lr-tb"/>
      <style:text-properties fo:color="#000000" loext:opacity="100%" style:font-name="Calibri2" fo:font-size="9pt" style:font-size-asian="9pt" style:font-name-complex="Cardo1" style:font-size-complex="9pt"/>
    </style:style>
    <style:style style:name="P169" style:family="paragraph" style:parent-style-name="Standard" style:list-style-name="WWNum1">
      <loext:graphic-properties draw:fill="solid" draw:fill-color="#ffffff"/>
      <style:paragraph-properties fo:margin-left="0.5in" fo:margin-right="0in" fo:line-height="100%" fo:text-align="justify" style:justify-single-word="false" fo:text-indent="-0.25in" style:auto-text-indent="false" fo:background-color="#ffffff" style:writing-mode="lr-tb">
        <style:tab-stops>
          <style:tab-stop style:position="0.5in"/>
        </style:tab-stops>
      </style:paragraph-properties>
      <style:text-properties style:font-name="Calibri2" fo:font-size="9pt" style:font-size-asian="9pt" style:font-size-complex="9pt"/>
    </style:style>
    <style:style style:name="P170" style:family="paragraph" style:parent-style-name="Standard" style:list-style-name="WWNum1">
      <loext:graphic-properties draw:fill="solid" draw:fill-color="#ffffff"/>
      <style:paragraph-properties fo:margin-left="0.5in" fo:margin-right="0in" fo:margin-top="0.0693in" fo:margin-bottom="0.0693in" style:contextual-spacing="false" fo:line-height="100%" fo:text-indent="-0.25in" style:auto-text-indent="false" fo:background-color="#ffffff" style:writing-mode="lr-tb">
        <style:tab-stops>
          <style:tab-stop style:position="0.5in"/>
        </style:tab-stops>
      </style:paragraph-properties>
      <style:text-properties style:font-name="Calibri2" fo:font-size="9pt" style:font-size-asian="9pt" style:font-size-complex="9pt"/>
    </style:style>
    <style:style style:name="P171" style:family="paragraph" style:parent-style-name="Standard" style:list-style-name="WWNum1">
      <loext:graphic-properties draw:fill="solid" draw:fill-color="#ffffff"/>
      <style:paragraph-properties fo:margin-left="0.5in" fo:margin-right="0in" fo:line-height="100%" fo:text-indent="-0.25in" style:auto-text-indent="false" fo:background-color="#ffffff" style:writing-mode="lr-tb">
        <style:tab-stops>
          <style:tab-stop style:position="0.5in"/>
        </style:tab-stops>
      </style:paragraph-properties>
      <style:text-properties fo:color="#333333" loext:opacity="100%" style:font-name="Calibri2" fo:font-size="9pt" style:font-size-asian="9pt" style:font-name-complex="Cardo1" style:font-size-complex="9pt" style:language-complex="he" style:country-complex="IL"/>
    </style:style>
    <style:style style:name="P172" style:family="paragraph" style:parent-style-name="Standard">
      <loext:graphic-properties draw:fill="solid" draw:fill-color="#ffffff"/>
      <style:paragraph-properties fo:margin-left="0in" fo:margin-right="0in" fo:margin-top="0.0835in" fo:margin-bottom="0.0835in" style:contextual-spacing="false" fo:text-align="justify" style:justify-single-word="false" fo:text-indent="0in" style:auto-text-indent="false" fo:background-color="#ffffff" style:writing-mode="lr-tb"/>
      <style:text-properties style:font-name="Calibri2" fo:font-size="9pt" style:font-size-asian="9pt" style:font-size-complex="9pt"/>
    </style:style>
    <style:style style:name="P173" style:family="paragraph" style:parent-style-name="Standard">
      <loext:graphic-properties draw:fill="solid" draw:fill-color="#ffffff"/>
      <style:paragraph-properties fo:margin-left="0in" fo:margin-right="0in" fo:margin-top="0.0835in" fo:margin-bottom="0.0835in" style:contextual-spacing="false" fo:text-indent="0in" style:auto-text-indent="false" fo:background-color="#ffffff" style:writing-mode="lr-tb"/>
      <style:text-properties style:font-name="Calibri2" fo:font-size="9pt" style:font-size-asian="9pt" style:font-name-complex="Cardo1" style:font-size-complex="9pt" style:language-complex="he" style:country-complex="IL"/>
    </style:style>
    <style:style style:name="P174" style:family="paragraph" style:parent-style-name="List_20_Paragraph" style:list-style-name="WWNum1">
      <loext:graphic-properties draw:fill="solid" draw:fill-color="#ffffff"/>
      <style:paragraph-properties fo:margin-left="0.5in" fo:margin-right="0in" fo:margin-top="0in" fo:margin-bottom="0.0835in" style:contextual-spacing="true" fo:text-indent="-0.25in" style:auto-text-indent="false" fo:background-color="#ffffff" style:writing-mode="lr-tb"/>
      <style:text-properties fo:color="#333333" loext:opacity="100%" style:font-name="Calibri2" fo:font-size="9pt" fo:font-style="italic" style:font-size-asian="9pt" style:font-style-asian="italic" style:font-name-complex="Cardo1" style:font-size-complex="9pt" style:language-complex="he" style:country-complex="IL" style:font-style-complex="italic"/>
    </style:style>
    <style:style style:name="P175" style:family="paragraph" style:parent-style-name="Standard" style:master-page-name="Converted1">
      <style:paragraph-properties fo:line-height="105%" fo:text-align="center" style:justify-single-word="false" fo:orphans="0" fo:widows="0" style:page-number="auto" fo:keep-with-next="always"/>
      <style:text-properties fo:font-size="11pt" style:font-size-asian="11pt" style:font-size-complex="11pt"/>
    </style:style>
    <style:style style:name="P176" style:family="paragraph" style:parent-style-name="Standard">
      <style:paragraph-properties fo:line-height="115%" fo:text-align="justify" style:justify-single-word="false" fo:orphans="0" fo:widows="0" fo:keep-with-next="always" loext:word-spacing-minimum="75%" loext:word-spacing-maximum="133%"/>
      <style:text-properties fo:font-size="11pt" style:font-size-asian="11pt" style:font-size-complex="11pt"/>
    </style:style>
    <style:style style:name="P177" style:family="paragraph" style:parent-style-name="Standard">
      <style:paragraph-properties fo:margin-top="0.0417in" fo:margin-bottom="0in" style:contextual-spacing="false" fo:line-height="115%" fo:text-align="justify" style:justify-single-word="false"/>
      <style:text-properties fo:font-size="11pt" style:font-size-asian="11pt" style:font-size-complex="11pt"/>
    </style:style>
    <style:style style:name="P178" style:family="paragraph" style:parent-style-name="Standard">
      <style:paragraph-properties fo:margin-top="0.0417in" fo:margin-bottom="0in" style:contextual-spacing="false" fo:line-height="115%" fo:text-align="justify" style:justify-single-word="false" loext:word-spacing-minimum="75%" loext:word-spacing-maximum="133%"/>
      <style:text-properties fo:color="#000000" loext:opacity="100%" style:font-name="Cardo" fo:font-size="11pt" fo:font-weight="bold" style:font-name-asian="Calibri3" style:font-size-asian="11pt" style:font-weight-asian="bold" style:font-name-complex="Cardo1" style:font-size-complex="11pt" style:font-weight-complex="bold">
        <loext:char-complex-color loext:theme-type="dark1" loext:color-type="theme"/>
      </style:text-properties>
    </style:style>
    <style:style style:name="P179" style:family="paragraph" style:parent-style-name="Standard">
      <style:paragraph-properties fo:margin-top="0.0417in" fo:margin-bottom="0in" style:contextual-spacing="false" fo:line-height="115%" fo:text-align="justify" style:justify-single-word="false" loext:word-spacing-minimum="75%" loext:word-spacing-maximum="133%"/>
      <style:text-properties fo:font-size="11pt" style:font-size-asian="11pt" style:font-size-complex="11pt"/>
    </style:style>
    <style:style style:name="P180" style:family="paragraph" style:parent-style-name="Standard">
      <style:paragraph-properties fo:margin-right="-0.0126in" fo:margin-top="0in" fo:margin-bottom="0in" style:contextual-spacing="false" fo:text-align="justify" style:justify-single-word="false" fo:orphans="0" fo:widows="0" fo:break-before="page" fo:keep-with-next="always" loext:word-spacing-minimum="75%" loext:word-spacing-maximum="133%"/>
    </style:style>
    <style:style style:name="P181" style:family="paragraph" style:parent-style-name="Footnote">
      <style:paragraph-properties fo:text-align="justify" style:justify-single-word="false" loext:word-spacing-minimum="75%" loext:word-spacing-maximum="133%"/>
      <style:text-properties fo:font-size="14pt" fo:font-weight="bold" style:font-size-asian="14pt" style:font-weight-asian="bold" style:font-size-complex="14pt" style:font-weight-complex="bold"/>
    </style:style>
    <style:style style:name="P182" style:family="paragraph" style:parent-style-name="Standard">
      <style:paragraph-properties fo:margin-right="-0.0126in" fo:text-align="justify" style:justify-single-word="false" fo:orphans="0" fo:widows="0" fo:keep-with-next="always" loext:word-spacing-minimum="75%" loext:word-spacing-maximum="133%"/>
    </style:style>
    <style:style style:name="P183" style:family="paragraph" style:parent-style-name="Standard">
      <style:paragraph-properties fo:text-align="justify" style:justify-single-word="false"/>
      <style:text-properties fo:font-size="14pt" fo:font-weight="bold" officeooo:paragraph-rsid="00322516" style:font-size-asian="14pt" style:font-weight-asian="bold" style:font-size-complex="14pt" style:font-weight-complex="bold"/>
    </style:style>
    <style:style style:name="P184" style:family="paragraph" style:parent-style-name="Endnote">
      <style:paragraph-properties fo:text-align="justify" style:justify-single-word="false" loext:word-spacing-minimum="75%" loext:word-spacing-maximum="133%"/>
      <style:text-properties officeooo:paragraph-rsid="00322516"/>
    </style:style>
    <style:style style:name="P185" style:family="paragraph" style:parent-style-name="Standard">
      <style:text-properties style:font-name="Calibri2" officeooo:paragraph-rsid="00322516"/>
    </style:style>
    <style:style style:name="P186" style:family="paragraph" style:parent-style-name="Standard">
      <style:paragraph-properties fo:text-align="justify" style:justify-single-word="false" loext:word-spacing-minimum="75%" loext:word-spacing-maximum="133%"/>
      <style:text-properties officeooo:paragraph-rsid="00322516"/>
    </style:style>
    <style:style style:name="P187" style:family="paragraph" style:parent-style-name="Standard">
      <style:paragraph-properties fo:margin-right="-0.0126in" fo:text-align="justify" style:justify-single-word="false" fo:orphans="0" fo:widows="0" fo:keep-with-next="always" loext:word-spacing-minimum="75%" loext:word-spacing-maximum="133%"/>
      <style:text-properties officeooo:paragraph-rsid="00322516"/>
    </style:style>
    <style:style style:name="P188" style:family="paragraph" style:parent-style-name="Standard">
      <style:paragraph-properties fo:margin-right="-0.0126in" fo:text-align="justify" style:justify-single-word="false" fo:orphans="0" fo:widows="0" loext:word-spacing-minimum="75%" loext:word-spacing-maximum="133%"/>
      <style:text-properties fo:color="#000000" loext:opacity="100%" style:font-name="Calibri2" fo:font-size="9pt" officeooo:paragraph-rsid="00322516" style:font-size-asian="9pt" style:font-name-complex="Cardo1" style:font-size-complex="9pt" style:language-complex="he" style:country-complex="IL">
        <loext:char-complex-color loext:theme-type="dark1" loext:color-type="theme"/>
      </style:text-properties>
    </style:style>
    <style:style style:name="P189" style:family="paragraph" style:parent-style-name="Standard">
      <style:paragraph-properties fo:margin-right="-0.0799in" fo:text-align="justify" style:justify-single-word="false" fo:orphans="0" fo:widows="0" loext:word-spacing-minimum="75%" loext:word-spacing-maximum="133%"/>
    </style:style>
    <style:style style:name="P190" style:family="paragraph" style:parent-style-name="Standard">
      <style:paragraph-properties fo:margin-right="-0.0752in" fo:text-align="justify" style:justify-single-word="false" fo:orphans="0" fo:widows="0" fo:keep-with-next="always" loext:word-spacing-minimum="75%" loext:word-spacing-maximum="133%"/>
    </style:style>
    <style:style style:name="P191" style:family="paragraph" style:parent-style-name="Standard">
      <style:paragraph-properties fo:text-align="center" style:justify-single-word="false"/>
    </style:style>
    <style:style style:name="P192" style:family="paragraph" style:parent-style-name="Standard">
      <style:paragraph-properties fo:margin-left="0.1217in" fo:margin-top="0in" fo:margin-bottom="0in" style:contextual-spacing="false" fo:text-align="center" style:justify-single-word="false" fo:orphans="0" fo:widows="0" fo:keep-with-next="always"/>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93" style:family="paragraph" style:parent-style-name="Standard">
      <style:paragraph-properties fo:margin-right="-0.0098in" fo:margin-top="0in" fo:margin-bottom="0in" style:contextual-spacing="false" fo:text-align="center"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94" style:family="paragraph" style:parent-style-name="Standard">
      <style:paragraph-properties fo:margin-right="-0.0098in" fo:margin-top="0in" fo:margin-bottom="0in" style:contextual-spacing="false" fo:text-align="justify" style:justify-single-word="false" fo:orphans="2" fo:widows="2" loext:word-spacing-minimum="75%" loext:word-spacing-maximum="133%"/>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95" style:family="paragraph" style:parent-style-name="Standard">
      <style:text-properties fo:font-size="4pt" style:font-size-asian="4pt" style:font-size-complex="4pt"/>
    </style:style>
    <style:style style:name="P196" style:family="paragraph" style:parent-style-name="Standard">
      <style:paragraph-properties fo:text-align="justify" style:justify-single-word="false" loext:word-spacing-minimum="75%" loext:word-spacing-maximum="133%"/>
    </style:style>
    <style:style style:name="P197" style:family="paragraph" style:parent-style-name="Endnote">
      <style:paragraph-properties fo:text-align="justify" style:justify-single-word="false" loext:word-spacing-minimum="75%" loext:word-spacing-maximum="133%"/>
      <style:text-properties style:font-name="Calibri2" fo:font-size="9pt" fo:font-weight="bold" officeooo:paragraph-rsid="00885cbd" style:font-size-asian="9pt" style:font-weight-asian="bold" style:font-size-complex="9pt" style:font-weight-complex="bold"/>
    </style:style>
    <style:style style:name="P198" style:family="paragraph" style:parent-style-name="Endnote">
      <style:paragraph-properties fo:text-align="justify" style:justify-single-word="false" loext:word-spacing-minimum="75%" loext:word-spacing-maximum="133%"/>
      <style:text-properties style:font-name="Calibri2" fo:font-weight="bold" officeooo:paragraph-rsid="00885cbd" style:font-weight-asian="bold" style:font-weight-complex="bold"/>
    </style:style>
    <style:style style:name="P199" style:family="paragraph" style:parent-style-name="Endnote">
      <style:paragraph-properties fo:text-align="justify" style:justify-single-word="false" loext:word-spacing-minimum="75%" loext:word-spacing-maximum="133%"/>
      <style:text-properties style:font-name="Calibri2" fo:font-size="9pt" fo:font-weight="normal" officeooo:paragraph-rsid="00322516" style:font-size-asian="9pt" style:font-weight-asian="normal" style:font-name-complex="Cardo1" style:font-size-complex="9pt" style:font-weight-complex="normal"/>
    </style:style>
    <style:style style:name="P200" style:family="paragraph" style:parent-style-name="Footnote">
      <style:text-properties fo:font-size="7pt" officeooo:paragraph-rsid="00f6bc84" style:font-size-asian="7pt" style:font-size-complex="7pt"/>
    </style:style>
    <style:style style:name="P201" style:family="paragraph" style:parent-style-name="Standard">
      <style:paragraph-properties fo:text-align="justify" style:justify-single-word="false" loext:word-spacing-minimum="75%" loext:word-spacing-maximum="133%"/>
      <style:text-properties officeooo:paragraph-rsid="01263c32"/>
    </style:style>
    <style:style style:name="P202" style:family="paragraph" style:parent-style-name="Standard">
      <style:paragraph-properties fo:text-align="justify" style:justify-single-word="false" loext:word-spacing-minimum="75%" loext:word-spacing-maximum="133%"/>
      <style:text-properties officeooo:paragraph-rsid="012293de"/>
    </style:style>
    <style:style style:name="P203" style:family="paragraph" style:parent-style-name="Endnote">
      <style:paragraph-properties fo:text-align="justify" style:justify-single-word="false" loext:word-spacing-minimum="75%" loext:word-spacing-maximum="133%"/>
      <style:text-properties style:font-name="Cardo" fo:font-size="14pt" fo:font-weight="bold" officeooo:paragraph-rsid="00322516" style:font-size-asian="14pt" style:font-weight-asian="bold" style:font-name-complex="Cardo1" style:font-size-complex="14pt" style:font-weight-complex="bold"/>
    </style:style>
    <style:style style:name="P204" style:family="paragraph" style:parent-style-name="Standard">
      <style:paragraph-properties fo:text-align="justify" style:justify-single-word="false" loext:word-spacing-minimum="75%" loext:word-spacing-maximum="133%"/>
      <style:text-properties style:font-name="Calibri2" officeooo:paragraph-rsid="00322516"/>
    </style:style>
    <style:style style:name="P205" style:family="paragraph" style:parent-style-name="Standard">
      <style:paragraph-properties fo:text-align="justify" style:justify-single-word="false" loext:word-spacing-minimum="75%" loext:word-spacing-maximum="133%"/>
      <style:text-properties fo:color="#000000" loext:opacity="100%" style:font-name="Calibri2" fo:font-size="9pt" officeooo:paragraph-rsid="00322516" style:font-name-asian="Calibri3" style:font-size-asian="9pt" style:font-name-complex="Cardo1" style:font-size-complex="9pt">
        <loext:char-complex-color loext:theme-type="dark1" loext:color-type="theme"/>
      </style:text-properties>
    </style:style>
    <style:style style:name="P206" style:family="paragraph" style:parent-style-name="Standard">
      <style:paragraph-properties fo:margin-left="0.1874in" fo:margin-right="0.1874in" fo:text-align="justify" style:justify-single-word="false" loext:word-spacing-minimum="75%" loext:word-spacing-maximum="133%"/>
      <style:text-properties style:font-name="Calibri2" officeooo:paragraph-rsid="00322516"/>
    </style:style>
    <style:style style:name="P207" style:family="paragraph" style:parent-style-name="Standard">
      <style:paragraph-properties fo:margin-left="0.1874in" fo:margin-right="0.1874in" fo:text-align="justify" style:justify-single-word="false" loext:word-spacing-minimum="75%" loext:word-spacing-maximum="133%"/>
      <style:text-properties style:font-name="Calibri2" fo:font-weight="normal" officeooo:paragraph-rsid="00322516" style:font-weight-asian="normal" style:font-weight-complex="normal"/>
    </style:style>
    <style:style style:name="P208" style:family="paragraph" style:parent-style-name="Endnote">
      <style:paragraph-properties fo:text-align="justify" style:justify-single-word="false" loext:word-spacing-minimum="75%" loext:word-spacing-maximum="133%"/>
      <style:text-properties style:font-name="Calibri2" fo:font-size="14pt" fo:font-weight="normal" officeooo:paragraph-rsid="00322516" style:font-size-asian="14pt" style:font-weight-asian="normal" style:font-name-complex="Cardo1" style:font-size-complex="14pt" style:font-weight-complex="normal"/>
    </style:style>
    <style:style style:name="P209" style:family="paragraph" style:parent-style-name="Standard">
      <style:paragraph-properties fo:text-align="justify" style:justify-single-word="false" style:writing-mode-automatic="true" loext:word-spacing-minimum="75%" loext:word-spacing-maximum="133%"/>
      <style:text-properties officeooo:paragraph-rsid="0125c492"/>
    </style:style>
    <style:style style:name="P210" style:family="paragraph" style:parent-style-name="Endnote">
      <style:paragraph-properties fo:text-align="justify" style:justify-single-word="false" loext:word-spacing-minimum="75%" loext:word-spacing-maximum="133%"/>
      <style:text-properties officeooo:paragraph-rsid="003270e1"/>
    </style:style>
    <style:style style:name="P211" style:family="paragraph" style:parent-style-name="Standard">
      <style:paragraph-properties fo:margin-top="0.0417in" fo:margin-bottom="0in" style:contextual-spacing="false" fo:text-align="justify" style:justify-single-word="false" loext:word-spacing-minimum="75%" loext:word-spacing-maximum="133%"/>
    </style:style>
    <style:style style:name="P212" style:family="paragraph" style:parent-style-name="Standard">
      <style:paragraph-properties fo:margin-top="0in" fo:margin-bottom="0in" style:contextual-spacing="false" fo:text-align="center" style:justify-single-word="false" fo:orphans="2" fo:widows="2" style:writing-mode="rl-tb"/>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213" style:family="paragraph" style:parent-style-name="Standard">
      <style:paragraph-properties fo:margin-top="0in" fo:margin-bottom="0.0417in" style:contextual-spacing="false" fo:text-align="justify" style:justify-single-word="false" loext:word-spacing-minimum="75%" loext:word-spacing-maximum="133%"/>
    </style:style>
    <style:style style:name="P214" style:family="paragraph" style:parent-style-name="Endnote">
      <style:text-properties officeooo:paragraph-rsid="003270e1"/>
    </style:style>
    <style:style style:name="P215" style:family="paragraph" style:parent-style-name="Footnote">
      <style:text-properties officeooo:paragraph-rsid="003270e1"/>
    </style:style>
    <style:style style:name="P216" style:family="paragraph" style:parent-style-name="Standard">
      <style:paragraph-properties fo:margin-top="0in" fo:margin-bottom="0in" style:contextual-spacing="false" fo:text-align="center" style:justify-single-word="false" fo:orphans="2" fo:widows="2">
        <style:tab-stops>
          <style:tab-stop style:position="1.8752in"/>
        </style:tab-stops>
      </style:paragraph-properties>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217" style:family="paragraph" style:parent-style-name="Standard">
      <style:paragraph-properties fo:margin-top="0.0835in" fo:margin-bottom="0in" style:contextual-spacing="false" fo:text-align="center" style:justify-single-word="false" fo:orphans="2" fo:widows="2">
        <style:tab-stops>
          <style:tab-stop style:position="1.8752in"/>
        </style:tab-stops>
      </style:paragraph-properties>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218" style:family="paragraph" style:parent-style-name="Standard">
      <style:paragraph-properties fo:margin-top="0in" fo:margin-bottom="0in" style:contextual-spacing="false" fo:text-align="right" style:justify-single-word="false" fo:orphans="2" fo:widows="2">
        <style:tab-stops>
          <style:tab-stop style:position="1.8752in"/>
        </style:tab-stops>
      </style:paragraph-properties>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219" style:family="paragraph" style:parent-style-name="Standard">
      <style:paragraph-properties fo:margin-top="0in" fo:margin-bottom="0in" style:contextual-spacing="false" fo:text-align="right" style:justify-single-word="false" fo:orphans="2" fo:widows="2">
        <style:tab-stops>
          <style:tab-stop style:position="1.1874in"/>
          <style:tab-stop style:position="1.8752in"/>
        </style:tab-stops>
      </style:paragraph-properties>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220" style:family="paragraph" style:parent-style-name="Standard">
      <style:paragraph-properties fo:margin-top="0.0835in" fo:margin-bottom="0in" style:contextual-spacing="false" fo:text-align="center" style:justify-single-word="false" fo:orphans="2" fo:widows="2">
        <style:tab-stops>
          <style:tab-stop style:position="1.0264in"/>
          <style:tab-stop style:position="1.8752in"/>
        </style:tab-stops>
      </style:paragraph-properties>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221" style:family="paragraph" style:parent-style-name="Standard">
      <style:paragraph-properties fo:margin-top="0in" fo:margin-bottom="0in" style:contextual-spacing="false" fo:text-align="right" style:justify-single-word="false" fo:orphans="2" fo:widows="2">
        <style:tab-stops>
          <style:tab-stop style:position="1.0264in"/>
          <style:tab-stop style:position="1.8752in"/>
        </style:tab-stops>
      </style:paragraph-properties>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222" style:family="paragraph" style:parent-style-name="Standard">
      <style:paragraph-properties fo:margin-top="0.0835in" fo:margin-bottom="0in" style:contextual-spacing="false" fo:text-align="center" style:justify-single-word="false" fo:orphans="2" fo:widows="2">
        <style:tab-stops>
          <style:tab-stop style:position="1.0264in"/>
          <style:tab-stop style:position="1.8752in"/>
        </style:tab-stops>
      </style:paragraph-properties>
      <style:text-properties style:font-name="Calibri Light" fo:font-size="7pt" fo:language="en" fo:country="US" fo:font-weight="bold" style:letter-kerning="false" style:font-name-asian="Calibri3" style:font-size-asian="7pt" style:language-asian="en" style:country-asian="US" style:font-weight-asian="bold" style:font-name-complex="Calibri Light2" style:font-size-complex="7pt" style:language-complex="ar" style:country-complex="SA" style:font-weight-complex="bold"/>
    </style:style>
    <style:style style:name="P223" style:family="paragraph" style:parent-style-name="Standard">
      <style:paragraph-properties fo:margin-top="0in" fo:margin-bottom="0in" style:contextual-spacing="false" fo:text-align="right" style:justify-single-word="false" fo:orphans="2" fo:widows="2">
        <style:tab-stops>
          <style:tab-stop style:position="1.1043in"/>
          <style:tab-stop style:position="1.8752in"/>
        </style:tab-stops>
      </style:paragraph-properties>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224" style:family="paragraph" style:parent-style-name="Standard">
      <style:paragraph-properties fo:margin-top="0in" fo:margin-bottom="0in" style:contextual-spacing="false" fo:text-align="justify" style:justify-single-word="false" fo:orphans="2" fo:widows="2" loext:word-spacing-minimum="75%" loext:word-spacing-maximum="133%">
        <style:tab-stops>
          <style:tab-stop style:position="1.0264in"/>
          <style:tab-stop style:position="1.8752in"/>
        </style:tab-stops>
      </style:paragraph-properties>
      <style:text-properties style:font-name="Calibri2"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225" style:family="paragraph" style:parent-style-name="Standard">
      <style:paragraph-properties fo:margin-top="0in" fo:margin-bottom="0in" style:contextual-spacing="false" fo:text-align="justify" style:justify-single-word="false" fo:orphans="2" fo:widows="2" loext:word-spacing-minimum="75%" loext:word-spacing-maximum="133%">
        <style:tab-stops>
          <style:tab-stop style:position="1.0264in"/>
          <style:tab-stop style:position="1.8752in"/>
        </style:tab-stops>
      </style:paragraph-properties>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226" style:family="paragraph" style:parent-style-name="Standard">
      <style:paragraph-properties fo:margin-top="0in" fo:margin-bottom="0in" style:contextual-spacing="false" fo:text-align="justify" style:justify-single-word="false" fo:orphans="2" fo:widows="2" loext:word-spacing-minimum="75%" loext:word-spacing-maximum="133%">
        <style:tab-stops>
          <style:tab-stop style:position="1.8752in"/>
        </style:tab-stops>
      </style:paragraph-properties>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227" style:family="paragraph" style:parent-style-name="Standard">
      <style:paragraph-properties fo:margin-top="0.0835in" fo:margin-bottom="0in" style:contextual-spacing="false" fo:text-align="justify" style:justify-single-word="false" loext:word-spacing-minimum="75%" loext:word-spacing-maximum="133%">
        <style:tab-stops>
          <style:tab-stop style:position="0.1874in"/>
          <style:tab-stop style:position="1.8752in"/>
        </style:tab-stops>
      </style:paragraph-properties>
    </style:style>
    <style:style style:name="P228" style:family="paragraph" style:parent-style-name="Standard">
      <style:paragraph-properties fo:text-align="justify" style:justify-single-word="false" loext:word-spacing-minimum="75%" loext:word-spacing-maximum="133%"/>
      <style:text-properties officeooo:paragraph-rsid="003270e1"/>
    </style:style>
    <style:style style:name="P229" style:family="paragraph" style:parent-style-name="Standard">
      <style:paragraph-properties fo:margin-top="0in" fo:margin-bottom="0in" style:contextual-spacing="false" fo:text-align="justify" style:justify-single-word="false" fo:break-before="page" loext:word-spacing-minimum="75%" loext:word-spacing-maximum="133%">
        <style:tab-stops>
          <style:tab-stop style:position="0.1874in"/>
          <style:tab-stop style:position="1.8752in"/>
        </style:tab-stops>
      </style:paragraph-properties>
      <style:text-properties fo:color="#000000" loext:opacity="100%" style:font-name="Monotype Corsiva" style:rfc-language-tag="x-none" fo:font-style="italic" fo:font-weight="bold" style:font-style-asian="italic" style:font-weight-asian="bold" style:font-name-complex="Cardo1" style:language-complex="he" style:country-complex="IL" style:font-style-complex="italic" style:font-weight-complex="bold"/>
    </style:style>
    <style:style style:name="P230" style:family="paragraph" style:parent-style-name="Endnote">
      <style:paragraph-properties fo:text-align="justify" style:justify-single-word="false" loext:word-spacing-minimum="75%" loext:word-spacing-maximum="133%"/>
      <style:text-properties officeooo:paragraph-rsid="00885cbd"/>
    </style:style>
    <style:style style:name="P231" style:family="paragraph" style:parent-style-name="Standard">
      <style:paragraph-properties fo:margin-top="0.0835in" fo:margin-bottom="0.0835in" style:contextual-spacing="false" fo:text-align="justify" style:justify-single-word="false" loext:word-spacing-minimum="75%" loext:word-spacing-maximum="133%">
        <style:tab-stops>
          <style:tab-stop style:position="0.1874in"/>
          <style:tab-stop style:position="1.8752in"/>
        </style:tab-stops>
      </style:paragraph-properties>
      <style:text-properties officeooo:paragraph-rsid="0067c98d"/>
    </style:style>
    <style:style style:name="P232" style:family="paragraph" style:parent-style-name="Endnote">
      <style:paragraph-properties fo:text-align="justify" style:justify-single-word="false" loext:word-spacing-minimum="75%" loext:word-spacing-maximum="133%"/>
      <style:text-properties style:font-name="Cardo" fo:font-size="14pt" fo:font-weight="bold" officeooo:paragraph-rsid="003270e1" style:font-size-asian="14pt" style:font-weight-asian="bold" style:font-name-complex="Cardo1" style:font-size-complex="14pt" style:font-weight-complex="bold"/>
    </style:style>
    <style:style style:name="P233" style:family="paragraph" style:parent-style-name="Endnote">
      <style:paragraph-properties fo:text-align="justify" style:justify-single-word="false" loext:word-spacing-minimum="75%" loext:word-spacing-maximum="133%"/>
      <style:text-properties style:font-name="Calibri2" officeooo:paragraph-rsid="003270e1"/>
    </style:style>
    <style:style style:name="P234" style:family="paragraph" style:parent-style-name="Endnote">
      <style:paragraph-properties fo:text-align="justify" style:justify-single-word="false" style:writing-mode="lr-tb" style:writing-mode-automatic="false" loext:word-spacing-minimum="75%" loext:word-spacing-maximum="133%"/>
      <style:text-properties style:font-name="Calibri2" officeooo:paragraph-rsid="003270e1"/>
    </style:style>
    <style:style style:name="P235" style:family="paragraph" style:parent-style-name="Endnote">
      <style:paragraph-properties fo:text-align="justify" style:justify-single-word="false" loext:word-spacing-minimum="75%" loext:word-spacing-maximum="133%"/>
      <style:text-properties style:font-name="Calibri2" fo:font-size="14pt" fo:font-weight="bold" officeooo:paragraph-rsid="003270e1" style:font-size-asian="14pt" style:font-weight-asian="bold" style:font-name-complex="Cardo1" style:font-size-complex="14pt" style:font-weight-complex="bold"/>
    </style:style>
    <style:style style:name="P236" style:family="paragraph" style:parent-style-name="Endnote">
      <style:paragraph-properties fo:text-align="justify" style:justify-single-word="false" loext:word-spacing-minimum="75%" loext:word-spacing-maximum="133%"/>
      <style:text-properties fo:font-size="9pt" officeooo:paragraph-rsid="003270e1" style:font-size-asian="9pt" style:font-size-complex="9pt"/>
    </style:style>
    <style:style style:name="P237" style:family="paragraph" style:parent-style-name="Standard">
      <style:paragraph-properties fo:margin-top="0.0835in" fo:margin-bottom="0.0835in" style:contextual-spacing="false" fo:text-align="justify" style:justify-single-word="false">
        <style:tab-stops>
          <style:tab-stop style:position="0.1874in"/>
          <style:tab-stop style:position="1.8752in"/>
        </style:tab-stops>
      </style:paragraph-properties>
      <style:text-properties officeooo:paragraph-rsid="0067c98d"/>
    </style:style>
    <style:style style:name="P238" style:family="paragraph" style:parent-style-name="Endnote">
      <style:paragraph-properties fo:margin-top="0in" fo:margin-bottom="0.0417in" style:contextual-spacing="false" fo:text-align="justify" style:justify-single-word="false" loext:word-spacing-minimum="75%" loext:word-spacing-maximum="133%"/>
      <style:text-properties style:font-name="Cardo" fo:font-size="9pt" fo:font-weight="bold" officeooo:paragraph-rsid="0034188c" style:font-size-asian="9pt" style:font-weight-asian="bold" style:font-name-complex="Cardo1" style:font-size-complex="9pt" style:font-weight-complex="bold"/>
    </style:style>
    <style:style style:name="P239" style:family="paragraph" style:parent-style-name="Endnote">
      <style:paragraph-properties fo:text-align="justify" style:justify-single-word="false" loext:word-spacing-minimum="75%" loext:word-spacing-maximum="133%"/>
      <style:text-properties style:font-name="Calibri2" officeooo:paragraph-rsid="0034188c"/>
    </style:style>
    <style:style style:name="P240" style:family="paragraph" style:parent-style-name="Endnote">
      <style:paragraph-properties fo:text-align="justify" style:justify-single-word="false" loext:word-spacing-minimum="75%" loext:word-spacing-maximum="133%"/>
      <style:text-properties officeooo:paragraph-rsid="0034188c"/>
    </style:style>
    <style:style style:name="P241" style:family="paragraph" style:parent-style-name="Endnote">
      <style:paragraph-properties fo:text-align="justify" style:justify-single-word="false" loext:word-spacing-minimum="75%" loext:word-spacing-maximum="133%"/>
      <style:text-properties fo:font-size="9pt" officeooo:paragraph-rsid="0034188c" style:font-size-asian="9pt" style:font-size-complex="9pt"/>
    </style:style>
    <style:style style:name="P242" style:family="paragraph" style:parent-style-name="Standard">
      <style:paragraph-properties fo:text-align="justify" style:justify-single-word="false" loext:word-spacing-minimum="75%" loext:word-spacing-maximum="133%">
        <style:tab-stops>
          <style:tab-stop style:position="0.1874in"/>
          <style:tab-stop style:position="1.8752in"/>
        </style:tab-stops>
      </style:paragraph-properties>
      <style:text-properties fo:font-size="9pt" officeooo:paragraph-rsid="0034188c" style:font-size-asian="9pt" style:font-size-complex="9pt"/>
    </style:style>
    <style:style style:name="P243" style:family="paragraph" style:parent-style-name="Standard">
      <style:paragraph-properties fo:line-height="108%" fo:text-align="justify" style:justify-single-word="false" fo:orphans="0" fo:widows="0" fo:keep-with-next="always" loext:word-spacing-minimum="75%" loext:word-spacing-maximum="133%"/>
    </style:style>
    <style:style style:name="P244" style:family="paragraph" style:parent-style-name="Footnote">
      <style:text-properties fo:font-size="7pt" officeooo:paragraph-rsid="006c6fcf" style:font-size-asian="7pt" style:font-size-complex="7pt"/>
    </style:style>
    <style:style style:name="P245" style:family="paragraph" style:parent-style-name="Standard">
      <style:paragraph-properties fo:margin-top="0in" fo:margin-bottom="0.0835in" style:contextual-spacing="false" fo:line-height="108%" fo:text-align="justify" style:justify-single-word="false" fo:orphans="0" fo:widows="0" fo:keep-with-next="always" loext:word-spacing-minimum="75%" loext:word-spacing-maximum="133%"/>
    </style:style>
    <style:style style:name="P246" style:family="paragraph" style:parent-style-name="Standard">
      <style:paragraph-properties fo:margin-top="0in" fo:margin-bottom="0in" style:contextual-spacing="false" fo:text-align="center" style:justify-single-word="false" fo:orphans="2" fo:widows="2"/>
      <style:text-properties style:font-name="Calibri" fo:font-size="11pt" fo:language="en" fo:country="US" officeooo:paragraph-rsid="012a8e7d" style:letter-kerning="false" style:font-name-asian="Calibri3" style:font-size-asian="11pt" style:language-asian="en" style:country-asian="US" style:font-name-complex="Arial" style:font-size-complex="11pt" style:language-complex="ar" style:country-complex="SA"/>
    </style:style>
    <style:style style:name="P247" style:family="paragraph" style:parent-style-name="Normal_20__28_Web_29_">
      <style:paragraph-properties fo:margin-top="0in" fo:margin-bottom="0in" style:contextual-spacing="false"/>
      <style:text-properties style:font-name="Arial Narrow" fo:font-size="3pt" fo:font-weight="bold" style:font-size-asian="3pt" style:font-weight-asian="bold" style:font-name-complex="Cardo1" style:font-size-complex="3pt" style:font-weight-complex="bold"/>
    </style:style>
    <style:style style:name="P248" style:family="paragraph" style:parent-style-name="Normal_20__28_Web_29_">
      <style:paragraph-properties fo:margin-top="0.028in" fo:margin-bottom="0in" style:contextual-spacing="false" fo:text-align="justify" style:justify-single-word="false" fo:orphans="2" fo:widows="2" loext:word-spacing-minimum="75%" loext:word-spacing-maximum="133%"/>
      <style:text-properties fo:language="en" fo:country="US" style:letter-kerning="false" style:language-asian="en" style:country-asian="US" style:language-complex="ar" style:country-complex="SA"/>
    </style:style>
    <style:style style:name="P249" style:family="paragraph" style:parent-style-name="Standard">
      <style:paragraph-properties fo:margin-top="0.028in" fo:margin-bottom="0in" style:contextual-spacing="false" fo:text-align="justify" style:justify-single-word="false" fo:orphans="2" fo:widows="2" loext:word-spacing-minimum="75%" loext:word-spacing-maximum="133%"/>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250" style:family="paragraph" style:parent-style-name="Normal_20__28_Web_29_">
      <style:paragraph-properties fo:margin-top="0.028in" fo:margin-bottom="0in" style:contextual-spacing="false" fo:text-align="justify" style:justify-single-word="false" fo:orphans="2" fo:widows="2" loext:word-spacing-minimum="75%" loext:word-spacing-maximum="133%"/>
      <style:text-properties fo:language="en" fo:country="US" officeooo:paragraph-rsid="00e9af02" style:letter-kerning="false" style:language-asian="en" style:country-asian="US" style:language-complex="ar" style:country-complex="SA"/>
    </style:style>
    <style:style style:name="P251" style:family="paragraph" style:parent-style-name="Standard">
      <style:paragraph-properties fo:margin-top="0.0835in" fo:margin-bottom="0in" style:contextual-spacing="false" fo:text-align="center" style:justify-single-word="false" fo:orphans="0" fo:widows="0" fo:keep-with-next="always"/>
      <style:text-properties officeooo:paragraph-rsid="006bdaad"/>
    </style:style>
    <style:style style:name="P252" style:family="paragraph" style:parent-style-name="Standard">
      <style:paragraph-properties fo:text-align="center" style:justify-single-word="false" fo:orphans="0" fo:widows="0" fo:keep-with-next="always"/>
    </style:style>
    <style:style style:name="P253" style:family="paragraph" style:parent-style-name="Standard">
      <style:paragraph-properties fo:text-align="justify" style:justify-single-word="false" fo:orphans="0" fo:widows="0" fo:keep-with-next="always" loext:word-spacing-minimum="75%" loext:word-spacing-maximum="133%"/>
    </style:style>
    <style:style style:name="P254" style:family="paragraph" style:parent-style-name="Standard" style:master-page-name="">
      <loext:graphic-properties draw:fill="none" draw:opacity="0%"/>
      <style:paragraph-properties fo:margin-left="0in" fo:margin-right="0in" fo:margin-top="0in" fo:margin-bottom="0in" style:contextual-spacing="false" fo:line-height="100%" fo:text-align="center" style:justify-single-word="false" fo:orphans="2" fo:widows="2" fo:text-indent="0in" style:auto-text-indent="false" style:page-number="auto" fo:background-color="transparent" style:writing-mode="lr-tb"/>
      <style:text-properties officeooo:paragraph-rsid="0217479c"/>
    </style:style>
    <style:style style:name="P255" style:family="paragraph" style:parent-style-name="Standard">
      <style:paragraph-properties fo:text-align="justify" style:justify-single-word="false" loext:word-spacing-minimum="75%" loext:word-spacing-maximum="133%"/>
      <style:text-properties officeooo:paragraph-rsid="0217479c"/>
    </style:style>
    <style:style style:name="P256" style:family="paragraph" style:parent-style-name="Standard">
      <style:paragraph-properties fo:margin-top="0.0835in" fo:margin-bottom="0in" style:contextual-spacing="false" fo:text-align="justify" style:justify-single-word="false" loext:word-spacing-minimum="75%" loext:word-spacing-maximum="133%"/>
    </style:style>
    <style:style style:name="P257" style:family="paragraph" style:parent-style-name="Standard">
      <style:paragraph-properties fo:margin-top="0.028in" fo:margin-bottom="0.028in" style:contextual-spacing="false" fo:text-align="justify" style:justify-single-word="false" fo:orphans="0" fo:widows="0" loext:word-spacing-minimum="75%" loext:word-spacing-maximum="133%"/>
      <style:text-properties officeooo:paragraph-rsid="00f9e1bd"/>
    </style:style>
    <style:style style:name="P258" style:family="paragraph" style:parent-style-name="Endnote">
      <style:paragraph-properties fo:text-align="justify" style:justify-single-word="false" loext:word-spacing-minimum="75%" loext:word-spacing-maximum="133%"/>
      <style:text-properties style:font-name="Cardo" officeooo:paragraph-rsid="0034188c" style:font-name-complex="Cardo1"/>
    </style:style>
    <style:style style:name="P259" style:family="paragraph" style:parent-style-name="Endnote">
      <style:paragraph-properties fo:text-align="justify" style:justify-single-word="false" loext:word-spacing-minimum="75%" loext:word-spacing-maximum="133%"/>
      <style:text-properties style:font-name="Calibri2" officeooo:paragraph-rsid="0034188c" style:font-name-complex="Cardo1"/>
    </style:style>
    <style:style style:name="P260" style:family="paragraph" style:parent-style-name="Standard">
      <style:paragraph-properties fo:margin-top="0.028in" fo:margin-bottom="0.028in" style:contextual-spacing="false" fo:text-align="justify" style:justify-single-word="false" fo:orphans="0" fo:widows="0" loext:word-spacing-minimum="75%" loext:word-spacing-maximum="133%"/>
    </style:style>
    <style:style style:name="P261" style:family="paragraph" style:parent-style-name="Footnote">
      <style:paragraph-properties fo:text-align="justify" style:justify-single-word="false" loext:word-spacing-minimum="75%" loext:word-spacing-maximum="133%"/>
      <style:text-properties style:font-name="Cardo" fo:font-size="9pt" fo:font-weight="bold" style:font-size-asian="9pt" style:font-weight-asian="bold" style:font-name-complex="Cardo1" style:font-size-complex="9pt" style:font-weight-complex="bold"/>
    </style:style>
    <style:style style:name="P262" style:family="paragraph" style:parent-style-name="Endnote">
      <style:paragraph-properties fo:text-align="justify" style:justify-single-word="false" loext:word-spacing-minimum="75%" loext:word-spacing-maximum="133%"/>
      <style:text-properties style:font-name="Cardo" fo:font-size="9pt" fo:font-weight="bold" style:font-size-asian="9pt" style:font-weight-asian="bold" style:font-name-complex="Cardo1" style:font-size-complex="9pt" style:font-weight-complex="bold"/>
    </style:style>
    <style:style style:name="P263" style:family="paragraph" style:parent-style-name="Standard">
      <style:paragraph-properties fo:margin-top="0.028in" fo:margin-bottom="0.028in" style:contextual-spacing="false" fo:text-align="justify" style:justify-single-word="false" fo:orphans="0" fo:widows="0" loext:word-spacing-minimum="75%" loext:word-spacing-maximum="133%"/>
      <style:text-properties style:font-name="Cardo" fo:font-size="7pt" fo:font-style="italic" style:font-size-asian="7pt" style:font-style-asian="italic" style:font-name-complex="Cardo1" style:font-size-complex="7pt" style:font-style-complex="italic"/>
    </style:style>
    <style:style style:name="P264" style:family="paragraph" style:parent-style-name="Standard">
      <style:paragraph-properties fo:margin-top="0in" fo:margin-bottom="0in" style:contextual-spacing="false" fo:text-align="justify" style:justify-single-word="false" fo:orphans="2" fo:widows="2" loext:word-spacing-minimum="75%" loext:word-spacing-maximum="133%"/>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265" style:family="paragraph" style:parent-style-name="Standard">
      <style:paragraph-properties fo:margin-top="0.0417in" fo:margin-bottom="0.0417in" style:contextual-spacing="false" fo:text-align="justify" style:justify-single-word="false" loext:word-spacing-minimum="75%" loext:word-spacing-maximum="133%"/>
      <style:text-properties officeooo:paragraph-rsid="00e0fdf4"/>
    </style:style>
    <style:style style:name="P266" style:family="paragraph" style:parent-style-name="Standard">
      <style:paragraph-properties fo:margin-top="0.0835in" fo:margin-bottom="0in" style:contextual-spacing="false" fo:text-align="center" style:justify-single-word="false"/>
    </style:style>
    <style:style style:name="P267" style:family="paragraph" style:parent-style-name="Standard">
      <style:paragraph-properties fo:margin-top="0in" fo:margin-bottom="0in" style:contextual-spacing="false" fo:text-align="center" style:justify-single-word="false" fo:orphans="2" fo:widows="2"/>
      <style:text-properties fo:color="#000000" loext:opacity="100%" style:font-name="Times New Roman" fo:font-size="8pt" fo:language="en" fo:country="US" style:letter-kerning="false" fo:background-color="#d9d9d9" style:font-name-asian="Calibri3" style:font-size-asian="8pt" style:language-asian="en" style:country-asian="US" style:font-name-complex="Times New Roman1" style:font-size-complex="8pt" style:language-complex="ar" style:country-complex="SA">
        <loext:char-complex-color loext:theme-type="dark1" loext:color-type="theme"/>
      </style:text-properties>
    </style:style>
    <style:style style:name="P268" style:family="paragraph" style:parent-style-name="Normal_20__28_Web_29_">
      <style:paragraph-properties fo:margin-top="0.028in" fo:margin-bottom="0in" style:contextual-spacing="false" fo:text-align="center" style:justify-single-word="false"/>
    </style:style>
    <style:style style:name="P269" style:family="paragraph" style:parent-style-name="Normal_20__28_Web_29_">
      <style:paragraph-properties fo:margin-top="0in" fo:margin-bottom="0in" style:contextual-spacing="false" fo:text-align="center" style:justify-single-word="false"/>
    </style:style>
    <style:style style:name="P270" style:family="paragraph" style:parent-style-name="Standard">
      <style:paragraph-properties fo:text-align="justify" style:justify-single-word="false" loext:word-spacing-minimum="75%" loext:word-spacing-maximum="133%"/>
      <style:text-properties fo:color="#000000" loext:opacity="100%" style:font-name="Cardo" fo:font-size="5pt" fo:font-weight="bold" style:font-name-asian="Calibri3" style:font-size-asian="5pt" style:font-weight-asian="bold" style:font-name-complex="Cardo1" style:font-size-complex="5pt" style:font-weight-complex="bold">
        <loext:char-complex-color loext:theme-type="dark1" loext:color-type="theme"/>
      </style:text-properties>
    </style:style>
    <style:style style:name="P271" style:family="paragraph" style:parent-style-name="Standard">
      <style:paragraph-properties fo:margin-top="0in" fo:margin-bottom="0.028in" style:contextual-spacing="false" fo:text-align="justify" style:justify-single-word="false" loext:word-spacing-minimum="75%" loext:word-spacing-maximum="133%"/>
    </style:style>
    <style:style style:name="P272" style:family="paragraph" style:parent-style-name="Standard">
      <style:paragraph-properties fo:margin-top="0.0417in" fo:margin-bottom="0.0417in" style:contextual-spacing="false" fo:text-align="justify" style:justify-single-word="false" loext:word-spacing-minimum="75%" loext:word-spacing-maximum="133%"/>
    </style:style>
    <style:style style:name="P273" style:family="paragraph" style:parent-style-name="Standard">
      <style:paragraph-properties fo:margin-top="0.028in" fo:margin-bottom="0in" style:contextual-spacing="false" fo:text-align="justify" style:justify-single-word="false" loext:word-spacing-minimum="75%" loext:word-spacing-maximum="133%"/>
    </style:style>
    <style:style style:name="P274" style:family="paragraph" style:parent-style-name="Standard">
      <style:paragraph-properties fo:text-align="justify" style:justify-single-word="false" loext:word-spacing-minimum="75%" loext:word-spacing-maximum="133%"/>
      <style:text-properties officeooo:paragraph-rsid="010ea956"/>
    </style:style>
    <style:style style:name="P275" style:family="paragraph" style:parent-style-name="Standard" style:master-page-name="Converted2">
      <style:paragraph-properties fo:text-align="justify" style:justify-single-word="false" style:page-number="auto" fo:break-before="page" loext:word-spacing-minimum="75%" loext:word-spacing-maximum="133%"/>
    </style:style>
    <style:style style:name="P276" style:family="paragraph" style:parent-style-name="Standard">
      <style:paragraph-properties fo:margin-left="0.1902in" fo:text-align="justify" style:justify-single-word="false" loext:word-spacing-minimum="75%" loext:word-spacing-maximum="133%"/>
    </style:style>
    <style:style style:name="P277" style:family="paragraph" style:parent-style-name="Standard">
      <style:paragraph-properties fo:margin-left="0.1902in" fo:margin-top="0in" fo:margin-bottom="0.0835in" style:contextual-spacing="false" fo:text-align="justify" style:justify-single-word="false" loext:word-spacing-minimum="75%" loext:word-spacing-maximum="133%"/>
    </style:style>
    <style:style style:name="P278" style:family="paragraph" style:parent-style-name="Standard">
      <style:paragraph-properties fo:margin-left="0.1902in" fo:text-align="justify" style:justify-single-word="false" loext:word-spacing-minimum="75%" loext:word-spacing-maximum="133%"/>
      <style:text-properties fo:color="#000000" loext:opacity="100%" style:font-name="Cardo" fo:font-size="8pt" style:text-underline-style="solid" style:text-underline-width="auto" style:text-underline-color="font-color" fo:font-weight="bold" fo:background-color="#d9d9d9" style:font-name-asian="Calibri3" style:font-size-asian="8pt" style:font-weight-asian="bold" style:font-name-complex="Cardo1" style:font-size-complex="8pt">
        <loext:char-complex-color loext:theme-type="dark1" loext:color-type="theme"/>
      </style:text-properties>
    </style:style>
    <style:style style:name="P279" style:family="paragraph" style:parent-style-name="Standard">
      <style:paragraph-properties fo:margin-top="0in" fo:margin-bottom="0in" style:contextual-spacing="false" fo:text-align="right" style:justify-single-word="false" fo:orphans="2" fo:widows="2"/>
      <style:text-properties style:font-name="Calibri2"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280" style:family="paragraph" style:parent-style-name="Standard">
      <style:paragraph-properties fo:margin-top="0in" fo:margin-bottom="0in" style:contextual-spacing="false" fo:line-height="100%" fo:text-align="center" style:justify-single-word="false" fo:orphans="0" fo:widows="0" fo:keep-with-next="always"/>
      <style:text-properties style:font-name="Calibri" fo:font-size="11pt" fo:language="en" fo:country="US" officeooo:paragraph-rsid="012d663f" style:letter-kerning="true" style:font-name-asian="Calibri3" style:font-size-asian="11pt" style:language-asian="en" style:country-asian="US" style:font-name-complex="Arial" style:font-size-complex="11pt" style:language-complex="he" style:country-complex="IL"/>
    </style:style>
    <style:style style:name="P281" style:family="paragraph" style:parent-style-name="Standard">
      <style:paragraph-properties fo:margin-top="0in" fo:margin-bottom="0in" style:contextual-spacing="false" fo:line-height="100%" fo:text-align="center" style:justify-single-word="false" fo:orphans="2" fo:widows="2"/>
      <style:text-properties style:font-name="Calibri" fo:font-size="11pt" fo:language="en" fo:country="US" officeooo:paragraph-rsid="012d663f" style:letter-kerning="true" style:font-name-asian="Calibri3" style:font-size-asian="11pt" style:language-asian="en" style:country-asian="US" style:font-name-complex="Arial" style:font-size-complex="11pt" style:language-complex="he" style:country-complex="IL"/>
    </style:style>
    <style:style style:name="P282" style:family="paragraph" style:parent-style-name="Standard">
      <style:paragraph-properties fo:margin-top="0in" fo:margin-bottom="0in" style:contextual-spacing="false" fo:line-height="100%" fo:text-align="right" style:justify-single-word="false" fo:orphans="0" fo:widows="0" fo:keep-with-next="always"/>
      <style:text-properties style:font-name="Calibri" fo:font-size="11pt" fo:language="en" fo:country="US" officeooo:paragraph-rsid="012d663f" style:letter-kerning="true" style:font-name-asian="Calibri3" style:font-size-asian="11pt" style:language-asian="en" style:country-asian="US" style:font-name-complex="Arial" style:font-size-complex="11pt" style:language-complex="he" style:country-complex="IL"/>
    </style:style>
    <style:style style:name="P283" style:family="paragraph" style:parent-style-name="Standard">
      <style:paragraph-properties fo:margin-top="0in" fo:margin-bottom="0in" style:contextual-spacing="false" fo:line-height="100%" fo:text-align="right" style:justify-single-word="false" fo:orphans="0" fo:widows="0"/>
      <style:text-properties style:font-name="Ezra SIL" fo:font-size="12pt" fo:language="en" fo:country="US" officeooo:paragraph-rsid="012d663f" style:letter-kerning="true" style:font-name-asian="Calibri3" style:font-size-asian="12pt" style:language-asian="en" style:country-asian="US" style:font-name-complex="Ezra SIL1" style:font-size-complex="12pt" style:language-complex="he" style:country-complex="IL"/>
    </style:style>
    <style:style style:name="P284" style:family="paragraph" style:parent-style-name="Standard">
      <style:paragraph-properties fo:margin-top="0.0835in" fo:margin-bottom="0in" style:contextual-spacing="false" fo:text-align="justify" style:justify-single-word="false" loext:word-spacing-minimum="75%" loext:word-spacing-maximum="133%"/>
      <style:text-properties fo:color="#000000" loext:opacity="100%" style:font-name="Times New Roman" fo:font-weight="bold" style:font-name-asian="Calibri3" style:font-weight-asian="bold" style:font-name-complex="Times New Roman1" style:font-weight-complex="bold">
        <loext:char-complex-color loext:theme-type="dark1" loext:color-type="theme"/>
      </style:text-properties>
    </style:style>
    <style:style style:name="P285" style:family="paragraph" style:parent-style-name="Standard">
      <style:paragraph-properties fo:margin-top="0in" fo:margin-bottom="0in" style:contextual-spacing="false" fo:break-before="page"/>
    </style:style>
    <style:style style:name="P286" style:family="paragraph" style:parent-style-name="Standard">
      <style:paragraph-properties fo:margin-top="0.0402in" fo:margin-bottom="0in" style:contextual-spacing="false" fo:line-height="115%" fo:text-align="center" style:justify-single-word="false" fo:orphans="2" fo:widows="2" style:register-true="true"/>
      <style:text-properties style:font-name="Cardo" fo:font-size="8pt" fo:language="en" fo:country="US" style:letter-kerning="false" style:font-name-asian="Calibri3" style:font-size-asian="8pt" style:language-asian="en" style:country-asian="US" style:font-name-complex="Cardo" style:font-size-complex="8pt" style:language-complex="ar" style:country-complex="SA"/>
    </style:style>
    <style:style style:name="P287" style:family="paragraph" style:parent-style-name="Standard">
      <style:paragraph-properties fo:margin-top="0in" fo:margin-bottom="0in" style:contextual-spacing="false" fo:line-height="115%" fo:text-align="justify" style:justify-single-word="false" fo:orphans="2" fo:widows="2"/>
      <style:text-properties officeooo:paragraph-rsid="0227456e"/>
    </style:style>
    <style:style style:name="P288" style:family="paragraph" style:parent-style-name="Standard">
      <style:paragraph-properties fo:margin-top="0in" fo:margin-bottom="0in" style:contextual-spacing="false" fo:line-height="115%" fo:text-align="center" style:justify-single-word="false" fo:orphans="2" fo:widows="2"/>
      <style:text-properties style:font-name="Calibri" fo:font-size="11pt" fo:language="en" fo:country="US" officeooo:paragraph-rsid="022c0f12" style:letter-kerning="false" style:font-name-asian="Calibri3" style:font-size-asian="11pt" style:language-asian="en" style:country-asian="US" style:font-name-complex="Arial" style:font-size-complex="11pt" style:language-complex="ar" style:country-complex="SA"/>
    </style:style>
    <style:style style:name="P289" style:family="paragraph" style:parent-style-name="Standard">
      <style:paragraph-properties fo:margin-top="0in" fo:margin-bottom="0in" style:contextual-spacing="false" fo:line-height="115%" fo:text-align="justify" style:justify-single-word="false" fo:orphans="2" fo:widows="2"/>
      <style:text-properties style:font-name="Calibri" fo:font-size="11pt" fo:language="en" fo:country="US" officeooo:paragraph-rsid="017c35bb" style:letter-kerning="false" style:font-name-asian="Calibri3" style:font-size-asian="11pt" style:language-asian="en" style:country-asian="US" style:font-name-complex="Arial" style:font-size-complex="11pt" style:language-complex="ar" style:country-complex="SA"/>
    </style:style>
    <style:style style:name="P290" style:family="paragraph" style:parent-style-name="Standard">
      <style:paragraph-properties fo:margin-top="0in" fo:margin-bottom="0in" style:contextual-spacing="false" fo:line-height="115%" fo:text-align="center" style:justify-single-word="false" fo:orphans="2" fo:widows="2"/>
      <style:text-properties style:font-name="Calibri" fo:font-size="11pt" fo:language="en" fo:country="US" officeooo:paragraph-rsid="0170230e" style:letter-kerning="false" style:font-name-asian="Calibri3" style:font-size-asian="11pt" style:language-asian="en" style:country-asian="US" style:font-name-complex="Arial" style:font-size-complex="11pt" style:language-complex="ar" style:country-complex="SA"/>
    </style:style>
    <style:style style:name="P291" style:family="paragraph" style:parent-style-name="Standard">
      <style:paragraph-properties fo:margin-top="0in" fo:margin-bottom="0in" style:contextual-spacing="false" fo:line-height="115%" fo:text-align="justify" style:justify-single-word="false" fo:orphans="2" fo:widows="2"/>
      <style:text-properties fo:color="#000000" loext:opacity="100%" style:font-name="Cardo" fo:font-size="10pt" fo:language="en" fo:country="US" fo:font-weight="bold" officeooo:rsid="0169623b" officeooo:paragraph-rsid="016e5ab2" style:letter-kerning="true" style:font-name-asian="Calibri3" style:font-size-asian="10pt" style:language-asian="en" style:country-asian="US" style:font-weight-asian="bold" style:font-name-complex="Cardo1" style:font-size-complex="10pt" style:language-complex="he" style:country-complex="IL" style:font-weight-complex="bold"/>
    </style:style>
    <style:style style:name="P292" style:family="paragraph" style:parent-style-name="Standard">
      <style:paragraph-properties fo:margin-top="0in" fo:margin-bottom="0in" style:contextual-spacing="false" fo:line-height="115%" fo:text-align="justify" style:justify-single-word="false" fo:orphans="2" fo:widows="2"/>
      <style:text-properties fo:color="#000000" loext:opacity="100%" style:font-name="Cardo" fo:font-size="10pt" fo:language="en" fo:country="US" fo:font-weight="bold" officeooo:rsid="0169623b" officeooo:paragraph-rsid="016f9ee4" style:letter-kerning="true" style:font-name-asian="Calibri3" style:font-size-asian="10pt" style:language-asian="en" style:country-asian="US" style:font-weight-asian="bold" style:font-name-complex="Cardo1" style:font-size-complex="10pt" style:language-complex="he" style:country-complex="IL" style:font-weight-complex="bold"/>
    </style:style>
    <style:style style:name="P293" style:family="paragraph" style:parent-style-name="Standard">
      <style:paragraph-properties fo:margin-top="0in" fo:margin-bottom="0in" style:contextual-spacing="false" fo:line-height="115%" fo:text-align="center" style:justify-single-word="false" fo:orphans="2" fo:widows="2"/>
      <style:text-properties fo:color="#000000" loext:opacity="100%" style:font-name="Cardo" fo:font-size="10pt" fo:language="en" fo:country="US" fo:font-weight="bold" officeooo:rsid="0169623b" officeooo:paragraph-rsid="016f9ee4" style:letter-kerning="true" style:font-name-asian="Calibri3" style:font-size-asian="10pt" style:language-asian="en" style:country-asian="US" style:font-weight-asian="bold" style:font-name-complex="Cardo1" style:font-size-complex="10pt" style:language-complex="he" style:country-complex="IL" style:font-weight-complex="bold"/>
    </style:style>
    <style:style style:name="P294" style:family="paragraph" style:parent-style-name="Standard">
      <style:paragraph-properties fo:line-height="115%" fo:text-align="center" style:justify-single-word="false" style:register-true="true"/>
      <style:text-properties fo:font-size="10pt" officeooo:paragraph-rsid="0227456e" style:font-size-asian="10pt" style:font-size-complex="10pt"/>
    </style:style>
    <style:style style:name="P295" style:family="paragraph" style:parent-style-name="Standard">
      <style:paragraph-properties fo:text-align="left" style:justify-single-word="false"/>
      <style:text-properties officeooo:paragraph-rsid="018786e8"/>
    </style:style>
    <style:style style:name="P296" style:family="paragraph" style:parent-style-name="Standard">
      <loext:graphic-properties draw:fill="none" draw:opacity="0%"/>
      <style:paragraph-properties fo:margin-left="0in" fo:margin-right="0.0618in" fo:margin-top="0in" fo:margin-bottom="0in" style:contextual-spacing="false" fo:line-height="115%" fo:text-align="justify" style:justify-single-word="false" fo:orphans="2" fo:widows="2" fo:text-indent="0in" style:auto-text-indent="false" fo:background-color="transparent" style:writing-mode="lr-tb"/>
      <style:text-properties officeooo:paragraph-rsid="01879cd4"/>
    </style:style>
    <style:style style:name="P297" style:family="paragraph" style:parent-style-name="Standard">
      <style:paragraph-properties fo:text-align="center" style:justify-single-word="false"/>
      <style:text-properties fo:color="#000000" loext:opacity="100%" style:font-name="Cardo" fo:font-weight="bold" officeooo:paragraph-rsid="018786e8" style:letter-kerning="true" fo:background-color="#d5dce4" style:font-name-asian="Calibri3" style:font-weight-asian="bold" style:font-name-complex="Cardo1" style:language-complex="he" style:country-complex="IL" style:font-weight-complex="bold"/>
    </style:style>
    <style:style style:name="P298" style:family="paragraph" style:parent-style-name="Standard">
      <style:paragraph-properties fo:text-align="justify" style:justify-single-word="false" loext:word-spacing-minimum="75%" loext:word-spacing-maximum="133%"/>
      <style:text-properties officeooo:paragraph-rsid="018786e8"/>
    </style:style>
    <style:style style:name="P299" style:family="paragraph" style:parent-style-name="Standard">
      <style:paragraph-properties fo:line-height="115%" fo:text-align="justify" style:justify-single-word="false"/>
      <style:text-properties style:font-name="Cardo" officeooo:paragraph-rsid="019a30e4"/>
    </style:style>
    <style:style style:name="P300" style:family="paragraph" style:parent-style-name="Standard">
      <style:paragraph-properties fo:text-align="center" style:justify-single-word="false"/>
      <style:text-properties style:font-name="Cardo" officeooo:paragraph-rsid="019191de"/>
    </style:style>
    <style:style style:name="P301" style:family="paragraph" style:parent-style-name="Standard">
      <style:paragraph-properties fo:text-align="center" style:justify-single-word="false"/>
      <style:text-properties fo:color="#000000" loext:opacity="100%" style:font-name="Cardo" fo:font-weight="bold" officeooo:rsid="01879cd4" officeooo:paragraph-rsid="01879cd4" style:letter-kerning="true" fo:background-color="#d5dce4" style:font-name-asian="Calibri3" style:font-weight-asian="bold" style:font-name-complex="Cardo1" style:language-complex="he" style:country-complex="IL" style:font-weight-complex="bold"/>
    </style:style>
    <style:style style:name="P302" style:family="paragraph" style:parent-style-name="Standard">
      <style:paragraph-properties fo:margin-top="0.0598in" fo:margin-bottom="0.0598in" style:contextual-spacing="false" fo:text-align="justify" style:justify-single-word="false" loext:word-spacing-minimum="75%" loext:word-spacing-maximum="133%"/>
    </style:style>
    <style:style style:name="P303" style:family="paragraph" style:parent-style-name="Standard">
      <style:paragraph-properties fo:margin-top="0.0402in" fo:margin-bottom="0in" style:contextual-spacing="false" fo:text-align="center" style:justify-single-word="false" fo:orphans="2" fo:widows="2" style:vertical-align="middle"/>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304" style:family="paragraph" style:parent-style-name="Standard">
      <style:paragraph-properties fo:margin-right="-0.1252in" fo:margin-top="0in" fo:margin-bottom="0in" style:contextual-spacing="false" style:line-height-at-least="0.0146in" fo:text-align="center"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305" style:family="paragraph" style:parent-style-name="Standard">
      <style:paragraph-properties fo:margin-top="0.0402in" fo:margin-bottom="0in" style:contextual-spacing="false" fo:text-align="center"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306" style:family="paragraph" style:parent-style-name="Standard">
      <style:paragraph-properties fo:margin-top="0.0417in" fo:margin-bottom="0in" style:contextual-spacing="false" fo:line-height="115%" fo:text-align="center" style:justify-single-word="false" fo:orphans="2" fo:widows="2"/>
      <style:text-properties style:font-name="Cardo" fo:font-size="8pt" fo:language="en" fo:country="US" officeooo:paragraph-rsid="018af5ea" style:letter-kerning="false" style:font-name-asian="Calibri3" style:font-size-asian="8pt" style:language-asian="en" style:country-asian="US" style:font-name-complex="Cardo1" style:font-size-complex="8pt" style:language-complex="ar" style:country-complex="SA"/>
    </style:style>
    <style:style style:name="P307" style:family="paragraph" style:parent-style-name="Standard">
      <style:paragraph-properties fo:margin-top="0in" fo:margin-bottom="0in" style:contextual-spacing="false" fo:line-height="115%" fo:text-align="justify" style:justify-single-word="false" fo:orphans="2" fo:widows="2"/>
      <style:text-properties style:font-name="Calibri" fo:font-size="11pt" fo:language="en" fo:country="US" officeooo:paragraph-rsid="014a96cd" style:letter-kerning="false" style:font-name-asian="Calibri3" style:font-size-asian="11pt" style:language-asian="en" style:country-asian="US" style:font-name-complex="Arial" style:font-size-complex="11pt" style:language-complex="ar" style:country-complex="SA"/>
    </style:style>
    <style:style style:name="P308" style:family="paragraph" style:parent-style-name="Standard">
      <style:paragraph-properties fo:margin-top="0in" fo:margin-bottom="0in" style:contextual-spacing="false" fo:line-height="115%" fo:text-align="justify" style:justify-single-word="false" loext:word-spacing-minimum="75%" loext:word-spacing-maximum="133%"/>
      <style:text-properties style:font-name="Cardo" officeooo:paragraph-rsid="018c7842" style:font-name-complex="Cardo"/>
    </style:style>
    <style:style style:name="P309" style:family="paragraph" style:parent-style-name="Standard">
      <style:paragraph-properties fo:line-height="115%" fo:text-align="justify" style:justify-single-word="false" loext:word-spacing-minimum="75%" loext:word-spacing-maximum="133%"/>
      <style:text-properties style:font-name="Cardo" officeooo:paragraph-rsid="022bcbbf" style:font-name-complex="Cardo"/>
    </style:style>
    <style:style style:name="P310" style:family="paragraph" style:parent-style-name="Standard">
      <style:text-properties style:font-name="Cardo" officeooo:paragraph-rsid="018c7842" style:font-name-complex="Cardo"/>
    </style:style>
    <style:style style:name="P311" style:family="paragraph" style:parent-style-name="Standard">
      <style:paragraph-properties fo:margin-top="0in" fo:margin-bottom="0.0402in" style:contextual-spacing="false" fo:text-align="center" style:justify-single-word="false"/>
      <style:text-properties style:font-name="Cardo" officeooo:paragraph-rsid="018c7842" style:font-name-complex="Cardo"/>
    </style:style>
    <style:style style:name="P312" style:family="paragraph" style:parent-style-name="Standard">
      <style:paragraph-properties fo:margin-top="0in" fo:margin-bottom="0in" style:contextual-spacing="false" fo:text-align="center" style:justify-single-word="false" fo:orphans="2" fo:widows="2"/>
      <style:text-properties fo:color="#000000" loext:opacity="100%" style:font-name="Cardo" fo:font-size="6pt" fo:language="en" fo:country="US" officeooo:paragraph-rsid="01a657cc" style:letter-kerning="false" fo:background-color="#fff2cc" style:font-name-asian="Calibri3" style:font-size-asian="6pt" style:language-asian="en" style:country-asian="US" style:font-name-complex="Cardo1" style:font-size-complex="6pt" style:language-complex="ar" style:country-complex="SA"/>
    </style:style>
    <style:style style:name="P313" style:family="paragraph" style:parent-style-name="Standard">
      <style:paragraph-properties fo:margin-top="0in" fo:margin-bottom="0in" style:contextual-spacing="false" fo:line-height="0in" text:number-lines="false" text:line-number="0"/>
    </style:style>
    <style:style style:name="P314" style:family="paragraph" style:parent-style-name="Standard">
      <style:paragraph-properties fo:margin-top="0.0201in" fo:margin-bottom="0.0201in" style:contextual-spacing="false" fo:text-align="center" style:justify-single-word="false" fo:orphans="2" fo:widows="2"/>
      <style:text-properties style:font-name="Calibri" fo:font-size="11pt" fo:language="en" fo:country="US" officeooo:paragraph-rsid="01917366" style:letter-kerning="false" fo:background-color="#ffd966" style:font-name-asian="Calibri3" style:font-size-asian="11pt" style:language-asian="en" style:country-asian="US" style:font-name-complex="Arial" style:font-size-complex="11pt" style:language-complex="ar" style:country-complex="SA"/>
    </style:style>
    <style:style style:name="P315" style:family="paragraph" style:parent-style-name="Standard">
      <style:paragraph-properties fo:margin-top="0.0402in" fo:margin-bottom="0in" style:contextual-spacing="false" fo:line-height="115%" fo:text-align="justify" style:justify-single-word="false" fo:orphans="2" fo:widows="2" loext:word-spacing-minimum="75%" loext:word-spacing-maximum="133%"/>
      <style:text-properties style:font-name="Calibri" fo:font-size="11pt" fo:language="en" fo:country="US" officeooo:paragraph-rsid="0155c4d4" style:letter-kerning="false" style:font-name-asian="Calibri3" style:font-size-asian="11pt" style:language-asian="en" style:country-asian="US" style:font-name-complex="Arial" style:font-size-complex="11pt" style:language-complex="ar" style:country-complex="SA"/>
    </style:style>
    <style:style style:name="P316" style:family="paragraph" style:parent-style-name="Standard">
      <style:paragraph-properties fo:margin-top="0.0398in" fo:margin-bottom="0.0398in" style:contextual-spacing="false" fo:text-align="center" style:justify-single-word="false" fo:orphans="2" fo:widows="2"/>
      <style:text-properties style:font-name="Calibri" fo:font-size="11pt" fo:language="en" fo:country="US" officeooo:paragraph-rsid="01a3bfd7" style:letter-kerning="false" fo:background-color="#ffd966" style:font-name-asian="Calibri3" style:font-size-asian="11pt" style:language-asian="en" style:country-asian="US" style:font-name-complex="Arial" style:font-size-complex="11pt" style:language-complex="ar" style:country-complex="SA"/>
    </style:style>
    <style:style style:name="P317" style:family="paragraph" style:parent-style-name="Standard">
      <loext:graphic-properties draw:fill="solid" draw:fill-color="#d5dce4"/>
      <style:paragraph-properties fo:margin-top="0.0417in" fo:margin-bottom="0in" style:contextual-spacing="false" fo:text-align="justify" style:justify-single-word="false" fo:orphans="2" fo:widows="2" fo:background-color="#d5dce4" loext:word-spacing-minimum="75%" loext:word-spacing-maximum="133%"/>
      <style:text-properties fo:color="#000000" loext:opacity="100%" style:font-name="Cardo" fo:font-size="8pt" fo:language="en" fo:country="US" style:text-underline-style="solid" style:text-underline-width="auto" style:text-underline-color="font-color" fo:font-weight="normal" officeooo:paragraph-rsid="01902e12" style:letter-kerning="false" fo:background-color="#ffe994" style:font-name-asian="Calibri3" style:font-size-asian="8pt" style:language-asian="en" style:country-asian="US" style:font-weight-asian="normal" style:font-name-complex="Cardo1" style:font-size-complex="8pt" style:language-complex="ar" style:country-complex="SA" style:font-weight-complex="normal"/>
    </style:style>
    <style:style style:name="P318" style:family="paragraph" style:parent-style-name="Standard">
      <loext:graphic-properties draw:fill="solid" draw:fill-color="#d5dce4"/>
      <style:paragraph-properties fo:margin-top="0.0417in" fo:margin-bottom="0in" style:contextual-spacing="false" fo:text-align="justify" style:justify-single-word="false" fo:orphans="2" fo:widows="2" fo:background-color="#d5dce4" loext:word-spacing-minimum="75%" loext:word-spacing-maximum="133%"/>
      <style:text-properties officeooo:paragraph-rsid="0229ee54"/>
    </style:style>
    <style:style style:name="P319" style:family="paragraph" style:parent-style-name="Standard">
      <style:paragraph-properties fo:margin-top="0in" fo:margin-bottom="0in" style:contextual-spacing="false" fo:text-align="center" style:justify-single-word="false" fo:orphans="2" fo:widows="2"/>
      <style:text-properties officeooo:paragraph-rsid="01917366"/>
    </style:style>
    <style:style style:name="P320" style:family="paragraph" style:parent-style-name="Standard">
      <style:paragraph-properties fo:margin-top="0in" fo:margin-bottom="0in" style:contextual-spacing="false" fo:text-align="justify" style:justify-single-word="false" fo:orphans="2" fo:widows="2"/>
      <style:text-properties fo:color="#000000" loext:opacity="100%" style:font-name="Cardo" fo:font-size="11pt" fo:language="en" fo:country="US" fo:font-weight="bold" officeooo:paragraph-rsid="017bde0e" style:letter-kerning="false" style:font-name-asian="Calibri3" style:font-size-asian="11pt" style:language-asian="en" style:country-asian="US" style:font-weight-asian="bold" style:font-name-complex="Cardo1" style:font-size-complex="11pt" style:language-complex="ar" style:country-complex="SA" style:font-weight-complex="bold"/>
    </style:style>
    <style:style style:name="P321" style:family="paragraph" style:parent-style-name="Standard">
      <style:paragraph-properties fo:margin-top="0in" fo:margin-bottom="0in" style:contextual-spacing="false" fo:text-align="justify" style:justify-single-word="false" fo:orphans="2" fo:widows="2"/>
      <style:text-properties officeooo:paragraph-rsid="017bde0e"/>
    </style:style>
    <style:style style:name="P322" style:family="paragraph" style:parent-style-name="Standard">
      <style:paragraph-properties fo:margin-top="0in" fo:margin-bottom="0in" style:contextual-spacing="false" fo:text-align="center" style:justify-single-word="false" fo:orphans="2" fo:widows="2"/>
      <style:text-properties fo:color="#000000" loext:opacity="100%" style:font-name="Cardo" fo:font-size="6pt" fo:language="en" fo:country="US" officeooo:paragraph-rsid="0189495c" style:letter-kerning="false" fo:background-color="#fff2cc" style:font-name-asian="Calibri3" style:font-size-asian="6pt" style:language-asian="en" style:country-asian="US" style:font-name-complex="Cardo1" style:font-size-complex="6pt" style:language-complex="ar" style:country-complex="SA"/>
    </style:style>
    <style:style style:name="P323" style:family="paragraph" style:parent-style-name="Standard">
      <loext:graphic-properties draw:fill="solid" draw:fill-color="#d5dce4"/>
      <style:paragraph-properties fo:margin-top="0.0417in" fo:margin-bottom="0in" style:contextual-spacing="false" fo:text-align="justify" style:justify-single-word="false" fo:orphans="2" fo:widows="2" fo:background-color="#d5dce4" loext:word-spacing-minimum="75%" loext:word-spacing-maximum="133%"/>
      <style:text-properties fo:color="#000000" loext:opacity="100%" style:font-name="Cardo" fo:font-size="8pt" fo:language="en" fo:country="US" style:text-underline-style="solid" style:text-underline-width="auto" style:text-underline-color="font-color" fo:font-weight="normal" officeooo:paragraph-rsid="016e5ab2" style:letter-kerning="false" fo:background-color="#ffe994" style:font-name-asian="Calibri3" style:font-size-asian="8pt" style:language-asian="en" style:country-asian="US" style:font-weight-asian="normal" style:font-name-complex="Cardo1" style:font-size-complex="8pt" style:language-complex="ar" style:country-complex="SA" style:font-weight-complex="normal"/>
    </style:style>
    <style:style style:name="P324" style:family="paragraph" style:parent-style-name="Standard">
      <loext:graphic-properties draw:fill="solid" draw:fill-color="#d5dce4"/>
      <style:paragraph-properties fo:margin-top="0in" fo:margin-bottom="0in" style:contextual-spacing="false" fo:line-height="100%" fo:text-align="justify" style:justify-single-word="false" fo:orphans="2" fo:widows="2" style:register-true="true" fo:background-color="#d5dce4"/>
      <style:text-properties officeooo:paragraph-rsid="01902e12"/>
    </style:style>
    <style:style style:name="P325" style:family="paragraph" style:parent-style-name="Standard">
      <style:paragraph-properties fo:margin-top="0.0402in" fo:margin-bottom="0in" style:contextual-spacing="false" fo:line-height="115%" fo:text-align="justify" style:justify-single-word="false" loext:word-spacing-minimum="75%" loext:word-spacing-maximum="133%"/>
    </style:style>
    <style:style style:name="P326" style:family="paragraph" style:parent-style-name="Standard">
      <style:paragraph-properties fo:margin-top="0in" fo:margin-bottom="0.028in" style:contextual-spacing="false" fo:line-height="115%" fo:text-align="justify" style:justify-single-word="false" loext:word-spacing-minimum="75%" loext:word-spacing-maximum="133%"/>
    </style:style>
    <style:style style:name="P327" style:family="paragraph" style:parent-style-name="Standard">
      <loext:graphic-properties draw:fill="solid" draw:fill-color="#f5f7e5"/>
      <style:paragraph-properties fo:line-height="115%" fo:text-align="justify" style:justify-single-word="false" fo:background-color="#f5f7e5" loext:word-spacing-minimum="75%" loext:word-spacing-maximum="133%"/>
      <style:text-properties officeooo:paragraph-rsid="018af5ea"/>
    </style:style>
    <style:style style:name="P328" style:family="paragraph" style:parent-style-name="Standard">
      <style:paragraph-properties fo:margin-top="0.0598in" fo:margin-bottom="0.0598in" style:contextual-spacing="false" fo:line-height="115%" fo:text-align="justify" style:justify-single-word="false" loext:word-spacing-minimum="75%" loext:word-spacing-maximum="133%"/>
      <style:text-properties officeooo:paragraph-rsid="018af5ea"/>
    </style:style>
    <style:style style:name="P329" style:family="paragraph" style:parent-style-name="Standard">
      <style:paragraph-properties fo:margin-top="0in" fo:margin-bottom="0.0417in" style:contextual-spacing="false" fo:text-align="justify" style:justify-single-word="false" fo:orphans="2" fo:widows="2" loext:word-spacing-minimum="75%" loext:word-spacing-maximum="133%"/>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330" style:family="paragraph" style:parent-style-name="Standard">
      <style:paragraph-properties fo:margin-top="0in" fo:margin-bottom="0.028in" style:contextual-spacing="false" fo:text-align="justify" style:justify-single-word="false" fo:orphans="2" fo:widows="2" loext:word-spacing-minimum="75%" loext:word-spacing-maximum="133%"/>
      <style:text-properties style:font-name="Calibri2"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331" style:family="paragraph" style:parent-style-name="Standard">
      <style:paragraph-properties fo:margin-top="0.0417in" fo:margin-bottom="0.0417in" style:contextual-spacing="false" fo:text-align="center"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332" style:family="paragraph" style:parent-style-name="Standard">
      <style:paragraph-properties fo:margin-top="0in" fo:margin-bottom="0in" style:contextual-spacing="false" fo:text-align="center" style:justify-single-word="false" fo:orphans="2" fo:widows="2"/>
      <style:text-properties fo:color="#000000" loext:opacity="100%" style:font-name="Cardo" fo:font-size="11pt" fo:language="en" fo:country="US" fo:font-weight="bold" style:letter-kerning="false" style:font-name-asian="Calibri3" style:font-size-asian="11pt" style:language-asian="en" style:country-asian="US" style:font-weight-asian="bold" style:font-name-complex="Cardo1" style:font-size-complex="11pt" style:language-complex="ar" style:country-complex="SA" style:font-weight-complex="bold"/>
    </style:style>
    <style:style style:name="P333" style:family="paragraph" style:parent-style-name="Standard">
      <style:paragraph-properties fo:margin-top="0in" fo:margin-bottom="0in" style:contextual-spacing="false" fo:line-height="115%" fo:text-align="justify" style:justify-single-word="false" fo:orphans="2" fo:widows="2" loext:word-spacing-minimum="75%" loext:word-spacing-maximum="133%"/>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334" style:family="paragraph" style:parent-style-name="Standard">
      <style:paragraph-properties fo:margin-top="0.0417in" fo:margin-bottom="0in" style:contextual-spacing="false" fo:line-height="115%" fo:text-align="center"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335" style:family="paragraph" style:parent-style-name="Standard">
      <style:paragraph-properties fo:margin-top="0.0835in" fo:margin-bottom="0in" style:contextual-spacing="false" fo:line-height="115%" fo:text-align="justify" style:justify-single-word="false"/>
      <style:text-properties officeooo:paragraph-rsid="01726a87"/>
    </style:style>
    <style:style style:name="P336" style:family="paragraph" style:parent-style-name="Standard">
      <style:paragraph-properties fo:line-height="115%" fo:text-align="justify" style:justify-single-word="false" loext:word-spacing-minimum="75%" loext:word-spacing-maximum="133%"/>
    </style:style>
    <style:style style:name="P337" style:family="paragraph" style:parent-style-name="Standard">
      <style:paragraph-properties fo:margin-top="0.0417in" fo:margin-bottom="0in" style:contextual-spacing="false" fo:line-height="115%" fo:text-align="justify" style:justify-single-word="false" loext:word-spacing-minimum="75%" loext:word-spacing-maximum="133%"/>
    </style:style>
    <style:style style:name="P338" style:family="paragraph" style:parent-style-name="Standard">
      <style:paragraph-properties fo:line-height="115%" fo:text-align="center" style:justify-single-word="false"/>
    </style:style>
    <style:style style:name="P339" style:family="paragraph" style:parent-style-name="Standard">
      <style:paragraph-properties fo:margin-top="0.0402in" fo:margin-bottom="0in" style:contextual-spacing="false" fo:line-height="115%" fo:text-align="justify" style:justify-single-word="false" loext:word-spacing-minimum="75%" loext:word-spacing-maximum="133%"/>
      <style:text-properties officeooo:paragraph-rsid="01917366"/>
    </style:style>
    <style:style style:name="P340" style:family="paragraph" style:parent-style-name="Standard">
      <style:paragraph-properties fo:margin-top="0in" fo:margin-bottom="0in" style:contextual-spacing="false" fo:line-height="115%" fo:text-align="justify" style:justify-single-word="false" loext:word-spacing-minimum="75%" loext:word-spacing-maximum="133%"/>
      <style:text-properties officeooo:paragraph-rsid="01917366"/>
    </style:style>
    <style:style style:name="P341" style:family="paragraph" style:parent-style-name="Standard">
      <style:paragraph-properties fo:margin-top="0.0402in" fo:margin-bottom="0in" style:contextual-spacing="false" fo:line-height="115%" fo:text-align="justify" style:justify-single-word="false" loext:word-spacing-minimum="75%" loext:word-spacing-maximum="133%"/>
      <style:text-properties officeooo:paragraph-rsid="00d2ec6c"/>
    </style:style>
    <style:style style:name="P342" style:family="paragraph" style:parent-style-name="Standard">
      <style:paragraph-properties fo:margin-top="0.0402in" fo:margin-bottom="0in" style:contextual-spacing="false" fo:line-height="115%" fo:text-align="justify" style:justify-single-word="false" loext:word-spacing-minimum="75%" loext:word-spacing-maximum="133%"/>
      <style:text-properties officeooo:paragraph-rsid="00d37531"/>
    </style:style>
    <style:style style:name="P343" style:family="paragraph" style:parent-style-name="Standard">
      <style:paragraph-properties fo:margin-top="0.0402in" fo:margin-bottom="0.0402in" style:contextual-spacing="false" fo:line-height="115%" fo:text-align="justify" style:justify-single-word="false" loext:word-spacing-minimum="75%" loext:word-spacing-maximum="133%"/>
    </style:style>
    <style:style style:name="P344" style:family="paragraph" style:parent-style-name="Standard">
      <style:paragraph-properties fo:margin-right="0.1299in" fo:margin-top="0in" fo:margin-bottom="0in" style:contextual-spacing="false" fo:text-align="justify" style:justify-single-word="false" fo:orphans="2" fo:widows="2" loext:word-spacing-minimum="75%" loext:word-spacing-maximum="133%"/>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345" style:family="paragraph" style:parent-style-name="Standard">
      <style:paragraph-properties fo:margin-top="0.0402in" fo:margin-bottom="0in" style:contextual-spacing="false" fo:line-height="115%" fo:text-align="justify" style:justify-single-word="false" fo:orphans="2" fo:widows="2" loext:word-spacing-minimum="75%" loext:word-spacing-maximum="133%"/>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346" style:family="paragraph" style:parent-style-name="Standard">
      <style:paragraph-properties fo:margin-top="0in" fo:margin-bottom="0.028in" style:contextual-spacing="false" fo:line-height="115%" fo:text-align="center" style:justify-single-word="false" fo:orphans="2" fo:widows="2" style:writing-mode="page"/>
      <style:text-properties style:font-name="Calibri" fo:font-size="11pt" fo:language="en" fo:country="US" officeooo:paragraph-rsid="00d3d7ca" style:letter-kerning="false" style:font-name-asian="Calibri3" style:font-size-asian="11pt" style:language-asian="en" style:country-asian="US" style:font-name-complex="Arial" style:font-size-complex="11pt" style:language-complex="ar" style:country-complex="SA"/>
    </style:style>
    <style:style style:name="P347" style:family="paragraph" style:parent-style-name="Standard">
      <style:paragraph-properties fo:margin-top="0in" fo:margin-bottom="0.028in" style:contextual-spacing="false" fo:line-height="115%" fo:text-align="center" style:justify-single-word="false" fo:orphans="2" fo:widows="2"/>
      <style:text-properties fo:color="#000000" loext:opacity="100%" style:font-name="Monotype Corsiva" fo:font-size="12pt" fo:letter-spacing="0.0028in" fo:language="en" fo:country="US" fo:font-weight="bold" style:letter-kerning="false" style:font-name-asian="Malgun Gothic" style:font-size-asian="12pt" style:language-asian="en" style:country-asian="US" style:font-weight-asian="bold" style:font-name-complex="Cardo1" style:font-size-complex="12pt" style:language-complex="ar" style:country-complex="SA" style:font-weight-complex="bold">
        <loext:char-complex-color loext:theme-type="dark1" loext:color-type="theme"/>
      </style:text-properties>
    </style:style>
    <style:style style:name="P348" style:family="paragraph" style:parent-style-name="Standard">
      <style:paragraph-properties fo:margin-top="0in" fo:margin-bottom="0.028in" style:contextual-spacing="false" fo:line-height="115%" fo:text-align="justify" style:justify-single-word="false" fo:orphans="2" fo:widows="2" loext:word-spacing-minimum="75%" loext:word-spacing-maximum="133%"/>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349" style:family="paragraph" style:parent-style-name="Standard">
      <style:paragraph-properties fo:margin-right="-0.0098in" fo:margin-top="0.0402in" fo:margin-bottom="0in" style:contextual-spacing="false" fo:line-height="115%" fo:text-align="justify" style:justify-single-word="false" loext:word-spacing-minimum="75%" loext:word-spacing-maximum="133%"/>
    </style:style>
    <style:style style:name="P350" style:family="paragraph" style:parent-style-name="Standard">
      <style:paragraph-properties fo:margin-right="-0.0098in" fo:margin-top="0in" fo:margin-bottom="0.028in" style:contextual-spacing="false" fo:line-height="115%" fo:text-align="justify" style:justify-single-word="false" loext:word-spacing-minimum="75%" loext:word-spacing-maximum="133%"/>
    </style:style>
    <style:style style:name="P351" style:family="paragraph" style:parent-style-name="Standard">
      <style:paragraph-properties fo:margin-top="0in" fo:margin-bottom="0in" style:contextual-spacing="false" fo:text-align="center" style:justify-single-word="false" fo:orphans="2" fo:widows="2">
        <style:tab-stops>
          <style:tab-stop style:position="0.1874in"/>
        </style:tab-stops>
      </style:paragraph-properties>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352" style:family="paragraph" style:parent-style-name="Standard">
      <style:paragraph-properties fo:margin-top="0.028in" fo:margin-bottom="0.028in" style:contextual-spacing="false" fo:text-align="justify" style:justify-single-word="false" fo:orphans="2" fo:widows="2" loext:word-spacing-minimum="75%" loext:word-spacing-maximum="133%"/>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353" style:family="paragraph" style:parent-style-name="Standard">
      <style:paragraph-properties fo:margin-top="0in" fo:margin-bottom="0in" style:contextual-spacing="false" fo:text-align="center" style:justify-single-word="false" fo:orphans="2" fo:widows="2"/>
      <style:text-properties style:font-name="Cardo" fo:font-size="10pt" fo:language="en" fo:country="US" fo:font-weight="bold" officeooo:paragraph-rsid="01a025f3" style:letter-kerning="false" style:font-name-asian="Calibri3" style:font-size-asian="10pt" style:language-asian="en" style:country-asian="US" style:font-weight-asian="bold" style:font-name-complex="Cardo1" style:font-size-complex="10pt" style:language-complex="ar" style:country-complex="SA" style:font-weight-complex="bold"/>
    </style:style>
    <style:style style:name="P354" style:family="paragraph" style:parent-style-name="Standard">
      <style:paragraph-properties fo:margin-right="-0.0126in" fo:margin-top="0.0402in" fo:margin-bottom="0in" style:contextual-spacing="false" fo:line-height="115%" fo:text-align="justify" style:justify-single-word="false" loext:word-spacing-minimum="75%" loext:word-spacing-maximum="133%"/>
      <style:text-properties officeooo:paragraph-rsid="019946b3"/>
    </style:style>
    <style:style style:name="P355" style:family="paragraph" style:parent-style-name="Standard">
      <style:paragraph-properties fo:margin-right="-0.0126in" fo:margin-top="0.0417in" fo:margin-bottom="0in" style:contextual-spacing="false" fo:line-height="115%" fo:text-align="justify" style:justify-single-word="false" loext:word-spacing-minimum="75%" loext:word-spacing-maximum="133%"/>
      <style:text-properties officeooo:paragraph-rsid="01475673"/>
    </style:style>
    <style:style style:name="P356" style:family="paragraph" style:parent-style-name="Standard">
      <loext:graphic-properties draw:fill="solid" draw:fill-color="#ffffff"/>
      <style:paragraph-properties fo:margin-top="0.0417in" fo:margin-bottom="0in" style:contextual-spacing="false" fo:line-height="115%" fo:text-align="justify" style:justify-single-word="false" fo:orphans="2" fo:widows="2" fo:background-color="#ffffff" loext:word-spacing-minimum="75%" loext:word-spacing-maximum="133%"/>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357" style:family="paragraph" style:parent-style-name="Standard">
      <style:paragraph-properties fo:margin-top="0.0417in" fo:margin-bottom="0in" style:contextual-spacing="false" fo:line-height="115%" fo:text-align="justify" style:justify-single-word="false" fo:orphans="2" fo:widows="2" loext:word-spacing-minimum="75%" loext:word-spacing-maximum="133%"/>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358" style:family="paragraph" style:parent-style-name="Text_20_body">
      <style:paragraph-properties fo:margin-top="0.0201in" fo:margin-bottom="0in" style:contextual-spacing="false" fo:line-height="115%"/>
    </style:style>
    <style:style style:name="P359" style:family="paragraph" style:parent-style-name="Text_20_body">
      <style:paragraph-properties fo:margin-top="0in" fo:margin-bottom="0in" style:contextual-spacing="false" fo:line-height="115%"/>
    </style:style>
    <style:style style:name="P360" style:family="paragraph" style:parent-style-name="Standard">
      <loext:graphic-properties draw:fill="solid" draw:fill-color="#ffffff"/>
      <style:paragraph-properties fo:line-height="115%" fo:text-align="justify" style:justify-single-word="false" fo:background-color="#ffffff" loext:word-spacing-minimum="75%" loext:word-spacing-maximum="133%"/>
    </style:style>
    <style:style style:name="P361" style:family="paragraph" style:parent-style-name="Standard">
      <loext:graphic-properties draw:fill="solid" draw:fill-color="#ffffff"/>
      <style:paragraph-properties fo:line-height="115%" fo:text-align="center" style:justify-single-word="false" fo:background-color="#ffffff"/>
    </style:style>
    <style:style style:name="P362" style:family="paragraph" style:parent-style-name="Standard">
      <loext:graphic-properties draw:fill="solid" draw:fill-color="#ffffff"/>
      <style:paragraph-properties fo:text-align="center" style:justify-single-word="false" fo:background-color="#ffffff"/>
    </style:style>
    <style:style style:name="P363" style:family="paragraph" style:parent-style-name="Standard">
      <loext:graphic-properties draw:fill="solid" draw:fill-color="#ffffff"/>
      <style:paragraph-properties fo:margin-top="0.0598in" fo:margin-bottom="0in" style:contextual-spacing="false" fo:text-align="center" style:justify-single-word="false" fo:background-color="#ffffff"/>
      <style:text-properties fo:color="#000000" loext:opacity="100%" style:font-name="Cardo" fo:font-size="8pt" style:font-name-asian="Calibri3" style:font-size-asian="8pt" style:font-name-complex="Cardo1" style:font-size-complex="8pt"/>
    </style:style>
    <style:style style:name="P364" style:family="paragraph" style:parent-style-name="Standard">
      <style:paragraph-properties fo:margin-right="-0.0098in" fo:margin-top="0.0673in" fo:margin-bottom="0.0398in" style:contextual-spacing="false" fo:text-align="center" style:justify-single-word="false" fo:break-before="page"/>
      <style:text-properties fo:font-variant="small-caps" officeooo:paragraph-rsid="0184bfd0"/>
    </style:style>
    <style:style style:name="P365" style:family="paragraph" style:parent-style-name="Footnote">
      <style:paragraph-properties fo:text-align="justify" style:justify-single-word="false"/>
      <style:text-properties style:font-name="Calibri2" fo:font-size="8pt" officeooo:paragraph-rsid="018652fd" style:font-size-asian="8pt" style:font-size-complex="8pt"/>
    </style:style>
    <style:style style:name="P366" style:family="paragraph" style:parent-style-name="Standard">
      <style:paragraph-properties fo:margin-left="0in" fo:margin-right="0in" fo:text-align="justify" style:justify-single-word="false" fo:text-indent="0in" style:auto-text-indent="false" style:writing-mode="lr-tb"/>
      <style:text-properties officeooo:paragraph-rsid="0183479f"/>
    </style:style>
    <style:style style:name="P367" style:family="paragraph" style:parent-style-name="Standard">
      <style:paragraph-properties fo:margin-left="0in" fo:margin-right="0in" fo:text-align="justify" style:justify-single-word="false" fo:text-indent="0in" style:auto-text-indent="false" style:writing-mode="lr-tb"/>
      <style:text-properties style:font-name="Cardo" fo:font-size="11pt" fo:font-weight="bold" officeooo:paragraph-rsid="017e80de" style:font-size-asian="11pt" style:font-weight-asian="bold" style:font-size-complex="11pt" style:font-weight-complex="bold"/>
    </style:style>
    <style:style style:name="P368" style:family="paragraph">
      <loext:graphic-properties draw:fill-color="#000000"/>
      <style:paragraph-properties fo:text-align="center"/>
    </style:style>
    <style:style style:name="P369" style:family="paragraph" style:parent-style-name="Standard">
      <style:paragraph-properties fo:margin-right="-0.0098in" fo:margin-top="0in" fo:margin-bottom="0in" style:contextual-spacing="false" fo:text-align="justify" style:justify-single-word="false" loext:word-spacing-minimum="75%" loext:word-spacing-maximum="133%"/>
      <style:text-properties style:font-name="Cardo" officeooo:paragraph-rsid="0180c709"/>
    </style:style>
    <style:style style:name="P370" style:family="paragraph" style:parent-style-name="Standard">
      <style:paragraph-properties fo:margin-right="0in" fo:margin-top="0in" fo:margin-bottom="0in" style:contextual-spacing="false" fo:text-align="justify" style:justify-single-word="false" loext:word-spacing-minimum="75%" loext:word-spacing-maximum="133%"/>
      <style:text-properties fo:color="#000000" loext:opacity="100%" style:font-name="Cardo" fo:font-size="12pt" fo:font-weight="bold" officeooo:paragraph-rsid="017d107c" style:font-name-asian="Calibri3" style:font-size-asian="12pt" style:font-weight-asian="bold" style:font-name-complex="Cardo1" style:font-size-complex="12pt" style:font-weight-complex="bold"/>
    </style:style>
    <style:style style:name="P371" style:family="paragraph" style:parent-style-name="Standard">
      <style:paragraph-properties fo:margin-right="-0.0098in" fo:margin-top="0in" fo:margin-bottom="0in" style:contextual-spacing="false" fo:text-align="justify" style:justify-single-word="false" loext:word-spacing-minimum="75%" loext:word-spacing-maximum="133%"/>
      <style:text-properties officeooo:paragraph-rsid="0183479f"/>
    </style:style>
    <style:style style:name="P372" style:family="paragraph" style:parent-style-name="Standard">
      <style:paragraph-properties fo:margin-top="0in" fo:margin-bottom="0in" style:contextual-spacing="false" fo:text-align="center" style:justify-single-word="false"/>
      <style:text-properties fo:color="#000000" loext:opacity="100%" style:font-name="Cardo" fo:font-size="11pt" fo:font-weight="bold" style:font-name-asian="Calibri3" style:font-size-asian="11pt" style:font-weight-asian="bold" style:font-name-complex="Cardo1" style:font-size-complex="11pt" style:font-weight-complex="bold">
        <loext:char-complex-color loext:theme-type="dark1" loext:color-type="theme"/>
      </style:text-properties>
    </style:style>
    <style:style style:name="P373" style:family="paragraph" style:parent-style-name="Standard">
      <style:paragraph-properties fo:margin-right="-0.0098in" fo:margin-top="0in" fo:margin-bottom="0in" style:contextual-spacing="false" fo:text-align="justify" style:justify-single-word="false" loext:word-spacing-minimum="75%" loext:word-spacing-maximum="133%"/>
      <style:text-properties officeooo:paragraph-rsid="018427fe"/>
    </style:style>
    <style:style style:name="P374" style:family="paragraph" style:parent-style-name="Standard">
      <style:paragraph-properties fo:margin-top="0in" fo:margin-bottom="0in" style:contextual-spacing="false" fo:text-align="justify" style:justify-single-word="false" loext:word-spacing-minimum="75%" loext:word-spacing-maximum="133%"/>
      <style:text-properties fo:color="#000000" loext:opacity="100%" style:font-name="Cardo" fo:font-size="11pt" fo:font-weight="bold" style:font-name-asian="Calibri3" style:font-size-asian="11pt" style:font-weight-asian="bold" style:font-name-complex="Cardo1" style:font-size-complex="11pt" style:font-weight-complex="bold">
        <loext:char-complex-color loext:theme-type="dark1" loext:color-type="theme"/>
      </style:text-properties>
    </style:style>
    <style:style style:name="P375" style:family="paragraph" style:parent-style-name="Standard">
      <style:paragraph-properties fo:margin-top="0in" fo:margin-bottom="0in" style:contextual-spacing="false" fo:line-height="115%" fo:text-align="justify" style:justify-single-word="false" loext:word-spacing-minimum="75%" loext:word-spacing-maximum="133%"/>
      <style:text-properties fo:font-size="10pt" officeooo:paragraph-rsid="01863c00" style:font-size-asian="10pt" style:font-size-complex="10pt"/>
    </style:style>
    <style:style style:name="P376" style:family="paragraph" style:parent-style-name="Standard">
      <style:paragraph-properties fo:margin-top="0.0417in" fo:margin-bottom="0in" style:contextual-spacing="false" fo:text-align="justify" style:justify-single-word="false" fo:orphans="2" fo:widows="2" loext:word-spacing-minimum="75%" loext:word-spacing-maximum="133%"/>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377" style:family="paragraph" style:parent-style-name="Standard">
      <style:paragraph-properties fo:margin-right="-0.0126in" fo:margin-top="0.0835in" fo:margin-bottom="0in" style:contextual-spacing="false" fo:text-align="justify" style:justify-single-word="false" loext:word-spacing-minimum="75%" loext:word-spacing-maximum="133%"/>
    </style:style>
    <style:style style:name="P378" style:family="paragraph" style:parent-style-name="Footnote">
      <style:paragraph-properties fo:text-align="left" style:justify-single-word="false"/>
      <style:text-properties fo:font-size="7pt" style:font-size-asian="7pt" style:font-size-complex="7pt"/>
    </style:style>
    <style:style style:name="P379" style:family="paragraph" style:parent-style-name="Standard">
      <style:paragraph-properties fo:text-align="justify" style:justify-single-word="false" loext:word-spacing-minimum="75%" loext:word-spacing-maximum="133%"/>
      <style:text-properties officeooo:paragraph-rsid="0072d9e4"/>
    </style:style>
    <style:style style:name="P380" style:family="paragraph" style:parent-style-name="Standard">
      <style:paragraph-properties fo:margin-right="-0.0098in" fo:margin-top="0in" fo:margin-bottom="0.028in" style:contextual-spacing="false" fo:text-align="justify" style:justify-single-word="false" loext:word-spacing-minimum="75%" loext:word-spacing-maximum="133%"/>
      <style:text-properties officeooo:paragraph-rsid="0072d9e4"/>
    </style:style>
    <style:style style:name="P381" style:family="paragraph" style:parent-style-name="Standard">
      <style:paragraph-properties fo:margin-right="-0.0098in" fo:margin-top="0in" fo:margin-bottom="0.028in" style:contextual-spacing="false" fo:text-align="justify" style:justify-single-word="false" loext:word-spacing-minimum="75%" loext:word-spacing-maximum="133%"/>
    </style:style>
    <style:style style:name="P382" style:family="paragraph" style:parent-style-name="Standard">
      <style:paragraph-properties fo:margin-right="-0.0098in" fo:margin-top="0in" fo:margin-bottom="0.0835in" style:contextual-spacing="false" fo:text-align="justify" style:justify-single-word="false" loext:word-spacing-minimum="75%" loext:word-spacing-maximum="133%"/>
    </style:style>
    <style:style style:name="P383" style:family="paragraph" style:parent-style-name="Standard">
      <style:paragraph-properties fo:margin-left="0in" fo:margin-right="0in" fo:text-align="center" style:justify-single-word="false" fo:text-indent="0in" style:auto-text-indent="false" style:writing-mode="lr-tb">
        <style:tab-stops/>
      </style:paragraph-properties>
      <style:text-properties fo:color="#000000" loext:opacity="100%" style:font-name="Copperplate Gothic Bold" fo:font-size="14pt" fo:language="en" fo:country="US" style:text-underline-style="solid" style:text-underline-width="auto" style:text-underline-color="font-color" fo:font-weight="bold" style:font-size-asian="14pt" style:font-weight-asian="bold" style:font-name-complex="Times New Roman1" style:font-size-complex="14pt" style:language-complex="he" style:country-complex="IL" style:font-weight-complex="bold"/>
    </style:style>
    <style:style style:name="P384" style:family="paragraph" style:parent-style-name="Standard">
      <style:paragraph-properties fo:margin-left="0in" fo:margin-right="0in" fo:margin-top="0.028in" fo:margin-bottom="0in" style:contextual-spacing="false" fo:text-align="center" style:justify-single-word="false" fo:text-indent="0in" style:auto-text-indent="false" style:writing-mode="lr-tb">
        <style:tab-stops/>
      </style:paragraph-properties>
    </style:style>
    <style:style style:name="P385" style:family="paragraph" style:parent-style-name="Standard">
      <style:paragraph-properties fo:margin-left="0in" fo:margin-right="0in" fo:text-align="justify" style:justify-single-word="false" fo:text-indent="0in" style:auto-text-indent="false" style:writing-mode="lr-tb">
        <style:tab-stops/>
      </style:paragraph-properties>
    </style:style>
    <style:style style:name="P386" style:family="paragraph" style:parent-style-name="Standard">
      <style:paragraph-properties fo:margin-left="0in" fo:margin-right="0in" fo:margin-top="0.0835in" fo:margin-bottom="0in" style:contextual-spacing="false" fo:line-height="150%" fo:text-align="center" style:justify-single-word="false" fo:text-indent="0in" style:auto-text-indent="false" style:writing-mode="lr-tb">
        <style:tab-stops/>
      </style:paragraph-properties>
    </style:style>
    <style:style style:name="P387" style:family="paragraph" style:parent-style-name="Standard">
      <style:paragraph-properties fo:margin-left="0in" fo:margin-right="0in" fo:line-height="200%" fo:text-align="justify" style:justify-single-word="false" fo:text-indent="0in" style:auto-text-indent="false" style:writing-mode="lr-tb">
        <style:tab-stops/>
      </style:paragraph-properties>
    </style:style>
    <style:style style:name="P388" style:family="paragraph" style:parent-style-name="Standard">
      <style:paragraph-properties fo:margin-left="0in" fo:margin-right="-0.0098in" fo:margin-top="0in" fo:margin-bottom="0in" style:contextual-spacing="true" fo:text-indent="0in" style:auto-text-indent="false" style:writing-mode="lr-tb">
        <style:tab-stops/>
      </style:paragraph-properties>
    </style:style>
    <style:style style:name="P389" style:family="paragraph" style:parent-style-name="Standard">
      <style:paragraph-properties fo:margin-left="0in" fo:margin-right="0in" fo:margin-top="0in" fo:margin-bottom="0in" style:contextual-spacing="true" fo:text-align="center" style:justify-single-word="false" fo:text-indent="0in" style:auto-text-indent="false" style:writing-mode="lr-tb">
        <style:tab-stops/>
      </style:paragraph-properties>
    </style:style>
    <style:style style:name="P390" style:family="paragraph" style:parent-style-name="Standard">
      <style:paragraph-properties fo:margin-left="0in" fo:margin-right="0in" fo:text-align="center" style:justify-single-word="false" fo:text-indent="0in" style:auto-text-indent="false" style:writing-mode="lr-tb">
        <style:tab-stops/>
      </style:paragraph-properties>
    </style:style>
    <style:style style:name="P391" style:family="paragraph" style:parent-style-name="Standard">
      <style:paragraph-properties fo:margin-left="0in" fo:margin-right="0in" fo:text-align="center" style:justify-single-word="false" fo:text-indent="0in" style:auto-text-indent="false" style:writing-mode="lr-tb">
        <style:tab-stops/>
      </style:paragraph-properties>
      <style:text-properties fo:color="#000000" loext:opacity="100%" style:font-name="Cardo" fo:language="en" fo:country="US" fo:font-weight="bold" style:font-weight-asian="bold" style:font-name-complex="Cardo1" style:language-complex="he" style:country-complex="IL" style:font-weight-complex="bold"/>
    </style:style>
    <style:style style:name="P392" style:family="paragraph" style:parent-style-name="Standard">
      <style:paragraph-properties fo:margin-left="0in" fo:margin-right="0in" fo:margin-top="0.0398in" fo:margin-bottom="0.0398in" style:contextual-spacing="false" fo:text-align="justify" style:justify-single-word="false" fo:text-indent="0in" style:auto-text-indent="false" style:writing-mode="lr-tb">
        <style:tab-stops>
          <style:tab-stop style:position="4.8752in"/>
        </style:tab-stops>
      </style:paragraph-properties>
    </style:style>
    <style:style style:name="P393" style:family="paragraph" style:parent-style-name="Standard">
      <style:paragraph-properties fo:margin-left="0in" fo:margin-right="0in" fo:text-align="center" style:justify-single-word="false" fo:text-indent="0in" style:auto-text-indent="false" style:writing-mode="lr-tb">
        <style:tab-stops/>
      </style:paragraph-properties>
      <style:text-properties fo:color="#000000" loext:opacity="100%" style:font-name="Book Antiqua" fo:font-size="4pt" style:font-size-asian="4pt" style:font-name-complex="Book Antiqua1" style:font-size-complex="4pt" style:language-complex="he" style:country-complex="IL"/>
    </style:style>
    <style:style style:name="P394" style:family="paragraph" style:parent-style-name="Standard">
      <style:paragraph-properties fo:margin-left="0in" fo:margin-right="0in" fo:text-align="center" style:justify-single-word="false" fo:text-indent="0in" style:auto-text-indent="false" style:writing-mode="lr-tb">
        <style:tab-stops/>
      </style:paragraph-properties>
      <style:text-properties fo:color="#000000" loext:opacity="100%" style:font-name="Book Antiqua" fo:font-size="9pt" fo:language="en" fo:country="US" style:font-size-asian="9pt" style:font-name-complex="Book Antiqua1" style:font-size-complex="9pt" style:language-complex="he" style:country-complex="IL"/>
    </style:style>
    <style:style style:name="P395" style:family="paragraph" style:parent-style-name="Standard">
      <style:paragraph-properties fo:margin-left="0in" fo:margin-right="0in" fo:margin-top="0.0417in" fo:margin-bottom="0.0417in" style:contextual-spacing="false" fo:text-align="center" style:justify-single-word="false" fo:text-indent="0in" style:auto-text-indent="false" style:writing-mode="lr-tb">
        <style:tab-stops/>
      </style:paragraph-properties>
    </style:style>
    <style:style style:name="P396" style:family="paragraph" style:parent-style-name="Standard">
      <style:paragraph-properties fo:margin-left="0in" fo:margin-right="0in" fo:text-align="center" style:justify-single-word="false" fo:text-indent="0in" style:auto-text-indent="false" style:writing-mode="lr-tb">
        <style:tab-stops/>
      </style:paragraph-properties>
      <style:text-properties fo:color="#000000" loext:opacity="100%" style:font-name="Cardo" fo:font-size="10pt" fo:language="en" fo:country="US" fo:background-color="#d9d9d9" style:font-size-asian="10pt" style:font-name-complex="Cardo1" style:font-size-complex="10pt" style:language-complex="he" style:country-complex="IL"/>
    </style:style>
    <style:style style:name="P397" style:family="paragraph" style:parent-style-name="Standard">
      <style:paragraph-properties fo:margin-left="0in" fo:margin-right="0in" fo:text-align="center" style:justify-single-word="false" fo:text-indent="0in" style:auto-text-indent="false" style:writing-mode="lr-tb">
        <style:tab-stops/>
      </style:paragraph-properties>
      <style:text-properties fo:color="#000000" loext:opacity="100%" style:font-name="Cardo" fo:language="en" fo:country="US" fo:background-color="#d9d9d9" style:font-name-complex="Cardo1" style:language-complex="he" style:country-complex="IL"/>
    </style:style>
    <style:style style:name="P398" style:family="paragraph" style:parent-style-name="Standard">
      <style:paragraph-properties fo:margin-left="0in" fo:margin-right="0in" fo:margin-top="0.0417in" fo:margin-bottom="0in" style:contextual-spacing="false" fo:text-align="justify" style:justify-single-word="false" fo:text-indent="0in" style:auto-text-indent="false" style:writing-mode="lr-tb">
        <style:tab-stops/>
      </style:paragraph-properties>
    </style:style>
    <style:style style:name="P399" style:family="paragraph" style:parent-style-name="Standard">
      <style:paragraph-properties fo:margin-left="0in" fo:margin-right="0in" fo:margin-top="0.1228in" fo:margin-bottom="0.1228in" style:contextual-spacing="false" fo:line-height="115%" fo:text-align="justify" style:justify-single-word="false" fo:text-indent="0in" style:auto-text-indent="false" style:writing-mode="lr-tb">
        <style:tab-stops/>
      </style:paragraph-properties>
    </style:style>
    <style:style style:name="P400" style:family="paragraph" style:parent-style-name="Standard">
      <style:paragraph-properties fo:margin-left="0in" fo:margin-right="0in" fo:margin-top="0.0835in" fo:margin-bottom="0.0835in" style:contextual-spacing="false" fo:text-align="justify" style:justify-single-word="false" fo:text-indent="0in" style:auto-text-indent="false" style:writing-mode="lr-tb">
        <style:tab-stops/>
      </style:paragraph-properties>
      <style:text-properties fo:color="#000000" loext:opacity="100%" style:font-name="Cardo" fo:font-size="6pt" style:font-size-asian="6pt" style:font-name-complex="Cardo1" style:font-size-complex="6pt"/>
    </style:style>
    <style:style style:name="P401" style:family="paragraph" style:parent-style-name="Standard">
      <style:paragraph-properties fo:margin-left="0.2in" fo:margin-right="0in" fo:margin-top="0.0835in" fo:margin-bottom="0in" style:contextual-spacing="false" fo:text-indent="0in" style:auto-text-indent="false" style:writing-mode="lr-tb">
        <style:tab-stops/>
      </style:paragraph-properties>
      <style:text-properties style:font-name="Cardo" style:font-name-complex="Cardo"/>
    </style:style>
    <style:style style:name="P402" style:family="paragraph" style:parent-style-name="Standard">
      <style:paragraph-properties fo:margin-left="0.2in" fo:margin-right="0in" fo:line-height="150%" fo:text-indent="0in" style:auto-text-indent="false" style:writing-mode="lr-tb">
        <style:tab-stops/>
      </style:paragraph-properties>
      <style:text-properties fo:color="#000000" loext:opacity="100%" style:font-name="Cardo" fo:font-weight="normal" style:font-weight-asian="normal" style:font-name-complex="Cardo" style:font-weight-complex="normal"/>
    </style:style>
    <style:style style:name="P403" style:family="paragraph" style:parent-style-name="Standard">
      <style:paragraph-properties fo:margin-left="0.2in" fo:margin-right="0in" fo:margin-top="0in" fo:margin-bottom="0in" style:contextual-spacing="true" fo:orphans="0" fo:widows="0" fo:text-indent="0in" style:auto-text-indent="false" fo:keep-with-next="always" style:writing-mode="lr-tb">
        <style:tab-stops/>
      </style:paragraph-properties>
      <style:text-properties style:font-name="Cardo" style:font-name-complex="Cardo"/>
    </style:style>
    <style:style style:name="P404" style:family="paragraph" style:parent-style-name="Standard">
      <style:paragraph-properties fo:margin-left="0.2in" fo:margin-right="0in" fo:margin-top="0in" fo:margin-bottom="0in" style:contextual-spacing="true" fo:orphans="0" fo:widows="0" fo:text-indent="0in" style:auto-text-indent="false" fo:keep-with-next="always" style:writing-mode="lr-tb">
        <style:tab-stops/>
      </style:paragraph-properties>
      <style:text-properties fo:color="#000000" loext:opacity="100%" style:font-name="Cardo" fo:font-style="italic" fo:font-weight="bold" style:font-style-asian="italic" style:font-weight-asian="bold" style:font-name-complex="Cardo" style:font-style-complex="italic" style:font-weight-complex="bold"/>
    </style:style>
    <style:style style:name="P405" style:family="paragraph" style:parent-style-name="Standard">
      <style:paragraph-properties fo:margin-left="0.2in" fo:margin-right="0in" fo:margin-top="0in" fo:margin-bottom="0in" style:contextual-spacing="true" fo:orphans="0" fo:widows="0" fo:text-indent="0in" style:auto-text-indent="false" fo:keep-with-next="always" style:writing-mode="lr-tb">
        <style:tab-stops/>
      </style:paragraph-properties>
      <style:text-properties fo:color="#000000" loext:opacity="100%" style:font-name="Cardo" fo:font-style="italic" style:font-style-asian="italic" style:font-name-complex="Cardo" style:font-style-complex="italic"/>
    </style:style>
    <style:style style:name="P406" style:family="paragraph" style:parent-style-name="Standard">
      <style:paragraph-properties fo:margin-left="0.2in" fo:margin-right="0in" fo:margin-top="0in" fo:margin-bottom="0in" style:contextual-spacing="true" fo:orphans="0" fo:widows="0" fo:text-indent="0in" style:auto-text-indent="false" fo:keep-with-next="always" style:writing-mode="lr-tb">
        <style:tab-stops/>
      </style:paragraph-properties>
      <style:text-properties style:font-name="Cardo" officeooo:paragraph-rsid="018530cf" style:font-name-complex="Cardo"/>
    </style:style>
    <style:style style:name="P407" style:family="paragraph" style:parent-style-name="Standard">
      <style:paragraph-properties fo:margin-left="0.2in" fo:margin-right="0in" fo:margin-top="0.0555in" fo:margin-bottom="0in" style:contextual-spacing="true" fo:orphans="0" fo:widows="0" fo:text-indent="0in" style:auto-text-indent="false" fo:keep-with-next="always" style:writing-mode="lr-tb">
        <style:tab-stops/>
      </style:paragraph-properties>
      <style:text-properties fo:color="#000000" loext:opacity="100%" style:font-name="Cardo" fo:font-weight="bold" style:font-weight-asian="bold" style:font-name-complex="Cardo" style:font-weight-complex="bold"/>
    </style:style>
    <style:style style:name="P408" style:family="paragraph" style:parent-style-name="Standard">
      <style:paragraph-properties fo:margin-left="0.2in" fo:margin-right="0in" fo:margin-top="0.0555in" fo:margin-bottom="0in" style:contextual-spacing="true" fo:orphans="0" fo:widows="0" fo:text-indent="0in" style:auto-text-indent="false" fo:keep-with-next="always" style:writing-mode="lr-tb">
        <style:tab-stops/>
      </style:paragraph-properties>
      <style:text-properties fo:color="#000000" loext:opacity="100%" style:font-name="Cardo" style:text-underline-style="solid" style:text-underline-width="auto" style:text-underline-color="font-color" fo:font-weight="bold" style:font-weight-asian="bold" style:font-name-complex="Cardo" style:font-weight-complex="bold"/>
    </style:style>
    <style:style style:name="P409" style:family="paragraph" style:parent-style-name="Standard">
      <style:paragraph-properties fo:margin-left="0in" fo:margin-right="0in" fo:text-align="center" style:justify-single-word="false" fo:orphans="0" fo:widows="0" fo:text-indent="0in" style:auto-text-indent="false" fo:keep-with-next="always" style:writing-mode="lr-tb">
        <style:tab-stops/>
      </style:paragraph-properties>
      <style:text-properties style:font-name="Cardo" officeooo:paragraph-rsid="018530cf" style:font-name-complex="Cardo"/>
    </style:style>
    <style:style style:name="P410" style:family="paragraph" style:parent-style-name="Standard">
      <style:paragraph-properties fo:margin-left="0in" fo:margin-right="0in" fo:line-height="150%" fo:text-indent="0in" style:auto-text-indent="false" style:writing-mode="lr-tb">
        <style:tab-stops/>
      </style:paragraph-properties>
      <style:text-properties style:font-name="Cardo" style:font-name-complex="Cardo"/>
    </style:style>
    <style:style style:name="P411" style:family="paragraph" style:parent-style-name="Standard">
      <style:paragraph-properties fo:margin-left="0.2in" fo:margin-right="0in" fo:text-indent="0in" style:auto-text-indent="false" style:writing-mode="lr-tb">
        <style:tab-stops/>
      </style:paragraph-properties>
      <style:text-properties fo:color="#000000" loext:opacity="100%" style:font-name="Cardo" fo:font-style="italic" fo:font-weight="bold" style:font-style-asian="italic" style:font-weight-asian="bold" style:font-name-complex="Cardo" style:font-style-complex="italic" style:font-weight-complex="bold"/>
    </style:style>
    <style:style style:name="P412" style:family="paragraph" style:parent-style-name="Standard">
      <style:paragraph-properties fo:margin-left="0.2in" fo:margin-right="0in" fo:text-indent="0in" style:auto-text-indent="false" style:writing-mode="lr-tb">
        <style:tab-stops/>
      </style:paragraph-properties>
      <style:text-properties style:font-name="Cardo" style:font-name-complex="Cardo"/>
    </style:style>
    <style:style style:name="P413" style:family="paragraph" style:parent-style-name="Standard">
      <style:paragraph-properties fo:margin-left="0.2in" fo:margin-right="0in" fo:text-indent="0in" style:auto-text-indent="false" style:writing-mode="lr-tb">
        <style:tab-stops/>
      </style:paragraph-properties>
      <style:text-properties style:font-name="Cardo" officeooo:paragraph-rsid="018530cf" style:font-name-complex="Cardo"/>
    </style:style>
    <style:style style:name="P414" style:family="paragraph" style:parent-style-name="Standard_20__28_WW_29_">
      <style:paragraph-properties fo:margin-left="0in" fo:margin-right="0in" fo:text-align="center" style:justify-single-word="false" fo:text-indent="0in" style:auto-text-indent="false" style:writing-mode="lr-tb">
        <style:tab-stops>
          <style:tab-stop style:position="0.1516in"/>
          <style:tab-stop style:position="3.25in" style:type="center"/>
        </style:tab-stops>
      </style:paragraph-properties>
    </style:style>
    <style:style style:name="P415" style:family="paragraph" style:parent-style-name="Standard_20__28_WW_29_">
      <style:paragraph-properties fo:margin-left="0in" fo:margin-right="0in" fo:text-align="center" style:justify-single-word="false" fo:text-indent="0in" style:auto-text-indent="false" style:writing-mode="lr-tb">
        <style:tab-stops/>
      </style:paragraph-properties>
      <style:text-properties fo:color="#000000" loext:opacity="100%" fo:font-size="8pt" style:font-size-asian="8pt" style:font-name-complex="Calibri3" style:font-size-complex="8pt"/>
    </style:style>
    <style:style style:name="P416" style:family="paragraph" style:parent-style-name="Standard_20__28_WW_29_">
      <style:paragraph-properties fo:margin-left="0in" fo:margin-right="0in" fo:text-align="center" style:justify-single-word="false" fo:text-indent="0in" style:auto-text-indent="false" style:writing-mode="lr-tb">
        <style:tab-stops/>
      </style:paragraph-properties>
    </style:style>
    <style:style style:name="P417" style:family="paragraph" style:parent-style-name="Standard_20__28_WW_29_">
      <style:paragraph-properties fo:margin-left="0in" fo:margin-right="0in" fo:text-align="center" style:justify-single-word="false" fo:text-indent="0in" style:auto-text-indent="false" style:writing-mode="lr-tb">
        <style:tab-stops/>
      </style:paragraph-properties>
      <style:text-properties fo:color="#000000" loext:opacity="100%" style:font-name="Cardo" fo:font-weight="bold" style:font-weight-asian="bold" style:font-name-complex="Cardo1" style:font-weight-complex="bold"/>
    </style:style>
    <style:style style:name="P418" style:family="paragraph" style:parent-style-name="Standard_20__28_WW_29_">
      <style:paragraph-properties fo:margin-right="-0.0126in" fo:margin-top="0.0835in" fo:margin-bottom="0in" style:contextual-spacing="false" fo:text-align="justify" style:justify-single-word="false" loext:word-spacing-minimum="75%" loext:word-spacing-maximum="133%"/>
    </style:style>
    <style:style style:name="P419" style:family="paragraph" style:parent-style-name="Standard_20__28_WW_29_">
      <style:paragraph-properties fo:margin-top="0.0835in" fo:margin-bottom="0in" style:contextual-spacing="false" fo:text-align="justify" style:justify-single-word="false" loext:word-spacing-minimum="75%" loext:word-spacing-maximum="133%"/>
    </style:style>
    <style:style style:name="P420" style:family="paragraph" style:parent-style-name="Standard_20__28_WW_29_">
      <style:paragraph-properties fo:text-align="justify" style:justify-single-word="false" loext:word-spacing-minimum="75%" loext:word-spacing-maximum="133%"/>
    </style:style>
    <style:style style:name="P421" style:family="paragraph" style:parent-style-name="Standard_20__28_WW_29_">
      <style:paragraph-properties fo:margin-top="0in" fo:margin-bottom="0.028in" style:contextual-spacing="false" fo:text-align="justify" style:justify-single-word="false" loext:word-spacing-minimum="75%" loext:word-spacing-maximum="133%"/>
    </style:style>
    <style:style style:name="P422" style:family="paragraph" style:parent-style-name="Standard_20__28_WW_29_">
      <style:paragraph-properties fo:margin-top="0.028in" fo:margin-bottom="0in" style:contextual-spacing="false" fo:text-align="justify" style:justify-single-word="false" loext:word-spacing-minimum="75%" loext:word-spacing-maximum="133%"/>
    </style:style>
    <style:style style:name="P423" style:family="paragraph" style:parent-style-name="Standard">
      <style:paragraph-properties fo:margin-right="0.0311in" fo:text-align="justify" style:justify-single-word="false" loext:word-spacing-minimum="75%" loext:word-spacing-maximum="133%"/>
    </style:style>
    <style:style style:name="P424" style:family="paragraph" style:parent-style-name="Standard_20__28_WW_29_">
      <style:paragraph-properties fo:margin-left="0in" fo:margin-right="0in" fo:margin-top="0.0417in" fo:margin-bottom="0.028in" style:contextual-spacing="false" fo:text-indent="0in" style:auto-text-indent="false" style:writing-mode="lr-tb"/>
    </style:style>
    <style:style style:name="P425" style:family="paragraph" style:parent-style-name="Standard_20__28_WW_29_">
      <style:paragraph-properties fo:margin-left="0in" fo:margin-right="0in" fo:margin-top="0.0835in" fo:margin-bottom="0in" style:contextual-spacing="false" fo:text-align="center" style:justify-single-word="false" fo:text-indent="0in" style:auto-text-indent="false" style:writing-mode="lr-tb"/>
      <style:text-properties fo:font-size="12pt" style:font-size-asian="12pt" style:font-size-complex="12pt"/>
    </style:style>
    <style:style style:name="P426" style:family="paragraph" style:parent-style-name="Standard_20__28_WW_29_">
      <style:paragraph-properties fo:margin-top="0.0835in" fo:margin-bottom="0in" style:contextual-spacing="false" fo:text-align="center" style:justify-single-word="false"/>
    </style:style>
    <style:style style:name="P427" style:family="paragraph" style:parent-style-name="Standard_20__28_WW_29_">
      <style:paragraph-properties fo:margin-top="0.0835in" fo:margin-bottom="0.028in" style:contextual-spacing="false" fo:text-align="justify" style:justify-single-word="false" loext:word-spacing-minimum="75%" loext:word-spacing-maximum="133%"/>
    </style:style>
    <style:style style:name="P428" style:family="paragraph" style:parent-style-name="Standard_20__28_WW_29_">
      <style:paragraph-properties fo:margin-top="0in" fo:margin-bottom="0.0417in" style:contextual-spacing="false" fo:text-align="justify" style:justify-single-word="false" loext:word-spacing-minimum="75%" loext:word-spacing-maximum="133%"/>
    </style:style>
    <style:style style:name="P429" style:family="paragraph" style:parent-style-name="Standard_20__28_WW_29_">
      <style:paragraph-properties fo:margin-top="0.0835in" fo:margin-bottom="0in" style:contextual-spacing="false"/>
    </style:style>
    <style:style style:name="P430" style:family="paragraph" style:parent-style-name="Standard_20__28_WW_29_">
      <style:paragraph-properties fo:margin-right="0.0299in" fo:text-align="justify" style:justify-single-word="false" loext:word-spacing-minimum="75%" loext:word-spacing-maximum="133%"/>
    </style:style>
    <style:style style:name="P431" style:family="paragraph" style:parent-style-name="Standard_20__28_WW_29_">
      <style:paragraph-properties fo:margin-top="0.0417in" fo:margin-bottom="0in" style:contextual-spacing="false"/>
    </style:style>
    <style:style style:name="P432" style:family="paragraph" style:parent-style-name="Standard_20__28_WW_29_">
      <style:paragraph-properties fo:text-align="center" style:justify-single-word="false"/>
    </style:style>
    <style:style style:name="P433" style:family="paragraph" style:parent-style-name="Standard_20__28_WW_29_">
      <style:paragraph-properties fo:text-align="center" style:justify-single-word="false"/>
      <style:text-properties fo:color="#000000" loext:opacity="100%" style:font-name="Cardo" fo:font-size="7pt" fo:letter-spacing="0.0055in" fo:font-weight="bold" style:font-size-asian="7pt" style:font-weight-asian="bold" style:font-name-complex="Cardo1" style:font-size-complex="7pt" style:font-weight-complex="bold"/>
    </style:style>
    <style:style style:name="P434" style:family="paragraph" style:parent-style-name="Standard">
      <style:text-properties text:display="true"/>
    </style:style>
    <style:style style:name="P435" style:family="paragraph" style:parent-style-name="Standard_20__28_WW_29_">
      <style:paragraph-properties fo:margin-top="0.0417in" fo:margin-bottom="0in" style:contextual-spacing="false" fo:text-align="center" style:justify-single-word="false"/>
    </style:style>
    <style:style style:name="P436" style:family="paragraph" style:parent-style-name="Standard_20__28_WW_29_">
      <style:paragraph-properties fo:margin-top="0.0835in" fo:margin-bottom="0.028in" style:contextual-spacing="false" fo:text-align="center" style:justify-single-word="false"/>
    </style:style>
    <style:style style:name="P437" style:family="paragraph" style:parent-style-name="Standard_20__28_WW_29_">
      <style:paragraph-properties fo:margin-left="0in" fo:margin-right="0in" fo:margin-top="0in" fo:margin-bottom="0.0417in" style:contextual-spacing="false" fo:text-align="justify" style:justify-single-word="false" fo:text-indent="0in" style:auto-text-indent="false" style:writing-mode="lr-tb"/>
    </style:style>
    <style:style style:name="P438" style:family="paragraph" style:parent-style-name="Standard_20__28_WW_29_">
      <style:paragraph-properties fo:margin-top="0.0417in" fo:margin-bottom="0.0417in" style:contextual-spacing="false" fo:text-align="justify" style:justify-single-word="false" loext:word-spacing-minimum="75%" loext:word-spacing-maximum="133%"/>
    </style:style>
    <style:style style:name="P439" style:family="paragraph" style:parent-style-name="Standard_20__28_WW_29_">
      <style:paragraph-properties fo:margin-top="0.0417in" fo:margin-bottom="0.028in" style:contextual-spacing="false"/>
    </style:style>
    <style:style style:name="P440" style:family="paragraph" style:parent-style-name="Standard_20__28_WW_29_">
      <style:paragraph-properties fo:margin-top="0in" fo:margin-bottom="0.028in" style:contextual-spacing="false" fo:text-align="justify" style:justify-single-word="false" fo:text-indent="0.5in" style:auto-text-indent="false" loext:word-spacing-minimum="75%" loext:word-spacing-maximum="133%"/>
    </style:style>
    <style:style style:name="P441" style:family="paragraph" style:parent-style-name="Standard_20__28_WW_29_">
      <style:paragraph-properties fo:margin-top="0.028in" fo:margin-bottom="0.028in" style:contextual-spacing="false" fo:text-align="center" style:justify-single-word="false"/>
    </style:style>
    <style:style style:name="P442" style:family="paragraph" style:parent-style-name="Standard_20__28_WW_29_">
      <style:paragraph-properties fo:margin-top="0.028in" fo:margin-bottom="0.028in" style:contextual-spacing="false" fo:text-align="justify" style:justify-single-word="false" loext:word-spacing-minimum="75%" loext:word-spacing-maximum="133%"/>
    </style:style>
    <style:style style:name="P443" style:family="paragraph" style:parent-style-name="Standard_20__28_WW_29_">
      <style:paragraph-properties fo:margin-top="0.028in" fo:margin-bottom="0.028in" style:contextual-spacing="false" fo:line-height="115%" fo:text-align="center" style:justify-single-word="false"/>
    </style:style>
    <style:style style:name="P444" style:family="paragraph" style:parent-style-name="Standard">
      <style:paragraph-properties fo:margin-top="0.028in" fo:margin-bottom="0.028in" style:contextual-spacing="false"/>
      <style:text-properties text:display="true"/>
    </style:style>
    <style:style style:name="P445" style:family="paragraph" style:parent-style-name="Standard_20__28_WW_29_">
      <style:paragraph-properties fo:margin-top="0.0835in" fo:margin-bottom="0.0835in" style:contextual-spacing="false" fo:text-align="justify" style:justify-single-word="false" loext:word-spacing-minimum="75%" loext:word-spacing-maximum="133%"/>
    </style:style>
    <style:style style:name="P446" style:family="paragraph" style:parent-style-name="Standard_20__28_WW_29_">
      <style:paragraph-properties fo:margin-top="0in" fo:margin-bottom="0.0417in" style:contextual-spacing="false" fo:text-align="left" style:justify-single-word="false"/>
    </style:style>
    <style:style style:name="P447" style:family="paragraph" style:parent-style-name="Standard">
      <style:paragraph-properties fo:margin-top="0in" fo:margin-bottom="0in" style:contextual-spacing="false" fo:text-align="justify" style:justify-single-word="false" fo:orphans="2" fo:widows="2" loext:word-spacing-minimum="75%" loext:word-spacing-maximum="133%"/>
      <style:text-properties style:font-name="Calibri2"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448" style:family="paragraph" style:parent-style-name="Standard">
      <style:paragraph-properties fo:margin-top="0in" fo:margin-bottom="0in" style:contextual-spacing="false" fo:line-height="110%" fo:text-align="center"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449" style:family="paragraph" style:parent-style-name="Standard">
      <style:paragraph-properties fo:margin-top="0.028in" fo:margin-bottom="0.028in" style:contextual-spacing="false" fo:text-align="center"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450" style:family="paragraph" style:parent-style-name="Standard">
      <style:paragraph-properties fo:margin-top="0in" fo:margin-bottom="0.028in" style:contextual-spacing="false" fo:text-align="justify" style:justify-single-word="false" fo:orphans="2" fo:widows="2" loext:word-spacing-minimum="75%" loext:word-spacing-maximum="133%"/>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451" style:family="paragraph" style:parent-style-name="Standard">
      <style:paragraph-properties fo:margin-top="0.028in" fo:margin-bottom="0in" style:contextual-spacing="false" fo:text-align="center"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452" style:family="paragraph" style:parent-style-name="Standard">
      <style:paragraph-properties fo:margin-left="0.1252in" fo:margin-right="0.1252in" fo:margin-top="0in" fo:margin-bottom="0in" style:contextual-spacing="false" fo:text-align="center"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453" style:family="paragraph" style:parent-style-name="Standard">
      <style:paragraph-properties fo:margin-left="-0.0799in" fo:margin-right="-0.0799in" fo:margin-top="0in" fo:margin-bottom="0in" style:contextual-spacing="false" fo:text-align="center"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454" style:family="paragraph" style:parent-style-name="Standard">
      <style:paragraph-properties fo:text-align="center" style:justify-single-word="false"/>
      <style:text-properties fo:font-variant="small-caps" fo:color="#000000" loext:opacity="100%" style:font-name="Cardo" fo:font-size="2pt" fo:font-weight="bold" style:font-size-asian="1.75pt" style:font-weight-asian="bold" style:font-name-complex="Cardo1" style:font-size-complex="2pt" style:language-complex="en" style:country-complex="US" style:font-weight-complex="bold">
        <loext:char-complex-color loext:theme-type="dark1" loext:color-type="theme"/>
      </style:text-properties>
    </style:style>
    <style:style style:name="T1" style:family="text">
      <style:text-properties fo:color="#000000" loext:opacity="100%" style:font-name="Calibri2" fo:font-weight="bold" style:font-name-asian="Calibri3" style:font-weight-asian="bold" style:font-name-complex="Times New Roman1">
        <loext:char-complex-color loext:theme-type="dark1" loext:color-type="theme"/>
      </style:text-properties>
    </style:style>
    <style:style style:name="T2" style:family="text">
      <style:text-properties fo:color="#000000" loext:opacity="100%" style:font-name="Cambria" fo:font-size="14pt" fo:language="en" fo:country="US" fo:font-weight="bold" style:letter-kerning="false" style:font-name-asian="Calibri3" style:font-size-asian="14pt" style:language-asian="en" style:country-asian="US" style:font-weight-asian="bold" style:font-name-complex="Times New Roman1" style:font-size-complex="14pt" style:language-complex="ar" style:country-complex="SA">
        <loext:char-complex-color loext:theme-type="dark1" loext:color-type="theme"/>
      </style:text-properties>
    </style:style>
    <style:style style:name="T3" style:family="text">
      <style:text-properties fo:color="#000000" loext:opacity="100%" style:font-name="Cambria" fo:font-size="8pt" fo:language="en" fo:country="US" fo:font-style="italic" style:letter-kerning="false" style:font-name-asian="Calibri3" style:font-size-asian="8pt" style:language-asian="en" style:country-asian="US" style:font-style-asian="italic" style:font-name-complex="Times New Roman1" style:font-size-complex="8pt" style:language-complex="ar" style:country-complex="SA" style:font-style-complex="italic" style:font-weight-complex="bold">
        <loext:char-complex-color loext:theme-type="dark1" loext:color-type="theme"/>
      </style:text-properties>
    </style:style>
    <style:style style:name="T4" style:family="text">
      <style:text-properties fo:color="#000000" loext:opacity="100%" style:font-name="Cambria" fo:font-size="8pt" fo:language="en" fo:country="US" fo:font-style="italic" officeooo:rsid="00c05dda" style:letter-kerning="false" style:font-name-asian="Calibri3" style:font-size-asian="8pt" style:language-asian="en" style:country-asian="US" style:font-style-asian="italic" style:font-name-complex="Times New Roman1" style:font-size-complex="8pt" style:language-complex="ar" style:country-complex="SA" style:font-style-complex="italic" style:font-weight-complex="bold">
        <loext:char-complex-color loext:theme-type="dark1" loext:color-type="theme"/>
      </style:text-properties>
    </style:style>
    <style:style style:name="T5" style:family="text">
      <style:text-properties fo:color="#000000" loext:opacity="100%" style:font-name="Cambria" fo:font-size="8pt" fo:language="en" fo:country="US" style:letter-kerning="false" style:font-name-asian="Calibri3" style:font-size-asian="8pt" style:language-asian="en" style:country-asian="US" style:font-name-complex="Times New Roman1" style:font-size-complex="8pt" style:language-complex="ar" style:country-complex="SA" style:font-weight-complex="bold">
        <loext:char-complex-color loext:theme-type="dark1" loext:color-type="theme"/>
      </style:text-properties>
    </style:style>
    <style:style style:name="T6" style:family="text">
      <style:text-properties fo:color="#000000" loext:opacity="100%" style:font-name="Cambria" fo:font-size="12pt" fo:language="en" fo:country="US" style:letter-kerning="false" style:font-name-asian="Calibri3" style:font-size-asian="12pt" style:language-asian="en" style:country-asian="US" style:font-name-complex="Times New Roman1" style:font-size-complex="12pt" style:language-complex="ar" style:country-complex="SA" style:font-weight-complex="bold">
        <loext:char-complex-color loext:theme-type="dark1" loext:color-type="theme"/>
      </style:text-properties>
    </style:style>
    <style:style style:name="T7" style:family="text">
      <style:text-properties style:use-window-font-color="true" loext:opacity="0%" style:font-name="Cambria" fo:font-size="10pt" fo:language="en" fo:country="US" style:text-underline-style="none" fo:font-weight="bold" style:letter-kerning="false" style:font-name-asian="Calibri3" style:font-size-asian="10pt" style:language-asian="en" style:country-asian="US" style:font-weight-asian="bold" style:font-name-complex="Times New Roman1" style:font-size-complex="10pt" style:language-complex="ar" style:country-complex="SA"/>
    </style:style>
    <style:style style:name="T8" style:family="text">
      <style:text-properties fo:font-size="7pt" fo:background-color="#d9d9d9" loext:char-shading-value="0" style:font-size-asian="7pt" style:font-size-complex="7pt"/>
    </style:style>
    <style:style style:name="T9" style:family="text">
      <style:text-properties fo:font-size="10pt" fo:font-weight="bold" style:font-size-asian="10pt" style:font-weight-asian="bold" style:font-name-complex="Times New Roman1" style:font-size-complex="10pt"/>
    </style:style>
    <style:style style:name="T10" style:family="text">
      <style:text-properties fo:font-size="8pt" style:font-size-asian="8pt" style:font-name-complex="Times New Roman1" style:font-size-complex="8pt"/>
    </style:style>
    <style:style style:name="T11" style:family="text">
      <style:text-properties style:font-name="Cardo" fo:font-size="10pt" fo:font-weight="bold" style:font-size-asian="10pt" style:font-weight-asian="bold" style:font-name-complex="Cardo1" style:font-size-complex="10pt" style:font-weight-complex="bold"/>
    </style:style>
    <style:style style:name="T12" style:family="text">
      <style:text-properties style:font-name="Cardo" fo:font-size="10pt" fo:font-weight="bold" officeooo:rsid="01defc52" style:font-size-asian="10pt" style:font-weight-asian="bold" style:font-name-complex="Cardo1" style:font-size-complex="10pt" style:font-weight-complex="bold"/>
    </style:style>
    <style:style style:name="T13" style:family="text">
      <style:text-properties style:font-name="Cardo" fo:font-size="10pt" fo:font-weight="bold" officeooo:rsid="01c694e7" style:font-size-asian="10pt" style:font-weight-asian="bold" style:font-name-complex="Cardo1" style:font-size-complex="10pt" style:font-weight-complex="bold"/>
    </style:style>
    <style:style style:name="T14" style:family="text">
      <style:text-properties style:font-name="Cardo" fo:font-size="10pt" fo:font-weight="bold" officeooo:rsid="020d8e0d" style:font-size-asian="10pt" style:font-weight-asian="bold" style:font-name-complex="Cardo1" style:font-size-complex="10pt" style:font-weight-complex="bold"/>
    </style:style>
    <style:style style:name="T15" style:family="text">
      <style:text-properties style:font-name="Cardo" fo:font-size="10pt" fo:font-weight="bold" officeooo:rsid="020c4f2b" style:font-size-asian="10pt" style:font-weight-asian="bold" style:font-name-complex="Cardo1" style:font-size-complex="10pt" style:font-weight-complex="bold"/>
    </style:style>
    <style:style style:name="T16" style:family="text">
      <style:text-properties fo:color="#000000" loext:opacity="100%" style:font-name="Cardo" fo:font-weight="bold" style:font-name-asian="Calibri3" style:font-weight-asian="bold" style:font-name-complex="Cardo1" style:font-weight-complex="bold">
        <loext:char-complex-color loext:theme-type="dark1" loext:color-type="theme"/>
      </style:text-properties>
    </style:style>
    <style:style style:name="T17" style:family="text">
      <style:text-properties style:font-name="Cardo" fo:font-size="10pt" fo:font-weight="bold" style:font-name-asian="Calibri3" style:font-size-asian="10pt" style:font-weight-asian="bold" style:font-name-complex="Cardo1" style:font-size-complex="10pt" style:font-weight-complex="bold"/>
    </style:style>
    <style:style style:name="T18" style:family="text">
      <style:text-properties style:font-name="Cardo" fo:font-size="7pt" style:font-size-asian="7pt" style:font-name-complex="Cardo1" style:font-size-complex="7pt"/>
    </style:style>
    <style:style style:name="T19" style:family="text">
      <style:text-properties fo:color="#000000" loext:opacity="100%" style:font-name="Cardo" fo:font-size="10pt" fo:font-weight="bold" style:font-size-asian="10pt" style:font-weight-asian="bold" style:font-name-complex="Cardo1" style:font-size-complex="10pt" style:font-weight-complex="bold">
        <loext:char-complex-color loext:theme-type="dark1" loext:color-type="theme"/>
      </style:text-properties>
    </style:style>
    <style:style style:name="T20" style:family="text">
      <style:text-properties style:font-name="Cardo" fo:font-size="12pt" fo:font-weight="bold" style:font-name-asian="Calibri3" style:font-size-asian="12pt" style:font-weight-asian="bold" style:font-name-complex="Cardo1" style:font-size-complex="12pt" style:font-weight-complex="bold"/>
    </style:style>
    <style:style style:name="T21" style:family="text">
      <style:text-properties style:font-name="Cardo" fo:font-size="10pt" fo:font-weight="bold" style:font-size-asian="10pt" style:font-weight-asian="bold" style:font-name-complex="Cardo1" style:font-size-complex="10pt" style:language-complex="he" style:country-complex="IL" style:font-weight-complex="bold"/>
    </style:style>
    <style:style style:name="T22" style:family="text">
      <style:text-properties fo:color="#000000" loext:opacity="100%" style:font-name="Ezra SIL" fo:font-size="10pt" style:font-name-asian="Calibri3" style:font-size-asian="10pt" style:font-name-complex="Ezra SIL1" style:font-size-complex="10pt" style:language-complex="he" style:country-complex="IL"/>
    </style:style>
    <style:style style:name="T23" style:family="text">
      <style:text-properties fo:color="#000000" loext:opacity="100%" style:font-name="Ezra SIL" fo:font-size="10pt" style:font-size-asian="10pt" style:font-name-complex="Ezra SIL1" style:font-size-complex="10pt" style:language-complex="he" style:country-complex="IL"/>
    </style:style>
    <style:style style:name="T24" style:family="text">
      <style:text-properties fo:color="#000000" loext:opacity="100%" style:font-name="Times New Roman" fo:font-size="12pt" style:font-name-asian="Calibri3" style:font-size-asian="12pt" style:font-name-complex="Times New Roman1" style:font-size-complex="12pt" style:language-complex="he" style:country-complex="IL"/>
    </style:style>
    <style:style style:name="T25" style:family="text">
      <style:text-properties fo:color="#000000" loext:opacity="100%" style:font-name="Times New Roman" style:font-name-complex="Times New Roman1" style:language-complex="he" style:country-complex="IL" style:script-type="complex"/>
    </style:style>
    <style:style style:name="T26" style:family="text">
      <style:text-properties fo:color="#000000" loext:opacity="100%" style:font-name="Times New Roman" fo:font-size="12pt" style:font-size-asian="12pt" style:font-name-complex="Times New Roman1" style:font-size-complex="12pt" style:language-complex="he" style:country-complex="IL" style:script-type="complex"/>
    </style:style>
    <style:style style:name="T27" style:family="text">
      <style:text-properties fo:color="#000000" loext:opacity="100%" style:font-name="Times New Roman" fo:font-size="14pt" style:font-name-asian="Calibri3" style:font-size-asian="14pt" style:font-name-complex="Times New Roman1" style:font-size-complex="14pt" style:language-complex="he" style:country-complex="IL"/>
    </style:style>
    <style:style style:name="T28" style:family="text">
      <style:text-properties fo:color="#000000" loext:opacity="100%" style:font-name="Ezra SIL" fo:font-size="10pt" style:font-size-asian="10pt" style:font-name-complex="Ezra SIL1" style:font-size-complex="10pt" style:language-complex="he" style:country-complex="IL" style:script-type="complex"/>
    </style:style>
    <style:style style:name="T29" style:family="text">
      <style:text-properties fo:color="#000000" loext:opacity="100%" style:font-name="Ezra SIL" fo:font-size="5pt" style:font-name-asian="Calibri3" style:font-size-asian="5pt" style:font-name-complex="Ezra SIL1" style:font-size-complex="5pt" style:language-complex="he" style:country-complex="IL" style:font-weight-complex="bold" style:text-scale="80%"/>
    </style:style>
    <style:style style:name="T30" style:family="text">
      <style:text-properties fo:color="#000000" loext:opacity="100%" style:font-name="Calibri2" fo:font-size="10pt" fo:font-weight="bold" style:font-size-asian="10pt" style:font-weight-asian="bold" style:font-name-complex="Times New Roman1" style:font-size-complex="10pt">
        <loext:char-complex-color loext:theme-type="dark1" loext:color-type="theme"/>
      </style:text-properties>
    </style:style>
    <style:style style:name="T31" style:family="text">
      <style:text-properties fo:color="#000000" loext:opacity="100%" style:font-name="Calibri2" fo:font-size="10pt" fo:font-weight="bold" style:font-size-asian="10pt" style:font-weight-asian="bold" style:font-name-complex="Times New Roman1" style:font-size-complex="10pt" style:text-scale="80%">
        <loext:char-complex-color loext:theme-type="dark1" loext:color-type="theme"/>
      </style:text-properties>
    </style:style>
    <style:style style:name="T32" style:family="text">
      <style:text-properties fo:color="#000000" loext:opacity="100%" fo:font-size="9pt" style:font-size-asian="9pt" style:font-name-complex="Calibri3" style:font-size-complex="9pt" style:text-scale="80%">
        <loext:char-complex-color loext:theme-type="dark1" loext:color-type="theme"/>
      </style:text-properties>
    </style:style>
    <style:style style:name="T33" style:family="text">
      <style:text-properties fo:color="#000000" loext:opacity="100%" fo:font-size="8pt" style:font-size-asian="8pt" style:font-name-complex="Calibri3" style:font-size-complex="8pt" style:text-scale="80%">
        <loext:char-complex-color loext:theme-type="dark1" loext:color-type="theme"/>
      </style:text-properties>
    </style:style>
    <style:style style:name="T34" style:family="text">
      <style:text-properties fo:color="#000000" loext:opacity="100%" fo:font-size="8pt" style:font-size-asian="8pt" style:font-name-complex="Calibri3" style:font-size-complex="8pt" style:language-complex="he" style:country-complex="IL" style:text-scale="80%">
        <loext:char-complex-color loext:theme-type="dark1" loext:color-type="theme"/>
      </style:text-properties>
    </style:style>
    <style:style style:name="T35" style:family="text">
      <style:text-properties fo:color="#000000" loext:opacity="100%" style:font-name="Cardo" fo:font-size="10pt" fo:font-weight="bold" style:font-size-asian="10pt" style:font-weight-asian="bold" style:font-name-complex="Cardo1" style:font-size-complex="10pt" style:language-complex="he" style:country-complex="IL" style:font-weight-complex="bold">
        <loext:char-complex-color loext:theme-type="dark1" loext:color-type="theme"/>
      </style:text-properties>
    </style:style>
    <style:style style:name="T36" style:family="text">
      <style:text-properties fo:font-variant="small-caps" fo:color="#000000" loext:opacity="100%" style:font-name="Ezra SIL" fo:font-size="10pt" fo:font-weight="normal" style:font-size-asian="10pt" style:font-weight-asian="normal" style:font-family-complex="'Ezra SIL SR'" style:font-pitch-complex="variable" style:font-size-complex="10pt" style:language-complex="he" style:country-complex="IL" style:font-weight-complex="normal">
        <loext:char-complex-color loext:theme-type="dark1" loext:color-type="theme"/>
      </style:text-properties>
    </style:style>
    <style:style style:name="T37" style:family="text">
      <style:text-properties fo:font-variant="small-caps" fo:color="#000000" loext:opacity="100%" style:font-name="Ezra SIL" fo:font-size="10pt" fo:font-weight="normal" style:font-size-asian="10pt" style:font-weight-asian="normal" style:font-family-complex="'Ezra SIL SR'" style:font-pitch-complex="variable" style:font-size-complex="10pt" style:language-complex="he" style:country-complex="IL" style:font-weight-complex="normal" style:script-type="complex">
        <loext:char-complex-color loext:theme-type="dark1" loext:color-type="theme"/>
      </style:text-properties>
    </style:style>
    <style:style style:name="T38" style:family="text">
      <style:text-properties fo:font-variant="small-caps" fo:color="#000000" loext:opacity="100%" style:font-name="Cardo" fo:font-size="6pt" fo:font-weight="bold" style:font-size-asian="6pt" style:font-weight-asian="bold" style:font-name-complex="Cardo1" style:font-size-complex="6pt" style:language-complex="he" style:country-complex="IL" style:font-weight-complex="bold" style:script-type="complex"/>
    </style:style>
    <style:style style:name="T39" style:family="text">
      <style:text-properties fo:color="#000000" loext:opacity="100%" style:font-name="Cardo" fo:font-size="10pt" fo:font-weight="bold" style:font-size-asian="10pt" style:font-weight-asian="bold" style:font-name-complex="Cardo1" style:font-size-complex="10pt" style:language-complex="he" style:country-complex="IL" style:font-weight-complex="bold"/>
    </style:style>
    <style:style style:name="T40" style:family="text">
      <style:text-properties fo:color="#000000" loext:opacity="100%" style:font-name="Cardo" fo:font-size="10pt" fo:font-weight="bold" style:font-size-asian="10pt" style:font-weight-asian="bold" style:font-name-complex="Cardo1" style:font-size-complex="10pt">
        <loext:char-complex-color loext:theme-type="dark1" loext:color-type="theme"/>
      </style:text-properties>
    </style:style>
    <style:style style:name="T41" style:family="text">
      <style:text-properties fo:font-size="9pt" fo:language="el" fo:country="GR" style:font-size-asian="9pt" style:font-name-complex="Ezra SIL1" style:font-size-complex="9pt" style:language-complex="he" style:country-complex="IL" style:font-weight-complex="bold"/>
    </style:style>
    <style:style style:name="T42" style:family="text">
      <style:text-properties fo:color="#000000" loext:opacity="100%" fo:font-size="9pt" style:font-size-asian="9pt" style:font-name-complex="Ezra SIL1" style:font-size-complex="9pt" style:language-complex="he" style:country-complex="IL" style:font-weight-complex="bold"/>
    </style:style>
    <style:style style:name="T43" style:family="text">
      <style:text-properties fo:color="#000000" loext:opacity="100%" fo:font-size="8pt" style:font-size-asian="8pt" style:font-name-complex="Ezra SIL1" style:font-size-complex="8pt" style:language-complex="he" style:country-complex="IL" style:font-weight-complex="bold"/>
    </style:style>
    <style:style style:name="T44" style:family="text">
      <style:text-properties style:font-name="Ezra SIL" fo:font-size="9pt" fo:language="en" fo:country="US" style:font-size-asian="9pt" style:language-asian="en" style:country-asian="US" style:font-name-complex="Ezra SIL1" style:font-size-complex="9pt" style:language-complex="ar" style:country-complex="SA"/>
    </style:style>
    <style:style style:name="T45" style:family="text">
      <style:text-properties style:font-name="Ezra SIL" fo:font-size="9pt" fo:language="en" fo:country="US" style:font-size-asian="9pt" style:language-asian="en" style:country-asian="US" style:font-name-complex="Ezra SIL1" style:font-size-complex="9pt" style:language-complex="he" style:country-complex="IL"/>
    </style:style>
    <style:style style:name="T46" style:family="text">
      <style:text-properties style:font-name="Ezra SIL" fo:font-size="10pt" fo:language="en" fo:country="US" style:font-size-asian="10pt" style:language-asian="en" style:country-asian="US" style:font-name-complex="Ezra SIL1" style:font-size-complex="10pt" style:language-complex="he" style:country-complex="IL"/>
    </style:style>
    <style:style style:name="T47" style:family="text">
      <style:text-properties style:font-name="Ezra SIL" fo:font-size="9pt" style:font-size-asian="9pt" style:font-name-complex="Ezra SIL1" style:font-size-complex="9pt" style:language-complex="he" style:country-complex="IL" style:font-weight-complex="bold"/>
    </style:style>
    <style:style style:name="T48" style:family="text">
      <style:text-properties style:font-name="Ezra SIL" fo:font-size="8pt" fo:font-weight="bold" style:font-size-asian="8pt" style:font-weight-asian="bold" style:font-name-complex="Ezra SIL1" style:font-size-complex="8pt" style:language-complex="he" style:country-complex="IL"/>
    </style:style>
    <style:style style:name="T49" style:family="text">
      <style:text-properties fo:font-size="9pt" fo:font-weight="bold" style:font-size-asian="9pt" style:font-weight-asian="bold" style:font-name-complex="Ezra SIL1" style:font-size-complex="9pt" style:language-complex="he" style:country-complex="IL"/>
    </style:style>
    <style:style style:name="T50" style:family="text">
      <style:text-properties style:font-name="Ezra SIL" fo:font-size="9pt" fo:font-weight="bold" style:font-size-asian="9pt" style:font-weight-asian="bold" style:font-name-complex="Ezra SIL1" style:font-size-complex="9pt" style:language-complex="he" style:country-complex="IL"/>
    </style:style>
    <style:style style:name="T51" style:family="text">
      <style:text-properties style:font-name="Ezra SIL" fo:font-size="8pt" fo:language="en" fo:country="US" fo:font-weight="normal" style:font-size-asian="8pt" style:language-asian="en" style:country-asian="US" style:font-weight-asian="normal" style:font-name-complex="Ezra SIL1" style:font-size-complex="8pt" style:language-complex="he" style:country-complex="IL" style:font-weight-complex="normal"/>
    </style:style>
    <style:style style:name="T52" style:family="text">
      <style:text-properties style:font-name="Ezra SIL" fo:font-size="9pt" fo:language="en" fo:country="US" style:font-size-asian="9pt" style:language-asian="en" style:country-asian="US" style:font-name-complex="Cardo" style:font-size-complex="9pt" style:language-complex="he" style:country-complex="IL"/>
    </style:style>
    <style:style style:name="T53" style:family="text">
      <style:text-properties fo:font-size="9pt" fo:font-weight="bold" style:font-size-asian="9pt" style:font-weight-asian="bold" style:font-size-complex="9pt" style:font-weight-complex="bold"/>
    </style:style>
    <style:style style:name="T54" style:family="text">
      <style:text-properties fo:font-size="9pt" fo:font-weight="bold" officeooo:rsid="01c4a767" style:font-size-asian="9pt" style:font-weight-asian="bold" style:font-size-complex="9pt" style:font-weight-complex="bold"/>
    </style:style>
    <style:style style:name="T55" style:family="text">
      <style:text-properties fo:font-size="9pt" style:font-size-asian="9pt" style:font-size-complex="9pt"/>
    </style:style>
    <style:style style:name="T56" style:family="text">
      <style:text-properties fo:font-size="9pt" style:font-size-asian="9pt" style:font-name-complex="Calibri3" style:font-size-complex="9pt"/>
    </style:style>
    <style:style style:name="T57" style:family="text">
      <style:text-properties fo:font-size="9pt" officeooo:rsid="01c4a767" style:font-size-asian="9pt" style:font-size-complex="9pt"/>
    </style:style>
    <style:style style:name="T58" style:family="text">
      <style:text-properties style:font-name="Ezra SIL" fo:font-size="9pt" fo:font-weight="bold" style:font-size-asian="9pt" style:font-weight-asian="bold" style:font-name-complex="Ezra SIL1" style:font-size-complex="9pt" style:language-complex="he" style:country-complex="IL" style:font-weight-complex="bold"/>
    </style:style>
    <style:style style:name="T59" style:family="text">
      <style:text-properties style:font-name="Ezra SIL" fo:font-weight="bold" style:font-weight-asian="bold" style:font-name-complex="Ezra SIL1" style:language-complex="he" style:country-complex="IL" style:font-weight-complex="bold"/>
    </style:style>
    <style:style style:name="T60" style:family="text">
      <style:text-properties fo:color="#000000" loext:opacity="100%" style:font-name="Cardo" fo:font-size="7pt" fo:font-weight="bold" style:font-name-asian="Calibri3" style:font-size-asian="7pt" style:font-weight-asian="bold" style:font-name-complex="Cardo1" style:font-size-complex="7pt" style:font-weight-complex="bold"/>
    </style:style>
    <style:style style:name="T61" style:family="text">
      <style:text-properties fo:color="#000000" loext:opacity="100%" style:font-name="Cardo" fo:font-size="7pt" fo:font-weight="bold" style:font-name-asian="Calibri3" style:font-size-asian="7pt" style:font-weight-asian="bold" style:font-name-complex="Cardo1" style:font-size-complex="7pt" style:language-complex="he" style:country-complex="IL" style:font-weight-complex="bold"/>
    </style:style>
    <style:style style:name="T62" style:family="text">
      <style:text-properties style:font-name="Ezra SIL" fo:font-size="9pt" fo:language="en" fo:country="US" fo:font-weight="normal" style:font-size-asian="9pt" style:language-asian="en" style:country-asian="US" style:font-weight-asian="normal" style:font-name-complex="Ezra SIL1" style:font-size-complex="9pt" style:language-complex="he" style:country-complex="IL"/>
    </style:style>
    <style:style style:name="T63" style:family="text">
      <style:text-properties fo:font-size="9pt" style:text-underline-style="solid" style:text-underline-width="auto" style:text-underline-color="font-color" style:font-size-asian="9pt" style:font-size-complex="9pt"/>
    </style:style>
    <style:style style:name="T64" style:family="text">
      <style:text-properties fo:font-size="9pt" officeooo:rsid="01e358a4" style:font-size-asian="9pt" style:font-size-complex="9pt"/>
    </style:style>
    <style:style style:name="T65" style:family="text">
      <style:text-properties fo:font-size="10pt" style:font-size-asian="10pt" style:font-size-complex="10pt"/>
    </style:style>
    <style:style style:name="T66" style:family="text">
      <style:text-properties style:font-name="Ezra SIL" fo:font-size="8pt" style:font-size-asian="8pt" style:font-name-complex="Ezra SIL1" style:font-size-complex="8pt"/>
    </style:style>
    <style:style style:name="T67" style:family="text">
      <style:text-properties style:font-name="Ezra SIL" fo:font-size="8pt" fo:letter-spacing="0.0071in" fo:font-weight="bold" fo:background-color="transparent" loext:char-shading-value="0" style:font-size-asian="8pt" style:font-weight-asian="bold" style:font-name-complex="Ezra SIL1" style:font-size-complex="8pt" style:language-complex="he" style:country-complex="IL" style:font-weight-complex="bold"/>
    </style:style>
    <style:style style:name="T68" style:family="text">
      <style:text-properties style:font-name="Ezra SIL" fo:font-size="8pt" fo:font-weight="bold" fo:background-color="transparent" loext:char-shading-value="0" style:font-size-asian="8pt" style:font-weight-asian="bold" style:font-name-complex="Ezra SIL1" style:font-size-complex="8pt" style:language-complex="he" style:country-complex="IL" style:font-weight-complex="bold"/>
    </style:style>
    <style:style style:name="T69" style:family="text">
      <style:text-properties style:font-name="Ezra SIL" fo:font-size="8pt" fo:background-color="transparent" loext:char-shading-value="0" style:font-size-asian="8pt" style:font-name-complex="Ezra SIL1" style:font-size-complex="8pt" style:language-complex="he" style:country-complex="IL"/>
    </style:style>
    <style:style style:name="T70" style:family="text">
      <style:text-properties style:font-name="Cardo" fo:font-size="6pt" style:font-size-asian="6pt" style:font-name-complex="Cardo" style:font-size-complex="6pt" style:language-complex="he" style:country-complex="IL" style:font-weight-complex="bold"/>
    </style:style>
    <style:style style:name="T71" style:family="text">
      <style:text-properties style:font-name="Ezra SIL" fo:font-size="9pt" fo:letter-spacing="0.0083in" fo:font-weight="bold" fo:hyphenate="false" style:font-size-asian="9pt" style:font-weight-asian="bold" style:font-family-complex="'Ezra SIL'" style:font-pitch-complex="variable" style:font-size-complex="9pt" style:language-complex="he" style:country-complex="IL" style:font-weight-complex="bold"/>
    </style:style>
    <style:style style:name="T72" style:family="text">
      <style:text-properties fo:font-variant="small-caps" fo:color="#000000" loext:opacity="100%" style:font-name="Cardo" fo:font-size="9pt" fo:language="en" fo:country="US" fo:font-weight="bold" officeooo:rsid="0047783a" style:letter-kerning="false" style:font-name-asian="Calibri3" style:font-size-asian="9pt" style:language-asian="en" style:country-asian="US" style:font-weight-asian="bold" style:font-name-complex="Cardo1" style:font-size-complex="9pt" style:language-complex="ar" style:country-complex="SA" style:font-weight-complex="normal"/>
    </style:style>
    <style:style style:name="T73" style:family="text">
      <style:text-properties fo:font-variant="small-caps" fo:color="#000000" loext:opacity="100%" style:font-name="Ezra SIL" fo:font-size="9pt" fo:language="en" fo:country="US" fo:font-weight="normal" officeooo:rsid="0047783a" style:letter-kerning="false" style:font-name-asian="Calibri3" style:font-size-asian="9pt" style:language-asian="en" style:country-asian="US" style:font-weight-asian="normal" style:font-family-complex="'Hebrew Paleo Siloam'" style:font-pitch-complex="variable" style:font-size-complex="9pt" style:language-complex="he" style:country-complex="IL" style:font-weight-complex="normal"/>
    </style:style>
    <style:style style:name="T74" style:family="text">
      <style:text-properties fo:font-variant="small-caps" fo:color="#000000" loext:opacity="100%" style:font-name="Cardo" fo:font-size="9pt" fo:font-weight="normal" officeooo:rsid="00c05dda" style:font-name-asian="Calibri3" style:font-size-asian="9pt" style:font-weight-asian="normal" style:font-name-complex="Cardo1" style:font-size-complex="9pt" style:language-complex="he" style:country-complex="IL" style:font-weight-complex="normal"/>
    </style:style>
    <style:style style:name="T75" style:family="text">
      <style:text-properties fo:font-variant="small-caps" fo:color="#000000" loext:opacity="100%" style:font-name="Cardo" fo:font-size="9pt" fo:language="en" fo:country="US" fo:font-weight="bold" officeooo:rsid="00c05dda" style:letter-kerning="false" style:font-name-asian="Calibri3" style:font-size-asian="9pt" style:language-asian="en" style:country-asian="US" style:font-weight-asian="bold" style:font-name-complex="Cardo1" style:font-size-complex="9pt" style:language-complex="ar" style:country-complex="SA" style:font-weight-complex="normal"/>
    </style:style>
    <style:style style:name="T76" style:family="text">
      <style:text-properties fo:font-variant="normal" fo:text-transform="none" fo:color="#000000" loext:opacity="100%" style:font-name="Cardo" fo:font-size="10pt" fo:language="el" fo:country="GR" fo:font-weight="bold" officeooo:rsid="00c0f495" style:font-name-asian="Calibri3" style:font-size-asian="10pt" style:font-weight-asian="bold" style:font-name-complex="Cardo1" style:font-size-complex="10pt" style:language-complex="he" style:country-complex="IL" style:font-weight-complex="bold"/>
    </style:style>
    <style:style style:name="T77" style:family="text">
      <style:text-properties fo:font-variant="small-caps" fo:color="#000000" loext:opacity="100%" style:font-name="Cardo" fo:font-size="9pt" fo:language="el" fo:country="GR" fo:font-weight="normal" officeooo:rsid="00c0f495" style:font-name-asian="Calibri3" style:font-size-asian="9pt" style:font-weight-asian="normal" style:font-name-complex="Cardo1" style:font-size-complex="9pt" style:language-complex="he" style:country-complex="IL" style:font-weight-complex="normal"/>
    </style:style>
    <style:style style:name="T78" style:family="text">
      <style:text-properties fo:font-variant="small-caps" fo:color="#000000" loext:opacity="100%" style:font-name="Cardo" fo:font-size="9pt" fo:font-weight="bold" officeooo:rsid="0047783a" style:font-name-asian="Calibri3" style:font-size-asian="9pt" style:font-weight-asian="bold" style:font-name-complex="Cardo1" style:font-size-complex="9pt" style:language-complex="he" style:country-complex="IL" style:font-weight-complex="normal"/>
    </style:style>
    <style:style style:name="T79" style:family="text">
      <style:text-properties fo:font-variant="normal" fo:text-transform="none" fo:color="#000000" loext:opacity="100%" style:font-name="Cardo" fo:font-size="9pt" fo:language="en" fo:country="US" fo:font-weight="bold" officeooo:rsid="00c05dda" style:font-name-asian="Calibri3" style:font-size-asian="9pt" style:font-weight-asian="bold" style:font-name-complex="Cardo1" style:font-size-complex="9pt" style:language-complex="he" style:country-complex="IL"/>
    </style:style>
    <style:style style:name="T80" style:family="text">
      <style:text-properties fo:font-variant="normal" fo:text-transform="none" fo:color="#000000" loext:opacity="100%" style:font-name="Cardo" fo:font-size="9pt" fo:language="en" fo:country="US" fo:font-weight="normal" officeooo:rsid="00c05dda" style:font-name-asian="Calibri3" style:font-size-asian="9pt" style:font-weight-asian="normal" style:font-name-complex="Cardo1" style:font-size-complex="9pt" style:language-complex="he" style:country-complex="IL" style:font-weight-complex="normal"/>
    </style:style>
    <style:style style:name="T81" style:family="text">
      <style:text-properties fo:font-variant="normal" fo:text-transform="none" fo:color="#000000" loext:opacity="100%" style:font-name="Cardo" fo:font-size="9pt" fo:font-weight="bold" style:font-name-asian="Calibri3" style:font-size-asian="9pt" style:font-weight-asian="bold" style:font-name-complex="Cardo1" style:font-size-complex="9pt" style:language-complex="he" style:country-complex="IL"/>
    </style:style>
    <style:style style:name="T82" style:family="text">
      <style:text-properties fo:font-variant="normal" fo:text-transform="none" fo:color="#000000" loext:opacity="100%" style:font-name="Cardo" fo:font-size="9pt" fo:font-weight="normal" style:font-name-asian="Calibri3" style:font-size-asian="9pt" style:font-weight-asian="normal" style:font-name-complex="Cardo1" style:font-size-complex="9pt" style:language-complex="he" style:country-complex="IL" style:font-weight-complex="normal"/>
    </style:style>
    <style:style style:name="T83" style:family="text">
      <style:text-properties fo:color="#000000" loext:opacity="100%" style:font-name="Cardo" fo:font-size="9pt" fo:language="en" fo:country="US" fo:font-weight="bold" style:letter-kerning="false" style:font-name-asian="Calibri3" style:font-size-asian="9pt" style:language-asian="en" style:country-asian="US" style:font-weight-asian="bold" style:font-name-complex="Cardo1" style:font-size-complex="9pt" style:language-complex="ar" style:country-complex="SA"/>
    </style:style>
    <style:style style:name="T84" style:family="text">
      <style:text-properties fo:color="#000000" loext:opacity="100%" style:font-name="Cardo" fo:font-size="9pt" style:rfc-language-tag="x-none" fo:font-weight="normal" style:letter-kerning="false" style:font-name-asian="Calibri3" style:font-size-asian="9pt" style:language-asian="en" style:country-asian="US" style:font-weight-asian="normal" style:font-name-complex="Cardo1" style:font-size-complex="9pt" style:language-complex="he" style:country-complex="IL" style:font-weight-complex="normal"/>
    </style:style>
    <style:style style:name="T85" style:family="text">
      <style:text-properties fo:color="#000000" loext:opacity="100%" style:font-name="Cardo" fo:font-size="9pt" style:rfc-language-tag="x-none" fo:font-weight="bold" style:letter-kerning="false" style:font-name-asian="Calibri3" style:font-size-asian="9pt" style:language-asian="en" style:country-asian="US" style:font-weight-asian="bold" style:font-name-complex="Cardo1" style:font-size-complex="9pt" style:language-complex="he" style:country-complex="IL" style:font-weight-complex="bold"/>
    </style:style>
    <style:style style:name="T86" style:family="text">
      <style:text-properties style:font-name="Ezra SIL" style:font-family-complex="'Hebrew Paleo Siloam'" style:font-family-generic-complex="system" style:font-pitch-complex="variable" style:language-complex="he" style:country-complex="IL"/>
    </style:style>
    <style:style style:name="T87" style:family="text">
      <style:text-properties style:font-name="Ezra SIL" style:font-name-complex="Ezra SIL1" style:language-complex="he" style:country-complex="IL"/>
    </style:style>
    <style:style style:name="T88" style:family="text">
      <style:text-properties fo:font-family="'Copperplate Gothic Light'" style:font-family-generic="roman" style:font-pitch="variable" fo:font-weight="bold" style:font-weight-asian="bold" style:font-weight-complex="bold"/>
    </style:style>
    <style:style style:name="T89" style:family="text">
      <style:text-properties officeooo:rsid="01c13c4c"/>
    </style:style>
    <style:style style:name="T90" style:family="text">
      <style:text-properties fo:language="el" fo:country="GR" style:text-scale="150%"/>
    </style:style>
    <style:style style:name="T91" style:family="text">
      <style:text-properties fo:font-weight="bold" style:font-weight-asian="bold" style:font-weight-complex="bold"/>
    </style:style>
    <style:style style:name="T92" style:family="text">
      <style:text-properties fo:font-style="italic" fo:font-weight="bold" style:font-style-asian="italic" style:font-weight-asian="bold" style:font-style-complex="italic" style:font-weight-complex="bold"/>
    </style:style>
    <style:style style:name="T93" style:family="text">
      <style:text-properties fo:font-style="italic" fo:font-weight="bold" style:font-style-asian="italic" style:font-weight-asian="bold" style:font-name-complex="Calibri3" style:font-style-complex="italic" style:font-weight-complex="bold"/>
    </style:style>
    <style:style style:name="T94" style:family="text">
      <style:text-properties fo:font-style="italic" style:font-style-asian="italic" style:font-style-complex="italic"/>
    </style:style>
    <style:style style:name="T95" style:family="text">
      <style:text-properties fo:font-size="9pt" officeooo:rsid="01c2adc8" style:font-size-asian="9pt" style:font-size-complex="9pt"/>
    </style:style>
    <style:style style:name="T96" style:family="text">
      <style:text-properties fo:font-family="'Copperplate Gothic Light'" style:font-family-generic="swiss" style:font-pitch="variable" fo:font-size="9pt" officeooo:rsid="01c2adc8" style:font-size-asian="9pt" style:font-size-complex="9pt"/>
    </style:style>
    <style:style style:name="T97" style:family="text">
      <style:text-properties fo:font-size="9pt" fo:font-style="italic" style:font-size-asian="9pt" style:font-style-asian="italic" style:font-size-complex="9pt" style:font-style-complex="italic"/>
    </style:style>
    <style:style style:name="T98" style:family="text">
      <style:text-properties fo:font-family="'Copperplate Gothic Light'" style:font-family-generic="roman" style:font-pitch="variable" fo:font-size="9pt" style:font-size-asian="9pt" style:font-size-complex="9pt"/>
    </style:style>
    <style:style style:name="T99" style:family="text">
      <style:text-properties fo:font-size="9pt" officeooo:rsid="01c13c4c" style:font-size-asian="9pt" style:font-size-complex="9pt"/>
    </style:style>
    <style:style style:name="T100" style:family="text">
      <style:text-properties fo:font-variant="small-caps" fo:font-family="'Copperplate Gothic Light'" style:font-family-generic="swiss" style:font-pitch="variable" fo:font-size="9pt" fo:font-weight="normal" officeooo:rsid="01c13c4c" style:font-size-asian="9pt" style:font-weight-asian="normal" style:font-size-complex="9pt" style:font-weight-complex="normal"/>
    </style:style>
    <style:style style:name="T101" style:family="text">
      <style:text-properties fo:font-size="9pt" fo:font-style="italic" officeooo:rsid="01c13c4c" style:font-size-asian="9pt" style:font-style-asian="italic" style:font-size-complex="9pt" style:font-style-complex="italic"/>
    </style:style>
    <style:style style:name="T102" style:family="text">
      <style:text-properties fo:font-size="9pt" fo:font-style="italic" officeooo:rsid="01c2adc8" style:font-size-asian="9pt" style:font-style-asian="italic" style:font-size-complex="9pt" style:font-style-complex="italic"/>
    </style:style>
    <style:style style:name="T103" style:family="text">
      <style:text-properties fo:font-size="9pt" officeooo:rsid="01e36f73" style:font-size-asian="9pt" style:font-size-complex="9pt"/>
    </style:style>
    <style:style style:name="T104" style:family="text">
      <style:text-properties style:font-name="Calibri2" fo:font-size="7pt" fo:font-style="italic" fo:font-weight="bold" style:font-size-asian="7pt" style:font-style-asian="italic" style:font-weight-asian="bold" style:font-size-complex="7pt" style:font-style-complex="italic" style:font-weight-complex="bold"/>
    </style:style>
    <style:style style:name="T105" style:family="text">
      <style:text-properties style:font-name="Calibri2" fo:font-size="7pt" fo:font-weight="bold" style:font-size-asian="7pt" style:font-weight-asian="bold" style:font-size-complex="7pt" style:font-weight-complex="bold"/>
    </style:style>
    <style:style style:name="T106" style:family="text">
      <style:text-properties style:font-name="Calibri2" fo:font-size="9pt" fo:font-style="italic" style:font-size-asian="9pt" style:font-style-asian="italic" style:font-name-complex="Cardo1" style:font-size-complex="9pt" style:font-style-complex="italic"/>
    </style:style>
    <style:style style:name="T107" style:family="text">
      <style:text-properties style:font-name="Calibri2" fo:font-size="9pt" style:font-size-asian="9pt" style:font-size-complex="9pt"/>
    </style:style>
    <style:style style:name="T108" style:family="text">
      <style:text-properties style:text-line-through-style="solid" style:text-line-through-type="single" fo:font-size="8pt" fo:background-color="#bfbfbf" loext:char-shading-value="0" style:font-size-asian="8pt" style:font-size-complex="8pt"/>
    </style:style>
    <style:style style:name="T109" style:family="text">
      <style:text-properties style:text-line-through-style="solid" style:text-line-through-type="single" fo:font-size="8pt" style:text-underline-style="solid" style:text-underline-width="auto" style:text-underline-color="font-color" fo:background-color="#bfbfbf" loext:char-shading-value="0" style:font-size-asian="8pt" style:font-size-complex="8pt"/>
    </style:style>
    <style:style style:name="T110" style:family="text">
      <style:text-properties fo:font-size="7pt" fo:font-style="italic" fo:font-weight="bold" style:font-size-asian="7pt" style:font-style-asian="italic" style:font-weight-asian="bold" style:font-name-complex="Calibri3" style:font-size-complex="7pt" style:font-style-complex="italic" style:font-weight-complex="bold"/>
    </style:style>
    <style:style style:name="T111" style:family="text">
      <style:text-properties fo:font-size="7pt" fo:font-style="italic" style:font-size-asian="7pt" style:font-style-asian="italic" style:font-name-complex="Cardo1" style:font-size-complex="7pt" style:font-style-complex="italic"/>
    </style:style>
    <style:style style:name="T112" style:family="text">
      <style:text-properties fo:font-size="9pt" fo:font-style="italic" style:font-size-asian="9pt" style:font-style-asian="italic" style:font-name-complex="Cardo1" style:font-size-complex="9pt" style:font-style-complex="italic"/>
    </style:style>
    <style:style style:name="T113" style:family="text">
      <style:text-properties fo:font-size="9pt" fo:font-style="italic" style:text-underline-style="solid" style:text-underline-width="auto" style:text-underline-color="font-color" style:font-size-asian="9pt" style:font-style-asian="italic" style:font-name-complex="Cardo1" style:font-size-complex="9pt" style:font-style-complex="italic"/>
    </style:style>
    <style:style style:name="T114" style:family="text">
      <style:text-properties fo:font-variant="small-caps" fo:font-size="9pt" fo:font-style="italic" officeooo:rsid="00843b7a" style:font-size-asian="9pt" style:font-style-asian="italic" style:font-name-complex="Calibri2" style:font-size-complex="9pt" style:font-style-complex="italic"/>
    </style:style>
    <style:style style:name="T115" style:family="text">
      <style:text-properties fo:font-size="7pt" fo:font-style="italic" fo:font-weight="bold" style:font-size-asian="7pt" style:font-style-asian="italic" style:font-weight-asian="bold" style:font-name-complex="Cardo1" style:font-size-complex="7pt" style:font-style-complex="italic" style:font-weight-complex="bold"/>
    </style:style>
    <style:style style:name="T116" style:family="text">
      <style:text-properties fo:font-variant="small-caps" fo:font-family="'Copperplate Gothic Light'" style:font-family-generic="swiss" style:font-pitch="variable" fo:font-size="9pt" fo:font-style="italic" officeooo:rsid="00843b7a" style:font-size-asian="9pt" style:font-style-asian="italic" style:font-name-complex="Calibri2" style:font-size-complex="9pt" style:font-style-complex="italic"/>
    </style:style>
    <style:style style:name="T117" style:family="text">
      <style:text-properties fo:font-family="'Copperplate Gothic Light'" style:font-family-generic="swiss" style:font-pitch="variable" fo:font-size="9pt" fo:font-style="italic" style:font-size-asian="9pt" style:font-style-asian="italic" style:font-name-complex="Cardo1" style:font-size-complex="9pt" style:font-style-complex="italic"/>
    </style:style>
    <style:style style:name="T118" style:family="text">
      <style:text-properties style:font-name="Ezra SIL" fo:font-size="9pt" style:font-size-asian="9pt" style:font-name-complex="Ezra SIL1" style:font-size-complex="9pt" style:language-complex="he" style:country-complex="IL"/>
    </style:style>
    <style:style style:name="T119" style:family="text">
      <style:text-properties fo:color="#000000" loext:opacity="100%" fo:font-weight="normal" style:font-weight-asian="normal" style:font-name-complex="Calibri3" style:language-complex="he" style:country-complex="IL" style:font-weight-complex="normal"/>
    </style:style>
    <style:style style:name="T120" style:family="text">
      <style:text-properties fo:color="#000000" loext:opacity="100%" fo:font-size="7pt" style:font-size-asian="7pt" style:font-name-complex="Calibri3" style:font-size-complex="7pt" style:language-complex="he" style:country-complex="IL"/>
    </style:style>
    <style:style style:name="T121" style:family="text">
      <style:text-properties fo:color="#000000" loext:opacity="100%" style:font-name="Cardo" fo:font-size="8pt" style:font-size-asian="8pt" style:font-name-complex="Cardo1" style:font-size-complex="8pt" style:language-complex="he" style:country-complex="IL"/>
    </style:style>
    <style:style style:name="T122" style:family="text">
      <style:text-properties fo:color="#000000" loext:opacity="100%" style:font-name="Cardo" fo:letter-spacing="0.0071in" fo:language="el" fo:country="GR" fo:font-weight="bold" style:font-weight-asian="bold" style:font-name-complex="Cardo1" style:language-complex="he" style:country-complex="IL" style:font-weight-complex="bold"/>
    </style:style>
    <style:style style:name="T123" style:family="text">
      <style:text-properties fo:color="#000000" loext:opacity="100%" style:font-name="Cardo" fo:letter-spacing="0.0071in" fo:font-weight="bold" style:font-weight-asian="bold" style:font-name-complex="Cardo1" style:language-complex="he" style:country-complex="IL" style:font-weight-complex="bold"/>
    </style:style>
    <style:style style:name="T124" style:family="text">
      <style:text-properties fo:color="#000000" loext:opacity="100%" style:font-name="Cardo" fo:font-size="9pt" fo:letter-spacing="0.0071in" fo:font-weight="bold" style:font-size-asian="9pt" style:font-weight-asian="bold" style:font-name-complex="Cardo1" style:font-size-complex="9pt" style:language-complex="he" style:country-complex="IL" style:font-weight-complex="bold"/>
    </style:style>
    <style:style style:name="T125" style:family="text">
      <style:text-properties fo:color="#000000" loext:opacity="100%" style:font-name="Cardo" fo:font-size="9pt" style:font-size-asian="9pt" style:font-name-complex="Cardo1" style:font-size-complex="9pt" style:language-complex="he" style:country-complex="IL"/>
    </style:style>
    <style:style style:name="T126" style:family="text">
      <style:text-properties fo:color="#000000" loext:opacity="100%" fo:font-size="9pt" style:font-size-asian="9pt" style:font-name-complex="Calibri3" style:font-size-complex="9pt" style:language-complex="he" style:country-complex="IL"/>
    </style:style>
    <style:style style:name="T127" style:family="text">
      <style:text-properties style:font-name-complex="Calibri3"/>
    </style:style>
    <style:style style:name="T128" style:family="text">
      <style:text-properties fo:font-size="9pt" officeooo:rsid="01c547f9" style:font-size-asian="9pt" style:font-size-complex="9pt"/>
    </style:style>
    <style:style style:name="T129" style:family="text">
      <style:text-properties style:text-position="super 58%" fo:font-size="9pt" style:font-size-asian="9pt" style:font-size-complex="9pt"/>
    </style:style>
    <style:style style:name="T130" style:family="text">
      <style:text-properties style:text-position="super 58%" fo:font-size="9pt" fo:font-weight="bold" style:font-size-asian="9pt" style:font-weight-asian="bold" style:font-size-complex="9pt" style:font-weight-complex="bold"/>
    </style:style>
    <style:style style:name="T131" style:family="text">
      <style:text-properties style:text-position="super 58%" fo:font-size="9pt" style:font-size-asian="9pt" style:font-name-complex="Calibri3" style:font-size-complex="9pt"/>
    </style:style>
    <style:style style:name="T132" style:family="text">
      <style:text-properties fo:color="#000000" loext:opacity="100%" style:font-name="Cardo" fo:letter-spacing="0.0071in" fo:language="el" fo:country="GR" style:font-name-complex="Cardo1" style:language-complex="he" style:country-complex="IL"/>
    </style:style>
    <style:style style:name="T133" style:family="text">
      <style:text-properties fo:color="#000000" loext:opacity="100%" style:font-name="Cardo" fo:letter-spacing="0.0071in" style:font-name-complex="Cardo1" style:language-complex="he" style:country-complex="IL"/>
    </style:style>
    <style:style style:name="T134" style:family="text">
      <style:text-properties fo:color="#000000" loext:opacity="100%" style:font-name="Cardo" style:font-name-complex="Cardo1" style:language-complex="he" style:country-complex="IL"/>
    </style:style>
    <style:style style:name="T135" style:family="text">
      <style:text-properties fo:font-style="italic" style:text-underline-style="solid" style:text-underline-width="auto" style:text-underline-color="font-color" style:font-style-asian="italic" style:font-style-complex="italic"/>
    </style:style>
    <style:style style:name="T136" style:family="text">
      <style:text-properties officeooo:rsid="008559b5"/>
    </style:style>
    <style:style style:name="T137" style:family="text">
      <style:text-properties fo:color="#000000" loext:opacity="100%" style:font-name="Cardo" fo:font-size="9pt" fo:language="en" fo:country="US" fo:font-weight="bold" officeooo:rsid="01ba1d33" style:letter-kerning="false" style:font-name-asian="Calibri3" style:font-size-asian="9pt" style:language-asian="en" style:country-asian="US" style:font-weight-asian="bold" style:font-name-complex="Cardo1" style:font-size-complex="9pt" style:language-complex="ar" style:country-complex="SA"/>
    </style:style>
    <style:style style:name="T138" style:family="text">
      <style:text-properties fo:color="#000000" loext:opacity="100%" style:font-name="Cardo" fo:font-size="9pt" style:rfc-language-tag="x-none" fo:font-weight="bold" style:letter-kerning="false" style:font-name-asian="Calibri3" style:font-size-asian="9pt" style:language-asian="en" style:country-asian="US" style:font-weight-asian="bold" style:font-name-complex="Cardo1" style:font-size-complex="9pt" style:language-complex="he" style:country-complex="IL"/>
    </style:style>
    <style:style style:name="T139" style:family="text">
      <style:text-properties fo:color="#000000" loext:opacity="100%" style:font-name="Cardo" fo:font-size="9pt" style:rfc-language-tag="x-none" fo:font-weight="bold" officeooo:rsid="001af13b" style:letter-kerning="false" style:font-name-asian="Calibri3" style:font-size-asian="9pt" style:language-asian="en" style:country-asian="US" style:font-weight-asian="bold" style:font-name-complex="Cardo1" style:font-size-complex="9pt" style:language-complex="he" style:country-complex="IL"/>
    </style:style>
    <style:style style:name="T140" style:family="text">
      <style:text-properties fo:color="#000000" loext:opacity="100%" fo:font-family="Cardo" fo:font-size="9pt" style:rfc-language-tag="x-none" fo:font-weight="bold" officeooo:rsid="001af13b" style:letter-kerning="false" style:font-name-asian="Calibri3" style:font-size-asian="9pt" style:language-asian="en" style:country-asian="US" style:font-weight-asian="bold" style:font-name-complex="Cardo1" style:font-size-complex="9pt" style:language-complex="he" style:country-complex="IL"/>
    </style:style>
    <style:style style:name="T141" style:family="text">
      <style:text-properties fo:color="#000000" loext:opacity="100%" style:font-name="Cardo" fo:font-size="9pt" style:rfc-language-tag="x-none" fo:font-weight="normal" officeooo:rsid="001af13b" style:letter-kerning="false" style:font-name-asian="Calibri3" style:font-size-asian="9pt" style:language-asian="en" style:country-asian="US" style:font-weight-asian="normal" style:font-name-complex="Cardo1" style:font-size-complex="9pt" style:language-complex="he" style:country-complex="IL" style:font-weight-complex="normal"/>
    </style:style>
    <style:style style:name="T142" style:family="text">
      <style:text-properties fo:color="#000000" loext:opacity="100%" style:font-name="Cardo" fo:font-size="9pt" style:rfc-language-tag="x-none" fo:font-weight="normal" officeooo:rsid="001643c1" style:letter-kerning="false" style:font-name-asian="Calibri3" style:font-size-asian="9pt" style:language-asian="en" style:country-asian="US" style:font-weight-asian="normal" style:font-name-complex="Cardo1" style:font-size-complex="9pt" style:language-complex="he" style:country-complex="IL" style:font-weight-complex="normal"/>
    </style:style>
    <style:style style:name="T143" style:family="text">
      <style:text-properties fo:color="#000000" loext:opacity="100%" style:font-name="Calibri2" fo:font-size="10pt" fo:font-weight="bold" style:font-name-asian="Calibri3" style:font-size-asian="10pt" style:font-weight-asian="bold" style:font-name-complex="Calibri2" style:font-size-complex="10pt" style:font-weight-complex="bold"/>
    </style:style>
    <style:style style:name="T144" style:family="text">
      <style:text-properties fo:color="#000000" loext:opacity="100%" style:font-name="Calibri2" fo:font-size="9pt" fo:font-weight="bold" style:font-name-asian="Calibri3" style:font-size-asian="9pt" style:font-weight-asian="bold" style:font-name-complex="Calibri2" style:font-size-complex="9pt" style:font-weight-complex="bold"/>
    </style:style>
    <style:style style:name="T145" style:family="text">
      <style:text-properties fo:color="#000000" loext:opacity="100%" style:font-name="Calibri2" fo:font-size="9pt" style:font-name-asian="Calibri3" style:font-size-asian="9pt" style:font-name-complex="Calibri2" style:font-size-complex="9pt"/>
    </style:style>
    <style:style style:name="T146" style:family="text">
      <style:text-properties fo:color="#000000" loext:opacity="100%" style:text-position="super 58%" style:font-name="Calibri2" fo:font-size="9pt" style:font-name-asian="Calibri3" style:font-size-asian="9pt" style:font-name-complex="Calibri2" style:font-size-complex="9pt"/>
    </style:style>
    <style:style style:name="T147" style:family="text">
      <style:text-properties style:font-name="Calibri2" fo:font-size="9pt" style:font-size-asian="9pt" style:font-name-complex="Calibri2" style:font-size-complex="9pt"/>
    </style:style>
    <style:style style:name="T148" style:family="text">
      <style:text-properties style:text-position="super 58%" style:font-name="Calibri2" fo:font-size="9pt" style:font-size-asian="9pt" style:font-name-complex="Calibri2" style:font-size-complex="9pt"/>
    </style:style>
    <style:style style:name="T149" style:family="text">
      <style:text-properties fo:color="#000000" loext:opacity="100%" style:font-name="Calibri2" fo:font-size="9pt" style:text-underline-style="solid" style:text-underline-width="auto" style:text-underline-color="font-color" style:font-name-asian="Calibri3" style:font-size-asian="9pt" style:font-name-complex="Calibri2" style:font-size-complex="9pt"/>
    </style:style>
    <style:style style:name="T150" style:family="text">
      <style:text-properties fo:color="#000000" loext:opacity="100%" style:font-name="Calibri2" fo:font-size="9pt" fo:font-style="italic" style:font-name-asian="Calibri3" style:font-size-asian="9pt" style:font-style-asian="italic" style:font-name-complex="Calibri2" style:font-size-complex="9pt" style:font-style-complex="italic"/>
    </style:style>
    <style:style style:name="T151" style:family="text">
      <style:text-properties fo:color="#000000" loext:opacity="100%" style:font-name="Calibri2" fo:font-size="9pt" fo:font-style="italic" style:text-underline-style="solid" style:text-underline-width="auto" style:text-underline-color="font-color" style:font-name-asian="Calibri3" style:font-size-asian="9pt" style:font-style-asian="italic" style:font-name-complex="Calibri2" style:font-size-complex="9pt" style:font-style-complex="italic"/>
    </style:style>
    <style:style style:name="T152" style:family="text">
      <style:text-properties fo:color="#000000" loext:opacity="100%" style:font-name="Calibri2" fo:font-size="9pt" style:font-name-asian="Calibri3" style:font-size-asian="9pt" style:font-name-complex="Calibri2" style:font-size-complex="9pt" style:language-complex="he" style:country-complex="IL"/>
    </style:style>
    <style:style style:name="T153" style:family="text">
      <style:text-properties fo:color="#000000" loext:opacity="100%" style:font-name="Calibri2" fo:font-size="9pt" style:font-name-asian="Calibri3" style:font-size-asian="9pt" style:font-name-complex="Calibri2" style:font-size-complex="9pt">
        <loext:char-complex-color loext:theme-type="dark1" loext:color-type="theme"/>
      </style:text-properties>
    </style:style>
    <style:style style:name="T154" style:family="text">
      <style:text-properties fo:color="#000000" loext:opacity="100%" style:font-name="Calibri2" fo:font-size="9pt" style:font-name-asian="Calibri3" style:font-size-asian="9pt" style:font-name-complex="Calibri2" style:font-size-complex="9pt" style:language-complex="he" style:country-complex="IL">
        <loext:char-complex-color loext:theme-type="dark1" loext:color-type="theme"/>
      </style:text-properties>
    </style:style>
    <style:style style:name="T155" style:family="text">
      <style:text-properties fo:color="#000000" loext:opacity="100%" style:text-position="super 58%" style:font-name="Calibri2" fo:font-size="9pt" style:font-name-asian="Calibri3" style:font-size-asian="9pt" style:font-name-complex="Calibri2" style:font-size-complex="9pt">
        <loext:char-complex-color loext:theme-type="dark1" loext:color-type="theme"/>
      </style:text-properties>
    </style:style>
    <style:style style:name="T156" style:family="text">
      <style:text-properties fo:color="#000000" loext:opacity="100%" style:font-name="Calibri2" fo:font-size="9pt" style:text-underline-style="solid" style:text-underline-width="auto" style:text-underline-color="font-color" style:font-name-asian="Calibri3" style:font-size-asian="9pt" style:font-name-complex="Calibri2" style:font-size-complex="9pt">
        <loext:char-complex-color loext:theme-type="dark1" loext:color-type="theme"/>
      </style:text-properties>
    </style:style>
    <style:style style:name="T157" style:family="text">
      <style:text-properties fo:color="#000000" loext:opacity="100%" style:font-name="Cardo" fo:font-size="9pt" style:rfc-language-tag="x-none" fo:font-weight="bold" style:letter-kerning="false" style:font-name-asian="Calibri3" style:font-size-asian="9pt" style:language-asian="en" style:country-asian="US" style:font-weight-asian="bold" style:font-name-complex="Cardo1" style:font-size-complex="9pt" style:language-complex="he" style:country-complex="IL">
        <loext:char-complex-color loext:theme-type="dark1" loext:color-type="theme"/>
      </style:text-properties>
    </style:style>
    <style:style style:name="T158" style:family="text">
      <style:text-properties fo:color="#000000" loext:opacity="100%" style:font-name="Cardo" fo:font-size="9pt" fo:language="en" fo:country="US" fo:font-weight="bold" style:letter-kerning="false" style:font-name-asian="Calibri3" style:font-size-asian="9pt" style:language-asian="en" style:country-asian="US" style:font-weight-asian="bold" style:font-name-complex="Cardo1" style:font-size-complex="9pt" style:language-complex="he" style:country-complex="IL">
        <loext:char-complex-color loext:theme-type="dark1" loext:color-type="theme"/>
      </style:text-properties>
    </style:style>
    <style:style style:name="T159" style:family="text">
      <style:text-properties fo:color="#000000" loext:opacity="100%" style:font-name="Cardo" fo:font-size="9pt" fo:language="en" fo:country="US" fo:font-weight="bold" style:letter-kerning="false" style:font-name-asian="Calibri3" style:font-size-asian="9pt" style:language-asian="en" style:country-asian="US" style:font-weight-asian="bold" style:font-name-complex="Cardo1" style:font-size-complex="9pt" style:language-complex="he" style:country-complex="IL"/>
    </style:style>
    <style:style style:name="T160" style:family="text">
      <style:text-properties style:font-name="Cardo" fo:font-size="9pt" fo:language="en" fo:country="US" fo:font-weight="bold" style:letter-kerning="false" style:font-name-asian="Calibri3" style:font-size-asian="9pt" style:language-asian="en" style:country-asian="US" style:font-weight-asian="bold" style:font-name-complex="Cardo1" style:font-size-complex="9pt" style:language-complex="he" style:country-complex="IL"/>
    </style:style>
    <style:style style:name="T161" style:family="text">
      <style:text-properties style:font-name="Cardo" fo:font-size="9pt" style:rfc-language-tag="x-none" fo:font-weight="bold" style:letter-kerning="false" style:font-name-asian="Calibri3" style:font-size-asian="9pt" style:language-asian="en" style:country-asian="US" style:font-weight-asian="bold" style:font-name-complex="Cardo1" style:font-size-complex="9pt" style:language-complex="he" style:country-complex="IL"/>
    </style:style>
    <style:style style:name="T162" style:family="text">
      <style:text-properties fo:color="#000000" loext:opacity="100%" style:font-name="Ezra SIL" fo:font-size="9pt" fo:font-weight="bold" style:font-name-asian="Calibri3" style:font-size-asian="9pt" style:font-weight-asian="bold" style:font-name-complex="Ezra SIL1" style:font-size-complex="9pt" style:language-complex="he" style:country-complex="IL">
        <loext:char-complex-color loext:theme-type="dark1" loext:color-type="theme"/>
      </style:text-properties>
    </style:style>
    <style:style style:name="T163" style:family="text">
      <style:text-properties fo:color="#000000" loext:opacity="100%" fo:font-size="10pt" fo:font-weight="bold" style:font-size-asian="10pt" style:font-weight-asian="bold" style:font-name-complex="Calibri3" style:font-size-complex="10pt">
        <loext:char-complex-color loext:theme-type="dark1" loext:color-type="theme"/>
      </style:text-properties>
    </style:style>
    <style:style style:name="T164" style:family="text">
      <style:text-properties fo:color="#000000" loext:opacity="100%" fo:font-size="8pt" style:font-size-asian="8pt" style:font-name-complex="Calibri3" style:font-size-complex="8pt">
        <loext:char-complex-color loext:theme-type="dark1" loext:color-type="theme"/>
      </style:text-properties>
    </style:style>
    <style:style style:name="T165" style:family="text">
      <style:text-properties fo:color="#000000" loext:opacity="100%" style:font-name="Cardo" fo:font-size="10pt" fo:font-weight="bold" style:font-name-asian="Calibri3" style:font-size-asian="10pt" style:font-weight-asian="bold" style:font-name-complex="Cardo1" style:font-size-complex="10pt">
        <loext:char-complex-color loext:theme-type="dark1" loext:color-type="theme"/>
      </style:text-properties>
    </style:style>
    <style:style style:name="T166" style:family="text">
      <style:text-properties style:font-name="Ezra SIL" fo:font-size="10pt" style:font-size-asian="10pt" style:font-family-complex="'Hebrew Paleo Siloam'" style:font-family-generic-complex="system" style:font-pitch-complex="variable" style:font-size-complex="10pt" style:language-complex="he" style:country-complex="IL" style:font-weight-complex="bold"/>
    </style:style>
    <style:style style:name="T167" style:family="text">
      <style:text-properties fo:color="#000000" loext:opacity="100%" style:font-name="Cardo" fo:font-size="9pt" fo:font-weight="bold" style:font-size-asian="9pt" style:font-weight-asian="bold" style:font-name-complex="Cardo1" style:font-size-complex="9pt">
        <loext:char-complex-color loext:theme-type="dark1" loext:color-type="theme"/>
      </style:text-properties>
    </style:style>
    <style:style style:name="T168" style:family="text">
      <style:text-properties fo:color="#000000" loext:opacity="100%" style:font-name="Cardo" fo:font-size="9pt" fo:font-weight="bold" style:font-name-asian="Calibri3" style:font-size-asian="9pt" style:font-weight-asian="bold" style:font-name-complex="Cardo1" style:font-size-complex="9pt">
        <loext:char-complex-color loext:theme-type="dark1" loext:color-type="theme"/>
      </style:text-properties>
    </style:style>
    <style:style style:name="T169" style:family="text">
      <style:text-properties fo:color="#000000" loext:opacity="100%" style:font-name="Cardo" fo:font-size="9pt" fo:font-weight="bold" officeooo:rsid="00c118c0" style:font-size-asian="9pt" style:font-weight-asian="bold" style:font-name-complex="Cardo1" style:font-size-complex="9pt">
        <loext:char-complex-color loext:theme-type="dark1" loext:color-type="theme"/>
      </style:text-properties>
    </style:style>
    <style:style style:name="T170" style:family="text">
      <style:text-properties style:font-name="Ezra SIL" fo:font-size="9pt" style:font-size-asian="9pt" style:font-family-complex="'Hebrew Paleo Siloam'" style:font-family-generic-complex="system" style:font-pitch-complex="variable" style:font-size-complex="9pt" style:language-complex="he" style:country-complex="IL" style:font-weight-complex="bold"/>
    </style:style>
    <style:style style:name="T171" style:family="text">
      <style:text-properties style:font-name="Cardo" style:font-name-complex="Cardo1"/>
    </style:style>
    <style:style style:name="T172" style:family="text">
      <style:text-properties fo:color="#000000" loext:opacity="100%" style:font-name="Calibri2" fo:font-size="9pt" fo:font-weight="bold" style:font-name-asian="Calibri3" style:font-size-asian="9pt" style:font-weight-asian="bold" style:font-name-complex="Calibri2" style:font-size-complex="9pt" style:font-weight-complex="bold">
        <loext:char-complex-color loext:theme-type="dark1" loext:color-type="theme"/>
      </style:text-properties>
    </style:style>
    <style:style style:name="T173" style:family="text">
      <style:text-properties style:font-name="Calibri2" fo:font-size="9pt" fo:font-weight="bold" style:font-size-asian="9pt" style:font-weight-asian="bold" style:font-name-complex="Calibri2" style:font-size-complex="9pt" style:language-complex="he" style:country-complex="IL" style:font-weight-complex="bold"/>
    </style:style>
    <style:style style:name="T174" style:family="text">
      <style:text-properties fo:color="#000000" loext:opacity="100%" style:font-name="Calibri2" fo:font-size="9pt" style:font-name-asian="Calibri3" style:font-size-asian="9pt" style:font-name-complex="Calibri2" style:font-size-complex="9pt" style:font-weight-complex="bold">
        <loext:char-complex-color loext:theme-type="dark1" loext:color-type="theme"/>
      </style:text-properties>
    </style:style>
    <style:style style:name="T175" style:family="text">
      <style:text-properties style:font-name="Calibri2" fo:font-size="9pt" style:font-size-asian="9pt" style:font-name-complex="Calibri2" style:font-size-complex="9pt" style:font-weight-complex="bold"/>
    </style:style>
    <style:style style:name="T176" style:family="text">
      <style:text-properties fo:color="#000000" loext:opacity="100%" style:font-name="Calibri2" fo:font-size="9pt" style:font-name-asian="Calibri3" style:font-size-asian="9pt" style:font-name-complex="Calibri2" style:font-size-complex="9pt" style:language-complex="he" style:country-complex="IL" style:font-weight-complex="bold">
        <loext:char-complex-color loext:theme-type="dark1" loext:color-type="theme"/>
      </style:text-properties>
    </style:style>
    <style:style style:name="T177" style:family="text">
      <style:text-properties style:font-name="Calibri2" fo:font-size="9pt" fo:font-weight="bold" style:font-size-asian="9pt" style:font-weight-asian="bold" style:font-name-complex="Calibri2" style:font-size-complex="9pt" style:language-complex="he" style:country-complex="IL"/>
    </style:style>
    <style:style style:name="T178" style:family="text">
      <style:text-properties fo:color="#000000" loext:opacity="100%" style:font-name="Ezra SIL" fo:font-weight="bold" style:font-weight-asian="bold" style:font-name-complex="Ezra SIL1" style:language-complex="he" style:country-complex="IL">
        <loext:char-complex-color loext:theme-type="dark1" loext:color-type="theme"/>
      </style:text-properties>
    </style:style>
    <style:style style:name="T179" style:family="text">
      <style:text-properties style:font-name="Ezra SIL" fo:font-weight="bold" style:font-weight-asian="bold" style:font-family-complex="'Hebrew Paleo Siloam'" style:font-family-generic-complex="system" style:font-pitch-complex="variable" style:language-complex="he" style:country-complex="IL"/>
    </style:style>
    <style:style style:name="T180" style:family="text">
      <style:text-properties style:font-name="Ezra SIL" fo:font-weight="bold" style:font-weight-asian="bold" style:font-family-complex="'Hebrew Paleo Siloam'" style:font-family-generic-complex="system" style:font-pitch-complex="variable" style:language-complex="he" style:country-complex="IL" style:script-type="complex"/>
    </style:style>
    <style:style style:name="T181" style:family="text">
      <style:text-properties fo:color="#000000" loext:opacity="100%" style:font-name="Ezra SIL" style:rfc-language-tag="x-none" fo:font-weight="bold" style:font-weight-asian="bold" style:font-name-complex="Ezra SIL1" style:language-complex="he" style:country-complex="IL"/>
    </style:style>
    <style:style style:name="T182" style:family="text">
      <style:text-properties style:script-type="complex"/>
    </style:style>
    <style:style style:name="T183" style:family="text">
      <style:text-properties style:font-family-complex="'Hebrew Paleo Siloam'" style:font-family-generic-complex="system" style:font-pitch-complex="variable"/>
    </style:style>
    <style:style style:name="T184" style:family="text">
      <style:text-properties style:font-family-complex="'Hebrew Paleo Siloam'" style:font-family-generic-complex="system" style:font-pitch-complex="variable" style:script-type="complex"/>
    </style:style>
    <style:style style:name="T185" style:family="text">
      <style:text-properties fo:color="#000000" loext:opacity="100%" style:rfc-language-tag="x-none"/>
    </style:style>
    <style:style style:name="T186" style:family="text">
      <style:text-properties fo:color="#000000" loext:opacity="100%" style:font-name="Cardo" fo:font-size="7pt" officeooo:rsid="004af1ff" fo:background-color="#bfbfbf" loext:char-shading-value="0" style:font-name-asian="Calibri3" style:font-size-asian="7pt" style:font-name-complex="Calibri3" style:font-size-complex="7pt" style:language-complex="ar" style:country-complex="SA" style:font-weight-complex="bold"/>
    </style:style>
    <style:style style:name="T187" style:family="text">
      <style:text-properties fo:color="#000000" loext:opacity="100%" style:font-name="Calibri" fo:font-size="7pt" fo:font-weight="normal" officeooo:rsid="004af1ff" fo:background-color="#bfbfbf" loext:char-shading-value="0" style:font-size-asian="7pt" style:font-weight-asian="normal" style:font-name-complex="Calibri3" style:font-size-complex="7pt" style:language-complex="ar" style:country-complex="SA" style:font-weight-complex="bold"/>
    </style:style>
    <style:style style:name="T188" style:family="text">
      <style:text-properties fo:color="#000000" loext:opacity="100%" style:font-name="Calibri2" fo:font-size="7pt" fo:font-weight="normal" officeooo:rsid="01e87874" fo:background-color="#bfbfbf" loext:char-shading-value="0" style:font-size-asian="7pt" style:font-weight-asian="normal" style:font-name-complex="Calibri3" style:font-size-complex="7pt" style:font-weight-complex="normal"/>
    </style:style>
    <style:style style:name="T189" style:family="text">
      <style:text-properties fo:color="#000000" loext:opacity="100%" style:font-name="Calibri2" fo:font-size="7pt" fo:font-weight="normal" officeooo:rsid="004af1ff" fo:background-color="#bfbfbf" loext:char-shading-value="0" style:font-size-asian="7pt" style:font-weight-asian="normal" style:font-name-complex="Calibri3" style:font-size-complex="7pt" style:font-weight-complex="normal"/>
    </style:style>
    <style:style style:name="T190" style:family="text">
      <style:text-properties fo:color="#000000" loext:opacity="100%" style:font-name="Calibri2" fo:font-size="7pt" fo:font-weight="normal" fo:background-color="#bfbfbf" loext:char-shading-value="0" style:font-size-asian="7pt" style:font-weight-asian="normal" style:font-name-complex="Calibri3" style:font-size-complex="7pt" style:font-weight-complex="normal"/>
    </style:style>
    <style:style style:name="T191" style:family="text">
      <style:text-properties style:font-name="Cardo" fo:font-size="9pt" fo:font-weight="bold" style:font-name-asian="Calibri3" style:font-size-asian="9pt" style:font-weight-asian="bold" style:font-name-complex="Cardo1" style:font-size-complex="9pt" style:language-complex="he" style:country-complex="IL"/>
    </style:style>
    <style:style style:name="T192" style:family="text">
      <style:text-properties fo:color="#000000" loext:opacity="100%" style:font-name="Cardo" fo:font-size="9pt" fo:font-weight="bold" style:font-size-asian="9pt" style:font-weight-asian="bold" style:font-name-complex="Cardo1" style:font-size-complex="9pt" style:font-weight-complex="bold"/>
    </style:style>
    <style:style style:name="T193" style:family="text">
      <style:text-properties fo:color="#000000" loext:opacity="100%" fo:font-family="Cardo" fo:font-size="9pt" fo:font-weight="bold" officeooo:rsid="00195930" style:font-size-asian="9pt" style:font-weight-asian="bold" style:font-name-complex="Cardo1" style:font-size-complex="9pt" style:font-weight-complex="bold"/>
    </style:style>
    <style:style style:name="T194" style:family="text">
      <style:text-properties fo:color="#000000" loext:opacity="100%" style:font-name="Cardo" fo:font-size="5pt" fo:font-weight="normal" officeooo:rsid="00c285db" style:font-size-asian="5pt" style:font-weight-asian="normal" style:font-name-complex="Cardo1" style:font-size-complex="5pt" style:font-weight-complex="normal"/>
    </style:style>
    <style:style style:name="T195" style:family="text">
      <style:text-properties fo:color="#000000" loext:opacity="100%" style:font-name="Cardo" fo:font-size="5pt" style:text-underline-style="solid" style:text-underline-width="auto" style:text-underline-color="font-color" fo:font-weight="normal" officeooo:rsid="00c285db" style:font-size-asian="5pt" style:font-weight-asian="normal" style:font-name-complex="Cardo1" style:font-size-complex="5pt" style:font-weight-complex="normal"/>
    </style:style>
    <style:style style:name="T196" style:family="text">
      <style:text-properties fo:color="#000000" loext:opacity="100%" style:font-name="Cardo" fo:font-size="5pt" fo:font-weight="normal" officeooo:rsid="00c6085c" style:font-size-asian="5pt" style:font-weight-asian="normal" style:font-name-complex="Cardo1" style:font-size-complex="5pt" style:font-weight-complex="normal"/>
    </style:style>
    <style:style style:name="T197" style:family="text">
      <style:text-properties fo:color="#000000" loext:opacity="100%" style:font-name="Ezra SIL" fo:font-size="9pt" fo:font-weight="bold" style:font-size-asian="9pt" style:font-weight-asian="bold" style:font-family-complex="'Hebrew Paleo Siloam'" style:font-family-generic-complex="system" style:font-pitch-complex="variable" style:font-size-complex="9pt" style:language-complex="he" style:country-complex="IL" style:font-weight-complex="bold"/>
    </style:style>
    <style:style style:name="T198" style:family="text">
      <style:text-properties fo:color="#000000" loext:opacity="100%" style:font-name="Ezra SIL" fo:font-size="9pt" fo:font-weight="bold" style:font-size-asian="9pt" style:font-weight-asian="bold" style:font-family-complex="'Hebrew Paleo Siloam'" style:font-family-generic-complex="system" style:font-pitch-complex="variable" style:font-size-complex="9pt" style:language-complex="he" style:country-complex="IL" style:font-weight-complex="bold" style:script-type="complex"/>
    </style:style>
    <style:style style:name="T199" style:family="text">
      <style:text-properties fo:color="#000000" loext:opacity="100%" style:font-name="Cardo" fo:font-size="6pt" fo:font-weight="bold" style:font-size-asian="6pt" style:font-weight-asian="bold" style:font-name-complex="Cardo1" style:font-size-complex="6pt" style:font-weight-complex="bold" style:script-type="complex"/>
    </style:style>
    <style:style style:name="T200" style:family="text">
      <style:text-properties fo:color="#000000" loext:opacity="100%" style:font-name="Cardo" fo:font-size="5pt" fo:font-weight="normal" officeooo:rsid="01bc122a" style:font-size-asian="5pt" style:font-weight-asian="normal" style:font-name-complex="Cardo1" style:font-size-complex="5pt" style:font-weight-complex="normal"/>
    </style:style>
    <style:style style:name="T201" style:family="text">
      <style:text-properties fo:color="#000000" loext:opacity="100%" style:font-name="Cardo" fo:font-size="6pt" fo:font-weight="normal" officeooo:rsid="00c285db" style:font-size-asian="6pt" style:font-weight-asian="normal" style:font-name-complex="Cardo1" style:font-size-complex="6pt" style:font-weight-complex="normal"/>
    </style:style>
    <style:style style:name="T202" style:family="text">
      <style:text-properties fo:color="#000000" loext:opacity="100%" fo:font-family="Cardo" fo:font-size="9pt" fo:font-weight="bold" officeooo:rsid="00195930" style:font-size-asian="9pt" style:font-weight-asian="bold" style:font-name-complex="Cardo1" style:font-size-complex="9pt">
        <loext:char-complex-color loext:theme-type="dark1" loext:color-type="theme"/>
      </style:text-properties>
    </style:style>
    <style:style style:name="T203" style:family="text">
      <style:text-properties fo:color="#000000" loext:opacity="100%" style:font-name="Cardo" fo:font-size="5pt" fo:font-weight="normal" officeooo:rsid="00c285db" style:font-size-asian="5pt" style:font-weight-asian="normal" style:font-name-complex="Cardo1" style:font-size-complex="5pt" style:font-weight-complex="normal">
        <loext:char-complex-color loext:theme-type="dark1" loext:color-type="theme"/>
      </style:text-properties>
    </style:style>
    <style:style style:name="T204" style:family="text">
      <style:text-properties fo:color="#000000" loext:opacity="100%" style:font-name="Cardo" fo:font-size="5pt" style:text-underline-style="solid" style:text-underline-width="auto" style:text-underline-color="font-color" fo:font-weight="normal" officeooo:rsid="00c285db" style:font-size-asian="5pt" style:font-weight-asian="normal" style:font-name-complex="Cardo1" style:font-size-complex="5pt" style:font-weight-complex="normal">
        <loext:char-complex-color loext:theme-type="dark1" loext:color-type="theme"/>
      </style:text-properties>
    </style:style>
    <style:style style:name="T205" style:family="text">
      <style:text-properties fo:color="#000000" loext:opacity="100%" style:font-name="Cardo" fo:font-size="5pt" fo:font-weight="normal" officeooo:rsid="00c96de3" style:font-size-asian="5pt" style:font-weight-asian="normal" style:font-name-complex="Cardo1" style:font-size-complex="5pt" style:font-weight-complex="normal">
        <loext:char-complex-color loext:theme-type="dark1" loext:color-type="theme"/>
      </style:text-properties>
    </style:style>
    <style:style style:name="T206" style:family="text">
      <style:text-properties fo:color="#000000" loext:opacity="100%" style:font-name="Cardo" fo:font-size="5pt" fo:font-weight="normal" officeooo:rsid="00ef241a" style:font-size-asian="5pt" style:font-weight-asian="normal" style:font-name-complex="Cardo1" style:font-size-complex="5pt" style:font-weight-complex="normal">
        <loext:char-complex-color loext:theme-type="dark1" loext:color-type="theme"/>
      </style:text-properties>
    </style:style>
    <style:style style:name="T207" style:family="text">
      <style:text-properties fo:color="#000000" loext:opacity="100%" style:font-name="Cardo" fo:font-size="5pt" style:text-underline-style="solid" style:text-underline-width="auto" style:text-underline-color="font-color" fo:font-weight="normal" officeooo:rsid="00c96de3" style:font-size-asian="5pt" style:font-weight-asian="normal" style:font-name-complex="Cardo1" style:font-size-complex="5pt" style:font-weight-complex="normal">
        <loext:char-complex-color loext:theme-type="dark1" loext:color-type="theme"/>
      </style:text-properties>
    </style:style>
    <style:style style:name="T208" style:family="text">
      <style:text-properties fo:color="#000000" loext:opacity="100%" style:font-name="Cardo" fo:font-size="5pt" style:text-underline-style="none" fo:font-weight="normal" officeooo:rsid="00c285db" style:font-size-asian="5pt" style:font-weight-asian="normal" style:font-name-complex="Cardo1" style:font-size-complex="5pt" style:font-weight-complex="normal">
        <loext:char-complex-color loext:theme-type="dark1" loext:color-type="theme"/>
      </style:text-properties>
    </style:style>
    <style:style style:name="T209" style:family="text">
      <style:text-properties fo:color="#000000" loext:opacity="100%" style:font-name="Cardo" fo:font-size="5pt" style:text-underline-style="none" fo:font-weight="normal" officeooo:rsid="01616b84" style:font-size-asian="5pt" style:font-weight-asian="normal" style:font-name-complex="Cardo1" style:font-size-complex="5pt" style:font-weight-complex="normal">
        <loext:char-complex-color loext:theme-type="dark1" loext:color-type="theme"/>
      </style:text-properties>
    </style:style>
    <style:style style:name="T210" style:family="text">
      <style:text-properties style:font-name="Cardo" fo:font-size="9pt" fo:font-weight="bold" style:font-size-asian="9pt" style:font-weight-asian="bold" style:font-name-complex="Cardo1" style:font-size-complex="9pt"/>
    </style:style>
    <style:style style:name="T211" style:family="text">
      <style:text-properties style:font-name="Cardo" fo:font-size="9pt" fo:font-weight="bold" officeooo:rsid="01636b3a" style:font-size-asian="9pt" style:font-weight-asian="bold" style:font-name-complex="Cardo1" style:font-size-complex="9pt"/>
    </style:style>
    <style:style style:name="T212" style:family="text">
      <style:text-properties style:font-name="Cardo" fo:font-size="9pt" fo:font-weight="bold" officeooo:rsid="00c84341" style:font-size-asian="9pt" style:font-weight-asian="bold" style:font-name-complex="Cardo1" style:font-size-complex="9pt"/>
    </style:style>
    <style:style style:name="T213" style:family="text">
      <style:text-properties style:font-name="Cardo" fo:font-size="9pt" fo:font-weight="bold" officeooo:rsid="00c96de3" style:font-size-asian="9pt" style:font-weight-asian="bold" style:font-name-complex="Cardo1" style:font-size-complex="9pt"/>
    </style:style>
    <style:style style:name="T214" style:family="text">
      <style:text-properties style:font-name="Cardo" fo:font-size="9pt" fo:font-weight="bold" officeooo:rsid="01f3dd63" style:font-size-asian="9pt" style:font-weight-asian="bold" style:font-name-complex="Cardo1" style:font-size-complex="9pt"/>
    </style:style>
    <style:style style:name="T215" style:family="text">
      <style:text-properties style:font-name="Cardo" fo:font-size="9pt" fo:font-weight="bold" officeooo:rsid="01d89e1c" style:font-size-asian="9pt" style:font-weight-asian="bold" style:font-name-complex="Cardo1" style:font-size-complex="9pt"/>
    </style:style>
    <style:style style:name="T216" style:family="text">
      <style:text-properties style:font-name="Cardo" fo:font-size="9pt" fo:font-weight="bold" officeooo:rsid="0049db25" style:font-size-asian="9pt" style:font-weight-asian="bold" style:font-name-complex="Cardo1" style:font-size-complex="9pt"/>
    </style:style>
    <style:style style:name="T217" style:family="text">
      <style:text-properties style:font-name="Cardo" fo:font-size="9pt" fo:font-weight="bold" officeooo:rsid="00b08a54" style:font-size-asian="9pt" style:font-weight-asian="bold" style:font-name-complex="Cardo1" style:font-size-complex="9pt"/>
    </style:style>
    <style:style style:name="T218" style:family="text">
      <style:text-properties style:font-name="Cardo" fo:font-size="9pt" fo:font-weight="bold" officeooo:rsid="01153343" style:font-size-asian="9pt" style:font-weight-asian="bold" style:font-name-complex="Cardo1" style:font-size-complex="9pt"/>
    </style:style>
    <style:style style:name="T219" style:family="text">
      <style:text-properties style:font-name="Cardo" fo:font-size="9pt" fo:font-weight="bold" officeooo:rsid="00c34dd0" style:font-size-asian="9pt" style:font-weight-asian="bold" style:font-name-complex="Cardo1" style:font-size-complex="9pt"/>
    </style:style>
    <style:style style:name="T220" style:family="text">
      <style:text-properties style:font-name="Cardo" fo:font-size="9pt" fo:font-weight="bold" officeooo:rsid="00c35e02" style:font-size-asian="9pt" style:font-weight-asian="bold" style:font-name-complex="Cardo1" style:font-size-complex="9pt"/>
    </style:style>
    <style:style style:name="T221" style:family="text">
      <style:text-properties fo:color="#000000" loext:opacity="100%" style:font-name="Cardo" fo:font-size="9pt" fo:font-weight="bold" style:font-size-asian="9pt" style:font-weight-asian="bold" style:font-name-complex="Cardo1" style:font-size-complex="9pt"/>
    </style:style>
    <style:style style:name="T222" style:family="text">
      <style:text-properties style:font-name="Ezra SIL" fo:font-size="9pt" fo:font-weight="bold" style:font-size-asian="9pt" style:font-weight-asian="bold" style:font-family-complex="'Hebrew Paleo Siloam'" style:font-family-generic-complex="system" style:font-pitch-complex="variable" style:font-size-complex="9pt" style:language-complex="he" style:country-complex="IL" style:font-weight-complex="bold"/>
    </style:style>
    <style:style style:name="T223" style:family="text">
      <style:text-properties fo:color="#000000" loext:opacity="100%" style:font-name="Cardo" fo:font-size="9pt" style:font-size-asian="9pt" style:font-name-complex="Cardo1" style:font-size-complex="9pt" style:font-weight-complex="bold"/>
    </style:style>
    <style:style style:name="T224" style:family="text">
      <style:text-properties style:font-name-complex="Cardo1"/>
    </style:style>
    <style:style style:name="T225" style:family="text">
      <style:text-properties fo:font-size="9pt" fo:font-weight="bold" style:font-size-asian="9pt" style:font-weight-asian="bold" style:font-name-complex="Cardo1" style:font-size-complex="9pt" style:font-weight-complex="bold"/>
    </style:style>
    <style:style style:name="T226" style:family="text">
      <style:text-properties fo:font-size="9pt" style:font-size-asian="9pt" style:font-name-complex="Cardo1" style:font-size-complex="9pt" style:font-weight-complex="bold"/>
    </style:style>
    <style:style style:name="T227" style:family="text">
      <style:text-properties fo:font-size="9pt" officeooo:rsid="00813c43" style:font-size-asian="9pt" style:font-name-complex="Cardo1" style:font-size-complex="9pt" style:font-weight-complex="bold"/>
    </style:style>
    <style:style style:name="T228" style:family="text">
      <style:text-properties fo:color="#000000" loext:opacity="100%" style:font-name="Cardo" fo:font-size="9pt" style:font-size-asian="9pt" style:font-name-complex="Cardo1" style:font-size-complex="9pt" style:font-weight-complex="bold">
        <loext:char-complex-color loext:theme-type="dark1" loext:color-type="theme"/>
      </style:text-properties>
    </style:style>
    <style:style style:name="T229" style:family="text">
      <style:text-properties fo:font-size="14pt" fo:font-weight="bold" style:font-size-asian="14pt" style:font-weight-asian="bold" style:font-size-complex="14pt" style:font-weight-complex="bold"/>
    </style:style>
    <style:style style:name="T230" style:family="text">
      <style:text-properties fo:color="#000000" loext:opacity="100%" fo:font-size="9pt" style:font-name-asian="Calibri3" style:font-size-asian="9pt" style:font-name-complex="Cardo1" style:font-size-complex="9pt" style:font-weight-complex="bold">
        <loext:char-complex-color loext:theme-type="dark1" loext:color-type="theme"/>
      </style:text-properties>
    </style:style>
    <style:style style:name="T231" style:family="text">
      <style:text-properties fo:font-size="12pt" fo:font-weight="bold" style:font-size-asian="12pt" style:font-weight-asian="bold" style:font-size-complex="12pt" style:font-weight-complex="bold"/>
    </style:style>
    <style:style style:name="T232" style:family="text">
      <style:text-properties fo:color="#000000" loext:opacity="100%" style:font-name="Calibri2" fo:font-size="7pt" style:font-size-asian="7pt" style:font-name-complex="Cardo1" style:font-size-complex="7pt">
        <loext:char-complex-color loext:theme-type="dark1" loext:color-type="theme"/>
      </style:text-properties>
    </style:style>
    <style:style style:name="T233" style:family="text">
      <style:text-properties fo:color="#000000" loext:opacity="100%" style:font-name="Calibri2" fo:font-size="7pt" fo:font-weight="bold" style:font-size-asian="7pt" style:font-weight-asian="bold" style:font-name-complex="Cardo1" style:font-size-complex="7pt" style:font-weight-complex="bold">
        <loext:char-complex-color loext:theme-type="dark1" loext:color-type="theme"/>
      </style:text-properties>
    </style:style>
    <style:style style:name="T234" style:family="text">
      <style:text-properties fo:color="#000000" loext:opacity="100%" style:font-name="Calibri2" fo:font-size="9pt" fo:font-weight="normal" style:font-size-asian="9pt" style:font-weight-asian="normal" style:font-name-complex="Cardo1" style:font-size-complex="9pt" style:font-weight-complex="normal">
        <loext:char-complex-color loext:theme-type="dark1" loext:color-type="theme"/>
      </style:text-properties>
    </style:style>
    <style:style style:name="T235" style:family="text">
      <style:text-properties fo:color="#000000" loext:opacity="100%" style:font-name="Calibri2" fo:font-size="9pt" fo:font-weight="normal" officeooo:rsid="007b5431" style:font-size-asian="9pt" style:font-weight-asian="normal" style:font-name-complex="Cardo1" style:font-size-complex="9pt" style:font-weight-complex="normal">
        <loext:char-complex-color loext:theme-type="dark1" loext:color-type="theme"/>
      </style:text-properties>
    </style:style>
    <style:style style:name="T236" style:family="text">
      <style:text-properties fo:color="#000000" loext:opacity="100%" style:font-name="Calibri2" fo:font-size="9pt" fo:font-weight="normal" style:font-size-asian="9pt" style:font-weight-asian="normal" style:font-name-complex="Cardo1" style:font-size-complex="9pt" style:language-complex="he" style:country-complex="IL" style:font-weight-complex="normal">
        <loext:char-complex-color loext:theme-type="dark1" loext:color-type="theme"/>
      </style:text-properties>
    </style:style>
    <style:style style:name="T237" style:family="text">
      <style:text-properties fo:color="#000000" loext:opacity="100%" style:font-name="Calibri2" fo:font-size="9pt" fo:letter-spacing="-0.0126in" fo:font-weight="normal" style:font-size-asian="9pt" style:font-weight-asian="normal" style:font-name-complex="Cardo1" style:font-size-complex="9pt" style:language-complex="he" style:country-complex="IL" style:font-weight-complex="normal">
        <loext:char-complex-color loext:theme-type="dark1" loext:color-type="theme"/>
      </style:text-properties>
    </style:style>
    <style:style style:name="T238" style:family="text">
      <style:text-properties fo:color="#000000" loext:opacity="100%" fo:font-size="6pt" style:font-size-asian="6pt" style:font-name-complex="Calibri3" style:font-size-complex="6pt" style:font-weight-complex="bold">
        <loext:char-complex-color loext:theme-type="dark1" loext:color-type="theme"/>
      </style:text-properties>
    </style:style>
    <style:style style:name="T239" style:family="text">
      <style:text-properties fo:color="#000000" loext:opacity="100%" style:font-name="Ezra SIL" fo:font-size="9pt" fo:font-weight="bold" style:font-name-asian="Calibri3" style:font-size-asian="9pt" style:font-weight-asian="bold" style:font-name-complex="Ezra SIL1" style:font-size-complex="9pt">
        <loext:char-complex-color loext:theme-type="dark1" loext:color-type="theme"/>
      </style:text-properties>
    </style:style>
    <style:style style:name="T240" style:family="text">
      <style:text-properties fo:color="#000000" loext:opacity="100%" style:font-name="Ezra SIL" fo:font-size="9pt" fo:font-weight="bold" style:font-size-asian="9pt" style:font-weight-asian="bold" style:font-name-complex="Ezra SIL1" style:font-size-complex="9pt" style:language-complex="he" style:country-complex="IL">
        <loext:char-complex-color loext:theme-type="dark1" loext:color-type="theme"/>
      </style:text-properties>
    </style:style>
    <style:style style:name="T241" style:family="text">
      <style:text-properties fo:color="#000000" loext:opacity="100%" style:font-name="Times New Roman" fo:font-size="9pt" fo:font-weight="bold" style:font-name-asian="Calibri3" style:font-size-asian="9pt" style:font-weight-asian="bold" style:font-name-complex="Times New Roman1" style:font-size-complex="9pt" style:language-complex="he" style:country-complex="IL">
        <loext:char-complex-color loext:theme-type="dark1" loext:color-type="theme"/>
      </style:text-properties>
    </style:style>
    <style:style style:name="T242" style:family="text">
      <style:text-properties fo:color="#000000" loext:opacity="100%" style:font-name="Ezra SIL" fo:font-size="9pt" fo:font-weight="bold" style:font-size-asian="9pt" style:font-weight-asian="bold" style:font-name-complex="Ezra SIL1" style:font-size-complex="9pt" style:language-complex="he" style:country-complex="IL" style:script-type="complex">
        <loext:char-complex-color loext:theme-type="dark1" loext:color-type="theme"/>
      </style:text-properties>
    </style:style>
    <style:style style:name="T243" style:family="text">
      <style:text-properties fo:font-size="6pt" style:font-size-asian="6pt" style:font-size-complex="6pt"/>
    </style:style>
    <style:style style:name="T244" style:family="text">
      <style:text-properties fo:font-variant="normal" fo:text-transform="none" fo:color="#000000" loext:opacity="100%" style:font-name="Cardo" fo:font-weight="bold" officeooo:rsid="0207587b" style:font-weight-asian="bold" style:font-family-complex="'Hebrew Paleo Siloam'" style:font-family-generic-complex="system" style:font-pitch-complex="variable" style:language-complex="he" style:country-complex="IL" style:font-weight-complex="bold"/>
    </style:style>
    <style:style style:name="T245" style:family="text">
      <style:text-properties fo:font-variant="normal" fo:text-transform="none" fo:color="#000000" loext:opacity="100%" style:font-name="Cardo" fo:font-weight="bold" officeooo:rsid="02135123" style:font-weight-asian="bold" style:font-family-complex="'Hebrew Paleo Siloam'" style:font-family-generic-complex="system" style:font-pitch-complex="variable" style:language-complex="he" style:country-complex="IL" style:font-weight-complex="bold"/>
    </style:style>
    <style:style style:name="T246" style:family="text">
      <style:text-properties fo:font-variant="normal" fo:text-transform="none" fo:color="#000000" loext:opacity="100%" fo:font-family="Cardo" fo:font-weight="bold" officeooo:rsid="02135123" style:font-weight-asian="bold" style:font-family-complex="'Hebrew Paleo Siloam'" style:font-family-generic-complex="system" style:font-pitch-complex="variable" style:language-complex="he" style:country-complex="IL" style:font-weight-complex="bold"/>
    </style:style>
    <style:style style:name="T247" style:family="text">
      <style:text-properties fo:color="#000000" loext:opacity="100%" style:font-name="Cardo" fo:font-weight="bold" officeooo:rsid="0204a7cd" style:font-weight-asian="bold" style:font-name-complex="Cardo1" style:language-complex="he" style:country-complex="IL" style:font-weight-complex="bold"/>
    </style:style>
    <style:style style:name="T248" style:family="text">
      <style:text-properties fo:color="#000000" loext:opacity="100%" style:font-name="Cardo" fo:font-weight="bold" officeooo:rsid="0207587b" style:font-weight-asian="bold" style:font-name-complex="Cardo1" style:language-complex="he" style:country-complex="IL" style:font-weight-complex="bold"/>
    </style:style>
    <style:style style:name="T249" style:family="text">
      <style:text-properties fo:color="#000000" loext:opacity="100%" style:font-name="Cardo" fo:font-weight="bold" style:font-weight-asian="bold" style:font-name-complex="Cardo1" style:language-complex="he" style:country-complex="IL" style:font-weight-complex="bold"/>
    </style:style>
    <style:style style:name="T250" style:family="text">
      <style:text-properties fo:color="#000000" loext:opacity="100%" style:font-name="Cardo" fo:font-weight="bold" officeooo:rsid="01f9eaef" style:font-weight-asian="bold" style:font-name-complex="Cardo1" style:language-complex="he" style:country-complex="IL" style:font-weight-complex="bold"/>
    </style:style>
    <style:style style:name="T251" style:family="text">
      <style:text-properties fo:color="#000000" loext:opacity="100%" style:font-name="Cardo" fo:font-weight="bold" officeooo:rsid="01f96ca4" style:font-weight-asian="bold" style:font-name-complex="Cardo1" style:language-complex="he" style:country-complex="IL" style:font-weight-complex="bold"/>
    </style:style>
    <style:style style:name="T252" style:family="text">
      <style:text-properties fo:color="#000000" loext:opacity="100%" style:font-name="Cardo" fo:font-weight="bold" officeooo:rsid="0205cda9" style:font-weight-asian="bold" style:font-name-complex="Cardo1" style:language-complex="he" style:country-complex="IL" style:font-weight-complex="bold"/>
    </style:style>
    <style:style style:name="T253" style:family="text">
      <style:text-properties fo:color="#000000" loext:opacity="100%" style:font-name="Cardo" fo:font-weight="bold" officeooo:rsid="01f95bc4" style:font-weight-asian="bold" style:font-name-complex="Cardo1" style:language-complex="he" style:country-complex="IL" style:font-weight-complex="bold"/>
    </style:style>
    <style:style style:name="T254" style:family="text">
      <style:text-properties fo:color="#000000" loext:opacity="100%" style:font-name="Cardo" fo:font-weight="bold" officeooo:rsid="02135735" style:font-weight-asian="bold" style:font-name-complex="Cardo1" style:language-complex="he" style:country-complex="IL" style:font-weight-complex="bold"/>
    </style:style>
    <style:style style:name="T255" style:family="text">
      <style:text-properties fo:color="#000000" loext:opacity="100%" style:font-name="Cardo" fo:font-weight="bold" officeooo:rsid="01f3dd63" style:font-weight-asian="bold" style:font-name-complex="Cardo1" style:language-complex="he" style:country-complex="IL" style:font-weight-complex="bold"/>
    </style:style>
    <style:style style:name="T256" style:family="text">
      <style:text-properties fo:color="#000000" loext:opacity="100%" style:font-name="Cardo" fo:font-weight="bold" officeooo:rsid="01f82da2" style:font-weight-asian="bold" style:font-name-complex="Cardo1" style:language-complex="he" style:country-complex="IL" style:font-weight-complex="bold"/>
    </style:style>
    <style:style style:name="T257" style:family="text">
      <style:text-properties fo:color="#000000" loext:opacity="100%" style:font-name="Cardo" fo:font-weight="bold" officeooo:rsid="01e8f046" style:font-weight-asian="bold" style:font-name-complex="Cardo1" style:language-complex="he" style:country-complex="IL" style:font-weight-complex="bold"/>
    </style:style>
    <style:style style:name="T258" style:family="text">
      <style:text-properties fo:color="#000000" loext:opacity="100%" style:font-name="Cardo" fo:font-weight="bold" officeooo:rsid="01f4f782" style:font-weight-asian="bold" style:font-name-complex="Cardo1" style:language-complex="he" style:country-complex="IL" style:font-weight-complex="bold"/>
    </style:style>
    <style:style style:name="T259" style:family="text">
      <style:text-properties fo:color="#000000" loext:opacity="100%" style:font-name="Cardo" fo:font-style="italic" fo:font-weight="bold" style:font-style-asian="italic" style:font-weight-asian="bold" style:font-name-complex="Cardo1" style:language-complex="he" style:country-complex="IL" style:font-style-complex="italic" style:font-weight-complex="bold"/>
    </style:style>
    <style:style style:name="T260" style:family="text">
      <style:text-properties fo:color="#000000" loext:opacity="100%" style:font-name="Cardo" fo:font-weight="bold" officeooo:rsid="01fbd1e8" style:font-weight-asian="bold" style:font-name-complex="Cardo1" style:language-complex="he" style:country-complex="IL" style:font-weight-complex="bold"/>
    </style:style>
    <style:style style:name="T261" style:family="text">
      <style:text-properties fo:color="#000000" loext:opacity="100%" style:font-name="Cardo" fo:font-weight="bold" officeooo:rsid="01f4afa1" style:font-weight-asian="bold" style:font-name-complex="Cardo1" style:language-complex="he" style:country-complex="IL" style:font-weight-complex="bold"/>
    </style:style>
    <style:style style:name="T262" style:family="text">
      <style:text-properties fo:color="#000000" loext:opacity="100%" style:font-name="Cardo" fo:font-weight="bold" officeooo:rsid="01fd74a2" style:font-weight-asian="bold" style:font-name-complex="Cardo1" style:language-complex="he" style:country-complex="IL" style:font-weight-complex="bold"/>
    </style:style>
    <style:style style:name="T263" style:family="text">
      <style:text-properties fo:color="#000000" loext:opacity="100%" style:font-name="Cardo" fo:font-weight="bold" officeooo:rsid="01e93525" style:font-weight-asian="bold" style:font-name-complex="Cardo1" style:language-complex="he" style:country-complex="IL" style:font-weight-complex="bold"/>
    </style:style>
    <style:style style:name="T264" style:family="text">
      <style:text-properties fo:color="#000000" loext:opacity="100%" style:font-name="Cardo" fo:font-weight="bold" officeooo:rsid="01f83afa" style:font-weight-asian="bold" style:font-name-complex="Cardo1" style:language-complex="he" style:country-complex="IL" style:font-weight-complex="bold"/>
    </style:style>
    <style:style style:name="T265" style:family="text">
      <style:text-properties fo:color="#000000" loext:opacity="100%" style:font-name="Cardo" fo:font-weight="bold" officeooo:rsid="02063ccf" style:font-weight-asian="bold" style:font-name-complex="Cardo1" style:language-complex="he" style:country-complex="IL" style:font-weight-complex="bold"/>
    </style:style>
    <style:style style:name="T266" style:family="text">
      <style:text-properties fo:color="#000000" loext:opacity="100%" style:font-name="Cardo" fo:font-weight="bold" officeooo:rsid="01e9f0af" style:font-weight-asian="bold" style:font-name-complex="Cardo1" style:language-complex="he" style:country-complex="IL" style:font-weight-complex="bold"/>
    </style:style>
    <style:style style:name="T267" style:family="text">
      <style:text-properties fo:color="#000000" loext:opacity="100%" style:font-name="Cardo" fo:font-weight="bold" officeooo:rsid="01f3e5bb" style:font-weight-asian="bold" style:font-name-complex="Cardo1" style:language-complex="he" style:country-complex="IL" style:font-weight-complex="bold"/>
    </style:style>
    <style:style style:name="T268" style:family="text">
      <style:text-properties fo:color="#000000" loext:opacity="100%" style:font-name="Cardo" fo:font-weight="bold" officeooo:rsid="01000227" style:font-weight-asian="bold" style:font-name-complex="Cardo1" style:language-complex="he" style:country-complex="IL" style:font-weight-complex="bold"/>
    </style:style>
    <style:style style:name="T269" style:family="text">
      <style:text-properties fo:color="#000000" loext:opacity="100%" style:font-name="Cardo" fo:font-weight="bold" officeooo:rsid="01eaec33" style:font-weight-asian="bold" style:font-name-complex="Cardo1" style:language-complex="he" style:country-complex="IL" style:font-weight-complex="bold"/>
    </style:style>
    <style:style style:name="T270" style:family="text">
      <style:text-properties fo:color="#000000" loext:opacity="100%" style:font-name="Cardo" fo:font-weight="bold" officeooo:rsid="01f69bba" style:font-weight-asian="bold" style:font-name-complex="Cardo1" style:language-complex="he" style:country-complex="IL" style:font-weight-complex="bold"/>
    </style:style>
    <style:style style:name="T271" style:family="text">
      <style:text-properties fo:color="#000000" loext:opacity="100%" style:font-name="Cardo" fo:font-weight="bold" officeooo:rsid="01f81df6" style:font-weight-asian="bold" style:font-name-complex="Cardo1" style:language-complex="he" style:country-complex="IL" style:font-weight-complex="bold"/>
    </style:style>
    <style:style style:name="T272" style:family="text">
      <style:text-properties fo:color="#000000" loext:opacity="100%" style:font-name="Cardo" fo:font-weight="bold" officeooo:rsid="01f8b9ac" style:font-weight-asian="bold" style:font-name-complex="Cardo1" style:language-complex="he" style:country-complex="IL" style:font-weight-complex="bold"/>
    </style:style>
    <style:style style:name="T273" style:family="text">
      <style:text-properties fo:color="#000000" loext:opacity="100%" style:font-name="Cardo" fo:font-weight="bold" officeooo:rsid="0207fbb1" style:font-weight-asian="bold" style:font-name-complex="Cardo1" style:language-complex="he" style:country-complex="IL" style:font-weight-complex="bold"/>
    </style:style>
    <style:style style:name="T274" style:family="text">
      <style:text-properties fo:color="#000000" loext:opacity="100%" style:font-name="Cardo" fo:font-weight="bold" officeooo:rsid="01dae386" style:font-weight-asian="bold" style:font-name-complex="Cardo1" style:language-complex="he" style:country-complex="IL" style:font-weight-complex="bold"/>
    </style:style>
    <style:style style:name="T275" style:family="text">
      <style:text-properties fo:color="#000000" loext:opacity="100%" style:font-name="Cardo" fo:font-weight="bold" officeooo:rsid="01abea86" style:font-weight-asian="bold" style:font-name-complex="Cardo1" style:language-complex="he" style:country-complex="IL" style:font-weight-complex="bold"/>
    </style:style>
    <style:style style:name="T276" style:family="text">
      <style:text-properties fo:color="#000000" loext:opacity="100%" style:font-name="Cardo" fo:font-weight="bold" officeooo:rsid="01adc108" style:font-weight-asian="bold" style:font-name-complex="Cardo1" style:language-complex="he" style:country-complex="IL" style:font-weight-complex="bold"/>
    </style:style>
    <style:style style:name="T277" style:family="text">
      <style:text-properties fo:color="#000000" loext:opacity="100%" fo:font-family="Cardo" fo:font-weight="bold" officeooo:rsid="01adc108" style:font-weight-asian="bold" style:font-name-complex="Cardo1" style:language-complex="he" style:country-complex="IL" style:font-weight-complex="bold"/>
    </style:style>
    <style:style style:name="T278" style:family="text">
      <style:text-properties fo:color="#000000" loext:opacity="100%" style:font-name="Cardo" fo:font-weight="normal" officeooo:rsid="01b31a95" style:font-weight-asian="normal" style:font-name-complex="Cardo1" style:language-complex="he" style:country-complex="IL" style:font-weight-complex="normal"/>
    </style:style>
    <style:style style:name="T279" style:family="text">
      <style:text-properties fo:color="#000000" loext:opacity="100%" style:font-name="Cardo" fo:font-weight="normal" officeooo:rsid="01f3e5bb" style:font-weight-asian="normal" style:font-name-complex="Cardo1" style:language-complex="he" style:country-complex="IL" style:font-weight-complex="normal"/>
    </style:style>
    <style:style style:name="T280" style:family="text">
      <style:text-properties fo:color="#000000" loext:opacity="100%" style:font-name="Cardo" fo:font-weight="normal" officeooo:rsid="01adc108" style:font-weight-asian="normal" style:font-name-complex="Cardo1" style:language-complex="he" style:country-complex="IL" style:font-weight-complex="normal"/>
    </style:style>
    <style:style style:name="T281" style:family="text">
      <style:text-properties fo:color="#000000" loext:opacity="100%" style:font-name="Cardo" fo:font-weight="bold" officeooo:rsid="01b0c4d0" style:font-weight-asian="bold" style:font-name-complex="Cardo1" style:language-complex="he" style:country-complex="IL" style:font-weight-complex="bold"/>
    </style:style>
    <style:style style:name="T282" style:family="text">
      <style:text-properties fo:color="#000000" loext:opacity="100%" style:font-name="Cardo" fo:font-weight="bold" officeooo:rsid="0219c8eb" style:font-weight-asian="bold" style:font-name-complex="Cardo1" style:language-complex="he" style:country-complex="IL" style:font-weight-complex="bold"/>
    </style:style>
    <style:style style:name="T283" style:family="text">
      <style:text-properties fo:color="#000000" loext:opacity="100%" style:font-name="Cardo" fo:font-weight="bold" officeooo:rsid="0102188c" style:font-weight-asian="bold" style:font-name-complex="Cardo1" style:language-complex="he" style:country-complex="IL" style:font-weight-complex="bold"/>
    </style:style>
    <style:style style:name="T284" style:family="text">
      <style:text-properties fo:color="#000000" loext:opacity="100%" style:font-name="Cardo" fo:font-weight="bold" officeooo:rsid="01b31a95" style:font-weight-asian="bold" style:font-name-complex="Cardo1" style:language-complex="he" style:country-complex="IL" style:font-weight-complex="bold"/>
    </style:style>
    <style:style style:name="T285" style:family="text">
      <style:text-properties fo:color="#000000" loext:opacity="100%" style:font-name="Cardo" fo:font-weight="bold" officeooo:rsid="01b49b07" style:font-weight-asian="bold" style:font-name-complex="Cardo1" style:language-complex="he" style:country-complex="IL" style:font-weight-complex="bold"/>
    </style:style>
    <style:style style:name="T286" style:family="text">
      <style:text-properties fo:color="#000000" loext:opacity="100%" style:font-name="Cardo" fo:font-weight="bold" officeooo:rsid="021aac82" style:font-weight-asian="bold" style:font-name-complex="Cardo1" style:language-complex="he" style:country-complex="IL" style:font-weight-complex="bold"/>
    </style:style>
    <style:style style:name="T287" style:family="text">
      <style:text-properties fo:color="#000000" loext:opacity="100%" style:font-name="Cardo" fo:font-weight="bold" officeooo:rsid="01ff99c1" style:font-weight-asian="bold" style:font-name-complex="Cardo1" style:language-complex="he" style:country-complex="IL" style:font-weight-complex="bold"/>
    </style:style>
    <style:style style:name="T288" style:family="text">
      <style:text-properties fo:color="#000000" loext:opacity="100%" style:font-name="Cardo" fo:font-weight="bold" officeooo:rsid="01bd2622" style:font-weight-asian="bold" style:font-name-complex="Cardo1" style:language-complex="he" style:country-complex="IL" style:font-weight-complex="bold"/>
    </style:style>
    <style:style style:name="T289" style:family="text">
      <style:text-properties fo:color="#000000" loext:opacity="100%" style:font-name="Cardo" fo:font-weight="bold" officeooo:rsid="01ae97fb" style:font-weight-asian="bold" style:font-name-complex="Cardo1" style:language-complex="he" style:country-complex="IL" style:font-weight-complex="bold"/>
    </style:style>
    <style:style style:name="T290" style:family="text">
      <style:text-properties fo:color="#000000" loext:opacity="100%" fo:font-family="Cardo" fo:font-weight="bold" officeooo:rsid="01b0c4d0" style:font-weight-asian="bold" style:font-name-complex="Cardo1" style:language-complex="he" style:country-complex="IL" style:font-weight-complex="bold"/>
    </style:style>
    <style:style style:name="T291" style:family="text">
      <style:text-properties fo:color="#000000" loext:opacity="100%" style:font-name="Cardo" fo:font-weight="bold" officeooo:rsid="0200dd00" style:font-weight-asian="bold" style:font-name-complex="Cardo1" style:language-complex="he" style:country-complex="IL" style:font-weight-complex="bold"/>
    </style:style>
    <style:style style:name="T292" style:family="text">
      <style:text-properties fo:color="#000000" loext:opacity="100%" style:font-name="Cardo" fo:font-weight="bold" officeooo:rsid="01aed7dc" style:font-weight-asian="bold" style:font-name-complex="Cardo1" style:language-complex="he" style:country-complex="IL" style:font-weight-complex="bold"/>
    </style:style>
    <style:style style:name="T293" style:family="text">
      <style:text-properties fo:color="#000000" loext:opacity="100%" style:font-name="Cardo" fo:font-weight="bold" officeooo:rsid="01f9312f" style:font-weight-asian="bold" style:font-name-complex="Cardo1" style:language-complex="he" style:country-complex="IL" style:font-weight-complex="bold"/>
    </style:style>
    <style:style style:name="T294" style:family="text">
      <style:text-properties fo:color="#000000" loext:opacity="100%" fo:font-family="Cardo" fo:font-weight="bold" officeooo:rsid="01636b3a" style:font-weight-asian="bold" style:font-name-complex="Cardo1" style:language-complex="he" style:country-complex="IL" style:font-weight-complex="bold"/>
    </style:style>
    <style:style style:name="T295" style:family="text">
      <style:text-properties fo:color="#000000" loext:opacity="100%" style:font-name="Cardo" fo:font-weight="bold" officeooo:rsid="0202b676" style:font-weight-asian="bold" style:font-name-complex="Cardo1" style:language-complex="he" style:country-complex="IL" style:font-weight-complex="bold"/>
    </style:style>
    <style:style style:name="T296" style:family="text">
      <style:text-properties fo:color="#000000" loext:opacity="100%" style:font-name="Cardo" fo:font-weight="bold" officeooo:rsid="01036edb" style:font-weight-asian="bold" style:font-name-complex="Cardo1" style:language-complex="he" style:country-complex="IL" style:font-weight-complex="bold"/>
    </style:style>
    <style:style style:name="T297" style:family="text">
      <style:text-properties fo:color="#000000" loext:opacity="100%" style:font-name="Cardo" fo:font-weight="bold" officeooo:rsid="020c4f2b" style:font-weight-asian="bold" style:font-name-complex="Cardo1" style:language-complex="he" style:country-complex="IL" style:font-weight-complex="bold"/>
    </style:style>
    <style:style style:name="T298" style:family="text">
      <style:text-properties fo:color="#000000" loext:opacity="100%" style:font-name="Cardo" fo:font-weight="bold" officeooo:rsid="0214bab8" style:font-weight-asian="bold" style:font-name-complex="Cardo1" style:language-complex="he" style:country-complex="IL" style:font-weight-complex="bold"/>
    </style:style>
    <style:style style:name="T299" style:family="text">
      <style:text-properties fo:color="#000000" loext:opacity="100%" style:font-name="Cardo" fo:font-weight="bold" officeooo:rsid="01ff48ff" style:font-weight-asian="bold" style:font-name-complex="Cardo1" style:language-complex="he" style:country-complex="IL" style:font-weight-complex="bold"/>
    </style:style>
    <style:style style:name="T300" style:family="text">
      <style:text-properties fo:color="#000000" loext:opacity="100%" style:font-name="Cardo" fo:font-weight="bold" officeooo:rsid="013cae91" style:font-weight-asian="bold" style:font-name-complex="Cardo1" style:language-complex="he" style:country-complex="IL" style:font-weight-complex="bold"/>
    </style:style>
    <style:style style:name="T301" style:family="text">
      <style:text-properties fo:color="#000000" loext:opacity="100%" style:font-name="Cardo" fo:font-weight="bold" officeooo:rsid="000c8ee8" style:font-weight-asian="bold" style:font-name-complex="Cardo1" style:language-complex="he" style:country-complex="IL" style:font-weight-complex="bold"/>
    </style:style>
    <style:style style:name="T302" style:family="text">
      <style:text-properties fo:color="#000000" loext:opacity="100%" style:font-name="Cardo" fo:font-weight="bold" officeooo:rsid="00b71140" style:font-weight-asian="bold" style:font-name-complex="Cardo1" style:language-complex="he" style:country-complex="IL" style:font-weight-complex="bold"/>
    </style:style>
    <style:style style:name="T303" style:family="text">
      <style:text-properties fo:color="#000000" loext:opacity="100%" style:font-name="Cardo" fo:font-weight="bold" officeooo:rsid="00b28a2b" style:font-weight-asian="bold" style:font-name-complex="Cardo1" style:language-complex="he" style:country-complex="IL" style:font-weight-complex="bold"/>
    </style:style>
    <style:style style:name="T304" style:family="text">
      <style:text-properties fo:color="#000000" loext:opacity="100%" style:font-name="Cardo" fo:font-weight="bold" officeooo:rsid="020f6228" style:font-weight-asian="bold" style:font-name-complex="Cardo1" style:language-complex="he" style:country-complex="IL" style:font-weight-complex="bold"/>
    </style:style>
    <style:style style:name="T305" style:family="text">
      <style:text-properties fo:color="#000000" loext:opacity="100%" fo:font-family="Cardo" fo:font-weight="bold" officeooo:rsid="020f6228" style:font-weight-asian="bold" style:font-name-complex="Cardo1" style:language-complex="he" style:country-complex="IL" style:font-weight-complex="bold"/>
    </style:style>
    <style:style style:name="T306" style:family="text">
      <style:text-properties fo:color="#000000" loext:opacity="100%" style:font-name="Cardo" fo:font-weight="bold" officeooo:rsid="00ab35a3" style:font-weight-asian="bold" style:font-name-complex="Cardo1" style:language-complex="he" style:country-complex="IL" style:font-weight-complex="bold"/>
    </style:style>
    <style:style style:name="T307" style:family="text">
      <style:text-properties fo:color="#000000" loext:opacity="100%" style:font-name="Cardo" fo:font-weight="bold" officeooo:rsid="00ac3e52" style:font-weight-asian="bold" style:font-name-complex="Cardo1" style:language-complex="he" style:country-complex="IL" style:font-weight-complex="bold"/>
    </style:style>
    <style:style style:name="T308" style:family="text">
      <style:text-properties fo:color="#000000" loext:opacity="100%" style:font-name="Cardo" fo:font-weight="bold" officeooo:rsid="00ac5631" style:font-weight-asian="bold" style:font-name-complex="Cardo1" style:language-complex="he" style:country-complex="IL" style:font-weight-complex="bold"/>
    </style:style>
    <style:style style:name="T309" style:family="text">
      <style:text-properties fo:color="#000000" loext:opacity="100%" style:font-name="Cardo" fo:font-weight="bold" officeooo:rsid="00ac5631" style:font-weight-asian="bold" style:font-family-complex="'Hebrew Paleo Siloam'" style:font-family-generic-complex="system" style:font-pitch-complex="variable" style:language-complex="he" style:country-complex="IL" style:font-weight-complex="bold"/>
    </style:style>
    <style:style style:name="T310" style:family="text">
      <style:text-properties fo:color="#000000" loext:opacity="100%" style:font-name="Cardo" fo:font-weight="bold" officeooo:rsid="01c882cf" style:font-weight-asian="bold" style:font-name-complex="Cardo1" style:language-complex="he" style:country-complex="IL" style:font-weight-complex="bold"/>
    </style:style>
    <style:style style:name="T311" style:family="text">
      <style:text-properties fo:color="#000000" loext:opacity="100%" fo:font-family="Cardo" fo:font-weight="bold" officeooo:rsid="00b80a08" style:font-weight-asian="bold" style:font-name-complex="Cardo1" style:language-complex="he" style:country-complex="IL" style:font-weight-complex="bold"/>
    </style:style>
    <style:style style:name="T312" style:family="text">
      <style:text-properties fo:color="#000000" loext:opacity="100%" style:font-name="Cardo" fo:font-weight="bold" officeooo:rsid="021079ef" style:font-weight-asian="bold" style:font-name-complex="Cardo1" style:language-complex="he" style:country-complex="IL" style:font-weight-complex="bold"/>
    </style:style>
    <style:style style:name="T313" style:family="text">
      <style:text-properties fo:color="#000000" loext:opacity="100%" fo:font-family="Cardo" fo:font-weight="bold" officeooo:rsid="00add5d9" style:font-weight-asian="bold" style:font-name-complex="Cardo1" style:language-complex="he" style:country-complex="IL" style:font-weight-complex="bold"/>
    </style:style>
    <style:style style:name="T314" style:family="text">
      <style:text-properties fo:color="#000000" loext:opacity="100%" style:font-name="Cardo" fo:font-weight="bold" officeooo:rsid="00add5d9" style:font-weight-asian="bold" style:font-name-complex="Cardo1" style:language-complex="he" style:country-complex="IL" style:font-weight-complex="bold"/>
    </style:style>
    <style:style style:name="T315" style:family="text">
      <style:text-properties fo:color="#000000" loext:opacity="100%" style:font-name="Cardo" fo:font-weight="bold" style:font-weight-asian="bold" style:font-name-complex="Cardo1">
        <loext:char-complex-color loext:theme-type="dark1" loext:color-type="theme"/>
      </style:text-properties>
    </style:style>
    <style:style style:name="T316" style:family="text">
      <style:text-properties style:font-name="Cardo" fo:font-weight="bold" style:font-weight-asian="bold" style:font-family-complex="'Hebrew Paleo Siloam'" style:font-family-generic-complex="system" style:font-pitch-complex="variable" style:language-complex="he" style:country-complex="IL"/>
    </style:style>
    <style:style style:name="T317" style:family="text">
      <style:text-properties fo:color="#000000" loext:opacity="100%" style:font-name="Cardo" fo:font-weight="bold" officeooo:rsid="00b80a08" style:font-weight-asian="bold" style:font-name-complex="Cardo1">
        <loext:char-complex-color loext:theme-type="dark1" loext:color-type="theme"/>
      </style:text-properties>
    </style:style>
    <style:style style:name="T318" style:family="text">
      <style:text-properties fo:color="#000000" loext:opacity="100%" fo:font-family="Cardo" fo:font-weight="bold" officeooo:rsid="00b80a08" style:font-weight-asian="bold" style:font-name-complex="Cardo1">
        <loext:char-complex-color loext:theme-type="dark1" loext:color-type="theme"/>
      </style:text-properties>
    </style:style>
    <style:style style:name="T319" style:family="text">
      <style:text-properties fo:color="#000000" loext:opacity="100%" style:font-name="Cardo" style:font-name-complex="Cardo1" style:font-weight-complex="bold">
        <loext:char-complex-color loext:theme-type="dark1" loext:color-type="theme"/>
      </style:text-properties>
    </style:style>
    <style:style style:name="T320" style:family="text">
      <style:text-properties style:font-name="Cardo" fo:font-size="9pt" style:font-size-asian="9pt" style:font-name-complex="Cardo1" style:font-size-complex="9pt"/>
    </style:style>
    <style:style style:name="T321" style:family="text">
      <style:text-properties style:font-name="Calibri2" fo:font-size="9pt" fo:font-weight="bold" style:font-size-asian="9pt" style:font-weight-asian="bold" style:font-name-complex="Calibri2" style:font-size-complex="9pt" style:font-weight-complex="bold"/>
    </style:style>
    <style:style style:name="T322" style:family="text">
      <style:text-properties fo:color="#000000" loext:opacity="100%" style:font-name="Calibri2" fo:font-size="9pt" fo:font-weight="bold" officeooo:rsid="007b5431" style:font-name-asian="Calibri3" style:font-size-asian="9pt" style:font-weight-asian="bold" style:font-name-complex="Calibri2" style:font-size-complex="9pt" style:font-weight-complex="bold">
        <loext:char-complex-color loext:theme-type="dark1" loext:color-type="theme"/>
      </style:text-properties>
    </style:style>
    <style:style style:name="T323" style:family="text">
      <style:text-properties fo:color="#000000" loext:opacity="100%" style:font-name="Calibri2" fo:font-size="9pt" fo:font-weight="normal" style:font-name-asian="Calibri3" style:font-size-asian="9pt" style:font-weight-asian="normal" style:font-name-complex="Calibri2" style:font-size-complex="9pt" style:font-weight-complex="normal">
        <loext:char-complex-color loext:theme-type="dark1" loext:color-type="theme"/>
      </style:text-properties>
    </style:style>
    <style:style style:name="T324" style:family="text">
      <style:text-properties style:font-name="Calibri2" fo:font-size="9pt" style:font-size-asian="9pt" style:font-name-complex="Calibri2" style:font-size-complex="9pt" style:language-complex="he" style:country-complex="IL"/>
    </style:style>
    <style:style style:name="T325" style:family="text">
      <style:text-properties style:font-name="Calibri2" fo:font-size="9pt" style:text-underline-style="solid" style:text-underline-width="auto" style:text-underline-color="font-color" style:font-size-asian="9pt" style:font-name-complex="Calibri2" style:font-size-complex="9pt"/>
    </style:style>
    <style:style style:name="T326" style:family="text">
      <style:text-properties fo:font-variant="small-caps" fo:font-weight="bold" style:font-weight-asian="bold" style:font-weight-complex="bold"/>
    </style:style>
    <style:style style:name="T327" style:family="text">
      <style:text-properties fo:font-variant="small-caps" fo:font-weight="bold" officeooo:rsid="00843b7a" style:font-weight-asian="bold" style:font-weight-complex="bold"/>
    </style:style>
    <style:style style:name="T328" style:family="text">
      <style:text-properties fo:color="#000000" loext:opacity="100%" fo:font-weight="bold" style:font-name-asian="Calibri3" style:font-weight-asian="bold" style:font-weight-complex="bold">
        <loext:char-complex-color loext:theme-type="dark1" loext:color-type="theme"/>
      </style:text-properties>
    </style:style>
    <style:style style:name="T329" style:family="text">
      <style:text-properties fo:color="#000000" loext:opacity="100%" style:font-name-asian="Calibri3">
        <loext:char-complex-color loext:theme-type="dark1" loext:color-type="theme"/>
      </style:text-properties>
    </style:style>
    <style:style style:name="T330" style:family="text">
      <style:text-properties style:language-complex="he" style:country-complex="IL"/>
    </style:style>
    <style:style style:name="T331" style:family="text">
      <style:text-properties fo:color="#000000" loext:opacity="100%" style:text-underline-style="solid" style:text-underline-width="auto" style:text-underline-color="font-color" style:font-name-asian="Calibri3">
        <loext:char-complex-color loext:theme-type="dark1" loext:color-type="theme"/>
      </style:text-properties>
    </style:style>
    <style:style style:name="T332" style:family="text">
      <style:text-properties style:rfc-language-tag="x-none" fo:font-weight="bold" style:font-weight-asian="bold" style:font-weight-complex="bold"/>
    </style:style>
    <style:style style:name="T333" style:family="text">
      <style:text-properties style:rfc-language-tag="x-none"/>
    </style:style>
    <style:style style:name="T334" style:family="text">
      <style:text-properties style:rfc-language-tag="x-none" style:text-underline-style="solid" style:text-underline-width="auto" style:text-underline-color="font-color"/>
    </style:style>
    <style:style style:name="T335" style:family="text">
      <style:text-properties fo:color="#000000" loext:opacity="100%" style:rfc-language-tag="x-none" fo:font-weight="bold" style:font-name-asian="Calibri3" style:font-weight-asian="bold" style:font-weight-complex="bold">
        <loext:char-complex-color loext:theme-type="dark1" loext:color-type="theme"/>
      </style:text-properties>
    </style:style>
    <style:style style:name="T336" style:family="text">
      <style:text-properties fo:color="#000000" loext:opacity="100%" style:rfc-language-tag="x-none" style:font-name-asian="Calibri3">
        <loext:char-complex-color loext:theme-type="dark1" loext:color-type="theme"/>
      </style:text-properties>
    </style:style>
    <style:style style:name="T337" style:family="text">
      <style:text-properties fo:color="#000000" loext:opacity="100%" style:rfc-language-tag="x-none" fo:font-style="italic" style:font-name-asian="Calibri3" style:font-style-asian="italic" style:font-style-complex="italic">
        <loext:char-complex-color loext:theme-type="dark1" loext:color-type="theme"/>
      </style:text-properties>
    </style:style>
    <style:style style:name="T338" style:family="text">
      <style:text-properties fo:color="#000000" loext:opacity="100%" style:rfc-language-tag="x-none" style:text-underline-style="solid" style:text-underline-width="auto" style:text-underline-color="font-color" style:font-name-asian="Calibri3">
        <loext:char-complex-color loext:theme-type="dark1" loext:color-type="theme"/>
      </style:text-properties>
    </style:style>
    <style:style style:name="T339" style:family="text">
      <style:text-properties fo:color="#000000" loext:opacity="100%" style:font-name="Calibri2" fo:font-size="9pt" style:rfc-language-tag="x-none" fo:font-weight="bold" style:font-name-asian="Calibri3" style:font-size-asian="9pt" style:font-weight-asian="bold" style:font-name-complex="Calibri2" style:font-size-complex="9pt" style:font-weight-complex="bold">
        <loext:char-complex-color loext:theme-type="dark1" loext:color-type="theme"/>
      </style:text-properties>
    </style:style>
    <style:style style:name="T340" style:family="text">
      <style:text-properties fo:color="#000000" loext:opacity="100%" style:font-name="Calibri2" fo:font-size="9pt" style:rfc-language-tag="x-none" style:font-name-asian="Calibri3" style:font-size-asian="9pt" style:font-name-complex="Calibri2" style:font-size-complex="9pt">
        <loext:char-complex-color loext:theme-type="dark1" loext:color-type="theme"/>
      </style:text-properties>
    </style:style>
    <style:style style:name="T341" style:family="text">
      <style:text-properties fo:color="#000000" loext:opacity="100%" style:font-name="Calibri2" fo:font-size="9pt" style:rfc-language-tag="x-none" fo:font-style="italic" style:font-name-asian="Calibri3" style:font-size-asian="9pt" style:font-style-asian="italic" style:font-name-complex="Calibri2" style:font-size-complex="9pt" style:font-style-complex="italic">
        <loext:char-complex-color loext:theme-type="dark1" loext:color-type="theme"/>
      </style:text-properties>
    </style:style>
    <style:style style:name="T342" style:family="text">
      <style:text-properties fo:color="#000000" loext:opacity="100%" style:font-name="Calibri2" fo:font-size="9pt" style:rfc-language-tag="x-none" style:text-underline-style="solid" style:text-underline-width="auto" style:text-underline-color="font-color" style:font-name-asian="Calibri3" style:font-size-asian="9pt" style:font-name-complex="Calibri2" style:font-size-complex="9pt">
        <loext:char-complex-color loext:theme-type="dark1" loext:color-type="theme"/>
      </style:text-properties>
    </style:style>
    <style:style style:name="T343" style:family="text">
      <style:text-properties fo:color="#000000" loext:opacity="100%" style:font-name="Calibri2" fo:font-size="9pt" style:font-size-asian="9pt" style:font-name-complex="Calibri2" style:font-size-complex="9pt">
        <loext:char-complex-color loext:theme-type="dark1" loext:color-type="theme"/>
      </style:text-properties>
    </style:style>
    <style:style style:name="T344" style:family="text">
      <style:text-properties fo:color="#000000" loext:opacity="100%" style:font-name="Calibri2" fo:font-size="9pt" style:text-underline-style="solid" style:text-underline-width="auto" style:text-underline-color="font-color" style:font-size-asian="9pt" style:font-name-complex="Calibri2" style:font-size-complex="9pt">
        <loext:char-complex-color loext:theme-type="dark1" loext:color-type="theme"/>
      </style:text-properties>
    </style:style>
    <style:style style:name="T345" style:family="text">
      <style:text-properties fo:color="#000000" loext:opacity="100%" style:rfc-language-tag="x-none" fo:font-style="italic" style:text-underline-style="solid" style:text-underline-width="auto" style:text-underline-color="font-color" style:font-name-asian="Calibri3" style:font-style-asian="italic" style:font-style-complex="italic">
        <loext:char-complex-color loext:theme-type="dark1" loext:color-type="theme"/>
      </style:text-properties>
    </style:style>
    <style:style style:name="T346" style:family="text">
      <style:text-properties fo:color="#000000" loext:opacity="100%" style:rfc-language-tag="x-none" style:language-complex="he" style:country-complex="IL"/>
    </style:style>
    <style:style style:name="T347" style:family="text">
      <style:text-properties fo:color="#000000" loext:opacity="100%" style:rfc-language-tag="x-none" fo:font-weight="bold" style:font-weight-asian="bold" style:language-complex="he" style:country-complex="IL" style:font-weight-complex="bold"/>
    </style:style>
    <style:style style:name="T348" style:family="text">
      <style:text-properties fo:color="#000000" loext:opacity="100%" fo:language="en" fo:country="US" officeooo:rsid="00b38e22" style:language-complex="he" style:country-complex="IL"/>
    </style:style>
    <style:style style:name="T349" style:family="text">
      <style:text-properties fo:color="#000000" loext:opacity="100%" style:rfc-language-tag="x-none" fo:font-style="italic" style:font-style-asian="italic" style:language-complex="he" style:country-complex="IL" style:font-style-complex="italic"/>
    </style:style>
    <style:style style:name="T350" style:family="text">
      <style:text-properties style:font-name="Cardo" fo:font-size="9pt" fo:font-weight="bold" style:font-name-asian="Calibri3" style:font-size-asian="9pt" style:font-weight-asian="bold" style:font-name-complex="Cardo1" style:font-size-complex="9pt"/>
    </style:style>
    <style:style style:name="T351" style:family="text">
      <style:text-properties fo:color="#000000" loext:opacity="100%" style:font-name="Cardo" fo:font-size="8pt" fo:background-color="#bfbfbf" loext:char-shading-value="0" style:font-size-asian="8pt" style:font-name-complex="Cardo1" style:font-size-complex="8pt" style:font-weight-complex="bold">
        <loext:char-complex-color loext:theme-type="dark1" loext:color-type="theme"/>
      </style:text-properties>
    </style:style>
    <style:style style:name="T352" style:family="text">
      <style:text-properties fo:color="#000000" loext:opacity="100%" style:font-name="Cardo" fo:font-size="9pt" style:rfc-language-tag="x-none" fo:font-weight="bold" style:font-size-asian="9pt" style:font-weight-asian="bold" style:font-name-complex="Cardo1" style:font-size-complex="9pt" style:language-complex="he" style:country-complex="IL"/>
    </style:style>
    <style:style style:name="T353" style:family="text">
      <style:text-properties fo:color="#000000" loext:opacity="100%" style:font-name="Cardo" fo:font-size="9pt" fo:font-weight="bold" style:font-size-asian="9pt" style:font-weight-asian="bold" style:font-name-complex="Cardo1" style:font-size-complex="9pt" style:language-complex="he" style:country-complex="IL"/>
    </style:style>
    <style:style style:name="T354" style:family="text">
      <style:text-properties fo:color="#000000" loext:opacity="100%" style:font-name="Cardo" fo:font-size="9pt" style:font-size-asian="9pt" style:font-name-complex="Cardo1" style:font-size-complex="9pt" style:language-complex="he" style:country-complex="IL" style:font-weight-complex="bold"/>
    </style:style>
    <style:style style:name="T355" style:family="text">
      <style:text-properties fo:color="#000000" loext:opacity="100%" style:font-name="Cardo" fo:font-size="7pt" style:font-size-asian="7pt" style:font-name-complex="Cardo1" style:font-size-complex="7pt" style:language-complex="he" style:country-complex="IL" style:font-weight-complex="bold"/>
    </style:style>
    <style:style style:name="T356" style:family="text">
      <style:text-properties fo:color="#000000" loext:opacity="100%" style:font-name="Cardo" fo:font-size="9pt" fo:letter-spacing="0.0043in" fo:font-weight="bold" style:font-size-asian="9pt" style:font-weight-asian="bold" style:font-name-complex="Cardo1" style:font-size-complex="9pt" style:language-complex="he" style:country-complex="IL">
        <loext:char-complex-color loext:theme-type="dark1" loext:color-type="theme"/>
      </style:text-properties>
    </style:style>
    <style:style style:name="T357" style:family="text">
      <style:text-properties fo:color="#000000" loext:opacity="100%" style:font-name="Cardo" fo:font-size="9pt" fo:letter-spacing="0.0043in" fo:font-style="normal" fo:font-weight="bold" style:font-size-asian="9pt" style:font-style-asian="normal" style:font-weight-asian="bold" style:font-name-complex="Cardo1" style:font-size-complex="9pt" style:language-complex="he" style:country-complex="IL" style:font-style-complex="normal">
        <loext:char-complex-color loext:theme-type="dark1" loext:color-type="theme"/>
      </style:text-properties>
    </style:style>
    <style:style style:name="T358" style:family="text">
      <style:text-properties fo:color="#000000" loext:opacity="100%" style:font-name="Cardo" fo:font-size="9pt" fo:letter-spacing="0.0043in" fo:font-style="italic" fo:font-weight="bold" style:font-size-asian="9pt" style:font-style-asian="italic" style:font-weight-asian="bold" style:font-name-complex="Cardo1" style:font-size-complex="9pt" style:language-complex="he" style:country-complex="IL" style:font-style-complex="italic">
        <loext:char-complex-color loext:theme-type="dark1" loext:color-type="theme"/>
      </style:text-properties>
    </style:style>
    <style:style style:name="T359" style:family="text">
      <style:text-properties style:font-name="Cardo" fo:font-size="9pt" fo:font-weight="bold" officeooo:rsid="01e87874" style:font-size-asian="9pt" style:font-weight-asian="bold" style:font-name-complex="Cardo1" style:font-size-complex="9pt"/>
    </style:style>
    <style:style style:name="T360" style:family="text">
      <style:text-properties fo:color="#000000" loext:opacity="100%" style:font-name="Cardo" fo:font-size="9pt" fo:font-style="italic" fo:font-weight="bold" style:font-size-asian="9pt" style:font-style-asian="italic" style:font-weight-asian="bold" style:font-name-complex="Cardo1" style:font-size-complex="9pt" style:language-complex="he" style:country-complex="IL" style:font-style-complex="italic">
        <loext:char-complex-color loext:theme-type="dark1" loext:color-type="theme"/>
      </style:text-properties>
    </style:style>
    <style:style style:name="T361" style:family="text">
      <style:text-properties fo:color="#000000" loext:opacity="100%" style:font-name="Cardo" fo:font-size="9pt" fo:font-style="italic" style:font-size-asian="9pt" style:font-style-asian="italic" style:font-name-complex="Cardo1" style:font-size-complex="9pt" style:language-complex="he" style:country-complex="IL" style:font-style-complex="italic" style:font-weight-complex="bold">
        <loext:char-complex-color loext:theme-type="dark1" loext:color-type="theme"/>
      </style:text-properties>
    </style:style>
    <style:style style:name="T362" style:family="text">
      <style:text-properties fo:color="#000000" loext:opacity="100%" style:font-name="Cardo" fo:font-size="9pt" fo:font-style="italic" fo:font-weight="normal" style:font-size-asian="9pt" style:font-style-asian="italic" style:font-weight-asian="normal" style:font-name-complex="Cardo1" style:font-size-complex="9pt" style:language-complex="he" style:country-complex="IL" style:font-style-complex="italic" style:font-weight-complex="normal">
        <loext:char-complex-color loext:theme-type="dark1" loext:color-type="theme"/>
      </style:text-properties>
    </style:style>
    <style:style style:name="T363" style:family="text">
      <style:text-properties fo:color="#000000" loext:opacity="100%" style:font-name="Cardo" fo:font-size="9pt" fo:font-style="italic" fo:font-weight="bold" officeooo:rsid="021b03d6" style:font-size-asian="9pt" style:font-style-asian="italic" style:font-weight-asian="bold" style:font-name-complex="Cardo1" style:font-size-complex="9pt" style:language-complex="he" style:country-complex="IL" style:font-style-complex="italic">
        <loext:char-complex-color loext:theme-type="dark1" loext:color-type="theme"/>
      </style:text-properties>
    </style:style>
    <style:style style:name="T364" style:family="text">
      <style:text-properties fo:color="#000000" loext:opacity="100%" style:font-name="Cardo" fo:font-size="9pt" fo:font-style="italic" fo:font-weight="bold" officeooo:rsid="01bdf7e1" style:font-size-asian="9pt" style:font-style-asian="italic" style:font-weight-asian="bold" style:font-name-complex="Cardo1" style:font-size-complex="9pt" style:language-complex="he" style:country-complex="IL" style:font-style-complex="italic">
        <loext:char-complex-color loext:theme-type="dark1" loext:color-type="theme"/>
      </style:text-properties>
    </style:style>
    <style:style style:name="T365" style:family="text">
      <style:text-properties fo:color="#000000" loext:opacity="100%" fo:font-family="Cardo" fo:font-size="9pt" fo:font-style="italic" fo:font-weight="bold" officeooo:rsid="021b03d6" style:font-size-asian="9pt" style:font-style-asian="italic" style:font-weight-asian="bold" style:font-name-complex="Cardo1" style:font-size-complex="9pt" style:language-complex="he" style:country-complex="IL" style:font-style-complex="italic">
        <loext:char-complex-color loext:theme-type="dark1" loext:color-type="theme"/>
      </style:text-properties>
    </style:style>
    <style:style style:name="T366" style:family="text">
      <style:text-properties fo:color="#000000" loext:opacity="100%" style:font-name="Cardo" fo:font-size="9pt" fo:font-style="italic" fo:font-weight="normal" officeooo:rsid="021b03d6" style:font-size-asian="9pt" style:font-style-asian="italic" style:font-weight-asian="normal" style:font-name-complex="Cardo1" style:font-size-complex="9pt" style:language-complex="he" style:country-complex="IL" style:font-style-complex="italic" style:font-weight-complex="normal">
        <loext:char-complex-color loext:theme-type="dark1" loext:color-type="theme"/>
      </style:text-properties>
    </style:style>
    <style:style style:name="T367" style:family="text">
      <style:text-properties fo:color="#000000" loext:opacity="100%" style:font-name="Cardo" fo:font-size="9pt" fo:font-style="normal" fo:font-weight="bold" style:font-size-asian="9pt" style:font-style-asian="normal" style:font-weight-asian="bold" style:font-name-complex="Cardo1" style:font-size-complex="9pt" style:language-complex="he" style:country-complex="IL" style:font-style-complex="normal">
        <loext:char-complex-color loext:theme-type="dark1" loext:color-type="theme"/>
      </style:text-properties>
    </style:style>
    <style:style style:name="T368" style:family="text">
      <style:text-properties style:font-name="Calibri2" fo:font-weight="normal" officeooo:rsid="00b9092b" style:font-weight-asian="normal" style:font-weight-complex="normal"/>
    </style:style>
    <style:style style:name="T369" style:family="text">
      <style:text-properties style:font-name="Calibri2" style:font-name-complex="Calibri Light2"/>
    </style:style>
    <style:style style:name="T370" style:family="text">
      <style:text-properties style:font-name="Calibri2" officeooo:rsid="00ba8a79" style:font-name-complex="Calibri Light2"/>
    </style:style>
    <style:style style:name="T371" style:family="text">
      <style:text-properties style:font-name="Calibri2" officeooo:rsid="00b9092b" style:font-name-complex="Calibri Light2"/>
    </style:style>
    <style:style style:name="T372" style:family="text">
      <style:text-properties fo:color="#000000" loext:opacity="100%" style:font-name="Calibri2" style:font-name-complex="Calibri Light2" style:language-complex="he" style:country-complex="IL"/>
    </style:style>
    <style:style style:name="T373" style:family="text">
      <style:text-properties fo:color="#000000" loext:opacity="100%" style:font-name="Calibri2" style:font-name-asian="Calibri3" style:font-name-complex="Calibri Light2"/>
    </style:style>
    <style:style style:name="T374" style:family="text">
      <style:text-properties fo:color="#000000" loext:opacity="100%" style:font-name="Cardo" fo:font-size="10pt" fo:font-style="italic" style:font-size-asian="10pt" style:font-style-asian="italic" style:font-name-complex="Cardo1" style:font-size-complex="10pt" style:font-style-complex="italic">
        <loext:char-complex-color loext:theme-type="dark1" loext:color-type="theme"/>
      </style:text-properties>
    </style:style>
    <style:style style:name="T375" style:family="text">
      <style:text-properties style:font-name="Cardo" fo:font-size="14pt" style:font-size-asian="14pt" style:font-name-complex="Cardo1" style:font-size-complex="14pt"/>
    </style:style>
    <style:style style:name="T376" style:family="text">
      <style:text-properties fo:color="#000000" loext:opacity="100%" style:font-name="Calibri2" fo:font-size="9pt" style:rfc-language-tag="x-none" fo:font-weight="bold" style:font-name-asian="Calibri3" style:font-size-asian="9pt" style:font-weight-asian="bold" style:font-name-complex="Calibri2" style:font-size-complex="9pt" style:language-complex="he" style:country-complex="IL" style:font-weight-complex="bold">
        <loext:char-complex-color loext:theme-type="dark1" loext:color-type="theme"/>
      </style:text-properties>
    </style:style>
    <style:style style:name="T377" style:family="text">
      <style:text-properties fo:color="#000000" loext:opacity="100%" style:font-name="Calibri2" fo:font-size="9pt" fo:font-weight="bold" style:font-name-asian="Calibri3" style:font-size-asian="9pt" style:font-weight-asian="bold" style:font-name-complex="Calibri2" style:font-size-complex="9pt" style:language-complex="he" style:country-complex="IL" style:font-weight-complex="bold">
        <loext:char-complex-color loext:theme-type="dark1" loext:color-type="theme"/>
      </style:text-properties>
    </style:style>
    <style:style style:name="T378" style:family="text">
      <style:text-properties fo:color="#000000" loext:opacity="100%" style:font-name="Calibri2" fo:font-size="9pt" style:rfc-language-tag="x-none" style:font-name-asian="Calibri3" style:font-size-asian="9pt" style:font-name-complex="Calibri2" style:font-size-complex="9pt" style:language-complex="he" style:country-complex="IL">
        <loext:char-complex-color loext:theme-type="dark1" loext:color-type="theme"/>
      </style:text-properties>
    </style:style>
    <style:style style:name="T379" style:family="text">
      <style:text-properties fo:color="#000000" loext:opacity="100%" style:font-name="Calibri2" fo:font-size="9pt" style:font-size-asian="9pt" style:font-name-complex="Calibri2" style:font-size-complex="9pt" style:language-complex="he" style:country-complex="IL"/>
    </style:style>
    <style:style style:name="T380" style:family="text">
      <style:text-properties fo:color="#000000" loext:opacity="100%" style:font-name="Calibri2" fo:font-size="9pt" style:rfc-language-tag="x-none" style:font-size-asian="9pt" style:font-name-complex="Calibri2" style:font-size-complex="9pt" style:language-complex="he" style:country-complex="IL"/>
    </style:style>
    <style:style style:name="T381" style:family="text">
      <style:text-properties fo:color="#417cbe" loext:opacity="100%" style:text-position="22% 100%" style:font-name="Calibri2" fo:font-size="9pt" style:rfc-language-tag="x-none" style:font-size-asian="9pt" style:font-name-complex="Calibri2" style:font-size-complex="9pt" style:language-complex="he" style:country-complex="IL"/>
    </style:style>
    <style:style style:name="T382" style:family="text">
      <style:text-properties fo:color="#000000" loext:opacity="100%" fo:font-size="10pt" fo:font-weight="bold" style:font-name-asian="Calibri3" style:font-size-asian="10pt" style:font-weight-asian="bold" style:font-name-complex="Calibri3" style:font-size-complex="10pt">
        <loext:char-complex-color loext:theme-type="dark1" loext:color-type="theme"/>
      </style:text-properties>
    </style:style>
    <style:style style:name="T383" style:family="text">
      <style:text-properties style:font-name="Cardo" fo:font-size="9pt" style:font-size-asian="9pt" style:font-family-complex="'Hebrew Paleo Siloam'" style:font-family-generic-complex="system" style:font-pitch-complex="variable" style:font-size-complex="9pt" style:language-complex="he" style:country-complex="IL" style:font-weight-complex="bold"/>
    </style:style>
    <style:style style:name="T384" style:family="text">
      <style:text-properties fo:color="#000000" loext:opacity="100%" style:text-position="super 58%" style:font-name="Cardo" fo:font-size="9pt" fo:font-weight="bold" style:font-size-asian="9pt" style:font-weight-asian="bold" style:font-name-complex="Cardo1" style:font-size-complex="9pt">
        <loext:char-complex-color loext:theme-type="dark1" loext:color-type="theme"/>
      </style:text-properties>
    </style:style>
    <style:style style:name="T385" style:family="text">
      <style:text-properties fo:color="#000000" loext:opacity="100%" style:font-name="Cardo" fo:font-size="9pt" fo:font-weight="bold" officeooo:rsid="01056575" style:font-size-asian="9pt" style:font-weight-asian="bold" style:font-name-complex="Cardo1" style:font-size-complex="9pt">
        <loext:char-complex-color loext:theme-type="dark1" loext:color-type="theme"/>
      </style:text-properties>
    </style:style>
    <style:style style:name="T386" style:family="text">
      <style:text-properties fo:color="#000000" loext:opacity="100%" fo:font-family="Cardo" fo:font-size="9pt" fo:font-weight="bold" officeooo:rsid="021b71fd" style:font-size-asian="9pt" style:font-weight-asian="bold" style:font-name-complex="Cardo1" style:font-size-complex="9pt">
        <loext:char-complex-color loext:theme-type="dark1" loext:color-type="theme"/>
      </style:text-properties>
    </style:style>
    <style:style style:name="T387" style:family="text">
      <style:text-properties fo:color="#000000" loext:opacity="100%" style:font-name="Cardo" fo:font-size="9pt" fo:font-weight="bold" officeooo:rsid="008d1b06" style:font-size-asian="9pt" style:font-weight-asian="bold" style:font-name-complex="Cardo1" style:font-size-complex="9pt">
        <loext:char-complex-color loext:theme-type="dark1" loext:color-type="theme"/>
      </style:text-properties>
    </style:style>
    <style:style style:name="T388" style:family="text">
      <style:text-properties fo:color="#000000" loext:opacity="100%" style:font-name="Cardo" fo:font-size="9pt" fo:font-weight="bold" officeooo:rsid="004ffd27" style:font-size-asian="9pt" style:font-weight-asian="bold" style:font-name-complex="Cardo1" style:font-size-complex="9pt">
        <loext:char-complex-color loext:theme-type="dark1" loext:color-type="theme"/>
      </style:text-properties>
    </style:style>
    <style:style style:name="T389" style:family="text">
      <style:text-properties style:font-name="Cardo" fo:font-size="9pt" fo:font-weight="bold" style:font-size-asian="9pt" style:font-weight-asian="bold" style:font-family-complex="'Hebrew Paleo Siloam'" style:font-family-generic-complex="system" style:font-pitch-complex="variable" style:font-size-complex="9pt" style:language-complex="he" style:country-complex="IL"/>
    </style:style>
    <style:style style:name="T390" style:family="text">
      <style:text-properties fo:color="#000000" loext:opacity="100%" style:font-name="Cardo" fo:font-size="9pt" fo:font-weight="bold" officeooo:rsid="01b5b966" style:font-size-asian="9pt" style:font-weight-asian="bold" style:font-name-complex="Cardo1" style:font-size-complex="9pt">
        <loext:char-complex-color loext:theme-type="dark1" loext:color-type="theme"/>
      </style:text-properties>
    </style:style>
    <style:style style:name="T391" style:family="text">
      <style:text-properties fo:color="#000000" loext:opacity="100%" fo:font-size="10pt" style:font-size-asian="10pt" style:font-size-complex="10pt" style:font-weight-complex="bold">
        <loext:char-complex-color loext:theme-type="dark1" loext:color-type="theme"/>
      </style:text-properties>
    </style:style>
    <style:style style:name="T392" style:family="text">
      <style:text-properties fo:color="#000000" loext:opacity="100%" fo:font-size="10pt" style:font-size-asian="10pt" style:font-name-complex="Calibri3" style:font-size-complex="10pt" style:font-weight-complex="bold"/>
    </style:style>
    <style:style style:name="T393" style:family="text">
      <style:text-properties fo:font-variant="small-caps" fo:color="#000000" loext:opacity="100%" fo:font-size="10pt" style:font-size-asian="10pt" style:font-name-complex="Calibri3" style:font-size-complex="10pt" style:font-weight-complex="bold"/>
    </style:style>
    <style:style style:name="T394" style:family="text">
      <style:text-properties fo:color="#000000" loext:opacity="100%" style:font-name="Arial Narrow" fo:font-size="5pt" fo:font-weight="bold" style:font-size-asian="5pt" style:font-weight-asian="bold" style:font-size-complex="5pt" style:font-weight-complex="bold">
        <loext:char-complex-color loext:theme-type="dark1" loext:color-type="theme"/>
      </style:text-properties>
    </style:style>
    <style:style style:name="T395" style:family="text">
      <style:text-properties fo:color="#000000" loext:opacity="100%" style:text-position="super 58%" style:font-name="Arial Narrow" fo:font-size="5pt" fo:font-weight="bold" style:font-size-asian="5pt" style:font-weight-asian="bold" style:font-size-complex="5pt" style:font-weight-complex="bold">
        <loext:char-complex-color loext:theme-type="dark1" loext:color-type="theme"/>
      </style:text-properties>
    </style:style>
    <style:style style:name="T396" style:family="text">
      <style:text-properties fo:color="#000000" loext:opacity="100%" style:font-name="Arial Narrow" fo:font-size="5pt" fo:font-weight="bold" style:font-size-asian="5pt" style:font-weight-asian="bold" style:font-name-complex="Calibri Light2" style:font-size-complex="5pt" style:font-weight-complex="bold">
        <loext:char-complex-color loext:theme-type="dark1" loext:color-type="theme"/>
      </style:text-properties>
    </style:style>
    <style:style style:name="T397" style:family="text">
      <style:text-properties fo:color="#000000" loext:opacity="100%" style:text-position="super 58%" style:font-name="Arial Narrow" fo:font-size="5pt" fo:font-weight="bold" style:font-size-asian="5pt" style:font-weight-asian="bold" style:font-name-complex="Calibri Light2" style:font-size-complex="5pt" style:font-weight-complex="bold">
        <loext:char-complex-color loext:theme-type="dark1" loext:color-type="theme"/>
      </style:text-properties>
    </style:style>
    <style:style style:name="T398" style:family="text">
      <style:text-properties fo:color="#000000" loext:opacity="100%" style:font-name="Book Antiqua" fo:font-size="8pt" style:font-size-asian="8pt" style:font-size-complex="8pt">
        <loext:char-complex-color loext:theme-type="dark1" loext:color-type="theme"/>
      </style:text-properties>
    </style:style>
    <style:style style:name="T399" style:family="text">
      <style:text-properties fo:color="#000000" loext:opacity="100%" style:font-name="Book Antiqua" fo:font-size="5pt" style:font-size-asian="5pt" style:font-size-complex="5pt">
        <loext:char-complex-color loext:theme-type="dark1" loext:color-type="theme"/>
      </style:text-properties>
    </style:style>
    <style:style style:name="T400" style:family="text">
      <style:text-properties fo:color="#000000" loext:opacity="100%" style:font-name="Book Antiqua" fo:font-size="5pt" style:font-size-asian="5pt" style:font-name-complex="Calibri Light2" style:font-size-complex="5pt">
        <loext:char-complex-color loext:theme-type="dark1" loext:color-type="theme"/>
      </style:text-properties>
    </style:style>
    <style:style style:name="T401" style:family="text">
      <style:text-properties fo:color="#000000" loext:opacity="100%" style:font-name="Book Antiqua" fo:font-size="8pt" style:font-size-asian="8pt" style:font-name-complex="Calibri Light2" style:font-size-complex="8pt">
        <loext:char-complex-color loext:theme-type="dark1" loext:color-type="theme"/>
      </style:text-properties>
    </style:style>
    <style:style style:name="T402" style:family="text">
      <style:text-properties fo:color="#000000" loext:opacity="100%" style:font-name="Arial Narrow" fo:font-size="4pt" fo:font-weight="bold" style:font-size-asian="4pt" style:font-weight-asian="bold" style:font-size-complex="4pt" style:font-weight-complex="bold">
        <loext:char-complex-color loext:theme-type="dark1" loext:color-type="theme"/>
      </style:text-properties>
    </style:style>
    <style:style style:name="T403" style:family="text">
      <style:text-properties fo:color="#000000" loext:opacity="100%" style:font-name="Arial Narrow" fo:font-size="5pt" style:font-size-asian="5pt" style:font-size-complex="5pt">
        <loext:char-complex-color loext:theme-type="dark1" loext:color-type="theme"/>
      </style:text-properties>
    </style:style>
    <style:style style:name="T404" style:family="text">
      <style:text-properties fo:color="#000000" loext:opacity="100%" style:font-name="Book Antiqua" fo:font-size="5pt" style:text-underline-style="solid" style:text-underline-width="bold" style:text-underline-color="font-color" fo:font-weight="bold" style:font-size-asian="5pt" style:font-weight-asian="bold" style:font-size-complex="5pt" style:font-weight-complex="bold">
        <loext:char-complex-color loext:theme-type="dark1" loext:color-type="theme"/>
      </style:text-properties>
    </style:style>
    <style:style style:name="T405" style:family="text">
      <style:text-properties fo:color="#000000" loext:opacity="100%" style:font-name="Book Antiqua" fo:font-size="5pt" fo:font-weight="bold" style:font-size-asian="5pt" style:font-weight-asian="bold" style:font-size-complex="5pt" style:font-weight-complex="bold">
        <loext:char-complex-color loext:theme-type="dark1" loext:color-type="theme"/>
      </style:text-properties>
    </style:style>
    <style:style style:name="T406" style:family="text">
      <style:text-properties fo:color="#c00000" loext:opacity="100%" style:font-name="Arial Narrow" fo:font-size="5pt" style:font-size-asian="5pt" style:font-size-complex="5pt"/>
    </style:style>
    <style:style style:name="T407" style:family="text">
      <style:text-properties fo:color="#7030a0" loext:opacity="100%" style:font-name="Book Antiqua" fo:font-size="5pt" style:font-size-asian="5pt" style:font-size-complex="5pt"/>
    </style:style>
    <style:style style:name="T408" style:family="text">
      <style:text-properties fo:color="#7030a0" loext:opacity="100%" style:font-name="Book Antiqua" fo:font-size="5pt" fo:font-weight="bold" style:font-size-asian="5pt" style:font-weight-asian="bold" style:font-size-complex="5pt" style:font-weight-complex="bold"/>
    </style:style>
    <style:style style:name="T409" style:family="text">
      <style:text-properties fo:color="#7030a0" loext:opacity="100%" style:font-name="Book Antiqua" fo:font-size="5pt" style:text-underline-style="solid" style:text-underline-width="bold" style:text-underline-color="font-color" fo:font-weight="bold" style:font-size-asian="5pt" style:font-weight-asian="bold" style:font-size-complex="5pt" style:font-weight-complex="bold"/>
    </style:style>
    <style:style style:name="T410" style:family="text">
      <style:text-properties fo:color="#7030a0" loext:opacity="100%" style:font-name="Book Antiqua" fo:font-size="5pt" style:font-size-asian="5pt" style:font-name-complex="Calibri Light2" style:font-size-complex="5pt"/>
    </style:style>
    <style:style style:name="T411" style:family="text">
      <style:text-properties fo:color="#7030a0" loext:opacity="100%" style:font-name="Book Antiqua" fo:font-size="4pt" style:font-size-asian="4pt" style:font-size-complex="4pt"/>
    </style:style>
    <style:style style:name="T412" style:family="text">
      <style:text-properties fo:color="#000000" loext:opacity="100%" style:font-name="Book Antiqua" fo:font-size="5pt" style:text-underline-style="solid" style:text-underline-width="auto" style:text-underline-color="font-color" style:font-size-asian="5pt" style:font-size-complex="5pt">
        <loext:char-complex-color loext:theme-type="dark1" loext:color-type="theme"/>
      </style:text-properties>
    </style:style>
    <style:style style:name="T413" style:family="text">
      <style:text-properties fo:color="#000000" loext:opacity="100%" style:font-name="Book Antiqua" fo:font-size="5pt" style:text-underline-style="solid" style:text-underline-width="bold" style:text-underline-color="font-color" fo:font-weight="bold" style:font-size-asian="5pt" style:font-weight-asian="bold" style:font-name-complex="Calibri Light2" style:font-size-complex="5pt" style:font-weight-complex="bold">
        <loext:char-complex-color loext:theme-type="dark1" loext:color-type="theme"/>
      </style:text-properties>
    </style:style>
    <style:style style:name="T414" style:family="text">
      <style:text-properties fo:color="#7030a0" loext:opacity="100%" style:font-name="Book Antiqua" fo:font-size="5pt" fo:font-weight="bold" fo:background-color="#8eaadb" loext:char-shading-value="0" style:font-size-asian="5pt" style:font-weight-asian="bold" style:font-size-complex="5pt" style:font-weight-complex="bold"/>
    </style:style>
    <style:style style:name="T415" style:family="text">
      <style:text-properties fo:color="#806000" loext:opacity="100%" style:font-name="Book Antiqua" fo:font-size="5pt" style:font-size-asian="5pt" style:font-size-complex="5pt">
        <loext:char-complex-color loext:theme-type="accent4" loext:color-type="theme">
          <loext:transformation loext:type="shade" loext:value="4980"/>
        </loext:char-complex-color>
      </style:text-properties>
    </style:style>
    <style:style style:name="T416" style:family="text">
      <style:text-properties fo:color="#806000" loext:opacity="100%" style:font-name="Book Antiqua" fo:font-size="5pt" style:text-underline-style="solid" style:text-underline-width="auto" style:text-underline-color="font-color" fo:font-weight="bold" style:font-size-asian="5pt" style:font-weight-asian="bold" style:font-size-complex="5pt" style:font-weight-complex="bold">
        <loext:char-complex-color loext:theme-type="accent4" loext:color-type="theme">
          <loext:transformation loext:type="shade" loext:value="4980"/>
        </loext:char-complex-color>
      </style:text-properties>
    </style:style>
    <style:style style:name="T417" style:family="text">
      <style:text-properties fo:color="#806000" loext:opacity="100%" style:font-name="Book Antiqua" fo:font-size="4pt" style:text-underline-style="solid" style:text-underline-width="auto" style:text-underline-color="font-color" style:font-size-asian="4pt" style:font-size-complex="4pt">
        <loext:char-complex-color loext:theme-type="accent4" loext:color-type="theme">
          <loext:transformation loext:type="shade" loext:value="4980"/>
        </loext:char-complex-color>
      </style:text-properties>
    </style:style>
    <style:style style:name="T418" style:family="text">
      <style:text-properties fo:color="#806000" loext:opacity="100%" style:font-name="Book Antiqua" fo:font-size="5pt" style:font-size-asian="5pt" style:font-name-complex="Calibri Light2" style:font-size-complex="5pt">
        <loext:char-complex-color loext:theme-type="accent4" loext:color-type="theme">
          <loext:transformation loext:type="shade" loext:value="4980"/>
        </loext:char-complex-color>
      </style:text-properties>
    </style:style>
    <style:style style:name="T419" style:family="text">
      <style:text-properties fo:color="#806000" loext:opacity="100%" style:font-name="Book Antiqua" fo:font-size="5pt" fo:font-weight="bold" style:font-size-asian="5pt" style:font-weight-asian="bold" style:font-size-complex="5pt" style:font-weight-complex="bold">
        <loext:char-complex-color loext:theme-type="accent4" loext:color-type="theme">
          <loext:transformation loext:type="shade" loext:value="4980"/>
        </loext:char-complex-color>
      </style:text-properties>
    </style:style>
    <style:style style:name="T420" style:family="text">
      <style:text-properties fo:color="#806000" loext:opacity="100%" style:font-name="Book Antiqua" fo:font-size="4pt" style:font-size-asian="4pt" style:font-size-complex="4pt">
        <loext:char-complex-color loext:theme-type="accent4" loext:color-type="theme">
          <loext:transformation loext:type="shade" loext:value="4980"/>
        </loext:char-complex-color>
      </style:text-properties>
    </style:style>
    <style:style style:name="T421" style:family="text">
      <style:text-properties fo:color="#7030a0" loext:opacity="100%" style:font-name="Arial Narrow" fo:font-size="5pt" style:font-size-asian="5pt" style:font-size-complex="5pt"/>
    </style:style>
    <style:style style:name="T422" style:family="text">
      <style:text-properties fo:color="#538135" loext:opacity="100%" style:font-name="Book Antiqua" fo:font-size="4pt" style:text-underline-style="solid" style:text-underline-width="bold" style:text-underline-color="font-color" fo:font-weight="bold" style:font-size-asian="4pt" style:font-weight-asian="bold" style:font-size-complex="4pt" style:font-weight-complex="bold">
        <loext:char-complex-color loext:theme-type="accent6" loext:color-type="theme">
          <loext:transformation loext:type="shade" loext:value="2509"/>
        </loext:char-complex-color>
      </style:text-properties>
    </style:style>
    <style:style style:name="T423" style:family="text">
      <style:text-properties fo:color="#538135" loext:opacity="100%" style:font-name="Book Antiqua" fo:font-size="5pt" style:font-size-asian="5pt" style:font-size-complex="5pt">
        <loext:char-complex-color loext:theme-type="accent6" loext:color-type="theme">
          <loext:transformation loext:type="shade" loext:value="2509"/>
        </loext:char-complex-color>
      </style:text-properties>
    </style:style>
    <style:style style:name="T424" style:family="text">
      <style:text-properties fo:color="#538135" loext:opacity="100%" style:font-name="Book Antiqua" fo:font-size="5pt" style:font-size-asian="5pt" style:font-name-complex="Calibri Light2" style:font-size-complex="5pt">
        <loext:char-complex-color loext:theme-type="accent6" loext:color-type="theme">
          <loext:transformation loext:type="shade" loext:value="2509"/>
        </loext:char-complex-color>
      </style:text-properties>
    </style:style>
    <style:style style:name="T425" style:family="text">
      <style:text-properties fo:color="#538135" loext:opacity="100%" style:font-name="Book Antiqua" fo:font-size="5pt" fo:font-weight="bold" style:font-size-asian="5pt" style:font-weight-asian="bold" style:font-size-complex="5pt" style:font-weight-complex="bold">
        <loext:char-complex-color loext:theme-type="accent6" loext:color-type="theme">
          <loext:transformation loext:type="shade" loext:value="2509"/>
        </loext:char-complex-color>
      </style:text-properties>
    </style:style>
    <style:style style:name="T426" style:family="text">
      <style:text-properties fo:color="#538135" loext:opacity="100%" style:font-name="Book Antiqua" fo:font-size="4pt" style:font-size-asian="4pt" style:font-size-complex="4pt">
        <loext:char-complex-color loext:theme-type="accent6" loext:color-type="theme">
          <loext:transformation loext:type="shade" loext:value="2509"/>
        </loext:char-complex-color>
      </style:text-properties>
    </style:style>
    <style:style style:name="T427" style:family="text">
      <style:text-properties style:font-name="Book Antiqua" fo:font-size="5pt" style:font-size-asian="5pt" style:font-size-complex="5pt"/>
    </style:style>
    <style:style style:name="T428" style:family="text">
      <style:text-properties style:font-name="Cardo" fo:font-size="5pt" style:font-size-asian="5pt" style:font-name-complex="Cardo1" style:font-size-complex="5pt"/>
    </style:style>
    <style:style style:name="T429" style:family="text">
      <style:text-properties fo:color="#806000" loext:opacity="100%" style:font-name="Book Antiqua" fo:font-size="5pt" style:text-underline-style="solid" style:text-underline-width="bold" style:text-underline-color="font-color" fo:font-weight="bold" style:font-size-asian="5pt" style:font-weight-asian="bold" style:font-name-complex="Calibri Light2" style:font-size-complex="5pt" style:font-weight-complex="bold">
        <loext:char-complex-color loext:theme-type="accent4" loext:color-type="theme">
          <loext:transformation loext:type="shade" loext:value="4980"/>
        </loext:char-complex-color>
      </style:text-properties>
    </style:style>
    <style:style style:name="T430" style:family="text">
      <style:text-properties fo:color="#806000" loext:opacity="100%" style:font-name="Arial Narrow" fo:font-size="5pt" style:font-size-asian="5pt" style:font-size-complex="5pt">
        <loext:char-complex-color loext:theme-type="accent4" loext:color-type="theme">
          <loext:transformation loext:type="shade" loext:value="4980"/>
        </loext:char-complex-color>
      </style:text-properties>
    </style:style>
    <style:style style:name="T431" style:family="text">
      <style:text-properties fo:color="#000000" loext:opacity="100%" style:font-name="Book Antiqua" fo:font-size="5pt" style:text-underline-style="solid" style:text-underline-width="auto" style:text-underline-color="font-color" fo:font-weight="bold" fo:background-color="#ffff00" loext:char-shading-value="0" style:font-size-asian="5pt" style:font-weight-asian="bold" style:font-size-complex="5pt" style:font-weight-complex="bold">
        <loext:char-complex-color loext:theme-type="dark1" loext:color-type="theme"/>
      </style:text-properties>
    </style:style>
    <style:style style:name="T432" style:family="text">
      <style:text-properties fo:color="#7030a0" loext:opacity="100%" style:font-name="Book Antiqua" fo:font-size="4pt" style:text-underline-style="solid" style:text-underline-width="auto" style:text-underline-color="font-color" fo:font-weight="bold" style:font-size-asian="4pt" style:font-weight-asian="bold" style:font-size-complex="4pt" style:font-weight-complex="bold"/>
    </style:style>
    <style:style style:name="T433" style:family="text">
      <style:text-properties fo:color="#7030a0" loext:opacity="100%" style:font-name="Book Antiqua" fo:font-size="3pt" style:font-size-asian="3pt" style:font-size-complex="3pt"/>
    </style:style>
    <style:style style:name="T434" style:family="text">
      <style:text-properties fo:color="#538135" loext:opacity="100%" style:font-name="Book Antiqua" fo:font-size="5pt" style:text-underline-style="solid" style:text-underline-width="bold" style:text-underline-color="font-color" fo:font-weight="bold" style:font-size-asian="5pt" style:font-weight-asian="bold" style:font-size-complex="5pt" style:font-weight-complex="bold">
        <loext:char-complex-color loext:theme-type="accent6" loext:color-type="theme">
          <loext:transformation loext:type="shade" loext:value="2509"/>
        </loext:char-complex-color>
      </style:text-properties>
    </style:style>
    <style:style style:name="T435" style:family="text">
      <style:text-properties fo:color="#806000" loext:opacity="100%" style:font-name="Book Antiqua" fo:font-size="5pt" style:text-underline-style="solid" style:text-underline-width="bold" style:text-underline-color="font-color" fo:font-weight="bold" style:font-size-asian="5pt" style:font-weight-asian="bold" style:font-size-complex="5pt" style:font-weight-complex="bold">
        <loext:char-complex-color loext:theme-type="accent4" loext:color-type="theme">
          <loext:transformation loext:type="shade" loext:value="4980"/>
        </loext:char-complex-color>
      </style:text-properties>
    </style:style>
    <style:style style:name="T436" style:family="text">
      <style:text-properties fo:color="#806000" loext:opacity="100%" style:font-name="Book Antiqua" fo:font-size="5pt" style:text-underline-style="solid" style:text-underline-width="bold" style:text-underline-color="font-color" style:font-size-asian="5pt" style:font-size-complex="5pt">
        <loext:char-complex-color loext:theme-type="accent4" loext:color-type="theme">
          <loext:transformation loext:type="shade" loext:value="4980"/>
        </loext:char-complex-color>
      </style:text-properties>
    </style:style>
    <style:style style:name="T437" style:family="text">
      <style:text-properties fo:color="#806000" loext:opacity="100%" style:font-name="Book Antiqua" fo:font-size="5pt" style:text-underline-style="solid" style:text-underline-width="bold" style:text-underline-color="font-color" style:font-size-asian="5pt" style:font-name-complex="Calibri Light2" style:font-size-complex="5pt">
        <loext:char-complex-color loext:theme-type="accent4" loext:color-type="theme">
          <loext:transformation loext:type="shade" loext:value="4980"/>
        </loext:char-complex-color>
      </style:text-properties>
    </style:style>
    <style:style style:name="T438" style:family="text">
      <style:text-properties style:font-name="Book Antiqua" fo:font-size="5pt" style:font-size-asian="5pt" style:font-name-complex="Calibri Light2" style:font-size-complex="5pt"/>
    </style:style>
    <style:style style:name="T439" style:family="text">
      <style:text-properties fo:color="#000000" loext:opacity="100%" style:font-name="Book Antiqua" fo:font-size="5pt" fo:font-weight="bold" style:font-size-asian="5pt" style:font-weight-asian="bold" style:font-name-complex="Calibri Light2" style:font-size-complex="5pt" style:font-weight-complex="bold">
        <loext:char-complex-color loext:theme-type="dark1" loext:color-type="theme"/>
      </style:text-properties>
    </style:style>
    <style:style style:name="T440" style:family="text">
      <style:text-properties fo:color="#000000" loext:opacity="100%" style:font-name="Book Antiqua" fo:font-size="5pt" style:text-underline-style="solid" style:text-underline-width="auto" style:text-underline-color="font-color" fo:font-weight="bold" style:font-size-asian="5pt" style:font-weight-asian="bold" style:font-size-complex="5pt" style:font-weight-complex="bold">
        <loext:char-complex-color loext:theme-type="dark1" loext:color-type="theme"/>
      </style:text-properties>
    </style:style>
    <style:style style:name="T441" style:family="text">
      <style:text-properties fo:color="#000000" loext:opacity="100%" style:font-name="Book Antiqua" fo:font-size="5pt" style:text-underline-style="solid" style:text-underline-width="auto" style:text-underline-color="font-color" style:font-size-asian="5pt" style:font-name-complex="Calibri Light2" style:font-size-complex="5pt">
        <loext:char-complex-color loext:theme-type="dark1" loext:color-type="theme"/>
      </style:text-properties>
    </style:style>
    <style:style style:name="T442" style:family="text">
      <style:text-properties fo:color="#000000" loext:opacity="100%" style:font-name="Book Antiqua" fo:font-size="5pt" officeooo:rsid="01e065ad" style:font-size-asian="5pt" style:font-size-complex="5pt">
        <loext:char-complex-color loext:theme-type="dark1" loext:color-type="theme"/>
      </style:text-properties>
    </style:style>
    <style:style style:name="T443" style:family="text">
      <style:text-properties fo:color="#000000" loext:opacity="100%" style:font-name="Book Antiqua" fo:font-size="5pt" style:text-underline-style="none" style:font-size-asian="5pt" style:font-name-complex="Calibri Light2" style:font-size-complex="5pt">
        <loext:char-complex-color loext:theme-type="dark1" loext:color-type="theme"/>
      </style:text-properties>
    </style:style>
    <style:style style:name="T444" style:family="text">
      <style:text-properties fo:color="#000000" loext:opacity="100%" style:font-name="Book Antiqua" fo:font-size="5pt" style:text-underline-style="none" officeooo:rsid="01e065ad" style:font-size-asian="5pt" style:font-name-complex="Calibri Light2" style:font-size-complex="5pt">
        <loext:char-complex-color loext:theme-type="dark1" loext:color-type="theme"/>
      </style:text-properties>
    </style:style>
    <style:style style:name="T445" style:family="text">
      <style:text-properties fo:color="#000000" loext:opacity="100%" style:font-name="Book Antiqua" fo:font-size="5pt" style:text-underline-style="solid" style:text-underline-width="auto" style:text-underline-color="font-color" fo:font-weight="bold" style:font-size-asian="5pt" style:font-weight-asian="bold" style:font-name-complex="Calibri Light2" style:font-size-complex="5pt" style:font-weight-complex="bold">
        <loext:char-complex-color loext:theme-type="dark1" loext:color-type="theme"/>
      </style:text-properties>
    </style:style>
    <style:style style:name="T446" style:family="text">
      <style:text-properties fo:font-size="1pt" style:font-size-asian="1pt" style:font-size-complex="1pt"/>
    </style:style>
    <style:style style:name="T447" style:family="text">
      <style:text-properties fo:color="#000000" loext:opacity="100%" fo:font-size="4pt" style:font-size-asian="4pt" style:font-size-complex="4pt">
        <loext:char-complex-color loext:theme-type="dark1" loext:color-type="theme"/>
      </style:text-properties>
    </style:style>
    <style:style style:name="T448" style:family="text">
      <style:text-properties fo:color="#ffffff" loext:opacity="100%" fo:font-size="4pt" style:font-size-asian="4pt" style:font-size-complex="4pt">
        <loext:char-complex-color loext:theme-type="light1" loext:color-type="theme"/>
      </style:text-properties>
    </style:style>
    <style:style style:name="T449" style:family="text">
      <style:text-properties fo:color="#000000" loext:opacity="100%" fo:font-size="8pt" fo:font-weight="bold" style:font-size-asian="8pt" style:font-weight-asian="bold" style:font-size-complex="8pt" style:font-weight-complex="bold">
        <loext:char-complex-color loext:theme-type="dark1" loext:color-type="theme"/>
      </style:text-properties>
    </style:style>
    <style:style style:name="T450" style:family="text">
      <style:text-properties fo:color="#000000" loext:opacity="100%" fo:font-size="8pt" fo:font-weight="bold" style:font-size-asian="8pt" style:font-weight-asian="bold" style:font-name-complex="Calibri3" style:font-size-complex="8pt" style:font-weight-complex="bold">
        <loext:char-complex-color loext:theme-type="dark1" loext:color-type="theme"/>
      </style:text-properties>
    </style:style>
    <style:style style:name="T451" style:family="text">
      <style:text-properties fo:font-size="8pt" fo:font-weight="bold" style:font-size-asian="8pt" style:font-weight-asian="bold" style:font-size-complex="8pt" style:font-weight-complex="bold"/>
    </style:style>
    <style:style style:name="T452" style:family="text">
      <style:text-properties fo:color="#3d5fbd" loext:opacity="100%" fo:font-size="8pt" fo:font-weight="bold" style:font-size-asian="8pt" style:font-weight-asian="bold" style:font-size-complex="8pt" style:font-weight-complex="bold"/>
    </style:style>
    <style:style style:name="T453" style:family="text">
      <style:text-properties fo:color="#000000" loext:opacity="100%" style:font-name="Cardo" fo:font-weight="bold" officeooo:rsid="0167d1e1" style:font-weight-asian="bold" style:font-name-complex="Cardo1">
        <loext:char-complex-color loext:theme-type="dark1" loext:color-type="theme"/>
      </style:text-properties>
    </style:style>
    <style:style style:name="T454" style:family="text">
      <style:text-properties fo:color="#000000" loext:opacity="100%" fo:font-family="Cardo" fo:font-weight="bold" officeooo:rsid="01cd0f53" style:font-weight-asian="bold" style:font-name-complex="Cardo1">
        <loext:char-complex-color loext:theme-type="dark1" loext:color-type="theme"/>
      </style:text-properties>
    </style:style>
    <style:style style:name="T455" style:family="text">
      <style:text-properties fo:color="#000000" loext:opacity="100%" style:font-name="Cardo" fo:font-weight="bold" officeooo:rsid="01cd0f53" style:font-weight-asian="bold" style:font-name-complex="Cardo1">
        <loext:char-complex-color loext:theme-type="dark1" loext:color-type="theme"/>
      </style:text-properties>
    </style:style>
    <style:style style:name="T456" style:family="text">
      <style:text-properties fo:color="#000000" loext:opacity="100%" style:font-name="Cardo" fo:font-weight="bold" fo:background-color="#f4b083" loext:char-shading-value="0" style:font-weight-asian="bold" style:font-name-complex="Cardo1">
        <loext:char-complex-color loext:theme-type="dark1" loext:color-type="theme"/>
      </style:text-properties>
    </style:style>
    <style:style style:name="T457" style:family="text">
      <style:text-properties style:font-name="Cardo" fo:font-size="10pt" fo:font-weight="bold" style:font-size-asian="10pt" style:font-weight-asian="bold" style:font-name-complex="Cardo1" style:font-size-complex="10pt"/>
    </style:style>
    <style:style style:name="T458" style:family="text">
      <style:text-properties style:font-name="Cardo" fo:font-size="10pt" style:font-size-asian="10pt" style:font-name-complex="Cardo1" style:font-size-complex="10pt" style:font-weight-complex="bold"/>
    </style:style>
    <style:style style:name="T459" style:family="text">
      <style:text-properties fo:color="#000000" loext:opacity="100%" style:font-name="Cardo" fo:font-size="10pt" style:font-size-asian="10pt" style:font-name-complex="Cardo1" style:font-size-complex="10pt" style:font-weight-complex="bold">
        <loext:char-complex-color loext:theme-type="dark1" loext:color-type="theme"/>
      </style:text-properties>
    </style:style>
    <style:style style:name="T460" style:family="text">
      <style:text-properties fo:color="#000000" loext:opacity="100%" style:font-name="Cardo" fo:font-size="10pt" fo:font-weight="normal" style:font-size-asian="10pt" style:font-weight-asian="normal" style:font-name-complex="Cardo1" style:font-size-complex="10pt" style:font-weight-complex="normal">
        <loext:char-complex-color loext:theme-type="dark1" loext:color-type="theme"/>
      </style:text-properties>
    </style:style>
    <style:style style:name="T461" style:family="text">
      <style:text-properties fo:color="#000000" loext:opacity="100%" style:text-position="super 58%" style:font-name="Cardo" fo:font-size="10pt" fo:font-weight="bold" style:font-size-asian="10pt" style:font-weight-asian="bold" style:font-name-complex="Cardo1" style:font-size-complex="10pt" style:font-weight-complex="bold">
        <loext:char-complex-color loext:theme-type="dark1" loext:color-type="theme"/>
      </style:text-properties>
    </style:style>
    <style:style style:name="T462" style:family="text">
      <style:text-properties fo:color="#000000" loext:opacity="100%" style:text-position="super 58%" style:font-name="Cardo" fo:font-size="10pt" fo:font-weight="bold" style:font-size-asian="10pt" style:font-weight-asian="bold" style:font-name-complex="Cardo1" style:font-size-complex="10pt">
        <loext:char-complex-color loext:theme-type="dark1" loext:color-type="theme"/>
      </style:text-properties>
    </style:style>
    <style:style style:name="T463" style:family="text">
      <style:text-properties fo:color="#000000" loext:opacity="100%" style:font-name="Cardo" fo:font-size="10pt" fo:font-weight="normal" officeooo:rsid="01ebaaa5" style:font-size-asian="10pt" style:font-weight-asian="normal" style:font-name-complex="Cardo1" style:font-size-complex="10pt" style:font-weight-complex="normal">
        <loext:char-complex-color loext:theme-type="dark1" loext:color-type="theme"/>
      </style:text-properties>
    </style:style>
    <style:style style:name="T464" style:family="text">
      <style:text-properties fo:color="#000000" loext:opacity="100%" style:font-name="Calibri2" fo:language="en" fo:country="US" fo:font-weight="normal" officeooo:rsid="01dff192" style:letter-kerning="false" style:font-name-asian="Calibri3" style:language-asian="en" style:country-asian="US" style:font-weight-asian="normal" style:font-name-complex="Cardo1" style:language-complex="ar" style:country-complex="SA" style:font-weight-complex="normal">
        <loext:char-complex-color loext:theme-type="dark1" loext:color-type="theme"/>
      </style:text-properties>
    </style:style>
    <style:style style:name="T465" style:family="text">
      <style:text-properties fo:font-variant="small-caps" fo:color="#000000" loext:opacity="100%" style:font-name="Calibri2" fo:language="en" fo:country="US" fo:font-weight="normal" officeooo:rsid="01dff192" style:letter-kerning="false" style:font-name-asian="Calibri3" style:language-asian="en" style:country-asian="US" style:font-weight-asian="normal" style:font-name-complex="Cardo1" style:language-complex="ar" style:country-complex="SA" style:font-weight-complex="normal">
        <loext:char-complex-color loext:theme-type="dark1" loext:color-type="theme"/>
      </style:text-properties>
    </style:style>
    <style:style style:name="T466" style:family="text">
      <style:text-properties fo:color="#000000" loext:opacity="100%" style:font-name="Calibri2" fo:language="en" fo:country="US" fo:font-weight="bold" style:letter-kerning="false" style:font-name-asian="Calibri3" style:language-asian="en" style:country-asian="US" style:font-weight-asian="bold" style:font-name-complex="Cardo1" style:language-complex="ar" style:country-complex="SA">
        <loext:char-complex-color loext:theme-type="dark1" loext:color-type="theme"/>
      </style:text-properties>
    </style:style>
    <style:style style:name="T467" style:family="text">
      <style:text-properties fo:color="#000000" loext:opacity="100%" style:font-name="Calibri2" fo:language="en" fo:country="US" style:text-underline-style="solid" style:text-underline-width="auto" style:text-underline-color="font-color" fo:font-weight="normal" officeooo:rsid="01ccd7f8" style:letter-kerning="false" style:font-name-asian="Calibri3" style:language-asian="en" style:country-asian="US" style:font-weight-asian="normal" style:font-name-complex="Cardo1" style:language-complex="ar" style:country-complex="SA" style:font-weight-complex="normal">
        <loext:char-complex-color loext:theme-type="dark1" loext:color-type="theme"/>
      </style:text-properties>
    </style:style>
    <style:style style:name="T468" style:family="text">
      <style:text-properties fo:color="#000000" loext:opacity="100%" style:font-name="Calibri2" fo:language="en" fo:country="US" fo:font-weight="normal" officeooo:rsid="01ccd7f8" style:letter-kerning="false" style:font-name-asian="Calibri3" style:language-asian="en" style:country-asian="US" style:font-weight-asian="normal" style:font-name-complex="Cardo1" style:language-complex="ar" style:country-complex="SA" style:font-weight-complex="normal">
        <loext:char-complex-color loext:theme-type="dark1" loext:color-type="theme"/>
      </style:text-properties>
    </style:style>
    <style:style style:name="T469" style:family="text">
      <style:text-properties fo:color="#000000" loext:opacity="100%" style:font-name="Calibri2" fo:language="en" fo:country="US" fo:font-weight="normal" officeooo:rsid="01df02f7" style:letter-kerning="false" style:font-name-asian="Calibri3" style:language-asian="en" style:country-asian="US" style:font-weight-asian="normal" style:font-name-complex="Cardo1" style:language-complex="ar" style:country-complex="SA" style:font-weight-complex="normal">
        <loext:char-complex-color loext:theme-type="dark1" loext:color-type="theme"/>
      </style:text-properties>
    </style:style>
    <style:style style:name="T470" style:family="text">
      <style:text-properties fo:color="#000000" loext:opacity="100%" style:font-name="Calibri2" fo:language="en" fo:country="US" style:text-underline-style="solid" style:text-underline-width="auto" style:text-underline-color="font-color" fo:font-weight="normal" officeooo:rsid="01c9e242" style:letter-kerning="false" style:font-name-asian="Calibri3" style:language-asian="en" style:country-asian="US" style:font-weight-asian="normal" style:font-name-complex="Cardo1" style:language-complex="ar" style:country-complex="SA" style:font-weight-complex="normal">
        <loext:char-complex-color loext:theme-type="dark1" loext:color-type="theme"/>
      </style:text-properties>
    </style:style>
    <style:style style:name="T471" style:family="text">
      <style:text-properties fo:color="#000000" loext:opacity="100%" style:font-name="Calibri2" fo:language="en" fo:country="US" fo:font-weight="normal" officeooo:rsid="01c9e242" style:letter-kerning="false" style:font-name-asian="Calibri3" style:language-asian="en" style:country-asian="US" style:font-weight-asian="normal" style:font-name-complex="Cardo1" style:language-complex="ar" style:country-complex="SA" style:font-weight-complex="normal">
        <loext:char-complex-color loext:theme-type="dark1" loext:color-type="theme"/>
      </style:text-properties>
    </style:style>
    <style:style style:name="T472" style:family="text">
      <style:text-properties fo:color="#000000" loext:opacity="100%" style:font-name="Calibri2" fo:language="en" fo:country="US" fo:font-weight="normal" officeooo:rsid="01cb9bae" style:letter-kerning="false" style:font-name-asian="Calibri3" style:language-asian="en" style:country-asian="US" style:font-weight-asian="normal" style:font-name-complex="Cardo1" style:language-complex="ar" style:country-complex="SA" style:font-weight-complex="normal">
        <loext:char-complex-color loext:theme-type="dark1" loext:color-type="theme"/>
      </style:text-properties>
    </style:style>
    <style:style style:name="T473" style:family="text">
      <style:text-properties fo:color="#000000" loext:opacity="100%" style:font-name="Calibri2" fo:language="en" fo:country="US" fo:font-weight="normal" officeooo:rsid="01defc52" style:letter-kerning="false" style:font-name-asian="Calibri3" style:language-asian="en" style:country-asian="US" style:font-weight-asian="normal" style:font-name-complex="Cardo1" style:language-complex="ar" style:country-complex="SA" style:font-weight-complex="normal">
        <loext:char-complex-color loext:theme-type="dark1" loext:color-type="theme"/>
      </style:text-properties>
    </style:style>
    <style:style style:name="T474" style:family="text">
      <style:text-properties fo:color="#000000" loext:opacity="100%" style:font-name="Calibri2" fo:language="en" fo:country="US" fo:font-weight="normal" officeooo:rsid="01cfa221" style:letter-kerning="false" style:font-name-asian="Calibri3" style:language-asian="en" style:country-asian="US" style:font-weight-asian="normal" style:font-name-complex="Cardo1" style:language-complex="ar" style:country-complex="SA" style:font-weight-complex="normal">
        <loext:char-complex-color loext:theme-type="dark1" loext:color-type="theme"/>
      </style:text-properties>
    </style:style>
    <style:style style:name="T475" style:family="text">
      <style:text-properties fo:color="#000000" loext:opacity="100%" style:font-name="Calibri2" fo:language="en" fo:country="US" fo:font-weight="normal" officeooo:rsid="01e065ad" style:letter-kerning="false" style:font-name-asian="Calibri3" style:language-asian="en" style:country-asian="US" style:font-weight-asian="normal" style:font-name-complex="Cardo1" style:language-complex="ar" style:country-complex="SA" style:font-weight-complex="normal">
        <loext:char-complex-color loext:theme-type="dark1" loext:color-type="theme"/>
      </style:text-properties>
    </style:style>
    <style:style style:name="T476" style:family="text">
      <style:text-properties fo:color="#000000" loext:opacity="100%" style:font-name="Calibri2" fo:language="en" fo:country="US" fo:font-weight="normal" officeooo:rsid="01ebcb56" style:letter-kerning="false" style:font-name-asian="Calibri3" style:language-asian="en" style:country-asian="US" style:font-weight-asian="normal" style:font-name-complex="Cardo1" style:language-complex="ar" style:country-complex="SA" style:font-weight-complex="normal">
        <loext:char-complex-color loext:theme-type="dark1" loext:color-type="theme"/>
      </style:text-properties>
    </style:style>
    <style:style style:name="T477" style:family="text">
      <style:text-properties fo:color="#000000" loext:opacity="100%" style:font-name="Calibri2" fo:language="en" fo:country="US" style:text-underline-style="none" fo:font-weight="normal" officeooo:rsid="01c9e242" style:letter-kerning="false" style:font-name-asian="Calibri3" style:language-asian="en" style:country-asian="US" style:font-weight-asian="normal" style:font-name-complex="Cardo1" style:language-complex="ar" style:country-complex="SA" style:font-weight-complex="normal">
        <loext:char-complex-color loext:theme-type="dark1" loext:color-type="theme"/>
      </style:text-properties>
    </style:style>
    <style:style style:name="T478" style:family="text">
      <style:text-properties fo:color="#000000" loext:opacity="100%" style:font-name="Calibri2" fo:language="en" fo:country="US" style:text-underline-style="none" fo:font-weight="normal" officeooo:rsid="01cb9bae" style:letter-kerning="false" style:font-name-asian="Calibri3" style:language-asian="en" style:country-asian="US" style:font-weight-asian="normal" style:font-name-complex="Cardo1" style:language-complex="ar" style:country-complex="SA" style:font-weight-complex="normal">
        <loext:char-complex-color loext:theme-type="dark1" loext:color-type="theme"/>
      </style:text-properties>
    </style:style>
    <style:style style:name="T479" style:family="text">
      <style:text-properties fo:color="#000000" loext:opacity="100%" style:font-name="Calibri2" fo:language="en" fo:country="US" style:text-underline-style="none" fo:font-weight="normal" officeooo:rsid="01cef997" style:letter-kerning="false" style:font-name-asian="Calibri3" style:language-asian="en" style:country-asian="US" style:font-weight-asian="normal" style:font-name-complex="Cardo1" style:language-complex="ar" style:country-complex="SA" style:font-weight-complex="normal">
        <loext:char-complex-color loext:theme-type="dark1" loext:color-type="theme"/>
      </style:text-properties>
    </style:style>
    <style:style style:name="T480" style:family="text">
      <style:text-properties fo:color="#000000" loext:opacity="100%" style:font-name="Calibri2" fo:language="en" fo:country="US" style:text-underline-style="solid" style:text-underline-width="auto" style:text-underline-color="font-color" fo:font-weight="normal" officeooo:rsid="01cef997" style:letter-kerning="false" style:font-name-asian="Calibri3" style:language-asian="en" style:country-asian="US" style:font-weight-asian="normal" style:font-name-complex="Cardo1" style:language-complex="ar" style:country-complex="SA" style:font-weight-complex="normal">
        <loext:char-complex-color loext:theme-type="dark1" loext:color-type="theme"/>
      </style:text-properties>
    </style:style>
    <style:style style:name="T481" style:family="text">
      <style:text-properties fo:color="#000000" loext:opacity="100%" style:font-name="Calibri2" fo:language="en" fo:country="US" style:text-underline-style="none" fo:font-weight="normal" officeooo:rsid="01e065ad" style:letter-kerning="false" style:font-name-asian="Calibri3" style:language-asian="en" style:country-asian="US" style:font-weight-asian="normal" style:font-name-complex="Cardo1" style:language-complex="ar" style:country-complex="SA" style:font-weight-complex="normal">
        <loext:char-complex-color loext:theme-type="dark1" loext:color-type="theme"/>
      </style:text-properties>
    </style:style>
    <style:style style:name="T482" style:family="text">
      <style:text-properties fo:color="#000000" loext:opacity="100%" style:font-name="Calibri2" fo:language="en" fo:country="US" style:text-underline-style="none" fo:font-weight="normal" officeooo:rsid="01cfa221" style:letter-kerning="false" style:font-name-asian="Calibri3" style:language-asian="en" style:country-asian="US" style:font-weight-asian="normal" style:font-name-complex="Cardo1" style:language-complex="ar" style:country-complex="SA" style:font-weight-complex="normal">
        <loext:char-complex-color loext:theme-type="dark1" loext:color-type="theme"/>
      </style:text-properties>
    </style:style>
    <style:style style:name="T483" style:family="text">
      <style:text-properties fo:color="#000000" loext:opacity="100%" style:font-name="Calibri2" fo:language="en" fo:country="US" style:text-underline-style="none" fo:font-weight="normal" officeooo:rsid="01df02f7" style:letter-kerning="false" style:font-name-asian="Calibri3" style:language-asian="en" style:country-asian="US" style:font-weight-asian="normal" style:font-name-complex="Cardo1" style:language-complex="ar" style:country-complex="SA" style:font-weight-complex="normal">
        <loext:char-complex-color loext:theme-type="dark1" loext:color-type="theme"/>
      </style:text-properties>
    </style:style>
    <style:style style:name="T484" style:family="text">
      <style:text-properties fo:color="#000000" loext:opacity="100%" style:font-name="Calibri2" fo:language="en" fo:country="US" style:text-underline-style="none" fo:font-weight="normal" officeooo:rsid="01ef7019" style:letter-kerning="false" style:font-name-asian="Calibri3" style:language-asian="en" style:country-asian="US" style:font-weight-asian="normal" style:font-name-complex="Cardo1" style:language-complex="ar" style:country-complex="SA" style:font-weight-complex="normal">
        <loext:char-complex-color loext:theme-type="dark1" loext:color-type="theme"/>
      </style:text-properties>
    </style:style>
    <style:style style:name="T485" style:family="text">
      <style:text-properties fo:color="#000000" loext:opacity="100%" style:font-name="Calibri2" fo:language="en" fo:country="US" style:text-underline-style="none" fo:font-weight="normal" officeooo:rsid="01ebaaa5" style:letter-kerning="false" style:font-name-asian="Calibri3" style:language-asian="en" style:country-asian="US" style:font-weight-asian="normal" style:font-name-complex="Cardo1" style:language-complex="ar" style:country-complex="SA" style:font-weight-complex="normal">
        <loext:char-complex-color loext:theme-type="dark1" loext:color-type="theme"/>
      </style:text-properties>
    </style:style>
    <style:style style:name="T486" style:family="text">
      <style:text-properties fo:color="#000000" loext:opacity="100%" style:font-name="Calibri2" fo:language="en" fo:country="US" style:text-underline-style="none" fo:font-weight="normal" officeooo:rsid="01d37b7b" style:letter-kerning="false" style:font-name-asian="Calibri3" style:language-asian="en" style:country-asian="US" style:font-weight-asian="normal" style:font-name-complex="Cardo1" style:language-complex="ar" style:country-complex="SA" style:font-weight-complex="normal">
        <loext:char-complex-color loext:theme-type="dark1" loext:color-type="theme"/>
      </style:text-properties>
    </style:style>
    <style:style style:name="T487" style:family="text">
      <style:text-properties fo:color="#000000" loext:opacity="100%" style:font-name="Calibri2" fo:language="en" fo:country="US" style:text-underline-style="none" fo:font-weight="normal" officeooo:rsid="01d49744" style:letter-kerning="false" style:font-name-asian="Calibri3" style:language-asian="en" style:country-asian="US" style:font-weight-asian="normal" style:font-name-complex="Cardo1" style:language-complex="ar" style:country-complex="SA" style:font-weight-complex="normal">
        <loext:char-complex-color loext:theme-type="dark1" loext:color-type="theme"/>
      </style:text-properties>
    </style:style>
    <style:style style:name="T488" style:family="text">
      <style:text-properties fo:color="#000000" loext:opacity="100%" style:font-name="Calibri2" fo:language="en" fo:country="US" style:text-underline-style="none" fo:font-weight="normal" officeooo:rsid="01defc52" style:letter-kerning="false" style:font-name-asian="Calibri3" style:language-asian="en" style:country-asian="US" style:font-weight-asian="normal" style:font-name-complex="Cardo1" style:language-complex="ar" style:country-complex="SA" style:font-weight-complex="normal">
        <loext:char-complex-color loext:theme-type="dark1" loext:color-type="theme"/>
      </style:text-properties>
    </style:style>
    <style:style style:name="T489" style:family="text">
      <style:text-properties fo:color="#000000" loext:opacity="100%" style:font-name="Calibri2" fo:language="en" fo:country="US" style:text-underline-style="none" fo:font-weight="normal" officeooo:rsid="01e1f96e" style:letter-kerning="false" style:font-name-asian="Calibri3" style:language-asian="en" style:country-asian="US" style:font-weight-asian="normal" style:font-name-complex="Cardo1" style:language-complex="ar" style:country-complex="SA" style:font-weight-complex="normal">
        <loext:char-complex-color loext:theme-type="dark1" loext:color-type="theme"/>
      </style:text-properties>
    </style:style>
    <style:style style:name="T490" style:family="text">
      <style:text-properties fo:color="#000000" loext:opacity="100%" style:font-name="Calibri2" fo:language="en" fo:country="US" style:text-underline-style="none" fo:font-weight="normal" officeooo:rsid="01ebcb56" style:letter-kerning="false" style:font-name-asian="Calibri3" style:language-asian="en" style:country-asian="US" style:font-weight-asian="normal" style:font-name-complex="Cardo1" style:language-complex="ar" style:country-complex="SA" style:font-weight-complex="normal">
        <loext:char-complex-color loext:theme-type="dark1" loext:color-type="theme"/>
      </style:text-properties>
    </style:style>
    <style:style style:name="T491" style:family="text">
      <style:text-properties fo:font-variant="normal" fo:text-transform="none" fo:color="#000000" loext:opacity="100%" style:font-name="Calibri2" fo:language="en" fo:country="US" style:text-underline-style="none" fo:font-weight="normal" officeooo:rsid="01cfa221" style:letter-kerning="false" style:font-name-asian="Calibri3" style:language-asian="en" style:country-asian="US" style:font-weight-asian="normal" style:font-name-complex="Cardo1" style:language-complex="ar" style:country-complex="SA" style:font-weight-complex="normal">
        <loext:char-complex-color loext:theme-type="dark1" loext:color-type="theme"/>
      </style:text-properties>
    </style:style>
    <style:style style:name="T492" style:family="text">
      <style:text-properties fo:font-variant="normal" fo:text-transform="none" fo:color="#000000" loext:opacity="100%" style:font-name="Calibri2" fo:language="en" fo:country="US" style:text-underline-style="none" fo:font-weight="normal" officeooo:rsid="01d18854" style:letter-kerning="false" style:font-name-asian="Calibri3" style:language-asian="en" style:country-asian="US" style:font-weight-asian="normal" style:font-name-complex="Cardo1" style:language-complex="ar" style:country-complex="SA" style:font-weight-complex="normal">
        <loext:char-complex-color loext:theme-type="dark1" loext:color-type="theme"/>
      </style:text-properties>
    </style:style>
    <style:style style:name="T493" style:family="text">
      <style:text-properties fo:color="#000000" loext:opacity="100%" style:font-name="Calibri2" fo:language="en" fo:country="US" style:text-underline-style="none" fo:font-weight="normal" officeooo:rsid="01dff192" style:letter-kerning="false" style:font-name-asian="Calibri3" style:language-asian="en" style:country-asian="US" style:font-weight-asian="normal" style:font-name-complex="Cardo1" style:language-complex="ar" style:country-complex="SA" style:font-weight-complex="normal">
        <loext:char-complex-color loext:theme-type="dark1" loext:color-type="theme"/>
      </style:text-properties>
    </style:style>
    <style:style style:name="T494" style:family="text">
      <style:text-properties fo:color="#000000" loext:opacity="100%" style:font-name="Calibri2" fo:language="en" fo:country="US" style:text-underline-style="none" fo:font-weight="normal" officeooo:rsid="01e0c25e" style:letter-kerning="false" style:font-name-asian="Calibri3" style:language-asian="en" style:country-asian="US" style:font-weight-asian="normal" style:font-name-complex="Cardo1" style:language-complex="ar" style:country-complex="SA" style:font-weight-complex="normal">
        <loext:char-complex-color loext:theme-type="dark1" loext:color-type="theme"/>
      </style:text-properties>
    </style:style>
    <style:style style:name="T495" style:family="text">
      <style:text-properties fo:color="#000000" loext:opacity="100%" style:font-name="Cardo" fo:font-size="10pt" style:font-name-asian="Calibri3" style:font-size-asian="10pt" style:font-name-complex="Cardo1" style:font-size-complex="10pt" style:font-weight-complex="bold">
        <loext:char-complex-color loext:theme-type="dark1" loext:color-type="theme"/>
      </style:text-properties>
    </style:style>
    <style:style style:name="T496" style:family="text">
      <style:text-properties fo:color="#000000" loext:opacity="100%" fo:font-size="7pt" style:font-size-asian="7pt" style:font-name-complex="Calibri3" style:font-size-complex="7pt" style:font-weight-complex="bold">
        <loext:char-complex-color loext:theme-type="dark1" loext:color-type="theme"/>
      </style:text-properties>
    </style:style>
    <style:style style:name="T497" style:family="text">
      <style:text-properties fo:color="#000000" loext:opacity="100%" fo:font-size="7pt" officeooo:rsid="01cd0f53" style:font-size-asian="7pt" style:font-name-complex="Calibri3" style:font-size-complex="7pt" style:font-weight-complex="bold">
        <loext:char-complex-color loext:theme-type="dark1" loext:color-type="theme"/>
      </style:text-properties>
    </style:style>
    <style:style style:name="T498" style:family="text">
      <style:text-properties fo:color="#000000" loext:opacity="100%" style:font-name="Cardo" fo:font-size="7pt" style:font-size-asian="7pt" style:font-name-complex="Cardo1" style:font-size-complex="7pt" style:font-weight-complex="bold">
        <loext:char-complex-color loext:theme-type="dark1" loext:color-type="theme"/>
      </style:text-properties>
    </style:style>
    <style:style style:name="T499" style:family="text">
      <style:text-properties fo:color="#000000" loext:opacity="100%" style:font-name="Cardo" fo:font-size="10pt" fo:font-weight="bold" fo:background-color="#f4b083" loext:char-shading-value="0" style:font-size-asian="10pt" style:font-weight-asian="bold" style:font-name-complex="Cardo1" style:font-size-complex="10pt">
        <loext:char-complex-color loext:theme-type="dark1" loext:color-type="theme"/>
      </style:text-properties>
    </style:style>
    <style:style style:name="T500" style:family="text">
      <style:text-properties style:font-name="Ezra SIL" fo:font-size="10pt" fo:font-weight="bold" style:font-size-asian="10pt" style:font-weight-asian="bold" style:font-family-complex="'Hebrew Paleo Siloam'" style:font-family-generic-complex="system" style:font-pitch-complex="variable" style:font-size-complex="10pt" style:language-complex="he" style:country-complex="IL"/>
    </style:style>
    <style:style style:name="T501" style:family="text">
      <style:text-properties fo:color="#000000" loext:opacity="100%" fo:font-size="7pt" style:font-name-asian="Calibri3" style:font-size-asian="7pt" style:font-name-complex="Calibri3" style:font-size-complex="7pt" style:font-weight-complex="bold">
        <loext:char-complex-color loext:theme-type="dark1" loext:color-type="theme"/>
      </style:text-properties>
    </style:style>
    <style:style style:name="T502" style:family="text">
      <style:text-properties fo:color="#000000" loext:opacity="100%" style:font-name="Ezra SIL" fo:font-size="10pt" fo:font-weight="bold" style:font-size-asian="10pt" style:font-weight-asian="bold" style:font-family-complex="'Hebrew Paleo Siloam'" style:font-family-generic-complex="system" style:font-pitch-complex="variable" style:font-size-complex="10pt" style:language-complex="he" style:country-complex="IL">
        <loext:char-complex-color loext:theme-type="dark1" loext:color-type="theme"/>
      </style:text-properties>
    </style:style>
    <style:style style:name="T503" style:family="text">
      <style:text-properties fo:color="#000000" loext:opacity="100%" style:font-name="Cardo" fo:font-size="10pt" fo:font-style="italic" style:font-size-asian="10pt" style:font-style-asian="italic" style:font-name-complex="Cardo1" style:font-size-complex="10pt" style:font-style-complex="italic" style:font-weight-complex="bold">
        <loext:char-complex-color loext:theme-type="dark1" loext:color-type="theme"/>
      </style:text-properties>
    </style:style>
    <style:style style:name="T504" style:family="text">
      <style:text-properties fo:color="#000000" loext:opacity="100%" style:font-name="Cardo" fo:font-size="6pt" style:font-size-asian="6pt" style:font-name-complex="Cardo1" style:font-size-complex="6pt" style:font-weight-complex="bold">
        <loext:char-complex-color loext:theme-type="dark1" loext:color-type="theme"/>
      </style:text-properties>
    </style:style>
    <style:style style:name="T505" style:family="text">
      <style:text-properties fo:color="#000000" loext:opacity="100%" style:font-name="Cardo" fo:font-size="7pt" officeooo:rsid="01cef997" style:font-size-asian="7pt" style:font-name-complex="Cardo1" style:font-size-complex="7pt" style:font-weight-complex="bold">
        <loext:char-complex-color loext:theme-type="dark1" loext:color-type="theme"/>
      </style:text-properties>
    </style:style>
    <style:style style:name="T506" style:family="text">
      <style:text-properties fo:color="#000000" loext:opacity="100%" style:font-name="Cardo" fo:font-size="7pt" fo:font-style="italic" officeooo:rsid="01cd0f53" style:font-size-asian="7pt" style:font-style-asian="italic" style:font-name-complex="Cardo1" style:font-size-complex="7pt" style:font-style-complex="italic" style:font-weight-complex="bold">
        <loext:char-complex-color loext:theme-type="dark1" loext:color-type="theme"/>
      </style:text-properties>
    </style:style>
    <style:style style:name="T507" style:family="text">
      <style:text-properties fo:color="#000000" loext:opacity="100%" fo:font-family="Cardo" fo:font-size="7pt" fo:font-style="italic" officeooo:rsid="01cd0f53" style:font-size-asian="7pt" style:font-style-asian="italic" style:font-name-complex="Cardo1" style:font-size-complex="7pt" style:font-style-complex="italic" style:font-weight-complex="bold">
        <loext:char-complex-color loext:theme-type="dark1" loext:color-type="theme"/>
      </style:text-properties>
    </style:style>
    <style:style style:name="T508" style:family="text">
      <style:text-properties fo:color="#000000" loext:opacity="100%" style:font-name="Cardo" fo:font-size="7pt" fo:font-style="italic" style:font-size-asian="7pt" style:font-style-asian="italic" style:font-name-complex="Cardo1" style:font-size-complex="7pt" style:font-style-complex="italic" style:font-weight-complex="bold">
        <loext:char-complex-color loext:theme-type="dark1" loext:color-type="theme"/>
      </style:text-properties>
    </style:style>
    <style:style style:name="T509" style:family="text">
      <style:text-properties fo:color="#000000" loext:opacity="100%" style:font-name="Cardo" fo:font-size="7pt" style:font-name-asian="Calibri3" style:font-size-asian="7pt" style:font-name-complex="Cardo1" style:font-size-complex="7pt" style:font-weight-complex="bold">
        <loext:char-complex-color loext:theme-type="dark1" loext:color-type="theme"/>
      </style:text-properties>
    </style:style>
    <style:style style:name="T510" style:family="text">
      <style:text-properties fo:color="#000000" loext:opacity="100%" style:font-name="Cardo" style:text-underline-style="solid" style:text-underline-width="bold" style:text-underline-color="font-color" style:font-name-asian="Calibri3" style:font-name-complex="Cardo1" style:font-weight-complex="bold">
        <loext:char-complex-color loext:theme-type="dark1" loext:color-type="theme"/>
      </style:text-properties>
    </style:style>
    <style:style style:name="T511" style:family="text">
      <style:text-properties fo:color="#000000" loext:opacity="100%" style:font-name="Cardo" fo:font-size="8pt" style:font-size-asian="8pt" style:font-name-complex="Cardo1" style:font-size-complex="8pt" style:font-weight-complex="bold">
        <loext:char-complex-color loext:theme-type="dark1" loext:color-type="theme"/>
      </style:text-properties>
    </style:style>
    <style:style style:name="T512" style:family="text">
      <style:text-properties fo:color="#000000" loext:opacity="100%" style:text-position="super 58%" style:font-name="Cardo" fo:font-size="8pt" style:font-size-asian="8pt" style:font-name-complex="Cardo1" style:font-size-complex="8pt" style:font-weight-complex="bold">
        <loext:char-complex-color loext:theme-type="dark1" loext:color-type="theme"/>
      </style:text-properties>
    </style:style>
    <style:style style:name="T513" style:family="text">
      <style:text-properties fo:color="#000000" loext:opacity="100%" style:font-name="Cardo" fo:font-size="10pt" style:font-name-asian="Calibri3" style:font-size-asian="10pt" style:font-name-complex="Cardo1" style:font-size-complex="10pt" style:font-weight-complex="bold"/>
    </style:style>
    <style:style style:name="T514" style:family="text">
      <style:text-properties fo:color="#000000" loext:opacity="100%" style:font-name="Cardo" fo:font-size="8pt" style:font-size-asian="8pt" style:font-name-complex="Cardo1" style:font-size-complex="8pt" style:font-weight-complex="bold"/>
    </style:style>
    <style:style style:name="T515" style:family="text">
      <style:text-properties fo:color="#000000" loext:opacity="100%" style:text-position="super 58%" style:font-name="Cardo" fo:font-size="8pt" style:font-size-asian="8pt" style:font-name-complex="Cardo1" style:font-size-complex="8pt" style:font-weight-complex="bold"/>
    </style:style>
    <style:style style:name="T516" style:family="text">
      <style:text-properties fo:color="#806000" loext:opacity="100%" style:font-name="Cardo" fo:font-size="10pt" style:text-underline-style="solid" style:text-underline-width="auto" style:text-underline-color="font-color" fo:font-weight="bold" style:font-size-asian="10pt" style:font-weight-asian="bold" style:font-name-complex="Cardo1" style:font-size-complex="10pt"/>
    </style:style>
    <style:style style:name="T517" style:family="text">
      <style:text-properties fo:color="#806000" loext:opacity="100%" style:font-name="Cardo" fo:font-size="10pt" fo:font-weight="bold" style:font-size-asian="10pt" style:font-weight-asian="bold" style:font-name-complex="Cardo1" style:font-size-complex="10pt">
        <loext:char-complex-color loext:theme-type="accent4" loext:color-type="theme">
          <loext:transformation loext:type="shade" loext:value="4980"/>
        </loext:char-complex-color>
      </style:text-properties>
    </style:style>
    <style:style style:name="T518" style:family="text">
      <style:text-properties fo:color="#000000" loext:opacity="100%" style:font-name="Cardo" fo:font-size="6pt" fo:font-weight="bold" style:font-size-asian="6pt" style:font-weight-asian="bold" style:font-name-complex="Cardo1" style:font-size-complex="6pt">
        <loext:char-complex-color loext:theme-type="dark1" loext:color-type="theme"/>
      </style:text-properties>
    </style:style>
    <style:style style:name="T519" style:family="text">
      <style:text-properties fo:color="#7030a0" loext:opacity="100%" style:font-name="Cardo" fo:font-size="10pt" style:text-underline-style="solid" style:text-underline-width="auto" style:text-underline-color="font-color" fo:font-weight="bold" style:font-size-asian="10pt" style:font-weight-asian="bold" style:font-name-complex="Cardo1" style:font-size-complex="10pt"/>
    </style:style>
    <style:style style:name="T520" style:family="text">
      <style:text-properties fo:color="#7030a0" loext:opacity="100%" style:font-name="Cardo" fo:font-size="10pt" fo:font-weight="bold" style:font-size-asian="10pt" style:font-weight-asian="bold" style:font-name-complex="Cardo1" style:font-size-complex="10pt"/>
    </style:style>
    <style:style style:name="T521" style:family="text">
      <style:text-properties fo:color="#385623" loext:opacity="100%" style:font-name="Cardo" fo:font-size="10pt" style:text-underline-style="solid" style:text-underline-width="auto" style:text-underline-color="font-color" fo:font-weight="bold" style:font-size-asian="10pt" style:font-weight-asian="bold" style:font-name-complex="Cardo1" style:font-size-complex="10pt">
        <loext:char-complex-color loext:theme-type="accent6" loext:color-type="theme">
          <loext:transformation loext:type="shade" loext:value="4980"/>
        </loext:char-complex-color>
      </style:text-properties>
    </style:style>
    <style:style style:name="T522" style:family="text">
      <style:text-properties fo:color="#000000" loext:opacity="100%" fo:font-size="8pt" fo:font-weight="normal" officeooo:rsid="01099ab8" style:font-size-asian="8pt" style:font-weight-asian="normal" style:font-size-complex="8pt" style:font-weight-complex="normal"/>
    </style:style>
    <style:style style:name="T523" style:family="text">
      <style:text-properties fo:color="#000000" loext:opacity="100%" fo:font-size="8pt" fo:font-weight="normal" style:font-size-asian="8pt" style:font-weight-asian="normal" style:font-size-complex="8pt" style:font-weight-complex="normal"/>
    </style:style>
    <style:style style:name="T524" style:family="text">
      <style:text-properties fo:color="#000000" loext:opacity="100%" style:text-position="super 58%" fo:font-size="8pt" fo:font-weight="normal" style:font-size-asian="8pt" style:font-weight-asian="normal" style:font-size-complex="8pt" style:font-weight-complex="normal"/>
    </style:style>
    <style:style style:name="T525" style:family="text">
      <style:text-properties fo:color="#000000" loext:opacity="100%" fo:font-size="8pt" style:font-size-asian="8pt" style:font-size-complex="8pt" style:font-weight-complex="bold"/>
    </style:style>
    <style:style style:name="T526" style:family="text">
      <style:text-properties fo:color="#806000" loext:opacity="100%" style:text-underline-style="solid" style:text-underline-width="auto" style:text-underline-color="font-color"/>
    </style:style>
    <style:style style:name="T527" style:family="text">
      <style:text-properties fo:color="#806000" loext:opacity="100%">
        <loext:char-complex-color loext:theme-type="accent4" loext:color-type="theme">
          <loext:transformation loext:type="shade" loext:value="4980"/>
        </loext:char-complex-color>
      </style:text-properties>
    </style:style>
    <style:style style:name="T528" style:family="text">
      <style:text-properties fo:font-size="6pt" style:font-size-asian="6pt" style:font-size-complex="6pt" style:font-weight-complex="bold"/>
    </style:style>
    <style:style style:name="T529" style:family="text">
      <style:text-properties fo:color="#7030a0" loext:opacity="100%" style:text-underline-style="solid" style:text-underline-width="auto" style:text-underline-color="font-color"/>
    </style:style>
    <style:style style:name="T530" style:family="text">
      <style:text-properties fo:color="#7030a0" loext:opacity="100%"/>
    </style:style>
    <style:style style:name="T531" style:family="text">
      <style:text-properties fo:color="#385623" loext:opacity="100%" style:text-underline-style="solid" style:text-underline-width="auto" style:text-underline-color="font-color">
        <loext:char-complex-color loext:theme-type="accent6" loext:color-type="theme">
          <loext:transformation loext:type="shade" loext:value="4980"/>
        </loext:char-complex-color>
      </style:text-properties>
    </style:style>
    <style:style style:name="T532" style:family="text">
      <style:text-properties fo:color="#000000" loext:opacity="100%" style:font-name="Cardo" fo:font-size="10pt" fo:font-weight="bold" officeooo:rsid="000c8ee8" style:font-size-asian="10pt" style:font-weight-asian="bold" style:font-name-complex="Cardo1" style:font-size-complex="10pt">
        <loext:char-complex-color loext:theme-type="dark1" loext:color-type="theme"/>
      </style:text-properties>
    </style:style>
    <style:style style:name="T533" style:family="text">
      <style:text-properties fo:color="#000000" loext:opacity="100%" style:font-name="Ezra SIL" fo:font-size="10pt" fo:font-weight="bold" officeooo:rsid="000c8ee8" style:font-size-asian="10pt" style:font-weight-asian="bold" style:font-family-complex="'Hebrew Paleo Siloam'" style:font-family-generic-complex="system" style:font-pitch-complex="variable" style:font-size-complex="10pt" style:language-complex="he" style:country-complex="IL">
        <loext:char-complex-color loext:theme-type="dark1" loext:color-type="theme"/>
      </style:text-properties>
    </style:style>
    <style:style style:name="T534" style:family="text">
      <style:text-properties fo:color="#000000" loext:opacity="100%" style:font-name="Ezra SIL" fo:font-size="10pt" fo:font-weight="bold" officeooo:rsid="000c8ee8" style:font-size-asian="10pt" style:font-weight-asian="bold" style:font-family-complex="'Hebrew Paleo Siloam'" style:font-family-generic-complex="system" style:font-pitch-complex="variable" style:font-size-complex="10pt" style:language-complex="he" style:country-complex="IL" style:script-type="complex">
        <loext:char-complex-color loext:theme-type="dark1" loext:color-type="theme"/>
      </style:text-properties>
    </style:style>
    <style:style style:name="T535" style:family="text">
      <style:text-properties fo:color="#000000" loext:opacity="100%" style:font-name="Cardo" fo:font-size="10pt" fo:font-weight="bold" officeooo:rsid="000c8ee8" style:font-size-asian="10pt" style:font-weight-asian="bold" style:font-name-complex="Cardo1" style:font-size-complex="10pt" style:language-complex="he" style:country-complex="IL">
        <loext:char-complex-color loext:theme-type="dark1" loext:color-type="theme"/>
      </style:text-properties>
    </style:style>
    <style:style style:name="T536" style:family="text">
      <style:text-properties fo:color="#000000" loext:opacity="100%" style:font-name="Cardo" fo:font-size="10pt" fo:font-weight="bold" officeooo:rsid="000e2bd4" style:font-size-asian="10pt" style:font-weight-asian="bold" style:font-name-complex="Cardo1" style:font-size-complex="10pt">
        <loext:char-complex-color loext:theme-type="dark1" loext:color-type="theme"/>
      </style:text-properties>
    </style:style>
    <style:style style:name="T537" style:family="text">
      <style:text-properties style:font-name="Ezra SIL" fo:font-size="10pt" fo:font-weight="bold" style:font-size-asian="10pt" style:font-weight-asian="bold" style:font-family-complex="'Hebrew Paleo Siloam'" style:font-family-generic-complex="system" style:font-pitch-complex="variable" style:font-size-complex="10pt" style:language-complex="he" style:country-complex="IL" style:script-type="complex"/>
    </style:style>
    <style:style style:name="T538" style:family="text">
      <style:text-properties fo:color="#000000" loext:opacity="100%" style:font-name="Cardo" fo:font-size="10pt" fo:font-weight="bold" style:font-size-asian="10pt" style:font-weight-asian="bold" style:font-name-complex="Cardo1" style:font-size-complex="10pt" style:language-complex="he" style:country-complex="IL">
        <loext:char-complex-color loext:theme-type="dark1" loext:color-type="theme"/>
      </style:text-properties>
    </style:style>
    <style:style style:name="T539" style:family="text">
      <style:text-properties fo:color="#000000" loext:opacity="100%" style:font-name="Ezra SIL" fo:font-size="10pt" fo:font-weight="bold" officeooo:rsid="000e2bd4" style:font-size-asian="10pt" style:font-weight-asian="bold" style:font-name-complex="Ezra SIL1" style:font-size-complex="10pt" style:language-complex="he" style:country-complex="IL">
        <loext:char-complex-color loext:theme-type="dark1" loext:color-type="theme"/>
      </style:text-properties>
    </style:style>
    <style:style style:name="T540" style:family="text">
      <style:text-properties fo:color="#000000" loext:opacity="100%" style:font-name="Cardo" fo:font-size="10pt" fo:font-weight="bold" officeooo:rsid="0214cf7e" style:font-size-asian="10pt" style:font-weight-asian="bold" style:font-name-complex="Cardo1" style:font-size-complex="10pt">
        <loext:char-complex-color loext:theme-type="dark1" loext:color-type="theme"/>
      </style:text-properties>
    </style:style>
    <style:style style:name="T541" style:family="text">
      <style:text-properties fo:color="#000000" loext:opacity="100%" style:font-name="Cardo" fo:font-weight="bold" style:font-name-asian="Calibri3" style:font-weight-asian="bold" style:font-name-complex="Cardo1">
        <loext:char-complex-color loext:theme-type="dark1" loext:color-type="theme"/>
      </style:text-properties>
    </style:style>
    <style:style style:name="T542" style:family="text">
      <style:text-properties style:font-name="Cardo" style:font-name-complex="Cardo1" style:font-weight-complex="bold"/>
    </style:style>
    <style:style style:name="T543" style:family="text">
      <style:text-properties fo:color="#000000" loext:opacity="100%" style:font-name="Cardo" fo:font-size="6pt" style:font-name-asian="Calibri3" style:font-size-asian="6pt" style:font-name-complex="Cardo1" style:font-size-complex="6pt" style:font-weight-complex="bold">
        <loext:char-complex-color loext:theme-type="dark1" loext:color-type="theme"/>
      </style:text-properties>
    </style:style>
    <style:style style:name="T544" style:family="text">
      <style:text-properties fo:font-weight="bold" style:font-weight-asian="bold"/>
    </style:style>
    <style:style style:name="T545" style:family="text">
      <style:text-properties fo:color="#000000" loext:opacity="100%" style:font-name="Ezra SIL" fo:font-size="12pt" fo:font-weight="bold" style:font-size-asian="12pt" style:font-weight-asian="bold" style:font-name-complex="Ezra SIL1" style:font-size-complex="12pt" style:language-complex="he" style:country-complex="IL">
        <loext:char-complex-color loext:theme-type="dark1" loext:color-type="theme"/>
      </style:text-properties>
    </style:style>
    <style:style style:name="T546" style:family="text">
      <style:text-properties fo:color="#000000" loext:opacity="100%" style:font-name="Mongolian Baiti" fo:font-size="12pt" fo:font-weight="bold" style:font-size-asian="12pt" style:font-weight-asian="bold" style:font-family-complex="'Hebrew Paleo Siloam'" style:font-family-generic-complex="system" style:font-pitch-complex="variable" style:font-size-complex="12pt" style:language-complex="he" style:country-complex="IL" style:script-type="complex">
        <loext:char-complex-color loext:theme-type="dark1" loext:color-type="theme"/>
      </style:text-properties>
    </style:style>
    <style:style style:name="T547" style:family="text">
      <style:text-properties style:font-name="Ezra SIL" fo:font-size="12pt" fo:letter-spacing="0.0138in" fo:font-weight="bold" style:font-size-asian="12pt" style:font-weight-asian="bold" style:font-name-complex="Ezra SIL1" style:font-size-complex="12pt" style:language-complex="he" style:country-complex="IL"/>
    </style:style>
    <style:style style:name="T548" style:family="text">
      <style:text-properties fo:color="#000000" loext:opacity="100%" style:font-name="Ezra SIL" fo:font-size="12pt" style:rfc-language-tag="x-none" fo:font-weight="bold" style:font-size-asian="12pt" style:font-weight-asian="bold" style:font-name-complex="Ezra SIL1" style:font-size-complex="12pt" style:language-complex="he" style:country-complex="IL"/>
    </style:style>
    <style:style style:name="T549" style:family="text">
      <style:text-properties fo:color="#000000" loext:opacity="100%" style:font-name="Ezra SIL" fo:font-size="12pt" fo:font-weight="bold" style:font-size-asian="12pt" style:font-weight-asian="bold" style:font-name-complex="Ezra SIL1" style:font-size-complex="12pt" style:language-complex="he" style:country-complex="IL" style:script-type="complex">
        <loext:char-complex-color loext:theme-type="dark1" loext:color-type="theme"/>
      </style:text-properties>
    </style:style>
    <style:style style:name="T550" style:family="text">
      <style:text-properties fo:color="#000000" loext:opacity="100%" style:font-name="Cardo" fo:font-size="9pt" style:font-name-asian="Calibri3" style:font-size-asian="9pt" style:font-name-complex="Cardo1" style:font-size-complex="9pt" style:font-weight-complex="bold">
        <loext:char-complex-color loext:theme-type="dark1" loext:color-type="theme"/>
      </style:text-properties>
    </style:style>
    <style:style style:name="T551" style:family="text">
      <style:text-properties fo:color="#000000" loext:opacity="100%" style:font-name="Cardo" fo:font-size="9pt" fo:background-color="#fff2cc" loext:char-shading-value="0" style:font-size-asian="9pt" style:font-name-complex="Cardo1" style:font-size-complex="9pt" style:font-weight-complex="bold">
        <loext:char-complex-color loext:theme-type="dark1" loext:color-type="theme"/>
      </style:text-properties>
    </style:style>
    <style:style style:name="T552" style:family="text">
      <style:text-properties fo:font-size="9pt" fo:font-weight="bold" style:font-size-asian="9pt" style:font-weight-asian="bold" style:font-size-complex="9pt"/>
    </style:style>
    <style:style style:name="T553" style:family="text">
      <style:text-properties fo:font-variant="small-caps" fo:color="#000000" loext:opacity="100%" style:font-name="Cardo" fo:font-size="9pt" fo:font-weight="bold" style:font-size-asian="9pt" style:font-weight-asian="bold" style:font-name-complex="Cardo1" style:font-size-complex="9pt">
        <loext:char-complex-color loext:theme-type="dark1" loext:color-type="theme"/>
      </style:text-properties>
    </style:style>
    <style:style style:name="T554" style:family="text">
      <style:text-properties fo:color="#000000" loext:opacity="100%" style:font-name="Cardo" fo:font-size="9pt" fo:font-weight="bold" style:font-size-asian="9pt" style:font-weight-asian="bold" style:font-name-complex="Cardo1" style:font-size-complex="9pt" style:language-complex="he" style:country-complex="IL">
        <loext:char-complex-color loext:theme-type="dark1" loext:color-type="theme"/>
      </style:text-properties>
    </style:style>
    <style:style style:name="T555" style:family="text">
      <style:text-properties fo:font-size="8pt" fo:font-weight="bold" style:font-size-asian="8pt" style:font-weight-asian="bold" style:font-size-complex="8pt"/>
    </style:style>
    <style:style style:name="T556" style:family="text">
      <style:text-properties fo:color="#000000" loext:opacity="100%" style:font-name="Cardo" fo:font-size="9pt" style:font-name-asian="Calibri3" style:font-size-asian="9pt" style:font-name-complex="Cardo1" style:font-size-complex="9pt" style:language-complex="he" style:country-complex="IL" style:font-weight-complex="bold">
        <loext:char-complex-color loext:theme-type="dark1" loext:color-type="theme"/>
      </style:text-properties>
    </style:style>
    <style:style style:name="T557" style:family="text">
      <style:text-properties fo:font-size="9pt" fo:font-weight="bold" style:font-size-asian="9pt" style:font-weight-asian="bold" style:font-size-complex="9pt" style:language-complex="he" style:country-complex="IL"/>
    </style:style>
    <style:style style:name="T558" style:family="text">
      <style:text-properties fo:color="#000000" loext:opacity="100%" style:font-name="Cardo" fo:font-size="9pt" fo:letter-spacing="-0.0126in" fo:font-weight="bold" style:font-size-asian="9pt" style:font-weight-asian="bold" style:font-name-complex="Cardo1" style:font-size-complex="9pt" style:language-complex="he" style:country-complex="IL">
        <loext:char-complex-color loext:theme-type="dark1" loext:color-type="theme"/>
      </style:text-properties>
    </style:style>
    <style:style style:name="T559" style:family="text">
      <style:text-properties fo:color="#ff0000" loext:opacity="100%" style:font-name="Cardo" fo:font-size="9pt" fo:font-weight="bold" style:font-size-asian="9pt" style:font-weight-asian="bold" style:font-name-complex="Cardo1" style:font-size-complex="9pt"/>
    </style:style>
    <style:style style:name="T560" style:family="text">
      <style:text-properties style:font-name="Ezra SIL" fo:font-size="9pt" style:rfc-language-tag="x-none" fo:font-weight="bold" style:font-size-asian="9pt" style:font-weight-asian="bold" style:font-name-complex="Ezra SIL1" style:font-size-complex="9pt" style:language-complex="he" style:country-complex="IL"/>
    </style:style>
    <style:style style:name="T561" style:family="text">
      <style:text-properties style:font-name="Ezra SIL" fo:font-size="9pt" style:rfc-language-tag="x-none" fo:font-weight="bold" style:font-size-asian="9pt" style:font-weight-asian="bold" style:font-name-complex="Ezra SIL1" style:font-size-complex="9pt" style:language-complex="he" style:country-complex="IL" style:script-type="complex"/>
    </style:style>
    <style:style style:name="T562" style:family="text">
      <style:text-properties fo:color="#000000" loext:opacity="100%" style:font-name="Ezra SIL" fo:font-size="9pt" style:rfc-language-tag="x-none" fo:font-weight="bold" style:font-size-asian="9pt" style:font-weight-asian="bold" style:font-name-complex="Ezra SIL1" style:font-size-complex="9pt" style:language-complex="he" style:country-complex="IL"/>
    </style:style>
    <style:style style:name="T563" style:family="text">
      <style:text-properties style:font-name="Ezra SIL" fo:font-size="9pt" fo:font-weight="bold" style:font-size-asian="9pt" style:font-weight-asian="bold" style:font-name-complex="Ezra SIL1" style:font-size-complex="9pt" style:language-complex="he" style:country-complex="IL" style:script-type="complex"/>
    </style:style>
    <style:style style:name="T564" style:family="text">
      <style:text-properties style:font-name="Ezra SIL" fo:font-size="9pt" style:rfc-language-tag="x-none" fo:font-weight="bold" fo:background-color="#ffe599" loext:char-shading-value="0" style:font-size-asian="9pt" style:font-weight-asian="bold" style:font-name-complex="Ezra SIL1" style:font-size-complex="9pt" style:language-complex="he" style:country-complex="IL"/>
    </style:style>
    <style:style style:name="T565" style:family="text">
      <style:text-properties fo:color="#000000" loext:opacity="100%" style:font-name="Ezra SIL" fo:font-size="9pt" fo:font-weight="bold" fo:background-color="#ffe599" loext:char-shading-value="0" style:font-size-asian="9pt" style:font-weight-asian="bold" style:font-name-complex="Ezra SIL1" style:font-size-complex="9pt" style:language-complex="he" style:country-complex="IL">
        <loext:char-complex-color loext:theme-type="dark1" loext:color-type="theme"/>
      </style:text-properties>
    </style:style>
    <style:style style:name="T566" style:family="text">
      <style:text-properties fo:color="#000000" loext:opacity="100%" style:font-name="Ezra SIL" fo:font-size="9pt" style:rfc-language-tag="x-none" fo:font-weight="bold" style:font-size-asian="9pt" style:font-weight-asian="bold" style:font-name-complex="Ezra SIL1" style:font-size-complex="9pt" style:language-complex="he" style:country-complex="IL" style:script-type="complex"/>
    </style:style>
    <style:style style:name="T567" style:family="text">
      <style:text-properties style:font-name="Cardo" fo:font-size="7pt" fo:font-weight="bold" style:font-size-asian="6.09999990463257pt" style:font-weight-asian="bold" style:font-name-complex="Cardo1" style:font-size-complex="7pt" style:font-weight-complex="bold"/>
    </style:style>
    <style:style style:name="T568" style:family="text">
      <style:text-properties style:font-name="Cardo" fo:font-size="9pt" fo:font-weight="bold" style:font-size-asian="9pt" style:font-weight-asian="bold" style:font-name-complex="Cardo1" style:font-size-complex="9pt" style:font-weight-complex="bold"/>
    </style:style>
    <style:style style:name="T569" style:family="text">
      <style:text-properties style:font-name="Cardo" fo:font-size="9pt" fo:font-weight="bold" officeooo:rsid="00f40d0d" style:font-size-asian="9pt" style:font-weight-asian="bold" style:font-name-complex="Cardo1" style:font-size-complex="9pt" style:font-weight-complex="bold"/>
    </style:style>
    <style:style style:name="T570" style:family="text">
      <style:text-properties style:font-name="Cardo" fo:font-size="9pt" fo:font-weight="bold" officeooo:rsid="01082663" style:font-size-asian="9pt" style:font-weight-asian="bold" style:font-name-complex="Cardo1" style:font-size-complex="9pt" style:font-weight-complex="bold"/>
    </style:style>
    <style:style style:name="T571" style:family="text">
      <style:text-properties style:font-name="Cardo" fo:font-size="9pt" fo:font-weight="bold" officeooo:rsid="008dbe74" style:font-size-asian="9pt" style:font-weight-asian="bold" style:font-name-complex="Cardo1" style:font-size-complex="9pt" style:font-weight-complex="bold"/>
    </style:style>
    <style:style style:name="T572" style:family="text">
      <style:text-properties style:font-name="Cardo" fo:font-size="9pt" fo:font-weight="bold" officeooo:rsid="013d0480" style:font-size-asian="9pt" style:font-weight-asian="bold" style:font-name-complex="Cardo1" style:font-size-complex="9pt" style:font-weight-complex="bold"/>
    </style:style>
    <style:style style:name="T573" style:family="text">
      <style:text-properties style:font-name="Calibri Light" style:font-size-asian="7pt" style:font-name-complex="Calibri Light2"/>
    </style:style>
    <style:style style:name="T574" style:family="text">
      <style:text-properties fo:color="#000000" loext:opacity="100%" style:font-name="Calibri Light" style:font-name-asian="Calibri3" style:font-size-asian="7pt" style:font-name-complex="Calibri Light2"/>
    </style:style>
    <style:style style:name="T575" style:family="text">
      <style:text-properties style:font-name="Calibri Light" fo:font-style="italic" style:font-size-asian="7pt" style:font-style-asian="italic" style:font-name-complex="Calibri Light2" style:font-style-complex="italic"/>
    </style:style>
    <style:style style:name="T576" style:family="text">
      <style:text-properties style:font-name="Ezra SIL" style:font-size-asian="7pt" style:font-family-complex="'Hebrew Paleo Siloam'" style:font-family-generic-complex="system" style:font-pitch-complex="variable" style:language-complex="he" style:country-complex="IL"/>
    </style:style>
    <style:style style:name="T577" style:family="text">
      <style:text-properties fo:color="#000000" loext:opacity="100%" style:font-name="Calibri Light" style:font-size-asian="7pt" style:font-name-complex="Calibri Light2" style:language-complex="he" style:country-complex="IL"/>
    </style:style>
    <style:style style:name="T578" style:family="text">
      <style:text-properties style:font-name="Cardo" fo:font-size="9pt" fo:font-weight="bold" officeooo:rsid="009193b3" style:font-size-asian="9pt" style:font-weight-asian="bold" style:font-name-complex="Cardo1" style:font-size-complex="9pt" style:font-weight-complex="bold"/>
    </style:style>
    <style:style style:name="T579" style:family="text">
      <style:text-properties style:font-name="Cardo" fo:font-size="9pt" fo:font-weight="bold" officeooo:rsid="00bdc747" style:font-size-asian="9pt" style:font-weight-asian="bold" style:font-name-complex="Cardo1" style:font-size-complex="9pt" style:font-weight-complex="bold"/>
    </style:style>
    <style:style style:name="T580" style:family="text">
      <style:text-properties style:font-name="Calibri Light" style:font-name-complex="Calibri Light2"/>
    </style:style>
    <style:style style:name="T581" style:family="text">
      <style:text-properties fo:color="#000000" loext:opacity="100%" style:font-name="Calibri Light" style:font-name-asian="Calibri3" style:font-name-complex="Calibri Light2"/>
    </style:style>
    <style:style style:name="T582" style:family="text">
      <style:text-properties style:font-name="Calibri Light" fo:font-weight="bold" style:font-weight-asian="bold" style:font-name-complex="Calibri Light2" style:font-weight-complex="bold"/>
    </style:style>
    <style:style style:name="T583" style:family="text">
      <style:text-properties fo:color="#000000" loext:opacity="100%" style:font-name="Calibri Light" fo:font-weight="bold" style:font-name-asian="Calibri3" style:font-weight-asian="bold" style:font-name-complex="Calibri Light2" style:font-weight-complex="bold"/>
    </style:style>
    <style:style style:name="T584" style:family="text">
      <style:text-properties fo:color="#000000" loext:opacity="100%" style:font-name="Calibri Light" style:font-name-asian="Calibri3" style:font-name-complex="Calibri Light2" style:font-weight-complex="bold"/>
    </style:style>
    <style:style style:name="T585" style:family="text">
      <style:text-properties fo:color="#000000" loext:opacity="100%" style:font-name="Calibri Light" officeooo:rsid="00908ad3" style:font-name-asian="Calibri3" style:font-name-complex="Calibri Light2" style:font-weight-complex="bold"/>
    </style:style>
    <style:style style:name="T586" style:family="text">
      <style:text-properties fo:color="#000000" loext:opacity="100%" style:font-name="Calibri Light" officeooo:rsid="008e7072" style:font-name-asian="Calibri3" style:font-name-complex="Calibri Light2" style:font-weight-complex="bold"/>
    </style:style>
    <style:style style:name="T587" style:family="text">
      <style:text-properties fo:color="#000000" loext:opacity="100%" style:font-name="Calibri Light" fo:font-style="normal" style:font-name-asian="Calibri3" style:font-style-asian="normal" style:font-name-complex="Calibri Light2" style:font-style-complex="normal" style:font-weight-complex="bold"/>
    </style:style>
    <style:style style:name="T588" style:family="text">
      <style:text-properties fo:color="#000000" loext:opacity="100%" style:font-name="Calibri Light" fo:font-style="normal" officeooo:rsid="00908ad3" style:font-name-asian="Calibri3" style:font-style-asian="normal" style:font-name-complex="Calibri Light2" style:font-style-complex="normal" style:font-weight-complex="bold"/>
    </style:style>
    <style:style style:name="T589" style:family="text">
      <style:text-properties fo:color="#000000" loext:opacity="100%" style:font-name="Calibri Light" fo:font-style="normal" fo:font-weight="bold" officeooo:rsid="00908ad3" style:font-name-asian="Calibri3" style:font-style-asian="normal" style:font-weight-asian="bold" style:font-name-complex="Calibri Light2" style:font-style-complex="normal" style:font-weight-complex="bold"/>
    </style:style>
    <style:style style:name="T590" style:family="text">
      <style:text-properties fo:color="#000000" loext:opacity="100%" style:font-name="Calibri Light" fo:font-style="normal" officeooo:rsid="009bfa58" style:font-name-asian="Calibri3" style:font-style-asian="normal" style:font-name-complex="Calibri Light2" style:font-style-complex="normal" style:font-weight-complex="bold"/>
    </style:style>
    <style:style style:name="T591" style:family="text">
      <style:text-properties fo:color="#000000" loext:opacity="100%" style:font-name="Calibri Light" fo:font-style="normal" officeooo:rsid="009ad693" style:font-name-asian="Calibri3" style:font-style-asian="normal" style:font-name-complex="Calibri Light2" style:font-style-complex="normal" style:font-weight-complex="bold"/>
    </style:style>
    <style:style style:name="T592" style:family="text">
      <style:text-properties fo:color="#000000" loext:opacity="100%" style:font-name="Calibri Light" fo:font-style="normal" fo:font-weight="normal" officeooo:rsid="00908ad3" style:font-name-asian="Calibri3" style:font-style-asian="normal" style:font-weight-asian="normal" style:font-name-complex="Calibri Light2" style:font-style-complex="normal" style:font-weight-complex="normal"/>
    </style:style>
    <style:style style:name="T593" style:family="text">
      <style:text-properties fo:color="#000000" loext:opacity="100%" style:font-name="Calibri Light" fo:font-style="normal" fo:font-weight="normal" officeooo:rsid="009bfa58" style:font-name-asian="Calibri3" style:font-style-asian="normal" style:font-weight-asian="normal" style:font-name-complex="Calibri Light2" style:font-style-complex="normal" style:font-weight-complex="normal"/>
    </style:style>
    <style:style style:name="T594" style:family="text">
      <style:text-properties fo:color="#000000" loext:opacity="100%" style:font-name="Calibri Light" fo:font-style="normal" fo:font-weight="normal" officeooo:rsid="009ad693" style:font-name-asian="Calibri3" style:font-style-asian="normal" style:font-weight-asian="normal" style:font-name-complex="Calibri Light2" style:font-style-complex="normal" style:font-weight-complex="normal"/>
    </style:style>
    <style:style style:name="T595" style:family="text">
      <style:text-properties fo:color="#000000" loext:opacity="100%" style:font-name="Calibri Light" officeooo:rsid="0053bad0" style:font-name-asian="Calibri3" style:font-name-complex="Calibri Light2" style:font-weight-complex="bold"/>
    </style:style>
    <style:style style:name="T596" style:family="text">
      <style:text-properties fo:color="#000000" loext:opacity="100%" style:font-name="Calibri Light" officeooo:rsid="009bf308" style:font-name-asian="Calibri3" style:font-name-complex="Calibri Light2" style:font-weight-complex="bold"/>
    </style:style>
    <style:style style:name="T597" style:family="text">
      <style:text-properties fo:color="#000000" loext:opacity="100%" style:font-name="Calibri Light" officeooo:rsid="009bfa58" style:font-name-asian="Calibri3" style:font-name-complex="Calibri Light2" style:font-weight-complex="bold"/>
    </style:style>
    <style:style style:name="T598" style:family="text">
      <style:text-properties fo:color="#000000" loext:opacity="100%" fo:font-family="Cardo" officeooo:rsid="00908ad3" style:font-name-asian="Calibri3" style:font-name-complex="Calibri Light2" style:font-weight-complex="bold"/>
    </style:style>
    <style:style style:name="T599" style:family="text">
      <style:text-properties fo:color="#000000" loext:opacity="100%" style:font-name="Calibri Light" officeooo:rsid="008dbe74" style:font-name-asian="Calibri3" style:font-name-complex="Calibri Light2" style:font-weight-complex="bold"/>
    </style:style>
    <style:style style:name="T600" style:family="text">
      <style:text-properties fo:color="#000000" loext:opacity="100%" style:font-name="Calibri Light" officeooo:rsid="009cffd7" style:font-name-asian="Calibri3" style:font-name-complex="Calibri Light2" style:font-weight-complex="bold"/>
    </style:style>
    <style:style style:name="T601" style:family="text">
      <style:text-properties fo:font-variant="small-caps" fo:color="#000000" loext:opacity="100%" style:font-name="Calibri Light" fo:font-weight="bold" officeooo:rsid="0053bad0" style:font-name-asian="Calibri3" style:font-weight-asian="bold" style:font-name-complex="Calibri Light2" style:font-weight-complex="bold"/>
    </style:style>
    <style:style style:name="T602" style:family="text">
      <style:text-properties fo:color="#000000" loext:opacity="100%" style:font-name="Calibri Light" fo:font-weight="normal" officeooo:rsid="009bf308" style:font-name-asian="Calibri3" style:font-weight-asian="normal" style:font-name-complex="Calibri Light2" style:font-weight-complex="normal"/>
    </style:style>
    <style:style style:name="T603" style:family="text">
      <style:text-properties fo:font-variant="small-caps" fo:color="#000000" loext:opacity="100%" style:font-name="Calibri Light" fo:font-weight="normal" officeooo:rsid="0053bad0" style:font-name-asian="Calibri3" style:font-weight-asian="normal" style:font-name-complex="Calibri Light2" style:font-weight-complex="normal"/>
    </style:style>
    <style:style style:name="T604" style:family="text">
      <style:text-properties fo:color="#000000" loext:opacity="100%" style:font-name="Calibri Light" fo:font-weight="normal" officeooo:rsid="008dbe74" style:font-name-asian="Calibri3" style:font-weight-asian="normal" style:font-name-complex="Calibri Light2" style:font-weight-complex="normal"/>
    </style:style>
    <style:style style:name="T605" style:family="text">
      <style:text-properties fo:color="#000000" loext:opacity="100%" style:font-name="Calibri Light" officeooo:rsid="008f740a" style:font-name-asian="Calibri3" style:font-name-complex="Calibri Light2"/>
    </style:style>
    <style:style style:name="T606" style:family="text">
      <style:text-properties fo:color="#000000" loext:opacity="100%" fo:font-family="Cardo" officeooo:rsid="0052a5f4" style:font-name-asian="Calibri3" style:font-name-complex="Calibri Light2"/>
    </style:style>
    <style:style style:name="T607" style:family="text">
      <style:text-properties fo:color="#000000" loext:opacity="100%" style:font-name="Calibri Light" officeooo:rsid="009bfa58" style:font-name-asian="Calibri3" style:font-name-complex="Calibri Light2"/>
    </style:style>
    <style:style style:name="T608" style:family="text">
      <style:text-properties fo:color="#000000" loext:opacity="100%" style:font-name="Calibri Light" officeooo:rsid="008ee48d" style:font-name-asian="Calibri3" style:font-name-complex="Calibri Light2"/>
    </style:style>
    <style:style style:name="T609" style:family="text">
      <style:text-properties fo:color="#000000" loext:opacity="100%" style:font-name="Calibri Light" officeooo:rsid="009cffd7" style:font-name-asian="Calibri3" style:font-name-complex="Calibri Light2"/>
    </style:style>
    <style:style style:name="T610" style:family="text">
      <style:text-properties style:font-name="Cardo" fo:font-size="9pt" fo:font-weight="bold" officeooo:rsid="00bee83b" style:font-size-asian="9pt" style:font-weight-asian="bold" style:font-name-complex="Cardo1" style:font-size-complex="9pt" style:font-weight-complex="bold"/>
    </style:style>
    <style:style style:name="T611" style:family="text">
      <style:text-properties style:font-name="Ezra SIL" fo:font-size="9pt" fo:font-weight="bold" style:font-size-asian="9pt" style:font-weight-asian="bold" style:font-family-complex="'Hebrew Paleo Siloam'" style:font-family-generic-complex="system" style:font-pitch-complex="variable" style:font-size-complex="9pt" style:language-complex="he" style:country-complex="IL"/>
    </style:style>
    <style:style style:name="T612" style:family="text">
      <style:text-properties style:font-name="Ezra SIL" fo:font-size="9pt" fo:font-weight="bold" style:font-size-asian="9pt" style:font-weight-asian="bold" style:font-family-complex="'Hebrew Paleo Siloam'" style:font-family-generic-complex="system" style:font-pitch-complex="variable" style:font-size-complex="9pt" style:language-complex="he" style:country-complex="IL" style:script-type="complex"/>
    </style:style>
    <style:style style:name="T613" style:family="text">
      <style:text-properties fo:color="#000000" loext:opacity="100%" style:font-name="Cardo" fo:font-size="9pt" fo:font-weight="bold" officeooo:rsid="00ec385b" style:font-size-asian="9pt" style:font-weight-asian="bold" style:font-name-complex="Cardo1" style:font-size-complex="9pt">
        <loext:char-complex-color loext:theme-type="dark1" loext:color-type="theme"/>
      </style:text-properties>
    </style:style>
    <style:style style:name="T614" style:family="text">
      <style:text-properties fo:color="#000000" loext:opacity="100%" style:font-name="Cardo" fo:font-size="9pt" fo:font-weight="bold" style:font-size-asian="9pt" style:font-weight-asian="bold" style:font-name-complex="Cardo1" style:font-size-complex="9pt" style:font-weight-complex="bold">
        <loext:char-complex-color loext:theme-type="dark1" loext:color-type="theme"/>
      </style:text-properties>
    </style:style>
    <style:style style:name="T615" style:family="text">
      <style:text-properties fo:color="#000000" loext:opacity="100%" style:font-name="Ezra SIL" fo:font-size="9pt" style:font-size-asian="9pt" style:font-name-complex="Ezra SIL1" style:font-size-complex="9pt" style:language-complex="he" style:country-complex="IL" style:font-weight-complex="bold">
        <loext:char-complex-color loext:theme-type="dark1" loext:color-type="theme"/>
      </style:text-properties>
    </style:style>
    <style:style style:name="T616" style:family="text">
      <style:text-properties fo:color="#000000" loext:opacity="100%" style:font-name="Ezra SIL" fo:font-size="9pt" style:font-name-asian="Calibri3" style:font-size-asian="9pt" style:font-name-complex="Ezra SIL1" style:font-size-complex="9pt" style:language-complex="he" style:country-complex="IL" style:font-weight-complex="bold">
        <loext:char-complex-color loext:theme-type="dark1" loext:color-type="theme"/>
      </style:text-properties>
    </style:style>
    <style:style style:name="T617" style:family="text">
      <style:text-properties style:font-name="Cardo" fo:language="en" fo:country="US" fo:font-weight="normal" officeooo:rsid="00394b9b" style:letter-kerning="false" style:font-name-asian="Calibri3" style:language-asian="en" style:country-asian="US" style:font-weight-asian="normal" style:font-name-complex="Cardo1" style:language-complex="ar" style:country-complex="SA" style:font-weight-complex="normal"/>
    </style:style>
    <style:style style:name="T618" style:family="text">
      <style:text-properties style:font-name="Cardo" fo:font-weight="bold" style:font-weight-asian="bold" style:font-name-complex="Cardo1"/>
    </style:style>
    <style:style style:name="T619" style:family="text">
      <style:text-properties style:font-name="Cardo" fo:font-size="10pt" fo:font-weight="bold" style:font-name-asian="Calibri3" style:font-size-asian="10pt" style:font-weight-asian="bold" style:font-name-complex="Cardo1" style:font-size-complex="10pt"/>
    </style:style>
    <style:style style:name="T620" style:family="text">
      <style:text-properties fo:color="#000000" loext:opacity="100%" style:font-name="Ezra SIL" fo:font-weight="bold" style:font-weight-asian="bold" style:font-name-complex="Ezra SIL1" style:language-complex="he" style:country-complex="IL"/>
    </style:style>
    <style:style style:name="T621" style:family="text">
      <style:text-properties fo:color="#000000" loext:opacity="100%" style:font-name="Ezra SIL" fo:font-weight="bold" style:font-name-asian="Calibri3" style:font-weight-asian="bold" style:font-name-complex="Ezra SIL1" style:language-complex="he" style:country-complex="IL"/>
    </style:style>
    <style:style style:name="T622" style:family="text">
      <style:text-properties fo:font-family="Cardo" fo:font-size="8pt" fo:font-weight="bold" officeooo:rsid="0013b644" style:font-size-asian="8pt" style:font-weight-asian="bold" style:font-name-complex="Cardo1" style:font-size-complex="8pt"/>
    </style:style>
    <style:style style:name="T623" style:family="text">
      <style:text-properties style:font-name="Cardo" fo:font-size="8pt" fo:font-weight="bold" style:font-size-asian="8pt" style:font-weight-asian="bold" style:font-name-complex="Cardo1" style:font-size-complex="8pt"/>
    </style:style>
    <style:style style:name="T624" style:family="text">
      <style:text-properties style:font-name="Cardo" fo:font-size="9.5pt" fo:font-weight="bold" style:font-size-asian="9.5pt" style:font-weight-asian="bold" style:font-family-complex="'Hebrew Paleo Siloam'" style:font-family-generic-complex="system" style:font-pitch-complex="variable" style:font-size-complex="9.5pt" style:language-complex="he" style:country-complex="IL"/>
    </style:style>
    <style:style style:name="T625" style:family="text">
      <style:text-properties fo:color="#000000" loext:opacity="100%" style:font-name="Ezra SIL" fo:font-weight="bold" style:font-weight-asian="bold" style:font-name-complex="Ezra SIL1" style:language-complex="he" style:country-complex="IL" style:script-type="complex"/>
    </style:style>
    <style:style style:name="T626" style:family="text">
      <style:text-properties style:font-name="Cardo" fo:font-size="10pt" fo:font-weight="bold" style:font-name-asian="Calibri3" style:font-size-asian="10pt" style:font-weight-asian="bold" style:font-name-complex="Cardo1" style:font-size-complex="10pt" style:language-complex="he" style:country-complex="IL"/>
    </style:style>
    <style:style style:name="T627" style:family="text">
      <style:text-properties fo:color="#000000" loext:opacity="100%" style:font-name="Ezra SIL" fo:font-size="6pt" fo:font-weight="bold" style:font-size-asian="6pt" style:font-weight-asian="bold" style:font-name-complex="Ezra SIL1" style:font-size-complex="6pt" style:language-complex="he" style:country-complex="IL"/>
    </style:style>
    <style:style style:name="T628" style:family="text">
      <style:text-properties style:font-name="Cardo" fo:font-size="7pt" fo:font-weight="bold" style:font-size-asian="7pt" style:font-weight-asian="bold" style:font-name-complex="Cardo1" style:font-size-complex="7pt"/>
    </style:style>
    <style:style style:name="T629" style:family="text">
      <style:text-properties fo:color="#000000" loext:opacity="100%" style:font-name="Cardo" fo:font-size="9pt" fo:font-weight="bold" style:font-name-asian="Calibri3" style:font-size-asian="9pt" style:font-weight-asian="bold" style:font-name-complex="Cardo1" style:font-size-complex="9pt" style:language-complex="he" style:country-complex="IL"/>
    </style:style>
    <style:style style:name="T630" style:family="text">
      <style:text-properties style:font-name="Cardo" fo:font-size="9pt" fo:font-weight="normal" officeooo:rsid="002e0113" style:font-size-asian="9pt" style:font-weight-asian="normal" style:font-name-complex="Cardo1" style:font-size-complex="9pt" style:font-weight-complex="normal"/>
    </style:style>
    <style:style style:name="T631" style:family="text">
      <style:text-properties fo:color="#000000" loext:opacity="100%" style:font-name="Cardo" fo:font-size="9pt" style:font-size-asian="9pt" style:font-name-complex="Cardo1" style:font-size-complex="9pt" style:language-complex="he" style:country-complex="IL" style:font-weight-complex="bold">
        <loext:char-complex-color loext:theme-type="dark1" loext:color-type="theme"/>
      </style:text-properties>
    </style:style>
    <style:style style:name="T632" style:family="text">
      <style:text-properties style:font-name="Cardo" fo:font-size="14pt" fo:font-weight="bold" style:font-size-asian="14pt" style:font-weight-asian="bold" style:font-name-complex="Cardo1" style:font-size-complex="14pt" style:font-weight-complex="bold"/>
    </style:style>
    <style:style style:name="T633" style:family="text">
      <style:text-properties fo:color="#000000" loext:opacity="100%" style:font-name="Calibri2" fo:font-size="9pt" fo:font-weight="bold" style:font-size-asian="9pt" style:font-weight-asian="bold" style:font-name-complex="Cardo1" style:font-size-complex="9pt" style:language-complex="he" style:country-complex="IL" style:font-weight-complex="bold">
        <loext:char-complex-color loext:theme-type="dark1" loext:color-type="theme"/>
      </style:text-properties>
    </style:style>
    <style:style style:name="T634" style:family="text">
      <style:text-properties fo:color="#000000" loext:opacity="100%" style:font-name="Calibri2" fo:font-size="9pt" fo:font-style="italic" fo:font-weight="bold" style:font-size-asian="9pt" style:font-style-asian="italic" style:font-weight-asian="bold" style:font-name-complex="Cardo1" style:font-size-complex="9pt" style:language-complex="he" style:country-complex="IL" style:font-style-complex="italic" style:font-weight-complex="bold">
        <loext:char-complex-color loext:theme-type="dark1" loext:color-type="theme"/>
      </style:text-properties>
    </style:style>
    <style:style style:name="T635" style:family="text">
      <style:text-properties fo:color="#000000" loext:opacity="100%" style:font-name="Calibri2" fo:font-size="9pt" fo:font-style="italic" style:font-size-asian="9pt" style:font-style-asian="italic" style:font-name-complex="Cardo1" style:font-size-complex="9pt" style:language-complex="he" style:country-complex="IL" style:font-style-complex="italic" style:font-weight-complex="bold">
        <loext:char-complex-color loext:theme-type="dark1" loext:color-type="theme"/>
      </style:text-properties>
    </style:style>
    <style:style style:name="T636" style:family="text">
      <style:text-properties fo:color="#000000" loext:opacity="100%" style:font-name="Calibri2" fo:font-size="9pt" style:font-size-asian="9pt" style:font-name-complex="Cardo1" style:font-size-complex="9pt" style:language-complex="he" style:country-complex="IL" style:font-weight-complex="bold">
        <loext:char-complex-color loext:theme-type="dark1" loext:color-type="theme"/>
      </style:text-properties>
    </style:style>
    <style:style style:name="T637" style:family="text">
      <style:text-properties fo:color="#000000" loext:opacity="100%" style:font-name="Calibri2" fo:font-size="9pt" style:text-underline-style="solid" style:text-underline-width="auto" style:text-underline-color="font-color" style:font-size-asian="9pt" style:font-name-complex="Cardo1" style:font-size-complex="9pt" style:language-complex="he" style:country-complex="IL" style:font-weight-complex="bold">
        <loext:char-complex-color loext:theme-type="dark1" loext:color-type="theme"/>
      </style:text-properties>
    </style:style>
    <style:style style:name="T638" style:family="text">
      <style:text-properties fo:color="#000000" loext:opacity="100%" fo:font-size="9pt" style:font-size-asian="9pt" style:font-name-complex="Cardo1" style:font-size-complex="9pt" style:language-complex="he" style:country-complex="IL" style:font-weight-complex="bold">
        <loext:char-complex-color loext:theme-type="dark1" loext:color-type="theme"/>
      </style:text-properties>
    </style:style>
    <style:style style:name="T639" style:family="text">
      <style:text-properties fo:color="#000000" loext:opacity="100%" fo:font-size="9pt" fo:font-weight="bold" style:font-size-asian="9pt" style:font-weight-asian="bold" style:font-name-complex="Cardo1" style:font-size-complex="9pt" style:language-complex="he" style:country-complex="IL">
        <loext:char-complex-color loext:theme-type="dark1" loext:color-type="theme"/>
      </style:text-properties>
    </style:style>
    <style:style style:name="T640" style:family="text">
      <style:text-properties fo:color="#000000" loext:opacity="100%" fo:font-size="9pt" style:text-underline-style="solid" style:text-underline-width="auto" style:text-underline-color="font-color" style:font-size-asian="9pt" style:font-name-complex="Cardo1" style:font-size-complex="9pt" style:language-complex="he" style:country-complex="IL" style:font-weight-complex="bold">
        <loext:char-complex-color loext:theme-type="dark1" loext:color-type="theme"/>
      </style:text-properties>
    </style:style>
    <style:style style:name="T641" style:family="text">
      <style:text-properties style:font-name="Calibri2" fo:font-size="9pt" style:font-size-asian="9pt" style:font-name-complex="Cardo1" style:font-size-complex="9pt" style:language-complex="he" style:country-complex="IL" style:font-weight-complex="bold"/>
    </style:style>
    <style:style style:name="T642" style:family="text">
      <style:text-properties fo:color="#000000" loext:opacity="100%" fo:font-size="9pt" fo:font-style="italic" style:font-size-asian="9pt" style:font-style-asian="italic" style:font-name-complex="Cardo1" style:font-size-complex="9pt" style:language-complex="he" style:country-complex="IL" style:font-style-complex="italic" style:font-weight-complex="bold">
        <loext:char-complex-color loext:theme-type="dark1" loext:color-type="theme"/>
      </style:text-properties>
    </style:style>
    <style:style style:name="T643" style:family="text">
      <style:text-properties fo:color="#000000" loext:opacity="100%" fo:font-size="9pt" fo:font-style="italic" style:font-name-asian="Calibri3" style:font-size-asian="9pt" style:font-style-asian="italic" style:font-name-complex="Cardo1" style:font-size-complex="9pt" style:font-style-complex="italic" style:font-weight-complex="bold">
        <loext:char-complex-color loext:theme-type="dark1" loext:color-type="theme"/>
      </style:text-properties>
    </style:style>
    <style:style style:name="T644" style:family="text">
      <style:text-properties fo:font-variant="small-caps" style:font-name="Calibri Light" style:font-name-complex="Calibri Light2"/>
    </style:style>
    <style:style style:name="T645" style:family="text">
      <style:text-properties fo:font-family="Garamond" style:font-family-generic="roman" style:font-pitch="variable" fo:font-size="9pt" fo:font-weight="bold" style:font-size-asian="9pt" style:font-weight-asian="bold" style:font-size-complex="9pt"/>
    </style:style>
    <style:style style:name="T646" style:family="text">
      <style:text-properties fo:color="#000000" loext:opacity="100%" fo:font-family="Garamond" style:font-family-generic="roman" style:font-pitch="variable" fo:font-size="9pt" fo:font-weight="bold" style:font-size-asian="9pt" style:font-weight-asian="bold" style:font-name-complex="Ezra SIL1" style:font-size-complex="9pt" style:language-complex="he" style:country-complex="IL">
        <loext:char-complex-color loext:theme-type="dark1" loext:color-type="theme"/>
      </style:text-properties>
    </style:style>
    <style:style style:name="T647" style:family="text">
      <style:text-properties fo:color="#000000" loext:opacity="100%" fo:font-family="Garamond" style:font-family-generic="roman" style:font-pitch="variable" fo:font-size="9pt" fo:font-weight="bold" style:font-size-asian="9pt" style:font-weight-asian="bold" style:font-family-complex="'Hebrew Paleo Siloam'" style:font-family-generic-complex="system" style:font-pitch-complex="variable" style:font-size-complex="9pt" style:language-complex="he" style:country-complex="IL">
        <loext:char-complex-color loext:theme-type="dark1" loext:color-type="theme"/>
      </style:text-properties>
    </style:style>
    <style:style style:name="T648" style:family="text">
      <style:text-properties fo:color="#000000" loext:opacity="100%" style:font-name="Cardo" fo:font-size="10pt" style:rfc-language-tag="x-none" style:font-size-asian="10pt" style:font-name-complex="Cardo1" style:font-size-complex="10pt" style:language-complex="he" style:country-complex="IL"/>
    </style:style>
    <style:style style:name="T649" style:family="text">
      <style:text-properties fo:color="#000000" loext:opacity="100%" style:font-name="Cardo" fo:font-size="9pt" style:rfc-language-tag="x-none" fo:font-weight="bold" style:font-size-asian="9pt" style:font-weight-asian="bold" style:font-name-complex="Cardo1" style:font-size-complex="9pt" style:language-complex="he" style:country-complex="IL" style:font-weight-complex="bold"/>
    </style:style>
    <style:style style:name="T650" style:family="text">
      <style:text-properties style:font-name="Cardo" fo:font-size="9pt" fo:font-weight="bold" style:font-size-asian="9pt" style:font-weight-asian="bold" style:font-family-complex="'Hebrew Paleo Siloam'" style:font-family-generic-complex="system" style:font-pitch-complex="variable" style:font-size-complex="9pt" style:language-complex="he" style:country-complex="IL" style:font-weight-complex="bold"/>
    </style:style>
    <style:style style:name="T651" style:family="text">
      <style:text-properties fo:color="#000000" loext:opacity="100%" style:font-name="Cardo" fo:font-size="9pt" fo:font-weight="bold" style:font-size-asian="9pt" style:font-weight-asian="bold" style:font-name-complex="Cardo1" style:font-size-complex="9pt" style:language-complex="he" style:country-complex="IL" style:font-weight-complex="bold"/>
    </style:style>
    <style:style style:name="T652" style:family="text">
      <style:text-properties fo:color="#000000" loext:opacity="100%" style:font-name="Cardo" fo:font-size="8pt" fo:font-weight="bold" style:font-size-asian="8pt" style:font-weight-asian="bold" style:font-name-complex="Cardo1" style:font-size-complex="8pt" style:language-complex="he" style:country-complex="IL" style:font-weight-complex="bold"/>
    </style:style>
    <style:style style:name="T653" style:family="text">
      <style:text-properties fo:color="#000000" loext:opacity="100%" style:font-name="Cardo" fo:font-size="6pt" style:font-size-asian="6pt" style:font-name-complex="Cardo1" style:font-size-complex="6pt" style:language-complex="he" style:country-complex="IL"/>
    </style:style>
    <style:style style:name="T654" style:family="text">
      <style:text-properties fo:color="#000000" loext:opacity="100%" style:font-name="Cardo" fo:font-size="6pt" style:rfc-language-tag="x-none" style:font-size-asian="6pt" style:font-name-complex="Cardo1" style:font-size-complex="6pt" style:language-complex="he" style:country-complex="IL"/>
    </style:style>
    <style:style style:name="T655" style:family="text">
      <style:text-properties fo:color="#000000" loext:opacity="100%" style:font-name="Cardo" fo:font-size="5pt" style:rfc-language-tag="x-none" style:font-size-asian="5pt" style:font-name-complex="Cardo1" style:font-size-complex="5pt" style:language-complex="he" style:country-complex="IL"/>
    </style:style>
    <style:style style:name="T656" style:family="text">
      <style:text-properties fo:color="#000000" loext:opacity="100%" style:font-name="Cardo" fo:font-size="10pt" style:font-name-asian="Calibri3" style:font-size-asian="10pt" style:font-name-complex="Cardo1" style:font-size-complex="10pt">
        <loext:char-complex-color loext:theme-type="dark1" loext:color-type="theme"/>
      </style:text-properties>
    </style:style>
    <style:style style:name="T657" style:family="text">
      <style:text-properties fo:color="#000000" loext:opacity="100%" style:font-name="Cardo" fo:font-size="10pt" style:font-size-asian="10pt" style:font-name-complex="Cardo1" style:font-size-complex="10pt">
        <loext:char-complex-color loext:theme-type="dark1" loext:color-type="theme"/>
      </style:text-properties>
    </style:style>
    <style:style style:name="T658" style:family="text">
      <style:text-properties fo:color="#000000" loext:opacity="100%" style:font-name="Cardo" fo:font-size="6pt" style:font-size-asian="6pt" style:font-name-complex="Cardo1" style:font-size-complex="6pt">
        <loext:char-complex-color loext:theme-type="dark1" loext:color-type="theme"/>
      </style:text-properties>
    </style:style>
    <style:style style:name="T659" style:family="text">
      <style:text-properties fo:color="#000000" loext:opacity="100%" style:font-name="Cardo" fo:font-size="5pt" style:font-size-asian="5pt" style:font-name-complex="Cardo1" style:font-size-complex="5pt" style:language-complex="he" style:country-complex="IL"/>
    </style:style>
    <style:style style:name="T660" style:family="text">
      <style:text-properties fo:color="#000000" loext:opacity="100%" style:font-name="Cardo" fo:font-size="6pt" officeooo:rsid="00235f4e" style:font-size-asian="6pt" style:font-name-complex="Cardo1" style:font-size-complex="6pt" style:language-complex="he" style:country-complex="IL"/>
    </style:style>
    <style:style style:name="T661" style:family="text">
      <style:text-properties fo:color="#000000" loext:opacity="100%" style:font-name="Cardo" fo:font-size="9pt" fo:font-weight="bold" style:font-name-asian="Calibri3" style:font-size-asian="9pt" style:font-weight-asian="bold" style:font-name-complex="Cardo1" style:font-size-complex="9pt" style:font-weight-complex="bold">
        <loext:char-complex-color loext:theme-type="dark1" loext:color-type="theme"/>
      </style:text-properties>
    </style:style>
    <style:style style:name="T662" style:family="text">
      <style:text-properties fo:color="#000000" loext:opacity="100%" style:font-name="Cardo" fo:font-size="9pt" style:font-size-asian="9pt" style:font-name-complex="Cardo1" style:font-size-complex="9pt">
        <loext:char-complex-color loext:theme-type="dark1" loext:color-type="theme"/>
      </style:text-properties>
    </style:style>
    <style:style style:name="T663" style:family="text">
      <style:text-properties style:font-name="Ezra SIL" fo:font-size="9pt" style:font-size-asian="9pt" style:font-family-complex="'Hebrew Paleo Siloam'" style:font-family-generic-complex="system" style:font-pitch-complex="variable" style:font-size-complex="9pt" style:language-complex="he" style:country-complex="IL"/>
    </style:style>
    <style:style style:name="T664" style:family="text">
      <style:text-properties style:font-name="Ezra SIL" fo:font-size="9pt" style:font-size-asian="9pt" style:font-family-complex="'Hebrew Paleo Siloam'" style:font-family-generic-complex="system" style:font-pitch-complex="variable" style:font-size-complex="9pt" style:language-complex="he" style:country-complex="IL" style:script-type="complex"/>
    </style:style>
    <style:style style:name="T665" style:family="text">
      <style:text-properties fo:color="#000000" loext:opacity="100%" style:font-name="Cardo" fo:font-size="9pt" fo:font-weight="bold" officeooo:rsid="010a5474" style:font-size-asian="9pt" style:font-weight-asian="bold" style:font-name-complex="Cardo1" style:font-size-complex="9pt" style:language-complex="he" style:country-complex="IL" style:font-weight-complex="bold"/>
    </style:style>
    <style:style style:name="T666" style:family="text">
      <style:text-properties fo:color="#000000" loext:opacity="100%" fo:font-family="Cardo" fo:font-size="9pt" fo:font-weight="bold" officeooo:rsid="00ccbc78" style:font-size-asian="9pt" style:font-weight-asian="bold" style:font-name-complex="Cardo1" style:font-size-complex="9pt" style:language-complex="he" style:country-complex="IL" style:font-weight-complex="bold"/>
    </style:style>
    <style:style style:name="T667" style:family="text">
      <style:text-properties fo:color="#000000" loext:opacity="100%" style:font-name="Cardo" fo:font-size="9pt" fo:font-style="italic" fo:font-weight="bold" style:font-size-asian="9pt" style:font-style-asian="italic" style:font-weight-asian="bold" style:font-name-complex="Cardo1" style:font-size-complex="9pt" style:language-complex="he" style:country-complex="IL" style:font-style-complex="italic" style:font-weight-complex="bold"/>
    </style:style>
    <style:style style:name="T668" style:family="text">
      <style:text-properties style:font-name="Cardo" fo:font-size="9pt" fo:font-weight="bold" style:font-name-asian="Times New Roman1" style:font-size-asian="9pt" style:font-weight-asian="bold" style:font-name-complex="Cardo1" style:font-size-complex="9pt" style:language-complex="he" style:country-complex="IL" style:font-weight-complex="bold"/>
    </style:style>
    <style:style style:name="T669" style:family="text">
      <style:text-properties style:font-name="Cardo" fo:font-size="8pt" fo:font-weight="bold" style:font-name-asian="Times New Roman1" style:font-size-asian="8pt" style:font-weight-asian="bold" style:font-name-complex="Cardo1" style:font-size-complex="8pt" style:language-complex="he" style:country-complex="IL" style:font-weight-complex="bold"/>
    </style:style>
    <style:style style:name="T670" style:family="text">
      <style:text-properties style:font-name="Cardo" fo:font-size="7pt" fo:font-weight="bold" style:font-name-asian="Times New Roman1" style:font-size-asian="7pt" style:font-weight-asian="bold" style:font-name-complex="Cardo1" style:font-size-complex="7pt" style:language-complex="he" style:country-complex="IL" style:font-weight-complex="bold"/>
    </style:style>
    <style:style style:name="T671" style:family="text">
      <style:text-properties fo:color="#000000" loext:opacity="100%" style:font-name="Cardo" fo:font-size="7pt" fo:font-weight="bold" style:font-size-asian="7pt" style:font-weight-asian="bold" style:font-name-complex="Cardo1" style:font-size-complex="7pt" style:language-complex="he" style:country-complex="IL" style:font-weight-complex="bold"/>
    </style:style>
    <style:style style:name="T672" style:family="text">
      <style:text-properties fo:color="#000000" loext:opacity="100%" style:font-name="Calibri Light" style:font-name-complex="Calibri Light2" style:language-complex="he" style:country-complex="IL"/>
    </style:style>
    <style:style style:name="T673" style:family="text">
      <style:text-properties fo:font-variant="small-caps" fo:color="#000000" loext:opacity="100%" style:font-name="Calibri Light" style:font-name-complex="Calibri Light2" style:language-complex="he" style:country-complex="IL"/>
    </style:style>
    <style:style style:name="T674" style:family="text">
      <style:text-properties fo:color="#000000" loext:opacity="100%" style:font-name="Calibri Light" fo:font-size="5pt" style:font-size-asian="5pt" style:font-name-complex="Calibri Light2" style:font-size-complex="5pt" style:language-complex="he" style:country-complex="IL"/>
    </style:style>
    <style:style style:name="T675" style:family="text">
      <style:text-properties fo:color="#000000" loext:opacity="100%" style:font-name="Cardo" fo:font-size="7pt" style:font-size-asian="7pt" style:font-name-complex="Cardo1" style:font-size-complex="7pt" style:language-complex="he" style:country-complex="IL"/>
    </style:style>
    <style:style style:name="T676" style:family="text">
      <style:text-properties fo:color="#000000" loext:opacity="100%" style:font-name="Cardo" fo:font-size="9pt" fo:font-weight="bold" officeooo:rsid="0222bba0" style:font-size-asian="9pt" style:font-weight-asian="bold" style:font-name-complex="Cardo1" style:font-size-complex="9pt" style:language-complex="he" style:country-complex="IL" style:font-weight-complex="bold"/>
    </style:style>
    <style:style style:name="T677" style:family="text">
      <style:text-properties fo:color="#000000" loext:opacity="100%" style:font-name="Cardo" fo:font-size="9pt" fo:language="en" fo:country="US" fo:font-weight="bold" officeooo:rsid="0222bba0" style:letter-kerning="false" style:font-name-asian="Calibri3" style:font-size-asian="9pt" style:language-asian="en" style:country-asian="US" style:font-weight-asian="bold" style:font-name-complex="Cardo1" style:font-size-complex="9pt" style:language-complex="ar" style:country-complex="SA" style:font-weight-complex="bold">
        <loext:char-complex-color loext:theme-type="dark1" loext:color-type="theme"/>
      </style:text-properties>
    </style:style>
    <style:style style:name="T678" style:family="text">
      <style:text-properties fo:color="#000000" loext:opacity="100%" fo:font-family="Cardo" fo:font-size="9pt" fo:language="en" fo:country="US" fo:font-weight="bold" officeooo:rsid="0222bba0" style:letter-kerning="false" style:font-name-asian="Calibri3" style:font-size-asian="9pt" style:language-asian="en" style:country-asian="US" style:font-weight-asian="bold" style:font-name-complex="Cardo1" style:font-size-complex="9pt" style:language-complex="ar" style:country-complex="SA" style:font-weight-complex="bold">
        <loext:char-complex-color loext:theme-type="dark1" loext:color-type="theme"/>
      </style:text-properties>
    </style:style>
    <style:style style:name="T679" style:family="text">
      <style:text-properties fo:color="#000000" loext:opacity="100%" style:font-name="Cardo" fo:font-size="9pt" fo:language="en" fo:country="US" fo:font-weight="bold" officeooo:rsid="0224a65b" style:letter-kerning="false" style:font-name-asian="Calibri3" style:font-size-asian="9pt" style:language-asian="en" style:country-asian="US" style:font-weight-asian="bold" style:font-name-complex="Cardo1" style:font-size-complex="9pt" style:language-complex="ar" style:country-complex="SA" style:font-weight-complex="bold">
        <loext:char-complex-color loext:theme-type="dark1" loext:color-type="theme"/>
      </style:text-properties>
    </style:style>
    <style:style style:name="T680" style:family="text">
      <style:text-properties fo:color="#000000" loext:opacity="100%" fo:font-family="Cardo" fo:font-size="9pt" fo:language="en" fo:country="US" fo:font-weight="bold" officeooo:rsid="0224a65b" style:letter-kerning="false" style:font-name-asian="Calibri3" style:font-size-asian="9pt" style:language-asian="en" style:country-asian="US" style:font-weight-asian="bold" style:font-name-complex="Cardo1" style:font-size-complex="9pt" style:language-complex="ar" style:country-complex="SA" style:font-weight-complex="bold">
        <loext:char-complex-color loext:theme-type="dark1" loext:color-type="theme"/>
      </style:text-properties>
    </style:style>
    <style:style style:name="T681" style:family="text">
      <style:text-properties fo:font-size="6pt" style:rfc-language-tag="x-none" style:font-size-asian="6pt" style:font-size-complex="6pt"/>
    </style:style>
    <style:style style:name="T682" style:family="text">
      <style:text-properties fo:font-size="10pt" style:rfc-language-tag="x-none" officeooo:rsid="00255c6c" style:font-size-asian="10pt" style:font-size-complex="10pt"/>
    </style:style>
    <style:style style:name="T683" style:family="text">
      <style:text-properties fo:font-size="10pt" style:rfc-language-tag="x-none" style:font-size-asian="10pt" style:font-size-complex="10pt"/>
    </style:style>
    <style:style style:name="T684" style:family="text">
      <style:text-properties style:font-name="Calibri2" fo:font-size="9pt" fo:font-weight="bold" officeooo:rsid="008c1ce8" style:font-size-asian="9pt" style:font-weight-asian="bold" style:font-name-complex="Calibri2" style:font-size-complex="9pt" style:language-complex="he" style:country-complex="IL" style:font-weight-complex="bold"/>
    </style:style>
    <style:style style:name="T685" style:family="text">
      <style:text-properties fo:color="#000000" loext:opacity="100%" style:font-name="Calibri2" fo:font-size="9pt" fo:font-weight="bold" style:font-size-asian="9pt" style:font-weight-asian="bold" style:font-name-complex="Calibri2" style:font-size-complex="9pt" style:language-complex="he" style:country-complex="IL" style:font-weight-complex="bold"/>
    </style:style>
    <style:style style:name="T686" style:family="text">
      <style:text-properties fo:color="#000000" loext:opacity="100%" style:font-name="Calibri2" fo:font-size="9pt" style:text-underline-style="solid" style:text-underline-width="auto" style:text-underline-color="font-color" style:font-size-asian="9pt" style:font-name-complex="Calibri2" style:font-size-complex="9pt" style:language-complex="he" style:country-complex="IL"/>
    </style:style>
    <style:style style:name="T687" style:family="text">
      <style:text-properties fo:color="#000000" loext:opacity="100%" style:font-name="Calibri2" fo:font-size="9pt" fo:language="en" fo:country="US" style:font-size-asian="9pt" style:font-name-complex="Calibri2" style:font-size-complex="9pt" style:language-complex="he" style:country-complex="IL"/>
    </style:style>
    <style:style style:name="T688" style:family="text">
      <style:text-properties fo:color="#000000" loext:opacity="100%" fo:font-size="9pt" fo:font-style="italic" style:font-size-asian="9pt" style:font-style-asian="italic" style:font-size-complex="9pt" style:language-complex="he" style:country-complex="IL" style:font-style-complex="italic"/>
    </style:style>
    <style:style style:name="T689" style:family="text">
      <style:text-properties fo:color="#000000" loext:opacity="100%" fo:font-size="9pt" style:font-size-asian="9pt" style:font-size-complex="9pt" style:language-complex="he" style:country-complex="IL"/>
    </style:style>
    <style:style style:name="T690" style:family="text">
      <style:text-properties fo:font-variant="small-caps" fo:color="#000000" loext:opacity="100%" fo:font-size="9pt" style:font-size-asian="9pt" style:font-size-complex="9pt" style:font-weight-complex="bold"/>
    </style:style>
    <style:style style:name="T691" style:family="text">
      <style:text-properties fo:color="#000000" loext:opacity="100%" fo:font-size="9pt" style:font-size-asian="9pt" style:font-size-complex="9pt" style:font-weight-complex="bold"/>
    </style:style>
    <style:style style:name="T692" style:family="text">
      <style:text-properties style:font-name="Calibri2" fo:font-size="9pt" fo:font-weight="bold" style:font-size-asian="9pt" style:font-weight-asian="bold" style:font-name-complex="Cardo1" style:font-size-complex="9pt" style:language-complex="he" style:country-complex="IL" style:font-weight-complex="bold"/>
    </style:style>
    <style:style style:name="T693" style:family="text">
      <style:text-properties style:font-name="Calibri2" fo:font-size="9pt" fo:font-weight="bold" officeooo:rsid="00814ff8" style:font-size-asian="9pt" style:font-weight-asian="bold" style:font-name-complex="Cardo1" style:font-size-complex="9pt" style:language-complex="he" style:country-complex="IL" style:font-weight-complex="bold"/>
    </style:style>
    <style:style style:name="T694" style:family="text">
      <style:text-properties style:font-name="Calibri2" fo:font-size="9pt" fo:font-style="italic" fo:font-weight="bold" style:font-size-asian="9pt" style:font-style-asian="italic" style:font-weight-asian="bold" style:font-name-complex="Cardo1" style:font-size-complex="9pt" style:font-style-complex="italic" style:font-weight-complex="bold"/>
    </style:style>
    <style:style style:name="T695" style:family="text">
      <style:text-properties style:font-name="Calibri2" fo:font-size="9pt" style:font-size-asian="9pt" style:font-name-complex="Cardo1" style:font-size-complex="9pt"/>
    </style:style>
    <style:style style:name="T696" style:family="text">
      <style:text-properties fo:color="#000000" loext:opacity="100%" style:font-name="Calibri2" fo:font-size="9pt" fo:font-weight="bold" style:font-size-asian="9pt" style:font-weight-asian="bold" style:font-name-complex="Cardo1" style:font-size-complex="9pt" style:language-complex="he" style:country-complex="IL" style:font-weight-complex="bold"/>
    </style:style>
    <style:style style:name="T697" style:family="text">
      <style:text-properties fo:color="#000000" loext:opacity="100%" style:font-name="Calibri2" fo:font-size="9pt" style:font-size-asian="9pt" style:font-name-complex="Cardo1" style:font-size-complex="9pt" style:language-complex="he" style:country-complex="IL"/>
    </style:style>
    <style:style style:name="T698" style:family="text">
      <style:text-properties fo:font-size="7pt" style:rfc-language-tag="x-none" fo:font-weight="normal" style:font-size-asian="7pt" style:font-weight-asian="normal" style:font-size-complex="7pt" style:font-weight-complex="normal"/>
    </style:style>
    <style:style style:name="T699" style:family="text">
      <style:text-properties fo:font-size="7pt" fo:font-weight="normal" style:font-size-asian="7pt" style:font-weight-asian="normal" style:font-size-complex="7pt" style:font-weight-complex="normal"/>
    </style:style>
    <style:style style:name="T700" style:family="text">
      <style:text-properties fo:font-size="10pt" style:rfc-language-tag="x-none" fo:font-weight="bold" style:font-size-asian="10pt" style:font-weight-asian="bold" style:font-size-complex="10pt" style:font-weight-complex="bold"/>
    </style:style>
    <style:style style:name="T701" style:family="text">
      <style:text-properties fo:font-size="10pt" fo:font-weight="bold" style:font-size-asian="10pt" style:font-weight-asian="bold" style:font-size-complex="10pt" style:font-weight-complex="bold"/>
    </style:style>
    <style:style style:name="T702" style:family="text">
      <style:text-properties fo:font-size="10pt" style:rfc-language-tag="x-none" style:text-underline-style="solid" style:text-underline-width="auto" style:text-underline-color="font-color" fo:font-weight="bold" style:font-size-asian="10pt" style:font-weight-asian="bold" style:font-size-complex="10pt" style:font-weight-complex="bold"/>
    </style:style>
    <style:style style:name="T703" style:family="text">
      <style:text-properties style:font-name="Ezra SIL" fo:font-size="10pt" fo:language="en" fo:country="US" fo:font-weight="bold" style:letter-kerning="false" style:font-name-asian="Calibri3" style:font-size-asian="10pt" style:language-asian="en" style:country-asian="US" style:font-weight-asian="bold" style:font-family-complex="'Hebrew Paleo Siloam'" style:font-family-generic-complex="system" style:font-pitch-complex="variable" style:font-size-complex="10pt" style:language-complex="he" style:country-complex="IL" style:font-weight-complex="bold" style:script-type="complex"/>
    </style:style>
    <style:style style:name="T704" style:family="text">
      <style:text-properties fo:font-size="10pt" style:rfc-language-tag="x-none" fo:font-weight="normal" style:font-size-asian="10pt" style:font-weight-asian="normal" style:font-size-complex="10pt" style:font-weight-complex="normal"/>
    </style:style>
    <style:style style:name="T705" style:family="text">
      <style:text-properties fo:color="#000000" loext:opacity="100%" fo:font-size="10pt" fo:font-weight="bold" style:font-size-asian="10pt" style:font-weight-asian="bold" style:font-size-complex="10pt" style:font-weight-complex="bold">
        <loext:char-complex-color loext:theme-type="dark1" loext:color-type="theme"/>
      </style:text-properties>
    </style:style>
    <style:style style:name="T706" style:family="text">
      <style:text-properties fo:color="#000000" loext:opacity="100%" style:font-name="Ezra SIL" fo:font-size="10pt" fo:language="en" fo:country="US" fo:font-weight="bold" style:letter-kerning="false" style:font-name-asian="Calibri3" style:font-size-asian="10pt" style:language-asian="en" style:country-asian="US" style:font-weight-asian="bold" style:font-family-complex="'Hebrew Paleo Siloam'" style:font-family-generic-complex="system" style:font-pitch-complex="variable" style:font-size-complex="10pt" style:language-complex="he" style:country-complex="IL" style:font-weight-complex="bold" style:script-type="complex">
        <loext:char-complex-color loext:theme-type="dark1" loext:color-type="theme"/>
      </style:text-properties>
    </style:style>
    <style:style style:name="T707" style:family="text">
      <style:text-properties fo:color="#000000" loext:opacity="100%" fo:font-size="10pt" style:font-size-asian="10pt" style:font-size-complex="10pt">
        <loext:char-complex-color loext:theme-type="dark1" loext:color-type="theme"/>
      </style:text-properties>
    </style:style>
    <style:style style:name="T708" style:family="text">
      <style:text-properties fo:color="#000000" loext:opacity="100%" fo:font-size="10pt" officeooo:rsid="00267420" style:font-size-asian="10pt" style:font-size-complex="10pt">
        <loext:char-complex-color loext:theme-type="dark1" loext:color-type="theme"/>
      </style:text-properties>
    </style:style>
    <style:style style:name="T709" style:family="text">
      <style:text-properties fo:font-variant="small-caps" style:font-name="Calibri2" fo:font-size="9pt" fo:font-weight="bold" style:font-size-asian="9pt" style:font-weight-asian="bold" style:font-name-complex="Cardo1" style:font-size-complex="9pt" style:font-weight-complex="bold"/>
    </style:style>
    <style:style style:name="T710" style:family="text">
      <style:text-properties fo:color="#000000" loext:opacity="100%" style:font-name="Calibri2" fo:font-size="9pt" style:font-name-asian="Calibri3" style:font-size-asian="9pt" style:font-name-complex="Cardo1" style:font-size-complex="9pt"/>
    </style:style>
    <style:style style:name="T711" style:family="text">
      <style:text-properties fo:font-size="6pt" officeooo:rsid="00235f4e" style:font-size-asian="6pt" style:font-size-complex="6pt"/>
    </style:style>
    <style:style style:name="T712" style:family="text">
      <style:text-properties fo:font-size="10pt" style:text-underline-style="solid" style:text-underline-width="auto" style:text-underline-color="font-color" fo:font-weight="bold" style:font-size-asian="10pt" style:font-weight-asian="bold" style:font-size-complex="10pt" style:font-weight-complex="bold"/>
    </style:style>
    <style:style style:name="T713" style:family="text">
      <style:text-properties fo:font-size="10pt" fo:font-weight="normal" style:font-size-asian="10pt" style:font-weight-asian="normal" style:font-size-complex="10pt" style:font-weight-complex="normal"/>
    </style:style>
    <style:style style:name="T714" style:family="text">
      <style:text-properties fo:color="#000000" loext:opacity="100%" fo:font-size="10pt" fo:font-weight="normal" style:font-size-asian="10pt" style:font-weight-asian="normal" style:font-size-complex="10pt" style:font-weight-complex="normal">
        <loext:char-complex-color loext:theme-type="dark1" loext:color-type="theme"/>
      </style:text-properties>
    </style:style>
    <style:style style:name="T715" style:family="text">
      <style:text-properties fo:color="#000000" loext:opacity="100%" fo:font-size="10pt" fo:font-weight="bold" officeooo:rsid="00fff16e" style:font-size-asian="10pt" style:font-weight-asian="bold" style:font-size-complex="10pt" style:font-weight-complex="bold">
        <loext:char-complex-color loext:theme-type="dark1" loext:color-type="theme"/>
      </style:text-properties>
    </style:style>
    <style:style style:name="T716" style:family="text">
      <style:text-properties fo:color="#000000" loext:opacity="100%" fo:font-size="10pt" fo:font-weight="normal" officeooo:rsid="00267420" style:font-size-asian="10pt" style:font-weight-asian="normal" style:font-size-complex="10pt" style:font-weight-complex="normal">
        <loext:char-complex-color loext:theme-type="dark1" loext:color-type="theme"/>
      </style:text-properties>
    </style:style>
    <style:style style:name="T717" style:family="text">
      <style:text-properties fo:color="#000000" loext:opacity="100%" style:font-name="Calibri2" fo:font-size="9pt" fo:font-weight="bold" style:font-name-asian="Calibri3" style:font-size-asian="9pt" style:font-weight-asian="bold" style:font-name-complex="Cardo1" style:font-size-complex="9pt" style:font-weight-complex="bold"/>
    </style:style>
    <style:style style:name="T718" style:family="text">
      <style:text-properties fo:color="#000000" loext:opacity="100%" style:font-name="Calibri2" style:font-name-asian="Calibri3" style:font-name-complex="Cardo1"/>
    </style:style>
    <style:style style:name="T719" style:family="text">
      <style:text-properties fo:color="#000000" loext:opacity="100%" style:font-name="Cardo" fo:font-size="8pt" style:rfc-language-tag="x-none" style:font-name-asian="Calibri3" style:font-size-asian="8pt" style:font-name-complex="Cardo1" style:font-size-complex="8pt">
        <loext:char-complex-color loext:theme-type="dark1" loext:color-type="theme"/>
      </style:text-properties>
    </style:style>
    <style:style style:name="T720" style:family="text">
      <style:text-properties fo:color="#000000" loext:opacity="100%" style:font-name="Cardo" fo:font-size="8pt" fo:font-weight="bold" style:font-name-asian="Calibri3" style:font-size-asian="8pt" style:font-weight-asian="bold" style:font-name-complex="Cardo1" style:font-size-complex="8pt" style:font-weight-complex="bold">
        <loext:char-complex-color loext:theme-type="dark1" loext:color-type="theme"/>
      </style:text-properties>
    </style:style>
    <style:style style:name="T721" style:family="text">
      <style:text-properties style:font-name="Ezra SIL" fo:font-size="10pt" style:font-size-asian="10pt" style:font-family-complex="'Hebrew Paleo Siloam'" style:font-family-generic-complex="system" style:font-pitch-complex="variable" style:font-size-complex="10pt" style:language-complex="he" style:country-complex="IL"/>
    </style:style>
    <style:style style:name="T722" style:family="text">
      <style:text-properties style:font-name="Ezra SIL" fo:font-size="10pt" style:font-size-asian="10pt" style:font-family-complex="'Hebrew Paleo Siloam'" style:font-family-generic-complex="system" style:font-pitch-complex="variable" style:font-size-complex="10pt" style:language-complex="he" style:country-complex="IL" style:script-type="complex"/>
    </style:style>
    <style:style style:name="T723" style:family="text">
      <style:text-properties fo:color="#000000" loext:opacity="100%" style:font-name="Cardo" fo:font-size="9pt" style:font-name-asian="Calibri3" style:font-size-asian="9pt" style:font-name-complex="Cardo1" style:font-size-complex="9pt">
        <loext:char-complex-color loext:theme-type="dark1" loext:color-type="theme"/>
      </style:text-properties>
    </style:style>
    <style:style style:name="T724" style:family="text">
      <style:text-properties fo:color="#000000" loext:opacity="100%" style:font-name="Cardo" fo:font-size="8pt" style:font-size-asian="8pt" style:font-name-complex="Cardo1" style:font-size-complex="8pt">
        <loext:char-complex-color loext:theme-type="dark1" loext:color-type="theme"/>
      </style:text-properties>
    </style:style>
    <style:style style:name="T725" style:family="text">
      <style:text-properties style:font-name="Monotype Corsiva" fo:font-style="italic" style:font-name-asian="Times New Roman1" style:font-style-asian="italic" style:font-name-complex="Cardo1" style:language-complex="he" style:country-complex="IL" style:font-style-complex="italic"/>
    </style:style>
    <style:style style:name="T726" style:family="text">
      <style:text-properties fo:color="#000000" loext:opacity="100%" style:font-name="Cardo" fo:font-size="10pt" fo:font-weight="bold" style:font-name-asian="Calibri3" style:font-size-asian="10pt" style:font-weight-asian="bold" style:font-name-complex="Cardo1" style:font-size-complex="10pt" style:font-weight-complex="bold">
        <loext:char-complex-color loext:theme-type="dark1" loext:color-type="theme"/>
      </style:text-properties>
    </style:style>
    <style:style style:name="T727" style:family="text">
      <style:text-properties fo:color="#000000" loext:opacity="100%" style:font-name="Cardo" style:font-name-asian="Calibri3" style:font-name-complex="Cardo1">
        <loext:char-complex-color loext:theme-type="dark1" loext:color-type="theme"/>
      </style:text-properties>
    </style:style>
    <style:style style:name="T728" style:family="text">
      <style:text-properties fo:color="#000000" loext:opacity="100%" style:font-name="Ezra SIL" fo:font-size="9pt" style:font-name-asian="Calibri3" style:font-size-asian="9pt" style:font-name-complex="Ezra SIL1" style:font-size-complex="9pt" style:language-complex="he" style:country-complex="IL">
        <loext:char-complex-color loext:theme-type="dark1" loext:color-type="theme"/>
      </style:text-properties>
    </style:style>
    <style:style style:name="T729" style:family="text">
      <style:text-properties fo:color="#000000" loext:opacity="100%" style:font-name="Ezra SIL" fo:font-size="9pt" style:font-size-asian="9pt" style:font-name-complex="Ezra SIL1" style:font-size-complex="9pt" style:language-complex="he" style:country-complex="IL">
        <loext:char-complex-color loext:theme-type="dark1" loext:color-type="theme"/>
      </style:text-properties>
    </style:style>
    <style:style style:name="T730" style:family="text">
      <style:text-properties fo:color="#000000" loext:opacity="100%" style:font-name="Mongolian Baiti" fo:font-size="9pt" style:font-size-asian="9pt" style:font-family-complex="'Hebrew Paleo Siloam'" style:font-family-generic-complex="system" style:font-pitch-complex="variable" style:font-size-complex="9pt" style:language-complex="he" style:country-complex="IL" style:script-type="complex">
        <loext:char-complex-color loext:theme-type="dark1" loext:color-type="theme"/>
      </style:text-properties>
    </style:style>
    <style:style style:name="T731" style:family="text">
      <style:text-properties fo:color="#000000" loext:opacity="100%" style:font-name="Ezra SIL" fo:font-size="9pt" style:font-size-asian="9pt" style:font-name-complex="Ezra SIL1" style:font-size-complex="9pt" style:language-complex="he" style:country-complex="IL" style:script-type="complex">
        <loext:char-complex-color loext:theme-type="dark1" loext:color-type="theme"/>
      </style:text-properties>
    </style:style>
    <style:style style:name="T732" style:family="text">
      <style:text-properties fo:color="#000000" loext:opacity="100%" style:font-name="Ezra SIL" fo:font-size="9pt" style:font-size-asian="9pt" style:font-name-complex="Ezra SIL1" style:font-size-complex="9pt">
        <loext:char-complex-color loext:theme-type="dark1" loext:color-type="theme"/>
      </style:text-properties>
    </style:style>
    <style:style style:name="T733" style:family="text">
      <style:text-properties fo:color="#000000" loext:opacity="100%" fo:font-family="'Sitka Banner'" style:font-family-generic="roman" style:font-pitch="variable" fo:font-size="7pt" style:font-size-asian="7pt" style:font-name-complex="Ezra SIL1" style:font-size-complex="7pt">
        <loext:char-complex-color loext:theme-type="dark1" loext:color-type="theme"/>
      </style:text-properties>
    </style:style>
    <style:style style:name="T734" style:family="text">
      <style:text-properties fo:color="#000000" loext:opacity="100%" fo:font-family="'Sitka Banner'" style:font-family-generic="roman" style:font-pitch="variable" fo:font-size="9pt" style:font-name-asian="Calibri3" style:font-size-asian="9pt" style:font-name-complex="Ezra SIL1" style:font-size-complex="9pt">
        <loext:char-complex-color loext:theme-type="dark1" loext:color-type="theme"/>
      </style:text-properties>
    </style:style>
    <style:style style:name="T735" style:family="text">
      <style:text-properties fo:color="#000000" loext:opacity="100%" fo:font-family="'Sitka Banner'" style:font-family-generic="roman" style:font-pitch="variable" fo:font-size="7pt" style:font-size-asian="7pt" style:font-name-complex="Ezra SIL1" style:font-size-complex="7pt" style:script-type="complex">
        <loext:char-complex-color loext:theme-type="dark1" loext:color-type="theme"/>
      </style:text-properties>
    </style:style>
    <style:style style:name="T736" style:family="text">
      <style:text-properties fo:color="#000000" loext:opacity="100%" style:font-name="Ezra SIL" style:font-name-asian="Calibri3" style:font-name-complex="Ezra SIL1" style:language-complex="he" style:country-complex="IL">
        <loext:char-complex-color loext:theme-type="dark1" loext:color-type="theme"/>
      </style:text-properties>
    </style:style>
    <style:style style:name="T737" style:family="text">
      <style:text-properties fo:color="#000000" loext:opacity="100%" style:font-name="Ezra SIL" fo:font-size="9pt" style:rfc-language-tag="x-none" style:font-size-asian="9pt" style:font-name-complex="Ezra SIL1" style:font-size-complex="9pt" style:language-complex="he" style:country-complex="IL"/>
    </style:style>
    <style:style style:name="T738" style:family="text">
      <style:text-properties fo:color="#000000" loext:opacity="100%" style:font-name="Ezra SIL" fo:font-size="9pt" style:rfc-language-tag="x-none" style:font-size-asian="9pt" style:font-name-complex="Ezra SIL1" style:font-size-complex="9pt" style:language-complex="he" style:country-complex="IL" style:script-type="complex"/>
    </style:style>
    <style:style style:name="T739" style:family="text">
      <style:text-properties fo:color="#000000" loext:opacity="100%" style:font-name="Ezra SIL" fo:font-size="9pt" style:font-size-asian="9pt" style:font-name-complex="Ezra SIL1" style:font-size-complex="9pt" style:language-complex="he" style:country-complex="IL"/>
    </style:style>
    <style:style style:name="T740" style:family="text">
      <style:text-properties fo:color="#000000" loext:opacity="100%" style:font-name="Ezra SIL" fo:font-size="6pt" style:font-size-asian="6pt" style:font-name-complex="Ezra SIL1" style:font-size-complex="6pt" style:language-complex="he" style:country-complex="IL">
        <loext:char-complex-color loext:theme-type="dark1" loext:color-type="theme"/>
      </style:text-properties>
    </style:style>
    <style:style style:name="T741" style:family="text">
      <style:text-properties fo:color="#000000" loext:opacity="100%" style:font-name="Cardo" fo:font-size="8pt" fo:font-weight="bold" style:font-name-asian="Calibri3" style:font-size-asian="8pt" style:font-weight-asian="bold" style:font-name-complex="Cardo1" style:font-size-complex="8pt" style:language-complex="he" style:country-complex="IL" style:font-weight-complex="bold">
        <loext:char-complex-color loext:theme-type="dark1" loext:color-type="theme"/>
      </style:text-properties>
    </style:style>
    <style:style style:name="T742" style:family="text">
      <style:text-properties fo:color="#000000" loext:opacity="100%" style:font-name="Cardo" fo:font-size="8pt" style:rfc-language-tag="x-none" fo:font-weight="bold" style:font-size-asian="8pt" style:font-weight-asian="bold" style:font-name-complex="Cardo1" style:font-size-complex="8pt" style:language-complex="he" style:country-complex="IL" style:font-weight-complex="bold"/>
    </style:style>
    <style:style style:name="T743" style:family="text">
      <style:text-properties style:font-name="Cardo" fo:font-size="8pt" fo:letter-spacing="0.0138in" fo:font-weight="bold" style:font-size-asian="8pt" style:font-weight-asian="bold" style:font-name-complex="Cardo1" style:font-size-complex="8pt" style:font-weight-complex="bold"/>
    </style:style>
    <style:style style:name="T744" style:family="text">
      <style:text-properties fo:color="#000000" loext:opacity="100%" style:font-name="Cardo" fo:font-size="8pt" fo:font-weight="bold" style:font-size-asian="8pt" style:font-weight-asian="bold" style:font-name-complex="Cardo1" style:font-size-complex="8pt" style:font-weight-complex="bold">
        <loext:char-complex-color loext:theme-type="dark1" loext:color-type="theme"/>
      </style:text-properties>
    </style:style>
    <style:style style:name="T745" style:family="text">
      <style:text-properties fo:color="#000000" loext:opacity="100%" style:font-name="Cardo" fo:font-size="8pt" fo:font-weight="bold" style:font-size-asian="8pt" style:font-weight-asian="bold" style:font-name-complex="Cardo1" style:font-size-complex="8pt" style:language-complex="he" style:country-complex="IL" style:font-weight-complex="bold">
        <loext:char-complex-color loext:theme-type="dark1" loext:color-type="theme"/>
      </style:text-properties>
    </style:style>
    <style:style style:name="T746" style:family="text">
      <style:text-properties fo:color="#000000" loext:opacity="100%" fo:font-size="7pt" fo:font-style="italic" style:font-size-asian="6.09999990463257pt" style:font-style-asian="italic" style:font-name-complex="Calibri3" style:font-size-complex="7pt" style:language-complex="he" style:country-complex="IL" style:font-style-complex="italic"/>
    </style:style>
    <style:style style:name="T747" style:family="text">
      <style:text-properties fo:color="#000000" loext:opacity="100%" style:font-name="Cardo" fo:font-size="9pt" fo:font-weight="bold" officeooo:rsid="015c8f9d" style:font-size-asian="9pt" style:font-weight-asian="bold" style:font-name-complex="Cardo1" style:font-size-complex="9pt" style:language-complex="he" style:country-complex="IL" style:font-weight-complex="bold"/>
    </style:style>
    <style:style style:name="T748" style:family="text">
      <style:text-properties fo:color="#000000" loext:opacity="100%" style:font-name="Cardo" fo:font-size="9pt" fo:font-weight="normal" style:font-size-asian="9pt" style:font-weight-asian="normal" style:font-name-complex="Cardo1" style:font-size-complex="9pt" style:language-complex="he" style:country-complex="IL" style:font-weight-complex="normal"/>
    </style:style>
    <style:style style:name="T749" style:family="text">
      <style:text-properties fo:font-size="9pt" style:text-underline-style="solid" style:text-underline-width="auto" style:text-underline-color="font-color" fo:font-weight="bold" style:font-size-asian="9pt" style:font-weight-asian="bold" style:font-name-complex="Cardo1" style:font-size-complex="9pt" style:font-weight-complex="bold"/>
    </style:style>
    <style:style style:name="T750" style:family="text">
      <style:text-properties fo:font-size="9pt" fo:font-weight="normal" style:font-size-asian="9pt" style:font-weight-asian="normal" style:font-name-complex="Cardo1" style:font-size-complex="9pt" style:font-weight-complex="normal"/>
    </style:style>
    <style:style style:name="T751" style:family="text">
      <style:text-properties fo:color="#000000" loext:opacity="100%" fo:font-size="9pt" fo:font-weight="normal" style:font-size-asian="9pt" style:font-weight-asian="normal" style:font-name-complex="Cardo1" style:font-size-complex="9pt" style:language-complex="he" style:country-complex="IL" style:font-weight-complex="normal"/>
    </style:style>
    <style:style style:name="T752" style:family="text">
      <style:text-properties fo:color="#000000" loext:opacity="100%" fo:font-size="9pt" style:text-underline-style="solid" style:text-underline-width="auto" style:text-underline-color="font-color" style:font-size-asian="9pt" style:font-name-complex="Cardo1" style:font-size-complex="9pt" style:language-complex="he" style:country-complex="IL"/>
    </style:style>
    <style:style style:name="T753" style:family="text">
      <style:text-properties fo:color="#000000" loext:opacity="100%" fo:font-size="9pt" style:font-size-asian="9pt" style:font-name-complex="Cardo1" style:font-size-complex="9pt" style:language-complex="he" style:country-complex="IL"/>
    </style:style>
    <style:style style:name="T754" style:family="text">
      <style:text-properties fo:font-size="9pt" style:font-size-asian="9pt" style:font-name-complex="Cardo1" style:font-size-complex="9pt"/>
    </style:style>
    <style:style style:name="T755" style:family="text">
      <style:text-properties fo:font-size="8pt" style:font-size-asian="8pt" style:font-name-complex="Cardo1" style:font-size-complex="8pt"/>
    </style:style>
    <style:style style:name="T756" style:family="text">
      <style:text-properties fo:color="#000000" loext:opacity="100%" fo:font-size="9pt" fo:font-weight="bold" style:font-size-asian="9pt" style:font-weight-asian="bold" style:font-name-complex="Cardo1" style:font-size-complex="9pt" style:language-complex="he" style:country-complex="IL" style:font-weight-complex="bold"/>
    </style:style>
    <style:style style:name="T757" style:family="text">
      <style:text-properties fo:color="#000000" loext:opacity="100%" fo:font-size="9pt" fo:font-style="italic" style:font-size-asian="9pt" style:font-style-asian="italic" style:font-name-complex="Cardo1" style:font-size-complex="9pt" style:language-complex="he" style:country-complex="IL" style:font-style-complex="italic"/>
    </style:style>
    <style:style style:name="T758" style:family="text">
      <style:text-properties fo:color="#000000" loext:opacity="100%" style:font-name-complex="Cardo1" style:language-complex="he" style:country-complex="IL"/>
    </style:style>
    <style:style style:name="T759" style:family="text">
      <style:text-properties fo:color="#000000" loext:opacity="100%" fo:font-weight="bold" style:font-weight-asian="bold" style:font-name-complex="Cardo1" style:language-complex="he" style:country-complex="IL" style:font-weight-complex="bold"/>
    </style:style>
    <style:style style:name="T760" style:family="text">
      <style:text-properties fo:color="#000000" loext:opacity="100%" style:font-name="Cardo" fo:font-size="9pt" fo:language="en" fo:country="US" fo:font-weight="bold" style:font-size-asian="9pt" style:language-asian="en" style:country-asian="US" style:font-weight-asian="bold" style:font-name-complex="Cardo1" style:font-size-complex="9pt" style:language-complex="he" style:country-complex="IL" style:font-weight-complex="bold"/>
    </style:style>
    <style:style style:name="T761" style:family="text">
      <style:text-properties fo:color="#000000" loext:opacity="100%" style:font-name="Cardo" fo:font-size="9pt" fo:font-style="italic" style:font-size-asian="9pt" style:font-style-asian="italic" style:font-name-complex="Cardo1" style:font-size-complex="9pt" style:language-complex="he" style:country-complex="IL" style:font-style-complex="italic"/>
    </style:style>
    <style:style style:name="T762" style:family="text">
      <style:text-properties fo:color="#000000" loext:opacity="100%" style:font-name-asian="Calibri3" style:font-name-complex="Calibri3" style:language-complex="he" style:country-complex="IL"/>
    </style:style>
    <style:style style:name="T763" style:family="text">
      <style:text-properties fo:color="#000000" loext:opacity="100%" fo:font-family="Cardo" fo:font-size="9pt" fo:font-weight="bold" officeooo:rsid="0224a65b" style:font-size-asian="9pt" style:font-weight-asian="bold" style:font-name-complex="Cardo1" style:font-size-complex="9pt" style:language-complex="he" style:country-complex="IL" style:font-weight-complex="bold"/>
    </style:style>
    <style:style style:name="T764" style:family="text">
      <style:text-properties fo:color="#000000" loext:opacity="100%" style:font-name="Cardo" fo:font-size="6pt" fo:letter-spacing="-0.0071in" fo:font-weight="normal" style:font-size-asian="6pt" style:font-weight-asian="normal" style:font-name-complex="Cardo1" style:font-size-complex="6pt" style:language-complex="he" style:country-complex="IL" style:font-weight-complex="normal"/>
    </style:style>
    <style:style style:name="T765" style:family="text">
      <style:text-properties fo:color="#000000" loext:opacity="100%" style:font-name="Cardo" fo:font-size="6pt" fo:font-weight="bold" style:font-size-asian="6pt" style:font-weight-asian="bold" style:font-name-complex="Cardo1" style:font-size-complex="6pt" style:language-complex="he" style:country-complex="IL" style:font-weight-complex="bold"/>
    </style:style>
    <style:style style:name="T766" style:family="text">
      <style:text-properties fo:color="#000000" loext:opacity="100%" style:font-name="Cardo" fo:font-size="9pt" fo:font-style="normal" fo:font-weight="normal" officeooo:rsid="00235f4e" style:font-size-asian="9pt" style:font-style-asian="normal" style:font-weight-asian="normal" style:font-name-complex="Cardo1" style:font-size-complex="9pt" style:language-complex="he" style:country-complex="IL" style:font-style-complex="normal" style:font-weight-complex="normal"/>
    </style:style>
    <style:style style:name="T767" style:family="text">
      <style:text-properties fo:color="#000000" loext:opacity="100%" style:font-name="Cardo" fo:font-size="9pt" fo:letter-spacing="-0.0043in" fo:font-weight="bold" style:font-size-asian="9pt" style:font-weight-asian="bold" style:font-name-complex="Cardo1" style:font-size-complex="9pt" style:language-complex="he" style:country-complex="IL" style:font-weight-complex="bold"/>
    </style:style>
    <style:style style:name="T768" style:family="text">
      <style:text-properties fo:color="#000000" loext:opacity="100%" style:font-name="Cardo" fo:font-size="9pt" fo:letter-spacing="-0.0043in" fo:font-style="normal" style:font-size-asian="9pt" style:font-style-asian="normal" style:font-name-complex="Cardo1" style:font-size-complex="9pt" style:language-complex="he" style:country-complex="IL" style:font-style-complex="normal"/>
    </style:style>
    <style:style style:name="T769" style:family="text">
      <style:text-properties style:use-window-font-color="true" loext:opacity="0%" style:font-name="Calibri" fo:font-size="10pt" fo:font-style="normal" style:font-size-asian="10pt" style:font-style-asian="normal" style:font-name-complex="Calibri3" style:font-size-complex="10pt" style:font-style-complex="normal"/>
    </style:style>
    <style:style style:name="T770" style:family="text">
      <style:text-properties style:use-window-font-color="true" loext:opacity="0%" style:font-name="Calibri2" fo:font-size="9pt" fo:font-style="normal" fo:font-weight="bold" style:font-size-asian="9pt" style:font-style-asian="normal" style:font-weight-asian="bold" style:font-name-complex="Cardo1" style:font-size-complex="9pt" style:font-style-complex="normal" style:font-weight-complex="bold"/>
    </style:style>
    <style:style style:name="T771" style:family="text">
      <style:text-properties style:use-window-font-color="true" loext:opacity="0%" style:font-name="Calibri2" fo:font-size="9pt" fo:font-style="normal" style:font-size-asian="9pt" style:font-style-asian="normal" style:font-name-complex="Cardo1" style:font-size-complex="9pt" style:font-style-complex="normal"/>
    </style:style>
    <style:style style:name="T772" style:family="text">
      <style:text-properties fo:color="#000000" loext:opacity="100%" style:font-name="Calibri2" fo:font-size="9pt" fo:letter-spacing="-0.0043in" fo:font-style="normal" style:font-size-asian="9pt" style:font-style-asian="normal" style:font-name-complex="Cardo1" style:font-size-complex="9pt" style:language-complex="he" style:country-complex="IL" style:font-style-complex="normal"/>
    </style:style>
    <style:style style:name="T773" style:family="text">
      <style:text-properties fo:color="#000000" loext:opacity="100%" style:font-name="Calibri2" fo:font-size="9pt" fo:letter-spacing="-0.0043in" style:font-size-asian="9pt" style:font-name-complex="Cardo1" style:font-size-complex="9pt" style:language-complex="he" style:country-complex="IL"/>
    </style:style>
    <style:style style:name="T774" style:family="text">
      <style:text-properties style:use-window-font-color="true" loext:opacity="0%" fo:font-size="9pt" fo:font-style="normal" style:font-size-asian="9pt" style:font-style-asian="normal" style:font-name-complex="Cardo1" style:font-size-complex="9pt" style:font-style-complex="normal"/>
    </style:style>
    <style:style style:name="T775" style:family="text">
      <style:text-properties fo:font-variant="small-caps" style:use-window-font-color="true" loext:opacity="0%" fo:font-size="9pt" fo:font-style="normal" officeooo:rsid="008a8d16" style:font-size-asian="9pt" style:font-style-asian="normal" style:font-name-complex="Cardo1" style:font-size-complex="9pt" style:font-style-complex="normal"/>
    </style:style>
    <style:style style:name="T776" style:family="text">
      <style:text-properties style:use-window-font-color="true" loext:opacity="0%" style:font-name="Calibri2" fo:font-size="9pt" fo:font-weight="bold" style:font-size-asian="9pt" style:font-weight-asian="bold" style:font-name-complex="Cardo1" style:font-size-complex="9pt" style:font-weight-complex="bold"/>
    </style:style>
    <style:style style:name="T777" style:family="text">
      <style:text-properties style:use-window-font-color="true" loext:opacity="0%" style:font-name="Calibri2" fo:font-size="9pt" fo:font-style="normal" style:text-underline-style="solid" style:text-underline-width="auto" style:text-underline-color="font-color" style:font-size-asian="9pt" style:font-style-asian="normal" style:font-name-complex="Cardo1" style:font-size-complex="9pt" style:font-style-complex="normal"/>
    </style:style>
    <style:style style:name="T778" style:family="text">
      <style:text-properties style:use-window-font-color="true" loext:opacity="0%" style:font-name="Calibri2" fo:font-size="9pt" fo:font-style="normal" fo:font-weight="normal" style:font-size-asian="9pt" style:font-style-asian="normal" style:font-weight-asian="normal" style:font-name-complex="Cardo1" style:font-size-complex="9pt" style:font-style-complex="normal" style:font-weight-complex="normal"/>
    </style:style>
    <style:style style:name="T779" style:family="text">
      <style:text-properties style:use-window-font-color="true" loext:opacity="0%" style:font-name="Calibri2" fo:font-size="9pt" fo:font-weight="normal" style:font-size-asian="9pt" style:font-weight-asian="normal" style:font-name-complex="Cardo1" style:font-size-complex="9pt" style:font-weight-complex="normal"/>
    </style:style>
    <style:style style:name="T780" style:family="text">
      <style:text-properties style:use-window-font-color="true" loext:opacity="0%" style:font-name="Calibri2" fo:font-size="9pt" style:text-underline-style="solid" style:text-underline-width="auto" style:text-underline-color="font-color" fo:font-weight="normal" style:font-size-asian="9pt" style:font-weight-asian="normal" style:font-name-complex="Cardo1" style:font-size-complex="9pt" style:font-weight-complex="normal"/>
    </style:style>
    <style:style style:name="T781" style:family="text">
      <style:text-properties style:use-window-font-color="true" loext:opacity="0%" style:font-name="Calibri2" fo:font-size="9pt" style:font-size-asian="9pt" style:font-name-complex="Cardo1" style:font-size-complex="9pt"/>
    </style:style>
    <style:style style:name="T782" style:family="text">
      <style:text-properties style:use-window-font-color="true" loext:opacity="0%" style:font-name="Calibri2" fo:font-size="10pt" style:font-size-asian="10pt" style:font-name-complex="Calibri3" style:font-size-complex="10pt"/>
    </style:style>
    <style:style style:name="T783" style:family="text">
      <style:text-properties style:use-window-font-color="true" loext:opacity="0%" style:font-name="Calibri2" fo:font-size="8pt" style:font-size-asian="8pt" style:font-name-complex="Calibri3" style:font-size-complex="8pt" style:language-complex="he" style:country-complex="IL"/>
    </style:style>
    <style:style style:name="T784" style:family="text">
      <style:text-properties style:use-window-font-color="true" loext:opacity="0%" style:font-name="Calibri2" fo:font-size="8pt" style:font-size-asian="8pt" style:font-name-complex="Calibri3" style:font-size-complex="8pt"/>
    </style:style>
    <style:style style:name="T785" style:family="text">
      <style:text-properties style:font-name="Calibri2" fo:font-size="9pt" style:font-name-asian="游ゴシック Light" style:font-size-asian="9pt" style:font-name-complex="Cardo1" style:font-size-complex="9pt"/>
    </style:style>
    <style:style style:name="T786" style:family="text">
      <style:text-properties style:font-name="Calibri2" fo:font-size="9pt" fo:font-weight="normal" style:font-size-asian="9pt" style:font-weight-asian="normal" style:font-name-complex="Cardo1" style:font-size-complex="9pt" style:font-weight-complex="normal"/>
    </style:style>
    <style:style style:name="T787" style:family="text">
      <style:text-properties style:font-name="Calibri2" fo:font-size="9pt" fo:font-weight="normal" style:font-name-asian="游ゴシック Light" style:font-size-asian="9pt" style:font-weight-asian="normal" style:font-name-complex="Cardo1" style:font-size-complex="9pt" style:font-weight-complex="normal"/>
    </style:style>
    <style:style style:name="T788" style:family="text">
      <style:text-properties fo:color="#000000" loext:opacity="100%" style:font-name="Calibri2" fo:font-size="9pt" style:rfc-language-tag="x-none" fo:font-style="italic" fo:font-weight="normal" style:font-size-asian="9pt" style:font-style-asian="italic" style:font-weight-asian="normal" style:font-name-complex="Cardo1" style:font-size-complex="9pt" style:language-complex="he" style:country-complex="IL" style:font-style-complex="italic" style:font-weight-complex="normal"/>
    </style:style>
    <style:style style:name="T789" style:family="text">
      <style:text-properties fo:color="#000000" loext:opacity="100%" style:font-name="Calibri2" fo:font-size="9pt" fo:font-style="italic" fo:font-weight="normal" style:font-size-asian="9pt" style:font-style-asian="italic" style:font-weight-asian="normal" style:font-name-complex="Cardo1" style:font-size-complex="9pt" style:language-complex="he" style:country-complex="IL" style:font-style-complex="italic" style:font-weight-complex="normal"/>
    </style:style>
    <style:style style:name="T790" style:family="text">
      <style:text-properties fo:color="#000000" loext:opacity="100%" style:font-name="Calibri2" fo:font-size="9pt" fo:font-style="italic" fo:font-weight="normal" style:font-size-asian="9pt" style:font-style-asian="italic" style:font-weight-asian="normal" style:font-name-complex="Cardo1" style:font-size-complex="9pt" style:font-style-complex="italic" style:font-weight-complex="normal"/>
    </style:style>
    <style:style style:name="T791" style:family="text">
      <style:text-properties fo:color="#000000" loext:opacity="100%" style:font-name="Calibri2" fo:font-size="9pt" style:rfc-language-tag="x-none" fo:font-style="italic" fo:font-weight="normal" style:font-size-asian="9pt" style:font-style-asian="italic" style:font-weight-asian="normal" style:font-name-complex="Cardo1" style:font-size-complex="9pt" style:font-style-complex="italic" style:font-weight-complex="normal"/>
    </style:style>
    <style:style style:name="T792" style:family="text">
      <style:text-properties fo:color="#000000" loext:opacity="100%" style:font-name="Calibri2" fo:font-size="8pt" fo:font-style="italic" fo:font-weight="normal" style:font-size-asian="8pt" style:font-style-asian="italic" style:font-weight-asian="normal" style:font-name-complex="Cardo1" style:font-size-complex="8pt" style:language-complex="he" style:country-complex="IL" style:font-style-complex="italic" style:font-weight-complex="normal"/>
    </style:style>
    <style:style style:name="T793" style:family="text">
      <style:text-properties fo:color="#000000" loext:opacity="100%" style:font-name="Cardo" fo:font-size="9pt" fo:letter-spacing="-0.0043in" fo:font-weight="normal" officeooo:rsid="00235f4e" style:font-size-asian="9pt" style:font-weight-asian="normal" style:font-name-complex="Cardo1" style:font-size-complex="9pt" style:language-complex="he" style:country-complex="IL" style:font-weight-complex="normal"/>
    </style:style>
    <style:style style:name="T794" style:family="text">
      <style:text-properties style:font-name="Cardo" fo:font-size="4pt" style:font-size-asian="4pt" style:font-size-complex="4pt" style:language-complex="he" style:country-complex="IL"/>
    </style:style>
    <style:style style:name="T795" style:family="text">
      <style:text-properties fo:color="#000000" loext:opacity="100%" style:font-name="Cardo" fo:font-size="6pt" fo:letter-spacing="-0.0055in" fo:font-weight="bold" style:font-size-asian="6pt" style:font-weight-asian="bold" style:font-name-complex="Cardo1" style:font-size-complex="6pt" style:language-complex="he" style:country-complex="IL" style:font-weight-complex="bold"/>
    </style:style>
    <style:style style:name="T796" style:family="text">
      <style:text-properties fo:color="#000000" loext:opacity="100%" style:font-name="Cardo" fo:font-size="9pt" fo:font-weight="bold" style:font-name-asian="Calibri3" style:font-size-asian="9pt" style:font-weight-asian="bold" style:font-name-complex="Cardo1" style:font-size-complex="9pt" style:language-complex="he" style:country-complex="IL" style:font-weight-complex="bold">
        <loext:char-complex-color loext:theme-type="dark1" loext:color-type="theme"/>
      </style:text-properties>
    </style:style>
    <style:style style:name="T797" style:family="text">
      <style:text-properties fo:color="#000000" loext:opacity="100%" fo:font-family="Cardo" fo:font-size="9pt" fo:font-weight="bold" officeooo:rsid="0224a65b" style:font-name-asian="Calibri3" style:font-size-asian="9pt" style:font-weight-asian="bold" style:font-name-complex="Cardo1" style:font-size-complex="9pt" style:language-complex="he" style:country-complex="IL" style:font-weight-complex="bold">
        <loext:char-complex-color loext:theme-type="dark1" loext:color-type="theme"/>
      </style:text-properties>
    </style:style>
    <style:style style:name="T798" style:family="text">
      <style:text-properties fo:color="#000000" loext:opacity="100%" style:font-name="Cardo" fo:font-size="9pt" fo:letter-spacing="-0.0055in" fo:font-weight="bold" style:font-size-asian="9pt" style:font-weight-asian="bold" style:font-name-complex="Cardo1" style:font-size-complex="9pt" style:language-complex="he" style:country-complex="IL" style:font-weight-complex="bold"/>
    </style:style>
    <style:style style:name="T799" style:family="text">
      <style:text-properties fo:color="#000000" loext:opacity="100%" style:font-name="Cardo" fo:font-size="9pt" fo:letter-spacing="-0.0055in" fo:font-style="italic" fo:font-weight="bold" style:font-size-asian="9pt" style:font-style-asian="italic" style:font-weight-asian="bold" style:font-name-complex="Cardo1" style:font-size-complex="9pt" style:language-complex="he" style:country-complex="IL" style:font-style-complex="italic" style:font-weight-complex="bold"/>
    </style:style>
    <style:style style:name="T800" style:family="text">
      <style:text-properties fo:color="#000000" loext:opacity="100%" style:font-name-complex="Calibri3" style:language-complex="he" style:country-complex="IL"/>
    </style:style>
    <style:style style:name="T801" style:family="text">
      <style:text-properties fo:color="#000000" loext:opacity="100%" style:font-name="Cardo" fo:font-size="5pt" fo:font-weight="normal" style:font-name-asian="Calibri3" style:font-size-asian="5pt" style:font-weight-asian="normal" style:font-name-complex="Cardo1" style:font-size-complex="5pt" style:language-complex="he" style:country-complex="IL" style:font-weight-complex="normal">
        <loext:char-complex-color loext:theme-type="dark1" loext:color-type="theme"/>
      </style:text-properties>
    </style:style>
    <style:style style:name="T802" style:family="text">
      <style:text-properties fo:color="#000000" loext:opacity="100%" style:font-name="Cardo" fo:font-size="6pt" fo:font-weight="normal" style:font-name-asian="Calibri3" style:font-size-asian="6pt" style:font-weight-asian="normal" style:font-name-complex="Cardo1" style:font-size-complex="6pt" style:language-complex="he" style:country-complex="IL" style:font-weight-complex="normal">
        <loext:char-complex-color loext:theme-type="dark1" loext:color-type="theme"/>
      </style:text-properties>
    </style:style>
    <style:style style:name="T803" style:family="text">
      <style:text-properties fo:color="#000000" loext:opacity="100%" style:font-name="Cardo" fo:font-size="8pt" fo:font-style="italic" fo:font-weight="bold" style:font-name-asian="Calibri3" style:font-size-asian="8pt" style:font-style-asian="italic" style:font-weight-asian="bold" style:font-name-complex="Cardo1" style:font-size-complex="8pt" style:language-complex="he" style:country-complex="IL" style:font-style-complex="italic" style:font-weight-complex="bold">
        <loext:char-complex-color loext:theme-type="dark1" loext:color-type="theme"/>
      </style:text-properties>
    </style:style>
    <style:style style:name="T804" style:family="text">
      <style:text-properties fo:color="#000000" loext:opacity="100%" style:font-name="Cardo" fo:font-size="8pt" style:rfc-language-tag="x-none" fo:font-style="italic" fo:font-weight="bold" style:font-name-asian="Calibri3" style:font-size-asian="8pt" style:font-style-asian="italic" style:font-weight-asian="bold" style:font-name-complex="Cardo1" style:font-size-complex="8pt" style:language-complex="he" style:country-complex="IL" style:font-style-complex="italic" style:font-weight-complex="bold">
        <loext:char-complex-color loext:theme-type="dark1" loext:color-type="theme"/>
      </style:text-properties>
    </style:style>
    <style:style style:name="T805" style:family="text">
      <style:text-properties fo:color="#000000" loext:opacity="100%" style:font-name="Cardo" fo:font-size="8pt" style:rfc-language-tag="x-none" fo:font-weight="normal" style:font-name-asian="Calibri3" style:font-size-asian="8pt" style:font-weight-asian="normal" style:font-name-complex="Cardo1" style:font-size-complex="8pt" style:language-complex="he" style:country-complex="IL" style:font-weight-complex="normal">
        <loext:char-complex-color loext:theme-type="dark1" loext:color-type="theme"/>
      </style:text-properties>
    </style:style>
    <style:style style:name="T806" style:family="text">
      <style:text-properties fo:color="#000000" loext:opacity="100%" style:font-name="Cardo" fo:font-size="8pt" style:rfc-language-tag="x-none" fo:font-weight="bold" style:font-name-asian="Calibri3" style:font-size-asian="8pt" style:font-weight-asian="bold" style:font-name-complex="Cardo1" style:font-size-complex="8pt" style:language-complex="he" style:country-complex="IL" style:font-weight-complex="bold">
        <loext:char-complex-color loext:theme-type="dark1" loext:color-type="theme"/>
      </style:text-properties>
    </style:style>
    <style:style style:name="T807" style:family="text">
      <style:text-properties fo:font-size="14pt" fo:font-weight="bold" style:font-size-asian="14pt" style:font-weight-asian="bold" style:font-name-complex="Calibri3" style:font-size-complex="14pt" style:font-weight-complex="bold"/>
    </style:style>
    <style:style style:name="T808" style:family="text">
      <style:text-properties style:font-name="Calibri2" fo:font-size="9pt" fo:font-style="italic" style:font-size-asian="9pt" style:font-style-asian="italic" style:font-name-complex="Calibri2" style:font-size-complex="9pt" style:font-style-complex="italic"/>
    </style:style>
    <style:style style:name="T809" style:family="text">
      <style:text-properties fo:color="#000000" loext:opacity="100%" fo:font-size="9pt" style:rfc-language-tag="x-none" fo:font-style="italic" style:font-name-asian="Calibri3" style:font-size-asian="9pt" style:font-style-asian="italic" style:font-size-complex="9pt" style:font-style-complex="italic">
        <loext:char-complex-color loext:theme-type="dark1" loext:color-type="theme"/>
      </style:text-properties>
    </style:style>
    <style:style style:name="T810" style:family="text">
      <style:text-properties fo:color="#000000" loext:opacity="100%" fo:font-size="9pt" style:rfc-language-tag="x-none" style:font-name-asian="Calibri3" style:font-size-asian="9pt" style:font-size-complex="9pt">
        <loext:char-complex-color loext:theme-type="dark1" loext:color-type="theme"/>
      </style:text-properties>
    </style:style>
    <style:style style:name="T811" style:family="text">
      <style:text-properties fo:font-size="9pt" style:font-size-asian="9pt" style:font-size-complex="9pt" style:language-complex="he" style:country-complex="IL"/>
    </style:style>
    <style:style style:name="T812" style:family="text">
      <style:text-properties fo:font-size="9pt" style:rfc-language-tag="x-none" style:font-size-asian="9pt" style:font-size-complex="9pt"/>
    </style:style>
    <style:style style:name="T813" style:family="text">
      <style:text-properties fo:font-size="9pt" style:rfc-language-tag="x-none" style:font-size-asian="9pt" style:font-size-complex="9pt" style:language-complex="he" style:country-complex="IL"/>
    </style:style>
    <style:style style:name="T814" style:family="text">
      <style:text-properties fo:color="#000000" loext:opacity="100%" style:font-name="Cardo" fo:font-size="7pt" style:rfc-language-tag="x-none" style:font-name-asian="Calibri3" style:font-size-asian="7pt" style:font-name-complex="Cardo1" style:font-size-complex="7pt" style:language-complex="he" style:country-complex="IL">
        <loext:char-complex-color loext:theme-type="dark1" loext:color-type="theme"/>
      </style:text-properties>
    </style:style>
    <style:style style:name="T815" style:family="text">
      <style:text-properties fo:font-variant="small-caps" fo:color="#000000" loext:opacity="100%" style:font-name="Cardo" fo:font-size="7pt" style:rfc-language-tag="x-none" style:font-name-asian="Calibri3" style:font-size-asian="7pt" style:font-name-complex="Cardo1" style:font-size-complex="7pt" style:language-complex="he" style:country-complex="IL">
        <loext:char-complex-color loext:theme-type="dark1" loext:color-type="theme"/>
      </style:text-properties>
    </style:style>
    <style:style style:name="T816" style:family="text">
      <style:text-properties fo:color="#000000" loext:opacity="100%" style:font-name="Cardo" fo:font-size="8pt" style:rfc-language-tag="x-none" style:font-name-asian="Calibri3" style:font-size-asian="8pt" style:font-name-complex="Cardo1" style:font-size-complex="8pt" style:language-complex="he" style:country-complex="IL">
        <loext:char-complex-color loext:theme-type="dark1" loext:color-type="theme"/>
      </style:text-properties>
    </style:style>
    <style:style style:name="T817" style:family="text">
      <style:text-properties fo:color="#000000" loext:opacity="100%" style:font-name="Cardo" fo:font-size="9pt" style:rfc-language-tag="x-none" fo:font-style="italic" fo:font-weight="bold" style:font-name-asian="Calibri3" style:font-size-asian="9pt" style:font-style-asian="italic" style:font-weight-asian="bold" style:font-name-complex="Cardo1" style:font-size-complex="9pt" style:language-complex="he" style:country-complex="IL" style:font-style-complex="italic" style:font-weight-complex="bold">
        <loext:char-complex-color loext:theme-type="dark1" loext:color-type="theme"/>
      </style:text-properties>
    </style:style>
    <style:style style:name="T818" style:family="text">
      <style:text-properties fo:color="#000000" loext:opacity="100%" style:font-name="Cardo" fo:font-size="9pt" style:rfc-language-tag="x-none" fo:font-style="italic" style:font-name-asian="Calibri3" style:font-size-asian="9pt" style:font-style-asian="italic" style:font-name-complex="Cardo1" style:font-size-complex="9pt" style:language-complex="he" style:country-complex="IL" style:font-style-complex="italic">
        <loext:char-complex-color loext:theme-type="dark1" loext:color-type="theme"/>
      </style:text-properties>
    </style:style>
    <style:style style:name="T819" style:family="text">
      <style:text-properties fo:color="#000000" loext:opacity="100%" style:font-name="Cardo" fo:font-size="9pt" style:rfc-language-tag="x-none" fo:font-weight="bold" style:font-name-asian="Calibri3" style:font-size-asian="9pt" style:font-weight-asian="bold" style:font-name-complex="Cardo1" style:font-size-complex="9pt" style:language-complex="he" style:country-complex="IL" style:font-weight-complex="bold">
        <loext:char-complex-color loext:theme-type="dark1" loext:color-type="theme"/>
      </style:text-properties>
    </style:style>
    <style:style style:name="T820" style:family="text">
      <style:text-properties fo:color="#000000" loext:opacity="100%" style:font-name="Cardo" fo:font-size="9pt" style:rfc-language-tag="x-none" fo:font-style="normal" fo:font-weight="bold" style:font-name-asian="Calibri3" style:font-size-asian="9pt" style:font-style-asian="normal" style:font-weight-asian="bold" style:font-name-complex="Cardo1" style:font-size-complex="9pt" style:language-complex="he" style:country-complex="IL" style:font-style-complex="normal" style:font-weight-complex="bold">
        <loext:char-complex-color loext:theme-type="dark1" loext:color-type="theme"/>
      </style:text-properties>
    </style:style>
    <style:style style:name="T821" style:family="text">
      <style:text-properties fo:color="#000000" loext:opacity="100%" style:font-name="Cardo" fo:font-size="9pt" style:rfc-language-tag="x-none" fo:font-style="normal" style:font-name-asian="Calibri3" style:font-size-asian="9pt" style:font-style-asian="normal" style:font-name-complex="Cardo1" style:font-size-complex="9pt" style:language-complex="he" style:country-complex="IL" style:font-style-complex="normal">
        <loext:char-complex-color loext:theme-type="dark1" loext:color-type="theme"/>
      </style:text-properties>
    </style:style>
    <style:style style:name="T822" style:family="text">
      <style:text-properties fo:color="#000000" loext:opacity="100%" style:font-name="Cardo" fo:font-size="6pt" style:rfc-language-tag="x-none" style:font-name-asian="Calibri3" style:font-size-asian="6pt" style:font-name-complex="Cardo1" style:font-size-complex="6pt" style:language-complex="he" style:country-complex="IL">
        <loext:char-complex-color loext:theme-type="dark1" loext:color-type="theme"/>
      </style:text-properties>
    </style:style>
    <style:style style:name="T823" style:family="text">
      <style:text-properties fo:color="#000000" loext:opacity="100%" style:font-name="Cardo" fo:font-size="9pt" style:rfc-language-tag="x-none" style:font-name-asian="Calibri3" style:font-size-asian="9pt" style:font-name-complex="Cardo1" style:font-size-complex="9pt" style:language-complex="he" style:country-complex="IL">
        <loext:char-complex-color loext:theme-type="dark1" loext:color-type="theme"/>
      </style:text-properties>
    </style:style>
    <style:style style:name="T824" style:family="text">
      <style:text-properties fo:color="#000000" loext:opacity="100%" style:font-name="Cardo" fo:font-size="8pt" style:rfc-language-tag="x-none" fo:font-style="italic" fo:font-weight="bold" style:font-name-asian="Calibri3" style:font-size-asian="8pt" style:font-style-asian="italic" style:font-weight-asian="bold" style:font-name-complex="Cardo1" style:font-size-complex="8pt" style:font-style-complex="italic" style:font-weight-complex="bold">
        <loext:char-complex-color loext:theme-type="dark1" loext:color-type="theme"/>
      </style:text-properties>
    </style:style>
    <style:style style:name="T825" style:family="text">
      <style:text-properties fo:color="#000000" loext:opacity="100%" style:font-name="Cardo" fo:font-size="8pt" style:rfc-language-tag="x-none" fo:font-style="italic" style:font-name-asian="Calibri3" style:font-size-asian="8pt" style:font-style-asian="italic" style:font-name-complex="Cardo1" style:font-size-complex="8pt" style:font-style-complex="italic">
        <loext:char-complex-color loext:theme-type="dark1" loext:color-type="theme"/>
      </style:text-properties>
    </style:style>
    <style:style style:name="T826" style:family="text">
      <style:text-properties style:font-name="Ezra SIL" fo:font-size="8pt" fo:font-style="italic" style:font-size-asian="8pt" style:font-style-asian="italic" style:font-family-complex="'Hebrew Paleo Siloam'" style:font-family-generic-complex="system" style:font-pitch-complex="variable" style:font-size-complex="8pt" style:language-complex="he" style:country-complex="IL" style:font-style-complex="italic"/>
    </style:style>
    <style:style style:name="T827" style:family="text">
      <style:text-properties fo:color="#000000" loext:opacity="100%" style:font-name="Cardo" fo:font-size="8pt" style:font-name-asian="Calibri3" style:font-size-asian="8pt" style:font-name-complex="Cardo1" style:font-size-complex="8pt">
        <loext:char-complex-color loext:theme-type="dark1" loext:color-type="theme"/>
      </style:text-properties>
    </style:style>
    <style:style style:name="T828" style:family="text">
      <style:text-properties fo:color="#000000" loext:opacity="100%" style:font-name="Cardo" fo:font-size="8pt" style:rfc-language-tag="x-none" fo:font-style="normal" style:font-name-asian="Calibri3" style:font-size-asian="8pt" style:font-style-asian="normal" style:font-name-complex="Cardo1" style:font-size-complex="8pt" style:font-style-complex="normal">
        <loext:char-complex-color loext:theme-type="dark1" loext:color-type="theme"/>
      </style:text-properties>
    </style:style>
    <style:style style:name="T829" style:family="text">
      <style:text-properties fo:color="#000000" loext:opacity="100%" style:font-name="Cardo" fo:font-size="9pt" style:rfc-language-tag="x-none" fo:font-weight="bold" style:font-name-asian="Calibri3" style:font-size-asian="9pt" style:font-weight-asian="bold" style:font-name-complex="Cardo1" style:font-size-complex="9pt" style:font-weight-complex="bold">
        <loext:char-complex-color loext:theme-type="dark1" loext:color-type="theme"/>
      </style:text-properties>
    </style:style>
    <style:style style:name="T830" style:family="text">
      <style:text-properties fo:color="#000000" loext:opacity="100%" style:font-name="Cardo" fo:font-size="9pt" style:rfc-language-tag="x-none" style:font-name-asian="Calibri3" style:font-size-asian="9pt" style:font-name-complex="Cardo1" style:font-size-complex="9pt">
        <loext:char-complex-color loext:theme-type="dark1" loext:color-type="theme"/>
      </style:text-properties>
    </style:style>
    <style:style style:name="T831" style:family="text">
      <style:text-properties fo:color="#000000" loext:opacity="100%" style:font-name="Cardo" fo:font-size="9pt" fo:font-weight="normal" officeooo:rsid="00234f67" style:font-name-asian="Calibri3" style:font-size-asian="9pt" style:font-weight-asian="normal" style:font-name-complex="Cardo1" style:font-size-complex="9pt" style:font-weight-complex="normal">
        <loext:char-complex-color loext:theme-type="dark1" loext:color-type="theme"/>
      </style:text-properties>
    </style:style>
    <style:style style:name="T832" style:family="text">
      <style:text-properties fo:color="#000000" loext:opacity="100%" style:font-name="Calibri2" fo:font-size="9pt" style:font-size-asian="9pt" style:font-name-complex="Calibri3" style:font-size-complex="9pt" style:language-complex="he" style:country-complex="IL"/>
    </style:style>
    <style:style style:name="T833" style:family="text">
      <style:text-properties fo:color="#000000" loext:opacity="100%" style:font-name="Cardo" fo:font-size="9pt" officeooo:rsid="00234f67" style:font-size-asian="9pt" style:font-name-complex="Cardo1" style:font-size-complex="9pt" style:language-complex="he" style:country-complex="IL"/>
    </style:style>
    <style:style style:name="T834" style:family="text">
      <style:text-properties fo:color="#000000" loext:opacity="100%" style:font-name="Cardo" fo:font-size="9pt" fo:font-weight="normal" officeooo:rsid="00235f4e" style:font-size-asian="9pt" style:font-weight-asian="normal" style:font-name-complex="Cardo1" style:font-size-complex="9pt" style:language-complex="he" style:country-complex="IL" style:font-weight-complex="normal"/>
    </style:style>
    <style:style style:name="T835" style:family="text">
      <style:text-properties style:font-name="Calibri2" fo:font-size="9pt" fo:font-weight="bold" style:font-size-asian="9pt" style:font-weight-asian="bold" style:font-name-complex="Cardo1" style:font-size-complex="9pt" style:font-weight-complex="bold"/>
    </style:style>
    <style:style style:name="T836" style:family="text">
      <style:text-properties style:font-name="Calibri2" fo:font-size="14pt" fo:font-weight="bold" style:font-size-asian="14pt" style:font-weight-asian="bold" style:font-name-complex="Cardo1" style:font-size-complex="14pt" style:font-weight-complex="bold"/>
    </style:style>
    <style:style style:name="T837" style:family="text">
      <style:text-properties fo:color="#000000" loext:opacity="100%" style:font-name="Cardo" fo:font-size="9pt" officeooo:rsid="00235f4e" style:font-size-asian="9pt" style:font-name-complex="Cardo1" style:font-size-complex="9pt" style:language-complex="he" style:country-complex="IL"/>
    </style:style>
    <style:style style:name="T838" style:family="text">
      <style:text-properties fo:color="#000000" loext:opacity="100%" style:font-name="Cardo" fo:font-size="5pt" style:font-name-asian="Calibri3" style:font-size-asian="5pt" style:font-name-complex="Cardo1" style:font-size-complex="5pt">
        <loext:char-complex-color loext:theme-type="dark1" loext:color-type="theme"/>
      </style:text-properties>
    </style:style>
    <style:style style:name="T839" style:family="text">
      <style:text-properties fo:color="#000000" loext:opacity="100%" style:font-name="Cardo" fo:font-size="9pt" fo:font-style="italic" fo:font-weight="bold" style:font-name-asian="Calibri3" style:font-size-asian="9pt" style:font-style-asian="italic" style:font-weight-asian="bold" style:font-name-complex="Cardo1" style:font-size-complex="9pt" style:font-style-complex="italic" style:font-weight-complex="bold">
        <loext:char-complex-color loext:theme-type="dark1" loext:color-type="theme"/>
      </style:text-properties>
    </style:style>
    <style:style style:name="T840" style:family="text">
      <style:text-properties style:font-name="Cardo" fo:font-size="9pt" fo:font-style="italic" fo:font-weight="bold" style:font-name-asian="Times New Roman1" style:font-size-asian="9pt" style:font-style-asian="italic" style:font-weight-asian="bold" style:font-name-complex="Cardo1" style:font-size-complex="9pt" style:language-complex="he" style:country-complex="IL" style:font-style-complex="italic" style:font-weight-complex="bold"/>
    </style:style>
    <style:style style:name="T841" style:family="text">
      <style:text-properties fo:font-variant="small-caps" style:font-name="Cardo" fo:font-size="7pt" style:font-name-asian="Times New Roman1" style:font-size-asian="7pt" style:font-name-complex="Cardo1" style:font-size-complex="7pt" style:language-complex="he" style:country-complex="IL"/>
    </style:style>
    <style:style style:name="T842" style:family="text">
      <style:text-properties style:font-name="Cardo" fo:font-size="5pt" style:font-name-asian="Times New Roman1" style:font-size-asian="5pt" style:font-name-complex="Cardo1" style:font-size-complex="5pt" style:language-complex="he" style:country-complex="IL"/>
    </style:style>
    <style:style style:name="T843" style:family="text">
      <style:text-properties style:font-name="Cardo" fo:font-size="7pt" style:font-name-asian="Times New Roman1" style:font-size-asian="7pt" style:font-name-complex="Cardo1" style:font-size-complex="7pt" style:language-complex="he" style:country-complex="IL"/>
    </style:style>
    <style:style style:name="T844" style:family="text">
      <style:text-properties fo:color="#000000" loext:opacity="100%" style:font-name="Cardo" fo:font-size="7pt" style:font-name-asian="Calibri3" style:font-size-asian="7pt" style:font-name-complex="Cardo1" style:font-size-complex="7pt">
        <loext:char-complex-color loext:theme-type="dark1" loext:color-type="theme"/>
      </style:text-properties>
    </style:style>
    <style:style style:name="T845" style:family="text">
      <style:text-properties fo:color="#000000" loext:opacity="100%" style:font-name="Cardo" fo:font-size="6pt" style:font-name-asian="Calibri3" style:font-size-asian="6pt" style:font-name-complex="Cardo1" style:font-size-complex="6pt">
        <loext:char-complex-color loext:theme-type="dark1" loext:color-type="theme"/>
      </style:text-properties>
    </style:style>
    <style:style style:name="T846" style:family="text">
      <style:text-properties fo:color="#000000" loext:opacity="100%" style:font-name="Cardo" fo:font-size="8pt" fo:font-style="italic" fo:font-weight="bold" style:font-name-asian="Calibri3" style:font-size-asian="8pt" style:font-style-asian="italic" style:font-weight-asian="bold" style:font-name-complex="Cardo1" style:font-size-complex="8pt" style:font-style-complex="italic" style:font-weight-complex="bold">
        <loext:char-complex-color loext:theme-type="dark1" loext:color-type="theme"/>
      </style:text-properties>
    </style:style>
    <style:style style:name="T847" style:family="text">
      <style:text-properties fo:color="#000000" loext:opacity="100%" style:font-name="Cardo" fo:font-size="9pt" fo:font-style="italic" fo:font-weight="bold" style:font-size-asian="9pt" style:font-style-asian="italic" style:font-weight-asian="bold" style:font-name-complex="Cardo1" style:font-size-complex="9pt" style:language-complex="he" style:country-complex="IL" style:font-style-complex="italic" style:font-weight-complex="bold">
        <loext:char-complex-color loext:theme-type="dark1" loext:color-type="theme"/>
      </style:text-properties>
    </style:style>
    <style:style style:name="T848" style:family="text">
      <style:text-properties style:font-name="Ezra SIL" fo:font-size="8pt" fo:font-style="italic" fo:font-weight="bold" style:font-size-asian="8pt" style:font-style-asian="italic" style:font-weight-asian="bold" style:font-family-complex="'Hebrew Paleo Siloam'" style:font-family-generic-complex="system" style:font-pitch-complex="variable" style:font-size-complex="8pt" style:language-complex="he" style:country-complex="IL" style:font-style-complex="italic" style:font-weight-complex="bold"/>
    </style:style>
    <style:style style:name="T849" style:family="text">
      <style:text-properties style:font-name="Ezra SIL" fo:font-size="8pt" fo:font-style="italic" fo:font-weight="bold" style:font-size-asian="8pt" style:font-style-asian="italic" style:font-weight-asian="bold" style:font-family-complex="'Hebrew Paleo Siloam'" style:font-family-generic-complex="system" style:font-pitch-complex="variable" style:font-size-complex="8pt" style:language-complex="he" style:country-complex="IL" style:font-style-complex="italic" style:font-weight-complex="bold" style:script-type="complex"/>
    </style:style>
    <style:style style:name="T850" style:family="text">
      <style:text-properties style:font-name="Ezra SIL" fo:font-size="8pt" fo:font-weight="bold" style:font-size-asian="8pt" style:font-weight-asian="bold" style:font-family-complex="'Hebrew Paleo Siloam'" style:font-family-generic-complex="system" style:font-pitch-complex="variable" style:font-size-complex="8pt" style:language-complex="he" style:country-complex="IL" style:font-weight-complex="bold"/>
    </style:style>
    <style:style style:name="T851" style:family="text">
      <style:text-properties fo:color="#000000" loext:opacity="100%" style:font-name="Cardo" fo:font-size="9pt" fo:font-style="italic" style:font-size-asian="9pt" style:font-style-asian="italic" style:font-name-complex="Cardo1" style:font-size-complex="9pt" style:language-complex="he" style:country-complex="IL" style:font-style-complex="italic">
        <loext:char-complex-color loext:theme-type="dark1" loext:color-type="theme"/>
      </style:text-properties>
    </style:style>
    <style:style style:name="T852" style:family="text">
      <style:text-properties fo:color="#000000" loext:opacity="100%" style:font-name="Cardo" fo:font-size="7pt" style:rfc-language-tag="x-none" style:font-name-asian="Calibri3" style:font-size-asian="7pt" style:font-name-complex="Cardo1" style:font-size-complex="7pt">
        <loext:char-complex-color loext:theme-type="dark1" loext:color-type="theme"/>
      </style:text-properties>
    </style:style>
    <style:style style:name="T853" style:family="text">
      <style:text-properties fo:color="#000000" loext:opacity="100%" style:font-name="Cardo" fo:font-size="9pt" fo:font-style="italic" style:font-name-asian="Calibri3" style:font-size-asian="9pt" style:font-style-asian="italic" style:font-name-complex="Cardo1" style:font-size-complex="9pt" style:font-style-complex="italic">
        <loext:char-complex-color loext:theme-type="dark1" loext:color-type="theme"/>
      </style:text-properties>
    </style:style>
    <style:style style:name="T854" style:family="text">
      <style:text-properties fo:color="#000000" loext:opacity="100%" style:font-name="Cardo" fo:font-style="italic" fo:font-weight="bold" style:font-name-asian="Calibri3" style:font-style-asian="italic" style:font-weight-asian="bold" style:font-name-complex="Cardo1" style:font-style-complex="italic" style:font-weight-complex="bold">
        <loext:char-complex-color loext:theme-type="dark1" loext:color-type="theme"/>
      </style:text-properties>
    </style:style>
    <style:style style:name="T855" style:family="text">
      <style:text-properties fo:color="#000000" loext:opacity="100%" style:font-name="Cardo" fo:font-size="7pt" style:font-name-asian="Times New Roman1" style:font-size-asian="7pt" style:font-name-complex="Cardo1" style:font-size-complex="7pt" style:language-complex="he" style:country-complex="IL"/>
    </style:style>
    <style:style style:name="T856" style:family="text">
      <style:text-properties fo:color="#000000" loext:opacity="100%" style:font-name="Cardo" fo:font-size="6pt" style:font-name-asian="Times New Roman1" style:font-size-asian="6pt" style:font-name-complex="Cardo1" style:font-size-complex="6pt" style:language-complex="he" style:country-complex="IL"/>
    </style:style>
    <style:style style:name="T857" style:family="text">
      <style:text-properties fo:color="#000000" loext:opacity="100%" style:font-name="Cardo" style:font-name-asian="Times New Roman1" style:font-name-complex="Cardo1" style:language-complex="he" style:country-complex="IL"/>
    </style:style>
    <style:style style:name="T858" style:family="text">
      <style:text-properties fo:color="#000000" loext:opacity="100%" style:font-name="Cardo" fo:font-size="9pt" fo:font-weight="bold" style:font-name-asian="Times New Roman1" style:font-size-asian="9pt" style:font-weight-asian="bold" style:font-name-complex="Cardo1" style:font-size-complex="9pt" style:language-complex="he" style:country-complex="IL" style:font-weight-complex="bold"/>
    </style:style>
    <style:style style:name="T859" style:family="text">
      <style:text-properties fo:color="#000000" loext:opacity="100%" style:font-name="Cardo" fo:font-size="9pt" style:font-name-asian="Times New Roman1" style:font-size-asian="9pt" style:font-name-complex="Cardo1" style:font-size-complex="9pt" style:language-complex="he" style:country-complex="IL"/>
    </style:style>
    <style:style style:name="T860" style:family="text">
      <style:text-properties fo:color="#000000" loext:opacity="100%" style:font-name="Cardo" fo:font-size="10pt" style:font-name-asian="Times New Roman1" style:font-size-asian="10pt" style:font-name-complex="Cardo1" style:font-size-complex="10pt" style:language-complex="he" style:country-complex="IL"/>
    </style:style>
    <style:style style:name="T861" style:family="text">
      <style:text-properties fo:color="#000000" loext:opacity="100%" style:font-name="Cardo" fo:font-size="8pt" style:font-name-asian="Times New Roman1" style:font-size-asian="8pt" style:font-name-complex="Cardo1" style:font-size-complex="8pt" style:language-complex="he" style:country-complex="IL"/>
    </style:style>
    <style:style style:name="T862" style:family="text">
      <style:text-properties fo:font-variant="small-caps" fo:color="#000000" loext:opacity="100%" style:font-name="Cardo" fo:font-size="7pt" style:font-name-asian="Times New Roman1" style:font-size-asian="7pt" style:font-name-complex="Cardo1" style:font-size-complex="7pt" style:language-complex="he" style:country-complex="IL"/>
    </style:style>
    <style:style style:name="T863" style:family="text">
      <style:text-properties fo:color="#000000" loext:opacity="100%" style:font-name="Cardo" fo:font-size="9pt" officeooo:rsid="002a4ffc" style:font-name-asian="Times New Roman1" style:font-size-asian="9pt" style:font-name-complex="Cardo1" style:font-size-complex="9pt" style:language-complex="he" style:country-complex="IL"/>
    </style:style>
    <style:style style:name="T864" style:family="text">
      <style:text-properties fo:color="#000000" loext:opacity="100%" style:font-name="Calibri2" fo:font-size="9pt" fo:font-weight="bold" style:font-size-asian="9pt" style:font-weight-asian="bold" style:font-family-complex="'Linux Libertine Display G'" style:font-family-generic-complex="system" style:font-pitch-complex="variable" style:font-size-complex="9pt" style:font-weight-complex="bold"/>
    </style:style>
    <style:style style:name="T865" style:family="text">
      <style:text-properties fo:color="#000000" loext:opacity="100%" style:font-name="Calibri2" fo:font-size="9pt" fo:font-weight="normal" officeooo:rsid="008a8d16" style:font-size-asian="9pt" style:font-weight-asian="normal" style:font-family-complex="'Linux Libertine Display G'" style:font-family-generic-complex="system" style:font-pitch-complex="variable" style:font-size-complex="9pt" style:font-weight-complex="normal"/>
    </style:style>
    <style:style style:name="T866" style:family="text">
      <style:text-properties fo:color="#000000" loext:opacity="100%" style:font-name="Calibri2" fo:font-size="9pt" officeooo:rsid="0082994f" style:font-size-asian="9pt" style:font-name-complex="Cardo1" style:font-size-complex="9pt" style:language-complex="he" style:country-complex="IL"/>
    </style:style>
    <style:style style:name="T867" style:family="text">
      <style:text-properties fo:color="#000000" loext:opacity="100%" style:font-name="Calibri2" fo:font-size="9pt" officeooo:rsid="008a8d16" style:font-size-asian="9pt" style:font-name-complex="Cardo1" style:font-size-complex="9pt" style:language-complex="he" style:country-complex="IL"/>
    </style:style>
    <style:style style:name="T868" style:family="text">
      <style:text-properties fo:color="#000000" loext:opacity="100%" officeooo:rsid="007d4273" style:font-name-complex="Cardo1" style:language-complex="he" style:country-complex="IL"/>
    </style:style>
    <style:style style:name="T869" style:family="text">
      <style:text-properties fo:color="#000000" loext:opacity="100%" style:text-underline-style="solid" style:text-underline-width="auto" style:text-underline-color="font-color" style:font-name-complex="Cardo1" style:language-complex="he" style:country-complex="IL"/>
    </style:style>
    <style:style style:name="T870" style:family="text">
      <style:text-properties fo:color="#000000" loext:opacity="100%" officeooo:rsid="007b5431" style:font-name-complex="Cardo1" style:language-complex="he" style:country-complex="IL"/>
    </style:style>
    <style:style style:name="T871" style:family="text">
      <style:text-properties fo:font-variant="small-caps" fo:font-style="italic" style:font-style-asian="italic" style:font-name-complex="Cardo1" style:font-style-complex="italic"/>
    </style:style>
    <style:style style:name="T872" style:family="text">
      <style:text-properties fo:font-style="italic" style:font-style-asian="italic" style:font-name-complex="Cardo1" style:font-style-complex="italic"/>
    </style:style>
    <style:style style:name="T873" style:family="text">
      <style:text-properties fo:color="#000000" loext:opacity="100%" fo:font-style="italic" style:font-style-asian="italic" style:font-name-complex="Cardo1" style:language-complex="he" style:country-complex="IL" style:font-style-complex="italic"/>
    </style:style>
    <style:style style:name="T874" style:family="text">
      <style:text-properties style:font-name="Calibri2" fo:font-size="9pt" style:font-size-asian="9pt" style:font-name-complex="Cardo1" style:font-size-complex="9pt" style:language-complex="he" style:country-complex="IL"/>
    </style:style>
    <style:style style:name="T875" style:family="text">
      <style:text-properties fo:color="#000000" loext:opacity="100%" style:font-name="Calibri2" fo:font-size="9pt" style:font-size-asian="9pt" style:font-name-complex="Cardo1" style:font-size-complex="9pt"/>
    </style:style>
    <style:style style:name="T876" style:family="text">
      <style:text-properties fo:font-variant="small-caps" fo:font-size="9pt" fo:font-style="italic" style:font-size-asian="9pt" style:font-style-asian="italic" style:font-name-complex="Cardo1" style:font-size-complex="9pt" style:language-complex="he" style:country-complex="IL" style:font-style-complex="italic"/>
    </style:style>
    <style:style style:name="T877" style:family="text">
      <style:text-properties fo:font-variant="small-caps" fo:font-size="9pt" fo:font-style="italic" officeooo:rsid="0082994f" style:font-size-asian="9pt" style:font-style-asian="italic" style:font-name-complex="Cardo1" style:font-size-complex="9pt" style:language-complex="he" style:country-complex="IL" style:font-style-complex="italic"/>
    </style:style>
    <style:style style:name="T878" style:family="text">
      <style:text-properties fo:font-size="9pt" fo:font-style="italic" style:font-size-asian="9pt" style:font-style-asian="italic" style:font-name-complex="Cardo1" style:font-size-complex="9pt" style:language-complex="he" style:country-complex="IL" style:font-style-complex="italic"/>
    </style:style>
    <style:style style:name="T879" style:family="text">
      <style:text-properties fo:color="#333333" loext:opacity="100%" fo:font-style="italic" style:font-style-asian="italic" style:font-name-complex="Cardo1" style:language-complex="he" style:country-complex="IL" style:font-style-complex="italic"/>
    </style:style>
    <style:style style:name="T880" style:family="text">
      <style:text-properties fo:color="#333333" loext:opacity="100%" style:font-name-complex="Cardo1" style:language-complex="he" style:country-complex="IL"/>
    </style:style>
    <style:style style:name="T881" style:family="text">
      <style:text-properties style:font-name-complex="Cardo1" style:language-complex="he" style:country-complex="IL"/>
    </style:style>
    <style:style style:name="T882" style:family="text">
      <style:text-properties fo:font-style="italic" style:font-style-asian="italic" style:font-name-complex="Cardo1" style:language-complex="he" style:country-complex="IL" style:font-style-complex="italic"/>
    </style:style>
    <style:style style:name="T883" style:family="text">
      <style:text-properties style:font-name="Cardo" fo:font-weight="bold" fo:background-color="#bfbfbf" loext:char-shading-value="0" style:font-name-asian="Times New Roman1" style:font-weight-asian="bold" style:font-name-complex="Cardo1" style:language-complex="he" style:country-complex="IL" style:font-weight-complex="bold"/>
    </style:style>
    <style:style style:name="T884" style:family="text">
      <style:text-properties fo:font-family="Cardo" fo:font-weight="bold" officeooo:rsid="00874e30" fo:background-color="#bfbfbf" loext:char-shading-value="0" style:font-name-asian="Times New Roman1" style:font-weight-asian="bold" style:font-name-complex="Cardo1" style:language-complex="he" style:country-complex="IL" style:font-weight-complex="bold"/>
    </style:style>
    <style:style style:name="T885" style:family="text">
      <style:text-properties style:font-name="Cardo" fo:font-weight="bold" style:font-name-asian="Times New Roman1" style:font-weight-asian="bold" style:font-name-complex="Cardo1" style:language-complex="he" style:country-complex="IL" style:font-weight-complex="bold"/>
    </style:style>
    <style:style style:name="T886" style:family="text">
      <style:text-properties style:font-name="Cardo" style:font-name-asian="Times New Roman1" style:font-name-complex="Cardo1" style:language-complex="he" style:country-complex="IL"/>
    </style:style>
    <style:style style:name="T887" style:family="text">
      <style:text-properties style:font-name="Cardo" fo:font-weight="bold" style:letter-kerning="true" style:font-name-asian="Times New Roman1" style:font-weight-asian="bold" style:font-name-complex="Cardo1" style:language-complex="he" style:country-complex="IL" style:font-weight-complex="bold"/>
    </style:style>
    <style:style style:name="T888" style:family="text">
      <style:text-properties style:font-name="Cardo" style:letter-kerning="true" style:font-name-asian="Times New Roman1" style:font-name-complex="Cardo1" style:language-complex="he" style:country-complex="IL"/>
    </style:style>
    <style:style style:name="T889" style:family="text">
      <style:text-properties fo:color="#000000" loext:opacity="100%" style:font-name="Cardo" fo:font-weight="bold" style:letter-kerning="true" style:font-name-asian="Times New Roman1" style:font-weight-asian="bold" style:font-name-complex="Cardo1" style:language-complex="he" style:country-complex="IL" style:font-weight-complex="bold"/>
    </style:style>
    <style:style style:name="T890" style:family="text">
      <style:text-properties fo:font-variant="small-caps" fo:color="#000000" loext:opacity="100%" style:font-name-complex="Calibri3" style:language-complex="he" style:country-complex="IL"/>
    </style:style>
    <style:style style:name="T891" style:family="text">
      <style:text-properties style:font-name-asian="Times New Roman1" style:font-name-complex="Calibri3" style:language-complex="he" style:country-complex="IL"/>
    </style:style>
    <style:style style:name="T892" style:family="text">
      <style:text-properties fo:font-variant="small-caps" style:font-name="Times New Roman" style:font-name-asian="Times New Roman1" style:font-name-complex="Times New Roman1" style:language-complex="he" style:country-complex="IL"/>
    </style:style>
    <style:style style:name="T893" style:family="text">
      <style:text-properties style:font-name="Times New Roman" style:font-name-asian="Times New Roman1" style:font-name-complex="Times New Roman1" style:language-complex="he" style:country-complex="IL"/>
    </style:style>
    <style:style style:name="T894" style:family="text">
      <style:text-properties fo:color="#000000" loext:opacity="100%" style:font-name="Cardo" fo:font-weight="bold" fo:background-color="#d5dce4" loext:char-shading-value="0" style:font-name-asian="Calibri3" style:font-weight-asian="bold" style:font-name-complex="Cardo1" style:font-weight-complex="bold">
        <loext:char-complex-color loext:theme-type="dark1" loext:color-type="theme"/>
      </style:text-properties>
    </style:style>
    <style:style style:name="T895" style:family="text">
      <style:text-properties fo:color="#000000" loext:opacity="100%" style:font-name="Cardo" fo:background-color="#d5dce4" loext:char-shading-value="0" style:font-name-asian="Calibri3" style:font-name-complex="Cardo1">
        <loext:char-complex-color loext:theme-type="dark1" loext:color-type="theme"/>
      </style:text-properties>
    </style:style>
    <style:style style:name="T896" style:family="text">
      <style:text-properties fo:color="#000000" loext:opacity="100%" style:font-name="Cardo" fo:background-color="#d5dce4" loext:char-shading-value="0" style:font-name-asian="Calibri3" style:font-family-complex="'Hebrew Paleo Siloam'" style:font-family-generic-complex="system" style:font-pitch-complex="variable" style:language-complex="he" style:country-complex="IL" style:script-type="complex">
        <loext:char-complex-color loext:theme-type="dark1" loext:color-type="theme"/>
      </style:text-properties>
    </style:style>
    <style:style style:name="T897" style:family="text">
      <style:text-properties fo:color="#000000" loext:opacity="100%" style:font-name="Cardo" fo:font-size="14pt" fo:font-weight="bold" style:font-size-asian="14pt" style:font-weight-asian="bold" style:font-name-complex="Cardo1" style:font-size-complex="14pt">
        <loext:char-complex-color loext:theme-type="dark1" loext:color-type="theme"/>
      </style:text-properties>
    </style:style>
    <style:style style:name="T898" style:family="text">
      <style:text-properties style:font-name="Book Antiqua" fo:font-size="10pt" fo:font-weight="bold" style:font-size-asian="10pt" style:font-weight-asian="bold" style:font-name-complex="Cardo1" style:font-size-complex="10pt"/>
    </style:style>
    <style:style style:name="T899" style:family="text">
      <style:text-properties fo:color="#000000" loext:opacity="100%" style:font-name="Cardo" fo:font-size="10pt" style:text-underline-style="solid" style:text-underline-width="auto" style:text-underline-color="font-color" fo:font-weight="bold" style:font-size-asian="10pt" style:font-weight-asian="bold" style:font-name-complex="Cardo1" style:font-size-complex="10pt">
        <loext:char-complex-color loext:theme-type="dark1" loext:color-type="theme"/>
      </style:text-properties>
    </style:style>
    <style:style style:name="T900" style:family="text">
      <style:text-properties fo:color="#000000" loext:opacity="100%" style:font-name-complex="Calibri3"/>
    </style:style>
    <style:style style:name="T901" style:family="text">
      <style:text-properties fo:color="#000000" loext:opacity="100%" fo:font-style="italic" style:font-style-asian="italic" style:font-name-complex="Calibri3" style:font-style-complex="italic"/>
    </style:style>
    <style:style style:name="T902" style:family="text">
      <style:text-properties fo:color="#000000" loext:opacity="100%" style:font-name="Cardo" fo:font-size="10pt" fo:font-weight="normal" officeooo:rsid="00234f67" style:font-size-asian="10pt" style:font-weight-asian="normal" style:font-name-complex="Cardo1" style:font-size-complex="10pt" style:font-weight-complex="normal">
        <loext:char-complex-color loext:theme-type="dark1" loext:color-type="theme"/>
      </style:text-properties>
    </style:style>
    <style:style style:name="T903" style:family="text">
      <style:text-properties fo:color="#000000" loext:opacity="100%" style:font-name="Calibri2" fo:font-size="9pt" fo:font-weight="normal" style:font-size-asian="9pt" style:font-weight-asian="normal" style:font-name-complex="Cardo1" style:font-size-complex="9pt" style:font-weight-complex="normal"/>
    </style:style>
    <style:style style:name="T904" style:family="text">
      <style:text-properties fo:color="#000000" loext:opacity="100%" style:font-name="Cardo" fo:font-size="10pt" style:font-size-asian="10pt" style:font-name-complex="Cardo1" style:font-size-complex="10pt" style:language-complex="he" style:country-complex="IL">
        <loext:char-complex-color loext:theme-type="dark1" loext:color-type="theme"/>
      </style:text-properties>
    </style:style>
    <style:style style:name="T905" style:family="text">
      <style:text-properties style:font-name="Book Antiqua" fo:font-size="10pt" fo:font-weight="bold" style:font-size-asian="10pt" style:font-weight-asian="bold" style:font-name-complex="Cardo1" style:font-size-complex="10pt" style:font-weight-complex="bold"/>
    </style:style>
    <style:style style:name="T906" style:family="text">
      <style:text-properties fo:color="#000000" loext:opacity="100%" style:font-name="Cardo" fo:font-size="10pt" style:rfc-language-tag="x-none" fo:font-weight="bold" style:font-size-asian="10pt" style:font-weight-asian="bold" style:font-name-complex="Cardo1" style:font-size-complex="10pt" style:language-complex="he" style:country-complex="IL" style:font-weight-complex="bold">
        <loext:char-complex-color loext:theme-type="dark1" loext:color-type="theme"/>
      </style:text-properties>
    </style:style>
    <style:style style:name="T907" style:family="text">
      <style:text-properties fo:color="#000000" loext:opacity="100%" style:font-name="Cardo" fo:font-size="7pt" style:font-size-asian="7pt" style:font-name-complex="Cardo1" style:font-size-complex="7pt" style:language-complex="he" style:country-complex="IL">
        <loext:char-complex-color loext:theme-type="dark1" loext:color-type="theme"/>
      </style:text-properties>
    </style:style>
    <style:style style:name="T908" style:family="text">
      <style:text-properties fo:color="#000000" loext:opacity="100%" style:font-name="Cardo" fo:font-size="10pt" fo:font-style="italic" fo:font-weight="bold" style:font-size-asian="10pt" style:font-style-asian="italic" style:font-weight-asian="bold" style:font-name-complex="Cardo1" style:font-size-complex="10pt" style:language-complex="he" style:country-complex="IL" style:font-style-complex="italic" style:font-weight-complex="bold">
        <loext:char-complex-color loext:theme-type="dark1" loext:color-type="theme"/>
      </style:text-properties>
    </style:style>
    <style:style style:name="T909" style:family="text">
      <style:text-properties fo:color="#000000" loext:opacity="100%" style:font-name="Cardo" fo:font-size="10pt" fo:font-style="italic" style:font-size-asian="10pt" style:font-style-asian="italic" style:font-name-complex="Cardo1" style:font-size-complex="10pt" style:language-complex="he" style:country-complex="IL" style:font-style-complex="italic">
        <loext:char-complex-color loext:theme-type="dark1" loext:color-type="theme"/>
      </style:text-properties>
    </style:style>
    <style:style style:name="T910" style:family="text">
      <style:text-properties style:font-name="Ezra SIL" fo:font-size="10pt" fo:font-style="italic" style:font-size-asian="10pt" style:font-style-asian="italic" style:font-family-complex="'Hebrew Paleo Siloam'" style:font-family-generic-complex="system" style:font-pitch-complex="variable" style:font-size-complex="10pt" style:language-complex="he" style:country-complex="IL" style:font-style-complex="italic"/>
    </style:style>
    <style:style style:name="T911" style:family="text">
      <style:text-properties style:font-name="Ezra SIL" fo:font-size="10pt" fo:font-style="italic" style:font-size-asian="10pt" style:font-style-asian="italic" style:font-family-complex="'Hebrew Paleo Siloam'" style:font-family-generic-complex="system" style:font-pitch-complex="variable" style:font-size-complex="10pt" style:language-complex="he" style:country-complex="IL" style:font-style-complex="italic" style:script-type="complex"/>
    </style:style>
    <style:style style:name="T912" style:family="text">
      <style:text-properties fo:color="#000000" loext:opacity="100%" style:font-name="Cardo" fo:font-size="10pt" fo:font-style="normal" style:font-size-asian="10pt" style:font-style-asian="normal" style:font-name-complex="Cardo1" style:font-size-complex="10pt" style:language-complex="he" style:country-complex="IL" style:font-style-complex="normal">
        <loext:char-complex-color loext:theme-type="dark1" loext:color-type="theme"/>
      </style:text-properties>
    </style:style>
    <style:style style:name="T913" style:family="text">
      <style:text-properties fo:color="#000000" loext:opacity="100%" style:font-name="Cardo" fo:font-size="10pt" fo:font-style="normal" officeooo:rsid="00234f67" style:font-size-asian="10pt" style:font-style-asian="normal" style:font-name-complex="Cardo1" style:font-size-complex="10pt" style:language-complex="he" style:country-complex="IL" style:font-style-complex="normal">
        <loext:char-complex-color loext:theme-type="dark1" loext:color-type="theme"/>
      </style:text-properties>
    </style:style>
    <style:style style:name="T914" style:family="text">
      <style:text-properties fo:color="#000000" loext:opacity="100%" style:font-name="Monotype Corsiva" fo:font-weight="bold" style:font-weight-asian="bold" style:font-family-complex="'Linux Libertine Display G'" style:font-family-generic-complex="system" style:font-pitch-complex="variable" style:font-weight-complex="bold">
        <loext:char-complex-color loext:theme-type="dark1" loext:color-type="theme"/>
      </style:text-properties>
    </style:style>
    <style:style style:name="T915" style:family="text">
      <style:text-properties style:font-name="Calibri2" fo:font-size="9pt" fo:font-style="italic" fo:font-weight="normal" style:font-size-asian="9pt" style:font-style-asian="italic" style:font-weight-asian="normal" style:font-name-complex="Cardo1" style:font-size-complex="9pt" style:font-style-complex="italic" style:font-weight-complex="normal"/>
    </style:style>
    <style:style style:name="T916" style:family="text">
      <style:text-properties style:text-position="super 58%" style:font-name="Calibri2" fo:font-size="9pt" fo:font-weight="normal" style:font-size-asian="9pt" style:font-weight-asian="normal" style:font-name-complex="Cardo1" style:font-size-complex="9pt" style:font-weight-complex="normal"/>
    </style:style>
    <style:style style:name="T917" style:family="text">
      <style:text-properties style:text-position="super 58%" style:font-name="Calibri2" fo:font-size="11pt" fo:font-weight="bold" style:font-size-asian="11pt" style:font-weight-asian="bold" style:font-name-complex="Cardo1" style:font-size-complex="11pt" style:font-weight-complex="bold"/>
    </style:style>
    <style:style style:name="T918" style:family="text">
      <style:text-properties style:text-position="super 58%" style:font-name="Calibri2" fo:font-size="9pt" style:font-size-asian="9pt" style:font-name-complex="Cardo1" style:font-size-complex="9pt"/>
    </style:style>
    <style:style style:name="T919" style:family="text">
      <style:text-properties style:text-position="super 58%" fo:font-size="11pt" fo:font-weight="bold" style:font-size-asian="11pt" style:font-weight-asian="bold" style:font-name-complex="Cardo1" style:font-size-complex="11pt" style:font-weight-complex="bold"/>
    </style:style>
    <style:style style:name="T920" style:family="text">
      <style:text-properties fo:color="#000000" loext:opacity="100%" style:font-name="Cardo" fo:font-size="10pt" officeooo:rsid="00234f67" style:font-size-asian="10pt" style:font-name-complex="Cardo1" style:font-size-complex="10pt" style:language-complex="he" style:country-complex="IL">
        <loext:char-complex-color loext:theme-type="dark1" loext:color-type="theme"/>
      </style:text-properties>
    </style:style>
    <style:style style:name="T921" style:family="text">
      <style:text-properties fo:color="#000000" loext:opacity="100%" fo:font-weight="bold" style:font-weight-asian="bold" style:font-name-complex="Calibri3" style:language-complex="he" style:country-complex="IL" style:font-weight-complex="bold"/>
    </style:style>
    <style:style style:name="T922" style:family="text">
      <style:text-properties fo:color="#000000" loext:opacity="100%" fo:font-weight="bold" style:font-weight-asian="bold" style:font-name-complex="Calibri3" style:font-weight-complex="bold"/>
    </style:style>
    <style:style style:name="T923" style:family="text">
      <style:text-properties fo:font-size="8pt" style:font-name-asian="Times New Roman1" style:font-size-asian="8pt" style:font-name-complex="Calibri3" style:font-size-complex="8pt" style:language-complex="he" style:country-complex="IL"/>
    </style:style>
    <style:style style:name="T924" style:family="text">
      <style:text-properties fo:color="#000000" loext:opacity="100%" style:font-name="Cardo" fo:font-size="10pt" style:text-underline-style="solid" style:text-underline-width="auto" style:text-underline-color="font-color" fo:font-weight="bold" fo:background-color="#d9d9d9" loext:char-shading-value="0" style:font-size-asian="10pt" style:font-weight-asian="bold" style:font-name-complex="Cardo1" style:font-size-complex="10pt" style:font-weight-complex="bold">
        <loext:char-complex-color loext:theme-type="dark1" loext:color-type="theme"/>
      </style:text-properties>
    </style:style>
    <style:style style:name="T925" style:family="text">
      <style:text-properties fo:color="#000000" loext:opacity="100%" style:font-name="Cardo" fo:font-size="10pt" style:text-underline-style="solid" style:text-underline-width="auto" style:text-underline-color="font-color" fo:font-weight="bold" fo:background-color="#d9d9d9" loext:char-shading-value="0" style:font-size-asian="10pt" style:font-weight-asian="bold" style:font-name-complex="Cardo1" style:font-size-complex="10pt" style:language-complex="he" style:country-complex="IL" style:font-weight-complex="bold">
        <loext:char-complex-color loext:theme-type="dark1" loext:color-type="theme"/>
      </style:text-properties>
    </style:style>
    <style:style style:name="T926" style:family="text">
      <style:text-properties fo:font-style="italic" style:font-style-asian="italic" style:font-name-complex="Calibri3" style:font-style-complex="italic"/>
    </style:style>
    <style:style style:name="T927" style:family="text">
      <style:text-properties fo:color="#000000" loext:opacity="100%" style:font-name="Cardo" fo:font-size="10pt" style:rfc-language-tag="x-none" style:font-size-asian="10pt" style:font-name-complex="Cardo1" style:font-size-complex="10pt" style:language-complex="he" style:country-complex="IL">
        <loext:char-complex-color loext:theme-type="dark1" loext:color-type="theme"/>
      </style:text-properties>
    </style:style>
    <style:style style:name="T928" style:family="text">
      <style:text-properties fo:color="#000000" loext:opacity="100%" style:font-name="Cardo" fo:font-size="10pt" fo:font-weight="normal" officeooo:rsid="00234f67" style:font-size-asian="10pt" style:font-weight-asian="normal" style:font-name-complex="Cardo1" style:font-size-complex="10pt" style:language-complex="he" style:country-complex="IL" style:font-weight-complex="normal">
        <loext:char-complex-color loext:theme-type="dark1" loext:color-type="theme"/>
      </style:text-properties>
    </style:style>
    <style:style style:name="T929" style:family="text">
      <style:text-properties style:font-name="Cardo" fo:font-size="12pt" style:font-size-asian="12pt" style:font-name-complex="Cardo1" style:font-size-complex="12pt"/>
    </style:style>
    <style:style style:name="T930" style:family="text">
      <style:text-properties fo:color="#000000" loext:opacity="100%" style:font-name="Calibri2" fo:font-size="9pt" style:font-size-asian="9pt" style:font-name-complex="Cardo1" style:font-size-complex="9pt" style:language-complex="he" style:country-complex="IL">
        <loext:char-complex-color loext:theme-type="dark1" loext:color-type="theme"/>
      </style:text-properties>
    </style:style>
    <style:style style:name="T931" style:family="text">
      <style:text-properties fo:color="#000000" loext:opacity="100%" style:font-name="Cardo" fo:font-size="10pt" fo:letter-spacing="-0.0126in" fo:font-weight="bold" style:font-name-asian="Calibri3" style:font-size-asian="10pt" style:font-weight-asian="bold" style:font-name-complex="Cardo1" style:font-size-complex="10pt" style:font-weight-complex="bold">
        <loext:char-complex-color loext:theme-type="dark1" loext:color-type="theme"/>
      </style:text-properties>
    </style:style>
    <style:style style:name="T932" style:family="text">
      <style:text-properties fo:color="#000000" loext:opacity="100%" style:text-position="super 58%" style:font-name="Cardo" fo:font-size="10pt" fo:font-weight="bold" style:font-size-asian="10pt" style:font-weight-asian="bold" style:font-name-complex="Cardo1" style:font-size-complex="10pt" style:language-complex="he" style:country-complex="IL" style:font-weight-complex="bold">
        <loext:char-complex-color loext:theme-type="dark1" loext:color-type="theme"/>
      </style:text-properties>
    </style:style>
    <style:style style:name="T933" style:family="text">
      <style:text-properties fo:color="#000000" loext:opacity="100%" style:font-name="Cardo" fo:font-size="12pt" fo:font-weight="bold" style:font-size-asian="12pt" style:font-weight-asian="bold" style:font-name-complex="Cardo1" style:font-size-complex="12pt" style:font-weight-complex="bold">
        <loext:char-complex-color loext:theme-type="dark1" loext:color-type="theme"/>
      </style:text-properties>
    </style:style>
    <style:style style:name="T934" style:family="text">
      <style:text-properties fo:color="#000000" loext:opacity="100%" style:text-position="super 58%" style:font-name="Calibri2" fo:font-size="9pt" style:font-size-asian="9pt" style:font-name-complex="Cardo1" style:font-size-complex="9pt" style:language-complex="he" style:country-complex="IL">
        <loext:char-complex-color loext:theme-type="dark1" loext:color-type="theme"/>
      </style:text-properties>
    </style:style>
    <style:style style:name="T935" style:family="text">
      <style:text-properties fo:color="#000000" loext:opacity="100%" style:font-name="Cardo" fo:font-size="6pt" style:font-size-asian="6pt" style:font-name-complex="Cardo1" style:font-size-complex="6pt" style:language-complex="he" style:country-complex="IL">
        <loext:char-complex-color loext:theme-type="dark1" loext:color-type="theme"/>
      </style:text-properties>
    </style:style>
    <style:style style:name="T936" style:family="text">
      <style:text-properties fo:color="#000000" loext:opacity="100%" style:font-name="Monotype Corsiva" fo:font-size="10pt" fo:font-weight="bold" style:font-size-asian="10pt" style:font-weight-asian="bold" style:font-name-complex="Cardo1" style:font-size-complex="10pt" style:language-complex="he" style:country-complex="IL" style:font-weight-complex="bold">
        <loext:char-complex-color loext:theme-type="dark1" loext:color-type="theme"/>
      </style:text-properties>
    </style:style>
    <style:style style:name="T937" style:family="text">
      <style:text-properties fo:color="#000000" loext:opacity="100%" style:font-name="Monotype Corsiva" fo:font-size="10pt" style:rfc-language-tag="x-none" fo:font-weight="bold" style:font-size-asian="10pt" style:font-weight-asian="bold" style:font-name-complex="Cardo1" style:font-size-complex="10pt" style:language-complex="he" style:country-complex="IL" style:font-weight-complex="bold">
        <loext:char-complex-color loext:theme-type="dark1" loext:color-type="theme"/>
      </style:text-properties>
    </style:style>
    <style:style style:name="T938" style:family="text">
      <style:text-properties fo:color="#000000" loext:opacity="100%" style:font-name="Monotype Corsiva" fo:font-size="10pt" style:font-size-asian="10pt" style:font-name-complex="Cardo1" style:font-size-complex="10pt" style:language-complex="he" style:country-complex="IL">
        <loext:char-complex-color loext:theme-type="dark1" loext:color-type="theme"/>
      </style:text-properties>
    </style:style>
    <style:style style:name="T939" style:family="text">
      <style:text-properties fo:color="#000000" loext:opacity="100%" style:font-name="Monotype Corsiva" fo:font-size="9pt" style:font-size-asian="9pt" style:font-name-complex="Cardo1" style:font-size-complex="9pt" style:language-complex="he" style:country-complex="IL">
        <loext:char-complex-color loext:theme-type="dark1" loext:color-type="theme"/>
      </style:text-properties>
    </style:style>
    <style:style style:name="T940" style:family="text">
      <style:text-properties fo:color="#000000" loext:opacity="100%" style:font-name="Monotype Corsiva" fo:font-size="9pt" officeooo:rsid="00a0f588" style:font-size-asian="9pt" style:font-name-complex="Cardo1" style:font-size-complex="9pt" style:language-complex="he" style:country-complex="IL">
        <loext:char-complex-color loext:theme-type="dark1" loext:color-type="theme"/>
      </style:text-properties>
    </style:style>
    <style:style style:name="T941" style:family="text">
      <style:text-properties style:font-name="Monotype Corsiva" fo:font-size="9pt" fo:font-weight="bold" style:font-name-asian="Times New Roman1" style:font-size-asian="9pt" style:font-weight-asian="bold" style:font-name-complex="Calibri3" style:font-size-complex="9pt" style:language-complex="he" style:country-complex="IL" style:font-weight-complex="bold"/>
    </style:style>
    <style:style style:name="T942" style:family="text">
      <style:text-properties fo:font-size="9pt" style:font-name-asian="Times New Roman1" style:font-size-asian="9pt" style:font-name-complex="Calibri3" style:font-size-complex="9pt" style:language-complex="he" style:country-complex="IL"/>
    </style:style>
    <style:style style:name="T943" style:family="text">
      <style:text-properties style:font-name="Monotype Corsiva" fo:font-size="9pt" style:font-name-asian="Times New Roman1" style:font-size-asian="9pt" style:font-name-complex="Calibri3" style:font-size-complex="9pt" style:language-complex="he" style:country-complex="IL"/>
    </style:style>
    <style:style style:name="T944" style:family="text">
      <style:text-properties fo:color="#000000" loext:opacity="100%" style:font-name="Monotype Corsiva" fo:font-size="9pt" style:font-size-asian="9pt" style:font-name-complex="Cardo1" style:font-size-complex="9pt" style:language-complex="he" style:country-complex="IL"/>
    </style:style>
    <style:style style:name="T945" style:family="text">
      <style:text-properties fo:color="#000000" loext:opacity="100%" style:font-name="Monotype Corsiva" fo:font-size="9pt" style:rfc-language-tag="x-none" style:font-size-asian="9pt" style:font-name-complex="Cardo1" style:font-size-complex="9pt" style:language-complex="he" style:country-complex="IL"/>
    </style:style>
    <style:style style:name="T946" style:family="text">
      <style:text-properties fo:font-size="10pt" style:font-name-asian="Times New Roman1" style:font-size-asian="10pt" style:font-name-complex="Calibri3" style:font-size-complex="10pt" style:language-complex="he" style:country-complex="IL"/>
    </style:style>
    <style:style style:name="T947" style:family="text">
      <style:text-properties fo:font-size="7pt" style:font-name-asian="Times New Roman1" style:font-size-asian="7pt" style:font-name-complex="Calibri3" style:font-size-complex="7pt" style:language-complex="he" style:country-complex="IL"/>
    </style:style>
    <style:style style:name="T948" style:family="text">
      <style:text-properties fo:color="#000000" loext:opacity="100%" fo:font-size="8pt" style:font-name-asian="Calibri3" style:font-size-asian="8pt" style:font-name-complex="Calibri3" style:font-size-complex="8pt">
        <loext:char-complex-color loext:theme-type="dark1" loext:color-type="theme"/>
      </style:text-properties>
    </style:style>
    <style:style style:name="T949" style:family="text">
      <style:text-properties fo:color="#000000" loext:opacity="100%" style:font-name="Cardo" fo:font-size="5pt" style:font-name-asian="Calibri3" style:font-size-asian="5pt" style:font-name-complex="Cardo1" style:font-size-complex="4pt">
        <loext:char-complex-color loext:theme-type="dark1" loext:color-type="theme"/>
      </style:text-properties>
    </style:style>
    <style:style style:name="T950" style:family="text">
      <style:text-properties fo:color="#000000" loext:opacity="100%" style:font-name="Cardo" fo:font-size="14pt" fo:font-weight="bold" fo:background-color="#d9d9d9" loext:char-shading-value="0" style:font-name-asian="Calibri3" style:font-size-asian="14pt" style:font-weight-asian="bold" style:font-name-complex="Cardo1" style:font-size-complex="14pt" style:font-weight-complex="bold">
        <loext:char-complex-color loext:theme-type="dark1" loext:color-type="theme"/>
      </style:text-properties>
    </style:style>
    <style:style style:name="T951" style:family="text">
      <style:text-properties fo:color="#000000" loext:opacity="100%" fo:font-family="'Linux Libertine Display G'" style:font-family-generic="roman" style:font-pitch="variable" fo:font-size="14pt" style:font-name-asian="Calibri3" style:font-size-asian="14pt" style:font-family-complex="'Linux Libertine Display G'" style:font-family-generic-complex="system" style:font-pitch-complex="variable" style:font-size-complex="14pt">
        <loext:char-complex-color loext:theme-type="dark1" loext:color-type="theme"/>
      </style:text-properties>
    </style:style>
    <style:style style:name="T952" style:family="text">
      <style:text-properties fo:color="#000000" loext:opacity="100%" fo:font-size="7pt" style:font-name-asian="Calibri3" style:font-size-asian="7pt" style:font-name-complex="Calibri3" style:font-size-complex="6pt">
        <loext:char-complex-color loext:theme-type="dark1" loext:color-type="theme"/>
      </style:text-properties>
    </style:style>
    <style:style style:name="T953" style:family="text">
      <style:text-properties fo:color="#000000" loext:opacity="100%" fo:font-family="'Linux Libertine Display G'" style:font-family-generic="roman" style:font-pitch="variable" style:font-name-asian="Calibri3" style:font-family-complex="'Linux Libertine Display G'" style:font-family-generic-complex="system" style:font-pitch-complex="variable" style:font-size-complex="10pt">
        <loext:char-complex-color loext:theme-type="dark1" loext:color-type="theme"/>
      </style:text-properties>
    </style:style>
    <style:style style:name="T954" style:family="text">
      <style:text-properties fo:color="#000000" loext:opacity="100%" fo:font-family="'Linux Libertine Display G'" style:font-family-generic="roman" style:font-pitch="variable" fo:font-size="10pt" fo:font-weight="bold" style:font-name-asian="Calibri3" style:font-size-asian="10pt" style:font-weight-asian="bold" style:font-family-complex="'Linux Libertine Display G'" style:font-family-generic-complex="system" style:font-pitch-complex="variable" style:font-size-complex="10pt" style:font-weight-complex="bold">
        <loext:char-complex-color loext:theme-type="dark1" loext:color-type="theme"/>
      </style:text-properties>
    </style:style>
    <style:style style:name="T955" style:family="text">
      <style:text-properties fo:color="#000000" loext:opacity="100%" style:font-name="Cardo" fo:font-size="10pt" fo:letter-spacing="0.0055in" fo:font-weight="bold" style:font-name-asian="Calibri3" style:font-size-asian="10pt" style:font-weight-asian="bold" style:font-name-complex="Cardo1" style:font-size-complex="10pt" style:font-weight-complex="bold">
        <loext:char-complex-color loext:theme-type="dark1" loext:color-type="theme"/>
      </style:text-properties>
    </style:style>
    <style:style style:name="T956" style:family="text">
      <style:text-properties fo:color="#000000" loext:opacity="100%" style:font-name="Cardo" fo:font-size="10pt" fo:font-weight="bold" style:font-name-asian="Calibri3" style:font-size-asian="10pt" style:font-weight-asian="bold" style:font-name-complex="Cardo1" style:font-size-complex="10pt" style:language-complex="he" style:country-complex="IL" style:font-weight-complex="bold">
        <loext:char-complex-color loext:theme-type="dark1" loext:color-type="theme"/>
      </style:text-properties>
    </style:style>
    <style:style style:name="T957" style:family="text">
      <style:text-properties fo:color="#000000" loext:opacity="100%" style:font-name="Cardo" fo:font-size="10pt" fo:font-weight="bold" style:font-size-asian="10pt" style:font-weight-asian="bold" style:font-name-complex="Cardo1" style:font-size-complex="10pt" style:font-weight-complex="bold"/>
    </style:style>
    <style:style style:name="T958" style:family="text">
      <style:text-properties fo:color="#000000" loext:opacity="100%" style:font-name="Cardo" fo:font-size="10pt" fo:font-style="italic" fo:font-weight="bold" style:font-name-asian="Calibri3" style:font-size-asian="10pt" style:font-style-asian="italic" style:font-weight-asian="bold" style:font-name-complex="Cardo1" style:font-size-complex="10pt" style:font-style-complex="italic" style:font-weight-complex="bold">
        <loext:char-complex-color loext:theme-type="dark1" loext:color-type="theme"/>
      </style:text-properties>
    </style:style>
    <style:style style:name="T959" style:family="text">
      <style:text-properties fo:color="#000000" loext:opacity="100%" style:font-name="Cardo" fo:font-size="12pt" fo:font-weight="bold" style:font-name-asian="Calibri3" style:font-size-asian="12pt" style:font-weight-asian="bold" style:font-name-complex="Cardo1" style:font-size-complex="12pt" style:font-weight-complex="bold">
        <loext:char-complex-color loext:theme-type="dark1" loext:color-type="theme"/>
      </style:text-properties>
    </style:style>
    <style:style style:name="T960" style:family="text">
      <style:text-properties fo:color="#000000" loext:opacity="100%" style:font-name="Cardo" fo:font-size="9pt" fo:font-style="italic" style:font-name-asian="Calibri3" style:font-size-asian="9pt" style:font-style-asian="italic" style:font-name-complex="Cardo1" style:font-size-complex="8pt" style:font-style-complex="italic">
        <loext:char-complex-color loext:theme-type="dark1" loext:color-type="theme"/>
      </style:text-properties>
    </style:style>
    <style:style style:name="T961" style:family="text">
      <style:text-properties fo:color="#000000" loext:opacity="100%" style:font-name="Monotype Corsiva" fo:font-size="8pt" fo:font-weight="bold" style:font-size-asian="8pt" style:font-weight-asian="bold" style:font-name-complex="Cardo1" style:font-size-complex="8pt" style:language-complex="he" style:country-complex="IL" style:font-weight-complex="bold">
        <loext:char-complex-color loext:theme-type="dark1" loext:color-type="theme"/>
      </style:text-properties>
    </style:style>
    <style:style style:name="T962" style:family="text">
      <style:text-properties fo:color="#000000" loext:opacity="100%" fo:font-family="'Linux Libertine Display G'" style:font-family-generic="roman" style:font-pitch="variable" fo:font-size="14pt" fo:font-weight="bold" fo:background-color="#d9d9d9" loext:char-shading-value="0" style:font-name-asian="Calibri3" style:font-size-asian="14pt" style:font-weight-asian="bold" style:font-family-complex="'Linux Libertine Display G'" style:font-family-generic-complex="system" style:font-pitch-complex="variable" style:font-size-complex="12pt" style:font-weight-complex="bold">
        <loext:char-complex-color loext:theme-type="dark1" loext:color-type="theme"/>
      </style:text-properties>
    </style:style>
    <style:style style:name="T963" style:family="text">
      <style:text-properties fo:color="#000000" loext:opacity="100%" fo:font-family="'Linux Libertine Display G'" style:font-family-generic="roman" style:font-pitch="variable" fo:font-size="12pt" fo:font-weight="bold" style:font-name-asian="Calibri3" style:font-size-asian="12pt" style:font-weight-asian="bold" style:font-family-complex="'Linux Libertine Display G'" style:font-family-generic-complex="system" style:font-pitch-complex="variable" style:font-weight-complex="bold">
        <loext:char-complex-color loext:theme-type="dark1" loext:color-type="theme"/>
      </style:text-properties>
    </style:style>
    <style:style style:name="T964" style:family="text">
      <style:text-properties fo:color="#000000" loext:opacity="100%" style:font-name="Cardo" fo:font-weight="bold" style:font-name-asian="Calibri3" style:font-weight-asian="bold" style:font-name-complex="Cardo1" style:language-complex="he" style:country-complex="IL" style:font-weight-complex="bold">
        <loext:char-complex-color loext:theme-type="dark1" loext:color-type="theme"/>
      </style:text-properties>
    </style:style>
    <style:style style:name="T965" style:family="text">
      <style:text-properties style:font-name="Ezra SIL" fo:font-size="10pt" fo:font-weight="bold" style:font-size-asian="10pt" style:font-weight-asian="bold" style:font-family-complex="'Hebrew Paleo Siloam'" style:font-family-generic-complex="system" style:font-pitch-complex="variable" style:font-size-complex="10pt" style:language-complex="he" style:country-complex="IL" style:font-weight-complex="bold"/>
    </style:style>
    <style:style style:name="T966" style:family="text">
      <style:text-properties fo:color="#000000" loext:opacity="100%" style:font-name="Cardo" fo:font-size="8pt" style:text-underline-style="solid" style:text-underline-width="auto" style:text-underline-color="font-color" fo:background-color="#d9d9d9" loext:char-shading-value="0" style:font-name-asian="Calibri3" style:font-size-asian="8pt" style:font-name-complex="Cardo1" style:font-size-complex="7pt">
        <loext:char-complex-color loext:theme-type="dark1" loext:color-type="theme"/>
      </style:text-properties>
    </style:style>
    <style:style style:name="T967" style:family="text">
      <style:text-properties fo:color="#000000" loext:opacity="100%" style:font-name="Cardo" fo:font-style="italic" style:font-name-asian="Calibri3" style:font-style-asian="italic" style:font-name-complex="Cardo1" style:font-size-complex="10pt" style:font-style-complex="italic">
        <loext:char-complex-color loext:theme-type="dark1" loext:color-type="theme"/>
      </style:text-properties>
    </style:style>
    <style:style style:name="T968" style:family="text">
      <style:text-properties fo:color="#000000" loext:opacity="100%" style:font-name="Cardo" fo:font-size="10pt" fo:font-style="italic" style:font-name-asian="Calibri3" style:font-size-asian="10pt" style:font-style-asian="italic" style:font-name-complex="Cardo1" style:font-size-complex="10pt" style:font-style-complex="italic">
        <loext:char-complex-color loext:theme-type="dark1" loext:color-type="theme"/>
      </style:text-properties>
    </style:style>
    <style:style style:name="T969" style:family="text">
      <style:text-properties fo:color="#000000" loext:opacity="100%" style:font-name="Cardo" fo:font-size="10pt" fo:letter-spacing="0.0055in" style:font-name-asian="Calibri3" style:font-size-asian="10pt" style:font-name-complex="Cardo1" style:font-size-complex="10pt">
        <loext:char-complex-color loext:theme-type="dark1" loext:color-type="theme"/>
      </style:text-properties>
    </style:style>
    <style:style style:name="T970" style:family="text">
      <style:text-properties fo:color="#000000" loext:opacity="100%" style:font-name="Cardo" fo:font-weight="bold" style:font-name-asian="Calibri3" style:font-weight-asian="bold" style:font-name-complex="Cardo1" style:font-size-complex="10pt" style:font-weight-complex="bold">
        <loext:char-complex-color loext:theme-type="dark1" loext:color-type="theme"/>
      </style:text-properties>
    </style:style>
    <style:style style:name="T971" style:family="text">
      <style:text-properties fo:color="#000000" loext:opacity="100%" style:font-name="Cardo" fo:font-weight="bold" style:font-weight-asian="bold" style:font-name-complex="Cardo1" style:font-size-complex="10pt" style:font-weight-complex="bold">
        <loext:char-complex-color loext:theme-type="dark1" loext:color-type="theme"/>
      </style:text-properties>
    </style:style>
    <style:style style:name="T972" style:family="text">
      <style:text-properties fo:color="#000000" loext:opacity="100%" style:font-name="Cardo" fo:letter-spacing="-0.0126in" fo:font-weight="bold" style:font-weight-asian="bold" style:font-name-complex="Cardo1" style:language-complex="he" style:country-complex="IL" style:font-weight-complex="bold">
        <loext:char-complex-color loext:theme-type="dark1" loext:color-type="theme"/>
      </style:text-properties>
    </style:style>
    <style:style style:name="T973" style:family="text">
      <style:text-properties style:font-name="Ezra SIL" style:font-family-complex="'Hebrew Paleo Siloam'" style:font-family-generic-complex="system" style:font-pitch-complex="variable" style:language-complex="he" style:country-complex="IL" style:script-type="complex"/>
    </style:style>
    <style:style style:name="T974" style:family="text">
      <style:text-properties fo:color="#000000" loext:opacity="100%" style:font-name="Cardo" fo:font-weight="bold" style:font-weight-asian="bold" style:font-name-complex="Cardo1" style:font-size-complex="10pt" style:language-complex="he" style:country-complex="IL" style:font-weight-complex="bold">
        <loext:char-complex-color loext:theme-type="dark1" loext:color-type="theme"/>
      </style:text-properties>
    </style:style>
    <style:style style:name="T975" style:family="text">
      <style:text-properties fo:color="#000000" loext:opacity="100%" style:font-name="Cardo" fo:font-weight="bold" style:font-weight-asian="bold" style:font-name-complex="Cardo1" style:language-complex="he" style:country-complex="IL" style:font-weight-complex="bold">
        <loext:char-complex-color loext:theme-type="dark1" loext:color-type="theme"/>
      </style:text-properties>
    </style:style>
    <style:style style:name="T976" style:family="text">
      <style:text-properties fo:color="#000000" loext:opacity="100%" style:font-name="Cardo" fo:font-weight="bold" style:font-weight-asian="bold" style:font-name-complex="Cardo1" style:font-weight-complex="bold">
        <loext:char-complex-color loext:theme-type="dark1" loext:color-type="theme"/>
      </style:text-properties>
    </style:style>
    <style:style style:name="T977" style:family="text">
      <style:text-properties fo:color="#000000" loext:opacity="100%" fo:font-family="'Linux Libertine Display G'" style:font-family-generic="roman" style:font-pitch="variable" fo:font-weight="bold" style:font-weight-asian="bold" style:font-family-complex="'Linux Libertine Display G'" style:font-family-generic-complex="system" style:font-pitch-complex="variable" style:font-weight-complex="bold">
        <loext:char-complex-color loext:theme-type="dark1" loext:color-type="theme"/>
      </style:text-properties>
    </style:style>
    <style:style style:name="T978" style:family="text">
      <style:text-properties fo:color="#000000" loext:opacity="100%" style:font-name="Cardo" fo:font-style="italic" fo:font-weight="bold" style:font-style-asian="italic" style:font-weight-asian="bold" style:font-name-complex="Cardo1" style:font-size-complex="10pt" style:font-style-complex="italic" style:font-weight-complex="bold">
        <loext:char-complex-color loext:theme-type="dark1" loext:color-type="theme"/>
      </style:text-properties>
    </style:style>
    <style:style style:name="T979" style:family="text">
      <style:text-properties style:font-name="Cardo" fo:font-weight="bold" style:font-weight-asian="bold" style:font-name-complex="Cardo1" style:font-weight-complex="bold"/>
    </style:style>
    <style:style style:name="T980" style:family="text">
      <style:text-properties fo:color="#000000" loext:opacity="100%" style:font-name="Cardo" fo:font-size="7pt" style:font-size-asian="7pt" style:font-name-complex="Cardo1" style:font-size-complex="7pt">
        <loext:char-complex-color loext:theme-type="dark1" loext:color-type="theme"/>
      </style:text-properties>
    </style:style>
    <style:style style:name="T981" style:family="text">
      <style:text-properties fo:color="#000000" loext:opacity="100%" style:text-position="super 58%" style:font-name="Cardo" fo:font-size="7pt" style:font-size-asian="7pt" style:font-name-complex="Cardo1" style:font-size-complex="7pt">
        <loext:char-complex-color loext:theme-type="dark1" loext:color-type="theme"/>
      </style:text-properties>
    </style:style>
    <style:style style:name="T982" style:family="text">
      <style:text-properties fo:color="#000000" loext:opacity="100%" style:text-position="super 58%" style:font-name="Cardo" fo:font-size="6pt" style:font-size-asian="6pt" style:font-name-complex="Cardo1" style:font-size-complex="6pt">
        <loext:char-complex-color loext:theme-type="dark1" loext:color-type="theme"/>
      </style:text-properties>
    </style:style>
    <style:style style:name="T983" style:family="text">
      <style:text-properties fo:color="#000000" loext:opacity="100%" style:font-name="Cardo" fo:font-size="10pt" style:rfc-language-tag="x-none" fo:font-style="italic" fo:font-weight="bold" style:font-size-asian="10pt" style:font-style-asian="italic" style:font-weight-asian="bold" style:font-name-complex="Cardo1" style:font-size-complex="10pt" style:language-complex="he" style:country-complex="IL" style:font-style-complex="italic" style:font-weight-complex="bold">
        <loext:char-complex-color loext:theme-type="dark1" loext:color-type="theme"/>
      </style:text-properties>
    </style:style>
    <style:style style:name="T984" style:family="text">
      <style:text-properties fo:color="#000000" loext:opacity="100%" fo:font-family="'Linux Libertine Display G'" style:font-family-generic="roman" style:font-pitch="variable" fo:font-size="6pt" fo:font-weight="bold" style:font-size-asian="6pt" style:font-weight-asian="bold" style:font-family-complex="'Linux Libertine Display G'" style:font-family-generic-complex="system" style:font-pitch-complex="variable" style:font-size-complex="6pt" style:language-complex="he" style:country-complex="IL" style:font-weight-complex="bold">
        <loext:char-complex-color loext:theme-type="dark1" loext:color-type="theme"/>
      </style:text-properties>
    </style:style>
    <style:style style:name="T985" style:family="text">
      <style:text-properties fo:color="#000000" loext:opacity="100%" style:font-name="Cardo" fo:font-size="6pt" fo:language="en" fo:country="US" style:letter-kerning="false" style:font-name-asian="Calibri3" style:font-size-asian="6pt" style:language-asian="en" style:country-asian="US" style:font-name-complex="Cardo1" style:font-size-complex="6pt" style:language-complex="ar" style:country-complex="SA">
        <loext:char-complex-color loext:theme-type="dark1" loext:color-type="theme"/>
      </style:text-properties>
    </style:style>
    <style:style style:name="T986" style:family="text">
      <style:text-properties fo:color="#000000" loext:opacity="100%" style:font-name="Cardo" fo:font-size="11pt" fo:language="en" fo:country="US" fo:font-weight="bold" style:letter-kerning="false" style:font-name-asian="Calibri3" style:font-size-asian="11pt" style:language-asian="en" style:country-asian="US" style:font-weight-asian="bold" style:font-name-complex="Cardo1" style:font-size-complex="11pt" style:language-complex="ar" style:country-complex="SA" style:font-weight-complex="bold">
        <loext:char-complex-color loext:theme-type="dark1" loext:color-type="theme"/>
      </style:text-properties>
    </style:style>
    <style:style style:name="T987" style:family="text">
      <style:text-properties fo:color="#000000" loext:opacity="100%" style:font-name="Cardo" fo:font-size="11pt" fo:language="en" fo:country="US" fo:font-weight="bold" officeooo:rsid="01114ce3" style:letter-kerning="false" style:font-name-asian="Calibri3" style:font-size-asian="11pt" style:language-asian="en" style:country-asian="US" style:font-weight-asian="bold" style:font-name-complex="Cardo1" style:font-size-complex="11pt" style:language-complex="ar" style:country-complex="SA" style:font-weight-complex="bold">
        <loext:char-complex-color loext:theme-type="dark1" loext:color-type="theme"/>
      </style:text-properties>
    </style:style>
    <style:style style:name="T988" style:family="text">
      <style:text-properties fo:color="#000000" loext:opacity="100%" fo:font-family="Cardo" fo:font-size="11pt" fo:font-weight="bold" officeooo:rsid="002a1e11" style:font-size-asian="11pt" style:font-weight-asian="bold" style:font-size-complex="11pt" style:font-weight-complex="bold"/>
    </style:style>
    <style:style style:name="T989" style:family="text">
      <style:text-properties fo:color="#000000" loext:opacity="100%" style:font-name="Cardo" fo:font-size="11pt" fo:language="en" fo:country="US" fo:font-weight="bold" style:letter-kerning="false" style:font-name-asian="Calibri3" style:font-size-asian="11pt" style:language-asian="en" style:country-asian="US" style:font-weight-asian="bold" style:font-name-complex="Cardo1" style:font-size-complex="11pt" style:language-complex="ar" style:country-complex="SA" style:font-weight-complex="bold"/>
    </style:style>
    <style:style style:name="T990" style:family="text">
      <style:text-properties fo:font-size="4pt" style:font-size-asian="4pt" style:font-size-complex="4pt"/>
    </style:style>
    <style:style style:name="T991" style:family="text">
      <style:text-properties fo:color="#000000" loext:opacity="100%" style:font-name="Cardo" fo:font-size="9pt" style:text-underline-style="solid" style:text-underline-width="auto" style:text-underline-color="font-color" fo:font-weight="bold" fo:background-color="#d9d9d9" loext:char-shading-value="0" style:font-size-asian="9pt" style:font-weight-asian="bold" style:font-name-complex="Cardo1" style:font-size-complex="9pt" style:font-weight-complex="bold">
        <loext:char-complex-color loext:theme-type="dark1" loext:color-type="theme"/>
      </style:text-properties>
    </style:style>
    <style:style style:name="T992" style:family="text">
      <style:text-properties fo:color="#000000" loext:opacity="100%" style:font-name="Cardo" fo:font-size="10pt" fo:font-weight="bold" fo:background-color="#d9d9d9" loext:char-shading-value="0" style:font-name-asian="Calibri3" style:font-size-asian="10pt" style:font-weight-asian="bold" style:font-name-complex="Cardo1" style:font-size-complex="10pt" style:font-weight-complex="bold">
        <loext:char-complex-color loext:theme-type="dark1" loext:color-type="theme"/>
      </style:text-properties>
    </style:style>
    <style:style style:name="T993" style:family="text">
      <style:text-properties fo:color="#000000" loext:opacity="100%" style:font-name="Cardo" fo:font-size="14pt" fo:letter-spacing="0.0138in" fo:font-weight="bold" fo:background-color="#d9d9d9" loext:char-shading-value="0" style:font-size-asian="14pt" style:font-weight-asian="bold" style:font-name-complex="Cardo1" style:font-size-complex="14pt" style:language-complex="he" style:country-complex="IL" style:font-weight-complex="bold">
        <loext:char-complex-color loext:theme-type="dark1" loext:color-type="theme"/>
      </style:text-properties>
    </style:style>
    <style:style style:name="T994" style:family="text">
      <style:text-properties fo:color="#000000" loext:opacity="100%" style:font-name="Cardo" fo:font-size="14pt" fo:background-color="#d9d9d9" loext:char-shading-value="0" style:font-size-asian="14pt" style:font-name-complex="Cardo1" style:font-size-complex="14pt" style:language-complex="he" style:country-complex="IL">
        <loext:char-complex-color loext:theme-type="dark1" loext:color-type="theme"/>
      </style:text-properties>
    </style:style>
    <style:style style:name="T995" style:family="text">
      <style:text-properties fo:color="#000000" loext:opacity="100%" style:font-name="Cardo" fo:font-size="7pt" fo:background-color="#d9d9d9" loext:char-shading-value="0" style:font-size-asian="7pt" style:font-name-complex="Cardo1" style:font-size-complex="7pt" style:language-complex="he" style:country-complex="IL">
        <loext:char-complex-color loext:theme-type="dark1" loext:color-type="theme"/>
      </style:text-properties>
    </style:style>
    <style:style style:name="T996" style:family="text">
      <style:text-properties fo:font-variant="small-caps" fo:color="#000000" loext:opacity="100%" style:font-name="Cardo" fo:font-size="10pt" fo:font-weight="bold" officeooo:rsid="0020f4ed" style:font-size-asian="10pt" style:font-weight-asian="bold" style:font-name-complex="Cardo1" style:font-size-complex="10pt" style:font-weight-complex="bold">
        <loext:char-complex-color loext:theme-type="dark1" loext:color-type="theme"/>
      </style:text-properties>
    </style:style>
    <style:style style:name="T997" style:family="text">
      <style:text-properties fo:color="#000000" loext:opacity="100%" style:font-name="Cardo" fo:font-size="10pt" fo:font-weight="bold" officeooo:rsid="0020f4ed" style:font-size-asian="10pt" style:font-weight-asian="bold" style:font-name-complex="Cardo1" style:font-size-complex="10pt" style:font-weight-complex="bold">
        <loext:char-complex-color loext:theme-type="dark1" loext:color-type="theme"/>
      </style:text-properties>
    </style:style>
    <style:style style:name="T998" style:family="text">
      <style:text-properties fo:color="#000000" loext:opacity="100%" style:font-name="Cardo" fo:font-size="10pt" fo:font-weight="normal" officeooo:rsid="0020f4ed" style:font-size-asian="10pt" style:font-weight-asian="normal" style:font-name-complex="Cardo1" style:font-size-complex="10pt" style:font-weight-complex="normal">
        <loext:char-complex-color loext:theme-type="dark1" loext:color-type="theme"/>
      </style:text-properties>
    </style:style>
    <style:style style:name="T999" style:family="text">
      <style:text-properties fo:font-weight="normal" style:font-weight-asian="normal" style:font-name-complex="Cardo1" style:font-weight-complex="normal"/>
    </style:style>
    <style:style style:name="T1000" style:family="text">
      <style:text-properties style:text-position="super 58%" fo:font-weight="normal" style:font-weight-asian="normal" style:font-name-complex="Cardo1" style:font-weight-complex="normal"/>
    </style:style>
    <style:style style:name="T1001" style:family="text">
      <style:text-properties fo:color="#000000" loext:opacity="100%" fo:font-weight="normal" style:font-weight-asian="normal" style:font-name-complex="Cardo1" style:font-weight-complex="normal"/>
    </style:style>
    <style:style style:name="T1002" style:family="text">
      <style:text-properties fo:color="#000000" loext:opacity="100%" fo:font-size="9pt" fo:font-weight="normal" style:font-size-asian="9pt" style:font-weight-asian="normal" style:font-name-complex="Cardo1" style:font-size-complex="9pt" style:font-weight-complex="normal"/>
    </style:style>
    <style:style style:name="T1003" style:family="text">
      <style:text-properties fo:color="#000000" loext:opacity="100%" style:text-position="super 58%" fo:font-size="9pt" fo:font-weight="normal" style:font-size-asian="9pt" style:font-weight-asian="normal" style:font-name-complex="Cardo1" style:font-size-complex="9pt" style:font-weight-complex="normal"/>
    </style:style>
    <style:style style:name="T1004" style:family="text">
      <style:text-properties fo:color="#000000" loext:opacity="100%" style:text-position="super 58%" fo:font-size="9pt" fo:font-weight="normal" officeooo:rsid="00898350" style:font-size-asian="9pt" style:font-weight-asian="normal" style:font-name-complex="Cardo1" style:font-size-complex="9pt" style:font-weight-complex="normal"/>
    </style:style>
    <style:style style:name="T1005" style:family="text">
      <style:text-properties fo:color="#000000" loext:opacity="100%" fo:font-size="7pt" fo:font-weight="normal" style:font-size-asian="7pt" style:font-weight-asian="normal" style:font-name-complex="Cardo1" style:font-size-complex="7pt" style:language-complex="he" style:country-complex="IL" style:font-weight-complex="normal"/>
    </style:style>
    <style:style style:name="T1006" style:family="text">
      <style:text-properties fo:color="#000000" loext:opacity="100%" fo:font-size="8pt" fo:font-weight="normal" style:font-size-asian="8pt" style:font-weight-asian="normal" style:font-name-complex="Cardo1" style:font-size-complex="8pt" style:font-weight-complex="normal"/>
    </style:style>
    <style:style style:name="T1007" style:family="text">
      <style:text-properties officeooo:rsid="007e38d4"/>
    </style:style>
    <style:style style:name="T1008" style:family="text">
      <style:text-properties officeooo:rsid="00898350"/>
    </style:style>
    <style:style style:name="T1009" style:family="text">
      <style:text-properties fo:color="#000000" loext:opacity="100%" style:font-name="Cardo" fo:font-size="10pt" officeooo:rsid="0020f4ed" style:font-size-asian="10pt" style:font-name-complex="Cardo1" style:font-size-complex="10pt">
        <loext:char-complex-color loext:theme-type="dark1" loext:color-type="theme"/>
      </style:text-properties>
    </style:style>
    <style:style style:name="T1010" style:family="text">
      <style:text-properties fo:color="#000000" loext:opacity="100%" style:font-name="Cardo" fo:font-size="10pt" fo:font-style="italic" fo:font-weight="bold" style:font-size-asian="10pt" style:font-style-asian="italic" style:font-weight-asian="bold" style:font-name-complex="Cardo1" style:font-size-complex="10pt" style:font-style-complex="italic" style:font-weight-complex="bold">
        <loext:char-complex-color loext:theme-type="dark1" loext:color-type="theme"/>
      </style:text-properties>
    </style:style>
    <style:style style:name="T1011" style:family="text">
      <style:text-properties fo:color="#000000" loext:opacity="100%" style:font-name="Cardo" fo:font-size="10pt" fo:font-weight="bold" officeooo:rsid="00f6bc84" style:font-size-asian="10pt" style:font-weight-asian="bold" style:font-name-complex="Cardo1" style:font-size-complex="10pt" style:font-weight-complex="bold">
        <loext:char-complex-color loext:theme-type="dark1" loext:color-type="theme"/>
      </style:text-properties>
    </style:style>
    <style:style style:name="T1012" style:family="text">
      <style:text-properties fo:color="#000000" loext:opacity="100%" style:font-name="Cardo" style:font-name-complex="Cardo1">
        <loext:char-complex-color loext:theme-type="dark1" loext:color-type="theme"/>
      </style:text-properties>
    </style:style>
    <style:style style:name="T1013" style:family="text">
      <style:text-properties fo:font-family="Garamond" style:font-family-generic="roman" style:font-pitch="variable"/>
    </style:style>
    <style:style style:name="T1014" style:family="text">
      <style:text-properties fo:font-family="Garamond" style:font-family-generic="roman" style:font-pitch="variable" fo:font-style="italic" style:font-style-asian="italic" style:font-style-complex="italic"/>
    </style:style>
    <style:style style:name="T1015" style:family="text">
      <style:text-properties style:font-name="Cardo" fo:font-size="10pt" style:font-size-asian="10pt" style:font-name-complex="Cardo1" style:font-size-complex="10pt"/>
    </style:style>
    <style:style style:name="T1016" style:family="text">
      <style:text-properties fo:color="#000000" loext:opacity="100%" style:text-position="super 58%" style:font-name="Cardo" fo:font-size="10pt" fo:font-style="italic" style:font-size-asian="10pt" style:font-style-asian="italic" style:font-name-complex="Cardo1" style:font-size-complex="10pt" style:font-style-complex="italic">
        <loext:char-complex-color loext:theme-type="dark1" loext:color-type="theme"/>
      </style:text-properties>
    </style:style>
    <style:style style:name="T1017" style:family="text">
      <style:text-properties style:font-name="Cardo" fo:font-size="10pt" fo:font-style="italic" style:font-size-asian="10pt" style:font-style-asian="italic" style:font-family-complex="'Hebrew Paleo Siloam'" style:font-family-generic-complex="system" style:font-pitch-complex="variable" style:font-size-complex="10pt" style:language-complex="he" style:country-complex="IL" style:font-style-complex="italic"/>
    </style:style>
    <style:style style:name="T1018" style:family="text">
      <style:text-properties fo:color="#000000" loext:opacity="100%" style:font-name="Cardo" fo:font-size="10pt" fo:font-style="italic" fo:font-weight="bold" officeooo:rsid="011e9cab" style:font-size-asian="10pt" style:font-style-asian="italic" style:font-weight-asian="bold" style:font-name-complex="Cardo1" style:font-size-complex="10pt" style:font-style-complex="italic" style:font-weight-complex="bold">
        <loext:char-complex-color loext:theme-type="dark1" loext:color-type="theme"/>
      </style:text-properties>
    </style:style>
    <style:style style:name="T1019" style:family="text">
      <style:text-properties fo:font-family="Garamond" style:font-family-generic="roman" style:font-pitch="variable" style:font-name-complex="Calibri3"/>
    </style:style>
    <style:style style:name="T1020" style:family="text">
      <style:text-properties fo:color="#000000" loext:opacity="100%" fo:font-family="Garamond" style:font-family-generic="roman" style:font-pitch="variable" style:font-name-complex="Calibri3"/>
    </style:style>
    <style:style style:name="T1021" style:family="text">
      <style:text-properties fo:color="#000000" loext:opacity="100%" fo:font-family="Garamond" style:font-family-generic="roman" style:font-pitch="variable" style:font-name-complex="Calibri3" style:language-complex="he" style:country-complex="IL"/>
    </style:style>
    <style:style style:name="T1022" style:family="text">
      <style:text-properties style:font-name="Cardo" fo:font-size="10pt" style:font-size-asian="10pt" style:font-family-complex="'Hebrew Paleo Siloam'" style:font-family-generic-complex="system" style:font-pitch-complex="variable" style:font-size-complex="10pt" style:language-complex="he" style:country-complex="IL"/>
    </style:style>
    <style:style style:name="T1023" style:family="text">
      <style:text-properties fo:color="#000000" loext:opacity="100%" style:font-name="Cardo" fo:font-size="7pt" officeooo:rsid="011ecfd9" style:font-size-asian="7pt" style:font-name-complex="Cardo1" style:font-size-complex="7pt">
        <loext:char-complex-color loext:theme-type="dark1" loext:color-type="theme"/>
      </style:text-properties>
    </style:style>
    <style:style style:name="T1024" style:family="text">
      <style:text-properties fo:color="#000000" loext:opacity="100%" style:font-name="Cardo" fo:font-size="10pt" fo:font-weight="bold" officeooo:rsid="0120ae67" style:font-size-asian="10pt" style:font-weight-asian="bold" style:font-name-complex="Cardo1" style:font-size-complex="10pt" style:font-weight-complex="bold">
        <loext:char-complex-color loext:theme-type="dark1" loext:color-type="theme"/>
      </style:text-properties>
    </style:style>
    <style:style style:name="T1025" style:family="text">
      <style:text-properties fo:color="#000000" loext:opacity="100%" style:font-name="Cardo" fo:font-size="10pt" fo:font-weight="bold" officeooo:rsid="011ecfd9" style:font-size-asian="10pt" style:font-weight-asian="bold" style:font-name-complex="Cardo1" style:font-size-complex="10pt" style:font-weight-complex="bold">
        <loext:char-complex-color loext:theme-type="dark1" loext:color-type="theme"/>
      </style:text-properties>
    </style:style>
    <style:style style:name="T1026" style:family="text">
      <style:text-properties fo:color="#000000" loext:opacity="100%" style:font-name="Cardo" fo:font-size="7pt" fo:font-weight="normal" style:font-size-asian="7pt" style:font-weight-asian="normal" style:font-name-complex="Cardo1" style:font-size-complex="7pt" style:font-weight-complex="normal">
        <loext:char-complex-color loext:theme-type="dark1" loext:color-type="theme"/>
      </style:text-properties>
    </style:style>
    <style:style style:name="T1027" style:family="text">
      <style:text-properties fo:color="#000000" loext:opacity="100%" style:font-name="Cardo" fo:font-size="10pt" fo:font-weight="bold" officeooo:rsid="0127baba" style:font-size-asian="10pt" style:font-weight-asian="bold" style:font-name-complex="Cardo1" style:font-size-complex="10pt" style:font-weight-complex="bold">
        <loext:char-complex-color loext:theme-type="dark1" loext:color-type="theme"/>
      </style:text-properties>
    </style:style>
    <style:style style:name="T1028" style:family="text">
      <style:text-properties fo:color="#000000" loext:opacity="100%" style:font-name="Cardo" fo:font-size="10pt" fo:font-weight="bold" officeooo:rsid="0125c492" style:font-size-asian="10pt" style:font-weight-asian="bold" style:font-name-complex="Cardo1" style:font-size-complex="10pt" style:font-weight-complex="bold">
        <loext:char-complex-color loext:theme-type="dark1" loext:color-type="theme"/>
      </style:text-properties>
    </style:style>
    <style:style style:name="T1029" style:family="text">
      <style:text-properties fo:color="#000000" loext:opacity="100%" style:font-name="Cardo" fo:font-size="10pt" fo:font-weight="bold" officeooo:rsid="012454c1" style:font-size-asian="10pt" style:font-weight-asian="bold" style:font-name-complex="Cardo1" style:font-size-complex="10pt" style:font-weight-complex="bold">
        <loext:char-complex-color loext:theme-type="dark1" loext:color-type="theme"/>
      </style:text-properties>
    </style:style>
    <style:style style:name="T1030" style:family="text">
      <style:text-properties fo:color="#000000" loext:opacity="100%" style:font-name="Cardo" fo:font-size="10pt" fo:font-weight="bold" officeooo:rsid="01263c32" style:font-size-asian="10pt" style:font-weight-asian="bold" style:font-name-complex="Cardo1" style:font-size-complex="10pt" style:font-weight-complex="bold">
        <loext:char-complex-color loext:theme-type="dark1" loext:color-type="theme"/>
      </style:text-properties>
    </style:style>
    <style:style style:name="T1031" style:family="text">
      <style:text-properties fo:color="#000000" loext:opacity="100%" style:font-name="Cardo" fo:font-size="10pt" fo:font-weight="bold" officeooo:rsid="012293de" style:font-size-asian="10pt" style:font-weight-asian="bold" style:font-name-complex="Cardo1" style:font-size-complex="10pt" style:font-weight-complex="bold">
        <loext:char-complex-color loext:theme-type="dark1" loext:color-type="theme"/>
      </style:text-properties>
    </style:style>
    <style:style style:name="T1032" style:family="text">
      <style:text-properties fo:color="#000000" loext:opacity="100%" fo:font-family="Cardo" fo:font-size="10pt" fo:font-weight="bold" officeooo:rsid="012293de" style:font-size-asian="10pt" style:font-weight-asian="bold" style:font-name-complex="Cardo1" style:font-size-complex="10pt" style:font-weight-complex="bold">
        <loext:char-complex-color loext:theme-type="dark1" loext:color-type="theme"/>
      </style:text-properties>
    </style:style>
    <style:style style:name="T1033" style:family="text">
      <style:text-properties fo:color="#000000" loext:opacity="100%" style:font-name="Cardo" fo:font-size="7pt" fo:font-weight="bold" style:font-size-asian="7pt" style:font-weight-asian="bold" style:font-name-complex="Cardo1" style:font-size-complex="7pt" style:font-weight-complex="bold">
        <loext:char-complex-color loext:theme-type="dark1" loext:color-type="theme"/>
      </style:text-properties>
    </style:style>
    <style:style style:name="T1034" style:family="text">
      <style:text-properties fo:color="#000000" loext:opacity="100%" style:font-name="Cardo" fo:font-size="10pt" style:font-name-asian="Calibri3" style:font-size-asian="10pt" style:font-family-complex="'Hebrew Paleo Siloam'" style:font-family-generic-complex="system" style:font-pitch-complex="variable" style:font-size-complex="10pt" style:language-complex="he" style:country-complex="IL">
        <loext:char-complex-color loext:theme-type="dark1" loext:color-type="theme"/>
      </style:text-properties>
    </style:style>
    <style:style style:name="T1035" style:family="text">
      <style:text-properties fo:font-variant="small-caps" fo:font-family="Garamond" style:font-family-generic="roman" style:font-pitch="variable" fo:font-style="italic" style:font-style-asian="italic" style:font-style-complex="italic"/>
    </style:style>
    <style:style style:name="T1036" style:family="text">
      <style:text-properties style:text-line-through-style="solid" style:text-line-through-type="single" fo:font-family="Garamond" style:font-family-generic="roman" style:font-pitch="variable" fo:font-style="italic" style:font-style-asian="italic" style:font-style-complex="italic"/>
    </style:style>
    <style:style style:name="T1037" style:family="text">
      <style:text-properties fo:color="#000000" loext:opacity="100%" style:font-name="Cardo" fo:font-size="10pt" fo:language="en" fo:country="US" fo:font-weight="bold" style:font-size-asian="10pt" style:font-weight-asian="bold" style:font-name-complex="Cardo1" style:font-size-complex="10pt" style:language-complex="he" style:country-complex="IL" style:font-weight-complex="bold">
        <loext:char-complex-color loext:theme-type="dark1" loext:color-type="theme"/>
      </style:text-properties>
    </style:style>
    <style:style style:name="T1038" style:family="text">
      <style:text-properties fo:color="#000000" loext:opacity="100%" style:font-name="Calibri2" fo:font-size="9pt" style:font-size-asian="9pt" style:font-size-complex="9pt">
        <loext:char-complex-color loext:theme-type="dark1" loext:color-type="theme"/>
      </style:text-properties>
    </style:style>
    <style:style style:name="T1039" style:family="text">
      <style:text-properties fo:color="#000000" loext:opacity="100%" style:font-name="Calibri2" fo:font-size="9pt" fo:font-weight="normal" style:font-size-asian="9pt" style:font-weight-asian="normal" style:font-size-complex="9pt" style:font-weight-complex="normal">
        <loext:char-complex-color loext:theme-type="dark1" loext:color-type="theme"/>
      </style:text-properties>
    </style:style>
    <style:style style:name="T1040" style:family="text">
      <style:text-properties fo:color="#000000" loext:opacity="100%" style:font-name="Calibri2" fo:font-size="9pt" fo:font-weight="normal" style:font-name-asian="Calibri3" style:font-size-asian="9pt" style:font-weight-asian="normal" style:font-size-complex="9pt" style:font-weight-complex="normal">
        <loext:char-complex-color loext:theme-type="dark1" loext:color-type="theme"/>
      </style:text-properties>
    </style:style>
    <style:style style:name="T1041" style:family="text">
      <style:text-properties fo:color="#000000" loext:opacity="100%" style:font-name="Calibri2" fo:font-size="9pt" fo:font-style="italic" style:font-size-asian="9pt" style:font-style-asian="italic" style:font-size-complex="9pt" style:font-style-complex="italic">
        <loext:char-complex-color loext:theme-type="dark1" loext:color-type="theme"/>
      </style:text-properties>
    </style:style>
    <style:style style:name="T1042" style:family="text">
      <style:text-properties fo:color="#000000" loext:opacity="100%" fo:font-size="9pt" fo:font-style="italic" style:font-size-asian="9pt" style:font-style-asian="italic" style:font-name-complex="Cardo1" style:font-size-complex="9pt" style:font-style-complex="italic">
        <loext:char-complex-color loext:theme-type="dark1" loext:color-type="theme"/>
      </style:text-properties>
    </style:style>
    <style:style style:name="T1043" style:family="text">
      <style:text-properties fo:color="#000000" loext:opacity="100%" fo:font-size="9pt" fo:font-style="italic" style:font-name-asian="Calibri3" style:font-size-asian="9pt" style:font-style-asian="italic" style:font-name-complex="Cardo1" style:font-size-complex="9pt" style:font-style-complex="italic">
        <loext:char-complex-color loext:theme-type="dark1" loext:color-type="theme"/>
      </style:text-properties>
    </style:style>
    <style:style style:name="T1044" style:family="text">
      <style:text-properties fo:color="#000000" loext:opacity="100%" fo:font-size="9pt" style:font-name-asian="Calibri3" style:font-size-asian="9pt" style:font-name-complex="Cardo1" style:font-size-complex="9pt">
        <loext:char-complex-color loext:theme-type="dark1" loext:color-type="theme"/>
      </style:text-properties>
    </style:style>
    <style:style style:name="T1045" style:family="text">
      <style:text-properties fo:color="#000000" loext:opacity="100%" fo:font-size="9pt" style:font-size-asian="9pt" style:font-name-complex="Cardo1" style:font-size-complex="9pt">
        <loext:char-complex-color loext:theme-type="dark1" loext:color-type="theme"/>
      </style:text-properties>
    </style:style>
    <style:style style:name="T1046" style:family="text">
      <style:text-properties fo:color="#000000" loext:opacity="100%" fo:font-size="9pt" fo:font-style="italic" fo:font-weight="bold" style:font-size-asian="9pt" style:font-style-asian="italic" style:font-weight-asian="bold" style:font-name-complex="Cardo1" style:font-size-complex="9pt" style:font-style-complex="italic" style:font-weight-complex="bold">
        <loext:char-complex-color loext:theme-type="dark1" loext:color-type="theme"/>
      </style:text-properties>
    </style:style>
    <style:style style:name="T1047" style:family="text">
      <style:text-properties fo:color="#000000" loext:opacity="100%" fo:font-size="9pt" fo:font-weight="bold" style:font-size-asian="9pt" style:font-weight-asian="bold" style:font-name-complex="Cardo1" style:font-size-complex="9pt" style:font-weight-complex="bold">
        <loext:char-complex-color loext:theme-type="dark1" loext:color-type="theme"/>
      </style:text-properties>
    </style:style>
    <style:style style:name="T1048" style:family="text">
      <style:text-properties fo:color="#000000" loext:opacity="100%" fo:font-size="9pt" fo:font-weight="bold" style:font-name-asian="Calibri3" style:font-size-asian="9pt" style:font-weight-asian="bold" style:font-name-complex="Cardo1" style:font-size-complex="9pt" style:font-weight-complex="bold">
        <loext:char-complex-color loext:theme-type="dark1" loext:color-type="theme"/>
      </style:text-properties>
    </style:style>
    <style:style style:name="T1049" style:family="text">
      <style:text-properties fo:font-size="9pt" style:font-size-asian="9pt" style:font-name-complex="Cardo1" style:font-size-complex="9pt" style:language-complex="he" style:country-complex="IL"/>
    </style:style>
    <style:style style:name="T1050" style:family="text">
      <style:text-properties fo:font-size="9pt" style:rfc-language-tag="x-none" fo:font-weight="normal" style:font-size-asian="9pt" style:font-weight-asian="normal" style:font-name-complex="Cardo1" style:font-size-complex="9pt" style:language-complex="he" style:country-complex="IL" style:font-weight-complex="normal"/>
    </style:style>
    <style:style style:name="T1051" style:family="text">
      <style:text-properties fo:font-size="9pt" fo:font-weight="normal" style:font-size-asian="9pt" style:font-weight-asian="normal" style:font-name-complex="Cardo1" style:font-size-complex="9pt" style:language-complex="he" style:country-complex="IL" style:font-weight-complex="normal"/>
    </style:style>
    <style:style style:name="T1052" style:family="text">
      <style:text-properties fo:color="#000000" loext:opacity="100%" fo:font-size="9pt" style:rfc-language-tag="x-none" fo:font-weight="normal" style:font-size-asian="9pt" style:font-weight-asian="normal" style:font-name-complex="Cardo1" style:font-size-complex="9pt" style:language-complex="he" style:country-complex="IL" style:font-weight-complex="normal"/>
    </style:style>
    <style:style style:name="T1053" style:family="text">
      <style:text-properties fo:font-size="9pt" style:rfc-language-tag="x-none" style:font-size-asian="9pt" style:font-name-complex="Cardo1" style:font-size-complex="9pt" style:language-complex="he" style:country-complex="IL"/>
    </style:style>
    <style:style style:name="T1054" style:family="text">
      <style:text-properties fo:color="#000000" loext:opacity="100%" fo:font-size="9pt" style:rfc-language-tag="x-none" style:font-size-asian="9pt" style:font-name-complex="Cardo1" style:font-size-complex="9pt" style:language-complex="he" style:country-complex="IL"/>
    </style:style>
    <style:style style:name="T1055" style:family="text">
      <style:text-properties fo:color="#000000" loext:opacity="100%" fo:font-size="8pt" fo:font-style="italic" style:font-size-asian="8pt" style:font-style-asian="italic" style:font-name-complex="Cardo1" style:font-size-complex="8pt" style:language-complex="he" style:country-complex="IL" style:font-style-complex="italic"/>
    </style:style>
    <style:style style:name="T1056" style:family="text">
      <style:text-properties fo:color="#000000" loext:opacity="100%" fo:font-size="9pt" style:text-underline-style="solid" style:text-underline-width="auto" style:text-underline-color="font-color" style:font-name-asian="Calibri3" style:font-size-asian="9pt" style:font-name-complex="Cardo1" style:font-size-complex="9pt">
        <loext:char-complex-color loext:theme-type="dark1" loext:color-type="theme"/>
      </style:text-properties>
    </style:style>
    <style:style style:name="T1057" style:family="text">
      <style:text-properties fo:color="#000000" loext:opacity="100%" fo:font-size="9pt" style:text-underline-style="solid" style:text-underline-width="auto" style:text-underline-color="font-color" style:font-size-asian="9pt" style:font-name-complex="Cardo1" style:font-size-complex="9pt">
        <loext:char-complex-color loext:theme-type="dark1" loext:color-type="theme"/>
      </style:text-properties>
    </style:style>
    <style:style style:name="T1058" style:family="text">
      <style:text-properties fo:color="#000000" loext:opacity="100%" fo:font-size="9pt" fo:font-style="italic" style:text-underline-style="solid" style:text-underline-width="auto" style:text-underline-color="font-color" style:font-size-asian="9pt" style:font-style-asian="italic" style:font-name-complex="Cardo1" style:font-size-complex="9pt" style:font-style-complex="italic">
        <loext:char-complex-color loext:theme-type="dark1" loext:color-type="theme"/>
      </style:text-properties>
    </style:style>
    <style:style style:name="T1059" style:family="text">
      <style:text-properties fo:color="#000000" loext:opacity="100%" fo:font-size="9pt" style:font-size-asian="9pt" style:font-size-complex="9pt">
        <loext:char-complex-color loext:theme-type="dark1" loext:color-type="theme"/>
      </style:text-properties>
    </style:style>
    <style:style style:name="T1060" style:family="text">
      <style:text-properties fo:color="#000000" loext:opacity="100%" fo:font-size="9pt" style:rfc-language-tag="x-none" style:font-size-asian="9pt" style:font-size-complex="9pt" style:language-complex="he" style:country-complex="IL"/>
    </style:style>
    <style:style style:name="T1061" style:family="text">
      <style:text-properties fo:color="#000000" loext:opacity="100%" fo:font-size="9pt" style:font-size-asian="9pt" style:font-size-complex="9pt" style:language-complex="he" style:country-complex="IL">
        <loext:char-complex-color loext:theme-type="dark1" loext:color-type="theme"/>
      </style:text-properties>
    </style:style>
    <style:style style:name="T1062" style:family="text">
      <style:text-properties fo:color="#000000" loext:opacity="100%" fo:font-size="7pt" style:font-size-asian="7pt" style:font-size-complex="7pt">
        <loext:char-complex-color loext:theme-type="dark1" loext:color-type="theme"/>
      </style:text-properties>
    </style:style>
    <style:style style:name="T1063" style:family="text">
      <style:text-properties fo:color="#000000" loext:opacity="100%" style:font-name="Cardo" fo:font-size="10pt" fo:font-weight="bold" officeooo:rsid="00a3211d" style:font-size-asian="10pt" style:font-weight-asian="bold" style:font-name-complex="Cardo1" style:font-size-complex="10pt" style:language-complex="he" style:country-complex="IL" style:font-weight-complex="bold">
        <loext:char-complex-color loext:theme-type="dark1" loext:color-type="theme"/>
      </style:text-properties>
    </style:style>
    <style:style style:name="T1064" style:family="text">
      <style:text-properties fo:font-variant="small-caps" fo:color="#000000" loext:opacity="100%" style:font-name="Cardo" fo:font-size="10pt" fo:font-weight="bold" officeooo:rsid="0012edc7" style:font-size-asian="10pt" style:font-weight-asian="bold" style:font-name-complex="Cardo1" style:font-size-complex="10pt" style:language-complex="he" style:country-complex="IL" style:font-weight-complex="bold">
        <loext:char-complex-color loext:theme-type="dark1" loext:color-type="theme"/>
      </style:text-properties>
    </style:style>
    <style:style style:name="T1065" style:family="text">
      <style:text-properties fo:font-variant="small-caps" fo:color="#000000" loext:opacity="100%" style:font-name="Cardo" fo:font-size="10pt" fo:font-weight="bold" officeooo:rsid="00a3211d" style:font-size-asian="10pt" style:font-weight-asian="bold" style:font-name-complex="Cardo1" style:font-size-complex="10pt" style:language-complex="he" style:country-complex="IL" style:font-weight-complex="bold">
        <loext:char-complex-color loext:theme-type="dark1" loext:color-type="theme"/>
      </style:text-properties>
    </style:style>
    <style:style style:name="T1066" style:family="text">
      <style:text-properties fo:font-variant="small-caps" fo:color="#000000" loext:opacity="100%" fo:font-family="Cardo" fo:font-size="10pt" fo:font-weight="bold" officeooo:rsid="00a3211d" style:font-size-asian="10pt" style:font-weight-asian="bold" style:font-name-complex="Cardo1" style:font-size-complex="10pt" style:language-complex="he" style:country-complex="IL" style:font-weight-complex="bold">
        <loext:char-complex-color loext:theme-type="dark1" loext:color-type="theme"/>
      </style:text-properties>
    </style:style>
    <style:style style:name="T1067" style:family="text">
      <style:text-properties fo:color="#000000" loext:opacity="100%" style:font-name="Cardo" style:font-name-complex="Cardo1" style:language-complex="he" style:country-complex="IL">
        <loext:char-complex-color loext:theme-type="dark1" loext:color-type="theme"/>
      </style:text-properties>
    </style:style>
    <style:style style:name="T1068" style:family="text">
      <style:text-properties fo:color="#000000" loext:opacity="100%" fo:font-family="Aptos" style:font-family-generic="roman" style:font-pitch="variable" style:font-name-complex="Cardo1" style:language-complex="he" style:country-complex="IL"/>
    </style:style>
    <style:style style:name="T1069" style:family="text">
      <style:text-properties fo:color="#000000" loext:opacity="100%" fo:font-family="Aptos" style:font-family-generic="roman" style:font-pitch="variable" officeooo:rsid="006332b2" style:font-name-complex="Cardo1" style:language-complex="he" style:country-complex="IL"/>
    </style:style>
    <style:style style:name="T1070" style:family="text">
      <style:text-properties fo:color="#000000" loext:opacity="100%" fo:font-family="Cardo" officeooo:rsid="006332b2" style:font-name-complex="Cardo1" style:language-complex="he" style:country-complex="IL"/>
    </style:style>
    <style:style style:name="T1071" style:family="text">
      <style:text-properties fo:color="#000000" loext:opacity="100%" style:font-name="Cardo" fo:font-size="8pt" style:font-size-asian="8pt" style:font-name-complex="Cardo1" style:font-size-complex="8pt" style:language-complex="he" style:country-complex="IL">
        <loext:char-complex-color loext:theme-type="dark1" loext:color-type="theme"/>
      </style:text-properties>
    </style:style>
    <style:style style:name="T1072" style:family="text">
      <style:text-properties fo:color="#000000" loext:opacity="100%" style:font-name="Cardo" fo:font-size="10pt" officeooo:rsid="0012edc7" style:font-size-asian="10pt" style:font-name-complex="Cardo1" style:font-size-complex="10pt" style:language-complex="he" style:country-complex="IL">
        <loext:char-complex-color loext:theme-type="dark1" loext:color-type="theme"/>
      </style:text-properties>
    </style:style>
    <style:style style:name="T1073" style:family="text">
      <style:text-properties fo:color="#000000" loext:opacity="100%" style:font-name="Cardo" fo:font-size="9pt" style:font-size-asian="9pt" style:font-name-complex="Cardo1" style:font-size-complex="9pt" style:language-complex="he" style:country-complex="IL">
        <loext:char-complex-color loext:theme-type="dark1" loext:color-type="theme"/>
      </style:text-properties>
    </style:style>
    <style:style style:name="T1074" style:family="text">
      <style:text-properties fo:color="#000000" loext:opacity="100%" style:font-name="Cardo" fo:font-size="3pt" style:font-size-asian="3pt" style:font-name-complex="Cardo1" style:font-size-complex="3pt" style:language-complex="he" style:country-complex="IL">
        <loext:char-complex-color loext:theme-type="dark1" loext:color-type="theme"/>
      </style:text-properties>
    </style:style>
    <style:style style:name="T1075" style:family="text">
      <style:text-properties fo:color="#000000" loext:opacity="100%" style:font-name="Cardo" fo:font-size="10pt" style:rfc-language-tag="x-none" fo:font-weight="bold" style:font-size-asian="10pt" style:font-weight-asian="bold" style:font-name-complex="Cardo1" style:font-size-complex="10pt" style:language-complex="he" style:country-complex="IL" style:font-weight-complex="bold"/>
    </style:style>
    <style:style style:name="T1076" style:family="text">
      <style:text-properties fo:color="#000000" loext:opacity="100%" style:font-name="Cardo" fo:font-size="10pt" style:rfc-language-tag="x-none" fo:font-style="italic" fo:font-weight="bold" style:font-size-asian="10pt" style:font-style-asian="italic" style:font-weight-asian="bold" style:font-name-complex="Cardo1" style:font-size-complex="10pt" style:language-complex="he" style:country-complex="IL" style:font-style-complex="italic" style:font-weight-complex="bold"/>
    </style:style>
    <style:style style:name="T1077" style:family="text">
      <style:text-properties fo:color="#000000" loext:opacity="100%" style:font-name="Cardo" fo:font-style="italic" style:font-style-asian="italic" style:font-name-complex="Cardo1" style:language-complex="he" style:country-complex="IL" style:font-style-complex="italic">
        <loext:char-complex-color loext:theme-type="dark1" loext:color-type="theme"/>
      </style:text-properties>
    </style:style>
    <style:style style:name="T1078" style:family="text">
      <style:text-properties style:font-name="Cardo" fo:font-size="9pt" fo:font-style="italic" style:font-size-asian="9pt" style:font-style-asian="italic" style:font-family-complex="'Hebrew Paleo Siloam'" style:font-family-generic-complex="system" style:font-pitch-complex="variable" style:font-size-complex="9pt" style:language-complex="he" style:country-complex="IL" style:font-style-complex="italic"/>
    </style:style>
    <style:style style:name="T1079" style:family="text">
      <style:text-properties fo:color="#000000" loext:opacity="100%" style:font-name="Cardo" fo:font-size="9pt" style:rfc-language-tag="x-none" fo:font-style="italic" style:font-size-asian="9pt" style:font-style-asian="italic" style:font-name-complex="Cardo1" style:font-size-complex="9pt" style:language-complex="he" style:country-complex="IL" style:font-style-complex="italic">
        <loext:char-complex-color loext:theme-type="dark1" loext:color-type="theme"/>
      </style:text-properties>
    </style:style>
    <style:style style:name="T1080" style:family="text">
      <style:text-properties fo:color="#000000" loext:opacity="100%" style:font-name="Cardo" fo:font-style="italic" fo:font-weight="bold" style:font-style-asian="italic" style:font-weight-asian="bold" style:font-name-complex="Cardo1" style:language-complex="he" style:country-complex="IL" style:font-style-complex="italic" style:font-weight-complex="bold">
        <loext:char-complex-color loext:theme-type="dark1" loext:color-type="theme"/>
      </style:text-properties>
    </style:style>
    <style:style style:name="T1081" style:family="text">
      <style:text-properties fo:color="#000000" loext:opacity="100%" style:font-name="Cardo" fo:font-size="10pt" style:rfc-language-tag="x-none" fo:font-style="italic" style:font-size-asian="10pt" style:font-style-asian="italic" style:font-name-complex="Cardo1" style:font-size-complex="10pt" style:language-complex="he" style:country-complex="IL" style:font-style-complex="italic"/>
    </style:style>
    <style:style style:name="T1082" style:family="text">
      <style:text-properties fo:color="#000000" loext:opacity="100%" style:font-name="Cardo" fo:letter-spacing="-0.0098in" style:font-name-complex="Cardo1" style:language-complex="he" style:country-complex="IL">
        <loext:char-complex-color loext:theme-type="dark1" loext:color-type="theme"/>
      </style:text-properties>
    </style:style>
    <style:style style:name="T1083" style:family="text">
      <style:text-properties style:font-name="Cardo" fo:font-size="9pt" style:font-size-asian="9pt" style:font-family-complex="'Hebrew Paleo Siloam'" style:font-family-generic-complex="system" style:font-pitch-complex="variable" style:font-size-complex="9pt" style:language-complex="he" style:country-complex="IL"/>
    </style:style>
    <style:style style:name="T1084" style:family="text">
      <style:text-properties fo:color="#000000" loext:opacity="100%" style:font-name="Cardo" fo:font-size="9pt" style:rfc-language-tag="x-none" fo:font-weight="bold" style:font-size-asian="9pt" style:font-weight-asian="bold" style:font-name-complex="Cardo1" style:font-size-complex="9pt" style:language-complex="he" style:country-complex="IL" style:font-weight-complex="bold">
        <loext:char-complex-color loext:theme-type="dark1" loext:color-type="theme"/>
      </style:text-properties>
    </style:style>
    <style:style style:name="T1085" style:family="text">
      <style:text-properties fo:color="#000000" loext:opacity="100%" style:font-name="Cardo" fo:font-size="9pt" style:rfc-language-tag="x-none" fo:font-style="italic" fo:font-weight="bold" style:font-size-asian="9pt" style:font-style-asian="italic" style:font-weight-asian="bold" style:font-name-complex="Cardo1" style:font-size-complex="9pt" style:language-complex="he" style:country-complex="IL" style:font-style-complex="italic" style:font-weight-complex="bold">
        <loext:char-complex-color loext:theme-type="dark1" loext:color-type="theme"/>
      </style:text-properties>
    </style:style>
    <style:style style:name="T1086" style:family="text">
      <style:text-properties fo:color="#000000" loext:opacity="100%" style:font-name="Cardo" fo:font-size="9.5pt" fo:font-weight="bold" style:font-size-asian="9.5pt" style:font-weight-asian="bold" style:font-name-complex="Cardo1" style:font-size-complex="9.5pt" style:language-complex="he" style:country-complex="IL" style:font-weight-complex="bold">
        <loext:char-complex-color loext:theme-type="dark1" loext:color-type="theme"/>
      </style:text-properties>
    </style:style>
    <style:style style:name="T1087" style:family="text">
      <style:text-properties fo:color="#000000" loext:opacity="100%" style:font-name="Cardo" fo:font-size="7pt" fo:font-style="italic" style:font-size-asian="7pt" style:font-style-asian="italic" style:font-name-complex="Cardo1" style:font-size-complex="7pt" style:language-complex="he" style:country-complex="IL" style:font-style-complex="italic">
        <loext:char-complex-color loext:theme-type="dark1" loext:color-type="theme"/>
      </style:text-properties>
    </style:style>
    <style:style style:name="T1088" style:family="text">
      <style:text-properties fo:color="#000000" loext:opacity="100%" style:font-name="Cardo" fo:font-size="10pt" style:rfc-language-tag="x-none" fo:font-style="italic" style:font-size-asian="10pt" style:font-style-asian="italic" style:font-name-complex="Cardo1" style:font-size-complex="10pt" style:language-complex="he" style:country-complex="IL" style:font-style-complex="italic">
        <loext:char-complex-color loext:theme-type="dark1" loext:color-type="theme"/>
      </style:text-properties>
    </style:style>
    <style:style style:name="T1089" style:family="text">
      <style:text-properties fo:color="#000000" loext:opacity="100%" style:font-name="Cardo" fo:font-size="8pt" fo:font-style="italic" style:font-size-asian="8pt" style:font-style-asian="italic" style:font-name-complex="Cardo1" style:font-size-complex="8pt" style:language-complex="he" style:country-complex="IL" style:font-style-complex="italic">
        <loext:char-complex-color loext:theme-type="dark1" loext:color-type="theme"/>
      </style:text-properties>
    </style:style>
    <style:style style:name="T1090" style:family="text">
      <style:text-properties fo:color="#000000" loext:opacity="100%" style:font-name="Cardo" fo:font-size="6pt" fo:font-style="italic" style:font-size-asian="6pt" style:font-style-asian="italic" style:font-name-complex="Cardo1" style:font-size-complex="6pt" style:language-complex="he" style:country-complex="IL" style:font-style-complex="italic">
        <loext:char-complex-color loext:theme-type="dark1" loext:color-type="theme"/>
      </style:text-properties>
    </style:style>
    <style:style style:name="T1091" style:family="text">
      <style:text-properties fo:color="#000000" loext:opacity="100%" style:font-name="Cardo" fo:font-size="10pt" fo:letter-spacing="-0.0098in" fo:font-weight="bold" style:font-size-asian="10pt" style:font-weight-asian="bold" style:font-name-complex="Cardo1" style:font-size-complex="10pt" style:language-complex="he" style:country-complex="IL" style:font-weight-complex="bold">
        <loext:char-complex-color loext:theme-type="dark1" loext:color-type="theme"/>
      </style:text-properties>
    </style:style>
    <style:style style:name="T1092" style:family="text">
      <style:text-properties fo:color="#000000" loext:opacity="100%" style:font-name="Calibri2" fo:font-size="9pt" style:text-underline-style="none" style:font-size-asian="9pt" style:font-name-complex="Cardo1" style:font-size-complex="9pt" style:language-complex="he" style:country-complex="IL">
        <loext:char-complex-color loext:theme-type="dark1" loext:color-type="theme"/>
      </style:text-properties>
    </style:style>
    <style:style style:name="T1093" style:family="text">
      <style:text-properties fo:color="#000000" loext:opacity="100%" style:font-name="Calibri2" fo:font-size="9pt" style:text-underline-style="none" fo:font-weight="bold" style:font-size-asian="9pt" style:font-weight-asian="bold" style:font-name-complex="Cardo1" style:font-size-complex="9pt" style:language-complex="he" style:country-complex="IL" style:font-weight-complex="bold">
        <loext:char-complex-color loext:theme-type="dark1" loext:color-type="theme"/>
      </style:text-properties>
    </style:style>
    <style:style style:name="T1094" style:family="text">
      <style:text-properties fo:color="#000000" loext:opacity="100%" style:font-name="Calibri2" fo:font-size="9pt" fo:font-style="italic" style:text-underline-style="none" style:font-size-asian="9pt" style:font-style-asian="italic" style:font-name-complex="Cardo1" style:font-size-complex="9pt" style:language-complex="he" style:country-complex="IL" style:font-style-complex="italic">
        <loext:char-complex-color loext:theme-type="dark1" loext:color-type="theme"/>
      </style:text-properties>
    </style:style>
    <style:style style:name="T1095" style:family="text">
      <style:text-properties fo:color="#000000" loext:opacity="100%" style:font-name="Cardo" fo:font-size="10pt" fo:font-style="italic" style:text-underline-style="solid" style:text-underline-width="auto" style:text-underline-color="font-color" fo:font-weight="bold" style:font-size-asian="10pt" style:font-style-asian="italic" style:font-weight-asian="bold" style:font-name-complex="Cardo1" style:font-size-complex="10pt" style:language-complex="he" style:country-complex="IL" style:font-style-complex="italic" style:font-weight-complex="bold">
        <loext:char-complex-color loext:theme-type="dark1" loext:color-type="theme"/>
      </style:text-properties>
    </style:style>
    <style:style style:name="T1096" style:family="text">
      <style:text-properties fo:color="#000000" loext:opacity="100%" style:font-name="Cardo" fo:font-size="10pt" style:rfc-language-tag="x-none" fo:font-style="italic" style:text-underline-style="solid" style:text-underline-width="auto" style:text-underline-color="font-color" fo:font-weight="bold" style:font-size-asian="10pt" style:font-style-asian="italic" style:font-weight-asian="bold" style:font-name-complex="Cardo1" style:font-size-complex="10pt" style:language-complex="he" style:country-complex="IL" style:font-style-complex="italic" style:font-weight-complex="bold">
        <loext:char-complex-color loext:theme-type="dark1" loext:color-type="theme"/>
      </style:text-properties>
    </style:style>
    <style:style style:name="T1097" style:family="text">
      <style:text-properties fo:color="#000000" loext:opacity="100%" fo:font-family="Garamond" style:font-family-generic="roman" style:font-pitch="variable" fo:font-size="6pt" fo:background-color="#d9d9d9" loext:char-shading-value="0" style:font-name-asian="Calibri3" style:font-size-asian="6pt" style:font-name-complex="Times New Roman1" style:font-size-complex="6pt">
        <loext:char-complex-color loext:theme-type="dark1" loext:color-type="theme"/>
      </style:text-properties>
    </style:style>
    <style:style style:name="T1098" style:family="text">
      <style:text-properties fo:color="#000000" loext:opacity="100%" fo:font-family="Garamond" style:font-family-generic="roman" style:font-pitch="variable" fo:background-color="#d9d9d9" loext:char-shading-value="0" style:font-name-complex="Cardo1" style:language-complex="he" style:country-complex="IL">
        <loext:char-complex-color loext:theme-type="dark1" loext:color-type="theme"/>
      </style:text-properties>
    </style:style>
    <style:style style:name="T1099" style:family="text">
      <style:text-properties fo:color="#000000" loext:opacity="100%" fo:font-family="Garamond" style:font-family-generic="roman" style:font-pitch="variable" fo:background-color="#d9d9d9" loext:char-shading-value="0" style:font-name-complex="Cardo1">
        <loext:char-complex-color loext:theme-type="dark1" loext:color-type="theme"/>
      </style:text-properties>
    </style:style>
    <style:style style:name="T1100" style:family="text">
      <style:text-properties fo:color="#000000" loext:opacity="100%" fo:font-family="Garamond" style:font-family-generic="roman" style:font-pitch="variable" fo:font-size="6pt" fo:background-color="#d9d9d9" loext:char-shading-value="0" style:font-size-asian="6pt" style:font-name-complex="Times New Roman1" style:font-size-complex="6pt">
        <loext:char-complex-color loext:theme-type="dark1" loext:color-type="theme"/>
      </style:text-properties>
    </style:style>
    <style:style style:name="T1101" style:family="text">
      <style:text-properties fo:color="#000000" loext:opacity="100%" fo:font-family="Garamond" style:font-family-generic="roman" style:font-pitch="variable" fo:font-size="8pt" fo:background-color="#d9d9d9" loext:char-shading-value="0" style:font-size-asian="8pt" style:font-name-complex="Times New Roman1" style:font-size-complex="8pt">
        <loext:char-complex-color loext:theme-type="dark1" loext:color-type="theme"/>
      </style:text-properties>
    </style:style>
    <style:style style:name="T1102" style:family="text">
      <style:text-properties fo:color="#000000" loext:opacity="100%" fo:font-family="Garamond" style:font-family-generic="roman" style:font-pitch="variable" fo:font-size="14pt" style:font-size-asian="14pt" style:font-name-complex="Ezra SIL1" style:font-size-complex="14pt" style:language-complex="he" style:country-complex="IL">
        <loext:char-complex-color loext:theme-type="dark1" loext:color-type="theme"/>
      </style:text-properties>
    </style:style>
    <style:style style:name="T1103" style:family="text">
      <style:text-properties fo:color="#000000" loext:opacity="100%" fo:font-family="Garamond" style:font-family-generic="roman" style:font-pitch="variable" fo:font-size="12pt" style:font-size-asian="12pt" style:font-name-complex="Ezra SIL1" style:font-size-complex="12pt" style:language-complex="he" style:country-complex="IL">
        <loext:char-complex-color loext:theme-type="dark1" loext:color-type="theme"/>
      </style:text-properties>
    </style:style>
    <style:style style:name="T1104" style:family="text">
      <style:text-properties fo:color="#000000" loext:opacity="100%" fo:font-family="Garamond" style:font-family-generic="roman" style:font-pitch="variable" fo:font-size="12pt" style:font-size-asian="12pt" style:font-family-complex="'Hebrew Paleo Siloam'" style:font-family-generic-complex="system" style:font-pitch-complex="variable" style:font-size-complex="12pt" style:language-complex="he" style:country-complex="IL">
        <loext:char-complex-color loext:theme-type="dark1" loext:color-type="theme"/>
      </style:text-properties>
    </style:style>
    <style:style style:name="T1105" style:family="text">
      <style:text-properties fo:color="#000000" loext:opacity="100%" fo:font-family="Garamond" style:font-family-generic="roman" style:font-pitch="variable" fo:font-size="14pt" style:font-size-asian="14pt" style:font-name-complex="Cardo1" style:font-size-complex="14pt">
        <loext:char-complex-color loext:theme-type="dark1" loext:color-type="theme"/>
      </style:text-properties>
    </style:style>
    <style:style style:name="T1106" style:family="text">
      <style:text-properties fo:font-family="Garamond" style:font-family-generic="roman" style:font-pitch="variable" fo:font-size="10pt" style:font-size-asian="10pt" style:font-name-complex="Cardo1" style:font-size-complex="10pt"/>
    </style:style>
    <style:style style:name="T1107" style:family="text">
      <style:text-properties fo:color="#000000" loext:opacity="100%" fo:font-family="Garamond" style:font-family-generic="roman" style:font-pitch="variable" fo:font-size="10pt" style:font-size-asian="10pt" style:font-name-complex="Cardo1" style:font-size-complex="10pt">
        <loext:char-complex-color loext:theme-type="dark1" loext:color-type="theme"/>
      </style:text-properties>
    </style:style>
    <style:style style:name="T1108" style:family="text">
      <style:text-properties fo:font-family="Garamond" style:font-family-generic="roman" style:font-pitch="variable" fo:font-size="10pt" style:font-size-asian="10pt" style:font-family-complex="'Hebrew Paleo Siloam'" style:font-family-generic-complex="system" style:font-pitch-complex="variable" style:font-size-complex="10pt" style:language-complex="he" style:country-complex="IL"/>
    </style:style>
    <style:style style:name="T1109" style:family="text">
      <style:text-properties fo:color="#000000" loext:opacity="100%" fo:font-family="Garamond" style:font-family-generic="roman" style:font-pitch="variable" fo:font-size="10pt" style:font-size-asian="10pt" style:font-family-complex="'Hebrew Paleo Siloam'" style:font-family-generic-complex="system" style:font-pitch-complex="variable" style:font-size-complex="10pt" style:language-complex="he" style:country-complex="IL">
        <loext:char-complex-color loext:theme-type="dark1" loext:color-type="theme"/>
      </style:text-properties>
    </style:style>
    <style:style style:name="T1110" style:family="text">
      <style:text-properties fo:color="#000000" loext:opacity="100%" fo:font-family="Garamond" style:font-family-generic="roman" style:font-pitch="variable" fo:font-size="10pt" style:font-size-asian="10pt" style:font-name-complex="Times New Roman1" style:font-size-complex="10pt">
        <loext:char-complex-color loext:theme-type="dark1" loext:color-type="theme"/>
      </style:text-properties>
    </style:style>
    <style:style style:name="T1111" style:family="text">
      <style:text-properties fo:color="#000000" loext:opacity="100%" fo:font-family="Garamond" style:font-family-generic="roman" style:font-pitch="variable" fo:font-size="9pt" style:font-size-asian="9pt" style:font-family-complex="'Hebrew Paleo Siloam'" style:font-family-generic-complex="system" style:font-pitch-complex="variable" style:font-size-complex="9pt" style:language-complex="he" style:country-complex="IL">
        <loext:char-complex-color loext:theme-type="dark1" loext:color-type="theme"/>
      </style:text-properties>
    </style:style>
    <style:style style:name="T1112" style:family="text">
      <style:text-properties fo:font-family="Garamond" style:font-family-generic="roman" style:font-pitch="variable" fo:font-size="10pt" style:font-size-asian="10pt" style:font-name-complex="Times New Roman1" style:font-size-complex="10pt"/>
    </style:style>
    <style:style style:name="T1113" style:family="text">
      <style:text-properties fo:color="#000000" loext:opacity="100%" fo:font-family="Garamond" style:font-family-generic="roman" style:font-pitch="variable" fo:letter-spacing="-0.011in" style:font-name-complex="Cardo1">
        <loext:char-complex-color loext:theme-type="dark1" loext:color-type="theme"/>
      </style:text-properties>
    </style:style>
    <style:style style:name="T1114" style:family="text">
      <style:text-properties fo:color="#000000" loext:opacity="100%" fo:font-family="Garamond" style:font-family-generic="roman" style:font-pitch="variable" fo:font-size="7pt" fo:background-color="#d9d9d9" loext:char-shading-value="0" style:font-size-asian="7pt" style:font-name-complex="Times New Roman1" style:font-size-complex="7pt">
        <loext:char-complex-color loext:theme-type="dark1" loext:color-type="theme"/>
      </style:text-properties>
    </style:style>
    <style:style style:name="T1115" style:family="text">
      <style:text-properties fo:color="#000000" loext:opacity="100%" fo:font-family="Garamond" style:font-family-generic="roman" style:font-pitch="variable" fo:font-size="7pt" fo:background-color="#bfbfbf" loext:char-shading-value="0" style:font-size-asian="7pt" style:font-name-complex="Times New Roman1" style:font-size-complex="7pt">
        <loext:char-complex-color loext:theme-type="dark1" loext:color-type="theme"/>
      </style:text-properties>
    </style:style>
    <style:style style:name="T1116" style:family="text">
      <style:text-properties fo:color="#000000" loext:opacity="100%" fo:font-family="Garamond" style:font-family-generic="roman" style:font-pitch="variable" fo:font-size="8pt" fo:background-color="#d9d9d9" loext:char-shading-value="0" style:font-size-asian="8pt" style:font-name-complex="Cardo1" style:font-size-complex="8pt">
        <loext:char-complex-color loext:theme-type="dark1" loext:color-type="theme"/>
      </style:text-properties>
    </style:style>
    <style:style style:name="T1117" style:family="text">
      <style:text-properties fo:color="#000000" loext:opacity="100%" fo:font-family="Garamond" style:font-family-generic="roman" style:font-pitch="variable" fo:font-size="8pt" style:font-size-asian="8pt" style:font-name-complex="Cardo1" style:font-size-complex="8pt">
        <loext:char-complex-color loext:theme-type="dark1" loext:color-type="theme"/>
      </style:text-properties>
    </style:style>
    <style:style style:name="T1118" style:family="text">
      <style:text-properties fo:color="#000000" loext:opacity="100%" fo:font-family="Garamond" style:font-family-generic="roman" style:font-pitch="variable" fo:font-size="9pt" style:text-underline-style="solid" style:text-underline-width="auto" style:text-underline-color="font-color" style:font-size-asian="9pt" style:font-name-complex="Cardo1" style:font-size-complex="9pt">
        <loext:char-complex-color loext:theme-type="dark1" loext:color-type="theme"/>
      </style:text-properties>
    </style:style>
    <style:style style:name="T1119" style:family="text">
      <style:text-properties fo:color="#000000" loext:opacity="100%" fo:font-family="Garamond" style:font-family-generic="roman" style:font-pitch="variable" fo:font-size="9pt" style:font-size-asian="9pt" style:font-name-complex="Cardo1" style:font-size-complex="9pt">
        <loext:char-complex-color loext:theme-type="dark1" loext:color-type="theme"/>
      </style:text-properties>
    </style:style>
    <style:style style:name="T1120" style:family="text">
      <style:text-properties fo:color="#000000" loext:opacity="100%" style:font-name="Cardo" fo:font-size="10pt" fo:font-weight="bold" officeooo:rsid="015c8f9d" style:font-name-asian="Calibri3" style:font-size-asian="10pt" style:font-weight-asian="bold" style:font-name-complex="Cardo1" style:font-size-complex="10pt" style:font-weight-complex="bold">
        <loext:char-complex-color loext:theme-type="dark1" loext:color-type="theme"/>
      </style:text-properties>
    </style:style>
    <style:style style:name="T1121" style:family="text">
      <style:text-properties fo:color="#000000" loext:opacity="100%" style:font-name="Cardo" fo:font-size="10pt" fo:font-weight="bold" fo:background-color="#bfbfbf" loext:char-shading-value="0" style:font-name-asian="Calibri3" style:font-size-asian="10pt" style:font-weight-asian="bold" style:font-name-complex="Cardo1" style:font-size-complex="10pt" style:font-weight-complex="bold">
        <loext:char-complex-color loext:theme-type="dark1" loext:color-type="theme"/>
      </style:text-properties>
    </style:style>
    <style:style style:name="T1122" style:family="text">
      <style:text-properties fo:font-size="9pt" fo:font-weight="bold" style:font-size-asian="9pt" style:font-weight-asian="bold" style:font-size-complex="9pt" style:language-complex="he" style:country-complex="IL" style:font-weight-complex="bold"/>
    </style:style>
    <style:style style:name="T1123" style:family="text">
      <style:text-properties fo:color="#000000" loext:opacity="100%" style:font-name="Cardo" fo:font-size="5pt" style:rfc-language-tag="x-none" style:font-size-asian="5pt" style:font-name-complex="Cardo1" style:font-size-complex="5pt" style:language-complex="he" style:country-complex="IL">
        <loext:char-complex-color loext:theme-type="dark1" loext:color-type="theme"/>
      </style:text-properties>
    </style:style>
    <style:style style:name="T1124" style:family="text">
      <style:text-properties fo:color="#000000" loext:opacity="100%" style:font-name="Cardo" fo:font-size="9pt" style:rfc-language-tag="x-none" style:font-size-asian="9pt" style:font-name-complex="Cardo1" style:font-size-complex="9pt" style:language-complex="he" style:country-complex="IL">
        <loext:char-complex-color loext:theme-type="dark1" loext:color-type="theme"/>
      </style:text-properties>
    </style:style>
    <style:style style:name="T1125" style:family="text">
      <style:text-properties style:font-name="Cardo" fo:font-size="7pt" fo:font-weight="bold" style:font-size-asian="7pt" style:font-weight-asian="bold" style:font-name-complex="Cardo1" style:font-size-complex="7pt" style:font-weight-complex="bold"/>
    </style:style>
    <style:style style:name="T1126" style:family="text">
      <style:text-properties style:font-name="Cardo" fo:font-size="8pt" style:font-size-asian="8pt" style:font-name-complex="Cardo1" style:font-size-complex="8pt"/>
    </style:style>
    <style:style style:name="T1127" style:family="text">
      <style:text-properties style:font-name="Calibri2" fo:font-size="9pt" fo:font-weight="normal" fo:background-color="#ffffff" loext:char-shading-value="0" style:font-size-asian="9pt" style:font-weight-asian="normal" style:font-name-complex="Cardo1" style:font-size-complex="9pt" style:font-weight-complex="normal"/>
    </style:style>
    <style:style style:name="T1128" style:family="text">
      <style:text-properties fo:font-variant="small-caps" style:font-name="Calibri2" fo:font-size="9pt" fo:font-weight="normal" fo:background-color="#ffffff" loext:char-shading-value="0" style:font-size-asian="9pt" style:font-weight-asian="normal" style:font-name-complex="Cardo1" style:font-size-complex="9pt" style:font-weight-complex="normal"/>
    </style:style>
    <style:style style:name="T1129" style:family="text">
      <style:text-properties fo:font-variant="small-caps" style:font-name="Calibri2" fo:font-size="9pt" fo:font-weight="normal" officeooo:rsid="001db645" fo:background-color="#ffffff" loext:char-shading-value="0" style:font-size-asian="9pt" style:font-weight-asian="normal" style:font-name-complex="Cardo1" style:font-size-complex="9pt" style:font-weight-complex="normal"/>
    </style:style>
    <style:style style:name="T1130" style:family="text">
      <style:text-properties style:font-name="Cardo" fo:font-size="9pt" fo:font-weight="bold" fo:background-color="#d9d9d9" loext:char-shading-value="0" style:font-size-asian="9pt" style:font-weight-asian="bold" style:font-name-complex="Cardo1" style:font-size-complex="9pt" style:font-weight-complex="bold"/>
    </style:style>
    <style:style style:name="T1131" style:family="text">
      <style:text-properties style:font-name="Cardo" fo:font-size="7pt" fo:font-weight="bold" fo:background-color="#d9d9d9" loext:char-shading-value="0" style:font-size-asian="7pt" style:font-weight-asian="bold" style:font-name-complex="Cardo1" style:font-size-complex="7pt" style:font-weight-complex="bold"/>
    </style:style>
    <style:style style:name="T1132" style:family="text">
      <style:text-properties style:font-name="Cardo" fo:font-size="8.5pt" fo:font-weight="bold" style:font-size-asian="8.5pt" style:font-weight-asian="bold" style:font-name-complex="Cardo1" style:font-size-complex="8.5pt" style:font-weight-complex="bold"/>
    </style:style>
    <style:style style:name="T1133" style:family="text">
      <style:text-properties style:font-name="Book Antiqua" fo:font-size="8pt" fo:font-weight="bold" style:font-size-asian="8pt" style:font-weight-asian="bold" style:font-name-complex="Cardo1" style:font-size-complex="8pt" style:font-weight-complex="bold"/>
    </style:style>
    <style:style style:name="T1134" style:family="text">
      <style:text-properties style:font-name="Cardo" fo:font-size="9pt" fo:background-color="#d9d9d9" loext:char-shading-value="0" style:font-size-asian="9pt" style:font-name-complex="Cardo1" style:font-size-complex="9pt"/>
    </style:style>
    <style:style style:name="T1135" style:family="text">
      <style:text-properties fo:color="#000000" loext:opacity="100%" style:font-name="Cardo" fo:font-size="9pt" fo:font-weight="bold" style:font-size-asian="9pt" style:font-weight-asian="bold" style:font-name-complex="Cardo1" style:font-size-complex="9pt" style:language-complex="he" style:country-complex="IL" style:font-weight-complex="bold">
        <loext:char-complex-color loext:theme-type="dark1" loext:color-type="theme"/>
      </style:text-properties>
    </style:style>
    <style:style style:name="T1136" style:family="text">
      <style:text-properties fo:color="#000000" loext:opacity="100%" style:font-name="Monotype Corsiva" fo:font-size="9pt" fo:font-weight="bold" style:font-size-asian="9pt" style:font-weight-asian="bold" style:font-name-complex="Cardo1" style:font-size-complex="9pt" style:language-complex="he" style:country-complex="IL" style:font-weight-complex="bold">
        <loext:char-complex-color loext:theme-type="dark1" loext:color-type="theme"/>
      </style:text-properties>
    </style:style>
    <style:style style:name="T1137" style:family="text">
      <style:text-properties fo:color="#000000" loext:opacity="100%" fo:font-family="'Copperplate Gothic Light'" style:font-family-generic="swiss" style:font-pitch="variable" fo:font-weight="bold" style:font-weight-asian="bold" style:font-name-complex="Cardo1" style:language-complex="he" style:country-complex="IL" style:font-weight-complex="bold">
        <loext:char-complex-color loext:theme-type="dark1" loext:color-type="theme"/>
      </style:text-properties>
    </style:style>
    <style:style style:name="T1138" style:family="text">
      <style:text-properties fo:color="#000000" loext:opacity="100%" style:font-name="Monotype Corsiva" fo:font-size="9pt" fo:font-style="italic" fo:font-weight="bold" style:font-size-asian="9pt" style:font-style-asian="italic" style:font-weight-asian="bold" style:font-name-complex="Cardo1" style:font-size-complex="9pt" style:language-complex="he" style:country-complex="IL" style:font-style-complex="italic" style:font-weight-complex="bold">
        <loext:char-complex-color loext:theme-type="dark1" loext:color-type="theme"/>
      </style:text-properties>
    </style:style>
    <style:style style:name="T1139" style:family="text">
      <style:text-properties fo:color="#000000" loext:opacity="100%" style:font-name="Calibri Light" fo:font-size="7pt" style:font-size-asian="7pt" style:font-name-complex="Calibri Light2" style:font-size-complex="7pt" style:language-complex="he" style:country-complex="IL">
        <loext:char-complex-color loext:theme-type="dark1" loext:color-type="theme"/>
      </style:text-properties>
    </style:style>
    <style:style style:name="T1140" style:family="text">
      <style:text-properties style:font-name="Ezra SIL" fo:font-size="8pt" fo:font-weight="bold" style:font-size-asian="8pt" style:font-weight-asian="bold" style:font-family-complex="'Hebrew Paleo Siloam'" style:font-family-generic-complex="system" style:font-pitch-complex="variable" style:font-size-complex="8pt" style:language-complex="he" style:country-complex="IL" style:font-weight-complex="bold" style:script-type="complex"/>
    </style:style>
    <style:style style:name="T1141" style:family="text">
      <style:text-properties fo:color="#000000" loext:opacity="100%" style:font-name="Cardo" fo:font-size="9pt" fo:font-style="italic" fo:font-weight="bold" fo:background-color="#bfbfbf" loext:char-shading-value="0" style:font-size-asian="9pt" style:font-style-asian="italic" style:font-weight-asian="bold" style:font-name-complex="Cardo1" style:font-size-complex="9pt" style:language-complex="he" style:country-complex="IL" style:font-style-complex="italic" style:font-weight-complex="bold">
        <loext:char-complex-color loext:theme-type="dark1" loext:color-type="theme"/>
      </style:text-properties>
    </style:style>
    <style:style style:name="T1142" style:family="text">
      <style:text-properties style:font-name="Calibri Light" fo:font-size="7pt" fo:font-weight="normal" style:font-size-asian="7pt" style:font-weight-asian="normal" style:font-name-complex="Calibri Light2" style:font-size-complex="7pt" style:font-weight-complex="normal"/>
    </style:style>
    <style:style style:name="T1143" style:family="text">
      <style:text-properties style:font-name="Cardo" fo:font-size="9pt" fo:font-style="italic" fo:font-weight="bold" style:font-size-asian="9pt" style:font-style-asian="italic" style:font-weight-asian="bold" style:font-name-complex="Cardo1" style:font-size-complex="9pt" style:font-style-complex="italic" style:font-weight-complex="bold"/>
    </style:style>
    <style:style style:name="T1144" style:family="text">
      <style:text-properties style:font-name="Cardo" fo:font-size="9pt" fo:font-weight="bold" fo:background-color="#bfbfbf" loext:char-shading-value="0" style:font-size-asian="9pt" style:font-weight-asian="bold" style:font-name-complex="Cardo1" style:font-size-complex="9pt" style:font-weight-complex="bold"/>
    </style:style>
    <style:style style:name="T1145" style:family="text">
      <style:text-properties style:font-name="Calibri Light" fo:font-size="7pt" style:font-size-asian="7pt" style:font-name-complex="Calibri Light2" style:font-size-complex="7pt"/>
    </style:style>
    <style:style style:name="T1146" style:family="text">
      <style:text-properties style:font-name="Cardo" fo:font-size="9pt" fo:font-style="italic" fo:font-weight="bold" fo:background-color="#bfbfbf" loext:char-shading-value="0" style:font-size-asian="9pt" style:font-style-asian="italic" style:font-weight-asian="bold" style:font-name-complex="Cardo1" style:font-size-complex="9pt" style:font-style-complex="italic" style:font-weight-complex="bold"/>
    </style:style>
    <style:style style:name="T1147" style:family="text">
      <style:text-properties style:font-name="Calibri Light" fo:font-size="7pt" fo:font-weight="bold" style:font-size-asian="7pt" style:font-weight-asian="bold" style:font-name-complex="Calibri Light2" style:font-size-complex="7pt" style:font-weight-complex="bold"/>
    </style:style>
    <style:style style:name="T1148" style:family="text">
      <style:text-properties fo:font-family="'Copperplate Gothic Light'" style:font-family-generic="swiss" style:font-pitch="variable" fo:font-size="7pt" fo:font-weight="bold" style:font-size-asian="7pt" style:font-weight-asian="bold" style:font-name-complex="Cardo1" style:font-size-complex="7pt" style:font-weight-complex="bold"/>
    </style:style>
    <style:style style:name="T1149" style:family="text">
      <style:text-properties style:font-name="Cardo" fo:font-size="8pt" fo:font-weight="bold" fo:background-color="#bfbfbf" loext:char-shading-value="0" style:font-size-asian="8pt" style:font-weight-asian="bold" style:font-name-complex="Cardo1" style:font-size-complex="8pt" style:font-weight-complex="bold"/>
    </style:style>
    <style:style style:name="T1150" style:family="text">
      <style:text-properties fo:font-family="'Copperplate Gothic Light'" style:font-family-generic="swiss" style:font-pitch="variable" fo:font-size="8pt" fo:font-weight="bold" fo:background-color="#bfbfbf" loext:char-shading-value="0" style:font-size-asian="8pt" style:font-weight-asian="bold" style:font-name-complex="Cardo1" style:font-size-complex="8pt" style:font-weight-complex="bold"/>
    </style:style>
    <style:style style:name="T1151" style:family="text">
      <style:text-properties style:font-name="Cardo" fo:font-size="8pt" fo:font-weight="bold" style:font-size-asian="8pt" style:font-weight-asian="bold" style:font-name-complex="Cardo1" style:font-size-complex="8pt" style:font-weight-complex="bold"/>
    </style:style>
    <style:style style:name="T1152" style:family="text">
      <style:text-properties style:font-name="Cardo" fo:font-size="7pt" fo:font-weight="bold" style:font-size-asian="7pt" style:font-weight-asian="bold" style:font-family-complex="'Hebrew Paleo Siloam'" style:font-family-generic-complex="system" style:font-pitch-complex="variable" style:font-size-complex="7pt" style:language-complex="he" style:country-complex="IL" style:font-weight-complex="bold"/>
    </style:style>
    <style:style style:name="T1153" style:family="text">
      <style:text-properties style:font-name="Cardo" fo:font-size="7pt" fo:font-weight="bold" style:font-size-asian="7pt" style:font-weight-asian="bold" style:font-name-complex="Cardo1" style:font-size-complex="7pt" style:language-complex="he" style:country-complex="IL" style:font-weight-complex="bold"/>
    </style:style>
    <style:style style:name="T1154" style:family="text">
      <style:text-properties fo:color="#000000" loext:opacity="100%" style:font-name="Cardo" fo:font-size="7pt" fo:font-weight="bold" style:font-size-asian="7pt" style:font-weight-asian="bold" style:font-name-complex="Cardo1" style:font-size-complex="7pt" style:language-complex="he" style:country-complex="IL" style:font-weight-complex="bold">
        <loext:char-complex-color loext:theme-type="dark1" loext:color-type="theme"/>
      </style:text-properties>
    </style:style>
    <style:style style:name="T1155" style:family="text">
      <style:text-properties fo:color="#000000" loext:opacity="100%" fo:font-family="'Copperplate Gothic Light'" style:font-family-generic="swiss" style:font-pitch="variable" fo:font-size="8pt" fo:font-weight="bold" fo:background-color="#bfbfbf" loext:char-shading-value="0" style:font-size-asian="8pt" style:font-weight-asian="bold" style:font-name-complex="Cardo1" style:font-size-complex="8pt" style:language-complex="he" style:country-complex="IL" style:font-weight-complex="bold">
        <loext:char-complex-color loext:theme-type="dark1" loext:color-type="theme"/>
      </style:text-properties>
    </style:style>
    <style:style style:name="T1156" style:family="text">
      <style:text-properties style:font-name="Ezra SIL" fo:font-size="9pt" fo:font-weight="bold" style:font-size-asian="9pt" style:font-weight-asian="bold" style:font-family-complex="'Hebrew Paleo Siloam'" style:font-family-generic-complex="system" style:font-pitch-complex="variable" style:font-size-complex="9pt" style:language-complex="he" style:country-complex="IL" style:font-weight-complex="bold" style:script-type="complex"/>
    </style:style>
    <style:style style:name="T1157" style:family="text">
      <style:text-properties style:font-name="Book Antiqua" fo:font-size="9pt" fo:font-weight="bold" style:font-size-asian="9pt" style:font-weight-asian="bold" style:font-name-complex="Cardo1" style:font-size-complex="9pt" style:font-weight-complex="bold"/>
    </style:style>
    <style:style style:name="T1158" style:family="text">
      <style:text-properties fo:color="#000000" loext:opacity="100%" style:font-name="Cardo" fo:font-size="9pt" fo:font-style="italic" style:font-size-asian="9pt" style:font-style-asian="italic" style:font-name-complex="Cardo1" style:font-size-complex="9pt" style:font-style-complex="italic">
        <loext:char-complex-color loext:theme-type="dark1" loext:color-type="theme"/>
      </style:text-properties>
    </style:style>
    <style:style style:name="T1159" style:family="text">
      <style:text-properties style:font-name="Calibri2" fo:font-size="9pt" fo:font-weight="normal" officeooo:rsid="001db645" style:font-size-asian="9pt" style:font-weight-asian="normal" style:font-name-complex="Cardo1" style:font-size-complex="9pt" style:font-weight-complex="normal"/>
    </style:style>
    <style:style style:name="T1160" style:family="text">
      <style:text-properties fo:color="#000000" loext:opacity="100%" style:font-name="Cardo" fo:font-size="9pt" fo:letter-spacing="-0.0126in" fo:font-weight="bold" style:font-name-asian="Calibri3" style:font-size-asian="9pt" style:font-weight-asian="bold" style:font-name-complex="Cardo1" style:font-size-complex="9pt" style:font-weight-complex="bold">
        <loext:char-complex-color loext:theme-type="dark1" loext:color-type="theme"/>
      </style:text-properties>
    </style:style>
    <style:style style:name="T1161" style:family="text">
      <style:text-properties fo:color="#000000" loext:opacity="100%" style:font-name="Monotype Corsiva" fo:font-style="italic" fo:font-weight="bold" style:font-style-asian="italic" style:font-weight-asian="bold" style:font-name-complex="Cardo1" style:language-complex="he" style:country-complex="IL" style:font-style-complex="italic" style:font-weight-complex="bold">
        <loext:char-complex-color loext:theme-type="dark1" loext:color-type="theme"/>
      </style:text-properties>
    </style:style>
    <style:style style:name="T1162" style:family="text">
      <style:text-properties fo:color="#000000" loext:opacity="100%" style:text-position="super 58%" style:font-name="Monotype Corsiva" fo:font-style="italic" fo:font-weight="bold" style:font-style-asian="italic" style:font-weight-asian="bold" style:font-name-complex="Cardo1" style:language-complex="he" style:country-complex="IL" style:font-style-complex="italic" style:font-weight-complex="bold">
        <loext:char-complex-color loext:theme-type="dark1" loext:color-type="theme"/>
      </style:text-properties>
    </style:style>
    <style:style style:name="T1163" style:family="text">
      <style:text-properties fo:color="#000000" loext:opacity="100%" style:font-name="Monotype Corsiva" fo:font-size="9pt" fo:font-style="italic" style:font-size-asian="9pt" style:font-style-asian="italic" style:font-name-complex="Cardo1" style:font-size-complex="9pt" style:language-complex="he" style:country-complex="IL" style:font-style-complex="italic">
        <loext:char-complex-color loext:theme-type="dark1" loext:color-type="theme"/>
      </style:text-properties>
    </style:style>
    <style:style style:name="T1164" style:family="text">
      <style:text-properties fo:color="#000000" loext:opacity="100%" style:font-name="Monotype Corsiva" style:rfc-language-tag="x-none" fo:font-style="italic" fo:font-weight="bold" style:font-style-asian="italic" style:font-weight-asian="bold" style:font-name-complex="Cardo1" style:language-complex="he" style:country-complex="IL" style:font-style-complex="italic" style:font-weight-complex="bold"/>
    </style:style>
    <style:style style:name="T1165" style:family="text">
      <style:text-properties fo:color="#000000" loext:opacity="100%" style:font-name="Monotype Corsiva" fo:font-size="9pt" style:rfc-language-tag="x-none" fo:font-style="italic" style:font-size-asian="9pt" style:font-style-asian="italic" style:font-name-complex="Cardo1" style:font-size-complex="9pt" style:language-complex="he" style:country-complex="IL" style:font-style-complex="italic"/>
    </style:style>
    <style:style style:name="T1166" style:family="text">
      <style:text-properties fo:color="#000000" loext:opacity="100%" style:font-name="Monotype Corsiva" style:font-name-complex="Cardo1" style:language-complex="he" style:country-complex="IL">
        <loext:char-complex-color loext:theme-type="dark1" loext:color-type="theme"/>
      </style:text-properties>
    </style:style>
    <style:style style:name="T1167" style:family="text">
      <style:text-properties fo:color="#000000" loext:opacity="100%" style:font-name="Monotype Corsiva" fo:font-size="7pt" style:font-size-asian="7pt" style:font-name-complex="Cardo1" style:font-size-complex="7pt" style:language-complex="he" style:country-complex="IL">
        <loext:char-complex-color loext:theme-type="dark1" loext:color-type="theme"/>
      </style:text-properties>
    </style:style>
    <style:style style:name="T1168" style:family="text">
      <style:text-properties fo:color="#000000" loext:opacity="100%" style:font-name="Monotype Corsiva" fo:font-style="italic" style:font-style-asian="italic" style:font-name-complex="Cardo1" style:language-complex="he" style:country-complex="IL" style:font-style-complex="italic">
        <loext:char-complex-color loext:theme-type="dark1" loext:color-type="theme"/>
      </style:text-properties>
    </style:style>
    <style:style style:name="T1169" style:family="text">
      <style:text-properties fo:color="#000000" loext:opacity="100%" style:font-name="Monotype Corsiva" fo:font-style="italic" fo:font-weight="bold" style:font-style-asian="italic" style:font-weight-asian="bold" style:font-name-complex="Cardo1" style:language-complex="he" style:country-complex="IL" style:font-style-complex="italic" style:font-weight-complex="bold"/>
    </style:style>
    <style:style style:name="T1170" style:family="text">
      <style:text-properties style:font-name="Ezra SIL" fo:font-size="10pt" fo:font-weight="bold" style:font-size-asian="10pt" style:font-weight-asian="bold" style:font-family-complex="'Hebrew Paleo Siloam'" style:font-family-generic-complex="system" style:font-pitch-complex="variable" style:font-size-complex="10pt" style:language-complex="he" style:country-complex="IL" style:font-weight-complex="bold" style:script-type="complex"/>
    </style:style>
    <style:style style:name="T1171" style:family="text">
      <style:text-properties fo:color="#000000" loext:opacity="100%" style:font-name="Calibri2" fo:font-size="9pt" fo:font-weight="normal" style:font-size-asian="9pt" style:font-weight-asian="normal" style:font-name-complex="Cardo1" style:font-size-complex="9pt" style:language-complex="he" style:country-complex="IL" style:font-weight-complex="normal"/>
    </style:style>
    <style:style style:name="T1172" style:family="text">
      <style:text-properties fo:font-variant="small-caps" fo:color="#000000" loext:opacity="100%" style:font-name="Cardo" fo:font-size="9pt" style:font-size-asian="9pt" style:font-name-complex="Cardo1" style:font-size-complex="9pt" style:language-complex="he" style:country-complex="IL"/>
    </style:style>
    <style:style style:name="T1173" style:family="text">
      <style:text-properties fo:color="#000000" loext:opacity="100%" style:font-name="Calibri2" fo:font-size="8pt" fo:font-weight="normal" style:font-size-asian="8pt" style:font-weight-asian="normal" style:font-name-complex="Cardo1" style:font-size-complex="8pt" style:language-complex="he" style:country-complex="IL" style:font-weight-complex="normal">
        <loext:char-complex-color loext:theme-type="dark1" loext:color-type="theme"/>
      </style:text-properties>
    </style:style>
    <style:style style:name="T1174" style:family="text">
      <style:text-properties style:font-name="Cardo" fo:font-size="10pt" fo:font-weight="bold" officeooo:rsid="013dedec" style:font-size-asian="10pt" style:font-weight-asian="bold" style:font-name-complex="Cardo1" style:font-size-complex="10pt" style:font-weight-complex="bold"/>
    </style:style>
    <style:style style:name="T1175" style:family="text">
      <style:text-properties style:text-position="super 58%" style:font-name="Cardo" fo:font-size="10pt" style:font-size-asian="10pt" style:font-name-complex="Cardo1" style:font-size-complex="10pt"/>
    </style:style>
    <style:style style:name="T1176" style:family="text">
      <style:text-properties fo:color="#000000" loext:opacity="100%" style:font-name="Cardo" fo:font-size="10pt" fo:font-style="italic" fo:font-weight="bold" style:font-size-asian="10pt" style:font-style-asian="italic" style:font-weight-asian="bold" style:font-name-complex="Cardo1" style:font-size-complex="10pt" style:language-complex="he" style:country-complex="IL" style:font-style-complex="italic" style:font-weight-complex="bold"/>
    </style:style>
    <style:style style:name="T1177" style:family="text">
      <style:text-properties fo:font-variant="small-caps" fo:color="#000000" loext:opacity="100%" style:font-name="Cardo" fo:font-size="5pt" style:font-size-asian="5pt" style:font-name-complex="Cardo1" style:font-size-complex="5pt" style:language-complex="he" style:country-complex="IL"/>
    </style:style>
    <style:style style:name="T1178" style:family="text">
      <style:text-properties fo:color="#000000" loext:opacity="100%" style:font-name="Cardo" fo:font-size="10pt" style:font-size-asian="10pt" style:font-name-complex="Cardo1" style:font-size-complex="10pt" style:language-complex="he" style:country-complex="IL"/>
    </style:style>
    <style:style style:name="T1179" style:family="text">
      <style:text-properties fo:color="#000000" loext:opacity="100%" style:font-name="Cardo" fo:font-size="12pt" style:font-size-asian="12pt" style:font-name-complex="Cardo1" style:font-size-complex="12pt" style:language-complex="he" style:country-complex="IL"/>
    </style:style>
    <style:style style:name="T1180" style:family="text">
      <style:text-properties fo:color="#000000" loext:opacity="100%" style:font-name="Cardo" fo:font-size="8pt" officeooo:rsid="013dedec" style:font-size-asian="8pt" style:font-name-complex="Cardo1" style:font-size-complex="8pt" style:language-complex="he" style:country-complex="IL"/>
    </style:style>
    <style:style style:name="T1181" style:family="text">
      <style:text-properties style:font-name="Calibri2" fo:font-size="9pt" fo:font-weight="normal" style:font-size-asian="9pt" style:font-weight-asian="normal" style:font-size-complex="9pt" style:font-weight-complex="normal"/>
    </style:style>
    <style:style style:name="T1182" style:family="text">
      <style:text-properties fo:color="#000000" loext:opacity="100%" fo:font-size="9pt" fo:font-style="italic" style:font-name-asian="Times New Roman1" style:font-size-asian="9pt" style:font-style-asian="italic" style:font-name-complex="Cardo1" style:font-size-complex="9pt" style:language-complex="he" style:country-complex="IL" style:font-style-complex="italic"/>
    </style:style>
    <style:style style:name="T1183" style:family="text">
      <style:text-properties fo:color="#000000" loext:opacity="100%" fo:font-size="9pt" style:font-name-asian="Times New Roman1" style:font-size-asian="9pt" style:font-name-complex="Cardo1" style:font-size-complex="9pt" style:language-complex="he" style:country-complex="IL"/>
    </style:style>
    <style:style style:name="T1184" style:family="text">
      <style:text-properties fo:font-variant="small-caps" fo:font-size="9pt" fo:font-style="italic" style:font-size-asian="9pt" style:font-style-asian="italic" style:font-name-complex="Cardo1" style:font-size-complex="9pt" style:font-style-complex="italic"/>
    </style:style>
    <style:style style:name="T1185" style:family="text">
      <style:text-properties fo:font-size="9pt" fo:font-weight="normal" style:font-size-asian="9pt" style:font-weight-asian="normal" style:font-size-complex="9pt" style:font-weight-complex="normal"/>
    </style:style>
    <style:style style:name="T1186" style:family="text">
      <style:text-properties fo:font-size="9pt" fo:font-style="italic" fo:font-weight="normal" style:font-size-asian="9pt" style:font-style-asian="italic" style:font-weight-asian="normal" style:font-size-complex="9pt" style:font-style-complex="italic" style:font-weight-complex="normal"/>
    </style:style>
    <style:style style:name="T1187" style:family="text">
      <style:text-properties fo:color="#000000" loext:opacity="100%" style:font-name="Cardo" fo:font-size="12pt" style:font-size-asian="12pt" style:font-name-complex="Cardo1" style:font-size-complex="12pt" style:language-complex="he" style:country-complex="IL">
        <loext:char-complex-color loext:theme-type="dark1" loext:color-type="theme"/>
      </style:text-properties>
    </style:style>
    <style:style style:name="T1188" style:family="text">
      <style:text-properties fo:color="#000000" loext:opacity="100%" style:font-name="Cardo" fo:font-size="10pt" fo:font-weight="bold" officeooo:rsid="00dc5a01" style:font-size-asian="10pt" style:font-weight-asian="bold" style:font-name-complex="Cardo1" style:font-size-complex="10pt" style:language-complex="he" style:country-complex="IL" style:font-weight-complex="bold"/>
    </style:style>
    <style:style style:name="T1189" style:family="text">
      <style:text-properties fo:color="#000000" loext:opacity="100%" style:font-name="Mongolian Baiti" fo:font-size="10pt" style:font-name-asian="Calibri3" style:font-size-asian="10pt" style:font-family-complex="'Hebrew Paleo Siloam'" style:font-family-generic-complex="system" style:font-pitch-complex="variable" style:font-size-complex="10pt" style:language-complex="he" style:country-complex="IL" style:script-type="complex">
        <loext:char-complex-color loext:theme-type="dark1" loext:color-type="theme"/>
      </style:text-properties>
    </style:style>
    <style:style style:name="T1190" style:family="text">
      <style:text-properties fo:color="#000000" loext:opacity="100%" style:font-name="Cardo" fo:font-size="10pt" fo:font-weight="normal" officeooo:rsid="0067c98d" style:font-size-asian="10pt" style:font-weight-asian="normal" style:font-name-complex="Cardo1" style:font-size-complex="10pt" style:language-complex="he" style:country-complex="IL" style:font-weight-complex="normal">
        <loext:char-complex-color loext:theme-type="dark1" loext:color-type="theme"/>
      </style:text-properties>
    </style:style>
    <style:style style:name="T1191" style:family="text">
      <style:text-properties style:font-name="Calibri2" fo:font-weight="bold" style:font-weight-asian="bold" style:font-name-complex="Cardo1" style:font-weight-complex="bold"/>
    </style:style>
    <style:style style:name="T1192" style:family="text">
      <style:text-properties style:font-name="Calibri2" fo:font-weight="normal" style:font-weight-asian="normal" style:font-name-complex="Cardo1" style:font-weight-complex="normal"/>
    </style:style>
    <style:style style:name="T1193" style:family="text">
      <style:text-properties fo:color="#000000" loext:opacity="100%" style:font-name="Calibri2" fo:font-weight="normal" style:font-weight-asian="normal" style:font-name-complex="Cardo1" style:language-complex="he" style:country-complex="IL" style:font-weight-complex="normal">
        <loext:char-complex-color loext:theme-type="dark1" loext:color-type="theme"/>
      </style:text-properties>
    </style:style>
    <style:style style:name="T1194" style:family="text">
      <style:text-properties fo:color="#000000" loext:opacity="100%" style:font-name="Cardo" fo:font-size="10pt" officeooo:rsid="0067c98d" style:font-size-asian="10pt" style:font-name-complex="Cardo1" style:font-size-complex="10pt" style:language-complex="he" style:country-complex="IL">
        <loext:char-complex-color loext:theme-type="dark1" loext:color-type="theme"/>
      </style:text-properties>
    </style:style>
    <style:style style:name="T1195" style:family="text">
      <style:text-properties style:font-name="Calibri2" fo:font-size="9pt" style:text-underline-style="solid" style:text-underline-width="auto" style:text-underline-color="font-color" style:font-size-asian="9pt" style:font-name-complex="Cardo1" style:font-size-complex="9pt"/>
    </style:style>
    <style:style style:name="T1196" style:family="text">
      <style:text-properties fo:color="#000000" loext:opacity="100%" style:font-name="Cardo" fo:font-size="7pt" style:text-underline-style="solid" style:text-underline-width="auto" style:text-underline-color="font-color" fo:background-color="#d9d9d9" loext:char-shading-value="0" style:font-size-asian="7pt" style:font-name-complex="Cardo1" style:font-size-complex="7pt">
        <loext:char-complex-color loext:theme-type="dark1" loext:color-type="theme"/>
      </style:text-properties>
    </style:style>
    <style:style style:name="T1197" style:family="text">
      <style:text-properties fo:color="#000000" loext:opacity="100%" style:font-name="Cardo" fo:font-size="5pt" style:text-underline-style="solid" style:text-underline-width="auto" style:text-underline-color="font-color" fo:background-color="#d9d9d9" loext:char-shading-value="0" style:font-size-asian="5pt" style:font-name-complex="Cardo1" style:font-size-complex="5pt">
        <loext:char-complex-color loext:theme-type="dark1" loext:color-type="theme"/>
      </style:text-properties>
    </style:style>
    <style:style style:name="T1198" style:family="text">
      <style:text-properties fo:color="#000000" loext:opacity="100%" style:font-name="Cardo" fo:font-size="7pt" style:text-underline-style="solid" style:text-underline-width="auto" style:text-underline-color="font-color" fo:background-color="#d9d9d9" loext:char-shading-value="0" style:font-size-asian="7pt" style:font-name-complex="Cardo1" style:font-size-complex="7pt"/>
    </style:style>
    <style:style style:name="T1199" style:family="text">
      <style:text-properties style:font-name="Calibri2"/>
    </style:style>
    <style:style style:name="T1200" style:family="text">
      <style:text-properties style:font-name="Calibri2" fo:font-style="italic" style:font-style-asian="italic" style:font-style-complex="italic"/>
    </style:style>
    <style:style style:name="T1201" style:family="text">
      <style:text-properties style:font-name="Calibri2" fo:font-weight="normal" style:font-weight-asian="normal" style:font-weight-complex="normal"/>
    </style:style>
    <style:style style:name="T1202" style:family="text">
      <style:text-properties style:font-name="Calibri2" fo:font-style="italic" fo:font-weight="normal" style:font-style-asian="italic" style:font-weight-asian="normal" style:font-style-complex="italic" style:font-weight-complex="normal"/>
    </style:style>
    <style:style style:name="T1203" style:family="text">
      <style:text-properties fo:font-variant="small-caps" fo:font-size="9pt" fo:font-style="italic" fo:font-weight="bold" style:font-size-asian="9pt" style:font-style-asian="italic" style:font-weight-asian="bold" style:font-name-complex="Cardo1" style:font-size-complex="9pt" style:font-style-complex="italic" style:font-weight-complex="bold"/>
    </style:style>
    <style:style style:name="T1204" style:family="text">
      <style:text-properties fo:font-size="9pt" fo:font-style="italic" fo:font-weight="bold" style:font-size-asian="9pt" style:font-style-asian="italic" style:font-weight-asian="bold" style:font-name-complex="Cardo1" style:font-size-complex="9pt" style:font-style-complex="italic" style:font-weight-complex="bold"/>
    </style:style>
    <style:style style:name="T1205" style:family="text">
      <style:text-properties style:text-position="super 58%" fo:font-size="9pt" fo:font-style="italic" style:font-size-asian="9pt" style:font-style-asian="italic" style:font-name-complex="Cardo1" style:font-size-complex="9pt" style:font-style-complex="italic"/>
    </style:style>
    <style:style style:name="T1206" style:family="text">
      <style:text-properties fo:font-variant="small-caps" style:font-name="Calibri2" fo:font-style="italic" fo:font-weight="normal" style:font-style-asian="italic" style:font-weight-asian="normal" style:font-style-complex="italic" style:font-weight-complex="normal"/>
    </style:style>
    <style:style style:name="T1207" style:family="text">
      <style:text-properties fo:color="#000000" loext:opacity="100%" style:font-name="Calibri2" fo:font-weight="bold" style:font-weight-asian="bold" style:font-name-complex="Cardo1" style:font-weight-complex="bold">
        <loext:char-complex-color loext:theme-type="dark1" loext:color-type="theme"/>
      </style:text-properties>
    </style:style>
    <style:style style:name="T1208" style:family="text">
      <style:text-properties fo:color="#000000" loext:opacity="100%" style:font-name="Calibri2" style:font-name-complex="Cardo1">
        <loext:char-complex-color loext:theme-type="dark1" loext:color-type="theme"/>
      </style:text-properties>
    </style:style>
    <style:style style:name="T1209" style:family="text">
      <style:text-properties fo:color="#000000" loext:opacity="100%" style:font-name="Calibri2" fo:font-style="italic" style:font-style-asian="italic" style:font-name-complex="Cardo1" style:font-style-complex="italic">
        <loext:char-complex-color loext:theme-type="dark1" loext:color-type="theme"/>
      </style:text-properties>
    </style:style>
    <style:style style:name="T1210" style:family="text">
      <style:text-properties fo:color="#000000" loext:opacity="100%" fo:font-family="'Linux Libertine Display G'" style:font-family-generic="roman" style:font-pitch="variable" fo:font-size="10pt" fo:font-weight="bold" style:font-size-asian="10pt" style:font-weight-asian="bold" style:font-family-complex="'Linux Libertine Display G'" style:font-family-generic-complex="system" style:font-pitch-complex="variable" style:font-size-complex="10pt" style:font-weight-complex="bold">
        <loext:char-complex-color loext:theme-type="dark1" loext:color-type="theme"/>
      </style:text-properties>
    </style:style>
    <style:style style:name="T1211" style:family="text">
      <style:text-properties fo:color="#000000" loext:opacity="100%" style:font-name="Calibri2" fo:font-weight="bold" style:font-name-asian="Times New Roman1" style:font-weight-asian="bold" style:font-name-complex="Cardo1" style:font-weight-complex="bold"/>
    </style:style>
    <style:style style:name="T1212" style:family="text">
      <style:text-properties fo:color="#000000" loext:opacity="100%" style:font-name="Calibri2" style:font-name-asian="Times New Roman1" style:font-name-complex="Cardo1"/>
    </style:style>
    <style:style style:name="T1213" style:family="text">
      <style:text-properties fo:color="#000000" loext:opacity="100%" style:font-name="Calibri2" fo:font-style="italic" style:font-name-asian="Times New Roman1" style:font-style-asian="italic" style:font-name-complex="Cardo1" style:font-style-complex="italic"/>
    </style:style>
    <style:style style:name="T1214" style:family="text">
      <style:text-properties fo:color="#000000" loext:opacity="100%" style:font-name="Monotype Corsiva" fo:font-size="10pt" style:text-underline-style="solid" style:text-underline-width="auto" style:text-underline-color="font-color" fo:font-weight="bold" style:font-size-asian="10pt" style:font-weight-asian="bold" style:font-name-complex="Cardo1" style:font-size-complex="10pt" style:font-weight-complex="bold">
        <loext:char-complex-color loext:theme-type="dark1" loext:color-type="theme"/>
      </style:text-properties>
    </style:style>
    <style:style style:name="T1215" style:family="text">
      <style:text-properties fo:color="#000000" loext:opacity="100%" style:font-name="Monotype Corsiva" fo:font-size="10pt" fo:font-weight="bold" style:font-size-asian="10pt" style:font-weight-asian="bold" style:font-name-complex="Cardo1" style:font-size-complex="10pt" style:font-weight-complex="bold">
        <loext:char-complex-color loext:theme-type="dark1" loext:color-type="theme"/>
      </style:text-properties>
    </style:style>
    <style:style style:name="T1216" style:family="text">
      <style:text-properties fo:color="#000000" loext:opacity="100%" style:font-name="Monotype Corsiva" fo:font-size="10pt" fo:font-style="normal" style:text-underline-style="solid" style:text-underline-width="auto" style:text-underline-color="font-color" fo:font-weight="bold" style:font-size-asian="10pt" style:font-style-asian="normal" style:font-weight-asian="bold" style:font-name-complex="Cardo1" style:font-size-complex="10pt" style:font-style-complex="normal" style:font-weight-complex="bold">
        <loext:char-complex-color loext:theme-type="dark1" loext:color-type="theme"/>
      </style:text-properties>
    </style:style>
    <style:style style:name="T1217" style:family="text">
      <style:text-properties style:font-name="Cardo" fo:font-size="10pt" fo:font-weight="bold" style:font-size-asian="10pt" style:font-weight-asian="bold" style:font-size-complex="10pt" style:font-weight-complex="bold"/>
    </style:style>
    <style:style style:name="T1218" style:family="text">
      <style:text-properties fo:color="#000000" loext:opacity="100%" style:font-name="Cardo" fo:font-size="10pt" fo:font-style="normal" fo:font-weight="bold" style:font-size-asian="10pt" style:font-style-asian="normal" style:font-weight-asian="bold" style:font-name-complex="Cardo1" style:font-size-complex="10pt" style:font-style-complex="normal" style:font-weight-complex="bold">
        <loext:char-complex-color loext:theme-type="dark1" loext:color-type="theme"/>
      </style:text-properties>
    </style:style>
    <style:style style:name="T1219" style:family="text">
      <style:text-properties fo:color="#000000" loext:opacity="100%" style:text-underline-style="solid" style:text-underline-width="auto" style:text-underline-color="font-color" style:font-name-complex="Calibri3"/>
    </style:style>
    <style:style style:name="T1220" style:family="text">
      <style:text-properties fo:color="#000000" loext:opacity="100%" officeooo:rsid="0159b9ef" style:font-name-complex="Calibri3"/>
    </style:style>
    <style:style style:name="T1221" style:family="text">
      <style:text-properties fo:color="#000000" loext:opacity="100%" style:font-name="Cardo" fo:font-size="10pt" fo:font-style="normal" style:font-size-asian="10pt" style:font-style-asian="normal" style:font-name-complex="Cardo1" style:font-size-complex="10pt" style:font-style-complex="normal">
        <loext:char-complex-color loext:theme-type="dark1" loext:color-type="theme"/>
      </style:text-properties>
    </style:style>
    <style:style style:name="T1222" style:family="text">
      <style:text-properties fo:color="#000000" loext:opacity="100%" style:font-name="Calibri2" fo:font-weight="normal" style:font-name-asian="Times New Roman1" style:font-weight-asian="normal" style:font-name-complex="Cardo1" style:font-weight-complex="normal"/>
    </style:style>
    <style:style style:name="T1223" style:family="text">
      <style:text-properties fo:color="#000000" loext:opacity="100%" style:font-name="Calibri2" style:text-underline-style="solid" style:text-underline-width="auto" style:text-underline-color="font-color" fo:font-weight="normal" style:font-name-asian="Times New Roman1" style:font-weight-asian="normal" style:font-name-complex="Cardo1" style:font-weight-complex="normal"/>
    </style:style>
    <style:style style:name="T1224" style:family="text">
      <style:text-properties fo:color="#000000" loext:opacity="100%" style:font-name="Calibri2" fo:font-weight="normal" style:font-name-asian="Times New Roman1" style:font-weight-asian="normal" style:font-name-complex="Cardo1" style:language-complex="he" style:country-complex="IL" style:font-weight-complex="normal"/>
    </style:style>
    <style:style style:name="T1225" style:family="text">
      <style:text-properties fo:color="#000000" loext:opacity="100%" style:font-name="Calibri2" style:text-underline-style="solid" style:text-underline-width="auto" style:text-underline-color="font-color" fo:font-weight="normal" style:font-name-asian="Times New Roman1" style:font-weight-asian="normal" style:font-name-complex="Cardo1" style:language-complex="he" style:country-complex="IL" style:font-weight-complex="normal"/>
    </style:style>
    <style:style style:name="T1226" style:family="text">
      <style:text-properties fo:font-variant="small-caps" style:font-name="Calibri2" fo:font-weight="normal" style:font-weight-asian="normal" style:font-name-complex="Cardo1" style:font-weight-complex="normal"/>
    </style:style>
    <style:style style:name="T1227" style:family="text">
      <style:text-properties style:font-name="Calibri2" fo:font-weight="normal" fo:background-color="#ffffff" loext:char-shading-value="0" style:font-weight-asian="normal" style:font-name-complex="Cardo1" style:font-weight-complex="normal"/>
    </style:style>
    <style:style style:name="T1228" style:family="text">
      <style:text-properties style:font-name="Monotype Corsiva" fo:font-size="10pt" style:text-underline-style="solid" style:text-underline-width="auto" style:text-underline-color="font-color" fo:font-weight="bold" style:font-name-asian="Times New Roman1" style:font-size-asian="10pt" style:font-weight-asian="bold" style:font-name-complex="Cardo1" style:font-size-complex="10pt" style:language-complex="he" style:country-complex="IL" style:font-weight-complex="bold"/>
    </style:style>
    <style:style style:name="T1229" style:family="text">
      <style:text-properties style:font-name="Monotype Corsiva" fo:font-size="10pt" fo:font-weight="bold" style:font-name-asian="Times New Roman1" style:font-size-asian="10pt" style:font-weight-asian="bold" style:font-name-complex="Cardo1" style:font-size-complex="10pt" style:language-complex="he" style:country-complex="IL" style:font-weight-complex="bold"/>
    </style:style>
    <style:style style:name="T1230" style:family="text">
      <style:text-properties officeooo:rsid="006bdaad" style:font-name-asian="Times New Roman1" style:font-name-complex="Calibri3" style:language-complex="he" style:country-complex="IL"/>
    </style:style>
    <style:style style:name="T1231" style:family="text">
      <style:text-properties fo:font-variant="small-caps" style:font-name-asian="Times New Roman1" style:font-name-complex="Calibri3" style:language-complex="he" style:country-complex="IL"/>
    </style:style>
    <style:style style:name="T1232" style:family="text">
      <style:text-properties fo:color="#000000" loext:opacity="100%" style:font-name="Cardo" fo:font-size="10pt" fo:font-weight="normal" officeooo:rsid="0067c98d" style:font-size-asian="10pt" style:font-weight-asian="normal" style:font-name-complex="Cardo1" style:font-size-complex="10pt" style:font-weight-complex="normal">
        <loext:char-complex-color loext:theme-type="dark1" loext:color-type="theme"/>
      </style:text-properties>
    </style:style>
    <style:style style:name="T1233" style:family="text">
      <style:text-properties style:font-name="Calibri2" fo:font-weight="bold" style:font-weight-asian="bold" style:font-name-complex="Calibri2" style:font-weight-complex="bold"/>
    </style:style>
    <style:style style:name="T1234" style:family="text">
      <style:text-properties style:font-name="Calibri2" fo:font-weight="normal" style:font-weight-asian="normal" style:font-name-complex="Calibri2" style:font-weight-complex="normal"/>
    </style:style>
    <style:style style:name="T1235" style:family="text">
      <style:text-properties fo:color="#000000" loext:opacity="100%" style:font-name="Calibri2" fo:font-weight="normal" style:font-weight-asian="normal" style:font-name-complex="Calibri2" style:font-weight-complex="normal">
        <loext:char-complex-color loext:theme-type="dark1" loext:color-type="theme"/>
      </style:text-properties>
    </style:style>
    <style:style style:name="T1236" style:family="text">
      <style:text-properties fo:color="#000000" loext:opacity="100%" style:font-name="Calibri2" fo:font-weight="normal" style:font-weight-asian="normal" style:font-name-complex="Calibri2" style:language-complex="he" style:country-complex="IL" style:font-weight-complex="normal">
        <loext:char-complex-color loext:theme-type="dark1" loext:color-type="theme"/>
      </style:text-properties>
    </style:style>
    <style:style style:name="T1237" style:family="text">
      <style:text-properties fo:color="#000000" loext:opacity="100%" style:font-name="Calibri2" fo:font-style="italic" fo:font-weight="normal" style:font-style-asian="italic" style:font-weight-asian="normal" style:font-name-complex="Calibri2" style:font-weight-complex="normal">
        <loext:char-complex-color loext:theme-type="dark1" loext:color-type="theme"/>
      </style:text-properties>
    </style:style>
    <style:style style:name="T1238" style:family="text">
      <style:text-properties fo:color="#000000" loext:opacity="100%" style:font-name="Calibri2" fo:font-style="italic" fo:font-weight="normal" style:font-style-asian="italic" style:font-weight-asian="normal" style:font-name-complex="Calibri2" style:font-style-complex="italic" style:font-weight-complex="normal">
        <loext:char-complex-color loext:theme-type="dark1" loext:color-type="theme"/>
      </style:text-properties>
    </style:style>
    <style:style style:name="T1239" style:family="text">
      <style:text-properties fo:color="#000000" loext:opacity="100%" style:font-name="Calibri2" style:rfc-language-tag="x-none" fo:font-style="italic" fo:font-weight="normal" style:font-style-asian="italic" style:font-weight-asian="normal" style:font-name-complex="Calibri2" style:language-complex="he" style:country-complex="IL" style:font-style-complex="italic" style:font-weight-complex="normal"/>
    </style:style>
    <style:style style:name="T1240" style:family="text">
      <style:text-properties fo:color="#000000" loext:opacity="100%" style:font-name="Calibri2" style:rfc-language-tag="x-none" fo:font-style="italic" style:text-underline-style="solid" style:text-underline-width="auto" style:text-underline-color="font-color" fo:font-weight="normal" style:font-style-asian="italic" style:font-weight-asian="normal" style:font-name-complex="Calibri2" style:language-complex="he" style:country-complex="IL" style:font-style-complex="italic" style:font-weight-complex="normal"/>
    </style:style>
    <style:style style:name="T1241" style:family="text">
      <style:text-properties fo:color="#000000" loext:opacity="100%" style:font-name="Calibri2" fo:font-weight="normal" style:font-weight-asian="normal" style:font-name-complex="Calibri2" style:language-complex="he" style:country-complex="IL" style:font-weight-complex="normal"/>
    </style:style>
    <style:style style:name="T1242" style:family="text">
      <style:text-properties fo:color="#000000" loext:opacity="100%" style:font-name="Calibri2" fo:font-style="italic" fo:font-weight="normal" style:font-style-asian="italic" style:font-weight-asian="normal" style:font-name-complex="Calibri2" style:language-complex="he" style:country-complex="IL" style:font-style-complex="italic" style:font-weight-complex="normal"/>
    </style:style>
    <style:style style:name="T1243" style:family="text">
      <style:text-properties fo:color="#000000" loext:opacity="100%" style:font-name="Calibri2" style:rfc-language-tag="x-none" fo:font-weight="normal" style:font-weight-asian="normal" style:font-name-complex="Calibri2" style:language-complex="he" style:country-complex="IL" style:font-weight-complex="normal"/>
    </style:style>
    <style:style style:name="T1244" style:family="text">
      <style:text-properties fo:color="#000000" loext:opacity="100%" style:font-name="Calibri2" fo:font-style="italic" style:text-underline-style="solid" style:text-underline-width="auto" style:text-underline-color="font-color" fo:font-weight="normal" style:font-style-asian="italic" style:font-weight-asian="normal" style:font-name-complex="Calibri2" style:font-weight-complex="normal">
        <loext:char-complex-color loext:theme-type="dark1" loext:color-type="theme"/>
      </style:text-properties>
    </style:style>
    <style:style style:name="T1245" style:family="text">
      <style:text-properties fo:color="#000000" loext:opacity="100%" style:font-name="Calibri2" fo:font-size="12pt" fo:font-weight="normal" style:font-size-asian="12pt" style:font-weight-asian="normal" style:font-name-complex="Calibri2" style:font-size-complex="12pt" style:font-weight-complex="normal">
        <loext:char-complex-color loext:theme-type="dark1" loext:color-type="theme"/>
      </style:text-properties>
    </style:style>
    <style:style style:name="T1246" style:family="text">
      <style:text-properties fo:color="#000000" loext:opacity="100%" style:font-name="Cardo" fo:font-size="10pt" officeooo:rsid="0067c98d" style:font-size-asian="10pt" style:font-name-complex="Cardo1" style:font-size-complex="10pt">
        <loext:char-complex-color loext:theme-type="dark1" loext:color-type="theme"/>
      </style:text-properties>
    </style:style>
    <style:style style:name="T1247" style:family="text">
      <style:text-properties fo:color="#000000" loext:opacity="100%" style:font-name="Cardo" fo:font-size="7pt" fo:background-color="#d9d9d9" loext:char-shading-value="0" style:font-size-asian="7pt" style:font-name-complex="Cardo1" style:font-size-complex="7pt"/>
    </style:style>
    <style:style style:name="T1248" style:family="text">
      <style:text-properties fo:color="#000000" loext:opacity="100%" style:font-name="Cardo" fo:font-size="8pt" style:font-size-asian="8pt" style:font-name-complex="Cardo1" style:font-size-complex="8pt"/>
    </style:style>
    <style:style style:name="T1249" style:family="text">
      <style:text-properties fo:color="#000000" loext:opacity="100%" style:font-name="Cardo" fo:font-size="10pt" style:text-underline-style="solid" style:text-underline-width="auto" style:text-underline-color="font-color" fo:font-weight="bold" style:font-size-asian="10pt" style:font-weight-asian="bold" style:font-name-complex="Cardo1" style:font-size-complex="10pt" style:font-weight-complex="bold"/>
    </style:style>
    <style:style style:name="T1250" style:family="text">
      <style:text-properties fo:color="#000000" loext:opacity="100%" style:font-name="Cardo" fo:font-size="10pt" style:font-size-asian="10pt" style:font-name-complex="Cardo1" style:font-size-complex="10pt"/>
    </style:style>
    <style:style style:name="T1251" style:family="text">
      <style:text-properties style:font-name="Cardo" fo:font-size="6pt" style:font-size-asian="6pt" style:font-name-complex="Cardo1" style:font-size-complex="6pt"/>
    </style:style>
    <style:style style:name="T1252" style:family="text">
      <style:text-properties fo:color="#000000" loext:opacity="100%" style:font-name="Monotype Corsiva" fo:font-size="7pt" style:font-size-asian="7pt" style:font-name-complex="Cardo1" style:font-size-complex="7pt"/>
    </style:style>
    <style:style style:name="T1253" style:family="text">
      <style:text-properties fo:color="#000000" loext:opacity="100%" style:font-name="Monotype Corsiva" fo:font-size="10pt" style:font-size-asian="10pt" style:font-name-complex="Cardo1" style:font-size-complex="10pt"/>
    </style:style>
    <style:style style:name="T1254" style:family="text">
      <style:text-properties fo:color="#000000" loext:opacity="100%" style:font-name="Monotype Corsiva" fo:font-size="10pt" style:text-underline-style="solid" style:text-underline-width="auto" style:text-underline-color="font-color" fo:font-weight="bold" style:font-size-asian="10pt" style:font-weight-asian="bold" style:font-name-complex="Cardo1" style:font-size-complex="10pt" style:font-weight-complex="bold"/>
    </style:style>
    <style:style style:name="T1255" style:family="text">
      <style:text-properties style:font-name="Monotype Corsiva" fo:font-size="10pt" style:text-underline-style="solid" style:text-underline-width="auto" style:text-underline-color="font-color" fo:font-weight="bold" style:font-size-asian="10pt" style:font-weight-asian="bold" style:font-name-complex="Cardo1" style:font-size-complex="10pt" style:font-weight-complex="bold"/>
    </style:style>
    <style:style style:name="T1256" style:family="text">
      <style:text-properties style:font-name="Monotype Corsiva" fo:font-size="10pt" style:text-underline-style="solid" style:text-underline-width="auto" style:text-underline-color="font-color" fo:font-weight="bold" style:font-name-asian="Calibri3" style:font-size-asian="10pt" style:font-weight-asian="bold" style:font-name-complex="Cardo1" style:font-size-complex="10pt" style:font-weight-complex="bold"/>
    </style:style>
    <style:style style:name="T1257" style:family="text">
      <style:text-properties fo:color="#000000" loext:opacity="100%" style:font-name="Monotype Corsiva" fo:font-size="9pt" fo:font-style="italic" style:text-underline-style="solid" style:text-underline-width="auto" style:text-underline-color="font-color" fo:font-weight="bold" style:font-size-asian="9pt" style:font-style-asian="italic" style:font-weight-asian="bold" style:font-family-complex="'Hebrew Paleo Siloam'" style:font-family-generic-complex="system" style:font-pitch-complex="variable" style:font-size-complex="9pt" style:language-complex="he" style:country-complex="IL" style:font-style-complex="italic" style:font-weight-complex="bold"/>
    </style:style>
    <style:style style:name="T1258" style:family="text">
      <style:text-properties fo:color="#000000" loext:opacity="100%" style:font-name="Monotype Corsiva" fo:font-size="9pt" style:text-underline-style="solid" style:text-underline-width="auto" style:text-underline-color="font-color" fo:font-weight="bold" style:font-size-asian="9pt" style:font-weight-asian="bold" style:font-name-complex="Cardo1" style:font-size-complex="9pt" style:font-weight-complex="bold"/>
    </style:style>
    <style:style style:name="T1259" style:family="text">
      <style:text-properties fo:color="#000000" loext:opacity="100%" style:font-name="Monotype Corsiva" fo:font-size="10pt" fo:font-weight="bold" style:font-size-asian="10pt" style:font-weight-asian="bold" style:font-name-complex="Cardo1" style:font-size-complex="10pt" style:font-weight-complex="bold"/>
    </style:style>
    <style:style style:name="T1260" style:family="text">
      <style:text-properties fo:color="#000000" loext:opacity="100%" style:font-name="Cardo" fo:font-size="6pt" style:font-size-asian="6pt" style:font-name-complex="Cardo1" style:font-size-complex="6pt"/>
    </style:style>
    <style:style style:name="T1261" style:family="text">
      <style:text-properties fo:color="#000000" loext:opacity="100%" style:font-name="Cardo" fo:font-size="9pt" style:font-size-asian="9pt" style:font-name-complex="Cardo1" style:font-size-complex="9pt"/>
    </style:style>
    <style:style style:name="T1262" style:family="text">
      <style:text-properties style:font-name="Cardo" fo:font-size="10pt" fo:font-weight="bold" style:font-name-asian="Malgun Gothic" style:font-size-asian="10pt" style:font-weight-asian="bold" style:font-name-complex="Cardo1" style:font-size-complex="10pt" style:font-weight-complex="bold"/>
    </style:style>
    <style:style style:name="T1263" style:family="text">
      <style:text-properties fo:color="#000000" loext:opacity="100%" style:font-name="Cardo" fo:font-size="8pt" fo:font-weight="bold" style:font-size-asian="8pt" style:font-weight-asian="bold" style:font-name-complex="Cardo1" style:font-size-complex="8pt" style:font-weight-complex="bold"/>
    </style:style>
    <style:style style:name="T1264" style:family="text">
      <style:text-properties fo:color="#000000" loext:opacity="100%" style:font-name="Cardo" fo:font-size="5pt" fo:font-weight="bold" style:font-size-asian="5pt" style:font-weight-asian="bold" style:font-name-complex="Cardo1" style:font-size-complex="5pt"/>
    </style:style>
    <style:style style:name="T1265" style:family="text">
      <style:text-properties fo:color="#000000" loext:opacity="100%" style:font-name="Cardo" fo:font-size="5pt" style:font-size-asian="5pt" style:font-name-complex="Cardo1" style:font-size-complex="5pt"/>
    </style:style>
    <style:style style:name="T1266" style:family="text">
      <style:text-properties fo:color="#000000" loext:opacity="100%" style:font-name-complex="Calibri3" style:font-weight-complex="bold"/>
    </style:style>
    <style:style style:name="T1267" style:family="text">
      <style:text-properties fo:font-variant="small-caps" fo:color="#000000" loext:opacity="100%" style:font-name-complex="Calibri3"/>
    </style:style>
    <style:style style:name="T1268" style:family="text">
      <style:text-properties style:font-name="Cardo" fo:font-size="10pt" style:text-underline-style="solid" style:text-underline-width="auto" style:text-underline-color="font-color" fo:font-weight="bold" style:font-size-asian="10pt" style:font-weight-asian="bold" style:font-name-complex="Cardo1" style:font-size-complex="10pt" style:font-weight-complex="bold"/>
    </style:style>
    <style:style style:name="T1269" style:family="text">
      <style:text-properties style:font-name="Cardo" fo:font-size="10pt" style:text-underline-style="solid" style:text-underline-width="auto" style:text-underline-color="font-color" fo:font-weight="bold" style:font-name-asian="Calibri3" style:font-size-asian="10pt" style:font-weight-asian="bold" style:font-name-complex="Cardo1" style:font-size-complex="10pt" style:font-weight-complex="bold"/>
    </style:style>
    <style:style style:name="T1270" style:family="text">
      <style:text-properties fo:color="#000000" loext:opacity="100%" style:font-name="Cardo" fo:font-size="10pt" style:rfc-language-tag="x-none" style:text-underline-style="solid" style:text-underline-width="auto" style:text-underline-color="font-color" fo:font-weight="bold" style:font-size-asian="10pt" style:font-weight-asian="bold" style:font-name-complex="Cardo1" style:font-size-complex="10pt" style:language-complex="he" style:country-complex="IL" style:font-weight-complex="bold">
        <loext:char-complex-color loext:theme-type="dark1" loext:color-type="theme"/>
      </style:text-properties>
    </style:style>
    <style:style style:name="T1271" style:family="text">
      <style:text-properties fo:color="#000000" loext:opacity="100%" style:font-name="Cardo" fo:font-size="10pt" style:text-underline-style="solid" style:text-underline-width="auto" style:text-underline-color="font-color" fo:font-weight="bold" style:font-size-asian="10pt" style:font-weight-asian="bold" style:font-name-complex="Cardo1" style:font-size-complex="10pt" style:language-complex="he" style:country-complex="IL" style:font-weight-complex="bold">
        <loext:char-complex-color loext:theme-type="dark1" loext:color-type="theme"/>
      </style:text-properties>
    </style:style>
    <style:style style:name="T1272" style:family="text">
      <style:text-properties fo:color="#000000" loext:opacity="100%" style:font-name="Cardo" fo:font-size="5pt" style:font-name-asian="Times New Roman1" style:font-size-asian="5pt" style:font-name-complex="Cardo1" style:font-size-complex="5pt" style:language-complex="he" style:country-complex="IL"/>
    </style:style>
    <style:style style:name="T1273" style:family="text">
      <style:text-properties fo:color="#000000" loext:opacity="100%" style:font-name="Cardo" fo:font-size="10pt" style:text-underline-style="solid" style:text-underline-width="bold" style:text-underline-color="font-color" fo:font-weight="bold" style:font-size-asian="10pt" style:font-weight-asian="bold" style:font-name-complex="Cardo1" style:font-size-complex="10pt" style:font-weight-complex="bold"/>
    </style:style>
    <style:style style:name="T1274" style:family="text">
      <style:text-properties fo:color="#000000" loext:opacity="100%" style:font-name="Cardo" style:font-name-complex="Cardo1" style:font-weight-complex="bold"/>
    </style:style>
    <style:style style:name="T1275" style:family="text">
      <style:text-properties fo:color="#000000" loext:opacity="100%" style:font-name="Cardo" style:text-underline-style="solid" style:text-underline-width="auto" style:text-underline-color="font-color" fo:font-weight="bold" style:font-weight-asian="bold" style:font-name-complex="Cardo1"/>
    </style:style>
    <style:style style:name="T1276" style:family="text">
      <style:text-properties fo:color="#000000" loext:opacity="100%" style:font-name="Cardo" style:text-underline-style="solid" style:text-underline-width="auto" style:text-underline-color="font-color" fo:font-weight="bold" style:font-weight-asian="bold" style:font-name-complex="Cardo1">
        <loext:char-complex-color loext:theme-type="dark1" loext:color-type="theme"/>
      </style:text-properties>
    </style:style>
    <style:style style:name="T1277" style:family="text">
      <style:text-properties fo:color="#000000" loext:opacity="100%" style:font-name="Cardo" fo:font-weight="bold" style:font-weight-asian="bold" style:font-name-complex="Cardo1"/>
    </style:style>
    <style:style style:name="T1278" style:family="text">
      <style:text-properties fo:font-size="10pt" style:font-size-asian="10pt" style:font-size-complex="10pt" style:font-weight-complex="bold"/>
    </style:style>
    <style:style style:name="T1279" style:family="text">
      <style:text-properties fo:color="#000000" loext:opacity="100%" style:font-name="Cardo" fo:letter-spacing="-0.0126in" style:font-name-complex="Cardo1" style:font-weight-complex="bold"/>
    </style:style>
    <style:style style:name="T1280" style:family="text">
      <style:text-properties fo:color="#000000" loext:opacity="100%" style:font-name="Cardo" fo:font-weight="bold" style:font-weight-asian="bold" style:font-family-complex="'Hebrew Paleo Siloam'" style:font-family-generic-complex="system" style:font-pitch-complex="variable" style:language-complex="he" style:country-complex="IL"/>
    </style:style>
    <style:style style:name="T1281" style:family="text">
      <style:text-properties fo:color="#000000" loext:opacity="100%" style:font-name="Cardo" fo:font-size="6pt" fo:font-weight="bold" style:font-size-asian="6pt" style:font-weight-asian="bold" style:font-name-complex="Cardo1" style:font-size-complex="6pt" style:font-weight-complex="bold"/>
    </style:style>
    <style:style style:name="T1282" style:family="text">
      <style:text-properties fo:color="#000000" loext:opacity="100%" style:font-name="Cardo" fo:font-size="10pt" fo:font-weight="bold" style:font-size-asian="10pt" style:font-weight-asian="bold" style:font-name-complex="Cardo1" style:font-size-complex="10pt"/>
    </style:style>
    <style:style style:name="T1283" style:family="text">
      <style:text-properties fo:color="#000000" loext:opacity="100%" style:font-name="Cardo" fo:font-size="10pt" style:font-size-asian="10pt" style:font-name-complex="Cardo1" style:font-size-complex="10pt" style:font-weight-complex="bold"/>
    </style:style>
    <style:style style:name="T1284" style:family="text">
      <style:text-properties fo:color="#000000" loext:opacity="100%" style:font-name="Cardo" style:text-underline-style="none" fo:font-weight="bold" style:font-weight-asian="bold" style:font-name-complex="Cardo1"/>
    </style:style>
    <style:style style:name="T1285" style:family="text">
      <style:text-properties style:font-name="Arial Narrow" fo:font-size="3pt" fo:font-weight="bold" style:font-size-asian="3pt" style:font-weight-asian="bold" style:font-name-complex="Cardo1" style:font-size-complex="3pt" style:font-weight-complex="bold"/>
    </style:style>
    <style:style style:name="T1286" style:family="text">
      <style:text-properties fo:color="#000000" loext:opacity="100%" style:font-name="Cardo" fo:font-size="9pt" fo:font-weight="bold" style:font-size-asian="9pt" style:font-weight-asian="bold" style:font-family-complex="'Hebrew Paleo Siloam'" style:font-family-generic-complex="system" style:font-pitch-complex="variable" style:font-size-complex="9pt" style:language-complex="he" style:country-complex="IL" style:font-weight-complex="bold"/>
    </style:style>
    <style:style style:name="T1287" style:family="text">
      <style:text-properties fo:color="#732e19" loext:opacity="100%" style:font-name="Cardo" fo:font-size="9pt" fo:font-weight="bold" style:font-size-asian="9pt" style:font-weight-asian="bold" style:font-name-complex="Cardo1" style:font-size-complex="9pt" style:font-weight-complex="bold"/>
    </style:style>
    <style:style style:name="T1288" style:family="text">
      <style:text-properties fo:color="#000000" loext:opacity="100%" style:text-position="super 58%" style:font-name="Cardo" fo:font-size="9pt" fo:font-weight="normal" officeooo:rsid="00e9af02" style:font-size-asian="9pt" style:font-weight-asian="normal" style:font-name-complex="Cardo1" style:font-size-complex="9pt" style:font-weight-complex="normal"/>
    </style:style>
    <style:style style:name="T1289" style:family="text">
      <style:text-properties fo:color="#000000" loext:opacity="100%" style:font-name="Cardo" fo:font-size="9pt" fo:font-style="normal" fo:font-weight="normal" officeooo:rsid="006c6fcf" style:font-size-asian="9pt" style:font-style-asian="normal" style:font-weight-asian="normal" style:font-name-complex="Cardo1" style:font-size-complex="9pt" style:font-style-complex="normal" style:font-weight-complex="normal"/>
    </style:style>
    <style:style style:name="T1290" style:family="text">
      <style:text-properties style:font-name="Cardo" fo:font-style="italic" fo:font-weight="bold" style:font-style-asian="italic" style:font-weight-asian="bold" style:font-name-complex="Cardo1" style:font-style-complex="italic" style:font-weight-complex="bold"/>
    </style:style>
    <style:style style:name="T1291" style:family="text">
      <style:text-properties style:font-name="Cardo" fo:font-size="9pt" fo:font-style="normal" fo:font-weight="normal" officeooo:rsid="006c6fcf" style:font-size-asian="9pt" style:font-style-asian="normal" style:font-weight-asian="normal" style:font-name-complex="Cardo1" style:font-size-complex="9pt" style:font-style-complex="normal" style:font-weight-complex="normal"/>
    </style:style>
    <style:style style:name="T1292" style:family="text">
      <style:text-properties fo:color="#000000" loext:opacity="100%" style:font-name="Cardo" fo:font-size="5pt" fo:font-style="italic" style:font-size-asian="5pt" style:font-style-asian="italic" style:font-name-complex="Cardo1" style:font-size-complex="5pt" style:font-style-complex="italic"/>
    </style:style>
    <style:style style:name="T1293" style:family="text">
      <style:text-properties fo:color="#000000" loext:opacity="100%" style:font-name="Cardo" fo:font-size="5pt" fo:font-style="italic" fo:font-weight="bold" style:font-size-asian="5pt" style:font-style-asian="italic" style:font-weight-asian="bold" style:font-name-complex="Cardo1" style:font-size-complex="5pt" style:font-style-complex="italic" style:font-weight-complex="bold"/>
    </style:style>
    <style:style style:name="T1294" style:family="text">
      <style:text-properties style:font-name="Cardo" fo:font-size="10pt" style:text-underline-style="solid" style:text-underline-width="auto" style:text-underline-color="font-color" fo:font-weight="bold" style:font-name-asian="Malgun Gothic" style:font-size-asian="10pt" style:font-weight-asian="bold" style:font-name-complex="Cardo1" style:font-size-complex="10pt" style:font-weight-complex="bold"/>
    </style:style>
    <style:style style:name="T1295" style:family="text">
      <style:text-properties fo:color="#000000" loext:opacity="100%" style:font-name="Cardo" fo:font-size="5pt" fo:font-weight="bold" style:font-size-asian="5pt" style:font-weight-asian="bold" style:font-name-complex="Cardo1" style:font-size-complex="5pt" style:font-weight-complex="bold"/>
    </style:style>
    <style:style style:name="T1296" style:family="text">
      <style:text-properties fo:color="#000000" loext:opacity="100%" style:font-name="Cardo" fo:font-size="10pt" fo:font-weight="bold" officeooo:rsid="00f9210b" style:font-size-asian="10pt" style:font-weight-asian="bold" style:font-name-complex="Cardo1" style:font-size-complex="10pt" style:font-weight-complex="bold"/>
    </style:style>
    <style:style style:name="T1297" style:family="text">
      <style:text-properties fo:color="#000000" loext:opacity="100%" style:font-name="Cardo" style:font-name-complex="Cardo1"/>
    </style:style>
    <style:style style:name="T1298" style:family="text">
      <style:text-properties style:font-name="Cardo" fo:font-size="10pt" fo:font-style="italic" fo:font-weight="bold" style:font-name-asian="Times New Roman1" style:font-size-asian="10pt" style:font-style-asian="italic" style:font-weight-asian="bold" style:font-name-complex="Cardo1" style:font-size-complex="10pt" style:language-complex="he" style:country-complex="IL" style:font-style-complex="italic" style:font-weight-complex="bold"/>
    </style:style>
    <style:style style:name="T1299" style:family="text">
      <style:text-properties style:font-name="Cardo" fo:font-size="7pt" fo:font-style="italic" fo:font-weight="bold" style:font-name-asian="Times New Roman1" style:font-size-asian="7pt" style:font-style-asian="italic" style:font-weight-asian="bold" style:font-name-complex="Cardo1" style:font-size-complex="7pt" style:language-complex="he" style:country-complex="IL" style:font-style-complex="italic" style:font-weight-complex="bold"/>
    </style:style>
    <style:style style:name="T1300" style:family="text">
      <style:text-properties style:font-name="Cardo" fo:font-size="7pt" fo:font-style="italic" style:font-name-asian="Times New Roman1" style:font-size-asian="7pt" style:font-style-asian="italic" style:font-name-complex="Cardo1" style:font-size-complex="7pt" style:language-complex="he" style:country-complex="IL" style:font-style-complex="italic"/>
    </style:style>
    <style:style style:name="T1301" style:family="text">
      <style:text-properties fo:color="#000000" loext:opacity="100%" style:font-name="Cardo" fo:font-size="10pt" fo:font-style="italic" fo:font-weight="bold" style:font-name-asian="Times New Roman1" style:font-size-asian="10pt" style:font-style-asian="italic" style:font-weight-asian="bold" style:font-name-complex="Cardo1" style:font-size-complex="10pt" style:language-complex="he" style:country-complex="IL" style:font-style-complex="italic" style:font-weight-complex="bold">
        <loext:char-complex-color loext:theme-type="dark1" loext:color-type="theme"/>
      </style:text-properties>
    </style:style>
    <style:style style:name="T1302" style:family="text">
      <style:text-properties style:font-name="Cardo" fo:font-size="7pt" fo:font-style="italic" fo:background-color="#bfbfbf" loext:char-shading-value="0" style:font-name-asian="Times New Roman1" style:font-size-asian="7pt" style:font-style-asian="italic" style:font-name-complex="Cardo1" style:font-size-complex="7pt" style:language-complex="he" style:country-complex="IL" style:font-style-complex="italic"/>
    </style:style>
    <style:style style:name="T1303" style:family="text">
      <style:text-properties style:font-name="Cardo" fo:font-size="10pt" fo:font-style="italic" fo:font-weight="bold" fo:background-color="#bfbfbf" loext:char-shading-value="0" style:font-name-asian="Times New Roman1" style:font-size-asian="10pt" style:font-style-asian="italic" style:font-weight-asian="bold" style:font-name-complex="Cardo1" style:font-size-complex="10pt" style:language-complex="he" style:country-complex="IL" style:font-style-complex="italic" style:font-weight-complex="bold"/>
    </style:style>
    <style:style style:name="T1304" style:family="text">
      <style:text-properties style:font-name="Cardo" fo:font-size="10pt" fo:font-style="italic" fo:font-weight="bold" officeooo:rsid="00dd7b60" fo:background-color="#bfbfbf" loext:char-shading-value="0" style:font-name-asian="Times New Roman1" style:font-size-asian="10pt" style:font-style-asian="italic" style:font-weight-asian="bold" style:font-name-complex="Cardo1" style:font-size-complex="10pt" style:language-complex="he" style:country-complex="IL" style:font-style-complex="italic" style:font-weight-complex="bold"/>
    </style:style>
    <style:style style:name="T1305" style:family="text">
      <style:text-properties style:font-name="Cardo" fo:font-size="10pt" fo:font-style="italic" fo:background-color="#bfbfbf" loext:char-shading-value="0" style:font-name-asian="Times New Roman1" style:font-size-asian="10pt" style:font-style-asian="italic" style:font-name-complex="Cardo1" style:font-size-complex="10pt" style:language-complex="he" style:country-complex="IL" style:font-style-complex="italic"/>
    </style:style>
    <style:style style:name="T1306" style:family="text">
      <style:text-properties style:font-name="Cardo" fo:font-size="10pt" fo:font-style="italic" fo:font-weight="bold" officeooo:rsid="00ded366" fo:background-color="#bfbfbf" loext:char-shading-value="0" style:font-name-asian="Times New Roman1" style:font-size-asian="10pt" style:font-style-asian="italic" style:font-weight-asian="bold" style:font-name-complex="Cardo1" style:font-size-complex="10pt" style:language-complex="he" style:country-complex="IL" style:font-style-complex="italic" style:font-weight-complex="bold"/>
    </style:style>
    <style:style style:name="T1307" style:family="text">
      <style:text-properties fo:color="#000000" loext:opacity="100%" style:font-name="Cardo" fo:font-size="10pt" fo:font-style="italic" fo:font-weight="bold" fo:background-color="#bfbfbf" loext:char-shading-value="0" style:font-name-asian="Times New Roman1" style:font-size-asian="10pt" style:font-style-asian="italic" style:font-weight-asian="bold" style:font-name-complex="Cardo1" style:font-size-complex="10pt" style:language-complex="he" style:country-complex="IL" style:font-style-complex="italic" style:font-weight-complex="bold">
        <loext:char-complex-color loext:theme-type="dark1" loext:color-type="theme"/>
      </style:text-properties>
    </style:style>
    <style:style style:name="T1308" style:family="text">
      <style:text-properties fo:color="#000000" loext:opacity="100%" style:font-name="Cardo" fo:font-size="7pt" fo:font-style="italic" style:font-name-asian="Times New Roman1" style:font-size-asian="7pt" style:font-style-asian="italic" style:font-name-complex="Cardo1" style:font-size-complex="7pt" style:language-complex="he" style:country-complex="IL" style:font-style-complex="italic">
        <loext:char-complex-color loext:theme-type="dark1" loext:color-type="theme"/>
      </style:text-properties>
    </style:style>
    <style:style style:name="T1309" style:family="text">
      <style:text-properties fo:color="#000000" loext:opacity="100%" style:font-name="Cardo" fo:font-style="italic" style:font-name-asian="Times New Roman1" style:font-style-asian="italic" style:font-name-complex="Cardo1" style:language-complex="he" style:country-complex="IL" style:font-style-complex="italic">
        <loext:char-complex-color loext:theme-type="dark1" loext:color-type="theme"/>
      </style:text-properties>
    </style:style>
    <style:style style:name="T1310" style:family="text">
      <style:text-properties fo:color="#000000" loext:opacity="100%" style:font-name="Cardo" fo:font-size="7pt" fo:font-style="italic" fo:font-weight="bold" style:font-name-asian="Times New Roman1" style:font-size-asian="7pt" style:font-style-asian="italic" style:font-weight-asian="bold" style:font-name-complex="Cardo1" style:font-size-complex="7pt" style:language-complex="he" style:country-complex="IL" style:font-style-complex="italic" style:font-weight-complex="bold">
        <loext:char-complex-color loext:theme-type="dark1" loext:color-type="theme"/>
      </style:text-properties>
    </style:style>
    <style:style style:name="T1311" style:family="text">
      <style:text-properties fo:color="#000000" loext:opacity="100%" style:font-name="Cardo" fo:font-size="8pt" fo:font-style="italic" fo:font-weight="bold" style:font-size-asian="8pt" style:font-style-asian="italic" style:font-weight-asian="bold" style:font-name-complex="Cardo1" style:font-size-complex="8pt" style:font-style-complex="italic" style:font-weight-complex="bold">
        <loext:char-complex-color loext:theme-type="dark1" loext:color-type="theme"/>
      </style:text-properties>
    </style:style>
    <style:style style:name="T1312" style:family="text">
      <style:text-properties fo:color="#000000" loext:opacity="100%" style:font-name="Cardo" fo:font-size="7pt" fo:font-style="italic" style:font-size-asian="7pt" style:font-style-asian="italic" style:font-name-complex="Cardo1" style:font-size-complex="7pt" style:language-complex="he" style:country-complex="IL" style:font-style-complex="italic"/>
    </style:style>
    <style:style style:name="T1313" style:family="text">
      <style:text-properties fo:color="#000000" loext:opacity="100%" style:font-name="Cardo" fo:font-size="8pt" fo:font-style="italic" style:font-size-asian="8pt" style:font-style-asian="italic" style:font-name-complex="Cardo1" style:font-size-complex="8pt" style:language-complex="he" style:country-complex="IL" style:font-style-complex="italic"/>
    </style:style>
    <style:style style:name="T1314" style:family="text">
      <style:text-properties fo:color="#000000" loext:opacity="100%" style:font-name="Cardo" fo:font-size="6pt" fo:font-style="italic" style:font-name-asian="Calibri3" style:font-size-asian="6pt" style:font-style-asian="italic" style:font-name-complex="Cardo1" style:font-size-complex="6pt" style:font-style-complex="italic">
        <loext:char-complex-color loext:theme-type="dark1" loext:color-type="theme"/>
      </style:text-properties>
    </style:style>
    <style:style style:name="T1315" style:family="text">
      <style:text-properties fo:color="#000000" loext:opacity="100%" style:font-name="Cardo" fo:font-size="8pt" fo:font-style="italic" style:font-name-asian="Calibri3" style:font-size-asian="8pt" style:font-style-asian="italic" style:font-name-complex="Cardo1" style:font-size-complex="8pt" style:font-style-complex="italic">
        <loext:char-complex-color loext:theme-type="dark1" loext:color-type="theme"/>
      </style:text-properties>
    </style:style>
    <style:style style:name="T1316" style:family="text">
      <style:text-properties fo:color="#000000" loext:opacity="100%" fo:font-family="Cardo" fo:font-size="9pt" fo:font-style="italic" fo:font-weight="bold" officeooo:rsid="006c77b2" style:font-size-asian="9pt" style:font-style-asian="italic" style:font-weight-asian="bold" style:font-name-complex="Cardo1" style:font-size-complex="9pt" style:language-complex="he" style:country-complex="IL" style:font-style-complex="italic" style:font-weight-complex="bold">
        <loext:char-complex-color loext:theme-type="dark1" loext:color-type="theme"/>
      </style:text-properties>
    </style:style>
    <style:style style:name="T1317" style:family="text">
      <style:text-properties fo:color="#000000" loext:opacity="100%" style:font-name="Cardo" fo:font-size="10pt" fo:font-style="italic" style:font-name-asian="Times New Roman1" style:font-size-asian="10pt" style:font-style-asian="italic" style:font-name-complex="Cardo1" style:font-size-complex="10pt" style:language-complex="he" style:country-complex="IL" style:font-style-complex="italic"/>
    </style:style>
    <style:style style:name="T1318" style:family="text">
      <style:text-properties fo:color="#000000" loext:opacity="100%" style:font-name="Cardo" fo:font-size="10pt" fo:font-style="italic" fo:font-weight="bold" style:font-name-asian="Times New Roman1" style:font-size-asian="10pt" style:font-style-asian="italic" style:font-weight-asian="bold" style:font-name-complex="Cardo1" style:font-size-complex="10pt" style:language-complex="he" style:country-complex="IL" style:font-style-complex="italic" style:font-weight-complex="bold"/>
    </style:style>
    <style:style style:name="T1319" style:family="text">
      <style:text-properties style:font-name="Cardo" fo:font-size="11pt" style:font-size-asian="11pt" style:font-name-complex="Cardo1" style:font-size-complex="11pt"/>
    </style:style>
    <style:style style:name="T1320" style:family="text">
      <style:text-properties style:font-name="Cardo" fo:font-size="10pt" fo:font-style="italic" style:font-name-asian="Times New Roman1" style:font-size-asian="10pt" style:font-style-asian="italic" style:font-name-complex="Cardo1" style:font-size-complex="10pt" style:language-complex="he" style:country-complex="IL" style:font-style-complex="italic"/>
    </style:style>
    <style:style style:name="T1321" style:family="text">
      <style:text-properties style:font-name="Cardo" fo:font-size="9pt" fo:letter-spacing="-0.0098in" fo:font-style="italic" style:font-name-asian="Times New Roman1" style:font-size-asian="9pt" style:font-style-asian="italic" style:font-name-complex="Cardo1" style:font-size-complex="9pt" style:language-complex="he" style:country-complex="IL" style:font-style-complex="italic"/>
    </style:style>
    <style:style style:name="T1322" style:family="text">
      <style:text-properties fo:color="#000000" loext:opacity="100%" style:font-name="Cardo" fo:font-size="9pt" fo:font-style="italic" style:font-name-asian="Times New Roman1" style:font-size-asian="9pt" style:font-style-asian="italic" style:font-name-complex="Cardo1" style:font-size-complex="9pt" style:language-complex="he" style:country-complex="IL" style:font-style-complex="italic"/>
    </style:style>
    <style:style style:name="T1323" style:family="text">
      <style:text-properties fo:color="#000000" loext:opacity="100%" style:font-name="Cardo" fo:font-size="10pt" fo:font-style="normal" style:font-name-asian="Times New Roman1" style:font-size-asian="10pt" style:font-style-asian="normal" style:font-name-complex="Cardo1" style:font-size-complex="10pt" style:language-complex="he" style:country-complex="IL" style:font-style-complex="normal"/>
    </style:style>
    <style:style style:name="T1324" style:family="text">
      <style:text-properties fo:color="#000000" loext:opacity="100%" style:text-position="0% 100%" style:font-name="Cardo" fo:font-size="10pt" fo:font-style="normal" style:font-name-asian="Times New Roman1" style:font-size-asian="10pt" style:font-style-asian="normal" style:font-name-complex="Cardo1" style:font-size-complex="10pt" style:language-complex="he" style:country-complex="IL" style:font-style-complex="normal"/>
    </style:style>
    <style:style style:name="T1325" style:family="text">
      <style:text-properties fo:color="#000000" loext:opacity="100%" style:font-name="Cardo" style:font-name-asian="Times New Roman1" style:font-name-complex="Cardo1"/>
    </style:style>
    <style:style style:name="T1326" style:family="text">
      <style:text-properties fo:color="#000000" loext:opacity="100%" style:font-name="Calibri2" fo:font-weight="bold" style:font-name-asian="Times New Roman1" style:font-weight-asian="bold" style:font-name-complex="Cardo1" style:language-complex="he" style:country-complex="IL" style:font-weight-complex="bold">
        <loext:char-complex-color loext:theme-type="dark1" loext:color-type="theme"/>
      </style:text-properties>
    </style:style>
    <style:style style:name="T1327" style:family="text">
      <style:text-properties fo:color="#000000" loext:opacity="100%" style:font-name="Calibri2" style:font-name-asian="Times New Roman1" style:font-name-complex="Cardo1" style:language-complex="he" style:country-complex="IL">
        <loext:char-complex-color loext:theme-type="dark1" loext:color-type="theme"/>
      </style:text-properties>
    </style:style>
    <style:style style:name="T1328" style:family="text">
      <style:text-properties fo:font-variant="small-caps" fo:color="#000000" loext:opacity="100%" style:font-name="Calibri2" fo:font-weight="bold" style:font-name-asian="Times New Roman1" style:font-weight-asian="bold" style:font-name-complex="Cardo1" style:font-weight-complex="bold"/>
    </style:style>
    <style:style style:name="T1329" style:family="text">
      <style:text-properties fo:color="#000000" loext:opacity="100%" style:font-name="Cardo" fo:font-size="10pt" fo:font-style="italic" style:text-underline-style="solid" style:text-underline-type="double" style:text-underline-width="auto" style:text-underline-color="font-color" fo:font-weight="bold" style:font-name-asian="Times New Roman1" style:font-size-asian="10pt" style:font-style-asian="italic" style:font-weight-asian="bold" style:font-name-complex="Cardo1" style:font-size-complex="10pt" style:language-complex="he" style:country-complex="IL" style:font-style-complex="italic" style:font-weight-complex="bold"/>
    </style:style>
    <style:style style:name="T1330" style:family="text">
      <style:text-properties fo:color="#000000" loext:opacity="100%" style:font-name="Cardo" fo:font-size="10pt" fo:font-style="italic" style:text-underline-style="solid" style:text-underline-width="bold" style:text-underline-color="font-color" fo:font-weight="bold" style:font-name-asian="Times New Roman1" style:font-size-asian="10pt" style:font-style-asian="italic" style:font-weight-asian="bold" style:font-name-complex="Cardo1" style:font-size-complex="10pt" style:language-complex="he" style:country-complex="IL" style:font-style-complex="italic" style:font-weight-complex="bold"/>
    </style:style>
    <style:style style:name="T1331" style:family="text">
      <style:text-properties fo:color="#000000" loext:opacity="100%" style:font-name="Cardo" fo:font-size="10pt" fo:font-style="italic" style:text-underline-style="solid" style:text-underline-width="bold" style:text-underline-color="font-color" fo:font-weight="bold" officeooo:rsid="00f9e1bd" style:font-name-asian="Times New Roman1" style:font-size-asian="10pt" style:font-style-asian="italic" style:font-weight-asian="bold" style:font-name-complex="Cardo1" style:font-size-complex="10pt" style:language-complex="he" style:country-complex="IL" style:font-style-complex="italic" style:font-weight-complex="bold"/>
    </style:style>
    <style:style style:name="T1332" style:family="text">
      <style:text-properties fo:color="#000000" loext:opacity="100%" style:font-name="Cardo" fo:font-size="10pt" fo:font-style="italic" fo:font-weight="bold" officeooo:rsid="00f9e1bd" style:font-name-asian="Times New Roman1" style:font-size-asian="10pt" style:font-style-asian="italic" style:font-weight-asian="bold" style:font-name-complex="Cardo1" style:font-size-complex="10pt" style:language-complex="he" style:country-complex="IL" style:font-style-complex="italic" style:font-weight-complex="bold"/>
    </style:style>
    <style:style style:name="T1333" style:family="text">
      <style:text-properties fo:color="#000000" loext:opacity="100%" style:font-name="Cardo" fo:font-size="10pt" fo:font-style="italic" fo:font-weight="bold" officeooo:rsid="00fb3004" style:font-name-asian="Times New Roman1" style:font-size-asian="10pt" style:font-style-asian="italic" style:font-weight-asian="bold" style:font-name-complex="Cardo1" style:font-size-complex="10pt" style:language-complex="he" style:country-complex="IL" style:font-style-complex="italic" style:font-weight-complex="bold"/>
    </style:style>
    <style:style style:name="T1334" style:family="text">
      <style:text-properties fo:color="#000000" loext:opacity="100%" style:font-name="Cardo" fo:font-size="7pt" fo:font-style="italic" style:font-name-asian="Times New Roman1" style:font-size-asian="7pt" style:font-style-asian="italic" style:font-name-complex="Cardo1" style:font-size-complex="7pt" style:language-complex="he" style:country-complex="IL" style:font-style-complex="italic"/>
    </style:style>
    <style:style style:name="T1335" style:family="text">
      <style:text-properties fo:font-variant="small-caps" fo:color="#000000" loext:opacity="100%" style:font-name="Cardo" fo:font-size="8pt" fo:font-style="italic" style:font-name-asian="Times New Roman1" style:font-size-asian="8pt" style:font-style-asian="italic" style:font-name-complex="Cardo1" style:font-size-complex="8pt" style:language-complex="he" style:country-complex="IL" style:font-style-complex="italic"/>
    </style:style>
    <style:style style:name="T1336" style:family="text">
      <style:text-properties fo:font-variant="small-caps" fo:color="#000000" loext:opacity="100%" style:font-name="Cardo" fo:font-size="7pt" fo:font-style="italic" style:font-name-asian="Times New Roman1" style:font-size-asian="7pt" style:font-style-asian="italic" style:font-name-complex="Cardo1" style:font-size-complex="7pt" style:language-complex="he" style:country-complex="IL" style:font-style-complex="italic"/>
    </style:style>
    <style:style style:name="T1337" style:family="text">
      <style:text-properties fo:color="#000000" loext:opacity="100%" style:font-name="Cardo" fo:font-size="8pt" fo:font-style="italic" style:font-name-asian="Times New Roman1" style:font-size-asian="8pt" style:font-style-asian="italic" style:font-name-complex="Cardo1" style:font-size-complex="8pt" style:language-complex="he" style:country-complex="IL" style:font-style-complex="italic"/>
    </style:style>
    <style:style style:name="T1338" style:family="text">
      <style:text-properties fo:color="#000000" loext:opacity="100%" style:font-name="Cardo" fo:font-size="8pt" fo:font-style="normal" style:font-size-asian="8pt" style:font-style-asian="normal" style:font-name-complex="Cardo1" style:font-size-complex="8pt" style:language-complex="he" style:country-complex="IL" style:font-style-complex="normal">
        <loext:char-complex-color loext:theme-type="dark1" loext:color-type="theme"/>
      </style:text-properties>
    </style:style>
    <style:style style:name="T1339" style:family="text">
      <style:text-properties fo:color="#000000" loext:opacity="100%" style:text-position="0% 100%" style:font-name="Cardo" fo:font-size="8pt" fo:font-style="normal" style:font-size-asian="8pt" style:font-style-asian="normal" style:font-name-complex="Cardo1" style:font-size-complex="8pt" style:language-complex="he" style:country-complex="IL" style:font-style-complex="normal"/>
    </style:style>
    <style:style style:name="T1340" style:family="text">
      <style:text-properties fo:font-variant="small-caps" fo:color="#000000" loext:opacity="100%" style:font-name="Calibri2" fo:font-size="9pt" fo:font-style="normal" fo:font-weight="bold" style:font-size-asian="9pt" style:font-style-asian="normal" style:font-weight-asian="bold" style:font-size-complex="9pt" style:language-complex="he" style:country-complex="IL" style:font-style-complex="normal" style:font-weight-complex="bold">
        <loext:char-complex-color loext:theme-type="dark1" loext:color-type="theme"/>
      </style:text-properties>
    </style:style>
    <style:style style:name="T1341" style:family="text">
      <style:text-properties fo:font-variant="small-caps" fo:color="#000000" loext:opacity="100%" style:font-name="Calibri2" fo:font-size="9pt" fo:font-style="normal" fo:font-weight="bold" officeooo:rsid="00843232" style:font-size-asian="9pt" style:font-style-asian="normal" style:font-weight-asian="bold" style:font-size-complex="9pt" style:language-complex="he" style:country-complex="IL" style:font-style-complex="normal" style:font-weight-complex="bold">
        <loext:char-complex-color loext:theme-type="dark1" loext:color-type="theme"/>
      </style:text-properties>
    </style:style>
    <style:style style:name="T1342" style:family="text">
      <style:text-properties fo:color="#000000" loext:opacity="100%" style:font-name="Calibri2" fo:font-size="9pt" fo:font-weight="bold" style:font-size-asian="9pt" style:font-weight-asian="bold" style:font-size-complex="9pt" style:language-complex="he" style:country-complex="IL" style:font-weight-complex="bold">
        <loext:char-complex-color loext:theme-type="dark1" loext:color-type="theme"/>
      </style:text-properties>
    </style:style>
    <style:style style:name="T1343" style:family="text">
      <style:text-properties fo:color="#000000" loext:opacity="100%" style:font-name="Calibri2" fo:font-size="9pt" fo:font-weight="bold" style:font-size-asian="9pt" style:font-weight-asian="bold" style:font-size-complex="9pt" style:font-weight-complex="bold">
        <loext:char-complex-color loext:theme-type="dark1" loext:color-type="theme"/>
      </style:text-properties>
    </style:style>
    <style:style style:name="T1344" style:family="text">
      <style:text-properties fo:color="#000000" loext:opacity="100%" style:font-name="Calibri2" fo:font-size="9pt" fo:font-style="italic" fo:font-weight="bold" style:font-size-asian="9pt" style:font-style-asian="italic" style:font-weight-asian="bold" style:font-size-complex="9pt" style:font-style-complex="italic" style:font-weight-complex="bold">
        <loext:char-complex-color loext:theme-type="dark1" loext:color-type="theme"/>
      </style:text-properties>
    </style:style>
    <style:style style:name="T1345" style:family="text">
      <style:text-properties fo:font-variant="small-caps" fo:font-size="9pt" fo:font-weight="bold" style:font-size-asian="9pt" style:font-weight-asian="bold" style:font-name-complex="Cardo1" style:font-size-complex="9pt" style:font-weight-complex="bold"/>
    </style:style>
    <style:style style:name="T1346" style:family="text">
      <style:text-properties fo:color="#000000" loext:opacity="100%" fo:font-size="9pt" style:font-size-asian="9pt" style:font-name-complex="Cardo1" style:font-size-complex="9pt" style:language-complex="he" style:country-complex="IL">
        <loext:char-complex-color loext:theme-type="dark1" loext:color-type="theme"/>
      </style:text-properties>
    </style:style>
    <style:style style:name="T1347" style:family="text">
      <style:text-properties fo:color="#000000" loext:opacity="100%" style:text-position="super 58%" fo:font-size="9pt" style:font-size-asian="9pt" style:font-name-complex="Cardo1" style:font-size-complex="9pt">
        <loext:char-complex-color loext:theme-type="dark1" loext:color-type="theme"/>
      </style:text-properties>
    </style:style>
    <style:style style:name="T1348" style:family="text">
      <style:text-properties fo:font-variant="small-caps" fo:font-size="9pt" fo:font-weight="bold" style:font-size-asian="9pt" style:font-weight-asian="bold" style:font-size-complex="9pt" style:font-weight-complex="bold"/>
    </style:style>
    <style:style style:name="T1349" style:family="text">
      <style:text-properties fo:color="#000000" loext:opacity="100%" fo:font-size="9pt" fo:font-weight="bold" style:font-size-asian="9pt" style:font-weight-asian="bold" style:font-size-complex="9pt" style:font-weight-complex="bold">
        <loext:char-complex-color loext:theme-type="dark1" loext:color-type="theme"/>
      </style:text-properties>
    </style:style>
    <style:style style:name="T1350" style:family="text">
      <style:text-properties fo:color="#000000" loext:opacity="100%" fo:font-size="9pt" fo:font-style="italic" fo:font-weight="bold" style:font-size-asian="9pt" style:font-style-asian="italic" style:font-weight-asian="bold" style:font-size-complex="9pt" style:font-style-complex="italic" style:font-weight-complex="bold">
        <loext:char-complex-color loext:theme-type="dark1" loext:color-type="theme"/>
      </style:text-properties>
    </style:style>
    <style:style style:name="T1351" style:family="text">
      <style:text-properties fo:color="#000000" loext:opacity="100%" fo:font-size="9pt" fo:font-style="italic" style:font-size-asian="9pt" style:font-style-asian="italic" style:font-size-complex="9pt" style:font-style-complex="italic">
        <loext:char-complex-color loext:theme-type="dark1" loext:color-type="theme"/>
      </style:text-properties>
    </style:style>
    <style:style style:name="T1352" style:family="text">
      <style:text-properties fo:color="#000000" loext:opacity="100%" style:font-name="Cardo" fo:font-size="7pt" fo:font-style="normal" style:font-size-asian="7pt" style:font-style-asian="normal" style:font-name-complex="Cardo1" style:font-size-complex="7pt" style:language-complex="he" style:country-complex="IL" style:font-style-complex="normal">
        <loext:char-complex-color loext:theme-type="dark1" loext:color-type="theme"/>
      </style:text-properties>
    </style:style>
    <style:style style:name="T1353" style:family="text">
      <style:text-properties fo:color="#000000" loext:opacity="100%" style:font-name="Cardo" fo:font-style="italic" style:font-style-asian="italic" style:font-name-complex="Cardo1" style:font-style-complex="italic">
        <loext:char-complex-color loext:theme-type="dark1" loext:color-type="theme"/>
      </style:text-properties>
    </style:style>
    <style:style style:name="T1354" style:family="text">
      <style:text-properties style:font-name="Cardo" fo:font-size="10pt" fo:font-style="italic" fo:font-weight="bold" style:font-size-asian="10pt" style:font-style-asian="italic" style:font-weight-asian="bold" style:font-name-complex="Cardo1" style:font-size-complex="10pt" style:font-style-complex="italic" style:font-weight-complex="bold"/>
    </style:style>
    <style:style style:name="T1355" style:family="text">
      <style:text-properties style:font-name="Cardo" fo:font-size="10pt" fo:font-style="italic" style:font-size-asian="10pt" style:font-style-asian="italic" style:font-name-complex="Cardo1" style:font-size-complex="10pt" style:font-style-complex="italic"/>
    </style:style>
    <style:style style:name="T1356" style:family="text">
      <style:text-properties fo:color="#0033cc" loext:opacity="100%" style:font-name="Cardo" fo:font-size="10pt" fo:font-style="italic" fo:font-weight="bold" style:font-size-asian="10pt" style:font-style-asian="italic" style:font-weight-asian="bold" style:font-name-complex="Cardo1" style:font-size-complex="10pt" style:font-style-complex="italic" style:font-weight-complex="bold"/>
    </style:style>
    <style:style style:name="T1357" style:family="text">
      <style:text-properties style:font-name="Cardo" fo:font-size="10pt" fo:font-style="italic" style:text-underline-style="solid" style:text-underline-width="auto" style:text-underline-color="font-color" fo:font-weight="bold" style:font-size-asian="10pt" style:font-style-asian="italic" style:font-weight-asian="bold" style:font-name-complex="Cardo1" style:font-size-complex="10pt" style:font-style-complex="italic" style:font-weight-complex="bold"/>
    </style:style>
    <style:style style:name="T1358" style:family="text">
      <style:text-properties fo:color="#000000" loext:opacity="100%" style:font-name="Cardo" fo:font-size="8pt" fo:font-style="italic" style:font-size-asian="8pt" style:font-style-asian="italic" style:font-name-complex="Cardo1" style:font-size-complex="8pt" style:font-style-complex="italic">
        <loext:char-complex-color loext:theme-type="dark1" loext:color-type="theme"/>
      </style:text-properties>
    </style:style>
    <style:style style:name="T1359" style:family="text">
      <style:text-properties fo:color="#000000" loext:opacity="100%" style:font-name="Cardo" fo:font-size="8pt" fo:font-style="normal" style:font-size-asian="8pt" style:font-style-asian="normal" style:font-name-complex="Cardo1" style:font-size-complex="8pt" style:font-style-complex="normal">
        <loext:char-complex-color loext:theme-type="dark1" loext:color-type="theme"/>
      </style:text-properties>
    </style:style>
    <style:style style:name="T1360" style:family="text">
      <style:text-properties fo:color="#000000" loext:opacity="100%" style:text-position="0% 100%" style:font-name="Cardo" fo:font-size="8pt" fo:font-style="normal" style:font-size-asian="8pt" style:font-style-asian="normal" style:font-name-complex="Cardo1" style:font-size-complex="8pt" style:font-style-complex="normal">
        <loext:char-complex-color loext:theme-type="dark1" loext:color-type="theme"/>
      </style:text-properties>
    </style:style>
    <style:style style:name="T1361" style:family="text">
      <style:text-properties fo:font-variant="small-caps" style:font-name="Calibri2" fo:font-weight="normal" style:font-weight-asian="normal" style:font-weight-complex="normal"/>
    </style:style>
    <style:style style:name="T1362" style:family="text">
      <style:text-properties style:font-name="Cardo" fo:font-size="8pt" fo:font-style="normal" style:font-size-asian="8pt" style:font-style-asian="normal" style:font-name-complex="Cardo1" style:font-size-complex="8pt" style:font-style-complex="normal"/>
    </style:style>
    <style:style style:name="T1363" style:family="text">
      <style:text-properties fo:color="#000000" loext:opacity="100%" style:font-name="Calibri2" fo:font-style="normal" style:font-style-asian="normal" style:font-style-complex="normal"/>
    </style:style>
    <style:style style:name="T1364" style:family="text">
      <style:text-properties fo:color="#000000" loext:opacity="100%" style:font-name="Calibri2" fo:font-style="normal" officeooo:rsid="00885cbd" style:font-style-asian="normal" style:font-style-complex="normal"/>
    </style:style>
    <style:style style:name="T1365" style:family="text">
      <style:text-properties fo:color="#000000" loext:opacity="100%" style:font-name="Calibri2" fo:font-weight="normal" style:font-weight-asian="normal" style:font-weight-complex="normal"/>
    </style:style>
    <style:style style:name="T1366" style:family="text">
      <style:text-properties fo:color="#000000" loext:opacity="100%" style:font-name="Calibri2" fo:font-style="italic" fo:font-weight="normal" style:font-style-asian="italic" style:font-weight-asian="normal" style:font-style-complex="italic" style:font-weight-complex="normal"/>
    </style:style>
    <style:style style:name="T1367" style:family="text">
      <style:text-properties fo:color="#000000" loext:opacity="100%" style:font-name="Cardo" fo:font-size="10pt" fo:font-style="italic" fo:font-weight="bold" style:font-name-asian="Calibri3" style:font-size-asian="10pt" style:font-style-asian="italic" style:font-weight-asian="bold" style:font-name-complex="Cardo1" style:font-size-complex="10pt" style:language-complex="he" style:country-complex="IL" style:font-style-complex="italic" style:font-weight-complex="bold">
        <loext:char-complex-color loext:theme-type="dark1" loext:color-type="theme"/>
      </style:text-properties>
    </style:style>
    <style:style style:name="T1368" style:family="text">
      <style:text-properties fo:color="#000000" loext:opacity="100%" style:font-name="Cardo" fo:font-size="8pt" fo:font-style="italic" style:font-name-asian="Calibri3" style:font-size-asian="8pt" style:font-style-asian="italic" style:font-name-complex="Cardo1" style:font-size-complex="8pt" style:language-complex="he" style:country-complex="IL" style:font-style-complex="italic">
        <loext:char-complex-color loext:theme-type="dark1" loext:color-type="theme"/>
      </style:text-properties>
    </style:style>
    <style:style style:name="T1369" style:family="text">
      <style:text-properties fo:color="#000000" loext:opacity="100%" style:font-name="Cardo" fo:font-size="7pt" fo:font-style="italic" style:font-name-asian="Calibri3" style:font-size-asian="7pt" style:font-style-asian="italic" style:font-name-complex="Cardo1" style:font-size-complex="7pt" style:language-complex="he" style:country-complex="IL" style:font-style-complex="italic">
        <loext:char-complex-color loext:theme-type="dark1" loext:color-type="theme"/>
      </style:text-properties>
    </style:style>
    <style:style style:name="T1370" style:family="text">
      <style:text-properties fo:color="#000000" loext:opacity="100%" style:font-name="Cardo" fo:font-size="10pt" fo:font-style="italic" style:font-name-asian="Calibri3" style:font-size-asian="10pt" style:font-style-asian="italic" style:font-name-complex="Cardo1" style:font-size-complex="10pt" style:language-complex="he" style:country-complex="IL" style:font-style-complex="italic">
        <loext:char-complex-color loext:theme-type="dark1" loext:color-type="theme"/>
      </style:text-properties>
    </style:style>
    <style:style style:name="T1371" style:family="text">
      <style:text-properties fo:color="#000000" loext:opacity="100%" style:font-name="Cardo" fo:font-size="10pt" fo:font-style="italic" style:text-underline-style="solid" style:text-underline-width="auto" style:text-underline-color="font-color" fo:font-weight="bold" style:font-size-asian="10pt" style:font-style-asian="italic" style:font-weight-asian="bold" style:font-name-complex="Cardo1" style:font-size-complex="10pt" style:font-style-complex="italic" style:font-weight-complex="bold">
        <loext:char-complex-color loext:theme-type="dark1" loext:color-type="theme"/>
      </style:text-properties>
    </style:style>
    <style:style style:name="T1372" style:family="text">
      <style:text-properties fo:color="#000000" loext:opacity="100%" style:font-name="Cardo" fo:font-size="10pt" fo:font-style="normal" fo:font-weight="bold" style:font-name-asian="Calibri3" style:font-size-asian="10pt" style:font-style-asian="normal" style:font-weight-asian="bold" style:font-name-complex="Cardo1" style:font-size-complex="10pt" style:language-complex="he" style:country-complex="IL" style:font-style-complex="normal" style:font-weight-complex="bold">
        <loext:char-complex-color loext:theme-type="dark1" loext:color-type="theme"/>
      </style:text-properties>
    </style:style>
    <style:style style:name="T1373" style:family="text">
      <style:text-properties style:font-name="Cardo" fo:font-size="7pt" fo:font-style="italic" style:font-size-asian="7pt" style:font-style-asian="italic" style:font-name-complex="Cardo1" style:font-size-complex="7pt" style:font-style-complex="italic"/>
    </style:style>
    <style:style style:name="T1374" style:family="text">
      <style:text-properties style:font-name="Cardo" fo:font-size="7pt" fo:font-style="normal" style:font-size-asian="7pt" style:font-style-asian="normal" style:font-name-complex="Cardo1" style:font-size-complex="7pt" style:font-style-complex="normal"/>
    </style:style>
    <style:style style:name="T1375" style:family="text">
      <style:text-properties fo:font-family="'Copperplate Gothic Bold'" style:font-family-generic="swiss" style:font-pitch="variable" fo:font-size="10pt" style:font-size-asian="10pt" style:font-name-complex="Cardo1" style:font-size-complex="10pt"/>
    </style:style>
    <style:style style:name="T1376" style:family="text">
      <style:text-properties fo:color="#000000" loext:opacity="100%" style:font-name="Cardo" fo:font-size="8pt" fo:letter-spacing="0.0043in" fo:background-color="#fff2cc" loext:char-shading-value="0" style:font-name-asian="Calibri3" style:font-size-asian="8pt" style:font-name-complex="Cardo1" style:font-size-complex="8pt" style:language-complex="he" style:country-complex="IL" style:font-weight-complex="bold">
        <loext:char-complex-color loext:theme-type="dark1" loext:color-type="theme"/>
      </style:text-properties>
    </style:style>
    <style:style style:name="T1377" style:family="text">
      <style:text-properties fo:color="#000000" loext:opacity="100%" style:font-name="Cardo" fo:font-size="14pt" style:text-underline-style="solid" style:text-underline-width="auto" style:text-underline-color="font-color" style:font-size-asian="14pt" style:font-name-complex="Cardo1" style:font-size-complex="14pt" style:font-weight-complex="bold">
        <loext:char-complex-color loext:theme-type="dark1" loext:color-type="theme"/>
      </style:text-properties>
    </style:style>
    <style:style style:name="T1378" style:family="text">
      <style:text-properties fo:color="#000000" loext:opacity="100%" style:font-name="Cardo" fo:font-size="14pt" style:font-size-asian="14pt" style:font-name-complex="Cardo1" style:font-size-complex="14pt" style:font-weight-complex="bold">
        <loext:char-complex-color loext:theme-type="dark1" loext:color-type="theme"/>
      </style:text-properties>
    </style:style>
    <style:style style:name="T1379" style:family="text">
      <style:text-properties fo:color="#000000" loext:opacity="100%" style:font-name="Cardo" fo:font-size="10pt" fo:letter-spacing="0.0043in" style:font-size-asian="10pt" style:font-name-complex="Cardo1" style:font-size-complex="10pt" style:language-complex="he" style:country-complex="IL" style:font-weight-complex="bold">
        <loext:char-complex-color loext:theme-type="dark1" loext:color-type="theme"/>
      </style:text-properties>
    </style:style>
    <style:style style:name="T1380" style:family="text">
      <style:text-properties fo:color="#000000" loext:opacity="100%" style:font-name="Times New Roman" fo:font-size="8pt" fo:background-color="#d9d9d9" loext:char-shading-value="0" style:font-size-asian="8pt" style:font-name-complex="Times New Roman1" style:font-size-complex="8pt" style:font-weight-complex="bold"/>
    </style:style>
    <style:style style:name="T1381" style:family="text">
      <style:text-properties fo:color="#000000" loext:opacity="100%" style:font-name="Times New Roman" style:font-name-complex="Times New Roman1" style:font-weight-complex="bold"/>
    </style:style>
    <style:style style:name="T1382" style:family="text">
      <style:text-properties fo:color="#000000" loext:opacity="100%" style:font-name="Cardo" style:font-family-complex="'Hebrew Paleo Siloam'" style:font-family-generic-complex="system" style:font-pitch-complex="variable" style:font-weight-complex="bold" style:script-type="complex"/>
    </style:style>
    <style:style style:name="T1383" style:family="text">
      <style:text-properties fo:color="#000000" loext:opacity="100%" style:font-name="Cardo" fo:font-weight="bold" style:font-name-asian="Calibri3" style:font-weight-asian="bold" style:font-name-complex="Cardo1"/>
    </style:style>
    <style:style style:name="T1384" style:family="text">
      <style:text-properties fo:color="#000000" loext:opacity="100%" style:font-name="Ezra SIL" fo:font-weight="bold" style:font-weight-asian="bold" style:font-name-complex="Ezra SIL1"/>
    </style:style>
    <style:style style:name="T1385" style:family="text">
      <style:text-properties fo:color="#000000" loext:opacity="100%" style:font-name="Cardo" fo:font-weight="bold" style:font-weight-asian="bold" style:font-name-complex="Cardo1" style:script-type="complex"/>
    </style:style>
    <style:style style:name="T1386" style:family="text">
      <style:text-properties fo:color="#000000" loext:opacity="100%" style:font-name="Cardo" fo:font-size="12pt" fo:font-weight="bold" style:font-name-asian="Calibri3" style:font-size-asian="12pt" style:font-weight-asian="bold" style:font-name-complex="Cardo1" style:font-size-complex="12pt"/>
    </style:style>
    <style:style style:name="T1387" style:family="text">
      <style:text-properties fo:color="#000000" loext:opacity="100%" style:font-name="Cardo" fo:font-weight="bold" style:font-weight-asian="bold" style:font-family-complex="'Hebrew Paleo Siloam'" style:font-family-generic-complex="system" style:font-pitch-complex="variable" style:script-type="complex"/>
    </style:style>
    <style:style style:name="T1388" style:family="text">
      <style:text-properties fo:color="#000000" loext:opacity="100%" style:font-name="Cardo" fo:font-style="italic" style:text-underline-style="solid" style:text-underline-width="auto" style:text-underline-color="font-color" fo:font-weight="bold" style:font-style-asian="italic" style:font-weight-asian="bold" style:font-name-complex="Cardo1" style:font-style-complex="italic"/>
    </style:style>
    <style:style style:name="T1389" style:family="text">
      <style:text-properties fo:color="#000000" loext:opacity="100%" style:font-name="Cardo" fo:font-style="italic" fo:font-weight="bold" style:font-style-asian="italic" style:font-weight-asian="bold" style:font-name-complex="Cardo1" style:font-style-complex="italic"/>
    </style:style>
    <style:style style:name="T1390" style:family="text">
      <style:text-properties fo:color="#000000" loext:opacity="100%" style:font-name="Cardo" fo:font-weight="bold" style:font-name-asian="Calibri3" style:font-weight-asian="bold" style:font-name-complex="Cardo1" style:font-weight-complex="bold"/>
    </style:style>
    <style:style style:name="T1391" style:family="text">
      <style:text-properties fo:color="#000000" loext:opacity="100%" style:font-name="Cardo" fo:font-style="italic" style:text-underline-style="solid" style:text-underline-width="auto" style:text-underline-color="font-color" fo:font-weight="bold" style:font-name-asian="Calibri3" style:font-style-asian="italic" style:font-weight-asian="bold" style:font-name-complex="Cardo1" style:font-style-complex="italic" style:font-weight-complex="bold"/>
    </style:style>
    <style:style style:name="T1392" style:family="text">
      <style:text-properties fo:color="#000000" loext:opacity="100%" style:font-name="Times New Roman" fo:font-size="12pt" style:text-underline-style="solid" style:text-underline-width="auto" style:text-underline-color="font-color" style:font-name-asian="Calibri3" style:font-size-asian="12pt" style:font-name-complex="Times New Roman1" style:font-size-complex="12pt"/>
    </style:style>
    <style:style style:name="T1393" style:family="text">
      <style:text-properties fo:color="#000000" loext:opacity="100%" style:font-name="Times New Roman" fo:font-size="8pt" style:text-underline-style="solid" style:text-underline-width="auto" style:text-underline-color="font-color" fo:background-color="#d9d9d9" loext:char-shading-value="0" style:font-name-asian="Calibri3" style:font-size-asian="8pt" style:font-name-complex="Times New Roman1" style:font-size-complex="8pt"/>
    </style:style>
    <style:style style:name="T1394" style:family="text">
      <style:text-properties fo:color="#000000" loext:opacity="100%" style:font-name="Times New Roman" style:font-name-asian="Calibri3" style:font-name-complex="Times New Roman1"/>
    </style:style>
    <style:style style:name="T1395" style:family="text">
      <style:text-properties fo:color="#000000" loext:opacity="100%" style:font-name="Times New Roman" fo:font-size="10pt" style:font-name-asian="Calibri3" style:font-size-asian="10pt" style:font-name-complex="Times New Roman1" style:font-size-complex="10pt"/>
    </style:style>
    <style:style style:name="T1396" style:family="text">
      <style:text-properties fo:color="#000000" loext:opacity="100%" style:font-name="Cardo" fo:font-weight="bold" style:font-name-asian="Calibri3" style:font-weight-asian="bold" style:font-family-complex="'Hebrew Paleo Siloam'" style:font-family-generic-complex="system" style:font-pitch-complex="variable" style:font-weight-complex="bold" style:script-type="complex"/>
    </style:style>
    <style:style style:name="T1397" style:family="text">
      <style:text-properties fo:color="#000000" loext:opacity="100%" style:font-name="Cardo" style:text-underline-style="solid" style:text-underline-width="auto" style:text-underline-color="font-color" fo:font-weight="bold" style:font-name-asian="Calibri3" style:font-weight-asian="bold" style:font-name-complex="Cardo1" style:font-weight-complex="bold"/>
    </style:style>
    <style:style style:name="T1398" style:family="text">
      <style:text-properties fo:color="#000000" loext:opacity="100%" style:font-name="Times New Roman" fo:font-size="12pt" style:font-name-asian="Calibri3" style:font-size-asian="12pt" style:font-name-complex="Times New Roman1" style:font-size-complex="12pt"/>
    </style:style>
    <style:style style:name="T1399" style:family="text">
      <style:text-properties fo:color="#000000" loext:opacity="100%" style:font-name="Cardo" fo:font-style="italic" fo:font-weight="bold" style:font-name-asian="Calibri3" style:font-style-asian="italic" style:font-weight-asian="bold" style:font-name-complex="Cardo1" style:font-style-complex="italic" style:font-weight-complex="bold"/>
    </style:style>
    <style:style style:name="T1400" style:family="text">
      <style:text-properties fo:color="#000000" loext:opacity="100%" style:font-name="Cardo" fo:font-size="12pt" style:font-name-asian="Calibri3" style:font-size-asian="12pt" style:font-name-complex="Cardo1" style:font-size-complex="12pt"/>
    </style:style>
    <style:style style:name="T1401" style:family="text">
      <style:text-properties fo:color="#000000" loext:opacity="100%" style:font-name="Times New Roman" fo:font-size="7pt" style:text-underline-style="solid" style:text-underline-width="auto" style:text-underline-color="font-color" fo:font-weight="bold" fo:background-color="#d9d9d9" loext:char-shading-value="0" style:font-name-asian="Calibri3" style:font-size-asian="7pt" style:font-weight-asian="bold" style:font-name-complex="Times New Roman1" style:font-size-complex="7pt" style:font-weight-complex="bold"/>
    </style:style>
    <style:style style:name="T1402" style:family="text">
      <style:text-properties fo:color="#000000" loext:opacity="100%" style:font-name="Times New Roman" fo:font-size="10pt" fo:font-weight="bold" style:font-name-asian="Calibri3" style:font-size-asian="10pt" style:font-weight-asian="bold" style:font-name-complex="Times New Roman1" style:font-size-complex="10pt" style:font-weight-complex="bold"/>
    </style:style>
    <style:style style:name="T1403" style:family="text">
      <style:text-properties fo:color="#000000" loext:opacity="100%" style:font-name="Times New Roman" fo:font-size="14pt" fo:font-weight="bold" style:font-name-asian="Calibri3" style:font-size-asian="14pt" style:font-weight-asian="bold" style:font-name-complex="Times New Roman1" style:font-size-complex="14pt" style:font-weight-complex="bold"/>
    </style:style>
    <style:style style:name="T1404" style:family="text">
      <style:text-properties fo:color="#000000" loext:opacity="100%" style:font-name="Times New Roman" fo:font-size="8pt" style:font-name-asian="Calibri3" style:font-size-asian="8pt" style:font-name-complex="Times New Roman1" style:font-size-complex="8pt"/>
    </style:style>
    <style:style style:name="T1405" style:family="text">
      <style:text-properties fo:color="#000000" loext:opacity="100%" style:font-name="Cardo" fo:background-color="#d9d9d9" loext:char-shading-value="0" style:font-name-asian="Calibri3" style:font-name-complex="Cardo1"/>
    </style:style>
    <style:style style:name="T1406" style:family="text">
      <style:text-properties fo:color="#000000" loext:opacity="100%" style:font-name="Cardo" fo:background-color="#d9d9d9" loext:char-shading-value="0" style:font-name-asian="Calibri3" style:font-family-complex="'Hebrew Paleo Siloam'" style:font-family-generic-complex="system" style:font-pitch-complex="variable" style:script-type="complex"/>
    </style:style>
    <style:style style:name="T1407" style:family="text">
      <style:text-properties fo:color="#000000" loext:opacity="100%" style:font-name="Cardo" fo:letter-spacing="0.0055in" fo:background-color="#d9d9d9" loext:char-shading-value="0" style:font-name-asian="Calibri3" style:font-name-complex="Cardo1"/>
    </style:style>
    <style:style style:name="T1408" style:family="text">
      <style:text-properties fo:color="#000000" loext:opacity="100%" style:font-name="Cardo" fo:font-size="9pt" fo:letter-spacing="0.0055in" fo:background-color="#d9d9d9" loext:char-shading-value="0" style:font-name-asian="Calibri3" style:font-size-asian="9pt" style:font-name-complex="Cardo1" style:font-size-complex="9pt"/>
    </style:style>
    <style:style style:name="T1409" style:family="text">
      <style:text-properties fo:color="#000000" loext:opacity="100%" style:font-name="Cardo" fo:font-size="9pt" fo:background-color="#d9d9d9" loext:char-shading-value="0" style:font-name-asian="Calibri3" style:font-size-asian="9pt" style:font-name-complex="Cardo1" style:font-size-complex="9pt"/>
    </style:style>
    <style:style style:name="T1410" style:family="text">
      <style:text-properties fo:color="#000000" loext:opacity="100%" style:font-name="Times New Roman" fo:font-size="8pt" fo:background-color="#d9d9d9" loext:char-shading-value="0" style:font-name-asian="Calibri3" style:font-size-asian="8pt" style:font-name-complex="Times New Roman1" style:font-size-complex="8pt"/>
    </style:style>
    <style:style style:name="T1411" style:family="text">
      <style:text-properties fo:color="#000000" loext:opacity="100%" style:text-position="super 58%" style:font-name="Times New Roman" fo:font-size="8pt" fo:background-color="#d9d9d9" loext:char-shading-value="0" style:font-name-asian="Calibri3" style:font-size-asian="8pt" style:font-name-complex="Times New Roman1" style:font-size-complex="8pt"/>
    </style:style>
    <style:style style:name="T1412" style:family="text">
      <style:text-properties fo:color="#000000" loext:opacity="100%" style:font-name="Cardo" style:font-name-asian="Calibri3" style:font-name-complex="Cardo1"/>
    </style:style>
    <style:style style:name="T1413" style:family="text">
      <style:text-properties fo:color="#000000" loext:opacity="100%" style:font-name="Cardo" style:rfc-language-tag="x-none" fo:font-weight="bold" style:font-name-asian="Calibri3" style:font-weight-asian="bold" style:font-name-complex="Cardo1" style:font-weight-complex="bold"/>
    </style:style>
    <style:style style:name="T1414" style:family="text">
      <style:text-properties fo:color="#000000" loext:opacity="100%" style:font-name="Times New Roman" fo:font-size="12pt" fo:font-weight="bold" style:font-name-asian="Calibri3" style:font-size-asian="12pt" style:font-weight-asian="bold" style:font-name-complex="Times New Roman1" style:font-size-complex="12pt" style:font-weight-complex="bold"/>
    </style:style>
    <style:style style:name="T1415" style:family="text">
      <style:text-properties fo:color="#000000" loext:opacity="100%" style:font-name="Times New Roman" fo:font-size="14pt" style:font-name-asian="Calibri3" style:font-size-asian="14pt" style:font-name-complex="Times New Roman1" style:font-size-complex="14pt"/>
    </style:style>
    <style:style style:name="T1416" style:family="text">
      <style:text-properties fo:color="#000000" loext:opacity="100%" style:font-name="Times New Roman" fo:font-size="10pt" style:text-underline-style="solid" style:text-underline-width="auto" style:text-underline-color="font-color" fo:background-color="#f2f2f2" loext:char-shading-value="0" style:font-name-asian="Calibri3" style:font-size-asian="10pt" style:font-name-complex="Times New Roman1" style:font-size-complex="10pt"/>
    </style:style>
    <style:style style:name="T1417" style:family="text">
      <style:text-properties fo:color="#000000" loext:opacity="100%" style:font-name="Cardo" fo:font-weight="bold" officeooo:rsid="00e29f6a" style:font-name-asian="Calibri3" style:font-weight-asian="bold" style:font-name-complex="Cardo1" style:font-weight-complex="bold"/>
    </style:style>
    <style:style style:name="T1418" style:family="text">
      <style:text-properties fo:color="#000000" loext:opacity="100%" style:font-name="Cardo" fo:letter-spacing="0.0055in" fo:font-weight="bold" style:font-name-asian="Calibri3" style:font-weight-asian="bold" style:font-name-complex="Cardo1" style:font-weight-complex="bold"/>
    </style:style>
    <style:style style:name="T1419" style:family="text">
      <style:text-properties fo:color="#000000" loext:opacity="100%" style:font-name="Times New Roman" fo:font-size="6pt" fo:background-color="#d9d9d9" loext:char-shading-value="0" style:font-name-asian="Calibri3" style:font-size-asian="6pt" style:font-name-complex="Times New Roman1" style:font-size-complex="6pt">
        <loext:char-complex-color loext:theme-type="dark1" loext:color-type="theme"/>
      </style:text-properties>
    </style:style>
    <style:style style:name="T1420" style:family="text">
      <style:text-properties fo:color="#000000" loext:opacity="100%" style:font-name="Cardo" fo:background-color="#d9d9d9" loext:char-shading-value="0" style:font-name-complex="Cardo1" style:language-complex="he" style:country-complex="IL">
        <loext:char-complex-color loext:theme-type="dark1" loext:color-type="theme"/>
      </style:text-properties>
    </style:style>
    <style:style style:name="T1421" style:family="text">
      <style:text-properties fo:color="#000000" loext:opacity="100%" style:font-name="Cardo" fo:background-color="#d9d9d9" loext:char-shading-value="0" style:font-name-complex="Cardo1">
        <loext:char-complex-color loext:theme-type="dark1" loext:color-type="theme"/>
      </style:text-properties>
    </style:style>
    <style:style style:name="T1422" style:family="text">
      <style:text-properties fo:color="#000000" loext:opacity="100%" style:font-name="Times New Roman" fo:font-size="6pt" fo:background-color="#d9d9d9" loext:char-shading-value="0" style:font-size-asian="6pt" style:font-name-complex="Times New Roman1" style:font-size-complex="6pt">
        <loext:char-complex-color loext:theme-type="dark1" loext:color-type="theme"/>
      </style:text-properties>
    </style:style>
    <style:style style:name="T1423" style:family="text">
      <style:text-properties fo:color="#000000" loext:opacity="100%" style:font-name="Ezra SIL" fo:font-size="14pt" fo:font-weight="bold" style:font-size-asian="14pt" style:font-weight-asian="bold" style:font-name-complex="Ezra SIL1" style:font-size-complex="14pt" style:language-complex="he" style:country-complex="IL" style:font-weight-complex="bold">
        <loext:char-complex-color loext:theme-type="dark1" loext:color-type="theme"/>
      </style:text-properties>
    </style:style>
    <style:style style:name="T1424" style:family="text">
      <style:text-properties fo:color="#000000" loext:opacity="100%" style:font-name="Ezra SIL" fo:font-size="12pt" fo:font-weight="bold" style:font-size-asian="12pt" style:font-weight-asian="bold" style:font-name-complex="Ezra SIL1" style:font-size-complex="12pt" style:language-complex="he" style:country-complex="IL" style:font-weight-complex="bold">
        <loext:char-complex-color loext:theme-type="dark1" loext:color-type="theme"/>
      </style:text-properties>
    </style:style>
    <style:style style:name="T1425" style:family="text">
      <style:text-properties fo:color="#000000" loext:opacity="100%" style:font-name="Cardo" fo:font-size="12pt" fo:font-weight="bold" style:font-size-asian="12pt" style:font-weight-asian="bold" style:font-family-complex="'Hebrew Paleo Siloam'" style:font-family-generic-complex="system" style:font-pitch-complex="variable" style:font-size-complex="12pt" style:language-complex="he" style:country-complex="IL" style:font-weight-complex="bold" style:script-type="complex">
        <loext:char-complex-color loext:theme-type="dark1" loext:color-type="theme"/>
      </style:text-properties>
    </style:style>
    <style:style style:name="T1426" style:family="text">
      <style:text-properties fo:color="#000000" loext:opacity="100%" style:font-name="Cardo" fo:font-size="14pt" fo:font-weight="bold" style:font-size-asian="14pt" style:font-weight-asian="bold" style:font-name-complex="Cardo1" style:font-size-complex="14pt" style:font-weight-complex="bold">
        <loext:char-complex-color loext:theme-type="dark1" loext:color-type="theme"/>
      </style:text-properties>
    </style:style>
    <style:style style:name="T1427" style:family="text">
      <style:text-properties style:font-name="Cardo" fo:font-size="12pt" fo:font-weight="bold" style:font-size-asian="12pt" style:font-weight-asian="bold" style:font-name-complex="Cardo1" style:font-size-complex="12pt" style:font-weight-complex="bold"/>
    </style:style>
    <style:style style:name="T1428" style:family="text">
      <style:text-properties style:font-name="Ezra SIL" fo:font-size="12pt" fo:font-weight="bold" style:font-size-asian="12pt" style:font-weight-asian="bold" style:font-family-complex="'Hebrew Paleo Siloam'" style:font-family-generic-complex="system" style:font-pitch-complex="variable" style:font-size-complex="12pt" style:language-complex="he" style:country-complex="IL" style:font-weight-complex="bold"/>
    </style:style>
    <style:style style:name="T1429" style:family="text">
      <style:text-properties style:font-name="Ezra SIL" fo:font-size="12pt" fo:font-weight="bold" style:font-size-asian="12pt" style:font-weight-asian="bold" style:font-family-complex="'Hebrew Paleo Siloam'" style:font-family-generic-complex="system" style:font-pitch-complex="variable" style:font-size-complex="12pt" style:language-complex="he" style:country-complex="IL" style:font-weight-complex="bold" style:script-type="complex"/>
    </style:style>
    <style:style style:name="T1430" style:family="text">
      <style:text-properties fo:color="#000000" loext:opacity="100%" style:font-name="Times New Roman" fo:font-size="10pt" style:font-size-asian="10pt" style:font-name-complex="Times New Roman1" style:font-size-complex="10pt">
        <loext:char-complex-color loext:theme-type="dark1" loext:color-type="theme"/>
      </style:text-properties>
    </style:style>
    <style:style style:name="T1431" style:family="text">
      <style:text-properties fo:color="#000000" loext:opacity="100%" style:font-name="Cardo" fo:font-size="10pt" style:font-size-asian="10pt" style:font-family-complex="'Hebrew Paleo Siloam'" style:font-family-generic-complex="system" style:font-pitch-complex="variable" style:font-size-complex="10pt" style:language-complex="he" style:country-complex="IL" style:script-type="complex">
        <loext:char-complex-color loext:theme-type="dark1" loext:color-type="theme"/>
      </style:text-properties>
    </style:style>
    <style:style style:name="T1432" style:family="text">
      <style:text-properties style:font-name="Times New Roman" fo:font-size="10pt" style:font-size-asian="10pt" style:font-name-complex="Times New Roman1" style:font-size-complex="10pt"/>
    </style:style>
    <style:style style:name="T1433" style:family="text">
      <style:text-properties fo:color="#000000" loext:opacity="100%" style:font-name="Cardo" fo:letter-spacing="-0.011in" style:font-name-complex="Cardo1">
        <loext:char-complex-color loext:theme-type="dark1" loext:color-type="theme"/>
      </style:text-properties>
    </style:style>
    <style:style style:name="T1434" style:family="text">
      <style:text-properties fo:color="#000000" loext:opacity="100%" style:font-name="Times New Roman" fo:font-size="7pt" fo:background-color="#d9d9d9" loext:char-shading-value="0" style:font-size-asian="7pt" style:font-name-complex="Times New Roman1" style:font-size-complex="7pt">
        <loext:char-complex-color loext:theme-type="dark1" loext:color-type="theme"/>
      </style:text-properties>
    </style:style>
    <style:style style:name="T1435" style:family="text">
      <style:text-properties fo:color="#000000" loext:opacity="100%" style:font-name="Times New Roman" fo:font-size="7pt" fo:background-color="#bfbfbf" loext:char-shading-value="0" style:font-size-asian="7pt" style:font-name-complex="Times New Roman1" style:font-size-complex="7pt">
        <loext:char-complex-color loext:theme-type="dark1" loext:color-type="theme"/>
      </style:text-properties>
    </style:style>
    <style:style style:name="T1436" style:family="text">
      <style:text-properties fo:color="#000000" loext:opacity="100%" style:font-name="Cardo" fo:font-size="8pt" fo:background-color="#d9d9d9" loext:char-shading-value="0" style:font-size-asian="8pt" style:font-name-complex="Cardo1" style:font-size-complex="8pt">
        <loext:char-complex-color loext:theme-type="dark1" loext:color-type="theme"/>
      </style:text-properties>
    </style:style>
    <style:style style:name="T1437" style:family="text">
      <style:text-properties fo:color="#000000" loext:opacity="100%" style:font-name="Cardo" fo:font-size="9pt" style:text-underline-style="solid" style:text-underline-width="auto" style:text-underline-color="font-color" style:font-size-asian="9pt" style:font-name-complex="Cardo1" style:font-size-complex="9pt">
        <loext:char-complex-color loext:theme-type="dark1" loext:color-type="theme"/>
      </style:text-properties>
    </style:style>
    <style:style style:name="T1438" style:family="text">
      <style:text-properties style:font-name="Ezra SIL" fo:font-weight="bold" style:font-weight-asian="bold" style:font-family-complex="'Hebrew Paleo Siloam'" style:font-family-generic-complex="system" style:font-pitch-complex="variable" style:language-complex="he" style:country-complex="IL" style:font-weight-complex="bold"/>
    </style:style>
    <style:style style:name="T1439" style:family="text">
      <style:text-properties style:font-name="Ezra SIL" fo:font-weight="bold" style:font-weight-asian="bold" style:font-family-complex="'Hebrew Paleo Siloam'" style:font-family-generic-complex="system" style:font-pitch-complex="variable" style:language-complex="he" style:country-complex="IL" style:font-weight-complex="bold" style:script-type="complex"/>
    </style:style>
    <style:style style:name="T1440" style:family="text">
      <style:text-properties fo:font-family="Cardo" fo:font-size="10pt" fo:font-weight="bold" officeooo:rsid="013e29f3" style:font-name-asian="Times New Roman1" style:font-size-asian="10pt" style:font-weight-asian="bold" style:font-name-complex="Cardo1" style:font-size-complex="10pt" style:language-complex="he" style:country-complex="IL" style:font-weight-complex="bold"/>
    </style:style>
    <style:style style:name="T1441" style:family="text">
      <style:text-properties fo:font-family="Cardo" fo:font-size="10pt" fo:font-weight="bold" officeooo:rsid="013f96c6" style:font-name-asian="Times New Roman1" style:font-size-asian="10pt" style:font-weight-asian="bold" style:font-name-complex="Cardo1" style:font-size-complex="10pt" style:language-complex="he" style:country-complex="IL" style:font-weight-complex="bold"/>
    </style:style>
    <style:style style:name="T1442" style:family="text">
      <style:text-properties style:font-name="Cardo" fo:font-size="10pt" style:font-size-asian="10pt" style:font-name-complex="Cardo1" style:font-size-complex="10pt" style:language-complex="he" style:country-complex="IL"/>
    </style:style>
    <style:style style:name="T1443" style:family="text">
      <style:text-properties style:font-name="Cardo" fo:font-size="6pt" style:font-size-asian="6pt" style:font-name-complex="Cardo1" style:font-size-complex="6pt" style:language-complex="he" style:country-complex="IL"/>
    </style:style>
    <style:style style:name="T1444" style:family="text">
      <style:text-properties style:font-name="Cardo" fo:font-size="10pt" fo:font-weight="bold" officeooo:rsid="010cace1" style:font-size-asian="10pt" style:font-weight-asian="bold" style:font-name-complex="Cardo1" style:font-size-complex="10pt" style:language-complex="he" style:country-complex="IL" style:font-weight-complex="bold"/>
    </style:style>
    <style:style style:name="T1445" style:family="text">
      <style:text-properties fo:font-variant="small-caps" fo:color="#000000" loext:opacity="100%" style:font-name="Cardo" fo:font-size="6pt" style:font-size-asian="6pt" style:font-name-complex="Cardo1" style:font-size-complex="6pt">
        <loext:char-complex-color loext:theme-type="dark1" loext:color-type="theme"/>
      </style:text-properties>
    </style:style>
    <style:style style:name="T1446" style:family="text">
      <style:text-properties fo:font-variant="small-caps" fo:color="#000000" loext:opacity="100%" style:font-name="Cardo" fo:font-size="5pt" style:font-size-asian="5pt" style:font-name-complex="Cardo1" style:font-size-complex="5pt">
        <loext:char-complex-color loext:theme-type="dark1" loext:color-type="theme"/>
      </style:text-properties>
    </style:style>
    <style:style style:name="T1447" style:family="text">
      <style:text-properties fo:color="#000000" loext:opacity="100%" style:font-name="Cardo" fo:font-weight="normal" officeooo:rsid="010cace1" style:font-name-asian="Calibri3" style:font-weight-asian="normal" style:font-name-complex="Cardo1" style:font-weight-complex="normal">
        <loext:char-complex-color loext:theme-type="dark1" loext:color-type="theme"/>
      </style:text-properties>
    </style:style>
    <style:style style:name="T1448" style:family="text">
      <style:text-properties fo:color="#000000" loext:opacity="100%" style:font-name="Cardo" fo:font-weight="bold" officeooo:rsid="010cace1" style:font-name-asian="Calibri3" style:font-weight-asian="bold" style:font-name-complex="Cardo1" style:font-weight-complex="bold">
        <loext:char-complex-color loext:theme-type="dark1" loext:color-type="theme"/>
      </style:text-properties>
    </style:style>
    <style:style style:name="T1449" style:family="text">
      <style:text-properties fo:color="#000000" loext:opacity="100%" style:font-name="Cardo" fo:background-color="#bfbfbf" loext:char-shading-value="0" style:font-name-asian="Calibri3" style:font-name-complex="Cardo1">
        <loext:char-complex-color loext:theme-type="dark1" loext:color-type="theme"/>
      </style:text-properties>
    </style:style>
    <style:style style:name="T1450" style:family="text">
      <style:text-properties fo:color="#000000" loext:opacity="100%" style:font-name="Cardo" fo:font-size="5pt" fo:font-weight="bold" style:font-name-asian="Calibri3" style:font-size-asian="5pt" style:font-weight-asian="bold" style:font-name-complex="Cardo1" style:font-size-complex="5pt" style:font-weight-complex="bold">
        <loext:char-complex-color loext:theme-type="dark1" loext:color-type="theme"/>
      </style:text-properties>
    </style:style>
    <style:style style:name="T1451" style:family="text">
      <style:text-properties fo:color="#000000" loext:opacity="100%" style:font-name="Cardo" fo:font-size="7pt" style:text-underline-style="solid" style:text-underline-width="auto" style:text-underline-color="font-color" fo:background-color="#d9d9d9" loext:char-shading-value="0" style:font-name-asian="Calibri3" style:font-size-asian="7pt" style:font-name-complex="Cardo1" style:font-size-complex="7pt">
        <loext:char-complex-color loext:theme-type="dark1" loext:color-type="theme"/>
      </style:text-properties>
    </style:style>
    <style:style style:name="T1452" style:family="text">
      <style:text-properties fo:color="#417cbe" loext:opacity="100%" style:text-position="29% 100%" style:font-name="Cardo" fo:font-size="7pt" style:rfc-language-tag="x-none" style:font-size-asian="7pt" style:font-name-complex="Cardo1" style:font-size-complex="7pt" style:language-complex="he" style:country-complex="IL"/>
    </style:style>
    <style:style style:name="T1453" style:family="text">
      <style:text-properties fo:color="#000000" loext:opacity="100%" style:font-name="Ezra SIL" style:rfc-language-tag="x-none" style:font-name-complex="Ezra SIL1" style:language-complex="he" style:country-complex="IL"/>
    </style:style>
    <style:style style:name="T1454" style:family="text">
      <style:text-properties fo:color="#000000" loext:opacity="100%" style:font-name="Cardo" fo:font-weight="bold" officeooo:rsid="00e29f6a" style:font-name-asian="Calibri3" style:font-weight-asian="bold" style:font-name-complex="Cardo1" style:font-weight-complex="bold">
        <loext:char-complex-color loext:theme-type="dark1" loext:color-type="theme"/>
      </style:text-properties>
    </style:style>
    <style:style style:name="T1455" style:family="text">
      <style:text-properties fo:color="#000000" loext:opacity="100%" style:font-name="Cardo" fo:font-weight="normal" officeooo:rsid="00e29f6a" style:font-name-asian="Calibri3" style:font-weight-asian="normal" style:font-name-complex="Cardo1" style:font-weight-complex="normal">
        <loext:char-complex-color loext:theme-type="dark1" loext:color-type="theme"/>
      </style:text-properties>
    </style:style>
    <style:style style:name="T1456" style:family="text">
      <style:text-properties fo:color="#000000" loext:opacity="100%" style:font-name="Cardo" style:text-underline-style="solid" style:text-underline-width="auto" style:text-underline-color="font-color" fo:font-weight="bold" style:font-name-asian="Calibri3" style:font-weight-asian="bold" style:font-name-complex="Cardo1" style:font-weight-complex="bold">
        <loext:char-complex-color loext:theme-type="dark1" loext:color-type="theme"/>
      </style:text-properties>
    </style:style>
    <style:style style:name="T1457" style:family="text">
      <style:text-properties fo:color="#000000" loext:opacity="100%" style:font-name="Cardo" fo:font-style="italic" style:text-underline-style="solid" style:text-underline-width="auto" style:text-underline-color="font-color" fo:font-weight="bold" style:font-name-asian="Calibri3" style:font-style-asian="italic" style:font-weight-asian="bold" style:font-name-complex="Cardo1" style:font-style-complex="italic" style:font-weight-complex="bold">
        <loext:char-complex-color loext:theme-type="dark1" loext:color-type="theme"/>
      </style:text-properties>
    </style:style>
    <style:style style:name="T1458" style:family="text">
      <style:text-properties fo:color="#000000" loext:opacity="100%" style:font-name="Cardo" fo:letter-spacing="-0.0126in" style:text-underline-style="solid" style:text-underline-width="auto" style:text-underline-color="font-color" fo:font-weight="bold" style:font-name-asian="Calibri3" style:font-weight-asian="bold" style:font-name-complex="Cardo1" style:font-weight-complex="bold">
        <loext:char-complex-color loext:theme-type="dark1" loext:color-type="theme"/>
      </style:text-properties>
    </style:style>
    <style:style style:name="T1459" style:family="text">
      <style:text-properties style:font-name="Ezra SIL" style:text-underline-style="solid" style:text-underline-width="auto" style:text-underline-color="font-color" fo:font-weight="bold" style:font-weight-asian="bold" style:font-family-complex="'Hebrew Paleo Siloam'" style:font-family-generic-complex="system" style:font-pitch-complex="variable" style:language-complex="he" style:country-complex="IL" style:font-weight-complex="bold"/>
    </style:style>
    <style:style style:name="T1460" style:family="text">
      <style:text-properties style:font-name="Ezra SIL" style:text-underline-style="solid" style:text-underline-width="auto" style:text-underline-color="font-color" fo:font-weight="bold" style:font-weight-asian="bold" style:font-family-complex="'Hebrew Paleo Siloam'" style:font-family-generic-complex="system" style:font-pitch-complex="variable" style:language-complex="he" style:country-complex="IL" style:font-weight-complex="bold" style:script-type="complex"/>
    </style:style>
    <style:style style:name="T1461" style:family="text">
      <style:text-properties fo:color="#000000" loext:opacity="100%" style:font-name="Cardo" fo:font-weight="bold" fo:background-color="#bfbfbf" loext:char-shading-value="0" style:font-name-asian="Calibri3" style:font-weight-asian="bold" style:font-name-complex="Cardo1" style:font-weight-complex="bold">
        <loext:char-complex-color loext:theme-type="dark1" loext:color-type="theme"/>
      </style:text-properties>
    </style:style>
    <style:style style:name="T1462" style:family="text">
      <style:text-properties fo:color="#000000" loext:opacity="100%" style:font-name="Cardo" fo:letter-spacing="-0.0126in" fo:font-weight="bold" style:font-name-asian="Calibri3" style:font-weight-asian="bold" style:font-name-complex="Cardo1" style:font-weight-complex="bold">
        <loext:char-complex-color loext:theme-type="dark1" loext:color-type="theme"/>
      </style:text-properties>
    </style:style>
    <style:style style:name="T1463" style:family="text">
      <style:text-properties fo:color="#000000" loext:opacity="100%" style:font-name="Cardo" fo:font-size="10pt" fo:letter-spacing="-0.0126in" style:font-name-asian="Calibri3" style:font-size-asian="10pt" style:font-name-complex="Cardo1" style:font-size-complex="10pt" style:language-complex="he" style:country-complex="IL">
        <loext:char-complex-color loext:theme-type="dark1" loext:color-type="theme"/>
      </style:text-properties>
    </style:style>
    <style:style style:name="T1464" style:family="text">
      <style:text-properties fo:color="#000000" loext:opacity="100%" style:font-name="Cardo" fo:font-size="12pt" style:font-name-asian="Calibri3" style:font-size-asian="12pt" style:font-name-complex="Cardo1" style:font-size-complex="12pt">
        <loext:char-complex-color loext:theme-type="dark1" loext:color-type="theme"/>
      </style:text-properties>
    </style:style>
    <style:style style:name="T1465" style:family="text">
      <style:text-properties fo:color="#000000" loext:opacity="100%" style:font-name="Cardo" style:rfc-language-tag="x-none" fo:font-weight="bold" style:font-weight-asian="bold" style:font-name-complex="Cardo1" style:language-complex="he" style:country-complex="IL" style:font-weight-complex="bold">
        <loext:char-complex-color loext:theme-type="dark1" loext:color-type="theme"/>
      </style:text-properties>
    </style:style>
    <style:style style:name="T1466" style:family="text">
      <style:text-properties fo:color="#000000" loext:opacity="100%" style:font-name="Cardo" style:rfc-language-tag="x-none" fo:font-weight="bold" style:font-weight-asian="bold" style:font-name-complex="Cardo1" style:language-complex="he" style:country-complex="IL" style:font-weight-complex="bold"/>
    </style:style>
    <style:style style:name="T1467" style:family="text">
      <style:text-properties style:font-name="Cardo" fo:font-weight="bold" style:font-weight-asian="bold" style:font-family-complex="'Hebrew Paleo Siloam'" style:font-family-generic-complex="system" style:font-pitch-complex="variable" style:language-complex="he" style:country-complex="IL" style:font-weight-complex="bold"/>
    </style:style>
    <style:style style:name="T1468" style:family="text">
      <style:text-properties fo:font-variant="small-caps" fo:color="#000000" loext:opacity="100%" style:font-name="Cardo" fo:font-size="6pt" style:rfc-language-tag="x-none" style:font-size-asian="6pt" style:font-name-complex="Cardo1" style:font-size-complex="6pt" style:language-complex="he" style:country-complex="IL"/>
    </style:style>
    <style:style style:name="T1469" style:family="text">
      <style:text-properties fo:font-variant="small-caps" fo:color="#000000" loext:opacity="100%" style:font-name="Cardo" fo:font-size="5pt" style:rfc-language-tag="x-none" style:font-size-asian="5pt" style:font-name-complex="Cardo1" style:font-size-complex="5pt" style:language-complex="he" style:country-complex="IL"/>
    </style:style>
    <style:style style:name="T1470" style:family="text">
      <style:text-properties fo:color="#000000" loext:opacity="100%" style:font-name="Times New Roman" fo:font-size="12pt" fo:font-weight="bold" style:font-name-asian="Calibri3" style:font-size-asian="12pt" style:font-weight-asian="bold" style:font-name-complex="Times New Roman1" style:font-size-complex="12pt"/>
    </style:style>
    <style:style style:name="T1471" style:family="text">
      <style:text-properties fo:color="#000000" loext:opacity="100%" style:font-name="Times New Roman" style:text-underline-style="solid" style:text-underline-width="auto" style:text-underline-color="font-color" fo:background-color="#bfbfbf" loext:char-shading-value="0" style:font-name-asian="Calibri3" style:font-name-complex="Times New Roman1" style:font-weight-complex="bold"/>
    </style:style>
    <style:style style:name="T1472" style:family="text">
      <style:text-properties fo:color="#000000" loext:opacity="100%" style:font-name="Times New Roman" fo:background-color="#bfbfbf" loext:char-shading-value="0" style:font-name-asian="Calibri3" style:font-name-complex="Times New Roman1" style:font-weight-complex="bold"/>
    </style:style>
    <style:style style:name="T1473" style:family="text">
      <style:text-properties fo:color="#000000" loext:opacity="100%" style:font-name="Times New Roman" style:font-name-asian="Calibri3" style:font-name-complex="Times New Roman1" style:font-weight-complex="bold"/>
    </style:style>
    <style:style style:name="T1474" style:family="text">
      <style:text-properties fo:color="#000000" loext:opacity="100%" style:font-name="Cardo" fo:font-weight="bold" style:font-name-asian="Calibri3" style:font-weight-asian="bold" style:font-family-complex="'Hebrew Paleo Siloam'" style:font-family-generic-complex="system" style:font-pitch-complex="variable" style:script-type="complex"/>
    </style:style>
    <style:style style:name="T1475" style:family="text">
      <style:text-properties fo:color="#000000" loext:opacity="100%" style:font-name="Cardo" fo:letter-spacing="0.0055in" fo:font-weight="bold" style:font-name-asian="Calibri3" style:font-weight-asian="bold" style:font-name-complex="Cardo1"/>
    </style:style>
    <style:style style:name="T1476" style:family="text">
      <style:text-properties fo:color="#000000" loext:opacity="100%" style:font-name="Cardo" style:font-name-asian="Calibri3" style:font-name-complex="Cardo1" style:font-weight-complex="bold"/>
    </style:style>
    <style:style style:name="T1477" style:family="text">
      <style:text-properties fo:color="#000000" loext:opacity="100%" style:font-name="Cardo" style:font-name-asian="Calibri3" style:font-family-complex="'Hebrew Paleo Siloam'" style:font-family-generic-complex="system" style:font-pitch-complex="variable" style:font-weight-complex="bold" style:script-type="complex"/>
    </style:style>
    <style:style style:name="T1478" style:family="text">
      <style:text-properties fo:color="#000000" loext:opacity="100%" style:font-name="Cardo" fo:font-weight="bold" fo:background-color="#bfbfbf" loext:char-shading-value="0" style:font-name-asian="Calibri3" style:font-weight-asian="bold" style:font-name-complex="Cardo1"/>
    </style:style>
    <style:style style:name="T1479" style:family="text">
      <style:text-properties fo:color="#000000" loext:opacity="100%" style:font-name="Cardo" style:text-underline-style="solid" style:text-underline-width="auto" style:text-underline-color="font-color" fo:font-weight="bold" style:font-name-asian="Calibri3" style:font-weight-asian="bold" style:font-name-complex="Cardo1"/>
    </style:style>
    <style:style style:name="T1480" style:family="text">
      <style:text-properties fo:color="#000000" loext:opacity="100%" style:font-name="Cardo" fo:font-style="italic" style:text-underline-style="solid" style:text-underline-width="auto" style:text-underline-color="font-color" fo:font-weight="bold" fo:background-color="#bfbfbf" loext:char-shading-value="0" style:font-name-asian="Calibri3" style:font-style-asian="italic" style:font-weight-asian="bold" style:font-name-complex="Cardo1" style:font-style-complex="italic"/>
    </style:style>
    <style:style style:name="T1481" style:family="text">
      <style:text-properties fo:color="#000000" loext:opacity="100%" style:font-name="Cardo" fo:font-style="italic" fo:font-weight="bold" fo:background-color="#bfbfbf" loext:char-shading-value="0" style:font-name-asian="Calibri3" style:font-style-asian="italic" style:font-weight-asian="bold" style:font-name-complex="Cardo1" style:font-style-complex="italic"/>
    </style:style>
    <style:style style:name="T1482" style:family="text">
      <style:text-properties fo:color="#000000" loext:opacity="100%" style:font-name="Cardo" fo:font-style="italic" fo:font-weight="bold" style:font-name-asian="Calibri3" style:font-style-asian="italic" style:font-weight-asian="bold" style:font-name-complex="Cardo1" style:font-style-complex="italic"/>
    </style:style>
    <style:style style:name="T1483" style:family="text">
      <style:text-properties fo:color="#000000" loext:opacity="100%" style:font-name="Monotype Corsiva" fo:font-size="12pt" style:text-underline-style="solid" style:text-underline-width="auto" style:text-underline-color="font-color" fo:background-color="#fff2cc" loext:char-shading-value="0" style:font-name-asian="Calibri3" style:font-size-asian="12pt" style:font-name-complex="Times New Roman1" style:font-size-complex="12pt" style:font-weight-complex="bold"/>
    </style:style>
    <style:style style:name="T1484" style:family="text">
      <style:text-properties fo:color="#000000" loext:opacity="100%" style:font-name="Monotype Corsiva" fo:font-size="12pt" style:text-underline-style="solid" style:text-underline-width="auto" style:text-underline-color="font-color" fo:background-color="#d9d9d9" loext:char-shading-value="0" style:font-name-asian="Calibri3" style:font-size-asian="12pt" style:font-name-complex="Times New Roman1" style:font-size-complex="12pt" style:font-weight-complex="bold"/>
    </style:style>
    <style:style style:name="T1485" style:family="text">
      <style:text-properties fo:color="#000000" loext:opacity="100%" style:font-name="Cardo" fo:font-size="8pt" fo:font-weight="bold" style:font-name-asian="Calibri3" style:font-size-asian="8pt" style:font-weight-asian="bold" style:font-name-complex="Cardo1" style:font-size-complex="8pt">
        <loext:char-complex-color loext:theme-type="dark1" loext:color-type="theme"/>
      </style:text-properties>
    </style:style>
    <style:style style:name="T1486" style:family="text">
      <style:text-properties fo:color="#000000" loext:opacity="100%" style:font-name="Cardo" style:rfc-language-tag="x-none" fo:font-weight="bold" style:font-name-asian="Calibri3" style:font-weight-asian="bold" style:font-name-complex="Cardo1"/>
    </style:style>
    <style:style style:name="T1487" style:family="text">
      <style:text-properties fo:color="#000000" loext:opacity="100%" style:font-name="Cardo" fo:font-size="12pt" style:font-name-asian="Calibri3" style:font-size-asian="12pt" style:font-name-complex="Cardo1" style:font-size-complex="12pt" style:font-weight-complex="bold"/>
    </style:style>
    <style:style style:name="T1488" style:family="text">
      <style:text-properties fo:color="#000000" loext:opacity="100%" style:font-name="Times New Roman" style:text-underline-style="solid" style:text-underline-width="auto" style:text-underline-color="font-color" fo:background-color="#d9d9d9" loext:char-shading-value="0" style:font-name-asian="Calibri3" style:font-name-complex="Times New Roman1" style:font-weight-complex="bold"/>
    </style:style>
    <style:style style:name="T1489" style:family="text">
      <style:text-properties fo:color="#000000" loext:opacity="100%" style:font-name="Times New Roman" fo:background-color="#d9d9d9" loext:char-shading-value="0" style:font-name-asian="Calibri3" style:font-name-complex="Times New Roman1" style:font-weight-complex="bold"/>
    </style:style>
    <style:style style:name="T1490" style:family="text">
      <style:text-properties fo:color="#000000" loext:opacity="100%" fo:font-family="Cardo" fo:font-weight="bold" officeooo:rsid="010cace1" style:font-name-asian="Calibri3" style:font-weight-asian="bold" style:font-name-complex="Cardo1"/>
    </style:style>
    <style:style style:name="T1491" style:family="text">
      <style:text-properties fo:color="#000000" loext:opacity="100%" style:font-name="Cardo" fo:font-weight="bold" officeooo:rsid="00e4b162" style:font-name-asian="Calibri3" style:font-weight-asian="bold" style:font-name-complex="Cardo1"/>
    </style:style>
    <style:style style:name="T1492" style:family="text">
      <style:text-properties fo:color="#000000" loext:opacity="100%" style:font-name="Times New Roman" fo:font-weight="bold" style:font-name-asian="Calibri3" style:font-weight-asian="bold" style:font-name-complex="Times New Roman1"/>
    </style:style>
    <style:style style:name="T1493" style:family="text">
      <style:text-properties fo:color="#000000" loext:opacity="100%" style:font-name="Cardo" fo:font-size="10pt" fo:font-weight="bold" style:font-name-asian="Calibri3" style:font-size-asian="10pt" style:font-weight-asian="bold" style:font-name-complex="Cardo1" style:font-size-complex="10pt"/>
    </style:style>
    <style:style style:name="T1494" style:family="text">
      <style:text-properties fo:color="#000000" loext:opacity="100%" style:font-name="Monotype Corsiva" fo:font-size="12pt" fo:background-color="#bfbfbf" loext:char-shading-value="0" style:font-name-asian="Calibri3" style:font-size-asian="12pt" style:font-name-complex="Cardo1" style:font-size-complex="12pt"/>
    </style:style>
    <style:style style:name="T1495" style:family="text">
      <style:text-properties fo:color="#000000" loext:opacity="100%" style:font-name="Monotype Corsiva" fo:font-size="12pt" fo:background-color="#bfbfbf" loext:char-shading-value="0" style:font-name-asian="Calibri3" style:font-size-asian="12pt" style:font-name-complex="Cardo1" style:font-size-complex="12pt" style:font-weight-complex="bold"/>
    </style:style>
    <style:style style:name="T1496" style:family="text">
      <style:text-properties fo:color="#000000" loext:opacity="100%" style:font-name="Cardo" fo:font-size="14pt" style:text-underline-style="solid" style:text-underline-width="auto" style:text-underline-color="font-color" fo:font-weight="bold" fo:background-color="#d9d9d9" loext:char-shading-value="0" style:font-name-asian="Calibri3" style:font-size-asian="14pt" style:font-weight-asian="bold" style:font-name-complex="Cardo1" style:font-size-complex="14pt">
        <loext:char-complex-color loext:theme-type="dark1" loext:color-type="theme"/>
      </style:text-properties>
    </style:style>
    <style:style style:name="T1497" style:family="text">
      <style:text-properties fo:color="#000000" loext:opacity="100%" style:font-name="Monotype Corsiva" fo:font-size="16pt" style:font-name-asian="Calibri3" style:font-size-asian="16pt" style:font-name-complex="Cardo1" style:font-size-complex="16pt"/>
    </style:style>
    <style:style style:name="T1498" style:family="text">
      <style:text-properties fo:color="#000000" loext:opacity="100%" style:font-name="Cardo" fo:font-size="8pt" style:text-underline-style="solid" style:text-underline-width="auto" style:text-underline-color="font-color" fo:font-weight="bold" fo:background-color="#d9d9d9" loext:char-shading-value="0" style:font-name-asian="Calibri3" style:font-size-asian="8pt" style:font-weight-asian="bold" style:font-name-complex="Cardo1" style:font-size-complex="8pt">
        <loext:char-complex-color loext:theme-type="dark1" loext:color-type="theme"/>
      </style:text-properties>
    </style:style>
    <style:style style:name="T1499" style:family="text">
      <style:text-properties style:font-name="Calibri2" style:font-name-asian="Calibri3" style:font-name-complex="Arial" style:font-weight-complex="bold"/>
    </style:style>
    <style:style style:name="T1500" style:family="text">
      <style:text-properties fo:color="#000000" loext:opacity="100%" fo:font-family="Vijaya" style:font-family-generic="roman" style:font-pitch="variable" fo:font-size="18pt" style:font-size-asian="18pt" style:font-family-complex="Vijaya" style:font-family-generic-complex="system" style:font-pitch-complex="variable" style:font-size-complex="18pt" style:font-weight-complex="bold">
        <loext:char-complex-color loext:theme-type="dark1" loext:color-type="theme"/>
      </style:text-properties>
    </style:style>
    <style:style style:name="T1501" style:family="text">
      <style:text-properties fo:color="#000000" loext:opacity="100%" style:font-name="Mongolian Baiti" fo:font-size="12pt" style:font-size-asian="12pt" style:font-name-complex="Mongolian Baiti1" style:font-size-complex="12pt" style:font-weight-complex="bold">
        <loext:char-complex-color loext:theme-type="dark1" loext:color-type="theme"/>
      </style:text-properties>
    </style:style>
    <style:style style:name="T1502" style:family="text">
      <style:text-properties fo:color="#000000" loext:opacity="100%" style:font-name="Mongolian Baiti" fo:font-size="12pt" style:font-size-asian="12pt" style:font-name-complex="Mongolian Baiti1" style:font-size-complex="12pt" style:font-weight-complex="bold"/>
    </style:style>
    <style:style style:name="T1503" style:family="text">
      <style:text-properties fo:color="#000000" loext:opacity="100%" fo:font-family="'Linux Libertine Display G'" style:font-family-generic="roman" style:font-pitch="variable" fo:font-weight="bold" style:font-name-asian="Calibri3" style:font-weight-asian="bold" style:font-family-complex="'Linux Libertine Display G'" style:font-family-generic-complex="system" style:font-pitch-complex="variable">
        <loext:char-complex-color loext:theme-type="dark1" loext:color-type="theme"/>
      </style:text-properties>
    </style:style>
    <style:style style:name="T1504" style:family="text">
      <style:text-properties fo:color="#000000" loext:opacity="100%" fo:font-family="'Linux Libertine Display G'" style:font-family-generic="roman" style:font-pitch="variable" fo:font-weight="bold" style:font-weight-asian="bold" style:font-family-complex="'Linux Libertine Display G'" style:font-family-generic-complex="system" style:font-pitch-complex="variable">
        <loext:char-complex-color loext:theme-type="dark1" loext:color-type="theme"/>
      </style:text-properties>
    </style:style>
    <style:style style:name="T1505" style:family="text">
      <style:text-properties style:font-name="Calibri2" fo:font-weight="bold" style:font-name-asian="Calibri3" style:font-weight-asian="bold" style:font-name-complex="Arial"/>
    </style:style>
    <style:style style:name="T1506" style:family="text">
      <style:text-properties fo:color="#000000" loext:opacity="100%" style:font-name="Calibri2" fo:font-weight="bold" style:font-name-asian="Calibri3" style:font-weight-asian="bold" style:font-name-complex="Arial">
        <loext:char-complex-color loext:theme-type="dark1" loext:color-type="theme"/>
      </style:text-properties>
    </style:style>
    <style:style style:name="T1507" style:family="text">
      <style:text-properties style:font-name="Calibri2" fo:font-size="10pt" fo:font-weight="bold" style:font-name-asian="Calibri3" style:font-size-asian="10pt" style:font-weight-asian="bold" style:font-name-complex="Arial" style:font-size-complex="10pt"/>
    </style:style>
    <style:style style:name="T1508" style:family="text">
      <style:text-properties fo:color="#000000" loext:opacity="100%" style:font-name="Calibri2" fo:font-size="10pt" fo:font-weight="bold" style:font-name-asian="Calibri3" style:font-size-asian="10pt" style:font-weight-asian="bold" style:font-name-complex="Arial" style:font-size-complex="10pt">
        <loext:char-complex-color loext:theme-type="dark1" loext:color-type="theme"/>
      </style:text-properties>
    </style:style>
    <style:style style:name="T1509" style:family="text">
      <style:text-properties style:font-name="Calibri2" fo:font-size="10pt" style:font-name-asian="Calibri3" style:font-size-asian="10pt" style:font-name-complex="Arial" style:font-size-complex="10pt"/>
    </style:style>
    <style:style style:name="T1510" style:family="text">
      <style:text-properties fo:color="#000000" loext:opacity="100%" style:font-name="Ezra SIL" fo:font-size="10pt" fo:font-weight="bold" style:font-size-asian="10pt" style:font-weight-asian="bold" style:font-name-complex="Ezra SIL1" style:font-size-complex="10pt">
        <loext:char-complex-color loext:theme-type="dark1" loext:color-type="theme"/>
      </style:text-properties>
    </style:style>
    <style:style style:name="T1511" style:family="text">
      <style:text-properties fo:color="#000000" loext:opacity="100%" style:font-name="Cardo" fo:font-size="10pt" fo:font-weight="bold" officeooo:rsid="00fe5a4e" style:font-size-asian="10pt" style:font-weight-asian="bold" style:font-name-complex="Cardo1" style:font-size-complex="10pt">
        <loext:char-complex-color loext:theme-type="dark1" loext:color-type="theme"/>
      </style:text-properties>
    </style:style>
    <style:style style:name="T1512" style:family="text">
      <style:text-properties fo:color="#000000" loext:opacity="100%" style:font-name="Ezra SIL" style:font-name-asian="Calibri3" style:font-name-complex="Ezra SIL1" style:font-weight-complex="bold">
        <loext:char-complex-color loext:theme-type="dark1" loext:color-type="theme"/>
      </style:text-properties>
    </style:style>
    <style:style style:name="T1513" style:family="text">
      <style:text-properties fo:color="#000000" loext:opacity="100%" style:font-name="Ezra SIL" fo:font-size="12pt" fo:font-style="italic" style:font-size-asian="12pt" style:font-style-asian="italic" style:font-name-complex="Ezra SIL1" style:font-size-complex="12pt" style:font-style-complex="italic" style:font-weight-complex="bold">
        <loext:char-complex-color loext:theme-type="dark1" loext:color-type="theme"/>
      </style:text-properties>
    </style:style>
    <style:style style:name="T1514" style:family="text">
      <style:text-properties fo:color="#000000" loext:opacity="100%" fo:font-family="'Linux Libertine Display G'" style:font-family-generic="roman" style:font-pitch="variable" fo:font-size="14pt" style:font-size-asian="14pt" style:font-family-complex="'Linux Libertine Display G'" style:font-family-generic-complex="system" style:font-pitch-complex="variable" style:font-size-complex="14pt" style:font-weight-complex="bold">
        <loext:char-complex-color loext:theme-type="dark1" loext:color-type="theme"/>
      </style:text-properties>
    </style:style>
    <style:style style:name="T1515" style:family="text">
      <style:text-properties fo:color="#000000" loext:opacity="100%" fo:font-family="'Linux Libertine Display G'" style:font-family-generic="roman" style:font-pitch="variable" style:font-family-complex="'Linux Libertine Display G'" style:font-family-generic-complex="system" style:font-pitch-complex="variable" style:font-weight-complex="bold">
        <loext:char-complex-color loext:theme-type="dark1" loext:color-type="theme"/>
      </style:text-properties>
    </style:style>
    <style:style style:name="T1516" style:family="text">
      <style:text-properties fo:color="#000000" loext:opacity="100%" style:font-name="Ezra SIL" fo:font-size="10pt" fo:font-weight="bold" style:font-name-asian="Calibri3" style:font-size-asian="10pt" style:font-weight-asian="bold" style:font-name-complex="Ezra SIL1" style:font-size-complex="10pt">
        <loext:char-complex-color loext:theme-type="dark1" loext:color-type="theme"/>
      </style:text-properties>
    </style:style>
    <style:style style:name="T1517" style:family="text">
      <style:text-properties fo:color="#000000" loext:opacity="100%" style:font-name="Ezra SIL" fo:font-weight="bold" style:font-name-asian="Calibri3" style:font-weight-asian="bold" style:font-name-complex="Ezra SIL1">
        <loext:char-complex-color loext:theme-type="dark1" loext:color-type="theme"/>
      </style:text-properties>
    </style:style>
    <style:style style:name="T1518" style:family="text">
      <style:text-properties fo:color="#000000" loext:opacity="100%" style:font-name="Ezra SIL" fo:font-size="10pt" style:font-size-asian="10pt" style:font-name-complex="Ezra SIL1" style:font-size-complex="10pt" style:font-weight-complex="bold">
        <loext:char-complex-color loext:theme-type="dark1" loext:color-type="theme"/>
      </style:text-properties>
    </style:style>
    <style:style style:name="T1519" style:family="text">
      <style:text-properties fo:color="#000000" loext:opacity="100%" fo:font-family="Cardo" fo:font-size="10pt" fo:font-weight="bold" officeooo:rsid="010fd6db" style:font-size-asian="10pt" style:font-weight-asian="bold" style:font-name-complex="Cardo1" style:font-size-complex="10pt">
        <loext:char-complex-color loext:theme-type="dark1" loext:color-type="theme"/>
      </style:text-properties>
    </style:style>
    <style:style style:name="T1520" style:family="text">
      <style:text-properties fo:color="#000000" loext:opacity="100%" style:font-name="Ezra SIL" fo:font-size="10.5pt" fo:font-weight="bold" style:font-name-asian="Calibri3" style:font-size-asian="10.5pt" style:font-weight-asian="bold" style:font-name-complex="Ezra SIL1" style:font-size-complex="10.5pt">
        <loext:char-complex-color loext:theme-type="dark1" loext:color-type="theme"/>
      </style:text-properties>
    </style:style>
    <style:style style:name="T1521" style:family="text">
      <style:text-properties fo:color="#000000" loext:opacity="100%" fo:font-family="'Linux Libertine Display G'" style:font-family-generic="roman" style:font-pitch="variable" fo:font-size="10.5pt" fo:font-weight="bold" style:font-size-asian="10.5pt" style:font-weight-asian="bold" style:font-family-complex="'Linux Libertine Display G'" style:font-family-generic-complex="system" style:font-pitch-complex="variable" style:font-size-complex="10.5pt">
        <loext:char-complex-color loext:theme-type="dark1" loext:color-type="theme"/>
      </style:text-properties>
    </style:style>
    <style:style style:name="T1522" style:family="text">
      <style:text-properties fo:color="#000000" loext:opacity="100%" fo:font-family="'Linux Libertine Display G'" style:font-family-generic="roman" style:font-pitch="variable" fo:font-size="10pt" fo:font-weight="bold" style:font-size-asian="10pt" style:font-weight-asian="bold" style:font-family-complex="'Linux Libertine Display G'" style:font-family-generic-complex="system" style:font-pitch-complex="variable" style:font-size-complex="10pt">
        <loext:char-complex-color loext:theme-type="dark1" loext:color-type="theme"/>
      </style:text-properties>
    </style:style>
    <style:style style:name="T1523" style:family="text">
      <style:text-properties fo:color="#000000" loext:opacity="100%" fo:font-family="'Linux Libertine Display G'" style:font-family-generic="roman" style:font-pitch="variable" fo:font-size="6pt" style:font-size-asian="6pt" style:font-family-complex="'Linux Libertine Display G'" style:font-family-generic-complex="system" style:font-pitch-complex="variable" style:font-size-complex="6pt" style:font-weight-complex="bold">
        <loext:char-complex-color loext:theme-type="dark1" loext:color-type="theme"/>
      </style:text-properties>
    </style:style>
    <style:style style:name="T1524" style:family="text">
      <style:text-properties fo:color="#000000" loext:opacity="100%" fo:font-family="'Linux Libertine Display G'" style:font-family-generic="roman" style:font-pitch="variable" fo:font-size="9pt" style:font-size-asian="9pt" style:font-family-complex="'Linux Libertine Display G'" style:font-family-generic-complex="system" style:font-pitch-complex="variable" style:font-size-complex="9pt" style:font-weight-complex="bold">
        <loext:char-complex-color loext:theme-type="dark1" loext:color-type="theme"/>
      </style:text-properties>
    </style:style>
    <style:style style:name="T1525" style:family="text">
      <style:text-properties fo:color="#000000" loext:opacity="100%" style:font-name="Cardo" fo:font-weight="bold" style:font-weight-asian="bold" style:font-family-complex="'Hebrew Paleo Siloam'" style:font-family-generic-complex="system" style:font-pitch-complex="variable" style:script-type="complex">
        <loext:char-complex-color loext:theme-type="dark1" loext:color-type="theme"/>
      </style:text-properties>
    </style:style>
    <style:style style:name="T1526" style:family="text">
      <style:text-properties fo:color="#000000" loext:opacity="100%" style:font-name="Cardo" fo:font-size="10pt" fo:font-weight="bold" style:font-size-asian="10pt" style:font-weight-asian="bold" style:font-family-complex="'Hebrew Paleo Siloam'" style:font-family-generic-complex="system" style:font-pitch-complex="variable" style:font-size-complex="10pt" style:script-type="complex">
        <loext:char-complex-color loext:theme-type="dark1" loext:color-type="theme"/>
      </style:text-properties>
    </style:style>
    <style:style style:name="T1527" style:family="text">
      <style:text-properties fo:color="#000000" loext:opacity="100%" style:font-name="Ezra SIL" fo:font-size="10pt" fo:font-weight="bold" style:font-size-asian="10pt" style:font-weight-asian="bold" style:font-name-complex="Ezra SIL1" style:font-size-complex="10pt" style:font-weight-complex="bold">
        <loext:char-complex-color loext:theme-type="dark1" loext:color-type="theme"/>
      </style:text-properties>
    </style:style>
    <style:style style:name="T1528" style:family="text">
      <style:text-properties fo:color="#000000" loext:opacity="100%" style:font-name="Ezra SIL" fo:font-size="10pt" style:font-size-asian="10pt" style:font-name-complex="Ezra SIL1" style:font-size-complex="10pt">
        <loext:char-complex-color loext:theme-type="dark1" loext:color-type="theme"/>
      </style:text-properties>
    </style:style>
    <style:style style:name="T1529" style:family="text">
      <style:text-properties fo:color="#000000" loext:opacity="100%" style:font-name="Cardo" fo:font-weight="bold" style:font-weight-asian="bold" style:font-family-complex="'Hebrew Paleo Siloam'" style:font-family-generic-complex="system" style:font-pitch-complex="variable">
        <loext:char-complex-color loext:theme-type="dark1" loext:color-type="theme"/>
      </style:text-properties>
    </style:style>
    <style:style style:name="T1530" style:family="text">
      <style:text-properties fo:color="#000000" loext:opacity="100%" style:font-name="Cardo" fo:font-size="10pt" fo:font-weight="bold" style:font-size-asian="10pt" style:font-weight-asian="bold" style:font-family-complex="'Hebrew Paleo Siloam'" style:font-family-generic-complex="system" style:font-pitch-complex="variable" style:font-size-complex="10pt">
        <loext:char-complex-color loext:theme-type="dark1" loext:color-type="theme"/>
      </style:text-properties>
    </style:style>
    <style:style style:name="T1531" style:family="text">
      <style:text-properties fo:color="#000000" loext:opacity="100%" style:font-name="Cardo" fo:font-size="10pt" fo:font-weight="bold" officeooo:rsid="012d663f" style:font-size-asian="10pt" style:font-weight-asian="bold" style:font-name-complex="Cardo1" style:font-size-complex="10pt">
        <loext:char-complex-color loext:theme-type="dark1" loext:color-type="theme"/>
      </style:text-properties>
    </style:style>
    <style:style style:name="T1532" style:family="text">
      <style:text-properties fo:color="#000000" loext:opacity="100%" style:font-name="Ezra SIL" fo:font-size="12pt" fo:font-weight="bold" style:font-name-asian="Calibri3" style:font-size-asian="12pt" style:font-weight-asian="bold" style:font-name-complex="Ezra SIL1" style:font-size-complex="12pt">
        <loext:char-complex-color loext:theme-type="dark1" loext:color-type="theme"/>
      </style:text-properties>
    </style:style>
    <style:style style:name="T1533" style:family="text">
      <style:text-properties fo:color="#000000" loext:opacity="100%" fo:font-family="'Linux Libertine Display G'" style:font-family-generic="roman" style:font-pitch="variable" fo:font-size="8pt" style:font-size-asian="8pt" style:font-family-complex="'Linux Libertine Display G'" style:font-family-generic-complex="system" style:font-pitch-complex="variable" style:font-size-complex="8pt" style:font-weight-complex="bold">
        <loext:char-complex-color loext:theme-type="dark1" loext:color-type="theme"/>
      </style:text-properties>
    </style:style>
    <style:style style:name="T1534" style:family="text">
      <style:text-properties fo:color="#000000" loext:opacity="100%" fo:font-family="'Linux Libertine Display G'" style:font-family-generic="roman" style:font-pitch="variable" fo:font-size="8pt" fo:font-weight="bold" style:font-size-asian="8pt" style:font-weight-asian="bold" style:font-family-complex="'Linux Libertine Display G'" style:font-family-generic-complex="system" style:font-pitch-complex="variable" style:font-size-complex="8pt">
        <loext:char-complex-color loext:theme-type="dark1" loext:color-type="theme"/>
      </style:text-properties>
    </style:style>
    <style:style style:name="T1535" style:family="text">
      <style:text-properties fo:color="#000000" loext:opacity="100%" fo:font-family="'Linux Libertine Display G'" style:font-family-generic="roman" style:font-pitch="variable" fo:font-size="12pt" fo:font-weight="bold" style:font-name-asian="Calibri3" style:font-size-asian="12pt" style:font-weight-asian="bold" style:font-family-complex="'Linux Libertine Display G'" style:font-family-generic-complex="system" style:font-pitch-complex="variable" style:font-size-complex="12pt" style:font-weight-complex="bold">
        <loext:char-complex-color loext:theme-type="dark1" loext:color-type="theme"/>
      </style:text-properties>
    </style:style>
    <style:style style:name="T1536" style:family="text">
      <style:text-properties fo:color="#000000" loext:opacity="100%" style:font-name="Times New Roman" fo:font-size="10pt" fo:font-weight="bold" style:font-size-asian="10pt" style:font-weight-asian="bold" style:font-name-complex="Times New Roman1" style:font-size-complex="10pt" style:font-weight-complex="bold">
        <loext:char-complex-color loext:theme-type="dark1" loext:color-type="theme"/>
      </style:text-properties>
    </style:style>
    <style:style style:name="T1537" style:family="text">
      <style:text-properties style:font-name="Times New Roman" fo:font-size="10pt" style:font-size-asian="10pt" style:font-name-complex="Times New Roman1" style:font-size-complex="10pt" style:font-weight-complex="bold"/>
    </style:style>
    <style:style style:name="T1538" style:family="text">
      <style:text-properties fo:font-family="'Linux Libertine Display G'" style:font-family-generic="roman" style:font-pitch="variable" style:font-family-complex="'Linux Libertine Display G'" style:font-family-generic-complex="system" style:font-pitch-complex="variable" style:font-weight-complex="bold"/>
    </style:style>
    <style:style style:name="T1539" style:family="text">
      <style:text-properties fo:color="#000000" loext:opacity="100%" style:font-name="Ezra SIL" fo:font-size="12pt" fo:font-weight="bold" style:font-size-asian="12pt" style:font-weight-asian="bold" style:font-name-complex="Ezra SIL1" style:font-size-complex="12pt">
        <loext:char-complex-color loext:theme-type="dark1" loext:color-type="theme"/>
      </style:text-properties>
    </style:style>
    <style:style style:name="T1540" style:family="text">
      <style:text-properties fo:color="#000000" loext:opacity="100%" style:font-name="Times New Roman" fo:font-weight="bold" style:font-name-asian="Calibri3" style:font-weight-asian="bold" style:font-name-complex="Times New Roman1" style:font-weight-complex="bold">
        <loext:char-complex-color loext:theme-type="dark1" loext:color-type="theme"/>
      </style:text-properties>
    </style:style>
    <style:style style:name="T1541" style:family="text">
      <style:text-properties fo:color="#000000" loext:opacity="100%" fo:font-family="'Copperplate Gothic Bold'" style:font-family-generic="swiss" style:font-pitch="variable" fo:font-size="16pt" fo:font-weight="bold" style:font-name-asian="Calibri3" style:font-size-asian="16pt" style:font-weight-asian="bold" style:font-name-complex="Times New Roman1" style:font-size-complex="16pt" style:font-weight-complex="bold"/>
    </style:style>
    <style:style style:name="T1542" style:family="text">
      <style:text-properties fo:color="#000000" loext:opacity="100%" style:font-name="Times New Roman" fo:font-size="16pt" fo:font-weight="bold" style:font-name-asian="Calibri3" style:font-size-asian="16pt" style:font-weight-asian="bold" style:font-name-complex="Times New Roman1" style:font-size-complex="16pt" style:font-weight-complex="bold"/>
    </style:style>
    <style:style style:name="T1543" style:family="text">
      <style:text-properties style:font-name="Times New Roman" fo:font-size="16pt" fo:font-weight="bold" style:font-name-asian="Calibri3" style:font-size-asian="16pt" style:font-weight-asian="bold" style:font-name-complex="Times New Roman1" style:font-size-complex="16pt" style:font-weight-complex="bold"/>
    </style:style>
    <style:style style:name="T1544" style:family="text">
      <style:text-properties fo:color="#000000" loext:opacity="100%" style:font-name="Cardo" fo:font-size="12pt" style:font-name-asian="Calibri3" style:font-size-asian="12pt" style:font-name-complex="Times New Roman1" style:font-size-complex="12pt"/>
    </style:style>
    <style:style style:name="T1545" style:family="text">
      <style:text-properties fo:color="#000000" loext:opacity="100%" style:text-underline-style="solid" style:text-underline-width="auto" style:text-underline-color="font-color" fo:background-color="#d9d9d9" loext:char-shading-value="0"/>
    </style:style>
    <style:style style:name="T1546" style:family="text">
      <style:text-properties fo:color="#000000" loext:opacity="100%" style:text-underline-style="solid" style:text-underline-width="auto" style:text-underline-color="font-color" officeooo:rsid="01a6a607" fo:background-color="#d9d9d9" loext:char-shading-value="0"/>
    </style:style>
    <style:style style:name="T1547" style:family="text">
      <style:text-properties fo:color="#000000" loext:opacity="100%" fo:font-weight="bold" style:font-weight-asian="bold" style:font-weight-complex="bold"/>
    </style:style>
    <style:style style:name="T1548" style:family="text">
      <style:text-properties fo:color="#000000" loext:opacity="100%" fo:font-style="italic" fo:background-color="#eaedc9" loext:char-shading-value="0" style:font-style-asian="italic" style:font-style-complex="italic"/>
    </style:style>
    <style:style style:name="T1549" style:family="text">
      <style:text-properties fo:color="#000000" loext:opacity="100%" style:font-name="Cardo" fo:font-size="10pt" fo:font-weight="bold" style:font-name-asian="Calibri3" style:font-size-asian="10pt" style:font-weight-asian="bold" style:font-name-complex="Cardo1" style:font-size-complex="10pt" style:font-weight-complex="bold"/>
    </style:style>
    <style:style style:name="T1550" style:family="text">
      <style:text-properties fo:color="#000000" loext:opacity="100%" style:font-name="Cardo" fo:font-size="10pt" fo:language="en" fo:country="US" style:text-underline-style="solid" style:text-underline-width="auto" style:text-underline-color="font-color" fo:font-weight="normal" style:letter-kerning="false" fo:background-color="#d9d9d9" loext:char-shading-value="0" style:font-name-asian="Calibri3" style:font-size-asian="10pt" style:language-asian="en" style:country-asian="US" style:font-weight-asian="normal" style:font-name-complex="Times New Roman1" style:font-size-complex="10pt" style:language-complex="ar" style:country-complex="SA" style:font-weight-complex="normal"/>
    </style:style>
    <style:style style:name="T1551" style:family="text">
      <style:text-properties fo:color="#000000" loext:opacity="100%" style:font-name="Cardo" fo:font-size="10pt" fo:language="en" fo:country="US" fo:font-weight="normal" style:letter-kerning="false" fo:background-color="#d9d9d9" loext:char-shading-value="0" style:font-name-asian="Calibri3" style:font-size-asian="10pt" style:language-asian="en" style:country-asian="US" style:font-weight-asian="normal" style:font-name-complex="Times New Roman1" style:font-size-complex="10pt" style:language-complex="ar" style:country-complex="SA" style:font-weight-complex="normal"/>
    </style:style>
    <style:style style:name="T1552" style:family="text">
      <style:text-properties fo:color="#000000" loext:opacity="100%" style:font-name="Times New Roman" fo:font-size="10pt" fo:language="en" fo:country="US" fo:font-weight="normal" style:letter-kerning="false" style:font-name-asian="Calibri3" style:font-size-asian="10pt" style:language-asian="en" style:country-asian="US" style:font-weight-asian="normal" style:font-name-complex="Times New Roman1" style:font-size-complex="10pt" style:language-complex="ar" style:country-complex="SA" style:font-weight-complex="normal"/>
    </style:style>
    <style:style style:name="T1553" style:family="text">
      <style:text-properties fo:color="#000000" loext:opacity="100%" style:font-name="Cardo" fo:font-size="10pt" fo:language="en" fo:country="US" fo:font-weight="normal" style:letter-kerning="false" style:font-name-asian="Calibri3" style:font-size-asian="10pt" style:language-asian="en" style:country-asian="US" style:font-weight-asian="normal" style:font-name-complex="Cardo1" style:font-size-complex="10pt" style:language-complex="ar" style:country-complex="SA" style:font-weight-complex="normal"/>
    </style:style>
    <style:style style:name="T1554" style:family="text">
      <style:text-properties fo:color="#000000" loext:opacity="100%" style:font-name="Cardo" fo:font-size="10pt" fo:language="en" fo:country="US" fo:font-weight="normal" officeooo:rsid="014d8fb0" style:letter-kerning="false" style:font-name-asian="Calibri3" style:font-size-asian="10pt" style:language-asian="en" style:country-asian="US" style:font-weight-asian="normal" style:font-name-complex="Cardo1" style:font-size-complex="10pt" style:language-complex="ar" style:country-complex="SA" style:font-weight-complex="normal">
        <loext:char-complex-color loext:theme-type="dark1" loext:color-type="theme"/>
      </style:text-properties>
    </style:style>
    <style:style style:name="T1555" style:family="text">
      <style:text-properties fo:color="#000000" loext:opacity="100%" style:font-name="Cardo" fo:font-size="10pt" fo:language="en" fo:country="US" fo:font-weight="normal" officeooo:rsid="0169623b" style:letter-kerning="false" style:font-name-asian="Calibri3" style:font-size-asian="10pt" style:language-asian="en" style:country-asian="US" style:font-weight-asian="normal" style:font-name-complex="Cardo1" style:font-size-complex="10pt" style:language-complex="ar" style:country-complex="SA" style:font-weight-complex="normal"/>
    </style:style>
    <style:style style:name="T1556" style:family="text">
      <style:text-properties fo:color="#000000" loext:opacity="100%" style:font-name="Cardo" fo:font-size="10pt" fo:language="en" fo:country="US" fo:font-weight="normal" officeooo:rsid="017bde0e" style:letter-kerning="false" style:font-name-asian="Calibri3" style:font-size-asian="10pt" style:language-asian="en" style:country-asian="US" style:font-weight-asian="normal" style:font-name-complex="Cardo1" style:font-size-complex="10pt" style:language-complex="ar" style:country-complex="SA" style:font-weight-complex="normal"/>
    </style:style>
    <style:style style:name="T1557" style:family="text">
      <style:text-properties fo:color="#000000" loext:opacity="100%" style:font-name="Cardo" fo:font-size="10pt" style:text-underline-style="none" fo:font-weight="normal" officeooo:rsid="0169623b" fo:background-color="transparent" loext:char-shading-value="0" style:font-size-asian="10pt" style:font-weight-asian="normal" style:font-name-complex="Cardo1" style:font-size-complex="10pt" style:font-weight-complex="normal"/>
    </style:style>
    <style:style style:name="T1558" style:family="text">
      <style:text-properties fo:color="#000000" loext:opacity="100%" style:font-name="Cardo" fo:font-size="10pt" style:rfc-language-tag="x-none" style:text-underline-style="none" fo:font-weight="normal" officeooo:rsid="0169623b" fo:background-color="transparent" loext:char-shading-value="0" style:font-size-asian="10pt" style:font-weight-asian="normal" style:font-name-complex="Cardo1" style:font-size-complex="10pt" style:font-weight-complex="normal"/>
    </style:style>
    <style:style style:name="T1559" style:family="text">
      <style:text-properties fo:color="#000000" loext:opacity="100%" style:font-name="Cardo" fo:font-size="10pt" fo:font-weight="normal" officeooo:rsid="017c35bb" style:font-size-asian="10pt" style:font-weight-asian="normal" style:font-name-complex="Cardo1" style:font-size-complex="10pt" style:font-weight-complex="normal"/>
    </style:style>
    <style:style style:name="T1560" style:family="text">
      <style:text-properties fo:color="#000000" loext:opacity="100%" style:font-name="Cardo" fo:font-size="10pt" fo:font-weight="normal" officeooo:rsid="0169623b" style:font-size-asian="10pt" style:font-weight-asian="normal" style:font-name-complex="Cardo1" style:font-size-complex="10pt" style:font-weight-complex="normal"/>
    </style:style>
    <style:style style:name="T1561" style:family="text">
      <style:text-properties fo:color="#000000" loext:opacity="100%" style:font-name="Times New Roman" fo:font-weight="bold" style:font-name-asian="Calibri3" style:font-weight-asian="bold" style:font-name-complex="Times New Roman1" style:font-weight-complex="bold"/>
    </style:style>
    <style:style style:name="T1562" style:family="text">
      <style:text-properties fo:color="#000000" loext:opacity="100%" style:font-name="Cardo" fo:font-size="10pt" style:text-underline-style="solid" style:text-underline-width="auto" style:text-underline-color="font-color" fo:background-color="#d9d9d9" loext:char-shading-value="0" style:font-size-asian="10pt" style:font-name-complex="Times New Roman1" style:font-size-complex="10pt"/>
    </style:style>
    <style:style style:name="T1563" style:family="text">
      <style:text-properties fo:color="#000000" loext:opacity="100%" style:font-name="Cardo" fo:font-size="10pt" fo:background-color="#d9d9d9" loext:char-shading-value="0" style:font-size-asian="10pt" style:font-name-complex="Times New Roman1" style:font-size-complex="10pt"/>
    </style:style>
    <style:style style:name="T1564" style:family="text">
      <style:text-properties fo:color="#000000" loext:opacity="100%" style:font-name="Times New Roman" fo:font-size="10pt" fo:font-weight="bold" style:font-size-asian="10pt" style:font-weight-asian="bold" style:font-name-complex="Times New Roman1" style:font-size-complex="10pt" style:font-weight-complex="bold"/>
    </style:style>
    <style:style style:name="T1565" style:family="text">
      <style:text-properties fo:color="#000000" loext:opacity="100%" style:font-name="Cardo" fo:font-size="10pt" fo:font-weight="bold" officeooo:rsid="014d8fb0" style:font-size-asian="10pt" style:font-weight-asian="bold" style:font-name-complex="Cardo1" style:font-size-complex="10pt" style:font-weight-complex="bold">
        <loext:char-complex-color loext:theme-type="dark1" loext:color-type="theme"/>
      </style:text-properties>
    </style:style>
    <style:style style:name="T1566" style:family="text">
      <style:text-properties fo:font-variant="small-caps" fo:color="#000000" loext:opacity="100%" style:font-name="Cardo" fo:font-size="10pt" fo:font-weight="bold" officeooo:rsid="0186fddd" style:font-size-asian="10pt" style:font-weight-asian="bold" style:font-family-complex="'Hebrew Paleo Siloam'" style:font-family-generic-complex="system" style:font-pitch-complex="variable" style:font-size-complex="10pt" style:font-weight-complex="bold" style:script-type="complex"/>
    </style:style>
    <style:style style:name="T1567" style:family="text">
      <style:text-properties fo:color="#000000" loext:opacity="100%" style:font-name="Cardo" fo:font-size="10pt" fo:font-weight="bold" style:letter-kerning="true" style:font-size-asian="10pt" style:font-weight-asian="bold" style:font-family-complex="'Hebrew Paleo Siloam'" style:font-family-generic-complex="system" style:font-pitch-complex="variable" style:font-size-complex="10pt" style:language-complex="he" style:country-complex="IL" style:font-weight-complex="bold" style:script-type="complex"/>
    </style:style>
    <style:style style:name="T1568" style:family="text">
      <style:text-properties fo:color="#000000" loext:opacity="100%" style:font-name="Cardo" fo:font-size="10pt" fo:font-weight="bold" style:letter-kerning="true" style:font-size-asian="10pt" style:font-weight-asian="bold" style:font-name-complex="Cardo1" style:font-size-complex="10pt" style:language-complex="he" style:country-complex="IL" style:font-weight-complex="bold"/>
    </style:style>
    <style:style style:name="T1569" style:family="text">
      <style:text-properties style:text-underline-style="solid" style:text-underline-width="auto" style:text-underline-color="font-color" fo:font-weight="normal" style:letter-kerning="false" fo:background-color="#d9d9d9" loext:char-shading-value="0" style:font-weight-asian="normal" style:font-name-complex="Times New Roman1" style:language-complex="ar" style:country-complex="SA" style:font-weight-complex="normal"/>
    </style:style>
    <style:style style:name="T1570" style:family="text">
      <style:text-properties fo:font-weight="normal" style:letter-kerning="false" fo:background-color="#d9d9d9" loext:char-shading-value="0" style:font-weight-asian="normal" style:font-name-complex="Times New Roman1" style:language-complex="ar" style:country-complex="SA" style:font-weight-complex="normal"/>
    </style:style>
    <style:style style:name="T1571" style:family="text">
      <style:text-properties style:font-name="Times New Roman" fo:font-weight="normal" style:letter-kerning="false" style:font-weight-asian="normal" style:font-name-complex="Times New Roman1" style:language-complex="ar" style:country-complex="SA" style:font-weight-complex="normal"/>
    </style:style>
    <style:style style:name="T1572" style:family="text">
      <style:text-properties style:font-name="Times New Roman" fo:font-weight="normal" officeooo:rsid="01705b5f" style:letter-kerning="false" style:font-weight-asian="normal" style:font-name-complex="Times New Roman1" style:language-complex="ar" style:country-complex="SA" style:font-weight-complex="normal"/>
    </style:style>
    <style:style style:name="T1573" style:family="text">
      <style:text-properties fo:font-weight="normal" style:font-weight-asian="normal" style:font-weight-complex="normal"/>
    </style:style>
    <style:style style:name="T1574" style:family="text">
      <style:text-properties fo:font-weight="normal" officeooo:rsid="016f9ee4" style:font-weight-asian="normal" style:font-weight-complex="normal"/>
    </style:style>
    <style:style style:name="T1575" style:family="text">
      <style:text-properties fo:font-weight="normal" officeooo:rsid="017a43e1" style:font-weight-asian="normal" style:font-weight-complex="normal"/>
    </style:style>
    <style:style style:name="T1576" style:family="text">
      <style:text-properties fo:font-family="Cardo" fo:font-weight="normal" officeooo:rsid="016f9ee4" style:font-weight-asian="normal" style:font-weight-complex="normal"/>
    </style:style>
    <style:style style:name="T1577" style:family="text">
      <style:text-properties fo:font-weight="normal" officeooo:rsid="0170230e" style:font-weight-asian="normal" style:font-weight-complex="normal"/>
    </style:style>
    <style:style style:name="T1578" style:family="text">
      <style:text-properties fo:font-weight="normal" officeooo:rsid="017c5273" style:font-weight-asian="normal" style:font-weight-complex="normal"/>
    </style:style>
    <style:style style:name="T1579" style:family="text">
      <style:text-properties fo:font-family="Cardo" fo:font-weight="normal" officeooo:rsid="0170230e" style:font-weight-asian="normal" style:font-weight-complex="normal"/>
    </style:style>
    <style:style style:name="T1580" style:family="text">
      <style:text-properties style:text-underline-style="solid" style:text-underline-width="auto" style:text-underline-color="font-color" fo:font-weight="normal" officeooo:rsid="016ae982" fo:background-color="#d9d9d9" loext:char-shading-value="0" style:font-weight-asian="normal" style:font-name-complex="Times New Roman1" style:font-weight-complex="normal"/>
    </style:style>
    <style:style style:name="T1581" style:family="text">
      <style:text-properties style:font-name="Times New Roman" officeooo:rsid="016ae982" style:font-name-complex="Times New Roman1"/>
    </style:style>
    <style:style style:name="T1582" style:family="text">
      <style:text-properties officeooo:rsid="016ae982"/>
    </style:style>
    <style:style style:name="T1583" style:family="text">
      <style:text-properties fo:font-family="Cardo" officeooo:rsid="016b28f8"/>
    </style:style>
    <style:style style:name="T1584" style:family="text">
      <style:text-properties officeooo:rsid="016ca70f"/>
    </style:style>
    <style:style style:name="T1585" style:family="text">
      <style:text-properties fo:font-family="'Ezra SIL'" style:font-pitch="variable" officeooo:rsid="016ae982"/>
    </style:style>
    <style:style style:name="T1586" style:family="text">
      <style:text-properties fo:font-family="'Ezra SIL'" style:font-pitch="variable" officeooo:rsid="016b28f8" style:font-family-complex="'Hebrew Paleo Siloam'" style:font-pitch-complex="variable"/>
    </style:style>
    <style:style style:name="T1587" style:family="text">
      <style:text-properties officeooo:rsid="016b28f8"/>
    </style:style>
    <style:style style:name="T1588" style:family="text">
      <style:text-properties officeooo:rsid="01b6fa35"/>
    </style:style>
    <style:style style:name="T1589" style:family="text">
      <style:text-properties fo:font-family="Cardo" officeooo:rsid="01b6fa35"/>
    </style:style>
    <style:style style:name="T1590" style:family="text">
      <style:text-properties officeooo:rsid="0170230e"/>
    </style:style>
    <style:style style:name="T1591" style:family="text">
      <style:text-properties officeooo:rsid="016b6952"/>
    </style:style>
    <style:style style:name="T1592" style:family="text">
      <style:text-properties fo:font-family="Cardo" officeooo:rsid="016ca70f"/>
    </style:style>
    <style:style style:name="T1593" style:family="text">
      <style:text-properties fo:font-family="Cardo" officeooo:rsid="016b6952"/>
    </style:style>
    <style:style style:name="T1594" style:family="text">
      <style:text-properties officeooo:rsid="016e4806"/>
    </style:style>
    <style:style style:name="T1595" style:family="text">
      <style:text-properties officeooo:rsid="0175e7c1"/>
    </style:style>
    <style:style style:name="T1596" style:family="text">
      <style:text-properties style:font-name="Cardo" style:text-underline-style="solid" style:text-underline-width="auto" style:text-underline-color="font-color" fo:background-color="#cccccc" loext:char-shading-value="0" style:font-name-complex="Cardo" style:script-type="complex"/>
    </style:style>
    <style:style style:name="T1597" style:family="text">
      <style:text-properties style:font-name="Cardo" style:text-underline-style="solid" style:text-underline-width="auto" style:text-underline-color="font-color" officeooo:rsid="012e1bfa" fo:background-color="#cccccc" loext:char-shading-value="0" style:font-name-complex="Cardo" style:script-type="complex"/>
    </style:style>
    <style:style style:name="T1598" style:family="text">
      <style:text-properties style:font-name="Cardo" fo:background-color="#cccccc" loext:char-shading-value="0" style:font-name-complex="Cardo" style:script-type="complex"/>
    </style:style>
    <style:style style:name="T1599" style:family="text">
      <style:text-properties style:font-name="Cardo" style:font-name-complex="Cardo" style:script-type="complex"/>
    </style:style>
    <style:style style:name="T1600" style:family="text">
      <style:text-properties fo:font-weight="bold" style:font-weight-asian="bold" style:font-family-complex="'Hebrew Paleo Siloam'" style:font-family-generic-complex="system" style:font-pitch-complex="variable" style:font-weight-complex="bold" style:script-type="complex"/>
    </style:style>
    <style:style style:name="T1601" style:family="text">
      <style:text-properties style:font-name="Cardo" fo:font-weight="bold" style:font-weight-asian="bold" style:font-name-complex="Cardo" style:font-weight-complex="bold"/>
    </style:style>
    <style:style style:name="T1602" style:family="text">
      <style:text-properties style:font-name="Cardo" fo:font-weight="bold" style:font-weight-asian="bold" style:font-family-complex="'Hebrew Paleo Siloam'" style:font-family-generic-complex="system" style:font-pitch-complex="variable" style:font-weight-complex="bold" style:script-type="complex"/>
    </style:style>
    <style:style style:name="T1603" style:family="text">
      <style:text-properties style:font-name="Cardo" fo:font-weight="bold" style:font-weight-asian="bold" style:font-weight-complex="bold"/>
    </style:style>
    <style:style style:name="T1604" style:family="text">
      <style:text-properties style:font-name="Cardo" fo:font-weight="normal" style:font-weight-asian="normal" style:font-weight-complex="normal"/>
    </style:style>
    <style:style style:name="T1605" style:family="text">
      <style:text-properties style:font-name="Cardo" fo:font-weight="bold" officeooo:rsid="019976e5" style:font-weight-asian="bold" style:font-weight-complex="bold"/>
    </style:style>
    <style:style style:name="T1606" style:family="text">
      <style:text-properties fo:color="#000000" loext:opacity="100%" style:font-name="Cambria" fo:font-size="14pt" fo:font-weight="bold" style:font-size-asian="14pt" style:font-weight-asian="bold" style:font-name-complex="Mongolian Baiti1" style:font-size-complex="14pt" style:font-weight-complex="bold"/>
    </style:style>
    <style:style style:name="T1607" style:family="text">
      <style:text-properties fo:color="#000000" loext:opacity="100%" style:font-name="Times New Roman" fo:font-weight="bold" style:font-weight-asian="bold" style:font-name-complex="Times New Roman1" style:font-weight-complex="bold"/>
    </style:style>
    <style:style style:name="T1608" style:family="text">
      <style:text-properties fo:color="#000000" loext:opacity="100%" style:font-name="Times New Roman" style:font-name-complex="Times New Roman1"/>
    </style:style>
    <style:style style:name="T1609" style:family="text">
      <style:text-properties fo:color="#000000" loext:opacity="100%" style:font-name="Times New Roman" fo:font-style="italic" fo:font-weight="bold" style:font-style-asian="italic" style:font-weight-asian="bold" style:font-name-complex="Times New Roman1" style:font-style-complex="italic" style:font-weight-complex="bold"/>
    </style:style>
    <style:style style:name="T1610" style:family="text">
      <style:text-properties fo:color="#000000" loext:opacity="100%" style:font-name="Cardo" fo:font-size="8pt" style:rfc-language-tag="x-none" style:font-size-asian="8pt" style:font-family-complex="'Hebrew Paleo Siloam'" style:font-family-generic-complex="system" style:font-pitch-complex="variable" style:font-size-complex="8pt" style:language-complex="he" style:country-complex="IL"/>
    </style:style>
    <style:style style:name="T1611" style:family="text">
      <style:text-properties fo:color="#000000" loext:opacity="100%" style:font-name="Cardo" fo:font-size="8pt" style:rfc-language-tag="x-none" fo:font-style="italic" style:font-size-asian="8pt" style:font-style-asian="italic" style:font-name-complex="Cardo1" style:font-size-complex="8pt" style:font-style-complex="italic">
        <loext:char-complex-color loext:theme-type="dark1" loext:color-type="theme"/>
      </style:text-properties>
    </style:style>
    <style:style style:name="T1612" style:family="text">
      <style:text-properties fo:color="#000000" loext:opacity="100%" style:font-name="Cardo" fo:font-size="8pt" style:rfc-language-tag="x-none" fo:font-style="italic" officeooo:rsid="01b6fa35" style:font-size-asian="8pt" style:font-style-asian="italic" style:font-name-complex="Cardo1" style:font-size-complex="8pt" style:font-style-complex="italic">
        <loext:char-complex-color loext:theme-type="dark1" loext:color-type="theme"/>
      </style:text-properties>
    </style:style>
    <style:style style:name="T1613" style:family="text">
      <style:text-properties fo:color="#000000" loext:opacity="100%" style:font-name="Cardo" fo:font-weight="normal" style:font-name-asian="Calibri3" style:font-weight-asian="normal" style:font-name-complex="Cardo1" style:font-weight-complex="normal"/>
    </style:style>
    <style:style style:name="T1614" style:family="text">
      <style:text-properties fo:color="#000000" loext:opacity="100%" style:font-name="Cardo" fo:font-size="8pt" style:text-underline-style="solid" style:text-underline-width="auto" style:text-underline-color="font-color" style:letter-kerning="true" fo:background-color="#fff2cc" loext:char-shading-value="0" style:font-name-asian="Calibri3" style:font-size-asian="8pt" style:font-name-complex="Cardo1" style:font-size-complex="8pt" style:language-complex="he" style:country-complex="IL"/>
    </style:style>
    <style:style style:name="T1615" style:family="text">
      <style:text-properties fo:color="#000000" loext:opacity="100%" style:font-name="Mongolian Baiti" style:font-name-asian="Calibri3" style:font-family-complex="'Hebrew Paleo Siloam'" style:font-family-generic-complex="system" style:font-pitch-complex="variable" style:script-type="complex">
        <loext:char-complex-color loext:theme-type="dark1" loext:color-type="theme"/>
      </style:text-properties>
    </style:style>
    <style:style style:name="T1616" style:family="text">
      <style:text-properties fo:color="#000000" loext:opacity="100%" style:font-name="Cardo" fo:font-size="11pt" fo:language="en" fo:country="US" fo:font-weight="bold" officeooo:rsid="018786e8" style:letter-kerning="false" fo:background-color="transparent" loext:char-shading-value="0" style:font-name-asian="Calibri3" style:font-size-asian="11pt" style:language-asian="en" style:country-asian="US" style:font-weight-asian="bold" style:font-name-complex="Cardo1" style:font-size-complex="11pt" style:language-complex="ar" style:country-complex="SA" style:font-weight-complex="bold">
        <loext:char-complex-color loext:theme-type="dark1" loext:color-type="theme"/>
      </style:text-properties>
    </style:style>
    <style:style style:name="T1617" style:family="text">
      <style:text-properties fo:color="#000000" loext:opacity="100%" fo:font-family="Cardo" fo:font-size="11pt" fo:language="en" fo:country="US" fo:font-weight="bold" officeooo:rsid="022f3972" style:letter-kerning="false" fo:background-color="transparent" loext:char-shading-value="0" style:font-name-asian="Calibri3" style:font-size-asian="11pt" style:language-asian="en" style:country-asian="US" style:font-weight-asian="bold" style:font-name-complex="Cardo1" style:font-size-complex="11pt" style:language-complex="ar" style:country-complex="SA" style:font-weight-complex="bold">
        <loext:char-complex-color loext:theme-type="dark1" loext:color-type="theme"/>
      </style:text-properties>
    </style:style>
    <style:style style:name="T1618" style:family="text">
      <style:text-properties fo:color="#000000" loext:opacity="100%" fo:font-family="Cardo" fo:font-size="11pt" fo:language="en" fo:country="US" fo:font-weight="bold" officeooo:rsid="01879cd4" style:letter-kerning="false" fo:background-color="transparent" loext:char-shading-value="0" style:font-name-asian="Calibri3" style:font-size-asian="11pt" style:language-asian="en" style:country-asian="US" style:font-weight-asian="bold" style:font-name-complex="Cardo1" style:font-size-complex="11pt" style:language-complex="ar" style:country-complex="SA" style:font-weight-complex="bold">
        <loext:char-complex-color loext:theme-type="dark1" loext:color-type="theme"/>
      </style:text-properties>
    </style:style>
    <style:style style:name="T1619" style:family="text">
      <style:text-properties fo:color="#000000" loext:opacity="100%" fo:font-family="Cardo" fo:font-weight="bold" officeooo:rsid="01447457" style:font-name-asian="Calibri3" style:font-weight-asian="bold" style:font-name-complex="Cardo1" style:font-weight-complex="bold">
        <loext:char-complex-color loext:theme-type="dark1" loext:color-type="theme"/>
      </style:text-properties>
    </style:style>
    <style:style style:name="T1620" style:family="text">
      <style:text-properties fo:color="#000000" loext:opacity="100%" style:font-name="Cardo" fo:font-weight="bold" officeooo:rsid="00e6f38b" style:font-name-asian="Calibri3" style:font-weight-asian="bold" style:font-name-complex="Cardo1" style:font-weight-complex="bold">
        <loext:char-complex-color loext:theme-type="dark1" loext:color-type="theme"/>
      </style:text-properties>
    </style:style>
    <style:style style:name="T1621" style:family="text">
      <style:text-properties fo:color="#000000" loext:opacity="100%" style:font-name="Cardo" fo:font-size="8pt" style:text-underline-style="solid" style:text-underline-width="auto" style:text-underline-color="font-color" fo:font-weight="normal" style:letter-kerning="true" fo:background-color="#fff2cc" loext:char-shading-value="0" style:font-name-asian="Calibri3" style:font-size-asian="8pt" style:font-weight-asian="normal" style:font-name-complex="Cardo1" style:font-size-complex="8pt" style:language-complex="he" style:country-complex="IL" style:font-weight-complex="normal"/>
    </style:style>
    <style:style style:name="T1622" style:family="text">
      <style:text-properties fo:color="#000000" loext:opacity="100%" style:font-name="Cardo" fo:font-size="10pt" fo:font-weight="normal" style:letter-kerning="true" style:font-name-asian="Calibri3" style:font-size-asian="10pt" style:font-weight-asian="normal" style:font-name-complex="Cardo1" style:font-size-complex="10pt" style:language-complex="he" style:country-complex="IL" style:font-weight-complex="normal"/>
    </style:style>
    <style:style style:name="T1623" style:family="text">
      <style:text-properties fo:color="#000000" loext:opacity="100%" style:font-name="Cardo" fo:font-weight="bold" style:letter-kerning="true" fo:background-color="#d5dce4" loext:char-shading-value="0" style:font-name-asian="Calibri3" style:font-weight-asian="bold" style:font-name-complex="Cardo1" style:language-complex="he" style:country-complex="IL" style:font-weight-complex="bold"/>
    </style:style>
    <style:style style:name="T1624" style:family="text">
      <style:text-properties fo:color="#000000" loext:opacity="100%" style:font-name="Mongolian Baiti" fo:font-weight="bold" style:letter-kerning="true" fo:background-color="#d5dce4" loext:char-shading-value="0" style:font-name-asian="Calibri3" style:font-weight-asian="bold" style:font-family-complex="'Hebrew Paleo Siloam'" style:font-family-generic-complex="system" style:font-pitch-complex="variable" style:language-complex="he" style:country-complex="IL" style:font-weight-complex="bold" style:script-type="complex"/>
    </style:style>
    <style:style style:name="T1625" style:family="text">
      <style:text-properties fo:color="#000000" loext:opacity="100%" style:font-name="Cardo" fo:letter-spacing="0.0055in" fo:font-weight="bold" style:letter-kerning="true" fo:background-color="#d5dce4" loext:char-shading-value="0" style:font-name-asian="Calibri3" style:font-weight-asian="bold" style:font-name-complex="Cardo1" style:language-complex="he" style:country-complex="IL" style:font-weight-complex="bold"/>
    </style:style>
    <style:style style:name="T1626" style:family="text">
      <style:text-properties fo:color="#000000" loext:opacity="100%" fo:font-weight="bold" style:font-weight-asian="bold" style:font-weight-complex="bold">
        <loext:char-complex-color loext:theme-type="dark1" loext:color-type="theme"/>
      </style:text-properties>
    </style:style>
    <style:style style:name="T1627" style:family="text">
      <style:text-properties fo:color="#000000" loext:opacity="100%" fo:font-weight="bold" officeooo:rsid="018786e8" style:font-weight-asian="bold" style:font-weight-complex="bold">
        <loext:char-complex-color loext:theme-type="dark1" loext:color-type="theme"/>
      </style:text-properties>
    </style:style>
    <style:style style:name="T1628" style:family="text">
      <style:text-properties fo:font-variant="small-caps" fo:color="#000000" loext:opacity="100%" fo:font-weight="bold" officeooo:rsid="018786e8" style:font-weight-asian="bold" style:font-weight-complex="bold">
        <loext:char-complex-color loext:theme-type="dark1" loext:color-type="theme"/>
      </style:text-properties>
    </style:style>
    <style:style style:name="T1629" style:family="text">
      <style:text-properties fo:color="#000000" loext:opacity="100%" fo:font-family="Cardo" fo:font-weight="bold" officeooo:rsid="01879cd4" style:font-weight-asian="bold" style:font-weight-complex="bold">
        <loext:char-complex-color loext:theme-type="dark1" loext:color-type="theme"/>
      </style:text-properties>
    </style:style>
    <style:style style:name="T1630" style:family="text">
      <style:text-properties fo:color="#000000" loext:opacity="100%" fo:font-weight="bold" officeooo:rsid="0189495c" style:font-weight-asian="bold" style:font-weight-complex="bold">
        <loext:char-complex-color loext:theme-type="dark1" loext:color-type="theme"/>
      </style:text-properties>
    </style:style>
    <style:style style:name="T1631" style:family="text">
      <style:text-properties fo:color="#000000" loext:opacity="100%" fo:font-family="Cardo" fo:font-weight="bold" officeooo:rsid="019a30e4" style:font-weight-asian="bold" style:font-weight-complex="bold">
        <loext:char-complex-color loext:theme-type="dark1" loext:color-type="theme"/>
      </style:text-properties>
    </style:style>
    <style:style style:name="T1632" style:family="text">
      <style:text-properties fo:color="#000000" loext:opacity="100%" fo:font-weight="bold" officeooo:rsid="019a30e4" style:font-weight-asian="bold" style:font-weight-complex="bold">
        <loext:char-complex-color loext:theme-type="dark1" loext:color-type="theme"/>
      </style:text-properties>
    </style:style>
    <style:style style:name="T1633" style:family="text">
      <style:text-properties fo:color="#000000" loext:opacity="100%" fo:font-weight="bold" officeooo:rsid="018786e8" style:font-name-asian="Calibri3" style:font-weight-asian="bold" style:font-name-complex="Cardo1" style:font-weight-complex="bold">
        <loext:char-complex-color loext:theme-type="dark1" loext:color-type="theme"/>
      </style:text-properties>
    </style:style>
    <style:style style:name="T1634" style:family="text">
      <style:text-properties fo:color="#000000" loext:opacity="100%" fo:font-weight="bold" officeooo:rsid="0189495c" style:font-name-asian="Calibri3" style:font-weight-asian="bold" style:font-name-complex="Cardo1" style:font-weight-complex="bold">
        <loext:char-complex-color loext:theme-type="dark1" loext:color-type="theme"/>
      </style:text-properties>
    </style:style>
    <style:style style:name="T1635" style:family="text">
      <style:text-properties fo:color="#000000" loext:opacity="100%" fo:font-weight="bold" officeooo:rsid="019191de" style:font-name-asian="Calibri3" style:font-weight-asian="bold" style:font-name-complex="Cardo1" style:font-weight-complex="bold">
        <loext:char-complex-color loext:theme-type="dark1" loext:color-type="theme"/>
      </style:text-properties>
    </style:style>
    <style:style style:name="T1636" style:family="text">
      <style:text-properties fo:color="#000000" loext:opacity="100%" fo:font-size="8pt" style:text-underline-style="solid" style:text-underline-width="auto" style:text-underline-color="font-color" fo:font-weight="normal" officeooo:rsid="018786e8" style:letter-kerning="true" fo:background-color="#fff2cc" loext:char-shading-value="0" style:font-name-asian="Calibri3" style:font-size-asian="8pt" style:font-weight-asian="normal" style:font-name-complex="Cardo1" style:font-size-complex="8pt" style:language-complex="he" style:country-complex="IL" style:font-weight-complex="normal"/>
    </style:style>
    <style:style style:name="T1637" style:family="text">
      <style:text-properties fo:color="#000000" loext:opacity="100%" fo:font-size="10pt" fo:font-weight="bold" officeooo:rsid="018786e8" style:letter-kerning="true" fo:background-color="transparent" loext:char-shading-value="0" style:font-name-asian="Calibri3" style:font-size-asian="10pt" style:font-weight-asian="bold" style:font-name-complex="Cardo1" style:font-size-complex="10pt" style:language-complex="he" style:country-complex="IL" style:font-weight-complex="bold"/>
    </style:style>
    <style:style style:name="T1638" style:family="text">
      <style:text-properties fo:color="#000000" loext:opacity="100%" fo:font-weight="bold" officeooo:rsid="018786e8" style:letter-kerning="true" fo:background-color="#d5dce4" loext:char-shading-value="0" style:font-name-asian="Calibri3" style:font-weight-asian="bold" style:font-name-complex="Cardo1" style:language-complex="he" style:country-complex="IL" style:font-weight-complex="bold"/>
    </style:style>
    <style:style style:name="T1639" style:family="text">
      <style:text-properties fo:color="#000000" loext:opacity="100%" fo:font-weight="bold" officeooo:rsid="01879cd4" style:letter-kerning="true" fo:background-color="#d5dce4" loext:char-shading-value="0" style:font-name-asian="Calibri3" style:font-weight-asian="bold" style:font-name-complex="Cardo1" style:language-complex="he" style:country-complex="IL" style:font-weight-complex="bold"/>
    </style:style>
    <style:style style:name="T1640" style:family="text">
      <style:text-properties fo:font-variant="small-caps" fo:color="#000000" loext:opacity="100%" fo:font-weight="bold" officeooo:rsid="01879cd4" style:letter-kerning="true" fo:background-color="#d5dce4" loext:char-shading-value="0" style:font-name-asian="Calibri3" style:font-weight-asian="bold" style:font-name-complex="Cardo1" style:language-complex="he" style:country-complex="IL" style:font-weight-complex="bold"/>
    </style:style>
    <style:style style:name="T1641" style:family="text">
      <style:text-properties officeooo:rsid="022f3972"/>
    </style:style>
    <style:style style:name="T1642" style:family="text">
      <style:text-properties fo:color="#000000" loext:opacity="100%" style:font-name="Times New Roman" fo:font-size="8pt" style:text-underline-style="solid" style:text-underline-width="auto" style:text-underline-color="font-color" fo:background-color="#fff2cc" loext:char-shading-value="0" style:font-size-asian="8pt" style:font-name-complex="Times New Roman1" style:font-size-complex="8pt"/>
    </style:style>
    <style:style style:name="T1643" style:family="text">
      <style:text-properties fo:color="#000000" loext:opacity="100%" style:text-position="super 58%" style:font-name="Times New Roman" fo:font-size="8pt" style:text-underline-style="solid" style:text-underline-width="auto" style:text-underline-color="font-color" fo:background-color="#fff2cc" loext:char-shading-value="0" style:font-size-asian="8pt" style:font-name-complex="Times New Roman1" style:font-size-complex="8pt"/>
    </style:style>
    <style:style style:name="T1644" style:family="text">
      <style:text-properties fo:color="#000000" loext:opacity="100%" style:font-name="Times New Roman" fo:font-size="8pt" fo:background-color="#fff2cc" loext:char-shading-value="0" style:font-size-asian="8pt" style:font-name-complex="Times New Roman1" style:font-size-complex="8pt"/>
    </style:style>
    <style:style style:name="T1645" style:family="text">
      <style:text-properties fo:color="#000000" loext:opacity="100%" style:font-name="Cardo" fo:font-weight="bold" style:letter-kerning="true" style:font-name-asian="Calibri3" style:font-weight-asian="bold" style:font-name-complex="Cardo1" style:language-complex="he" style:country-complex="IL" style:font-weight-complex="bold"/>
    </style:style>
    <style:style style:name="T1646" style:family="text">
      <style:text-properties fo:color="#000000" loext:opacity="100%" style:font-name="Cardo" fo:font-weight="bold" style:font-weight-asian="bold" style:font-name-complex="Cardo1" style:font-weight-complex="bold"/>
    </style:style>
    <style:style style:name="T1647" style:family="text">
      <style:text-properties fo:color="#000000" loext:opacity="100%" style:font-name="Cardo" fo:font-weight="bold" officeooo:rsid="0179114f" style:font-weight-asian="bold" style:font-name-complex="Cardo1" style:font-weight-complex="bold"/>
    </style:style>
    <style:style style:name="T1648" style:family="text">
      <style:text-properties fo:color="#000000" loext:opacity="100%" style:font-name="Cardo" fo:font-weight="bold" style:letter-kerning="true" style:font-weight-asian="bold" style:font-name-complex="Cardo1" style:language-complex="he" style:country-complex="IL" style:font-weight-complex="bold"/>
    </style:style>
    <style:style style:name="T1649" style:family="text">
      <style:text-properties fo:color="#000000" loext:opacity="100%" style:font-name="Cardo" fo:font-weight="normal" officeooo:rsid="0227456e" style:letter-kerning="true" style:font-weight-asian="normal" style:font-name-complex="Cardo1" style:language-complex="he" style:country-complex="IL" style:font-weight-complex="normal"/>
    </style:style>
    <style:style style:name="T1650" style:family="text">
      <style:text-properties fo:color="#000000" loext:opacity="100%" style:font-name="Cardo" fo:font-weight="bold" officeooo:rsid="00d25a7e" style:letter-kerning="true" style:font-weight-asian="bold" style:font-name-complex="Cardo1" style:language-complex="he" style:country-complex="IL" style:font-weight-complex="bold"/>
    </style:style>
    <style:style style:name="T1651" style:family="text">
      <style:text-properties fo:color="#000000" loext:opacity="100%" style:font-name="Cardo" fo:font-weight="bold" officeooo:rsid="00d25a7e" style:letter-kerning="true" fo:background-color="transparent" loext:char-shading-value="0" style:font-weight-asian="bold" style:font-name-complex="Cardo1" style:language-complex="he" style:country-complex="IL" style:font-weight-complex="bold"/>
    </style:style>
    <style:style style:name="T1652" style:family="text">
      <style:text-properties fo:color="#000000" loext:opacity="100%" style:font-name="Cardo" fo:font-weight="bold" officeooo:rsid="014a96cd" style:letter-kerning="true" fo:background-color="transparent" loext:char-shading-value="0" style:font-weight-asian="bold" style:font-name-complex="Cardo1" style:language-complex="he" style:country-complex="IL" style:font-weight-complex="bold"/>
    </style:style>
    <style:style style:name="T1653" style:family="text">
      <style:text-properties fo:color="#000000" loext:opacity="100%" style:font-name="Cardo" fo:font-weight="bold" officeooo:rsid="017a4640" style:letter-kerning="true" fo:background-color="transparent" loext:char-shading-value="0" style:font-weight-asian="bold" style:font-name-complex="Cardo1" style:language-complex="he" style:country-complex="IL" style:font-weight-complex="bold"/>
    </style:style>
    <style:style style:name="T1654" style:family="text">
      <style:text-properties fo:color="#000000" loext:opacity="100%" style:font-name="Cardo" fo:font-weight="bold" officeooo:rsid="022bcbbf" fo:background-color="transparent" loext:char-shading-value="0" style:font-weight-asian="bold" style:font-name-complex="Cardo1" style:font-weight-complex="bold"/>
    </style:style>
    <style:style style:name="T1655" style:family="text">
      <style:text-properties fo:color="#000000" loext:opacity="100%" style:font-name="Cardo" fo:font-size="7pt" style:text-underline-style="solid" style:text-underline-width="auto" style:text-underline-color="font-color" fo:background-color="#fff2cc" loext:char-shading-value="0" style:font-name-asian="Calibri3" style:font-size-asian="7pt" style:font-name-complex="Cardo1" style:font-size-complex="7pt"/>
    </style:style>
    <style:style style:name="T1656" style:family="text">
      <style:text-properties fo:color="#000000" loext:opacity="100%" style:font-name="Cardo" fo:font-size="8pt" style:text-underline-style="solid" style:text-underline-width="auto" style:text-underline-color="font-color" fo:background-color="#fff2cc" loext:char-shading-value="0" style:font-size-asian="8pt" style:font-name-complex="Cardo1" style:font-size-complex="8pt"/>
    </style:style>
    <style:style style:name="T1657" style:family="text">
      <style:text-properties fo:color="#000000" loext:opacity="100%" style:text-underline-style="solid" style:text-underline-width="auto" style:text-underline-color="font-color" fo:font-weight="bold" fo:background-color="#eaedc9" loext:char-shading-value="0" style:font-weight-asian="bold" style:font-weight-complex="bold"/>
    </style:style>
    <style:style style:name="T1658" style:family="text">
      <style:text-properties fo:color="#000000" loext:opacity="100%" fo:font-weight="bold" fo:background-color="#eaedc9" loext:char-shading-value="0" style:font-weight-asian="bold" style:font-weight-complex="bold"/>
    </style:style>
    <style:style style:name="T1659" style:family="text">
      <style:text-properties fo:color="#000000" loext:opacity="100%" fo:font-weight="bold" officeooo:rsid="00d25a7e" fo:background-color="#eaedc9" loext:char-shading-value="0" style:font-weight-asian="bold" style:font-weight-complex="bold"/>
    </style:style>
    <style:style style:name="T1660" style:family="text">
      <style:text-properties fo:color="#000000" loext:opacity="100%" fo:font-weight="bold" officeooo:rsid="018af5ea" fo:background-color="#eaedc9" loext:char-shading-value="0" style:font-weight-asian="bold" style:font-weight-complex="bold"/>
    </style:style>
    <style:style style:name="T1661" style:family="text">
      <style:text-properties fo:color="#000000" loext:opacity="100%" fo:font-weight="bold" officeooo:rsid="022c72ab" fo:background-color="#eaedc9" loext:char-shading-value="0" style:font-weight-asian="bold" style:font-weight-complex="bold"/>
    </style:style>
    <style:style style:name="T1662" style:family="text">
      <style:text-properties fo:color="#000000" loext:opacity="100%" style:font-name="Cardo" fo:font-weight="bold" officeooo:rsid="013fd0f5" fo:background-color="transparent" loext:char-shading-value="0" style:font-weight-asian="bold" style:font-name-complex="Cardo1" style:font-weight-complex="bold"/>
    </style:style>
    <style:style style:name="T1663" style:family="text">
      <style:text-properties fo:color="#000000" loext:opacity="100%" style:font-name="Cardo" fo:font-weight="bold" fo:background-color="transparent" loext:char-shading-value="0" style:font-weight-asian="bold" style:font-name-complex="Cardo1" style:font-weight-complex="bold"/>
    </style:style>
    <style:style style:name="T1664" style:family="text">
      <style:text-properties fo:color="#000000" loext:opacity="100%" fo:font-family="Cardo" fo:font-weight="bold" officeooo:rsid="019338fd" fo:background-color="transparent" loext:char-shading-value="0" style:font-weight-asian="bold" style:font-name-complex="Cardo1" style:font-weight-complex="bold"/>
    </style:style>
    <style:style style:name="T1665" style:family="text">
      <style:text-properties fo:color="#000000" loext:opacity="100%" style:font-name="Cardo" fo:font-weight="bold" fo:background-color="transparent" loext:char-shading-value="0" style:font-weight-asian="bold" style:font-name-complex="Cardo1" style:font-weight-complex="bold">
        <loext:char-complex-color loext:theme-type="dark1" loext:color-type="theme"/>
      </style:text-properties>
    </style:style>
    <style:style style:name="T1666" style:family="text">
      <style:text-properties fo:color="#000000" loext:opacity="100%" style:font-name="Cardo" fo:font-weight="bold" officeooo:rsid="01415c1d" fo:background-color="transparent" loext:char-shading-value="0" style:font-weight-asian="bold" style:font-name-complex="Cardo1" style:font-weight-complex="bold">
        <loext:char-complex-color loext:theme-type="dark1" loext:color-type="theme"/>
      </style:text-properties>
    </style:style>
    <style:style style:name="T1667" style:family="text">
      <style:text-properties fo:color="#000000" loext:opacity="100%" style:font-name="Cardo" fo:font-weight="bold" officeooo:rsid="022c72ab" fo:background-color="transparent" loext:char-shading-value="0" style:font-weight-asian="bold" style:font-name-complex="Cardo1" style:font-weight-complex="bold">
        <loext:char-complex-color loext:theme-type="dark1" loext:color-type="theme"/>
      </style:text-properties>
    </style:style>
    <style:style style:name="T1668" style:family="text">
      <style:text-properties fo:color="#000000" loext:opacity="100%" style:font-name="Cardo" fo:font-weight="bold" officeooo:rsid="022c0f12" fo:background-color="transparent" loext:char-shading-value="0" style:font-weight-asian="bold" style:font-name-complex="Cardo1" style:font-weight-complex="bold">
        <loext:char-complex-color loext:theme-type="dark1" loext:color-type="theme"/>
      </style:text-properties>
    </style:style>
    <style:style style:name="T1669" style:family="text">
      <style:text-properties fo:color="#000000" loext:opacity="100%" style:font-name="Cardo" fo:font-weight="bold" officeooo:rsid="013fd0f5" fo:background-color="transparent" loext:char-shading-value="0" style:font-weight-asian="bold" style:font-name-complex="Cardo1" style:font-weight-complex="bold">
        <loext:char-complex-color loext:theme-type="dark1" loext:color-type="theme"/>
      </style:text-properties>
    </style:style>
    <style:style style:name="T1670" style:family="text">
      <style:text-properties fo:color="#000000" loext:opacity="100%" style:font-name="Cardo" fo:font-weight="bold" officeooo:rsid="017a4640" fo:background-color="transparent" loext:char-shading-value="0" style:font-weight-asian="bold" style:font-name-complex="Cardo1" style:font-weight-complex="bold">
        <loext:char-complex-color loext:theme-type="dark1" loext:color-type="theme"/>
      </style:text-properties>
    </style:style>
    <style:style style:name="T1671" style:family="text">
      <style:text-properties fo:color="#000000" loext:opacity="100%" style:font-name="Cardo" fo:font-weight="bold" officeooo:rsid="00d25a7e" fo:background-color="transparent" loext:char-shading-value="0" style:font-weight-asian="bold" style:font-name-complex="Cardo1" style:font-weight-complex="bold">
        <loext:char-complex-color loext:theme-type="dark1" loext:color-type="theme"/>
      </style:text-properties>
    </style:style>
    <style:style style:name="T1672" style:family="text">
      <style:text-properties fo:color="#000000" loext:opacity="100%" style:font-name="Cardo" fo:font-weight="normal" officeooo:rsid="0227456e" fo:background-color="transparent" loext:char-shading-value="0" style:font-weight-asian="normal" style:font-name-complex="Cardo1" style:font-weight-complex="normal">
        <loext:char-complex-color loext:theme-type="dark1" loext:color-type="theme"/>
      </style:text-properties>
    </style:style>
    <style:style style:name="T1673" style:family="text">
      <style:text-properties fo:color="#000000" loext:opacity="100%" style:font-name="Cardo" fo:font-weight="bold" fo:background-color="#d5dce4" loext:char-shading-value="0" style:font-weight-asian="bold" style:font-name-complex="Cardo1" style:font-weight-complex="bold"/>
    </style:style>
    <style:style style:name="T1674" style:family="text">
      <style:text-properties fo:color="#000000" loext:opacity="100%" style:font-name="Mongolian Baiti" fo:font-weight="bold" fo:background-color="#d5dce4" loext:char-shading-value="0" style:font-weight-asian="bold" style:font-family-complex="'Hebrew Paleo Siloam'" style:font-family-generic-complex="system" style:font-pitch-complex="variable" style:font-weight-complex="bold" style:script-type="complex"/>
    </style:style>
    <style:style style:name="T1675" style:family="text">
      <style:text-properties fo:color="#000000" loext:opacity="100%" style:font-name="Cardo" fo:font-weight="normal" fo:background-color="transparent" loext:char-shading-value="0" style:font-weight-asian="normal" style:font-name-complex="Cardo1" style:font-weight-complex="normal"/>
    </style:style>
    <style:style style:name="T1676" style:family="text">
      <style:text-properties fo:color="#000000" loext:opacity="100%" style:font-name="Cardo" fo:font-size="8pt" fo:font-weight="normal" fo:background-color="transparent" loext:char-shading-value="0" style:font-size-asian="8pt" style:font-weight-asian="normal" style:font-name-complex="Cardo1" style:font-size-complex="8pt" style:font-weight-complex="normal"/>
    </style:style>
    <style:style style:name="T1677" style:family="text">
      <style:text-properties fo:color="#000000" loext:opacity="100%" style:font-name="Cardo" fo:font-size="8pt" fo:font-weight="normal" officeooo:rsid="014a96cd" fo:background-color="transparent" loext:char-shading-value="0" style:font-size-asian="8pt" style:font-weight-asian="normal" style:font-name-complex="Cardo1" style:font-size-complex="8pt" style:font-weight-complex="normal"/>
    </style:style>
    <style:style style:name="T1678" style:family="text">
      <style:text-properties fo:color="#000000" loext:opacity="100%" fo:font-weight="normal" style:font-name-asian="Calibri3" style:font-weight-asian="normal" style:font-weight-complex="normal"/>
    </style:style>
    <style:style style:name="T1679" style:family="text">
      <style:text-properties fo:color="#000000" loext:opacity="100%" fo:font-size="12pt" style:font-name-asian="Calibri3" style:font-size-asian="12pt" style:font-size-complex="12pt"/>
    </style:style>
    <style:style style:name="T1680" style:family="text">
      <style:text-properties fo:color="#000000" loext:opacity="100%" fo:font-weight="bold" style:font-name-asian="Calibri3" style:font-weight-asian="bold" style:font-weight-complex="bold"/>
    </style:style>
    <style:style style:name="T1681" style:family="text">
      <style:text-properties fo:color="#000000" loext:opacity="100%" style:font-name-asian="Calibri3"/>
    </style:style>
    <style:style style:name="T1682" style:family="text">
      <style:text-properties fo:color="#000000" loext:opacity="100%" fo:font-size="8pt" style:font-name-asian="Calibri3" style:font-size-asian="8pt" style:font-size-complex="8pt"/>
    </style:style>
    <style:style style:name="T1683" style:family="text">
      <style:text-properties fo:color="#000000" loext:opacity="100%" fo:font-size="7pt" style:font-name-asian="Calibri3" style:font-size-asian="7pt" style:font-size-complex="7pt"/>
    </style:style>
    <style:style style:name="T1684" style:family="text">
      <style:text-properties fo:color="#000000" loext:opacity="100%" style:font-name="Mongolian Baiti" fo:font-size="11pt" fo:language="en" fo:country="US" fo:font-weight="bold" style:letter-kerning="false" fo:background-color="#d5dce4" loext:char-shading-value="0" style:font-name-asian="Calibri3" style:font-size-asian="11pt" style:language-asian="en" style:country-asian="US" style:font-weight-asian="bold" style:font-family-complex="'Hebrew Paleo Siloam'" style:font-family-generic-complex="system" style:font-pitch-complex="variable" style:font-size-complex="11pt" style:language-complex="ar" style:country-complex="SA" style:font-weight-complex="bold" style:script-type="complex"/>
    </style:style>
    <style:style style:name="T1685" style:family="text">
      <style:text-properties fo:color="#000000" loext:opacity="100%" fo:language="en" fo:country="US" fo:font-weight="bold" style:font-name-asian="Calibri3" style:font-weight-asian="bold" style:font-weight-complex="bold"/>
    </style:style>
    <style:style style:name="T1686" style:family="text">
      <style:text-properties fo:color="#000000" loext:opacity="100%" fo:font-weight="bold" officeooo:rsid="00fe5a4e" style:font-name-asian="Calibri3" style:font-weight-asian="bold" style:font-weight-complex="bold"/>
    </style:style>
    <style:style style:name="T1687" style:family="text">
      <style:text-properties fo:color="#000000" loext:opacity="100%" fo:font-size="10pt" fo:font-weight="bold" style:font-name-asian="Calibri3" style:font-size-asian="10pt" style:font-weight-asian="bold" style:font-size-complex="10pt" style:font-weight-complex="bold"/>
    </style:style>
    <style:style style:name="T1688" style:family="text">
      <style:text-properties fo:color="#000000" loext:opacity="100%" fo:font-weight="bold" style:font-name-asian="Calibri3" style:font-weight-asian="bold" style:font-family-complex="'Hebrew Paleo Siloam'" style:font-pitch-complex="variable" style:font-weight-complex="bold" style:script-type="complex"/>
    </style:style>
    <style:style style:name="T1689" style:family="text">
      <style:text-properties fo:color="#000000" loext:opacity="100%" style:font-name-asian="Calibri3" style:font-family-complex="'Hebrew Paleo Siloam'" style:font-pitch-complex="variable" style:script-type="complex"/>
    </style:style>
    <style:style style:name="T1690" style:family="text">
      <style:text-properties fo:color="#000000" loext:opacity="100%" fo:letter-spacing="0.0083in" fo:font-weight="bold" style:font-name-asian="Calibri3" style:font-weight-asian="bold" style:font-weight-complex="bold"/>
    </style:style>
    <style:style style:name="T1691" style:family="text">
      <style:text-properties fo:font-weight="bold" fo:background-color="#d5dce4" loext:char-shading-value="0" style:font-weight-asian="bold" style:font-weight-complex="bold"/>
    </style:style>
    <style:style style:name="T1692" style:family="text">
      <style:text-properties fo:font-weight="bold" fo:background-color="#d5dce4" loext:char-shading-value="0" style:font-weight-asian="bold" style:font-family-complex="'Hebrew Paleo Siloam'" style:font-pitch-complex="variable" style:font-weight-complex="bold" style:script-type="complex"/>
    </style:style>
    <style:style style:name="T1693" style:family="text">
      <style:text-properties fo:font-size="7pt" style:text-underline-style="solid" style:text-underline-width="auto" style:text-underline-color="font-color" fo:background-color="#fff2cc" loext:char-shading-value="0" style:font-size-asian="7pt" style:font-size-complex="7pt"/>
    </style:style>
    <style:style style:name="T1694" style:family="text">
      <style:text-properties fo:font-size="10pt" style:text-underline-style="solid" style:text-underline-width="auto" style:text-underline-color="font-color" style:font-size-asian="10pt" style:font-size-complex="10pt"/>
    </style:style>
    <style:style style:name="T1695" style:family="text">
      <style:text-properties style:text-underline-style="solid" style:text-underline-width="auto" style:text-underline-color="font-color" fo:background-color="#eaedc9" loext:char-shading-value="0"/>
    </style:style>
    <style:style style:name="T1696" style:family="text">
      <style:text-properties fo:background-color="#eaedc9" loext:char-shading-value="0"/>
    </style:style>
    <style:style style:name="T1697" style:family="text">
      <style:text-properties officeooo:rsid="01a657cc"/>
    </style:style>
    <style:style style:name="T1698" style:family="text">
      <style:text-properties officeooo:rsid="01a485e6"/>
    </style:style>
    <style:style style:name="T1699" style:family="text">
      <style:text-properties officeooo:rsid="017d107c"/>
    </style:style>
    <style:style style:name="T1700" style:family="text">
      <style:text-properties fo:color="#000000" loext:opacity="100%" style:font-name="Cambria" fo:font-size="14pt" style:text-underline-style="none" fo:font-weight="bold" style:font-size-asian="14pt" style:font-weight-asian="bold" style:font-name-complex="Mongolian Baiti1" style:font-size-complex="14pt" style:font-weight-complex="bold"/>
    </style:style>
    <style:style style:name="T1701" style:family="text">
      <style:text-properties fo:color="#000000" loext:opacity="100%" style:font-name="Times New Roman" fo:font-size="14pt" style:text-underline-style="none" fo:font-weight="bold" style:font-size-asian="14pt" style:font-weight-asian="bold" style:font-name-complex="Times New Roman1" style:font-size-complex="14pt" style:font-weight-complex="bold"/>
    </style:style>
    <style:style style:name="T1702" style:family="text">
      <style:text-properties fo:color="#000000" loext:opacity="100%" style:font-name="Times New Roman" fo:font-size="12pt" fo:font-weight="bold" style:font-size-asian="12pt" style:font-weight-asian="bold" style:font-name-complex="Times New Roman1" style:font-size-complex="12pt" style:font-weight-complex="bold"/>
    </style:style>
    <style:style style:name="T1703" style:family="text">
      <style:text-properties fo:color="#000000" loext:opacity="100%" style:font-name="Times New Roman" fo:font-size="12pt" style:font-size-asian="12pt" style:font-name-complex="Times New Roman1" style:font-size-complex="12pt"/>
    </style:style>
    <style:style style:name="T1704" style:family="text">
      <style:text-properties fo:color="#000000" loext:opacity="100%" style:font-name="Cardo" fo:font-weight="normal" style:font-weight-asian="normal" style:font-name-complex="Cardo1" style:font-weight-complex="normal"/>
    </style:style>
    <style:style style:name="T1705" style:family="text">
      <style:text-properties fo:color="#000000" loext:opacity="100%" style:font-name="Cardo" fo:font-weight="normal" officeooo:rsid="01a657cc" style:font-weight-asian="normal" style:font-name-complex="Cardo1" style:font-weight-complex="normal"/>
    </style:style>
    <style:style style:name="T1706" style:family="text">
      <style:text-properties fo:color="#000000" loext:opacity="100%" style:text-position="super 58%" style:font-name="Cardo" fo:font-weight="bold" style:font-weight-asian="bold" style:font-name-complex="Cardo1" style:font-weight-complex="bold"/>
    </style:style>
    <style:style style:name="T1707" style:family="text">
      <style:text-properties fo:color="#000000" loext:opacity="100%" style:font-name="Cardo" fo:font-style="italic" fo:font-weight="bold" style:font-style-asian="italic" style:font-weight-asian="bold" style:font-name-complex="Cardo1" style:font-style-complex="italic" style:font-weight-complex="bold"/>
    </style:style>
    <style:style style:name="T1708" style:family="text">
      <style:text-properties fo:color="#000000" loext:opacity="100%" style:font-name="Cardo" fo:font-size="9pt" fo:background-color="#eaedc9" loext:char-shading-value="0" style:font-size-asian="9pt" style:font-name-complex="Cardo1" style:font-size-complex="9pt"/>
    </style:style>
    <style:style style:name="T1709" style:family="text">
      <style:text-properties fo:color="#000000" loext:opacity="100%" style:font-name="Cardo" fo:font-size="6pt" style:text-underline-style="solid" style:text-underline-width="auto" style:text-underline-color="font-color" fo:background-color="#eaedc9" loext:char-shading-value="0" style:font-size-asian="6pt" style:font-name-complex="Cardo1" style:font-size-complex="6pt"/>
    </style:style>
    <style:style style:name="T1710" style:family="text">
      <style:text-properties fo:color="#000000" loext:opacity="100%" style:font-name="Cardo" fo:font-size="9pt" style:text-underline-style="solid" style:text-underline-width="auto" style:text-underline-color="font-color" fo:font-weight="bold" fo:background-color="#eaedc9" loext:char-shading-value="0" style:font-size-asian="9pt" style:font-weight-asian="bold" style:font-name-complex="Cardo1" style:font-size-complex="9pt" style:font-weight-complex="bold"/>
    </style:style>
    <style:style style:name="T1711" style:family="text">
      <style:text-properties fo:color="#000000" loext:opacity="100%" style:font-name="Cardo" fo:font-size="9pt" style:text-underline-style="solid" style:text-underline-width="auto" style:text-underline-color="font-color" fo:font-weight="bold" officeooo:rsid="0155c4d4" fo:background-color="#eaedc9" loext:char-shading-value="0" style:font-size-asian="9pt" style:font-weight-asian="bold" style:font-name-complex="Cardo1" style:font-size-complex="9pt" style:font-weight-complex="bold"/>
    </style:style>
    <style:style style:name="T1712" style:family="text">
      <style:text-properties fo:color="#000000" loext:opacity="100%" style:font-name="Cardo" fo:font-size="9pt" fo:background-color="transparent" loext:char-shading-value="0" style:font-size-asian="9pt" style:font-name-complex="Cardo1" style:font-size-complex="9pt"/>
    </style:style>
    <style:style style:name="T1713" style:family="text">
      <style:text-properties fo:color="#000000" loext:opacity="100%" fo:font-family="Cardo" fo:font-weight="bold" officeooo:rsid="0155c4d4" style:font-weight-asian="bold" style:font-name-complex="Cardo1" style:font-weight-complex="bold"/>
    </style:style>
    <style:style style:name="T1714" style:family="text">
      <style:text-properties fo:color="#000000" loext:opacity="100%" style:font-name="Cardo" fo:font-size="11pt" fo:language="en" fo:country="US" fo:font-weight="bold" style:letter-kerning="false" fo:background-color="#d5dce4" loext:char-shading-value="0" style:font-name-asian="Calibri3" style:font-size-asian="11pt" style:language-asian="en" style:country-asian="US" style:font-weight-asian="bold" style:font-name-complex="Cardo1" style:font-size-complex="11pt" style:language-complex="ar" style:country-complex="SA" style:font-weight-complex="bold"/>
    </style:style>
    <style:style style:name="T1715" style:family="text">
      <style:text-properties fo:color="#000000" loext:opacity="100%" style:font-name="Mongolian Baiti" fo:font-size="11pt" fo:language="en" fo:country="US" style:letter-kerning="false" fo:background-color="#d5dce4" loext:char-shading-value="0" style:font-name-asian="Calibri3" style:font-size-asian="11pt" style:language-asian="en" style:country-asian="US" style:font-family-complex="'Hebrew Paleo Siloam'" style:font-family-generic-complex="system" style:font-pitch-complex="variable" style:font-size-complex="11pt" style:language-complex="ar" style:country-complex="SA" style:script-type="complex"/>
    </style:style>
    <style:style style:name="T1716" style:family="text">
      <style:text-properties fo:color="#000000" loext:opacity="100%" style:font-name="Cardo" fo:font-size="11pt" fo:letter-spacing="0.0055in" fo:language="en" fo:country="US" fo:font-weight="bold" style:letter-kerning="false" fo:background-color="#d5dce4" loext:char-shading-value="0" style:font-name-asian="Calibri3" style:font-size-asian="11pt" style:language-asian="en" style:country-asian="US" style:font-weight-asian="bold" style:font-name-complex="Cardo1" style:font-size-complex="11pt" style:language-complex="ar" style:country-complex="SA" style:font-weight-complex="bold"/>
    </style:style>
    <style:style style:name="T1717" style:family="text">
      <style:text-properties fo:color="#000000" loext:opacity="100%" style:font-name="Cardo" fo:font-size="11pt" fo:letter-spacing="0.0055in" fo:language="en" fo:country="US" fo:font-weight="bold" officeooo:rsid="014a96cd" style:letter-kerning="false" fo:background-color="#d5dce4" loext:char-shading-value="0" style:font-name-asian="Calibri3" style:font-size-asian="11pt" style:language-asian="en" style:country-asian="US" style:font-weight-asian="bold" style:font-name-complex="Cardo1" style:font-size-complex="11pt" style:language-complex="ar" style:country-complex="SA" style:font-weight-complex="bold"/>
    </style:style>
    <style:style style:name="T1718" style:family="text">
      <style:text-properties fo:color="#000000" loext:opacity="100%" style:font-name="Cardo" fo:font-size="8pt" style:font-name-asian="Calibri3" style:font-size-asian="8pt" style:font-name-complex="Cardo1" style:font-size-complex="8pt"/>
    </style:style>
    <style:style style:name="T1719" style:family="text">
      <style:text-properties fo:color="#000000" loext:opacity="100%" style:font-name="Cardo" fo:font-size="8pt" officeooo:rsid="014a96cd" style:font-name-asian="Calibri3" style:font-size-asian="8pt" style:font-name-complex="Cardo1" style:font-size-complex="8pt"/>
    </style:style>
    <style:style style:name="T1720" style:family="text">
      <style:text-properties fo:color="#000000" loext:opacity="100%" style:font-name="Cardo" fo:font-size="8pt" officeooo:rsid="0155c4d4" style:font-name-asian="Calibri3" style:font-size-asian="8pt" style:font-name-complex="Cardo1" style:font-size-complex="8pt"/>
    </style:style>
    <style:style style:name="T1721" style:family="text">
      <style:text-properties fo:color="#000000" loext:opacity="100%" fo:font-family="Cardo" fo:font-size="8pt" officeooo:rsid="01577698" style:font-name-asian="Calibri3" style:font-size-asian="8pt" style:font-name-complex="Cardo1" style:font-size-complex="8pt"/>
    </style:style>
    <style:style style:name="T1722" style:family="text">
      <style:text-properties fo:color="#000000" loext:opacity="100%" style:font-name="Cardo" fo:font-size="11pt" style:font-size-asian="11pt" style:font-name-complex="Cardo1" style:font-size-complex="11pt"/>
    </style:style>
    <style:style style:name="T1723" style:family="text">
      <style:text-properties fo:color="#000000" loext:opacity="100%" style:font-name="Cardo" fo:font-size="11pt" style:text-underline-style="solid" style:text-underline-width="auto" style:text-underline-color="font-color" style:font-size-asian="11pt" style:font-name-complex="Cardo1" style:font-size-complex="11pt"/>
    </style:style>
    <style:style style:name="T1724" style:family="text">
      <style:text-properties fo:color="#000000" loext:opacity="100%" fo:font-family="Cardo" fo:font-size="11pt" style:text-underline-style="solid" style:text-underline-width="auto" style:text-underline-color="font-color" officeooo:rsid="0155c4d4" style:font-size-asian="11pt" style:font-name-complex="Cardo1" style:font-size-complex="11pt"/>
    </style:style>
    <style:style style:name="T1725" style:family="text">
      <style:text-properties fo:color="#000000" loext:opacity="100%" style:font-name="Cambria" fo:font-size="14pt" style:text-underline-style="solid" style:text-underline-width="auto" style:text-underline-color="font-color" fo:font-weight="bold" style:font-size-asian="14pt" style:font-weight-asian="bold" style:font-name-complex="Mongolian Baiti1" style:font-size-complex="14pt" style:font-weight-complex="bold"/>
    </style:style>
    <style:style style:name="T1726" style:family="text">
      <style:text-properties fo:color="#000000" loext:opacity="100%" style:font-name="Cardo" fo:font-size="11pt" fo:language="en" fo:country="US" fo:font-weight="normal" style:letter-kerning="false" style:font-name-asian="Calibri3" style:font-size-asian="11pt" style:language-asian="en" style:country-asian="US" style:font-weight-asian="normal" style:font-name-complex="Cardo1" style:font-size-complex="11pt" style:language-complex="ar" style:country-complex="SA" style:font-weight-complex="normal"/>
    </style:style>
    <style:style style:name="T1727" style:family="text">
      <style:text-properties fo:color="#000000" loext:opacity="100%" style:font-name="Cardo" fo:font-size="11pt" fo:language="en" fo:country="US" fo:font-weight="normal" officeooo:rsid="01a657cc" style:letter-kerning="false" style:font-name-asian="Calibri3" style:font-size-asian="11pt" style:language-asian="en" style:country-asian="US" style:font-weight-asian="normal" style:font-name-complex="Cardo1" style:font-size-complex="11pt" style:language-complex="ar" style:country-complex="SA" style:font-weight-complex="normal"/>
    </style:style>
    <style:style style:name="T1728" style:family="text">
      <style:text-properties fo:color="#000000" loext:opacity="100%" style:font-name="Cardo" fo:font-size="11pt" fo:language="en" fo:country="US" style:letter-kerning="false" style:font-name-asian="Calibri3" style:font-size-asian="11pt" style:language-asian="en" style:country-asian="US" style:font-name-complex="Cardo1" style:font-size-complex="11pt" style:language-complex="ar" style:country-complex="SA"/>
    </style:style>
    <style:style style:name="T1729" style:family="text">
      <style:text-properties fo:color="#000000" loext:opacity="100%" style:font-name="Cardo" fo:font-size="11pt" fo:language="en" fo:country="US" fo:font-weight="normal" officeooo:rsid="0229ee54" style:letter-kerning="false" style:font-name-asian="Calibri3" style:font-size-asian="11pt" style:language-asian="en" style:country-asian="US" style:font-weight-asian="normal" style:font-name-complex="Cardo1" style:font-size-complex="11pt" style:language-complex="ar" style:country-complex="SA" style:font-weight-complex="normal"/>
    </style:style>
    <style:style style:name="T1730" style:family="text">
      <style:text-properties fo:color="#000000" loext:opacity="100%" style:font-name="Times New Roman" fo:font-size="9pt" fo:language="en" fo:country="US" style:text-underline-style="solid" style:text-underline-width="auto" style:text-underline-color="font-color" fo:font-weight="bold" style:letter-kerning="false" fo:background-color="#fff2cc" loext:char-shading-value="0" style:font-name-asian="Calibri3" style:font-size-asian="9pt" style:language-asian="en" style:country-asian="US" style:font-weight-asian="bold" style:font-name-complex="Times New Roman1" style:font-size-complex="9pt" style:language-complex="ar" style:country-complex="SA" style:font-weight-complex="bold"/>
    </style:style>
    <style:style style:name="T1731" style:family="text">
      <style:text-properties fo:color="#000000" loext:opacity="100%" style:text-position="super 58%" style:font-name="Times New Roman" fo:font-size="9pt" fo:language="en" fo:country="US" style:text-underline-style="solid" style:text-underline-width="auto" style:text-underline-color="font-color" fo:font-weight="bold" style:letter-kerning="false" fo:background-color="#fff2cc" loext:char-shading-value="0" style:font-name-asian="Calibri3" style:font-size-asian="9pt" style:language-asian="en" style:country-asian="US" style:font-weight-asian="bold" style:font-name-complex="Times New Roman1" style:font-size-complex="9pt" style:language-complex="ar" style:country-complex="SA" style:font-weight-complex="bold"/>
    </style:style>
    <style:style style:name="T1732" style:family="text">
      <style:text-properties fo:color="#000000" loext:opacity="100%" style:font-name="Times New Roman" fo:font-size="8pt" fo:language="en" fo:country="US" style:text-underline-style="solid" style:text-underline-width="auto" style:text-underline-color="font-color" style:letter-kerning="false" fo:background-color="#fff2cc" loext:char-shading-value="0" style:font-name-asian="Calibri3" style:font-size-asian="8pt" style:language-asian="en" style:country-asian="US" style:font-name-complex="Times New Roman1" style:font-size-complex="8pt" style:language-complex="ar" style:country-complex="SA"/>
    </style:style>
    <style:style style:name="T1733" style:family="text">
      <style:text-properties fo:color="#000000" loext:opacity="100%" style:font-name="Times New Roman" fo:font-size="7pt" fo:language="en" fo:country="US" style:text-underline-style="solid" style:text-underline-width="auto" style:text-underline-color="font-color" style:letter-kerning="false" fo:background-color="#fff2cc" loext:char-shading-value="0" style:font-name-asian="Calibri3" style:font-size-asian="7pt" style:language-asian="en" style:country-asian="US" style:font-name-complex="Times New Roman1" style:font-size-complex="7pt" style:language-complex="ar" style:country-complex="SA"/>
    </style:style>
    <style:style style:name="T1734" style:family="text">
      <style:text-properties fo:color="#000000" loext:opacity="100%" style:font-name="Times New Roman" fo:font-size="7pt" fo:language="en" fo:country="US" style:letter-kerning="false" fo:background-color="#fff2cc" loext:char-shading-value="0" style:font-name-asian="Calibri3" style:font-size-asian="7pt" style:language-asian="en" style:country-asian="US" style:font-name-complex="Times New Roman1" style:font-size-complex="7pt" style:language-complex="ar" style:country-complex="SA"/>
    </style:style>
    <style:style style:name="T1735" style:family="text">
      <style:text-properties fo:color="#000000" loext:opacity="100%" style:font-name="Cardo" fo:font-size="8pt" fo:language="en" fo:country="US" style:text-underline-style="solid" style:text-underline-width="auto" style:text-underline-color="font-color" fo:font-weight="bold" style:letter-kerning="false" fo:background-color="#eaedc9" loext:char-shading-value="0" style:font-name-asian="Calibri3" style:font-size-asian="8pt" style:language-asian="en" style:country-asian="US" style:font-weight-asian="bold" style:font-name-complex="Cardo1" style:font-size-complex="8pt" style:language-complex="ar" style:country-complex="SA" style:font-weight-complex="bold"/>
    </style:style>
    <style:style style:name="T1736" style:family="text">
      <style:text-properties fo:color="#000000" loext:opacity="100%" style:font-name="Mongolian Baiti" fo:font-size="8pt" fo:language="en" fo:country="US" style:text-underline-style="solid" style:text-underline-width="auto" style:text-underline-color="font-color" style:letter-kerning="false" fo:background-color="#eaedc9" loext:char-shading-value="0" style:font-name-asian="Calibri3" style:font-size-asian="8pt" style:language-asian="en" style:country-asian="US" style:font-family-complex="'Hebrew Paleo Siloam'" style:font-family-generic-complex="system" style:font-pitch-complex="variable" style:font-size-complex="8pt" style:language-complex="ar" style:country-complex="SA" style:script-type="complex"/>
    </style:style>
    <style:style style:name="T1737" style:family="text">
      <style:text-properties fo:color="#000000" loext:opacity="100%" style:font-name="Cardo" fo:font-size="8pt" fo:language="en" fo:country="US" style:text-underline-style="solid" style:text-underline-width="auto" style:text-underline-color="font-color" style:letter-kerning="false" fo:background-color="#eaedc9" loext:char-shading-value="0" style:font-name-asian="Calibri3" style:font-size-asian="8pt" style:language-asian="en" style:country-asian="US" style:font-name-complex="Cardo1" style:font-size-complex="8pt" style:language-complex="ar" style:country-complex="SA"/>
    </style:style>
    <style:style style:name="T1738" style:family="text">
      <style:text-properties fo:color="#000000" loext:opacity="100%" style:text-position="super 58%" style:font-name="Cardo" fo:font-size="8pt" fo:language="en" fo:country="US" style:text-underline-style="solid" style:text-underline-width="auto" style:text-underline-color="font-color" fo:font-weight="bold" style:letter-kerning="false" fo:background-color="#eaedc9" loext:char-shading-value="0" style:font-name-asian="Calibri3" style:font-size-asian="8pt" style:language-asian="en" style:country-asian="US" style:font-weight-asian="bold" style:font-name-complex="Cardo1" style:font-size-complex="8pt" style:language-complex="ar" style:country-complex="SA" style:font-weight-complex="bold"/>
    </style:style>
    <style:style style:name="T1739" style:family="text">
      <style:text-properties fo:color="#000000" loext:opacity="100%" style:font-name="Cardo" fo:font-size="8pt" fo:language="en" fo:country="US" fo:font-weight="bold" style:letter-kerning="false" fo:background-color="#eaedc9" loext:char-shading-value="0" style:font-name-asian="Calibri3" style:font-size-asian="8pt" style:language-asian="en" style:country-asian="US" style:font-weight-asian="bold" style:font-name-complex="Cardo1" style:font-size-complex="8pt" style:language-complex="ar" style:country-complex="SA" style:font-weight-complex="bold"/>
    </style:style>
    <style:style style:name="T1740" style:family="text">
      <style:text-properties fo:color="#000000" loext:opacity="100%" style:font-name="Cardo" fo:font-size="8pt" fo:language="en" fo:country="US" fo:font-weight="bold" officeooo:rsid="0229ee54" style:letter-kerning="false" fo:background-color="#eaedc9" loext:char-shading-value="0" style:font-name-asian="Calibri3" style:font-size-asian="8pt" style:language-asian="en" style:country-asian="US" style:font-weight-asian="bold" style:font-name-complex="Cardo1" style:font-size-complex="8pt" style:language-complex="ar" style:country-complex="SA" style:font-weight-complex="bold"/>
    </style:style>
    <style:style style:name="T1741" style:family="text">
      <style:text-properties fo:color="#000000" loext:opacity="100%" style:font-name="Cardo" fo:font-size="11pt" fo:language="en" fo:country="US" style:letter-kerning="false" fo:background-color="#d5dce4" loext:char-shading-value="0" style:font-name-asian="Calibri3" style:font-size-asian="11pt" style:language-asian="en" style:country-asian="US" style:font-name-complex="Cardo1" style:font-size-complex="11pt" style:language-complex="ar" style:country-complex="SA"/>
    </style:style>
    <style:style style:name="T1742" style:family="text">
      <style:text-properties fo:color="#000000" loext:opacity="100%" style:font-name="Cardo" fo:font-size="10pt" fo:language="en" fo:country="US" style:letter-kerning="false" style:font-name-asian="Calibri3" style:font-size-asian="10pt" style:language-asian="en" style:country-asian="US" style:font-name-complex="Cardo1" style:font-size-complex="10pt" style:language-complex="ar" style:country-complex="SA"/>
    </style:style>
    <style:style style:name="T1743" style:family="text">
      <style:text-properties fo:color="#000000" loext:opacity="100%" style:font-name="Cardo" fo:font-size="9pt" fo:language="en" fo:country="US" fo:font-weight="bold" style:letter-kerning="false" style:font-name-asian="Calibri3" style:font-size-asian="9pt" style:language-asian="en" style:country-asian="US" style:font-weight-asian="bold" style:font-name-complex="Cardo1" style:font-size-complex="9pt" style:language-complex="ar" style:country-complex="SA" style:font-weight-complex="bold"/>
    </style:style>
    <style:style style:name="T1744" style:family="text">
      <style:text-properties fo:color="#000000" loext:opacity="100%" style:font-name="Mongolian Baiti" fo:font-size="9pt" fo:language="en" fo:country="US" style:letter-kerning="false" style:font-name-asian="Calibri3" style:font-size-asian="9pt" style:language-asian="en" style:country-asian="US" style:font-family-complex="'Hebrew Paleo Siloam'" style:font-family-generic-complex="system" style:font-pitch-complex="variable" style:font-size-complex="9pt" style:language-complex="ar" style:country-complex="SA" style:script-type="complex"/>
    </style:style>
    <style:style style:name="T1745" style:family="text">
      <style:text-properties style:font-name="Cardo" fo:font-size="9pt" fo:language="en" fo:country="US" fo:font-weight="bold" style:letter-kerning="false" style:font-name-asian="Calibri3" style:font-size-asian="9pt" style:language-asian="en" style:country-asian="US" style:font-weight-asian="bold" style:font-name-complex="Cardo1" style:font-size-complex="9pt" style:language-complex="ar" style:country-complex="SA" style:font-weight-complex="bold"/>
    </style:style>
    <style:style style:name="T1746" style:family="text">
      <style:text-properties fo:color="#000000" loext:opacity="100%" style:font-name="Cardo" fo:font-size="9pt" fo:language="en" fo:country="US" fo:font-weight="bold" style:letter-kerning="false" fo:background-color="#d5dce4" loext:char-shading-value="0" style:font-name-asian="Calibri3" style:font-size-asian="9pt" style:language-asian="en" style:country-asian="US" style:font-weight-asian="bold" style:font-name-complex="Cardo1" style:font-size-complex="9pt" style:language-complex="ar" style:country-complex="SA" style:font-weight-complex="bold"/>
    </style:style>
    <style:style style:name="T1747" style:family="text">
      <style:text-properties fo:color="#000000" loext:opacity="100%" style:font-name="Mongolian Baiti" fo:font-size="9pt" fo:language="en" fo:country="US" style:letter-kerning="false" fo:background-color="#d5dce4" loext:char-shading-value="0" style:font-name-asian="Calibri3" style:font-size-asian="9pt" style:language-asian="en" style:country-asian="US" style:font-family-complex="'Hebrew Paleo Siloam'" style:font-family-generic-complex="system" style:font-pitch-complex="variable" style:font-size-complex="9pt" style:language-complex="ar" style:country-complex="SA" style:script-type="complex"/>
    </style:style>
    <style:style style:name="T1748" style:family="text">
      <style:text-properties fo:color="#000000" loext:opacity="100%" style:font-name="Cardo" fo:font-size="9pt" fo:language="en" fo:country="US" style:letter-kerning="false" fo:background-color="#d5dce4" loext:char-shading-value="0" style:font-name-asian="Calibri3" style:font-size-asian="9pt" style:language-asian="en" style:country-asian="US" style:font-name-complex="Cardo1" style:font-size-complex="9pt" style:language-complex="ar" style:country-complex="SA"/>
    </style:style>
    <style:style style:name="T1749" style:family="text">
      <style:text-properties fo:color="#000000" loext:opacity="100%" style:font-name="Cardo" fo:font-size="9pt" fo:language="en" fo:country="US" style:letter-kerning="false" fo:background-color="transparent" loext:char-shading-value="0" style:font-name-asian="Calibri3" style:font-size-asian="9pt" style:language-asian="en" style:country-asian="US" style:font-name-complex="Cardo1" style:font-size-complex="9pt" style:language-complex="ar" style:country-complex="SA"/>
    </style:style>
    <style:style style:name="T1750" style:family="text">
      <style:text-properties fo:color="#000000" loext:opacity="100%" style:font-name="Cardo" fo:font-size="8pt" fo:language="en" fo:country="US" officeooo:rsid="01958566" style:letter-kerning="false" fo:background-color="transparent" loext:char-shading-value="0" style:font-name-asian="Calibri3" style:font-size-asian="8pt" style:language-asian="en" style:country-asian="US" style:font-name-complex="Cardo1" style:font-size-complex="8pt" style:language-complex="ar" style:country-complex="SA"/>
    </style:style>
    <style:style style:name="T1751" style:family="text">
      <style:text-properties officeooo:rsid="017bde0e"/>
    </style:style>
    <style:style style:name="T1752" style:family="text">
      <style:text-properties officeooo:rsid="0170edd2"/>
    </style:style>
    <style:style style:name="T1753" style:family="text">
      <style:text-properties officeooo:rsid="0189495c"/>
    </style:style>
    <style:style style:name="T1754" style:family="text">
      <style:text-properties fo:color="#000000" loext:opacity="100%" style:font-name="Cardo" fo:font-weight="bold" fo:background-color="#d5dce4" loext:char-shading-value="0" style:font-name-asian="Calibri3" style:font-weight-asian="bold" style:font-name-complex="Cardo1" style:font-weight-complex="bold"/>
    </style:style>
    <style:style style:name="T1755" style:family="text">
      <style:text-properties fo:color="#000000" loext:opacity="100%" style:font-name="Mongolian Baiti" fo:background-color="#d5dce4" loext:char-shading-value="0" style:font-name-asian="Calibri3" style:font-family-complex="'Hebrew Paleo Siloam'" style:font-family-generic-complex="system" style:font-pitch-complex="variable" style:script-type="complex"/>
    </style:style>
    <style:style style:name="T1756" style:family="text">
      <style:text-properties fo:color="#000000" loext:opacity="100%" style:font-name="Cardo" fo:language="en" fo:country="US" fo:font-weight="bold" fo:background-color="#d5dce4" loext:char-shading-value="0" style:font-name-asian="Calibri3" style:font-weight-asian="bold" style:font-name-complex="Cardo1" style:font-weight-complex="bold"/>
    </style:style>
    <style:style style:name="T1757" style:family="text">
      <style:text-properties fo:color="#000000" loext:opacity="100%" style:font-name="Cardo" fo:font-size="8pt" fo:letter-spacing="0.0055in" style:font-name-asian="Calibri3" style:font-size-asian="8pt" style:font-name-complex="Cardo1" style:font-size-complex="8pt"/>
    </style:style>
    <style:style style:name="T1758" style:family="text">
      <style:text-properties fo:color="#000000" loext:opacity="100%" style:font-name="Cardo" fo:font-size="10pt" style:font-name-asian="Calibri3" style:font-size-asian="10pt" style:font-name-complex="Cardo1" style:font-size-complex="10pt"/>
    </style:style>
    <style:style style:name="T1759" style:family="text">
      <style:text-properties fo:color="#000000" loext:opacity="100%" style:font-name="Cardo" fo:font-size="7pt" fo:letter-spacing="0.0055in" fo:font-weight="bold" fo:background-color="#d5dce4" loext:char-shading-value="0" style:font-name-asian="Calibri3" style:font-size-asian="7pt" style:font-weight-asian="bold" style:font-name-complex="Cardo1" style:font-size-complex="7pt" style:font-weight-complex="bold"/>
    </style:style>
    <style:style style:name="T1760" style:family="text">
      <style:text-properties fo:color="#000000" loext:opacity="100%" style:font-name="Cardo" fo:font-size="12pt" fo:letter-spacing="0.0055in" fo:font-weight="bold" style:font-name-asian="Calibri3" style:font-size-asian="12pt" style:font-weight-asian="bold" style:font-name-complex="Cardo1" style:font-size-complex="12pt" style:font-weight-complex="bold"/>
    </style:style>
    <style:style style:name="T1761" style:family="text">
      <style:text-properties fo:color="#000000" loext:opacity="100%" style:font-name="Cardo" fo:font-size="7pt" style:font-name-asian="Calibri3" style:font-size-asian="6.09999990463257pt" style:font-name-complex="Cardo1" style:font-size-complex="7pt"/>
    </style:style>
    <style:style style:name="T1762" style:family="text">
      <style:text-properties fo:color="#000000" loext:opacity="100%" style:font-name="Cardo" style:text-underline-style="solid" style:text-underline-width="auto" style:text-underline-color="font-color" fo:background-color="#fff2cc" loext:char-shading-value="0" style:font-name-asian="Calibri3" style:font-name-complex="Cardo1"/>
    </style:style>
    <style:style style:name="T1763" style:family="text">
      <style:text-properties fo:color="#000000" loext:opacity="100%" style:font-name="Cardo" fo:background-color="#fff2cc" loext:char-shading-value="0" style:font-name-asian="Calibri3" style:font-name-complex="Cardo1"/>
    </style:style>
    <style:style style:name="T1764" style:family="text">
      <style:text-properties fo:color="#000000" loext:opacity="100%" style:font-name="Cardo" fo:font-size="9pt" fo:background-color="#fff2cc" loext:char-shading-value="0" style:font-name-asian="Calibri3" style:font-size-asian="9pt" style:font-name-complex="Cardo1" style:font-size-complex="9pt"/>
    </style:style>
    <style:style style:name="T1765" style:family="text">
      <style:text-properties fo:color="#000000" loext:opacity="100%" style:text-position="super 58%" style:font-name="Cardo" fo:font-size="9pt" fo:background-color="#fff2cc" loext:char-shading-value="0" style:font-name-asian="Calibri3" style:font-size-asian="9pt" style:font-name-complex="Cardo1" style:font-size-complex="9pt"/>
    </style:style>
    <style:style style:name="T1766" style:family="text">
      <style:text-properties fo:color="#000000" loext:opacity="100%" fo:font-family="Cardo" fo:font-size="9pt" officeooo:rsid="01a86480" fo:background-color="#fff2cc" loext:char-shading-value="0" style:font-name-asian="Calibri3" style:font-size-asian="9pt" style:font-name-complex="Cardo1" style:font-size-complex="9pt"/>
    </style:style>
    <style:style style:name="T1767" style:family="text">
      <style:text-properties fo:color="#000000" loext:opacity="100%" style:font-name="Mongolian Baiti" style:font-name-asian="Calibri3" style:font-family-complex="'Hebrew Paleo Siloam'" style:font-family-generic-complex="system" style:font-pitch-complex="variable" style:script-type="complex"/>
    </style:style>
    <style:style style:name="T1768" style:family="text">
      <style:text-properties fo:color="#000000" loext:opacity="100%" style:font-name="Cardo" fo:language="en" fo:country="US" fo:font-weight="bold" style:font-name-asian="Calibri3" style:font-weight-asian="bold" style:font-name-complex="Cardo1" style:font-weight-complex="bold"/>
    </style:style>
    <style:style style:name="T1769" style:family="text">
      <style:text-properties fo:color="#000000" loext:opacity="100%" style:font-name="Cardo" fo:font-size="7pt" style:font-name-asian="Calibri3" style:font-size-asian="7pt" style:font-name-complex="Cardo1" style:font-size-complex="7pt"/>
    </style:style>
    <style:style style:name="T1770" style:family="text">
      <style:text-properties fo:color="#000000" loext:opacity="100%" fo:font-family="Arial" style:font-family-generic="swiss" style:font-pitch="variable" fo:font-size="8pt" fo:background-color="#fff2cc" loext:char-shading-value="0" style:font-size-asian="8pt" style:font-size-complex="8pt"/>
    </style:style>
    <style:style style:name="T1771" style:family="text">
      <style:text-properties fo:color="#000000" loext:opacity="100%" fo:font-family="Arial" style:font-family-generic="swiss" style:font-pitch="variable" fo:font-size="8pt" style:font-name-asian="Calibri3" style:font-size-asian="8pt" style:font-name-complex="Arial" style:font-size-complex="8pt"/>
    </style:style>
    <style:style style:name="T1772" style:family="text">
      <style:text-properties fo:color="#000000" loext:opacity="100%" style:font-name="Mongolian Baiti" style:font-family-complex="'Hebrew Paleo Siloam'" style:font-family-generic-complex="system" style:font-pitch-complex="variable" style:language-complex="he" style:country-complex="IL" style:script-type="complex"/>
    </style:style>
    <style:style style:name="T1773" style:family="text">
      <style:text-properties fo:color="#000000" loext:opacity="100%" style:font-name="Cardo" fo:font-size="12pt" fo:font-weight="bold" style:font-name-asian="Calibri3" style:font-size-asian="12pt" style:font-weight-asian="bold" style:font-name-complex="Cardo1" style:font-size-complex="12pt" style:font-weight-complex="bold"/>
    </style:style>
    <style:style style:name="T1774" style:family="text">
      <style:text-properties fo:color="#000000" loext:opacity="100%" style:font-name="Mongolian Baiti" fo:background-color="#d5dce4" loext:char-shading-value="0" style:font-family-complex="'Hebrew Paleo Siloam'" style:font-family-generic-complex="system" style:font-pitch-complex="variable" style:language-complex="he" style:country-complex="IL" style:script-type="complex"/>
    </style:style>
    <style:style style:name="T1775" style:family="text">
      <style:text-properties fo:color="#000000" loext:opacity="100%" style:font-name="Cardo" fo:font-weight="bold" fo:background-color="#d5dce4" loext:char-shading-value="0" style:font-weight-asian="bold" style:font-name-complex="Cardo1" style:language-complex="he" style:country-complex="IL" style:font-weight-complex="bold"/>
    </style:style>
    <style:style style:name="T1776" style:family="text">
      <style:text-properties fo:color="#000000" loext:opacity="100%" style:font-name="Cardo" fo:letter-spacing="0.0055in" style:font-name-complex="Cardo1" style:language-complex="he" style:country-complex="IL"/>
    </style:style>
    <style:style style:name="T1777" style:family="text">
      <style:text-properties fo:color="#000000" loext:opacity="100%" style:font-name="Cardo" fo:font-size="8pt" fo:letter-spacing="0.0055in" style:font-size-asian="8pt" style:font-name-complex="Cardo1" style:font-size-complex="8pt" style:language-complex="he" style:country-complex="IL"/>
    </style:style>
    <style:style style:name="T1778" style:family="text">
      <style:text-properties fo:color="#000000" loext:opacity="100%" style:font-name="Cardo" fo:font-weight="bold" fo:background-color="transparent" loext:char-shading-value="0" style:font-name-asian="Calibri3" style:font-weight-asian="bold" style:font-name-complex="Cardo1" style:font-weight-complex="bold"/>
    </style:style>
    <style:style style:name="T1779" style:family="text">
      <style:text-properties fo:color="#000000" loext:opacity="100%" style:font-name="Cardo" fo:font-size="8pt" officeooo:rsid="014a2ab0" style:font-name-asian="Calibri3" style:font-size-asian="8pt" style:font-name-complex="Cardo1" style:font-size-complex="8pt"/>
    </style:style>
    <style:style style:name="T1780" style:family="text">
      <style:text-properties fo:color="#000000" loext:opacity="100%" style:font-name="Cardo" fo:font-size="7pt" fo:background-color="#fff2cc" loext:char-shading-value="0" style:font-name-asian="Calibri3" style:font-size-asian="7pt" style:font-name-complex="Cardo1" style:font-size-complex="7pt"/>
    </style:style>
    <style:style style:name="T1781" style:family="text">
      <style:text-properties fo:color="#000000" loext:opacity="100%" style:font-name="Cardo" fo:font-size="6pt" fo:background-color="#fff2cc" loext:char-shading-value="0" style:font-name-asian="Calibri3" style:font-size-asian="6pt" style:font-name-complex="Cardo1" style:font-size-complex="6pt"/>
    </style:style>
    <style:style style:name="T1782" style:family="text">
      <style:text-properties fo:color="#000000" loext:opacity="100%" style:font-name="Cardo" fo:font-size="8pt" style:text-underline-style="solid" style:text-underline-width="auto" style:text-underline-color="font-color" fo:background-color="#fff2cc" loext:char-shading-value="0" style:font-name-asian="Calibri3" style:font-size-asian="8pt" style:font-name-complex="Cardo1" style:font-size-complex="8pt"/>
    </style:style>
    <style:style style:name="T1783" style:family="text">
      <style:text-properties fo:color="#000000" loext:opacity="100%" style:font-name="Cardo" fo:font-size="12pt" style:text-underline-style="solid" style:text-underline-width="auto" style:text-underline-color="font-color" style:font-name-asian="Calibri3" style:font-size-asian="12pt" style:font-name-complex="Cardo1" style:font-size-complex="12pt"/>
    </style:style>
    <style:style style:name="T1784" style:family="text">
      <style:text-properties fo:color="#000000" loext:opacity="100%" style:font-name="Cardo" style:text-underline-style="solid" style:text-underline-width="auto" style:text-underline-color="font-color" fo:font-weight="bold" fo:background-color="#eaedc9" loext:char-shading-value="0" style:font-name-asian="Calibri3" style:font-weight-asian="bold" style:font-name-complex="Cardo1" style:font-weight-complex="bold"/>
    </style:style>
    <style:style style:name="T1785" style:family="text">
      <style:text-properties fo:color="#000000" loext:opacity="100%" style:font-name="Cardo" fo:font-weight="bold" fo:background-color="#eaedc9" loext:char-shading-value="0" style:font-name-asian="Calibri3" style:font-weight-asian="bold" style:font-name-complex="Cardo1" style:font-weight-complex="bold"/>
    </style:style>
    <style:style style:name="T1786" style:family="text">
      <style:text-properties fo:color="#000000" loext:opacity="100%" style:font-name="Cardo" fo:font-size="8pt" fo:background-color="#eaedc9" loext:char-shading-value="0" style:font-name-asian="Calibri3" style:font-size-asian="8pt" style:font-name-complex="Cardo1" style:font-size-complex="8pt"/>
    </style:style>
    <style:style style:name="T1787" style:family="text">
      <style:text-properties fo:color="#000000" loext:opacity="100%" style:font-name="Cardo" fo:font-size="10pt" fo:letter-spacing="0.0055in" style:font-name-asian="Calibri3" style:font-size-asian="10pt" style:font-name-complex="Cardo1" style:font-size-complex="10pt"/>
    </style:style>
    <style:style style:name="T1788" style:family="text">
      <style:text-properties fo:color="#000000" loext:opacity="100%" style:font-name="Cardo" fo:font-size="6pt" style:font-name-asian="Calibri3" style:font-size-asian="6pt" style:font-name-complex="Cardo1" style:font-size-complex="6pt"/>
    </style:style>
    <style:style style:name="T1789" style:family="text">
      <style:text-properties fo:color="#000000" loext:opacity="100%" style:font-name="Cardo" fo:font-size="11pt" fo:language="en" fo:country="US" fo:font-weight="normal" style:letter-kerning="false" style:font-name-asian="Calibri3" style:font-size-asian="11pt" style:language-asian="en" style:country-asian="US" style:font-weight-asian="normal" style:font-name-complex="Cardo1" style:font-size-complex="11pt" style:language-complex="ar" style:country-complex="SA" style:font-weight-complex="normal" style:script-type="complex"/>
    </style:style>
    <style:style style:name="T1790" style:family="text">
      <style:text-properties fo:color="#000000" loext:opacity="100%" style:font-name="Cardo" fo:font-size="11pt" fo:language="en" fo:country="US" fo:font-weight="normal" officeooo:rsid="00d2ec6c" style:letter-kerning="false" style:font-name-asian="Calibri3" style:font-size-asian="11pt" style:language-asian="en" style:country-asian="US" style:font-weight-asian="normal" style:font-name-complex="Cardo1" style:font-size-complex="11pt" style:language-complex="ar" style:country-complex="SA" style:font-weight-complex="normal" style:script-type="complex"/>
    </style:style>
    <style:style style:name="T1791" style:family="text">
      <style:text-properties fo:color="#000000" loext:opacity="100%" style:font-name="Cardo" fo:font-size="11pt" fo:language="en" fo:country="US" fo:font-weight="bold" style:letter-kerning="false" style:font-name-asian="Calibri3" style:font-size-asian="11pt" style:language-asian="en" style:country-asian="US" style:font-weight-asian="bold" style:font-name-complex="Cardo1" style:font-size-complex="11pt" style:language-complex="ar" style:country-complex="SA" style:font-weight-complex="bold" style:script-type="complex"/>
    </style:style>
    <style:style style:name="T1792" style:family="text">
      <style:text-properties fo:color="#000000" loext:opacity="100%" style:font-name="Mongolian Baiti" fo:font-size="11pt" fo:language="en" fo:country="US" fo:font-weight="bold" style:letter-kerning="false" style:font-name-asian="Calibri3" style:font-size-asian="11pt" style:language-asian="en" style:country-asian="US" style:font-weight-asian="bold" style:font-family-complex="'Hebrew Paleo Siloam'" style:font-family-generic-complex="system" style:font-pitch-complex="variable" style:font-size-complex="11pt" style:language-complex="ar" style:country-complex="SA" style:font-weight-complex="bold" style:script-type="complex"/>
    </style:style>
    <style:style style:name="T1793" style:family="text">
      <style:text-properties fo:color="#000000" loext:opacity="100%" style:font-name="Cardo" fo:font-size="11pt" fo:language="en" fo:country="US" fo:font-weight="bold" officeooo:rsid="01455d10" style:letter-kerning="false" style:font-name-asian="Calibri3" style:font-size-asian="11pt" style:language-asian="en" style:country-asian="US" style:font-weight-asian="bold" style:font-name-complex="Cardo1" style:font-size-complex="11pt" style:language-complex="ar" style:country-complex="SA" style:font-weight-complex="bold"/>
    </style:style>
    <style:style style:name="T1794" style:family="text">
      <style:text-properties fo:color="#000000" loext:opacity="100%" style:font-name="Cardo" fo:font-size="11pt" fo:language="en" fo:country="US" fo:font-weight="bold" officeooo:rsid="00d2ec6c" style:letter-kerning="false" style:font-name-asian="Calibri3" style:font-size-asian="11pt" style:language-asian="en" style:country-asian="US" style:font-weight-asian="bold" style:font-name-complex="Cardo1" style:font-size-complex="11pt" style:language-complex="ar" style:country-complex="SA" style:font-weight-complex="bold"/>
    </style:style>
    <style:style style:name="T1795" style:family="text">
      <style:text-properties style:font-name="Cardo" fo:font-weight="bold" style:font-name-asian="Calibri3" style:font-weight-asian="bold" style:font-name-complex="Cardo1" style:font-weight-complex="bold"/>
    </style:style>
    <style:style style:name="T1796" style:family="text">
      <style:text-properties fo:color="#000000" loext:opacity="100%" style:font-name="Cardo" fo:background-color="#d5dce4" loext:char-shading-value="0" style:font-name-asian="Calibri3" style:font-name-complex="Cardo1"/>
    </style:style>
    <style:style style:name="T1797" style:family="text">
      <style:text-properties fo:color="#000000" loext:opacity="100%" style:font-name="Cardo" fo:font-weight="bold" fo:background-color="#ffffff" loext:char-shading-value="0" style:font-name-asian="Calibri3" style:font-weight-asian="bold" style:font-name-complex="Cardo1" style:font-weight-complex="bold"/>
    </style:style>
    <style:style style:name="T1798" style:family="text">
      <style:text-properties fo:color="#000000" loext:opacity="100%" style:font-name="Cardo" fo:font-size="8pt" fo:font-weight="normal" officeooo:rsid="00d37531" fo:background-color="#ffffff" loext:char-shading-value="0" style:font-name-asian="Calibri3" style:font-size-asian="8pt" style:font-weight-asian="normal" style:font-name-complex="Cardo1" style:font-size-complex="8pt" style:font-weight-complex="normal"/>
    </style:style>
    <style:style style:name="T1799" style:family="text">
      <style:text-properties fo:color="#000000" loext:opacity="100%" style:font-name="Cardo" fo:font-size="8pt" fo:font-weight="normal" officeooo:rsid="014a2ab0" fo:background-color="#ffffff" loext:char-shading-value="0" style:font-name-asian="Calibri3" style:font-size-asian="8pt" style:font-weight-asian="normal" style:font-name-complex="Cardo1" style:font-size-complex="8pt" style:font-weight-complex="normal"/>
    </style:style>
    <style:style style:name="T1800" style:family="text">
      <style:text-properties fo:color="#000000" loext:opacity="100%" style:font-name="Cardo" fo:font-weight="bold" officeooo:rsid="00714b9e" style:font-name-asian="Calibri3" style:font-weight-asian="bold" style:font-name-complex="Cardo1" style:font-weight-complex="bold"/>
    </style:style>
    <style:style style:name="T1801" style:family="text">
      <style:text-properties fo:color="#000000" loext:opacity="100%" style:font-name="Times New Roman" fo:font-size="8pt" style:font-size-asian="8pt" style:font-name-complex="Times New Roman1" style:font-size-complex="8pt"/>
    </style:style>
    <style:style style:name="T1802" style:family="text">
      <style:text-properties fo:color="#000000" loext:opacity="100%" style:font-name="Cardo" fo:font-size="10pt" fo:letter-spacing="0.0028in" fo:font-weight="bold" style:font-name-asian="Calibri3" style:font-size-asian="10pt" style:font-weight-asian="bold" style:font-name-complex="Cardo1" style:font-size-complex="10pt" style:font-weight-complex="bold">
        <loext:char-complex-color loext:theme-type="dark1" loext:color-type="theme"/>
      </style:text-properties>
    </style:style>
    <style:style style:name="T1803" style:family="text">
      <style:text-properties fo:color="#000000" loext:opacity="100%" style:font-name="Mongolian Baiti" fo:font-size="10pt" style:font-size-asian="10pt" style:font-family-complex="'Hebrew Paleo Siloam'" style:font-family-generic-complex="system" style:font-pitch-complex="variable" style:font-size-complex="10pt" style:script-type="complex">
        <loext:char-complex-color loext:theme-type="dark1" loext:color-type="theme"/>
      </style:text-properties>
    </style:style>
    <style:style style:name="T1804" style:family="text">
      <style:text-properties fo:color="#000000" loext:opacity="100%" style:font-name="Cardo" fo:font-size="10pt" fo:letter-spacing="0.0028in" fo:font-weight="bold" style:font-size-asian="10pt" style:font-weight-asian="bold" style:font-name-complex="Cardo1" style:font-size-complex="10pt" style:font-weight-complex="bold">
        <loext:char-complex-color loext:theme-type="dark1" loext:color-type="theme"/>
      </style:text-properties>
    </style:style>
    <style:style style:name="T1805" style:family="text">
      <style:text-properties fo:color="#000000" loext:opacity="100%" style:font-name="Cardo" fo:font-size="6pt" fo:letter-spacing="0.0028in" fo:font-weight="normal" officeooo:rsid="00d3d7ca" style:font-size-asian="6pt" style:font-weight-asian="normal" style:font-name-complex="Cardo1" style:font-size-complex="6pt" style:font-weight-complex="normal">
        <loext:char-complex-color loext:theme-type="dark1" loext:color-type="theme"/>
      </style:text-properties>
    </style:style>
    <style:style style:name="T1806" style:family="text">
      <style:text-properties fo:font-variant="small-caps" fo:color="#000000" loext:opacity="100%" style:font-name="Cardo" fo:font-size="9pt" fo:letter-spacing="0.0028in" fo:font-weight="bold" officeooo:rsid="00d3d7ca" style:font-size-asian="9pt" style:font-weight-asian="bold" style:font-name-complex="Cardo1" style:font-size-complex="9pt" style:language-complex="he" style:country-complex="IL" style:font-weight-complex="bold">
        <loext:char-complex-color loext:theme-type="dark1" loext:color-type="theme"/>
      </style:text-properties>
    </style:style>
    <style:style style:name="T1807" style:family="text">
      <style:text-properties fo:font-variant="small-caps" fo:color="#000000" loext:opacity="100%" style:font-name="Cardo" fo:font-size="9pt" fo:letter-spacing="0.0028in" fo:font-weight="bold" officeooo:rsid="00d3d7ca" style:font-size-asian="9pt" style:font-weight-asian="bold" style:font-name-complex="Cardo1" style:font-size-complex="9pt" style:font-weight-complex="bold">
        <loext:char-complex-color loext:theme-type="dark1" loext:color-type="theme"/>
      </style:text-properties>
    </style:style>
    <style:style style:name="T1808" style:family="text">
      <style:text-properties fo:color="#000000" loext:opacity="100%" fo:font-family="Cardo" fo:font-size="9pt" fo:letter-spacing="0.0028in" fo:font-weight="bold" officeooo:rsid="00d3d7ca" style:font-size-asian="9pt" style:font-weight-asian="bold" style:font-name-complex="Cardo1" style:font-size-complex="9pt" style:font-weight-complex="bold">
        <loext:char-complex-color loext:theme-type="dark1" loext:color-type="theme"/>
      </style:text-properties>
    </style:style>
    <style:style style:name="T1809" style:family="text">
      <style:text-properties fo:color="#000000" loext:opacity="100%" style:font-name="Cardo" fo:font-size="9pt" fo:letter-spacing="0.0028in" fo:font-weight="bold" officeooo:rsid="00d3d7ca" style:font-size-asian="9pt" style:font-weight-asian="bold" style:font-name-complex="Cardo1" style:font-size-complex="9pt" style:font-weight-complex="bold">
        <loext:char-complex-color loext:theme-type="dark1" loext:color-type="theme"/>
      </style:text-properties>
    </style:style>
    <style:style style:name="T1810" style:family="text">
      <style:text-properties fo:color="#000000" loext:opacity="100%" style:font-name="Cardo" fo:font-size="8pt" fo:letter-spacing="0.0028in" fo:font-weight="normal" officeooo:rsid="00d37531" style:font-size-asian="8pt" style:font-weight-asian="normal" style:font-name-complex="Cardo1" style:font-size-complex="8pt" style:font-weight-complex="normal">
        <loext:char-complex-color loext:theme-type="dark1" loext:color-type="theme"/>
      </style:text-properties>
    </style:style>
    <style:style style:name="T1811" style:family="text">
      <style:text-properties fo:color="#000000" loext:opacity="100%" style:font-name="Cardo" fo:font-size="6pt" fo:letter-spacing="0.0028in" style:font-size-asian="6pt" style:font-name-complex="Cardo1" style:font-size-complex="6pt">
        <loext:char-complex-color loext:theme-type="dark1" loext:color-type="theme"/>
      </style:text-properties>
    </style:style>
    <style:style style:name="T1812" style:family="text">
      <style:text-properties fo:color="#000000" loext:opacity="100%" style:font-name="Cardo" fo:font-size="8pt" fo:letter-spacing="0.0028in" fo:font-weight="bold" style:font-size-asian="8pt" style:font-weight-asian="bold" style:font-name-complex="Cardo1" style:font-size-complex="8pt" style:font-weight-complex="bold">
        <loext:char-complex-color loext:theme-type="dark1" loext:color-type="theme"/>
      </style:text-properties>
    </style:style>
    <style:style style:name="T1813" style:family="text">
      <style:text-properties fo:color="#000000" loext:opacity="100%" style:font-name="Cardo" fo:font-size="10pt" fo:letter-spacing="0.0028in" style:font-size-asian="10pt" style:font-name-complex="Cardo1" style:font-size-complex="10pt">
        <loext:char-complex-color loext:theme-type="dark1" loext:color-type="theme"/>
      </style:text-properties>
    </style:style>
    <style:style style:name="T1814" style:family="text">
      <style:text-properties fo:color="#000000" loext:opacity="100%" style:font-name="Cardo" fo:font-size="7pt" fo:letter-spacing="0.0028in" style:font-size-asian="7pt" style:font-name-complex="Cardo1" style:font-size-complex="7pt">
        <loext:char-complex-color loext:theme-type="dark1" loext:color-type="theme"/>
      </style:text-properties>
    </style:style>
    <style:style style:name="T1815" style:family="text">
      <style:text-properties fo:color="#000000" loext:opacity="100%" style:font-name="Mongolian Baiti" fo:font-size="14pt" fo:font-weight="bold" fo:background-color="#b2a1c7" loext:char-shading-value="0" style:font-name-asian="Calibri3" style:font-size-asian="14pt" style:font-weight-asian="bold" style:font-name-complex="Mongolian Baiti1" style:font-size-complex="14pt" style:font-weight-complex="bold"/>
    </style:style>
    <style:style style:name="T1816" style:family="text">
      <style:text-properties fo:color="#000000" loext:opacity="100%" style:font-name="Times New Roman" fo:font-size="9pt" style:font-name-asian="Calibri3" style:font-size-asian="9pt" style:font-name-complex="Times New Roman1" style:font-size-complex="9pt"/>
    </style:style>
    <style:style style:name="T1817" style:family="text">
      <style:text-properties fo:color="#000000" loext:opacity="100%" style:font-name="Times New Roman" fo:font-size="9pt" fo:background-color="#fff2cc" loext:char-shading-value="0" style:font-size-asian="9pt" style:font-name-complex="Times New Roman1" style:font-size-complex="9pt"/>
    </style:style>
    <style:style style:name="T1818" style:family="text">
      <style:text-properties fo:color="#000000" loext:opacity="100%" style:font-name="Times New Roman" fo:font-size="9pt" style:text-underline-style="solid" style:text-underline-width="auto" style:text-underline-color="font-color" fo:background-color="#fff2cc" loext:char-shading-value="0" style:font-size-asian="9pt" style:font-name-complex="Times New Roman1" style:font-size-complex="9pt"/>
    </style:style>
    <style:style style:name="T1819" style:family="text">
      <style:text-properties fo:color="#000000" loext:opacity="100%" fo:font-family="Cardo" fo:font-size="10pt" fo:font-weight="bold" officeooo:rsid="00714b9e" style:font-size-asian="10pt" style:font-weight-asian="bold" style:font-name-complex="Cardo1" style:font-size-complex="10pt" style:font-weight-complex="bold"/>
    </style:style>
    <style:style style:name="T1820" style:family="text">
      <style:text-properties fo:color="#000000" loext:opacity="100%" style:font-name="Mongolian Baiti" fo:font-size="10pt" style:font-size-asian="10pt" style:font-family-complex="'Hebrew Paleo Siloam'" style:font-family-generic-complex="system" style:font-pitch-complex="variable" style:font-size-complex="10pt" style:script-type="complex"/>
    </style:style>
    <style:style style:name="T1821" style:family="text">
      <style:text-properties fo:color="#000000" loext:opacity="100%" style:font-name="Cardo" fo:letter-spacing="0.0055in" fo:font-weight="bold" officeooo:rsid="015d6526" style:font-name-asian="Calibri3" style:font-weight-asian="bold" style:font-name-complex="Cardo1" style:font-weight-complex="bold"/>
    </style:style>
    <style:style style:name="T1822" style:family="text">
      <style:text-properties fo:color="#000000" loext:opacity="100%" style:font-name="Cardo" fo:font-weight="bold" officeooo:rsid="015d6526" fo:background-color="#d5dce4" loext:char-shading-value="0" style:font-name-asian="Calibri3" style:font-weight-asian="bold" style:font-name-complex="Cardo1" style:font-weight-complex="bold"/>
    </style:style>
    <style:style style:name="T1823" style:family="text">
      <style:text-properties fo:color="#000000" loext:opacity="100%" style:font-name="Cardo" fo:font-size="8pt" fo:background-color="#fff2cc" loext:char-shading-value="0" style:font-name-asian="Calibri3" style:font-size-asian="8pt" style:font-name-complex="Cardo1" style:font-size-complex="8pt"/>
    </style:style>
    <style:style style:name="T1824" style:family="text">
      <style:text-properties fo:color="#000000" loext:opacity="100%" style:font-name="Cardo" fo:font-size="10.5pt" style:font-name-asian="Calibri3" style:font-size-asian="10.5pt" style:font-name-complex="Cardo1" style:font-size-complex="10.5pt"/>
    </style:style>
    <style:style style:name="T1825" style:family="text">
      <style:text-properties fo:color="#000000" loext:opacity="100%" style:font-name="Times New Roman" fo:font-size="10pt" style:text-underline-style="solid" style:text-underline-width="auto" style:text-underline-color="font-color" fo:background-color="#fff2cc" loext:char-shading-value="0" style:font-size-asian="10pt" style:font-name-complex="Times New Roman1" style:font-size-complex="10pt"/>
    </style:style>
    <style:style style:name="T1826" style:family="text">
      <style:text-properties fo:color="#000000" loext:opacity="100%" style:font-name="Times New Roman" fo:font-size="10pt" fo:background-color="#fff2cc" loext:char-shading-value="0" style:font-size-asian="10pt" style:font-name-complex="Times New Roman1" style:font-size-complex="10pt"/>
    </style:style>
    <style:style style:name="T1827" style:family="text">
      <style:text-properties fo:color="#000000" loext:opacity="100%" style:font-name="Times New Roman" fo:font-size="10pt" style:font-size-asian="10pt" style:font-name-complex="Times New Roman1" style:font-size-complex="10pt"/>
    </style:style>
    <style:style style:name="T1828" style:family="text">
      <style:text-properties fo:color="#000000" loext:opacity="100%" style:font-name="Times New Roman" fo:font-size="9pt" style:font-size-asian="9pt" style:font-name-complex="Times New Roman1" style:font-size-complex="9pt"/>
    </style:style>
    <style:style style:name="T1829" style:family="text">
      <style:text-properties fo:color="#000000" loext:opacity="100%" style:font-name="Cardo" fo:font-size="9pt" fo:font-weight="bold" officeooo:rsid="0158fca0" style:font-size-asian="9pt" style:font-weight-asian="bold" style:font-name-complex="Cardo1" style:font-size-complex="9pt" style:font-weight-complex="bold"/>
    </style:style>
    <style:style style:name="T1830" style:family="text">
      <style:text-properties fo:color="#000000" loext:opacity="100%" style:font-name="Cardo" fo:font-size="7pt" style:text-underline-style="solid" style:text-underline-width="auto" style:text-underline-color="font-color" style:font-name-asian="Calibri3" style:font-size-asian="7pt" style:font-name-complex="Cardo1" style:font-size-complex="7pt"/>
    </style:style>
    <style:style style:name="T1831" style:family="text">
      <style:text-properties fo:color="#000000" loext:opacity="100%" style:font-name="Cardo" style:text-underline-style="solid" style:text-underline-width="auto" style:text-underline-color="font-color" fo:font-weight="bold" fo:background-color="#f5f7e5" loext:char-shading-value="0" style:font-name-asian="Calibri3" style:font-weight-asian="bold" style:font-name-complex="Cardo1" style:font-weight-complex="bold"/>
    </style:style>
    <style:style style:name="T1832" style:family="text">
      <style:text-properties fo:color="#000000" loext:opacity="100%" style:font-name="Cardo" fo:font-weight="bold" fo:background-color="#f5f7e5" loext:char-shading-value="0" style:font-name-asian="Calibri3" style:font-weight-asian="bold" style:font-name-complex="Cardo1" style:font-weight-complex="bold"/>
    </style:style>
    <style:style style:name="T1833" style:family="text">
      <style:text-properties fo:color="#000000" loext:opacity="100%" style:font-name="Cardo" fo:font-size="8pt" officeooo:rsid="01475673" style:font-name-asian="Calibri3" style:font-size-asian="8pt" style:font-name-complex="Cardo1" style:font-size-complex="8pt"/>
    </style:style>
    <style:style style:name="T1834" style:family="text">
      <style:text-properties fo:color="#000000" loext:opacity="100%" style:font-name="Cardo" fo:font-size="8pt" officeooo:rsid="01486b40" style:font-name-asian="Calibri3" style:font-size-asian="8pt" style:font-name-complex="Cardo1" style:font-size-complex="8pt"/>
    </style:style>
    <style:style style:name="T1835" style:family="text">
      <style:text-properties fo:color="#000000" loext:opacity="100%" style:font-name="Cardo" fo:font-weight="normal" fo:background-color="#ffffff" loext:char-shading-value="0" style:font-weight-asian="normal" style:font-name-complex="Cardo1" style:font-weight-complex="normal"/>
    </style:style>
    <style:style style:name="T1836" style:family="text">
      <style:text-properties fo:color="#000000" loext:opacity="100%" style:font-name="Cardo" fo:background-color="#ffffff" loext:char-shading-value="0" style:font-name-complex="Cardo1"/>
    </style:style>
    <style:style style:name="T1837" style:family="text">
      <style:text-properties fo:color="#000000" loext:opacity="100%" style:font-name="Cardo" fo:font-weight="bold" fo:background-color="#ffffff" loext:char-shading-value="0" style:font-weight-asian="bold" style:font-name-complex="Cardo1" style:font-weight-complex="bold"/>
    </style:style>
    <style:style style:name="T1838" style:family="text">
      <style:text-properties fo:color="#000000" loext:opacity="100%" fo:font-family="Cardo" fo:font-weight="bold" officeooo:rsid="01975545" fo:background-color="#ffffff" loext:char-shading-value="0" style:font-weight-asian="bold" style:font-name-complex="Cardo1" style:font-weight-complex="bold"/>
    </style:style>
    <style:style style:name="T1839" style:family="text">
      <style:text-properties fo:color="#000000" loext:opacity="100%" style:font-name="Mongolian Baiti" style:font-family-complex="'Hebrew Paleo Siloam'" style:font-family-generic-complex="system" style:font-pitch-complex="variable" style:script-type="complex"/>
    </style:style>
    <style:style style:name="T1840" style:family="text">
      <style:text-properties fo:color="#000000" loext:opacity="100%" style:font-name="Cardo" fo:font-size="12pt" fo:background-color="#ffffff" loext:char-shading-value="0" style:font-name-asian="Calibri3" style:font-size-asian="12pt" style:font-name-complex="Cardo1" style:font-size-complex="12pt"/>
    </style:style>
    <style:style style:name="T1841" style:family="text">
      <style:text-properties fo:color="#000000" loext:opacity="100%" style:font-name="Cardo" style:rfc-language-tag="x-none" fo:font-weight="bold" style:font-weight-asian="bold" style:font-name-complex="Cardo1" style:font-weight-complex="bold"/>
    </style:style>
    <style:style style:name="T1842" style:family="text">
      <style:text-properties fo:color="#000000" loext:opacity="100%" style:font-name="Cardo" fo:font-size="8pt" style:text-underline-style="solid" style:text-underline-width="auto" style:text-underline-color="font-color" style:font-name-asian="Calibri3" style:font-size-asian="8pt" style:font-name-complex="Cardo1" style:font-size-complex="8pt"/>
    </style:style>
    <style:style style:name="T1843" style:family="text">
      <style:text-properties fo:color="#000000" loext:opacity="100%" style:font-name="Cardo" fo:background-color="#eaedc9" loext:char-shading-value="0" style:font-name-asian="Calibri3" style:font-name-complex="Cardo1"/>
    </style:style>
    <style:style style:name="T1844" style:family="text">
      <style:text-properties fo:color="#000000" loext:opacity="100%" style:font-name="Cardo" fo:font-size="8pt" style:text-underline-style="solid" style:text-underline-width="auto" style:text-underline-color="font-color" fo:background-color="#fff2cc" loext:char-shading-value="0" style:font-name-asian="Calibri3" style:font-size-asian="8pt" style:font-name-complex="Cardo1" style:font-size-complex="8pt">
        <loext:char-complex-color loext:theme-type="dark1" loext:color-type="theme"/>
      </style:text-properties>
    </style:style>
    <style:style style:name="T1845" style:family="text">
      <style:text-properties fo:color="#000000" loext:opacity="100%" style:font-name="Cardo" fo:font-size="8pt" fo:background-color="#ffffff" loext:char-shading-value="0" style:font-name-asian="Calibri3" style:font-size-asian="8pt" style:font-name-complex="Cardo1" style:font-size-complex="8pt"/>
    </style:style>
    <style:style style:name="T1846" style:family="text">
      <style:text-properties fo:color="#000000" loext:opacity="100%" style:font-name="Cardo" fo:font-size="9pt" style:font-name-asian="Calibri3" style:font-size-asian="9pt" style:font-name-complex="Cardo1" style:font-size-complex="9pt"/>
    </style:style>
    <style:style style:name="T1847" style:family="text">
      <style:text-properties fo:color="#000000" loext:opacity="100%" style:font-name="Cardo" fo:font-weight="normal" officeooo:rsid="017d107c" style:font-name-asian="Calibri3" style:font-weight-asian="normal" style:font-name-complex="Cardo1" style:font-weight-complex="normal"/>
    </style:style>
    <style:style style:name="T1848" style:family="text">
      <style:text-properties fo:color="#000000" loext:opacity="100%" style:font-name="Cardo" fo:font-size="11pt" fo:font-weight="normal" style:font-name-asian="Calibri3" style:font-size-asian="11pt" style:font-weight-asian="normal" style:font-name-complex="Cardo1" style:font-size-complex="11pt" style:font-weight-complex="normal"/>
    </style:style>
    <style:style style:name="T1849" style:family="text">
      <style:text-properties officeooo:rsid="01824d87"/>
    </style:style>
    <style:style style:name="T1850" style:family="text">
      <style:text-properties officeooo:rsid="0184bfd0"/>
    </style:style>
    <style:style style:name="T1851" style:family="text">
      <style:text-properties fo:font-family="Cardo" officeooo:rsid="0184bfd0"/>
    </style:style>
    <style:style style:name="T1852" style:family="text">
      <style:text-properties officeooo:rsid="017fff9c"/>
    </style:style>
    <style:style style:name="T1853" style:family="text">
      <style:text-properties officeooo:rsid="01849322"/>
    </style:style>
    <style:style style:name="T1854" style:family="text">
      <style:text-properties fo:font-variant="small-caps" officeooo:rsid="01849322"/>
    </style:style>
    <style:style style:name="T1855" style:family="text">
      <style:text-properties officeooo:rsid="01d7f899"/>
    </style:style>
    <style:style style:name="T1856" style:family="text">
      <style:text-properties fo:font-variant="small-caps" fo:font-style="normal" fo:font-weight="normal" officeooo:rsid="00885cbd" style:letter-kerning="true" style:font-style-asian="normal" style:font-weight-asian="normal" style:font-name-complex="Cardo1" style:language-complex="he" style:country-complex="IL" style:font-style-complex="normal" style:font-weight-complex="normal"/>
    </style:style>
    <style:style style:name="T1857" style:family="text">
      <style:text-properties fo:font-variant="small-caps" fo:font-style="normal" fo:font-weight="normal" officeooo:rsid="017fff9c" style:letter-kerning="true" style:font-style-asian="normal" style:font-weight-asian="normal" style:font-name-complex="Cardo1" style:language-complex="he" style:country-complex="IL" style:font-style-complex="normal" style:font-weight-complex="normal"/>
    </style:style>
    <style:style style:name="T1858" style:family="text">
      <style:text-properties fo:font-style="normal" fo:font-weight="normal" style:letter-kerning="true" style:font-style-asian="normal" style:font-weight-asian="normal" style:font-name-complex="Cardo1" style:language-complex="he" style:country-complex="IL" style:font-style-complex="normal" style:font-weight-complex="normal"/>
    </style:style>
    <style:style style:name="T1859" style:family="text">
      <style:text-properties fo:font-style="normal" fo:font-weight="normal" officeooo:rsid="0184bfd0" style:letter-kerning="true" style:font-style-asian="normal" style:font-weight-asian="normal" style:font-name-complex="Cardo1" style:language-complex="he" style:country-complex="IL" style:font-style-complex="normal" style:font-weight-complex="normal"/>
    </style:style>
    <style:style style:name="T1860" style:family="text">
      <style:text-properties fo:font-style="normal" fo:font-weight="normal" officeooo:rsid="01849322" style:letter-kerning="true" style:font-style-asian="normal" style:font-weight-asian="normal" style:font-name-complex="Cardo1" style:language-complex="he" style:country-complex="IL" style:font-style-complex="normal" style:font-weight-complex="normal"/>
    </style:style>
    <style:style style:name="T1861" style:family="text">
      <style:text-properties fo:font-style="normal" fo:font-weight="normal" officeooo:rsid="01824d87" style:letter-kerning="true" style:font-style-asian="normal" style:font-weight-asian="normal" style:font-name-complex="Cardo1" style:language-complex="he" style:country-complex="IL" style:font-style-complex="normal" style:font-weight-complex="normal"/>
    </style:style>
    <style:style style:name="T1862" style:family="text">
      <style:text-properties fo:font-style="normal" style:letter-kerning="true" style:font-style-asian="normal" style:font-name-complex="Cardo1" style:language-complex="he" style:country-complex="IL" style:font-style-complex="normal"/>
    </style:style>
    <style:style style:name="T1863" style:family="text">
      <style:text-properties fo:font-style="normal" officeooo:rsid="0184bfd0" style:letter-kerning="true" style:font-style-asian="normal" style:font-name-complex="Cardo1" style:language-complex="he" style:country-complex="IL" style:font-style-complex="normal"/>
    </style:style>
    <style:style style:name="T1864" style:family="text">
      <style:text-properties fo:font-style="normal" officeooo:rsid="01824d87" style:letter-kerning="true" style:font-style-asian="normal" style:font-name-complex="Cardo1" style:language-complex="he" style:country-complex="IL" style:font-style-complex="normal"/>
    </style:style>
    <style:style style:name="T1865" style:family="text">
      <style:text-properties fo:font-style="normal" officeooo:rsid="01849322" style:letter-kerning="true" style:font-style-asian="normal" style:font-name-complex="Cardo1" style:language-complex="he" style:country-complex="IL" style:font-style-complex="normal"/>
    </style:style>
    <style:style style:name="T1866" style:family="text">
      <style:text-properties fo:font-style="normal" officeooo:rsid="018652fd" style:letter-kerning="true" style:font-style-asian="normal" style:font-name-complex="Cardo1" style:language-complex="he" style:country-complex="IL" style:font-style-complex="normal"/>
    </style:style>
    <style:style style:name="T1867" style:family="text">
      <style:text-properties fo:font-style="normal" style:font-style-asian="normal" style:font-name-complex="Cardo1" style:font-style-complex="normal"/>
    </style:style>
    <style:style style:name="T1868" style:family="text">
      <style:text-properties style:font-name="Cardo" fo:font-size="8pt" fo:font-weight="normal" officeooo:rsid="0180c709" style:font-size-asian="8pt" style:font-weight-asian="normal" style:font-size-complex="8pt" style:font-weight-complex="normal"/>
    </style:style>
    <style:style style:name="T1869" style:family="text">
      <style:text-properties style:font-name="Cardo" fo:font-size="8pt" fo:font-weight="normal" officeooo:rsid="0183479f" style:font-size-asian="8pt" style:font-weight-asian="normal" style:font-size-complex="8pt" style:font-weight-complex="normal"/>
    </style:style>
    <style:style style:name="T1870" style:family="text">
      <style:text-properties style:font-name="Cardo" fo:font-size="8pt" fo:font-weight="bold" officeooo:rsid="0180c709" style:font-size-asian="8pt" style:font-weight-asian="bold" style:font-size-complex="8pt" style:font-weight-complex="bold"/>
    </style:style>
    <style:style style:name="T1871" style:family="text">
      <style:text-properties style:font-name="Cardo" fo:font-size="11pt" fo:font-weight="bold" style:font-size-asian="11pt" style:font-weight-asian="bold" style:font-size-complex="11pt" style:font-weight-complex="bold"/>
    </style:style>
    <style:style style:name="T1872" style:family="text">
      <style:text-properties style:font-name="Cardo" fo:font-size="11pt" fo:font-weight="bold" officeooo:rsid="017d5c9b" style:font-size-asian="11pt" style:font-weight-asian="bold" style:font-size-complex="11pt" style:font-weight-complex="bold"/>
    </style:style>
    <style:style style:name="T1873" style:family="text">
      <style:text-properties style:font-name="Cardo" fo:font-size="11pt" fo:font-weight="bold" officeooo:rsid="017e80de" style:font-size-asian="11pt" style:font-weight-asian="bold" style:font-size-complex="11pt" style:font-weight-complex="bold"/>
    </style:style>
    <style:style style:name="T1874" style:family="text">
      <style:text-properties style:font-name="Cardo" fo:font-size="11pt" fo:font-weight="bold" officeooo:rsid="0180c709" style:font-size-asian="11pt" style:font-weight-asian="bold" style:font-size-complex="11pt" style:font-weight-complex="bold"/>
    </style:style>
    <style:style style:name="T1875" style:family="text">
      <style:text-properties fo:color="#000000" loext:opacity="100%" style:font-name="Cardo" fo:font-size="11pt" fo:font-weight="bold" style:font-size-asian="11pt" style:font-weight-asian="bold" style:font-size-complex="11pt" style:font-weight-complex="bold"/>
    </style:style>
    <style:style style:name="T1876" style:family="text">
      <style:text-properties fo:font-size="8pt" fo:font-weight="normal" officeooo:rsid="017e80de" style:font-size-asian="8pt" style:font-weight-asian="normal" style:font-size-complex="8pt" style:font-weight-complex="normal"/>
    </style:style>
    <style:style style:name="T1877" style:family="text">
      <style:text-properties fo:font-variant="small-caps" fo:font-size="8pt" fo:font-weight="normal" officeooo:rsid="017e80de" style:font-size-asian="8pt" style:font-weight-asian="normal" style:font-size-complex="8pt" style:font-weight-complex="normal"/>
    </style:style>
    <style:style style:name="T1878" style:family="text">
      <style:text-properties fo:font-variant="small-caps" fo:font-size="8pt" fo:font-weight="normal" officeooo:rsid="0183479f" style:font-size-asian="8pt" style:font-weight-asian="normal" style:font-size-complex="8pt" style:font-weight-complex="normal"/>
    </style:style>
    <style:style style:name="T1879" style:family="text">
      <style:text-properties officeooo:rsid="017e80de"/>
    </style:style>
    <style:style style:name="T1880" style:family="text">
      <style:text-properties fo:font-weight="bold" officeooo:rsid="017e80de" style:font-weight-asian="bold" style:font-weight-complex="bold"/>
    </style:style>
    <style:style style:name="T1881" style:family="text">
      <style:text-properties fo:color="#000000" loext:opacity="100%" style:font-name="Cardo" fo:font-size="8pt" fo:font-weight="normal" officeooo:rsid="017e80de" style:font-name-asian="Calibri3" style:font-size-asian="8pt" style:font-weight-asian="normal" style:font-name-complex="Cardo1" style:font-size-complex="8pt" style:font-weight-complex="normal"/>
    </style:style>
    <style:style style:name="T1882" style:family="text">
      <style:text-properties fo:font-variant="small-caps" fo:color="#000000" loext:opacity="100%" style:font-name="Cardo" fo:font-size="8pt" fo:font-weight="normal" officeooo:rsid="017e80de" style:font-name-asian="Calibri3" style:font-size-asian="8pt" style:font-weight-asian="normal" style:font-name-complex="Cardo1" style:font-size-complex="8pt" style:font-weight-complex="normal"/>
    </style:style>
    <style:style style:name="T1883" style:family="text">
      <style:text-properties fo:font-variant="small-caps" fo:color="#000000" loext:opacity="100%" style:font-name="Calibri2" fo:font-size="8pt" fo:font-style="normal" fo:font-weight="normal" officeooo:rsid="017e80de" style:letter-kerning="true" style:font-name-asian="Calibri3" style:font-size-asian="8pt" style:font-style-asian="normal" style:font-weight-asian="normal" style:font-name-complex="Cardo1" style:font-size-complex="8pt" style:language-complex="he" style:country-complex="IL" style:font-style-complex="normal" style:font-weight-complex="normal"/>
    </style:style>
    <style:style style:name="T1884" style:family="text">
      <style:text-properties fo:font-variant="small-caps" fo:color="#000000" loext:opacity="100%" style:font-name="Calibri2" fo:font-size="8pt" fo:font-style="normal" fo:font-weight="normal" officeooo:rsid="01849322" style:letter-kerning="true" style:font-name-asian="Calibri3" style:font-size-asian="8pt" style:font-style-asian="normal" style:font-weight-asian="normal" style:font-name-complex="Cardo1" style:font-size-complex="8pt" style:language-complex="he" style:country-complex="IL" style:font-style-complex="normal" style:font-weight-complex="normal"/>
    </style:style>
    <style:style style:name="T1885" style:family="text">
      <style:text-properties fo:font-variant="small-caps" fo:color="#000000" loext:opacity="100%" style:font-name="Calibri2" fo:font-size="8pt" fo:font-style="normal" fo:font-weight="normal" officeooo:rsid="0183479f" style:letter-kerning="true" style:font-name-asian="Calibri3" style:font-size-asian="8pt" style:font-style-asian="normal" style:font-weight-asian="normal" style:font-name-complex="Cardo1" style:font-size-complex="8pt" style:language-complex="he" style:country-complex="IL" style:font-style-complex="normal" style:font-weight-complex="normal"/>
    </style:style>
    <style:style style:name="T1886" style:family="text">
      <style:text-properties fo:color="#000000" loext:opacity="100%" style:font-name="Cardo" fo:font-size="12pt" fo:font-weight="bold" officeooo:rsid="017e80de" style:font-name-asian="Calibri3" style:font-size-asian="12pt" style:font-weight-asian="bold" style:font-name-complex="Cardo1" style:font-size-complex="12pt" style:font-weight-complex="bold"/>
    </style:style>
    <style:style style:name="T1887" style:family="text">
      <style:text-properties style:font-name="Cardo" fo:font-weight="bold" style:font-name-asian="Times New Roman1" style:font-weight-asian="bold" style:font-name-complex="Cardo1" style:font-weight-complex="bold"/>
    </style:style>
    <style:style style:name="T1888" style:family="text">
      <style:text-properties style:font-name="Cardo" style:font-name-asian="Times New Roman1" style:font-name-complex="Cardo1"/>
    </style:style>
    <style:style style:name="T1889" style:family="text">
      <style:text-properties style:font-name="Cardo" fo:font-size="7pt" style:font-name-asian="Times New Roman1" style:font-size-asian="7pt" style:font-name-complex="Cardo1" style:font-size-complex="7pt"/>
    </style:style>
    <style:style style:name="T1890" style:family="text">
      <style:text-properties style:font-name="Cardo" fo:font-size="7pt" style:letter-kerning="true" style:font-name-asian="Times New Roman1" style:font-size-asian="7pt" style:font-name-complex="Cardo1" style:font-size-complex="7pt" style:language-complex="he" style:country-complex="IL"/>
    </style:style>
    <style:style style:name="T1891" style:family="text">
      <style:text-properties style:font-name="Cardo" fo:font-size="11pt" fo:font-weight="bold" style:letter-kerning="true" style:font-name-asian="Times New Roman1" style:font-size-asian="11pt" style:font-weight-asian="bold" style:font-name-complex="Cardo1" style:font-size-complex="11pt" style:language-complex="he" style:country-complex="IL" style:font-weight-complex="bold"/>
    </style:style>
    <style:style style:name="T1892" style:family="text">
      <style:text-properties style:font-name="Cardo" fo:font-size="11pt" style:letter-kerning="true" style:font-name-asian="Times New Roman1" style:font-size-asian="11pt" style:font-name-complex="Cardo1" style:font-size-complex="11pt" style:language-complex="he" style:country-complex="IL"/>
    </style:style>
    <style:style style:name="T1893" style:family="text">
      <style:text-properties fo:color="#000000" loext:opacity="100%" style:font-name="Cardo" fo:font-size="11pt" style:letter-kerning="true" style:font-name-asian="Times New Roman1" style:font-size-asian="11pt" style:font-name-complex="Cardo1" style:font-size-complex="11pt" style:language-complex="he" style:country-complex="IL"/>
    </style:style>
    <style:style style:name="T1894" style:family="text">
      <style:text-properties fo:color="#000000" loext:opacity="100%" style:font-name="Cardo" fo:font-size="11pt" fo:font-weight="bold" style:letter-kerning="true" style:font-name-asian="Times New Roman1" style:font-size-asian="11pt" style:font-weight-asian="bold" style:font-name-complex="Cardo1" style:font-size-complex="11pt" style:language-complex="he" style:country-complex="IL" style:font-weight-complex="bold"/>
    </style:style>
    <style:style style:name="T1895" style:family="text">
      <style:text-properties fo:color="#000000" loext:opacity="100%" style:font-name="Cardo" fo:font-size="11pt" fo:font-weight="bold" fo:background-color="#d5dce4" loext:char-shading-value="0" style:font-name-asian="Calibri3" style:font-size-asian="11pt" style:font-weight-asian="bold" style:font-name-complex="Cardo1" style:font-size-complex="11pt" style:font-weight-complex="bold"/>
    </style:style>
    <style:style style:name="T1896" style:family="text">
      <style:text-properties fo:color="#000000" loext:opacity="100%" style:font-name="Mongolian Baiti" fo:font-size="11pt" fo:background-color="#d5dce4" loext:char-shading-value="0" style:font-name-asian="Calibri3" style:font-size-asian="11pt" style:font-family-complex="'Hebrew Paleo Siloam'" style:font-family-generic-complex="system" style:font-pitch-complex="variable" style:font-size-complex="11pt" style:script-type="complex"/>
    </style:style>
    <style:style style:name="T1897" style:family="text">
      <style:text-properties style:font-name="Cardo" fo:font-size="10pt" fo:font-weight="bold" style:letter-kerning="true" style:font-name-asian="Times New Roman1" style:font-size-asian="10pt" style:font-weight-asian="bold" style:font-name-complex="Cardo1" style:font-size-complex="10pt" style:language-complex="he" style:country-complex="IL" style:font-weight-complex="bold"/>
    </style:style>
    <style:style style:name="T1898" style:family="text">
      <style:text-properties fo:font-variant="small-caps" fo:color="#000000" loext:opacity="100%" style:font-name="Cardo" fo:font-size="8pt" fo:font-weight="normal" officeooo:rsid="01849322" style:letter-kerning="true" style:font-name-asian="Calibri3" style:font-size-asian="8pt" style:font-weight-asian="normal" style:font-name-complex="Cardo1" style:font-size-complex="8pt" style:language-complex="he" style:country-complex="IL" style:font-weight-complex="normal"/>
    </style:style>
    <style:style style:name="T1899" style:family="text">
      <style:text-properties fo:font-variant="small-caps" fo:color="#000000" loext:opacity="100%" style:font-name="Cardo" fo:font-size="8pt" fo:font-weight="normal" officeooo:rsid="017e80de" style:letter-kerning="true" style:font-name-asian="Calibri3" style:font-size-asian="8pt" style:font-weight-asian="normal" style:font-name-complex="Cardo1" style:font-size-complex="8pt" style:language-complex="he" style:country-complex="IL" style:font-weight-complex="normal"/>
    </style:style>
    <style:style style:name="T1900" style:family="text">
      <style:text-properties fo:color="#000000" loext:opacity="100%" style:font-name="Cardo" fo:font-size="8pt" fo:font-weight="normal" officeooo:rsid="0183479f" style:letter-kerning="true" style:font-name-asian="Calibri3" style:font-size-asian="8pt" style:font-weight-asian="normal" style:font-name-complex="Cardo1" style:font-size-complex="8pt" style:language-complex="he" style:country-complex="IL" style:font-weight-complex="normal"/>
    </style:style>
    <style:style style:name="T1901" style:family="text">
      <style:text-properties fo:color="#000000" loext:opacity="100%" style:font-name="Cardo" fo:font-size="12pt" fo:font-weight="bold" officeooo:rsid="017e80de" style:letter-kerning="true" style:font-name-asian="Calibri3" style:font-size-asian="12pt" style:font-weight-asian="bold" style:font-name-complex="Cardo1" style:font-size-complex="12pt" style:language-complex="he" style:country-complex="IL" style:font-weight-complex="bold"/>
    </style:style>
    <style:style style:name="T1902" style:family="text">
      <style:text-properties style:font-name="Cardo" fo:font-size="11pt" fo:font-weight="normal" officeooo:rsid="01849322" style:letter-kerning="true" style:font-name-asian="Times New Roman1" style:font-size-asian="11pt" style:font-weight-asian="normal" style:font-name-complex="Cardo1" style:font-size-complex="11pt" style:language-complex="he" style:country-complex="IL" style:font-weight-complex="normal"/>
    </style:style>
    <style:style style:name="T1903" style:family="text">
      <style:text-properties style:font-name="Cardo" fo:font-size="11pt" fo:font-weight="bold" officeooo:rsid="01849322" style:letter-kerning="true" style:font-name-asian="Times New Roman1" style:font-size-asian="11pt" style:font-weight-asian="bold" style:font-name-complex="Cardo1" style:font-size-complex="11pt" style:language-complex="he" style:country-complex="IL" style:font-weight-complex="bold"/>
    </style:style>
    <style:style style:name="T1904" style:family="text">
      <style:text-properties fo:color="#000000" loext:opacity="100%" style:font-name="Cardo" fo:font-size="11pt" fo:font-weight="bold" style:letter-kerning="true" fo:background-color="#d5dce4" loext:char-shading-value="0" style:font-name-asian="Calibri3" style:font-size-asian="11pt" style:font-weight-asian="bold" style:font-name-complex="Cardo1" style:font-size-complex="11pt" style:language-complex="he" style:country-complex="IL" style:font-weight-complex="bold"/>
    </style:style>
    <style:style style:name="T1905" style:family="text">
      <style:text-properties fo:color="#000000" loext:opacity="100%" style:font-name="Mongolian Baiti" fo:font-size="11pt" fo:font-weight="bold" style:letter-kerning="true" fo:background-color="#d5dce4" loext:char-shading-value="0" style:font-name-asian="Calibri3" style:font-size-asian="11pt" style:font-weight-asian="bold" style:font-family-complex="'Hebrew Paleo Siloam'" style:font-family-generic-complex="system" style:font-pitch-complex="variable" style:font-size-complex="11pt" style:language-complex="he" style:country-complex="IL" style:font-weight-complex="bold" style:script-type="complex"/>
    </style:style>
    <style:style style:name="T1906" style:family="text">
      <style:text-properties fo:color="#000000" loext:opacity="100%" style:font-name="Cardo" fo:font-size="10pt" fo:font-weight="bold" style:letter-kerning="true" fo:background-color="transparent" loext:char-shading-value="0" style:font-name-asian="Calibri3" style:font-size-asian="10pt" style:font-weight-asian="bold" style:font-name-complex="Cardo1" style:font-size-complex="10pt" style:language-complex="he" style:country-complex="IL" style:font-weight-complex="bold"/>
    </style:style>
    <style:style style:name="T1907" style:family="text">
      <style:text-properties fo:color="#000000" loext:opacity="100%" style:font-name="Cardo" fo:font-size="8pt" fo:font-weight="normal" style:letter-kerning="true" style:font-name-asian="Calibri3" style:font-size-asian="8pt" style:font-weight-asian="normal" style:font-name-complex="Cardo1" style:font-size-complex="8pt" style:language-complex="he" style:country-complex="IL" style:font-weight-complex="normal"/>
    </style:style>
    <style:style style:name="T1908" style:family="text">
      <style:text-properties fo:color="#000000" loext:opacity="100%" style:font-name="Cardo" fo:font-size="10pt" fo:background-color="#d5dce4" loext:char-shading-value="0" style:font-name-asian="Calibri3" style:font-size-asian="10pt" style:font-name-complex="Cardo1" style:font-size-complex="10pt"/>
    </style:style>
    <style:style style:name="T1909" style:family="text">
      <style:text-properties fo:color="#000000" loext:opacity="100%" style:font-name="Cardo" fo:font-weight="bold" style:letter-kerning="true" style:font-name-asian="Times New Roman1" style:font-weight-asian="bold" style:font-name-complex="Cardo1" style:language-complex="he" style:country-complex="IL" style:font-weight-complex="bold">
        <loext:char-complex-color loext:theme-type="dark1" loext:color-type="theme"/>
      </style:text-properties>
    </style:style>
    <style:style style:name="T1910" style:family="text">
      <style:text-properties fo:color="#000000" loext:opacity="100%" style:font-name="Cardo" fo:font-weight="bold" officeooo:rsid="01863c00" style:letter-kerning="true" style:font-name-asian="Times New Roman1" style:font-weight-asian="bold" style:font-name-complex="Cardo1" style:language-complex="he" style:country-complex="IL" style:font-weight-complex="bold">
        <loext:char-complex-color loext:theme-type="dark1" loext:color-type="theme"/>
      </style:text-properties>
    </style:style>
    <style:style style:name="T1911" style:family="text">
      <style:text-properties fo:color="#000000" loext:opacity="100%" style:font-name="Cardo" fo:font-size="10pt" fo:letter-spacing="0.0043in" fo:font-weight="bold" fo:background-color="#d9d9d9" loext:char-shading-value="0" style:font-name-asian="Calibri3" style:font-size-asian="10pt" style:font-weight-asian="bold" style:font-name-complex="Cardo1" style:font-size-complex="10pt" style:language-complex="he" style:country-complex="IL">
        <loext:char-complex-color loext:theme-type="dark1" loext:color-type="theme"/>
      </style:text-properties>
    </style:style>
    <style:style style:name="T1912" style:family="text">
      <style:text-properties fo:color="#000000" loext:opacity="100%" style:font-name="Cardo" fo:font-size="14pt" style:text-underline-style="solid" style:text-underline-width="auto" style:text-underline-color="font-color" fo:font-weight="bold" fo:background-color="#d9d9d9" loext:char-shading-value="0" style:font-size-asian="14pt" style:font-weight-asian="bold" style:font-name-complex="Cardo1" style:font-size-complex="14pt">
        <loext:char-complex-color loext:theme-type="dark1" loext:color-type="theme"/>
      </style:text-properties>
    </style:style>
    <style:style style:name="T1913" style:family="text">
      <style:text-properties fo:color="#000000" loext:opacity="100%" style:font-name="Cardo" fo:font-size="10pt" fo:letter-spacing="0.0043in" fo:font-weight="bold" fo:background-color="#d9d9d9" loext:char-shading-value="0" style:font-size-asian="10pt" style:font-weight-asian="bold" style:font-name-complex="Cardo1" style:font-size-complex="10pt" style:language-complex="he" style:country-complex="IL">
        <loext:char-complex-color loext:theme-type="dark1" loext:color-type="theme"/>
      </style:text-properties>
    </style:style>
    <style:style style:name="T1914" style:family="text">
      <style:text-properties fo:color="#000000" loext:opacity="100%" style:font-name="Cardo" fo:font-style="italic" fo:font-weight="bold" style:font-style-asian="italic" style:font-weight-asian="bold" style:font-name-complex="Cardo1">
        <loext:char-complex-color loext:theme-type="dark1" loext:color-type="theme"/>
      </style:text-properties>
    </style:style>
    <style:style style:name="T1915" style:family="text">
      <style:text-properties fo:color="#000000" loext:opacity="100%" style:font-name="Cardo" fo:font-size="12pt" style:text-underline-style="solid" style:text-underline-width="auto" style:text-underline-color="font-color" fo:font-weight="bold" fo:background-color="#d5dce4" loext:char-shading-value="0" style:font-name-asian="Calibri3" style:font-size-asian="12pt" style:font-weight-asian="bold" style:font-name-complex="Cardo1" style:font-size-complex="12pt" style:font-weight-complex="bold">
        <loext:char-complex-color loext:theme-type="dark1" loext:color-type="theme"/>
      </style:text-properties>
    </style:style>
    <style:style style:name="T1916" style:family="text">
      <style:text-properties fo:color="#000000" loext:opacity="100%" style:font-name="Cardo" fo:font-weight="bold" fo:background-color="#d9d9d9" loext:char-shading-value="0" style:font-weight-asian="bold" style:font-name-complex="Cardo1">
        <loext:char-complex-color loext:theme-type="dark1" loext:color-type="theme"/>
      </style:text-properties>
    </style:style>
    <style:style style:name="T1917" style:family="text">
      <style:text-properties style:font-name="Ezra SIL" fo:background-color="#d9d9d9" loext:char-shading-value="0" style:font-family-complex="'Hebrew Paleo Siloam'" style:font-family-generic-complex="system" style:font-pitch-complex="variable" style:language-complex="he" style:country-complex="IL"/>
    </style:style>
    <style:style style:name="T1918" style:family="text">
      <style:text-properties style:font-name="Ezra SIL" fo:background-color="#d9d9d9" loext:char-shading-value="0" style:font-family-complex="'Hebrew Paleo Siloam'" style:font-family-generic-complex="system" style:font-pitch-complex="variable" style:language-complex="he" style:country-complex="IL" style:script-type="complex"/>
    </style:style>
    <style:style style:name="T1919" style:family="text">
      <style:text-properties fo:color="#000000" loext:opacity="100%" style:font-name="Cardo" fo:font-size="12pt" style:text-underline-style="solid" style:text-underline-width="auto" style:text-underline-color="font-color" fo:font-weight="bold" fo:background-color="#d5dce4" loext:char-shading-value="0" style:font-name-asian="Calibri3" style:font-size-asian="12pt" style:font-weight-asian="bold" style:font-name-complex="Cardo1" style:font-size-complex="12pt">
        <loext:char-complex-color loext:theme-type="dark1" loext:color-type="theme"/>
      </style:text-properties>
    </style:style>
    <style:style style:name="T1920" style:family="text">
      <style:text-properties fo:color="#000000" loext:opacity="100%" style:font-name="Cardo" style:font-family-complex="'Hebrew Paleo Siloam'" style:font-family-generic-complex="system" style:font-pitch-complex="variable" style:language-complex="he" style:country-complex="IL" style:script-type="complex">
        <loext:char-complex-color loext:theme-type="dark1" loext:color-type="theme"/>
      </style:text-properties>
    </style:style>
    <style:style style:name="T1921" style:family="text">
      <style:text-properties fo:color="#000000" loext:opacity="100%" style:font-name="Cardo" fo:font-size="12pt" style:text-underline-style="solid" style:text-underline-width="auto" style:text-underline-color="font-color" fo:font-weight="bold" fo:background-color="#d9d9d9" loext:char-shading-value="0" style:font-size-asian="12pt" style:font-weight-asian="bold" style:font-name-complex="Cardo1" style:font-size-complex="12pt" style:language-complex="he" style:country-complex="IL" style:font-weight-complex="bold">
        <loext:char-complex-color loext:theme-type="dark1" loext:color-type="theme"/>
      </style:text-properties>
    </style:style>
    <style:style style:name="T1922" style:family="text">
      <style:text-properties fo:color="#000000" loext:opacity="100%" style:font-name="Cardo" fo:font-size="8pt" style:text-underline-style="solid" style:text-underline-width="auto" style:text-underline-color="font-color" fo:font-weight="bold" fo:background-color="#d9d9d9" loext:char-shading-value="0" style:font-size-asian="8pt" style:font-weight-asian="bold" style:font-name-complex="Cardo1" style:font-size-complex="8pt" style:language-complex="he" style:country-complex="IL" style:font-weight-complex="bold">
        <loext:char-complex-color loext:theme-type="dark1" loext:color-type="theme"/>
      </style:text-properties>
    </style:style>
    <style:style style:name="T1923" style:family="text">
      <style:text-properties fo:color="#000000" loext:opacity="100%" style:font-name="Cardo" fo:font-size="7pt" style:text-underline-style="solid" style:text-underline-width="auto" style:text-underline-color="font-color" fo:background-color="#d9d9d9" loext:char-shading-value="0" style:font-size-asian="7pt" style:font-name-complex="Cardo1" style:font-size-complex="7pt" style:language-complex="he" style:country-complex="IL">
        <loext:char-complex-color loext:theme-type="dark1" loext:color-type="theme"/>
      </style:text-properties>
    </style:style>
    <style:style style:name="T1924" style:family="text">
      <style:text-properties fo:color="#417cbe" loext:opacity="100%" style:text-position="29% 100%" style:font-name="Cardo" fo:font-size="7pt" style:rfc-language-tag="x-none" fo:font-weight="bold" style:font-size-asian="7pt" style:font-weight-asian="bold" style:font-name-complex="Cardo1" style:font-size-complex="7pt" style:language-complex="he" style:country-complex="IL" style:font-weight-complex="bold"/>
    </style:style>
    <style:style style:name="T1925" style:family="text">
      <style:text-properties fo:color="#000000" loext:opacity="100%" style:font-name="Cardo" fo:font-size="12pt" fo:font-weight="bold" style:font-size-asian="12pt" style:font-weight-asian="bold" style:font-name-complex="Cardo1" style:font-size-complex="12pt" style:language-complex="he" style:country-complex="IL" style:font-weight-complex="bold">
        <loext:char-complex-color loext:theme-type="dark1" loext:color-type="theme"/>
      </style:text-properties>
    </style:style>
    <style:style style:name="T1926" style:family="text">
      <style:text-properties style:font-name="Cardo" style:rfc-language-tag="x-none" fo:font-weight="bold" style:font-weight-asian="bold" style:font-name-complex="Cardo1" style:language-complex="he" style:country-complex="IL" style:font-weight-complex="bold"/>
    </style:style>
    <style:style style:name="T1927" style:family="text">
      <style:text-properties style:font-name="Cardo" fo:font-weight="bold" style:font-weight-asian="bold" style:font-name-complex="Cardo1" style:language-complex="he" style:country-complex="IL" style:font-weight-complex="bold"/>
    </style:style>
    <style:style style:name="T1928" style:family="text">
      <style:text-properties style:font-name="Cardo" fo:font-weight="bold" style:font-name-asian="Malgun Gothic" style:font-weight-asian="bold" style:font-name-complex="Cardo1" style:font-weight-complex="bold"/>
    </style:style>
    <style:style style:name="T1929" style:family="text">
      <style:text-properties fo:color="#000000" loext:opacity="100%" style:font-name="Cardo" fo:font-size="7pt" style:text-underline-style="solid" style:text-underline-width="auto" style:text-underline-color="font-color" fo:background-color="#d9d9d9" loext:char-shading-value="0" style:font-size-asian="7pt" style:font-name-complex="Cardo1" style:font-size-complex="7pt" style:language-complex="he" style:country-complex="IL"/>
    </style:style>
    <style:style style:name="T1930" style:family="text">
      <style:text-properties fo:color="#000000" loext:opacity="100%" style:font-name="Cardo" fo:font-weight="normal" style:font-weight-asian="normal" style:font-name-complex="Cardo1" style:language-complex="he" style:country-complex="IL" style:font-weight-complex="normal"/>
    </style:style>
    <style:style style:name="T1931" style:family="text">
      <style:text-properties fo:color="#000000" loext:opacity="100%" style:font-name-asian="Malgun Gothic" style:font-name-complex="Calibri3" style:language-complex="he" style:country-complex="IL"/>
    </style:style>
    <style:style style:name="T1932" style:family="text">
      <style:text-properties style:font-name="Cardo" fo:font-size="6pt" style:font-name-asian="Malgun Gothic" style:font-size-asian="6pt" style:font-name-complex="Cardo1" style:font-size-complex="6pt"/>
    </style:style>
    <style:style style:name="T1933" style:family="text">
      <style:text-properties fo:color="#000000" loext:opacity="100%" style:font-name="Cardo" fo:font-weight="bold" style:font-name-asian="Malgun Gothic" style:font-weight-asian="bold" style:font-name-complex="Cardo1" style:language-complex="he" style:country-complex="IL" style:font-weight-complex="bold"/>
    </style:style>
    <style:style style:name="T1934" style:family="text">
      <style:text-properties style:font-name="Cardo" style:font-name-asian="Malgun Gothic" style:font-name-complex="Cardo1"/>
    </style:style>
    <style:style style:name="T1935" style:family="text">
      <style:text-properties fo:color="#000000" loext:opacity="100%" style:font-name="Cardo" officeooo:rsid="0132863e" style:font-name-complex="Cardo1" style:language-complex="he" style:country-complex="IL"/>
    </style:style>
    <style:style style:name="T1936" style:family="text">
      <style:text-properties fo:color="#000000" loext:opacity="100%" style:font-name="Cardo" style:font-name-asian="Malgun Gothic" style:font-name-complex="Cardo1" style:language-complex="he" style:country-complex="IL"/>
    </style:style>
    <style:style style:name="T1937" style:family="text">
      <style:text-properties style:font-name="Cardo" fo:font-size="9pt" fo:font-weight="bold" style:font-name-asian="Malgun Gothic" style:font-size-asian="9pt" style:font-weight-asian="bold" style:font-name-complex="Cardo1" style:font-size-complex="9pt" style:font-weight-complex="bold"/>
    </style:style>
    <style:style style:name="T1938" style:family="text">
      <style:text-properties fo:color="#000000" loext:opacity="100%" style:font-name="Cardo" fo:font-size="7pt" style:font-name-asian="Malgun Gothic" style:font-size-asian="7pt" style:font-name-complex="Cardo1" style:font-size-complex="7pt" style:language-complex="he" style:country-complex="IL"/>
    </style:style>
    <style:style style:name="T1939" style:family="text">
      <style:text-properties style:font-name="Cardo" fo:font-size="7pt" style:font-name-asian="Malgun Gothic" style:font-size-asian="7pt" style:font-name-complex="Cardo1" style:font-size-complex="7pt"/>
    </style:style>
    <style:style style:name="T1940" style:family="text">
      <style:text-properties fo:color="#000000" loext:opacity="100%" style:font-name="Cardo" fo:font-size="12pt" fo:font-weight="bold" style:font-name-asian="Malgun Gothic" style:font-size-asian="12pt" style:font-weight-asian="bold" style:font-name-complex="Cardo1" style:font-size-complex="12pt" style:language-complex="he" style:country-complex="IL" style:font-weight-complex="bold"/>
    </style:style>
    <style:style style:name="T1941" style:family="text">
      <style:text-properties fo:color="#000000" loext:opacity="100%" style:font-name="Cardo" fo:font-size="14pt" fo:font-weight="bold" style:font-size-asian="14pt" style:font-weight-asian="bold" style:font-name-complex="Cardo1" style:font-size-complex="14pt" style:language-complex="he" style:country-complex="IL" style:font-weight-complex="bold">
        <loext:char-complex-color loext:theme-type="dark1" loext:color-type="theme"/>
      </style:text-properties>
    </style:style>
    <style:style style:name="T1942" style:family="text">
      <style:text-properties fo:color="#000000" loext:opacity="100%" style:font-name="Cardo" fo:font-weight="bold" style:font-weight-asian="bold" style:font-name-complex="Cardo1" style:language-complex="he" style:country-complex="IL">
        <loext:char-complex-color loext:theme-type="dark1" loext:color-type="theme"/>
      </style:text-properties>
    </style:style>
    <style:style style:name="T1943" style:family="text">
      <style:text-properties fo:color="#000000" loext:opacity="100%" style:font-name="Cardo" fo:font-size="6pt" officeooo:rsid="0132863e" style:font-size-asian="6pt" style:font-name-complex="Cardo1" style:font-size-complex="6pt" style:language-complex="he" style:country-complex="IL">
        <loext:char-complex-color loext:theme-type="dark1" loext:color-type="theme"/>
      </style:text-properties>
    </style:style>
    <style:style style:name="T1944" style:family="text">
      <style:text-properties fo:font-variant="small-caps" fo:color="#000000" loext:opacity="100%" style:font-name="Cardo" fo:font-size="6pt" officeooo:rsid="0132863e" style:font-size-asian="6pt" style:font-name-complex="Cardo1" style:font-size-complex="6pt" style:language-complex="he" style:country-complex="IL">
        <loext:char-complex-color loext:theme-type="dark1" loext:color-type="theme"/>
      </style:text-properties>
    </style:style>
    <style:style style:name="T1945" style:family="text">
      <style:text-properties fo:color="#000000" loext:opacity="100%" style:font-name="Cardo" fo:font-weight="normal" style:font-weight-asian="normal" style:font-name-complex="Cardo1" style:language-complex="he" style:country-complex="IL" style:font-weight-complex="normal">
        <loext:char-complex-color loext:theme-type="dark1" loext:color-type="theme"/>
      </style:text-properties>
    </style:style>
    <style:style style:name="T1946" style:family="text">
      <style:text-properties fo:color="#000000" loext:opacity="100%" style:font-name="Cardo" fo:font-weight="bold" officeooo:rsid="0132863e" style:font-weight-asian="bold" style:font-name-complex="Cardo1" style:language-complex="he" style:country-complex="IL" style:font-weight-complex="bold">
        <loext:char-complex-color loext:theme-type="dark1" loext:color-type="theme"/>
      </style:text-properties>
    </style:style>
    <style:style style:name="T1947" style:family="text">
      <style:text-properties style:text-underline-style="solid" style:text-underline-width="auto" style:text-underline-color="font-color" style:font-name-complex="Calibri3"/>
    </style:style>
    <style:style style:name="T1948" style:family="text">
      <style:text-properties fo:color="#000000" loext:opacity="100%" style:font-name="Cardo" style:font-name-asian="游ゴシック Light" style:font-name-complex="Cardo1" style:language-complex="he" style:country-complex="IL">
        <loext:char-complex-color loext:theme-type="dark1" loext:color-type="theme"/>
      </style:text-properties>
    </style:style>
    <style:style style:name="T1949" style:family="text">
      <style:text-properties fo:color="#000000" loext:opacity="100%" style:text-position="super 58%" style:font-name="Cardo" style:font-name-complex="Cardo1" style:language-complex="he" style:country-complex="IL">
        <loext:char-complex-color loext:theme-type="dark1" loext:color-type="theme"/>
      </style:text-properties>
    </style:style>
    <style:style style:name="T1950" style:family="text">
      <style:text-properties style:font-name="Calibri2" style:font-name-complex="Calibri2"/>
    </style:style>
    <style:style style:name="T1951" style:family="text">
      <style:text-properties fo:color="#000000" loext:opacity="100%" style:font-name="Calibri2" style:font-name-complex="Calibri2" style:language-complex="he" style:country-complex="IL"/>
    </style:style>
    <style:style style:name="T1952" style:family="text">
      <style:text-properties fo:color="#000000" loext:opacity="100%" style:font-name="Calibri2" fo:font-style="italic" style:font-style-asian="italic" style:font-name-complex="Calibri2" style:language-complex="he" style:country-complex="IL" style:font-style-complex="italic"/>
    </style:style>
    <style:style style:name="T1953" style:family="text">
      <style:text-properties fo:color="#000000" loext:opacity="100%" style:font-name="Calibri2" fo:font-weight="normal" style:font-weight-asian="normal" style:font-name-complex="Calibri2" style:font-weight-complex="normal"/>
    </style:style>
    <style:style style:name="T1954" style:family="text">
      <style:text-properties fo:color="#000000" loext:opacity="100%" style:font-name="Calibri2" fo:font-style="italic" fo:font-weight="normal" style:font-style-asian="italic" style:font-weight-asian="normal" style:font-name-complex="Calibri2" style:font-style-complex="italic" style:font-weight-complex="normal"/>
    </style:style>
    <style:style style:name="T1955" style:family="text">
      <style:text-properties fo:color="#000000" loext:opacity="100%" style:font-name="Cardo" fo:letter-spacing="-0.011in" style:font-name-complex="Cardo1" style:language-complex="he" style:country-complex="IL">
        <loext:char-complex-color loext:theme-type="dark1" loext:color-type="theme"/>
      </style:text-properties>
    </style:style>
    <style:style style:name="T1956" style:family="text">
      <style:text-properties officeooo:rsid="0072d9e4"/>
    </style:style>
    <style:style style:name="T1957" style:family="text">
      <style:text-properties fo:font-style="italic" officeooo:rsid="0072d9e4" style:font-style-asian="italic" style:font-style-complex="italic"/>
    </style:style>
    <style:style style:name="T1958" style:family="text">
      <style:text-properties fo:font-style="italic" officeooo:rsid="0074841f" style:font-style-asian="italic" style:font-style-complex="italic"/>
    </style:style>
    <style:style style:name="T1959" style:family="text">
      <style:text-properties fo:font-variant="small-caps" fo:color="#000000" loext:opacity="100%" style:font-name="Cardo" fo:font-size="8pt" style:rfc-language-tag="x-none" style:font-size-asian="8pt" style:font-name-complex="Cardo1" style:font-size-complex="8pt" style:language-complex="he" style:country-complex="IL"/>
    </style:style>
    <style:style style:name="T1960" style:family="text">
      <style:text-properties fo:color="#000000" loext:opacity="100%" style:font-name="Cardo" fo:font-size="12pt" fo:font-style="italic" fo:font-weight="bold" style:font-size-asian="12pt" style:font-style-asian="italic" style:font-weight-asian="bold" style:font-name-complex="Cardo1" style:font-size-complex="12pt" style:language-complex="he" style:country-complex="IL" style:font-style-complex="italic" style:font-weight-complex="bold">
        <loext:char-complex-color loext:theme-type="dark1" loext:color-type="theme"/>
      </style:text-properties>
    </style:style>
    <style:style style:name="T1961" style:family="text">
      <style:text-properties fo:color="#000000" loext:opacity="100%" style:font-name="Cardo" fo:font-style="italic" fo:font-weight="bold" officeooo:rsid="01344b68" style:font-style-asian="italic" style:font-weight-asian="bold" style:font-name-complex="Cardo1" style:language-complex="he" style:country-complex="IL" style:font-style-complex="italic" style:font-weight-complex="bold">
        <loext:char-complex-color loext:theme-type="dark1" loext:color-type="theme"/>
      </style:text-properties>
    </style:style>
    <style:style style:name="T1962" style:family="text">
      <style:text-properties fo:color="#000000" loext:opacity="100%" style:font-name="Cardo" fo:font-style="italic" fo:font-weight="normal" style:font-style-asian="italic" style:font-weight-asian="normal" style:font-name-complex="Cardo1" style:language-complex="he" style:country-complex="IL" style:font-style-complex="italic" style:font-weight-complex="normal">
        <loext:char-complex-color loext:theme-type="dark1" loext:color-type="theme"/>
      </style:text-properties>
    </style:style>
    <style:style style:name="T1963" style:family="text">
      <style:text-properties fo:color="#000000" loext:opacity="100%" fo:font-style="italic" style:font-style-asian="italic" style:font-name-complex="Calibri3" style:language-complex="he" style:country-complex="IL" style:font-style-complex="italic">
        <loext:char-complex-color loext:theme-type="dark1" loext:color-type="theme"/>
      </style:text-properties>
    </style:style>
    <style:style style:name="T1964" style:family="text">
      <style:text-properties fo:color="#000000" loext:opacity="100%" style:font-name="Cardo" fo:font-size="18pt" fo:font-style="italic" fo:font-weight="bold" style:font-size-asian="18pt" style:font-style-asian="italic" style:font-weight-asian="bold" style:font-name-complex="Cardo1" style:font-size-complex="18pt" style:language-complex="he" style:country-complex="IL" style:font-style-complex="italic" style:font-weight-complex="bold">
        <loext:char-complex-color loext:theme-type="dark1" loext:color-type="theme"/>
      </style:text-properties>
    </style:style>
    <style:style style:name="T1965" style:family="text">
      <style:text-properties fo:color="#000000" loext:opacity="100%" style:font-name="Cardo" fo:font-weight="bold" officeooo:rsid="01344b68" style:font-weight-asian="bold" style:font-name-complex="Cardo1" style:language-complex="he" style:country-complex="IL" style:font-weight-complex="bold">
        <loext:char-complex-color loext:theme-type="dark1" loext:color-type="theme"/>
      </style:text-properties>
    </style:style>
    <style:style style:name="T1966" style:family="text">
      <style:text-properties fo:color="#000000" loext:opacity="100%" style:font-name="Monotype Corsiva" fo:font-size="10pt" style:font-name-asian="Calibri3" style:font-size-asian="10pt" style:font-name-complex="Cardo1" style:font-size-complex="10pt"/>
    </style:style>
    <style:style style:name="T1967" style:family="text">
      <style:text-properties fo:color="#000000" loext:opacity="100%" style:font-name="Cardo" fo:font-size="6pt" fo:font-weight="bold" style:font-size-asian="6pt" style:font-weight-asian="bold" style:font-name-complex="Cardo1" style:font-size-complex="6pt" style:language-complex="he" style:country-complex="IL" style:font-weight-complex="bold">
        <loext:char-complex-color loext:theme-type="dark1" loext:color-type="theme"/>
      </style:text-properties>
    </style:style>
    <style:style style:name="T1968" style:family="text">
      <style:text-properties fo:color="#000000" loext:opacity="100%" style:font-name="Monotype Corsiva" fo:font-size="10pt" fo:background-color="#bfbfbf" loext:char-shading-value="0" style:font-name-asian="Calibri3" style:font-size-asian="10pt" style:font-name-complex="Cardo1" style:font-size-complex="10pt"/>
    </style:style>
    <style:style style:name="T1969" style:family="text">
      <style:text-properties fo:color="#000000" loext:opacity="100%" style:font-name="Cardo" fo:font-size="12pt" fo:font-weight="bold" fo:background-color="#d9d9d9" loext:char-shading-value="0" style:font-size-asian="12pt" style:font-weight-asian="bold" style:font-name-complex="Cardo1" style:font-size-complex="12pt">
        <loext:char-complex-color loext:theme-type="dark1" loext:color-type="theme"/>
      </style:text-properties>
    </style:style>
    <style:style style:name="T1970" style:family="text">
      <style:text-properties fo:color="#000000" loext:opacity="100%" style:font-name="Cardo" fo:font-size="10pt" fo:font-weight="bold" fo:background-color="#d9d9d9" loext:char-shading-value="0" style:font-size-asian="10pt" style:font-weight-asian="bold" style:font-name-complex="Cardo1" style:font-size-complex="10pt">
        <loext:char-complex-color loext:theme-type="dark1" loext:color-type="theme"/>
      </style:text-properties>
    </style:style>
    <style:style style:name="T1971" style:family="text">
      <style:text-properties fo:color="#000000" loext:opacity="100%" style:font-name="Cardo" fo:font-size="12pt" fo:font-weight="bold" style:font-size-asian="12pt" style:font-weight-asian="bold" style:font-name-complex="Cardo1" style:font-size-complex="12pt">
        <loext:char-complex-color loext:theme-type="dark1" loext:color-type="theme"/>
      </style:text-properties>
    </style:style>
    <style:style style:name="T1972" style:family="text">
      <style:text-properties fo:color="#000000" loext:opacity="100%" style:font-name="Cardo" fo:letter-spacing="0.0138in" style:text-underline-style="solid" style:text-underline-width="auto" style:text-underline-color="font-color" fo:font-weight="bold" style:font-weight-asian="bold" style:font-name-complex="Cardo1">
        <loext:char-complex-color loext:theme-type="dark1" loext:color-type="theme"/>
      </style:text-properties>
    </style:style>
    <style:style style:name="T1973" style:family="text">
      <style:text-properties fo:color="#000000" loext:opacity="100%" style:font-name="Cardo" fo:letter-spacing="0.0138in" fo:font-weight="bold" style:font-weight-asian="bold" style:font-name-complex="Cardo1">
        <loext:char-complex-color loext:theme-type="dark1" loext:color-type="theme"/>
      </style:text-properties>
    </style:style>
    <style:style style:name="T1974" style:family="text">
      <style:text-properties fo:color="#000000" loext:opacity="100%" style:font-name="Cardo" fo:font-size="12pt" fo:font-weight="bold" fo:background-color="#d9d9d9" loext:char-shading-value="0" style:font-name-asian="Calibri3" style:font-size-asian="12pt" style:font-weight-asian="bold" style:font-name-complex="Cardo1" style:font-size-complex="12pt">
        <loext:char-complex-color loext:theme-type="dark1" loext:color-type="theme"/>
      </style:text-properties>
    </style:style>
    <style:style style:name="T1975" style:family="text">
      <style:text-properties fo:color="#000000" loext:opacity="100%" style:font-name="Cardo" fo:letter-spacing="-0.011in" fo:font-weight="bold" style:font-weight-asian="bold" style:font-name-complex="Cardo1">
        <loext:char-complex-color loext:theme-type="dark1" loext:color-type="theme"/>
      </style:text-properties>
    </style:style>
    <style:style style:name="T1976" style:family="text">
      <style:text-properties fo:color="#000000" loext:opacity="100%" style:font-name="Cardo" fo:letter-spacing="0.0055in" fo:font-weight="bold" style:font-weight-asian="bold" style:font-name-complex="Cardo1" style:language-complex="he" style:country-complex="IL">
        <loext:char-complex-color loext:theme-type="dark1" loext:color-type="theme"/>
      </style:text-properties>
    </style:style>
    <style:style style:name="T1977" style:family="text">
      <style:text-properties fo:color="#000000" loext:opacity="100%" style:font-name="Cardo" fo:font-weight="bold" officeooo:rsid="00d2ec6c" style:font-weight-asian="bold" style:font-name-complex="Cardo1">
        <loext:char-complex-color loext:theme-type="dark1" loext:color-type="theme"/>
      </style:text-properties>
    </style:style>
    <style:style style:name="T1978" style:family="text">
      <style:text-properties fo:color="#000000" loext:opacity="100%" style:font-name="Cardo" style:rfc-language-tag="x-none" fo:font-weight="bold" style:font-weight-asian="bold" style:font-name-complex="Cardo1" style:language-complex="he" style:country-complex="IL">
        <loext:char-complex-color loext:theme-type="dark1" loext:color-type="theme"/>
      </style:text-properties>
    </style:style>
    <style:style style:name="T1979" style:family="text">
      <style:text-properties fo:color="#000000" loext:opacity="100%" style:font-name="Cardo" fo:font-size="9pt" fo:font-weight="bold" fo:background-color="#bfbfbf" loext:char-shading-value="0" style:font-name-asian="Calibri3" style:font-size-asian="9pt" style:font-weight-asian="bold" style:font-name-complex="Cardo1" style:font-size-complex="9pt">
        <loext:char-complex-color loext:theme-type="dark1" loext:color-type="theme"/>
      </style:text-properties>
    </style:style>
    <style:style style:name="T1980" style:family="text">
      <style:text-properties fo:color="#000000" loext:opacity="100%" style:font-name="Cardo" fo:font-size="8pt" fo:font-weight="bold" style:font-size-asian="8pt" style:font-weight-asian="bold" style:font-name-complex="Cardo1" style:font-size-complex="8pt">
        <loext:char-complex-color loext:theme-type="dark1" loext:color-type="theme"/>
      </style:text-properties>
    </style:style>
    <style:style style:name="T1981" style:family="text">
      <style:text-properties fo:color="#000000" loext:opacity="100%" style:font-name="Cardo" fo:font-weight="bold" fo:background-color="#d9d9d9" loext:char-shading-value="0" style:font-name-asian="Calibri3" style:font-weight-asian="bold" style:font-name-complex="Cardo1">
        <loext:char-complex-color loext:theme-type="dark1" loext:color-type="theme"/>
      </style:text-properties>
    </style:style>
    <style:style style:name="T1982" style:family="text">
      <style:text-properties fo:color="#000000" loext:opacity="100%" style:font-name="Cardo" fo:font-size="12pt" fo:font-weight="bold" style:font-name-asian="Calibri3" style:font-size-asian="12pt" style:font-weight-asian="bold" style:font-name-complex="Cardo1" style:font-size-complex="12pt">
        <loext:char-complex-color loext:theme-type="dark1" loext:color-type="theme"/>
      </style:text-properties>
    </style:style>
    <style:style style:name="T1983" style:family="text">
      <style:text-properties fo:color="#000000" loext:opacity="100%" style:font-name="Cardo" fo:font-size="10pt" fo:letter-spacing="0.0138in" fo:font-weight="bold" fo:background-color="#d9d9d9" loext:char-shading-value="0" style:font-size-asian="10pt" style:font-weight-asian="bold" style:font-name-complex="Cardo1" style:font-size-complex="10pt">
        <loext:char-complex-color loext:theme-type="dark1" loext:color-type="theme"/>
      </style:text-properties>
    </style:style>
    <style:style style:name="T1984" style:family="text">
      <style:text-properties fo:color="#000000" loext:opacity="100%" style:font-name="Cardo" fo:font-size="10pt" fo:letter-spacing="-0.011in" fo:font-weight="bold" style:font-size-asian="10pt" style:font-weight-asian="bold" style:font-name-complex="Cardo1" style:font-size-complex="10pt">
        <loext:char-complex-color loext:theme-type="dark1" loext:color-type="theme"/>
      </style:text-properties>
    </style:style>
    <style:style style:name="T1985" style:family="text">
      <style:text-properties fo:color="#000000" loext:opacity="100%" style:font-name="Cardo" fo:font-size="10pt" fo:letter-spacing="0.0055in" fo:font-weight="bold" style:font-size-asian="10pt" style:font-weight-asian="bold" style:font-name-complex="Cardo1" style:font-size-complex="10pt" style:language-complex="he" style:country-complex="IL">
        <loext:char-complex-color loext:theme-type="dark1" loext:color-type="theme"/>
      </style:text-properties>
    </style:style>
    <style:style style:name="T1986" style:family="text">
      <style:text-properties fo:color="#000000" loext:opacity="100%" style:font-name="Cardo" fo:font-size="7pt" fo:font-weight="bold" style:font-size-asian="7pt" style:font-weight-asian="bold" style:font-name-complex="Cardo1" style:font-size-complex="7pt">
        <loext:char-complex-color loext:theme-type="dark1" loext:color-type="theme"/>
      </style:text-properties>
    </style:style>
    <style:style style:name="T1987" style:family="text">
      <style:text-properties fo:color="#000000" loext:opacity="100%" style:font-name="Ezra SIL" fo:font-size="7pt" style:rfc-language-tag="x-none" style:font-size-asian="7pt" style:font-name-complex="Ezra SIL1" style:font-size-complex="7pt" style:language-complex="he" style:country-complex="IL"/>
    </style:style>
    <style:style style:name="T1988" style:family="text">
      <style:text-properties fo:color="#000000" loext:opacity="100%" style:font-name="Cardo" fo:font-size="12pt" fo:font-weight="bold" style:font-size-asian="12pt" style:font-weight-asian="bold" style:font-name-complex="Cardo1" style:font-size-complex="12pt" style:language-complex="he" style:country-complex="IL" style:font-weight-complex="bold"/>
    </style:style>
    <style:style style:name="T1989" style:family="text">
      <style:text-properties fo:color="#000000" loext:opacity="100%" style:font-name="Cardo" fo:font-size="12pt" fo:language="en" fo:country="US" fo:font-weight="bold" style:font-size-asian="12pt" style:font-weight-asian="bold" style:font-name-complex="Cardo1" style:font-size-complex="12pt" style:language-complex="he" style:country-complex="IL" style:font-weight-complex="bold"/>
    </style:style>
    <style:style style:name="T1990" style:family="text">
      <style:text-properties fo:color="#000000" loext:opacity="100%" style:font-name="Cardo" fo:font-size="12pt" fo:font-weight="bold" style:font-size-asian="12pt" style:font-weight-asian="bold" style:font-name-complex="Cardo1" style:font-size-complex="12pt" style:font-weight-complex="bold"/>
    </style:style>
    <style:style style:name="T1991" style:family="text">
      <style:text-properties fo:color="#000000" loext:opacity="100%" fo:font-size="12pt" style:font-size-asian="12pt" style:font-family-complex="'Hebrew Paleo Siloam'" style:font-family-generic-complex="system" style:font-pitch-complex="variable" style:font-size-complex="12pt" style:language-complex="he" style:country-complex="IL"/>
    </style:style>
    <style:style style:name="T1992" style:family="text">
      <style:text-properties fo:color="#000000" loext:opacity="100%" style:font-name="Book Antiqua" fo:font-size="8pt" fo:language="en" fo:country="US" fo:background-color="#d9d9d9" loext:char-shading-value="0" style:font-size-asian="8pt" style:font-name-complex="Calibri3" style:font-size-complex="8pt" style:language-complex="he" style:country-complex="IL"/>
    </style:style>
    <style:style style:name="T1993" style:family="text">
      <style:text-properties fo:color="#000000" loext:opacity="100%" style:font-name="Book Antiqua" fo:font-size="8pt" fo:language="en" fo:country="US" style:font-size-asian="8pt" style:font-name-complex="Calibri3" style:font-size-complex="8pt" style:language-complex="he" style:country-complex="IL"/>
    </style:style>
    <style:style style:name="T1994" style:family="text">
      <style:text-properties fo:color="#000000" loext:opacity="100%" style:font-name="Book Antiqua" fo:font-size="10pt" fo:language="en" fo:country="US" style:font-size-asian="10pt" style:font-name-complex="Calibri3" style:font-size-complex="10pt" style:language-complex="he" style:country-complex="IL"/>
    </style:style>
    <style:style style:name="T1995" style:family="text">
      <style:text-properties fo:color="#000000" loext:opacity="100%" style:font-name="Cardo" fo:language="en" fo:country="US" fo:font-weight="bold" style:font-weight-asian="bold" style:font-name-complex="Cardo1" style:language-complex="he" style:country-complex="IL" style:font-weight-complex="bold"/>
    </style:style>
    <style:style style:name="T1996" style:family="text">
      <style:text-properties fo:color="#000000" loext:opacity="100%" style:font-name="Book Antiqua" fo:font-size="7pt" fo:language="en" fo:country="US" style:font-size-asian="7pt" style:font-name-complex="Calibri3" style:font-size-complex="7pt" style:language-complex="he" style:country-complex="IL"/>
    </style:style>
    <style:style style:name="T1997" style:family="text">
      <style:text-properties fo:color="#000000" loext:opacity="100%" style:font-name="Mongolian Baiti" fo:font-size="12pt" style:text-underline-style="solid" style:text-underline-width="auto" style:text-underline-color="font-color" fo:font-weight="bold" style:font-size-asian="12pt" style:font-weight-asian="bold" style:font-name-complex="Mongolian Baiti1" style:font-size-complex="12pt" style:language-complex="he" style:country-complex="IL" style:font-weight-complex="bold"/>
    </style:style>
    <style:style style:name="T1998" style:family="text">
      <style:text-properties fo:color="#000000" loext:opacity="100%" style:font-name="Mongolian Baiti" fo:font-size="12pt" fo:language="en" fo:country="US" style:text-underline-style="solid" style:text-underline-width="auto" style:text-underline-color="font-color" fo:font-weight="bold" fo:background-color="#d9d9d9" loext:char-shading-value="0" style:font-size-asian="12pt" style:font-weight-asian="bold" style:font-name-complex="Mongolian Baiti1" style:font-size-complex="12pt" style:language-complex="he" style:country-complex="IL" style:font-weight-complex="bold"/>
    </style:style>
    <style:style style:name="T1999" style:family="text">
      <style:text-properties fo:color="#000000" loext:opacity="100%" fo:font-family="'Arial Narrow'" style:font-family-generic="roman" style:font-pitch="variable" fo:font-size="10pt" style:font-size-asian="10pt" style:font-name-complex="Calibri3" style:font-size-complex="10pt" style:language-complex="he" style:country-complex="IL"/>
    </style:style>
    <style:style style:name="T2000" style:family="text">
      <style:text-properties fo:color="#000000" loext:opacity="100%" fo:font-family="'Arial Narrow'" style:font-family-generic="roman" style:font-pitch="variable" fo:language="en" fo:country="US" style:text-underline-style="solid" style:text-underline-width="auto" style:text-underline-color="font-color" fo:background-color="#d9d9d9" loext:char-shading-value="0" style:font-name-complex="Times New Roman1" style:language-complex="he" style:country-complex="IL"/>
    </style:style>
    <style:style style:name="T2001" style:family="text">
      <style:text-properties fo:color="#000000" loext:opacity="100%" fo:font-family="'Arial Narrow'" style:font-family-generic="roman" style:font-pitch="variable" fo:language="en" fo:country="US" fo:background-color="#d9d9d9" loext:char-shading-value="0" style:font-name-complex="Times New Roman1" style:language-complex="he" style:country-complex="IL"/>
    </style:style>
    <style:style style:name="T2002" style:family="text">
      <style:text-properties fo:color="#000000" loext:opacity="100%" fo:font-family="'Lucida Handwriting'" style:font-family-generic="roman" style:font-pitch="variable" fo:language="en" fo:country="US" fo:font-weight="bold" fo:background-color="#d9d9d9" loext:char-shading-value="0" style:font-weight-asian="bold" style:font-family-complex="David" style:font-family-generic-complex="system" style:font-pitch-complex="variable" style:language-complex="he" style:country-complex="IL" style:font-weight-complex="bold"/>
    </style:style>
    <style:style style:name="T2003" style:family="text">
      <style:text-properties fo:color="#000000" loext:opacity="100%" fo:font-family="'Lucida Handwriting'" style:font-family-generic="roman" style:font-pitch="variable" fo:language="en" fo:country="US" fo:font-weight="bold" style:font-weight-asian="bold" style:font-family-complex="David" style:font-family-generic-complex="system" style:font-pitch-complex="variable" style:language-complex="he" style:country-complex="IL" style:font-weight-complex="bold"/>
    </style:style>
    <style:style style:name="T2004" style:family="text">
      <style:text-properties fo:color="#000000" loext:opacity="100%" fo:font-family="'Arial Narrow'" style:font-family-generic="roman" style:font-pitch="variable" fo:font-size="10pt" fo:language="en" fo:country="US" fo:background-color="#d9d9d9" loext:char-shading-value="0" style:font-size-asian="10pt" style:font-name-complex="Calibri3" style:font-size-complex="10pt" style:language-complex="he" style:country-complex="IL"/>
    </style:style>
    <style:style style:name="T2005" style:family="text">
      <style:text-properties fo:color="#000000" loext:opacity="100%" fo:font-family="'Arial Narrow'" style:font-family-generic="roman" style:font-pitch="variable" fo:font-size="10pt" fo:language="en" fo:country="US" fo:font-weight="bold" style:font-size-asian="10pt" style:font-weight-asian="bold" style:font-name-complex="Calibri3" style:font-size-complex="10pt" style:language-complex="he" style:country-complex="IL" style:font-weight-complex="bold"/>
    </style:style>
    <style:style style:name="T2006" style:family="text">
      <style:text-properties fo:color="#000000" loext:opacity="100%" fo:font-family="'Arial Narrow'" style:font-family-generic="roman" style:font-pitch="variable" fo:font-size="10pt" fo:language="en" fo:country="US" style:text-underline-style="solid" style:text-underline-width="auto" style:text-underline-color="font-color" style:font-size-asian="10pt" style:font-name-complex="Calibri3" style:font-size-complex="10pt" style:language-complex="he" style:country-complex="IL"/>
    </style:style>
    <style:style style:name="T2007" style:family="text">
      <style:text-properties fo:color="#000000" loext:opacity="100%" fo:font-family="'Arial Narrow'" style:font-family-generic="roman" style:font-pitch="variable" fo:font-size="10pt" fo:language="en" fo:country="US" style:font-size-asian="10pt" style:font-name-complex="Calibri3" style:font-size-complex="10pt" style:language-complex="he" style:country-complex="IL"/>
    </style:style>
    <style:style style:name="T2008" style:family="text">
      <style:text-properties fo:color="#000000" loext:opacity="100%" fo:font-family="'Arial Narrow'" style:font-family-generic="roman" style:font-pitch="variable" fo:font-size="6pt" fo:language="en" fo:country="US" style:font-size-asian="6pt" style:font-name-complex="Book Antiqua1" style:font-size-complex="6pt" style:language-complex="he" style:country-complex="IL"/>
    </style:style>
    <style:style style:name="T2009" style:family="text">
      <style:text-properties fo:color="#000000" loext:opacity="100%" style:font-name="Cardo" fo:font-size="10pt" fo:language="en" fo:country="US" fo:font-weight="bold" style:font-size-asian="10pt" style:font-weight-asian="bold" style:font-name-complex="Cardo1" style:font-size-complex="10pt" style:language-complex="he" style:country-complex="IL" style:font-weight-complex="bold"/>
    </style:style>
    <style:style style:name="T2010" style:family="text">
      <style:text-properties fo:color="#000000" loext:opacity="100%" fo:font-size="10pt" style:font-size-asian="10pt" style:font-family-complex="'Hebrew Paleo Siloam'" style:font-family-generic-complex="system" style:font-pitch-complex="variable" style:font-size-complex="10pt" style:language-complex="he" style:country-complex="IL"/>
    </style:style>
    <style:style style:name="T2011" style:family="text">
      <style:text-properties fo:color="#000000" loext:opacity="100%" fo:font-family="'Arial Narrow'" style:font-family-generic="roman" style:font-pitch="variable" fo:language="en" fo:country="US" style:text-underline-style="solid" style:text-underline-width="auto" style:text-underline-color="font-color" fo:background-color="#d9d9d9" loext:char-shading-value="0" style:language-complex="he" style:country-complex="IL"/>
    </style:style>
    <style:style style:name="T2012" style:family="text">
      <style:text-properties fo:color="#000000" loext:opacity="100%" fo:font-family="'Arial Narrow'" style:font-family-generic="roman" style:font-pitch="variable" fo:language="en" fo:country="US" fo:background-color="#d9d9d9" loext:char-shading-value="0" style:language-complex="he" style:country-complex="IL"/>
    </style:style>
    <style:style style:name="T2013" style:family="text">
      <style:text-properties fo:color="#000000" loext:opacity="100%" fo:font-family="'Arial Narrow'" style:font-family-generic="roman" style:font-pitch="variable" fo:language="en" fo:country="US" fo:font-weight="bold" fo:background-color="#d9d9d9" loext:char-shading-value="0" style:font-weight-asian="bold" style:font-name-complex="Book Antiqua1" style:language-complex="he" style:country-complex="IL" style:font-weight-complex="bold"/>
    </style:style>
    <style:style style:name="T2014" style:family="text">
      <style:text-properties fo:color="#000000" loext:opacity="100%" fo:font-family="'Lucida Handwriting'" style:font-family-generic="roman" style:font-pitch="variable" fo:language="en" fo:country="US" fo:font-weight="bold" fo:background-color="#d9d9d9" loext:char-shading-value="0" style:font-weight-asian="bold" style:font-name-complex="Book Antiqua1" style:language-complex="he" style:country-complex="IL" style:font-weight-complex="bold"/>
    </style:style>
    <style:style style:name="T2015" style:family="text">
      <style:text-properties fo:color="#000000" loext:opacity="100%" fo:font-family="'Lucida Handwriting'" style:font-family-generic="roman" style:font-pitch="variable" fo:language="en" fo:country="US" fo:font-weight="bold" style:font-weight-asian="bold" style:font-name-complex="Book Antiqua1" style:language-complex="he" style:country-complex="IL" style:font-weight-complex="bold"/>
    </style:style>
    <style:style style:name="T2016" style:family="text">
      <style:text-properties fo:color="#000000" loext:opacity="100%" style:font-family-complex="'Hebrew Paleo Siloam'" style:font-family-generic-complex="system" style:font-pitch-complex="variable" style:language-complex="he" style:country-complex="IL"/>
    </style:style>
    <style:style style:name="T2017" style:family="text">
      <style:text-properties fo:color="#000000" loext:opacity="100%" style:font-name="Cardo" fo:font-size="8pt" fo:language="en" fo:country="US" fo:background-color="#d9d9d9" loext:char-shading-value="0" style:font-size-asian="8pt" style:font-name-complex="Cardo1" style:font-size-complex="8pt" style:language-complex="he" style:country-complex="IL"/>
    </style:style>
    <style:style style:name="T2018" style:family="text">
      <style:text-properties fo:color="#000000" loext:opacity="100%" style:font-name="Cardo" fo:language="en" fo:country="US" fo:font-style="italic" style:font-style-asian="italic" style:font-name-complex="Cardo1" style:language-complex="he" style:country-complex="IL" style:font-style-complex="italic"/>
    </style:style>
    <style:style style:name="T2019" style:family="text">
      <style:text-properties fo:color="#000000" loext:opacity="100%" style:font-name="Cardo" fo:language="en" fo:country="US" style:font-name-complex="Cardo1" style:language-complex="he" style:country-complex="IL"/>
    </style:style>
    <style:style style:name="T2020" style:family="text">
      <style:text-properties fo:color="#000000" loext:opacity="100%" style:font-name="Cardo" fo:language="en" fo:country="US" fo:font-weight="bold" officeooo:rsid="015d6526" style:font-weight-asian="bold" style:font-name-complex="Cardo1" style:language-complex="he" style:country-complex="IL" style:font-weight-complex="bold"/>
    </style:style>
    <style:style style:name="T2021" style:family="text">
      <style:text-properties fo:color="#000000" loext:opacity="100%" fo:font-size="10pt" style:font-size-asian="10pt" style:font-name-complex="Calibri3" style:font-size-complex="10pt" style:language-complex="he" style:country-complex="IL"/>
    </style:style>
    <style:style style:name="T2022" style:family="text">
      <style:text-properties fo:color="#000000" loext:opacity="100%" fo:font-size="10pt" fo:language="en" fo:country="US" fo:background-color="#d9d9d9" loext:char-shading-value="0" style:font-size-asian="10pt" style:font-name-complex="Calibri3" style:font-size-complex="10pt" style:language-complex="he" style:country-complex="IL"/>
    </style:style>
    <style:style style:name="T2023" style:family="text">
      <style:text-properties fo:color="#000000" loext:opacity="100%" fo:font-size="10pt" fo:language="en" fo:country="US" style:text-underline-style="solid" style:text-underline-width="auto" style:text-underline-color="font-color" fo:background-color="#d9d9d9" loext:char-shading-value="0" style:font-size-asian="10pt" style:font-name-complex="Calibri3" style:font-size-complex="10pt" style:language-complex="he" style:country-complex="IL"/>
    </style:style>
    <style:style style:name="T2024" style:family="text">
      <style:text-properties fo:color="#000000" loext:opacity="100%" style:font-name="Book Antiqua" fo:font-size="4pt" style:font-size-asian="4pt" style:font-name-complex="Book Antiqua1" style:font-size-complex="4pt" style:language-complex="he" style:country-complex="IL"/>
    </style:style>
    <style:style style:name="T2025" style:family="text">
      <style:text-properties fo:color="#000000" loext:opacity="100%" style:font-name="Book Antiqua" fo:font-size="9pt" fo:language="en" fo:country="US" style:font-size-asian="9pt" style:font-name-complex="Book Antiqua1" style:font-size-complex="9pt" style:language-complex="he" style:country-complex="IL"/>
    </style:style>
    <style:style style:name="T2026" style:family="text">
      <style:text-properties fo:color="#000000" loext:opacity="100%" style:font-name="Book Antiqua" fo:font-size="9pt" fo:language="en" fo:country="US" fo:font-weight="bold" style:font-size-asian="9pt" style:font-weight-asian="bold" style:font-name-complex="Book Antiqua1" style:font-size-complex="9pt" style:language-complex="he" style:country-complex="IL" style:font-weight-complex="bold"/>
    </style:style>
    <style:style style:name="T2027" style:family="text">
      <style:text-properties fo:color="#000000" loext:opacity="100%" style:font-name="Times New Roman" fo:font-size="9pt" fo:language="en" fo:country="US" fo:font-weight="bold" style:font-size-asian="9pt" style:font-weight-asian="bold" style:font-name-complex="Times New Roman1" style:font-size-complex="9pt" style:language-complex="he" style:country-complex="IL" style:font-weight-complex="bold"/>
    </style:style>
    <style:style style:name="T2028" style:family="text">
      <style:text-properties fo:color="#000000" loext:opacity="100%" style:font-name="Book Antiqua" fo:font-size="9pt" style:font-size-asian="9pt" style:font-name-complex="Book Antiqua1" style:font-size-complex="9pt" style:language-complex="he" style:country-complex="IL"/>
    </style:style>
    <style:style style:name="T2029" style:family="text">
      <style:text-properties fo:color="#000000" loext:opacity="100%" style:font-name="Cardo" fo:font-size="9pt" fo:language="en" fo:country="US" fo:font-weight="bold" style:font-size-asian="9pt" style:font-weight-asian="bold" style:font-name-complex="Cardo1" style:font-size-complex="9pt" style:language-complex="he" style:country-complex="IL" style:font-weight-complex="bold"/>
    </style:style>
    <style:style style:name="T2030" style:family="text">
      <style:text-properties fo:color="#000000" loext:opacity="100%" style:font-name="Cardo" fo:font-size="10pt" style:text-underline-style="solid" style:text-underline-width="auto" style:text-underline-color="font-color" fo:font-weight="bold" style:font-size-asian="10pt" style:font-weight-asian="bold" style:font-name-complex="Cardo1" style:font-size-complex="10pt" style:language-complex="he" style:country-complex="IL" style:font-weight-complex="bold"/>
    </style:style>
    <style:style style:name="T2031" style:family="text">
      <style:text-properties fo:color="#000000" loext:opacity="100%" fo:font-size="9pt" fo:language="en" fo:country="US" fo:background-color="#d9d9d9" loext:char-shading-value="0" style:font-size-asian="9pt" style:font-name-complex="Calibri3" style:font-size-complex="9pt" style:language-complex="he" style:country-complex="IL"/>
    </style:style>
    <style:style style:name="T2032" style:family="text">
      <style:text-properties fo:color="#000000" loext:opacity="100%" fo:font-size="9pt" fo:language="en" fo:country="US" style:text-underline-style="solid" style:text-underline-width="auto" style:text-underline-color="font-color" fo:background-color="#d9d9d9" loext:char-shading-value="0" style:font-size-asian="9pt" style:font-name-complex="Calibri3" style:font-size-complex="9pt" style:language-complex="he" style:country-complex="IL"/>
    </style:style>
    <style:style style:name="T2033" style:family="text">
      <style:text-properties fo:color="#000000" loext:opacity="100%" fo:font-size="9pt" fo:language="en" fo:country="US" style:text-underline-style="solid" style:text-underline-width="auto" style:text-underline-color="font-color" fo:font-weight="bold" fo:background-color="#d9d9d9" loext:char-shading-value="0" style:font-size-asian="9pt" style:font-weight-asian="bold" style:font-name-complex="Calibri3" style:font-size-complex="9pt" style:language-complex="he" style:country-complex="IL" style:font-weight-complex="bold"/>
    </style:style>
    <style:style style:name="T2034" style:family="text">
      <style:text-properties fo:color="#000000" loext:opacity="100%" style:font-name="Cardo" fo:font-size="8pt" fo:language="en" fo:country="US" fo:background-color="#d9d9d9" loext:char-shading-value="0" style:font-size-asian="8pt" style:font-name-complex="Cardo1" style:font-size-complex="8pt"/>
    </style:style>
    <style:style style:name="T2035" style:family="text">
      <style:text-properties fo:color="#000000" loext:opacity="100%" style:font-name="Cardo" style:text-underline-style="solid" style:text-underline-width="auto" style:text-underline-color="font-color" fo:font-weight="bold" style:font-weight-asian="bold" style:font-name-complex="Cardo1" style:language-complex="he" style:country-complex="IL" style:font-weight-complex="bold"/>
    </style:style>
    <style:style style:name="T2036" style:family="text">
      <style:text-properties fo:color="#000000" loext:opacity="100%" style:font-name="Cardo" fo:language="en" fo:country="US" style:text-underline-style="solid" style:text-underline-width="auto" style:text-underline-color="font-color" fo:font-weight="bold" style:font-weight-asian="bold" style:font-name-complex="Cardo1" style:language-complex="he" style:country-complex="IL" style:font-weight-complex="bold"/>
    </style:style>
    <style:style style:name="T2037" style:family="text">
      <style:text-properties fo:color="#000000" loext:opacity="100%" style:text-underline-style="solid" style:text-underline-width="auto" style:text-underline-color="font-color" style:font-family-complex="'Hebrew Paleo Siloam'" style:font-family-generic-complex="system" style:font-pitch-complex="variable" style:language-complex="he" style:country-complex="IL"/>
    </style:style>
    <style:style style:name="T2038" style:family="text">
      <style:text-properties fo:color="#000000" loext:opacity="100%" style:font-name="Cardo" style:text-underline-style="solid" style:text-underline-width="auto" style:text-underline-color="font-color" fo:background-color="#d9d9d9" loext:char-shading-value="0" style:font-name-complex="Cardo1"/>
    </style:style>
    <style:style style:name="T2039" style:family="text">
      <style:text-properties fo:color="#000000" loext:opacity="100%" style:font-name="Cardo" fo:background-color="#d9d9d9" loext:char-shading-value="0" style:font-name-complex="Cardo1"/>
    </style:style>
    <style:style style:name="T2040" style:family="text">
      <style:text-properties fo:color="#000000" loext:opacity="100%" style:font-name="Cardo" fo:font-weight="bold" fo:background-color="#d9d9d9" loext:char-shading-value="0" style:font-weight-asian="bold" style:font-name-complex="Cardo1" style:font-weight-complex="bold"/>
    </style:style>
    <style:style style:name="T2041" style:family="text">
      <style:text-properties fo:color="#000000" loext:opacity="100%" style:font-name="Cardo" fo:font-size="10pt" fo:font-style="italic" fo:font-weight="bold" style:font-size-asian="10pt" style:font-style-asian="italic" style:font-weight-asian="bold" style:font-name-complex="Cardo1" style:font-size-complex="10pt" style:font-style-complex="italic" style:font-weight-complex="bold"/>
    </style:style>
    <style:style style:name="T2042" style:family="text">
      <style:text-properties fo:color="#000000" loext:opacity="100%" fo:font-style="italic" fo:font-weight="bold" style:font-style-asian="italic" style:font-weight-asian="bold" style:font-style-complex="italic" style:font-weight-complex="bold"/>
    </style:style>
    <style:style style:name="T2043" style:family="text">
      <style:text-properties fo:color="#000000" loext:opacity="100%" fo:font-size="14pt" fo:font-style="italic" fo:font-weight="bold" style:font-size-asian="14pt" style:font-style-asian="italic" style:font-weight-asian="bold" style:font-size-complex="14pt" style:font-style-complex="italic" style:font-weight-complex="bold"/>
    </style:style>
    <style:style style:name="T2044" style:family="text">
      <style:text-properties fo:color="#000000" loext:opacity="100%" fo:font-size="14pt" style:text-underline-style="solid" style:text-underline-width="auto" style:text-underline-color="font-color" fo:font-weight="bold" fo:background-color="#d9d9d9" loext:char-shading-value="0" style:font-size-asian="14pt" style:font-weight-asian="bold" style:font-size-complex="14pt" style:font-weight-complex="bold"/>
    </style:style>
    <style:style style:name="T2045" style:family="text">
      <style:text-properties fo:color="#000000" loext:opacity="100%" fo:font-size="8pt" style:font-size-asian="8pt" style:font-size-complex="8pt"/>
    </style:style>
    <style:style style:name="T2046" style:family="text">
      <style:text-properties fo:color="#000000" loext:opacity="100%"/>
    </style:style>
    <style:style style:name="T2047" style:family="text">
      <style:text-properties fo:color="#000000" loext:opacity="100%" fo:font-size="8pt" officeooo:rsid="0184bfd0" style:font-size-asian="8pt" style:font-size-complex="8pt"/>
    </style:style>
    <style:style style:name="T2048" style:family="text">
      <style:text-properties fo:color="#000000" loext:opacity="100%" fo:font-size="8pt" fo:font-style="normal" fo:font-weight="normal" style:font-size-asian="8pt" style:font-style-asian="normal" style:font-weight-asian="normal" style:font-size-complex="8pt" style:font-style-complex="normal" style:font-weight-complex="normal"/>
    </style:style>
    <style:style style:name="T2049" style:family="text">
      <style:text-properties fo:color="#000000" loext:opacity="100%" fo:font-size="8pt" fo:font-style="normal" fo:font-weight="normal" officeooo:rsid="0184bfd0" style:font-size-asian="8pt" style:font-style-asian="normal" style:font-weight-asian="normal" style:font-size-complex="8pt" style:font-style-complex="normal" style:font-weight-complex="normal"/>
    </style:style>
    <style:style style:name="T2050" style:family="text">
      <style:text-properties fo:color="#000000" loext:opacity="100%" fo:font-style="normal" fo:font-weight="normal" style:font-style-asian="normal" style:font-weight-asian="normal" style:font-style-complex="normal" style:font-weight-complex="normal"/>
    </style:style>
    <style:style style:name="T2051" style:family="text">
      <style:text-properties fo:color="#000000" loext:opacity="100%" fo:font-size="8pt" officeooo:rsid="018530cf" style:font-size-asian="8pt" style:font-size-complex="8pt"/>
    </style:style>
    <style:style style:name="T2052" style:family="text">
      <style:text-properties fo:color="#000000" loext:opacity="100%" fo:font-style="italic" fo:font-weight="bold" style:font-name-asian="Calibri3" style:font-style-asian="italic" style:font-weight-asian="bold" style:font-style-complex="italic"/>
    </style:style>
    <style:style style:name="T2053" style:family="text">
      <style:text-properties fo:color="#000000" loext:opacity="100%" fo:font-style="italic" fo:font-weight="normal" style:font-name-asian="Calibri3" style:font-style-asian="italic" style:font-weight-asian="normal" style:font-family-complex="'Hebrew Paleo Siloam'" style:font-pitch-complex="variable" style:language-complex="he" style:country-complex="IL" style:font-style-complex="italic" style:font-weight-complex="normal"/>
    </style:style>
    <style:style style:name="T2054" style:family="text">
      <style:text-properties fo:color="#000000" loext:opacity="100%" fo:font-style="italic" fo:font-weight="bold" officeooo:rsid="018530cf" style:font-style-asian="italic" style:font-weight-asian="bold" style:font-style-complex="italic" style:font-weight-complex="bold"/>
    </style:style>
    <style:style style:name="T2055" style:family="text">
      <style:text-properties fo:color="#000000" loext:opacity="100%" fo:font-style="italic" style:font-style-asian="italic" style:language-complex="he" style:country-complex="IL" style:font-style-complex="italic"/>
    </style:style>
    <style:style style:name="T2056" style:family="text">
      <style:text-properties fo:color="#000000" loext:opacity="100%" fo:font-weight="normal" style:font-weight-asian="normal" style:font-weight-complex="normal"/>
    </style:style>
    <style:style style:name="T2057" style:family="text">
      <style:text-properties fo:color="#000000" loext:opacity="100%" fo:font-style="italic" fo:font-weight="normal" style:font-style-asian="italic" style:font-weight-asian="normal" style:font-family-complex="'Hebrew Paleo Siloam'" style:font-pitch-complex="variable" style:language-complex="he" style:country-complex="IL" style:font-style-complex="italic" style:font-weight-complex="normal"/>
    </style:style>
    <style:style style:name="T2058" style:family="text">
      <style:text-properties fo:color="#000000" loext:opacity="100%" style:font-name="Copperplate Gothic Bold" fo:font-size="14pt" fo:font-weight="bold" style:font-size-asian="14pt" style:font-weight-asian="bold" style:font-name-complex="Calibri3" style:font-size-complex="14pt" style:font-weight-complex="bold"/>
    </style:style>
    <style:style style:name="T2059" style:family="text">
      <style:text-properties fo:color="#000000" loext:opacity="100%" fo:font-size="14pt" style:font-size-asian="14pt" style:font-size-complex="14pt"/>
    </style:style>
    <style:style style:name="T2060" style:family="text">
      <style:text-properties fo:font-size="14pt" style:font-size-asian="14pt" style:font-size-complex="14pt"/>
    </style:style>
    <style:style style:name="T2061" style:family="text">
      <style:text-properties fo:color="#000000" loext:opacity="100%" fo:font-size="12pt" style:font-size-asian="12pt" style:font-size-complex="12pt"/>
    </style:style>
    <style:style style:name="T2062" style:family="text">
      <style:text-properties fo:color="#000000" loext:opacity="100%" fo:font-size="12pt" fo:font-style="italic" style:font-size-asian="12pt" style:font-style-asian="italic" style:font-size-complex="12pt" style:font-style-complex="italic"/>
    </style:style>
    <style:style style:name="T2063" style:family="text">
      <style:text-properties fo:color="#000000" loext:opacity="100%" style:font-name="Cardo" fo:font-size="12pt" fo:letter-spacing="0.0055in" style:text-underline-style="solid" style:text-underline-width="auto" style:text-underline-color="font-color" style:font-size-asian="12pt" style:font-name-complex="Cardo1" style:font-size-complex="12pt"/>
    </style:style>
    <style:style style:name="T2064" style:family="text">
      <style:text-properties fo:color="#000000" loext:opacity="100%" style:font-name="Cardo" fo:font-size="12pt" fo:letter-spacing="0.0055in" style:font-size-asian="12pt" style:font-name-complex="Cardo1" style:font-size-complex="12pt"/>
    </style:style>
    <style:style style:name="T2065" style:family="text">
      <style:text-properties fo:color="#000000" loext:opacity="100%" style:font-name="Cardo" fo:font-size="8pt" fo:letter-spacing="0.0055in" style:font-size-asian="8pt" style:font-name-complex="Cardo1" style:font-size-complex="8pt"/>
    </style:style>
    <style:style style:name="T2066" style:family="text">
      <style:text-properties fo:color="#000000" loext:opacity="100%" style:font-name="Cardo" fo:font-size="10pt" fo:letter-spacing="0.0055in" style:font-size-asian="10pt" style:font-name-complex="Cardo1" style:font-size-complex="10pt"/>
    </style:style>
    <style:style style:name="T2067" style:family="text">
      <style:text-properties fo:color="#000000" loext:opacity="100%" style:font-name="Cardo" fo:letter-spacing="0.0055in" fo:font-weight="bold" style:font-weight-asian="bold" style:font-name-complex="Cardo1" style:font-weight-complex="bold"/>
    </style:style>
    <style:style style:name="T2068" style:family="text">
      <style:text-properties fo:color="#000000" loext:opacity="100%" style:font-name="Cardo" fo:letter-spacing="0.0055in" style:text-underline-style="solid" style:text-underline-width="auto" style:text-underline-color="font-color" style:font-name-complex="Cardo1"/>
    </style:style>
    <style:style style:name="T2069" style:family="text">
      <style:text-properties fo:color="#000000" loext:opacity="100%" style:font-name="Cardo" fo:letter-spacing="0.0055in" style:font-name-complex="Cardo1"/>
    </style:style>
    <style:style style:name="T2070" style:family="text">
      <style:text-properties fo:color="#000000" loext:opacity="100%" style:font-name="Cardo" fo:font-weight="bold" style:font-name-asian="Calibri3" style:font-weight-asian="bold" style:font-name-complex="Cardo1" style:language-complex="he" style:country-complex="IL" style:font-weight-complex="bold"/>
    </style:style>
    <style:style style:name="T2071" style:family="text">
      <style:text-properties fo:color="#000000" loext:opacity="100%" style:font-name="Cardo" fo:font-size="9pt" fo:letter-spacing="0.0055in" style:font-size-asian="9pt" style:font-name-complex="Cardo1" style:font-size-complex="9pt"/>
    </style:style>
    <style:style style:name="T2072" style:family="text">
      <style:text-properties fo:color="#000000" loext:opacity="100%" style:font-name="Cardo" fo:font-size="10pt" fo:letter-spacing="0.0055in" fo:font-weight="bold" style:font-size-asian="10pt" style:font-weight-asian="bold" style:font-name-complex="Cardo1" style:font-size-complex="10pt" style:font-weight-complex="bold"/>
    </style:style>
    <style:style style:name="T2073" style:family="text">
      <style:text-properties fo:color="#000000" loext:opacity="100%" style:font-name="Mongolian Baiti" style:font-name-asian="Calibri3" style:font-family-complex="'Hebrew Paleo Siloam'" style:font-family-generic-complex="system" style:font-pitch-complex="variable" style:language-complex="he" style:country-complex="IL" style:script-type="complex">
        <loext:char-complex-color loext:theme-type="dark1" loext:color-type="theme"/>
      </style:text-properties>
    </style:style>
    <style:style style:name="T2074" style:family="text">
      <style:text-properties fo:color="#000000" loext:opacity="100%" fo:font-family="Cardo" fo:font-weight="bold" officeooo:rsid="01385ed4" style:font-name-asian="SimSun" style:font-weight-asian="bold" style:font-name-complex="Cardo1" style:font-weight-complex="bold"/>
    </style:style>
    <style:style style:name="T2075" style:family="text">
      <style:text-properties fo:color="#000000" loext:opacity="100%" style:font-name="Cardo" fo:letter-spacing="0.0055in" fo:font-weight="bold" style:font-weight-asian="bold" style:font-name-complex="Cardo1"/>
    </style:style>
    <style:style style:name="T2076" style:family="text">
      <style:text-properties fo:color="#000000" loext:opacity="100%" style:font-name="Cardo" fo:font-size="8pt" fo:letter-spacing="0.0055in" fo:font-weight="bold" style:font-size-asian="8pt" style:font-weight-asian="bold" style:font-name-complex="Cardo1" style:font-size-complex="8pt"/>
    </style:style>
    <style:style style:name="T2077" style:family="text">
      <style:text-properties fo:color="#000000" loext:opacity="100%" fo:font-family="'Copperplate Gothic Bold'" style:font-family-generic="swiss" style:font-pitch="variable" fo:letter-spacing="0.0055in" style:text-underline-style="solid" style:text-underline-width="auto" style:text-underline-color="font-color" fo:font-weight="bold" style:font-weight-asian="bold" style:font-name-complex="Cardo1"/>
    </style:style>
    <style:style style:name="T2078" style:family="text">
      <style:text-properties fo:color="#000000" loext:opacity="100%" fo:font-family="'Copperplate Gothic Bold'" style:font-family-generic="swiss" style:font-pitch="variable" fo:letter-spacing="0.0055in" style:text-underline-style="solid" style:text-underline-width="auto" style:text-underline-color="font-color" fo:font-weight="bold" fo:background-color="#d9d9d9" loext:char-shading-value="0" style:font-weight-asian="bold" style:font-name-complex="Cardo1"/>
    </style:style>
    <style:style style:name="T2079" style:family="text">
      <style:text-properties fo:color="#000000" loext:opacity="100%" fo:font-family="Algerian" style:font-family-generic="roman" style:font-pitch="variable" fo:font-size="9pt" fo:letter-spacing="0.0055in" style:font-size-asian="9pt" style:font-name-complex="Cardo1" style:font-size-complex="9pt" style:font-weight-complex="bold"/>
    </style:style>
    <style:style style:name="T2080" style:family="text">
      <style:text-properties fo:color="#000000" loext:opacity="100%" fo:font-family="Algerian" style:font-family-generic="roman" style:font-pitch="variable" fo:letter-spacing="0.0055in" fo:font-weight="bold" style:font-weight-asian="bold" style:font-name-complex="Cardo1"/>
    </style:style>
    <style:style style:name="T2081" style:family="text">
      <style:text-properties fo:color="#000000" loext:opacity="100%" fo:font-family="'Copperplate Gothic Bold'" style:font-family-generic="swiss" style:font-pitch="variable" fo:letter-spacing="0.0055in" style:text-underline-style="solid" style:text-underline-width="auto" style:text-underline-color="font-color" fo:font-weight="bold" style:font-weight-asian="bold" style:font-name-complex="Cardo1" style:font-weight-complex="bold"/>
    </style:style>
    <style:style style:name="T2082" style:family="text">
      <style:text-properties fo:color="#000000" loext:opacity="100%" fo:font-family="'Copperplate Gothic Bold'" style:font-family-generic="swiss" style:font-pitch="variable" fo:letter-spacing="0.0055in" style:text-underline-style="solid" style:text-underline-width="auto" style:text-underline-color="font-color" fo:font-weight="bold" fo:background-color="#d9d9d9" loext:char-shading-value="0" style:font-weight-asian="bold" style:font-name-complex="Cardo1" style:font-weight-complex="bold"/>
    </style:style>
    <style:style style:name="T2083" style:family="text">
      <style:text-properties fo:color="#000000" loext:opacity="100%" style:font-name="Cardo" fo:font-size="16pt" fo:letter-spacing="0.0055in" style:text-underline-style="solid" style:text-underline-width="auto" style:text-underline-color="font-color" style:font-size-asian="16pt" style:font-name-complex="Cardo1" style:font-size-complex="16pt"/>
    </style:style>
    <style:style style:name="T2084" style:family="text">
      <style:text-properties fo:color="#000000" loext:opacity="100%" style:font-name="Cardo" fo:font-size="14pt" fo:letter-spacing="0.0055in" style:font-size-asian="14pt" style:font-name-complex="Cardo1" style:font-size-complex="14pt"/>
    </style:style>
    <style:style style:name="T2085" style:family="text">
      <style:text-properties style:font-name="Cardo" fo:font-size="16pt" fo:font-weight="bold" style:font-size-asian="16pt" style:font-weight-asian="bold" style:font-name-complex="Cardo1" style:font-size-complex="16pt" style:font-weight-complex="bold"/>
    </style:style>
    <style:style style:name="T2086" style:family="text">
      <style:text-properties fo:color="#000000" loext:opacity="100%" style:font-name="Cardo" fo:font-size="12pt" fo:font-weight="bold" fo:background-color="#d9d9d9" loext:char-shading-value="0" style:font-size-asian="12pt" style:font-weight-asian="bold" style:font-name-complex="Cardo1" style:font-size-complex="12pt" style:font-weight-complex="bold"/>
    </style:style>
    <style:style style:name="T2087" style:family="text">
      <style:text-properties fo:color="#000000" loext:opacity="100%" style:font-name="Cardo" fo:font-size="8pt" fo:letter-spacing="0.0055in" style:text-underline-style="solid" style:text-underline-width="auto" style:text-underline-color="font-color" style:font-size-asian="8pt" style:font-name-complex="Cardo1" style:font-size-complex="8pt"/>
    </style:style>
    <style:style style:name="T2088" style:family="text">
      <style:text-properties fo:color="#000000" loext:opacity="100%" style:font-name="Cardo" fo:font-size="7pt" fo:letter-spacing="0.0055in" fo:font-weight="bold" style:font-size-asian="7pt" style:font-weight-asian="bold" style:font-name-complex="Cardo1" style:font-size-complex="7pt"/>
    </style:style>
    <style:style style:name="T2089" style:family="text">
      <style:text-properties fo:color="#000000" loext:opacity="100%" style:font-name="Cardo" fo:font-weight="bold" style:font-weight-asian="bold" style:font-name-complex="Cardo1" style:language-complex="he" style:country-complex="IL"/>
    </style:style>
    <style:style style:name="T2090" style:family="text">
      <style:text-properties fo:color="#000000" loext:opacity="100%" style:font-name="Cardo" fo:font-size="12pt" fo:letter-spacing="0.0055in" style:text-underline-style="solid" style:text-underline-width="auto" style:text-underline-color="font-color" fo:background-color="#d9d9d9" loext:char-shading-value="0" style:font-size-asian="12pt" style:font-name-complex="Cardo1" style:font-size-complex="12pt"/>
    </style:style>
    <style:style style:name="T2091" style:family="text">
      <style:text-properties fo:color="#000000" loext:opacity="100%" style:font-name="Cardo" fo:font-size="12pt" style:font-size-asian="12pt" style:font-name-complex="Cardo1" style:font-size-complex="12pt"/>
    </style:style>
    <style:style style:name="T2092" style:family="text">
      <style:text-properties fo:color="#000000" loext:opacity="100%" style:font-name="Cardo" fo:font-size="8pt" fo:letter-spacing="0.0055in" fo:font-weight="bold" style:font-size-asian="8pt" style:font-weight-asian="bold" style:font-name-complex="Cardo1" style:font-size-complex="8pt" style:font-weight-complex="bold"/>
    </style:style>
    <style:style style:name="T2093" style:family="text">
      <style:text-properties fo:color="#000000" loext:opacity="100%" style:font-name="Cardo" fo:font-size="7pt" style:font-size-asian="7pt" style:font-name-complex="Cardo1" style:font-size-complex="7pt"/>
    </style:style>
    <style:style style:name="T2094" style:family="text">
      <style:text-properties fo:color="#000000" loext:opacity="100%" style:font-name="Cardo" fo:font-size="7pt" fo:letter-spacing="0.0055in" fo:font-weight="bold" style:font-size-asian="7pt" style:font-weight-asian="bold" style:font-name-complex="Cardo1" style:font-size-complex="7pt" style:font-weight-complex="bold"/>
    </style:style>
    <style:style style:name="T2095" style:family="text">
      <style:text-properties fo:color="#000000" loext:opacity="100%" style:font-name="Cardo" fo:font-size="8pt" fo:font-weight="bold" style:font-size-asian="8pt" style:font-weight-asian="bold" style:font-name-complex="Cardo1" style:font-size-complex="8pt"/>
    </style:style>
    <style:style style:name="T2096" style:family="text">
      <style:text-properties text:display="none"/>
    </style:style>
    <style:style style:name="T2097" style:family="text">
      <style:text-properties fo:color="#000000" loext:opacity="100%" fo:font-family="'Copperplate Gothic Bold'" style:font-family-generic="swiss" style:font-pitch="variable" fo:font-size="14pt" fo:letter-spacing="0.0055in" fo:font-weight="bold" style:font-size-asian="14pt" style:font-weight-asian="bold" style:font-name-complex="Calibri3" style:font-size-complex="14pt"/>
    </style:style>
    <style:style style:name="T2098" style:family="text">
      <style:text-properties fo:color="#000000" loext:opacity="100%" style:font-name="Mongolian Baiti" fo:font-size="12pt" fo:font-weight="bold" style:font-name-asian="Calibri3" style:font-size-asian="12pt" style:font-weight-asian="bold" style:font-family-complex="'Hebrew Paleo Siloam'" style:font-family-generic-complex="system" style:font-pitch-complex="variable" style:font-size-complex="12pt" style:language-complex="he" style:country-complex="IL" style:font-weight-complex="bold" style:script-type="complex">
        <loext:char-complex-color loext:theme-type="dark1" loext:color-type="theme"/>
      </style:text-properties>
    </style:style>
    <style:style style:name="T2099" style:family="text">
      <style:text-properties fo:color="#000000" loext:opacity="100%" fo:font-family="'Copperplate Gothic Bold'" style:font-family-generic="swiss" style:font-pitch="variable" fo:font-weight="bold" style:font-weight-asian="bold" style:font-name-complex="Cardo1" style:language-complex="he" style:country-complex="IL"/>
    </style:style>
    <style:style style:name="T2100" style:family="text">
      <style:text-properties fo:color="#000000" loext:opacity="100%" style:font-name="Cardo" fo:font-size="8pt" fo:font-weight="bold" style:font-size-asian="8pt" style:font-weight-asian="bold" style:font-name-complex="Cardo1" style:font-size-complex="8pt" style:language-complex="he" style:country-complex="IL"/>
    </style:style>
    <style:style style:name="T2101" style:family="text">
      <style:text-properties fo:color="#000000" loext:opacity="100%" style:text-position="65% 100%" style:font-name="Cardo" fo:font-size="10pt" fo:font-weight="bold" style:font-size-asian="10pt" style:font-weight-asian="bold" style:font-name-complex="Cardo1" style:font-size-complex="10pt" style:language-complex="he" style:country-complex="IL" style:font-weight-complex="bold"/>
    </style:style>
    <style:style style:name="T2102" style:family="text">
      <style:text-properties fo:color="#000000" loext:opacity="100%" style:font-name="Cardo" fo:font-size="10pt" fo:font-weight="bold" style:font-size-asian="10pt" style:font-weight-asian="bold" style:font-name-complex="Cardo1" style:font-size-complex="10pt" style:language-complex="he" style:country-complex="IL"/>
    </style:style>
    <style:style style:name="T2103" style:family="text">
      <style:text-properties fo:color="#000000" loext:opacity="100%" style:font-name="Cardo" fo:font-size="10pt" fo:letter-spacing="-0.0098in" style:font-size-asian="10pt" style:font-name-complex="Cardo1" style:font-size-complex="10pt" style:language-complex="he" style:country-complex="IL"/>
    </style:style>
    <style:style style:name="T2104" style:family="text">
      <style:text-properties fo:color="#000000" loext:opacity="100%" fo:font-family="'Copperplate Gothic Bold'" style:font-family-generic="swiss" style:font-pitch="variable" fo:font-size="10pt" fo:font-weight="bold" style:font-size-asian="10pt" style:font-weight-asian="bold" style:font-name-complex="Cardo1" style:font-size-complex="10pt" style:language-complex="he" style:country-complex="IL" style:font-weight-complex="bold"/>
    </style:style>
    <style:style style:name="T2105" style:family="text">
      <style:text-properties fo:color="#000000" loext:opacity="100%" fo:font-family="'Copperplate Gothic Bold'" style:font-family-generic="swiss" style:font-pitch="variable" fo:font-size="12pt" fo:font-weight="bold" style:font-name-asian="Calibri3" style:font-size-asian="12pt" style:font-weight-asian="bold" style:font-family-complex="'Hebrew Paleo Siloam'" style:font-family-generic-complex="system" style:font-pitch-complex="variable" style:font-size-complex="12pt" style:language-complex="he" style:country-complex="IL" style:font-weight-complex="bold">
        <loext:char-complex-color loext:theme-type="dark1" loext:color-type="theme"/>
      </style:text-properties>
    </style:style>
    <style:style style:name="T2106" style:family="text">
      <style:text-properties fo:color="#000000" loext:opacity="100%" style:font-name="Cardo" fo:font-size="14pt" fo:background-color="#d9d9d9" loext:char-shading-value="0" style:font-size-asian="14pt" style:font-name-complex="Cardo1" style:font-size-complex="14pt"/>
    </style:style>
    <style:style style:name="T2107" style:family="text">
      <style:text-properties fo:color="#000000" loext:opacity="100%" style:font-name="Cardo" fo:font-size="5pt" fo:letter-spacing="0.0055in" style:font-size-asian="5pt" style:font-name-complex="Cardo1" style:font-size-complex="5pt"/>
    </style:style>
    <style:style style:name="T2108" style:family="text">
      <style:text-properties style:font-name="Cardo" fo:font-size="18pt" style:font-size-asian="18pt" style:font-name-complex="Cardo1" style:font-size-complex="18pt"/>
    </style:style>
    <style:style style:name="T2109" style:family="text">
      <style:text-properties fo:color="#000000" loext:opacity="100%" fo:font-family="Algerian" style:font-family-generic="roman" style:font-pitch="variable" fo:font-size="14pt" fo:font-weight="bold" style:font-size-asian="14pt" style:font-weight-asian="bold" style:font-size-complex="14pt" style:font-weight-complex="bold"/>
    </style:style>
    <style:style style:name="T2110" style:family="text">
      <style:text-properties fo:color="#000000" loext:opacity="100%" fo:font-family="Algerian" style:font-family-generic="roman" style:font-pitch="variable" fo:font-size="12pt" fo:font-weight="bold" style:font-size-asian="12pt" style:font-weight-asian="bold" style:font-size-complex="12pt" style:font-weight-complex="bold"/>
    </style:style>
    <style:style style:name="T2111" style:family="text">
      <style:text-properties fo:color="#000000" loext:opacity="100%" fo:font-family="Algerian" style:font-family-generic="roman" style:font-pitch="variable" fo:font-size="12pt" fo:font-weight="bold" style:font-size-asian="12pt" style:font-weight-asian="bold" style:font-name-complex="Calibri3" style:font-size-complex="12pt" style:font-weight-complex="bold"/>
    </style:style>
    <style:style style:name="T2112" style:family="text">
      <style:text-properties fo:color="#000000" loext:opacity="100%" fo:font-size="14pt" fo:font-weight="bold" style:font-size-asian="14pt" style:font-weight-asian="bold" style:font-size-complex="14pt" style:font-weight-complex="bold"/>
    </style:style>
    <style:style style:name="T2113" style:family="text">
      <style:text-properties fo:font-size="12pt" style:font-size-asian="12pt" style:font-size-complex="12pt"/>
    </style:style>
    <style:style style:name="T2114" style:family="text">
      <style:text-properties fo:color="#000000" loext:opacity="100%" fo:font-size="9pt" fo:font-weight="bold" style:font-size-asian="9pt" style:font-weight-asian="bold" style:font-size-complex="9pt" style:font-weight-complex="bold"/>
    </style:style>
    <style:style style:name="T2115" style:family="text">
      <style:text-properties fo:color="#000000" loext:opacity="100%" fo:font-size="9pt" style:text-underline-style="solid" style:text-underline-width="auto" style:text-underline-color="font-color" fo:font-weight="bold" style:font-size-asian="9pt" style:font-weight-asian="bold" style:font-size-complex="9pt" style:font-weight-complex="bold"/>
    </style:style>
    <style:style style:name="T2116" style:family="text">
      <style:text-properties fo:color="#000000" loext:opacity="100%" fo:font-size="9pt" fo:font-weight="bold" style:font-size-asian="9pt" style:font-weight-asian="bold" style:font-name-complex="Calibri3" style:font-size-complex="9pt" style:font-weight-complex="bold"/>
    </style:style>
    <style:style style:name="T2117" style:family="text">
      <style:text-properties fo:color="#000000" loext:opacity="100%" fo:font-size="10pt" fo:font-style="italic" style:font-size-asian="10pt" style:font-style-asian="italic" style:font-size-complex="10pt" style:font-style-complex="italic"/>
    </style:style>
    <style:style style:name="T2118" style:family="text">
      <style:text-properties fo:color="#000000" loext:opacity="100%" fo:font-size="10pt" fo:font-style="italic" style:font-size-asian="10pt" style:font-style-asian="italic" style:font-name-complex="Calibri3" style:font-size-complex="10pt" style:font-style-complex="italic"/>
    </style:style>
    <style:style style:name="T2119" style:family="text">
      <style:text-properties fo:color="#000000" loext:opacity="100%" fo:font-family="'Linux Libertine Display G'" style:font-family-generic="roman" style:font-pitch="variable" fo:font-size="9pt" fo:font-style="italic" fo:font-weight="bold" style:font-size-asian="9pt" style:font-style-asian="italic" style:font-weight-asian="bold" style:font-family-complex="'Linux Libertine Display G'" style:font-family-generic-complex="system" style:font-pitch-complex="variable" style:font-size-complex="9pt" style:font-style-complex="italic" style:font-weight-complex="bold"/>
    </style:style>
    <style:style style:name="T2120" style:family="text">
      <style:text-properties fo:color="#000000" loext:opacity="100%" fo:font-family="'Linux Libertine Display G'" style:font-family-generic="roman" style:font-pitch="variable" fo:font-size="10pt" fo:font-style="italic" fo:font-weight="bold" style:font-size-asian="10pt" style:font-style-asian="italic" style:font-weight-asian="bold" style:font-family-complex="'Linux Libertine Display G'" style:font-family-generic-complex="system" style:font-pitch-complex="variable" style:font-size-complex="10pt" style:font-style-complex="italic" style:font-weight-complex="bold"/>
    </style:style>
    <style:style style:name="T2121" style:family="text">
      <style:text-properties fo:color="#000000" loext:opacity="100%" style:font-name="Cardo" fo:font-size="9pt" fo:letter-spacing="0.0055in" fo:font-weight="bold" style:font-size-asian="9pt" style:font-weight-asian="bold" style:font-name-complex="Cardo1" style:font-size-complex="9pt"/>
    </style:style>
    <style:style style:name="T2122" style:family="text">
      <style:text-properties fo:color="#000000" loext:opacity="100%" style:font-name="Cardo" fo:font-size="9.5pt" fo:letter-spacing="0.0055in" style:font-size-asian="9.5pt" style:font-name-complex="Cardo1" style:font-size-complex="9.5pt"/>
    </style:style>
    <style:style style:name="T2123" style:family="text">
      <style:text-properties fo:color="#000000" loext:opacity="100%" style:font-name="Cardo" fo:letter-spacing="0.0055in" fo:font-weight="bold" style:font-name-asian="Calibri3" style:font-weight-asian="bold" style:font-name-complex="Cardo1" style:language-complex="he" style:country-complex="IL"/>
    </style:style>
    <style:style style:name="T2124" style:family="text">
      <style:text-properties fo:color="#000000" loext:opacity="100%" style:font-name="Cardo" fo:font-size="10pt" fo:letter-spacing="0.0055in" style:font-name-asian="Calibri3" style:font-size-asian="10pt" style:font-name-complex="Cardo1" style:font-size-complex="10pt" style:language-complex="he" style:country-complex="IL"/>
    </style:style>
    <style:style style:name="T2125" style:family="text">
      <style:text-properties fo:color="#000000" loext:opacity="100%" style:font-name="Cardo" fo:font-size="14pt" fo:letter-spacing="0.0055in" style:font-name-asian="Calibri3" style:font-size-asian="14pt" style:font-name-complex="Cardo1" style:font-size-complex="14pt" style:language-complex="he" style:country-complex="IL"/>
    </style:style>
    <style:style style:name="T2126" style:family="text">
      <style:text-properties fo:color="#000000" loext:opacity="100%" style:font-name="Cardo" fo:letter-spacing="0.0055in" fo:font-weight="bold" style:font-name-asian="Calibri3" style:font-weight-asian="bold" style:font-name-complex="Cardo1" style:language-complex="he" style:country-complex="IL" style:font-weight-complex="bold"/>
    </style:style>
    <style:style style:name="T2127" style:family="text">
      <style:text-properties fo:color="#000000" loext:opacity="100%" style:font-name="Cardo" fo:font-size="12pt" fo:letter-spacing="0.0055in" fo:font-weight="bold" style:font-name-asian="Calibri3" style:font-size-asian="12pt" style:font-weight-asian="bold" style:font-name-complex="Cardo1" style:font-size-complex="12pt" style:language-complex="he" style:country-complex="IL"/>
    </style:style>
    <style:style style:name="T2128" style:family="text">
      <style:text-properties fo:color="#000000" loext:opacity="100%" style:font-name="Cardo" fo:font-size="12pt" fo:letter-spacing="0.0055in" fo:font-weight="bold" style:font-size-asian="12pt" style:font-weight-asian="bold" style:font-name-complex="Cardo1" style:font-size-complex="12pt"/>
    </style:style>
    <style:style style:name="T2129" style:family="text">
      <style:text-properties fo:color="#000000" loext:opacity="100%" style:font-name="Cardo" fo:font-weight="bold" style:font-name-asian="Times New Roman1" style:font-weight-asian="bold" style:font-name-complex="Cardo1" style:font-weight-complex="bold"/>
    </style:style>
    <style:style style:name="T2130" style:family="text">
      <style:text-properties fo:color="#000000" loext:opacity="100%" fo:font-family="'Copperplate Gothic Bold'" style:font-family-generic="swiss" style:font-pitch="variable" fo:font-weight="bold" style:font-name-asian="Times New Roman1" style:font-weight-asian="bold" style:font-name-complex="Cardo1" style:font-weight-complex="bold"/>
    </style:style>
    <style:style style:name="T2131" style:family="text">
      <style:text-properties fo:color="#000000" loext:opacity="100%" style:font-name="Cardo" fo:font-size="10pt" fo:font-weight="bold" style:font-name-asian="Times New Roman1" style:font-size-asian="10pt" style:font-weight-asian="bold" style:font-name-complex="Cardo1" style:font-size-complex="10pt" style:font-weight-complex="bold"/>
    </style:style>
    <style:style style:name="T2132" style:family="text">
      <style:text-properties fo:color="#000000" loext:opacity="100%" style:font-name="Calibri Light" fo:font-size="8pt" style:font-name-asian="Times New Roman1" style:font-size-asian="8pt" style:font-name-complex="Cardo1" style:font-size-complex="8pt"/>
    </style:style>
    <style:style style:name="T2133" style:family="text">
      <style:text-properties fo:font-variant="small-caps" fo:color="#000000" loext:opacity="100%" style:font-name="Calibri Light" fo:font-size="8pt" style:font-name-asian="Times New Roman1" style:font-size-asian="8pt" style:font-name-complex="Cardo1" style:font-size-complex="8pt"/>
    </style:style>
    <style:style style:name="T2134" style:family="text">
      <style:text-properties fo:font-family="'Copperplate Gothic Bold'" style:font-family-generic="swiss" style:font-pitch="variable" fo:font-size="8pt" style:font-name-asian="Times New Roman1" style:font-size-asian="8pt" style:font-name-complex="Cardo1" style:font-size-complex="8pt"/>
    </style:style>
    <style:style style:name="T2135" style:family="text">
      <style:text-properties fo:color="#000000" loext:opacity="100%" style:font-name="Cardo" fo:font-size="7pt" style:font-name-asian="Times New Roman1" style:font-size-asian="7pt" style:font-name-complex="Cardo1" style:font-size-complex="7pt"/>
    </style:style>
    <style:style style:name="T2136" style:family="text">
      <style:text-properties fo:font-family="'Copperplate Gothic Light'" style:font-family-generic="swiss" style:font-pitch="variable" fo:font-size="9pt" fo:font-weight="bold" style:font-name-asian="Times New Roman1" style:font-size-asian="9pt" style:font-weight-asian="bold" style:font-name-complex="Cardo1" style:font-size-complex="9pt" style:font-weight-complex="bold"/>
    </style:style>
    <style:style style:name="T2137" style:family="text">
      <style:text-properties fo:color="#000000" loext:opacity="100%" fo:font-family="'Copperplate Gothic Light'" style:font-family-generic="swiss" style:font-pitch="variable" fo:font-size="9pt" fo:font-weight="bold" style:font-name-asian="Times New Roman1" style:font-size-asian="9pt" style:font-weight-asian="bold" style:font-name-complex="Cardo1" style:font-size-complex="9pt" style:font-weight-complex="bold"/>
    </style:style>
    <style:style style:name="T2138" style:family="text">
      <style:text-properties fo:color="#000000" loext:opacity="100%" style:font-name="Cardo" fo:font-size="9pt" fo:font-weight="bold" style:font-name-asian="Times New Roman1" style:font-size-asian="9pt" style:font-weight-asian="bold" style:font-name-complex="Cardo1" style:font-size-complex="9pt" style:font-weight-complex="bold"/>
    </style:style>
    <style:style style:name="T2139" style:family="text">
      <style:text-properties fo:color="#000000" loext:opacity="100%" style:font-name="Cardo" fo:font-size="8pt" style:font-name-asian="Times New Roman1" style:font-size-asian="8pt" style:font-name-complex="Cardo1" style:font-size-complex="8pt"/>
    </style:style>
    <style:style style:name="T2140" style:family="text">
      <style:text-properties fo:color="#000000" loext:opacity="100%" style:font-name="Cardo" fo:font-size="8pt" fo:font-weight="bold" style:font-name-asian="Times New Roman1" style:font-size-asian="8pt" style:font-weight-asian="bold" style:font-name-complex="Cardo1" style:font-size-complex="8pt" style:font-weight-complex="bold"/>
    </style:style>
    <style:style style:name="T2141" style:family="text">
      <style:text-properties fo:color="#732e19" loext:opacity="100%" style:font-name="Cardo" fo:font-size="12pt" fo:font-weight="bold" style:font-name-asian="Times New Roman1" style:font-size-asian="12pt" style:font-weight-asian="bold" style:font-name-complex="Cardo1" style:font-size-complex="12pt" style:font-weight-complex="bold"/>
    </style:style>
    <style:style style:name="T2142" style:family="text">
      <style:text-properties fo:color="#732e19" loext:opacity="100%" style:font-name="Cardo" fo:font-size="14pt" fo:font-weight="bold" style:font-name-asian="Times New Roman1" style:font-size-asian="14pt" style:font-weight-asian="bold" style:font-name-complex="Cardo1" style:font-size-complex="14pt" style:font-weight-complex="bold"/>
    </style:style>
    <style:style style:name="T2143" style:family="text">
      <style:text-properties fo:color="#732e19" loext:opacity="100%" style:font-name="Cardo" fo:font-weight="bold" style:font-name-asian="Times New Roman1" style:font-weight-asian="bold" style:font-name-complex="Cardo1" style:font-weight-complex="bold"/>
    </style:style>
    <style:style style:name="T2144" style:family="text">
      <style:text-properties style:font-name="Cardo" fo:font-size="9pt" fo:font-weight="bold" style:font-name-asian="Times New Roman1" style:font-size-asian="9pt" style:font-weight-asian="bold" style:font-name-complex="Cardo1" style:font-size-complex="9pt" style:font-weight-complex="bold"/>
    </style:style>
    <style:style style:name="T2145" style:family="text">
      <style:text-properties fo:color="#000000" loext:opacity="100%" style:font-name="Cardo" fo:font-size="9pt" style:font-name-asian="Times New Roman1" style:font-size-asian="9pt" style:font-name-complex="Cardo1" style:font-size-complex="9pt"/>
    </style:style>
    <style:style style:name="T2146" style:family="text">
      <style:text-properties style:font-name="Cardo" fo:font-size="9pt" fo:font-style="italic" fo:font-weight="bold" style:font-name-asian="Times New Roman1" style:font-size-asian="9pt" style:font-style-asian="italic" style:font-weight-asian="bold" style:font-name-complex="Cardo1" style:font-size-complex="9pt" style:font-style-complex="italic" style:font-weight-complex="bold"/>
    </style:style>
    <style:style style:name="T2147" style:family="text">
      <style:text-properties style:font-name="Cardo" fo:font-size="8pt" fo:font-style="italic" style:font-name-asian="Times New Roman1" style:font-size-asian="8pt" style:font-style-asian="italic" style:font-name-complex="Cardo1" style:font-size-complex="8pt" style:font-style-complex="italic"/>
    </style:style>
    <style:style style:name="T2148" style:family="text">
      <style:text-properties style:font-name="Cardo" fo:font-size="9pt" fo:font-style="italic" style:font-name-asian="Times New Roman1" style:font-size-asian="9pt" style:font-style-asian="italic" style:font-name-complex="Cardo1" style:font-size-complex="9pt" style:font-style-complex="italic"/>
    </style:style>
    <style:style style:name="T2149" style:family="text">
      <style:text-properties style:font-name="Cardo" fo:font-size="8pt" fo:font-weight="bold" style:font-name-asian="Times New Roman1" style:font-size-asian="8pt" style:font-weight-asian="bold" style:font-name-complex="Cardo1" style:font-size-complex="8pt" style:font-weight-complex="bold"/>
    </style:style>
    <style:style style:name="T2150" style:family="text">
      <style:text-properties fo:color="#000000" loext:opacity="100%" fo:font-size="9pt" style:font-name-asian="Times New Roman1" style:font-size-asian="9pt" style:font-name-complex="Cardo1" style:font-size-complex="9pt"/>
    </style:style>
    <style:style style:name="T2151" style:family="text">
      <style:text-properties fo:color="#000000" loext:opacity="100%" fo:font-size="7pt" style:font-name-asian="Times New Roman1" style:font-size-asian="7pt" style:font-name-complex="Cardo1" style:font-size-complex="7pt"/>
    </style:style>
    <style:style style:name="T2152" style:family="text">
      <style:text-properties fo:color="#000000" loext:opacity="100%" fo:font-size="8pt" style:font-name-asian="Times New Roman1" style:font-size-asian="8pt" style:font-name-complex="Cardo1" style:font-size-complex="8pt"/>
    </style:style>
    <style:style style:name="T2153" style:family="text">
      <style:text-properties fo:font-size="8pt" style:font-name-asian="Times New Roman1" style:font-size-asian="8pt" style:font-name-complex="Cardo1" style:font-size-complex="8pt"/>
    </style:style>
    <style:style style:name="T2154" style:family="text">
      <style:text-properties fo:color="#000000" loext:opacity="100%" fo:font-size="9pt" fo:font-weight="bold" style:font-name-asian="Times New Roman1" style:font-size-asian="9pt" style:font-weight-asian="bold" style:font-name-complex="Cardo1" style:font-size-complex="9pt" style:font-weight-complex="bold"/>
    </style:style>
    <style:style style:name="T2155" style:family="text">
      <style:text-properties fo:color="#000000" loext:opacity="100%" fo:font-family="Cardo" fo:font-size="10pt" fo:font-weight="bold" officeooo:rsid="007b5431" style:font-name-asian="Times New Roman1" style:font-size-asian="10pt" style:font-weight-asian="bold" style:font-name-complex="Cardo1" style:font-size-complex="10pt" style:font-weight-complex="bold"/>
    </style:style>
    <style:style style:name="T2156" style:family="text">
      <style:text-properties fo:color="#000000" loext:opacity="100%" fo:font-family="'Copperplate Gothic Light'" style:font-family-generic="swiss" style:font-pitch="variable" fo:font-size="9pt" style:font-name-asian="Times New Roman1" style:font-size-asian="9pt" style:font-name-complex="Cardo1" style:font-size-complex="9pt"/>
    </style:style>
    <style:style style:name="T2157" style:family="text">
      <style:text-properties fo:color="#000000" loext:opacity="100%" style:font-name="Arial Narrow" fo:font-size="8pt" fo:font-style="italic" style:font-name-asian="Times New Roman1" style:font-size-asian="8pt" style:font-style-asian="italic" style:font-name-complex="Cardo1" style:font-size-complex="8pt" style:font-style-complex="italic"/>
    </style:style>
    <style:style style:name="T2158" style:family="text">
      <style:text-properties fo:color="#000000" loext:opacity="100%" style:font-name="Cardo" fo:font-size="7pt" fo:font-weight="bold" style:font-name-asian="Times New Roman1" style:font-size-asian="7pt" style:font-weight-asian="bold" style:font-name-complex="Cardo1" style:font-size-complex="7pt" style:font-weight-complex="bold"/>
    </style:style>
    <style:style style:name="T2159" style:family="text">
      <style:text-properties fo:color="#000000" loext:opacity="100%" style:font-name="Cardo" fo:font-size="10pt" style:rfc-language-tag="x-none" fo:font-weight="bold" style:font-size-asian="10pt" style:font-weight-asian="bold" style:font-name-complex="Cardo1" style:font-size-complex="10pt" style:font-weight-complex="bold"/>
    </style:style>
    <style:style style:name="T2160" style:family="text">
      <style:text-properties fo:color="#000000" loext:opacity="100%" style:font-name="Cardo" fo:font-size="10pt" fo:letter-spacing="0.0083in" fo:font-weight="bold" style:font-size-asian="10pt" style:font-weight-asian="bold" style:font-name-complex="Cardo1" style:font-size-complex="10pt" style:font-weight-complex="bold"/>
    </style:style>
    <style:style style:name="T2161" style:family="text">
      <style:text-properties fo:color="#000000" loext:opacity="100%" style:font-name="Cardo" fo:font-size="10pt" fo:font-weight="bold" officeooo:rsid="007b5431" style:font-name-asian="Times New Roman1" style:font-size-asian="10pt" style:font-weight-asian="bold" style:font-name-complex="Cardo1" style:font-size-complex="10pt" style:font-weight-complex="bold"/>
    </style:style>
    <style:style style:name="T2162" style:family="text">
      <style:text-properties style:font-name="Cardo" fo:font-size="10pt" fo:font-weight="bold" style:font-name-asian="Times New Roman1" style:font-size-asian="10pt" style:font-weight-asian="bold" style:font-name-complex="Cardo1" style:font-size-complex="10pt" style:font-weight-complex="bold"/>
    </style:style>
    <style:style style:name="T2163" style:family="text">
      <style:text-properties fo:color="#000000" loext:opacity="100%" fo:font-size="10pt" style:font-name-asian="Times New Roman1" style:font-size-asian="10pt" style:font-name-complex="Cardo1" style:font-size-complex="10pt"/>
    </style:style>
    <style:style style:name="T2164" style:family="text">
      <style:text-properties fo:font-size="10pt" style:font-name-asian="Times New Roman1" style:font-size-asian="10pt" style:font-name-complex="Cardo1" style:font-size-complex="10pt"/>
    </style:style>
    <style:style style:name="T2165" style:family="text">
      <style:text-properties fo:color="#000000" loext:opacity="100%" fo:font-size="10pt" fo:font-weight="bold" style:font-name-asian="Times New Roman1" style:font-size-asian="10pt" style:font-weight-asian="bold" style:font-name-complex="Cardo1" style:font-size-complex="10pt" style:font-weight-complex="bold"/>
    </style:style>
    <style:style style:name="T2166" style:family="text">
      <style:text-properties fo:font-size="7pt" style:font-name-asian="Times New Roman1" style:font-size-asian="7pt" style:font-name-complex="Cardo1" style:font-size-complex="7pt"/>
    </style:style>
    <style:style style:name="T2167" style:family="text">
      <style:text-properties style:font-name="Cardo" fo:font-size="5pt" style:font-name-asian="Times New Roman1" style:font-size-asian="5pt" style:font-name-complex="Cardo1" style:font-size-complex="5pt"/>
    </style:style>
    <style:style style:name="T2168" style:family="text">
      <style:text-properties style:font-name="Cardo" fo:font-size="7pt" fo:font-weight="bold" style:font-name-asian="Times New Roman1" style:font-size-asian="7pt" style:font-weight-asian="bold" style:font-name-complex="Cardo1" style:font-size-complex="7pt" style:font-weight-complex="bold"/>
    </style:style>
    <style:style style:name="T2169" style:family="text">
      <style:text-properties fo:font-variant="small-caps" fo:color="#000000" loext:opacity="100%" style:font-name="Cardo" fo:font-size="7pt" style:rfc-language-tag="x-none" style:font-size-asian="7pt" style:font-name-complex="Cardo1" style:font-size-complex="7pt" style:language-complex="he" style:country-complex="IL"/>
    </style:style>
    <style:style style:name="T2170" style:family="text">
      <style:text-properties fo:color="#000000" loext:opacity="100%" style:font-name="Cardo" fo:font-size="6pt" style:font-name-asian="Times New Roman1" style:font-size-asian="6pt" style:font-name-complex="Cardo1" style:font-size-complex="6pt"/>
    </style:style>
    <style:style style:name="T2171" style:family="text">
      <style:text-properties fo:color="#000000" loext:opacity="100%" style:font-name="Cardo" fo:font-size="6pt" fo:font-weight="bold" style:font-name-asian="Times New Roman1" style:font-size-asian="6pt" style:font-weight-asian="bold" style:font-name-complex="Cardo1" style:font-size-complex="6pt" style:font-weight-complex="bold"/>
    </style:style>
    <style:style style:name="fr1" style:family="graphic" style:parent-style-name="Graphics">
      <style:graphic-properties style:vertical-pos="top" style:vertical-rel="paragraph" style:horizontal-pos="center" style:horizontal-rel="paragraph" style:mirror="none" fo:clip="rect(0in, 0in, 0in, 0in)" draw:luminance="0%" draw:contrast="0%" draw:red="0%" draw:green="0%" draw:blue="0%" draw:gamma="100%" draw:color-inversion="false" draw:image-opacity="100%" draw:color-mode="standard"/>
    </style:style>
    <style:style style:name="fr2" style:family="graphic" style:parent-style-name="Frame">
      <style:graphic-properties fo:margin-left="0in" fo:margin-right="0in" fo:margin-top="0in" fo:margin-bottom="0in" style:vertical-pos="top" style:vertical-rel="baseline" fo:padding="0in" fo:border="none"/>
    </style:style>
    <style:style style:name="fr3" style:family="graphic" style:parent-style-name="Graphics">
      <style:graphic-properties fo:margin-left="0in" fo:margin-right="0in" fo:margin-top="0in" fo:margin-bottom="0in" style:vertical-pos="top" style:vertical-rel="baselin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loext:decorative="false"/>
    </style:style>
    <style:style style:name="fr4" style:family="graphic" style:parent-style-name="Frame">
      <style:graphic-properties fo:margin-left="0.1252in" fo:margin-right="0.1252in" fo:margin-top="0in" fo:margin-bottom="0in" style:vertical-pos="from-top" style:vertical-rel="paragraph" style:horizontal-pos="center" style:horizontal-rel="paragraph" draw:opacity="0%" fo:padding="0in" fo:border="none" draw:wrap-influence-on-position="once-concurrent" loext:allow-overlap="false"/>
    </style:style>
    <style:style style:name="fr5" style:family="graphic" style:parent-style-name="Frame">
      <style:graphic-properties fo:margin-left="0.1252in" fo:margin-right="0.1252in" fo:margin-top="0in" fo:margin-bottom="0in" style:vertical-pos="from-top" style:vertical-rel="paragraph" style:horizontal-pos="center" style:horizontal-rel="page-content" draw:opacity="0%" fo:padding="0in" fo:border="none" draw:wrap-influence-on-position="once-concurrent" loext:allow-overlap="false"/>
    </style:style>
    <style:style style:name="fr6" style:family="graphic" style:parent-style-name="Frame">
      <style:graphic-properties fo:margin-left="0.1252in" fo:margin-right="0.1252in" fo:margin-top="0in" fo:margin-bottom="0in" style:vertical-pos="from-top" style:vertical-rel="paragraph" style:horizontal-pos="from-left" style:horizontal-rel="page-content" draw:opacity="0%" fo:padding="0in" fo:border="none"/>
    </style:style>
    <style:style style:name="fr7" style:family="graphic" style:parent-style-name="Graphics">
      <style:graphic-properties fo:margin-left="0.1252in" fo:margin-right="0.1252in" fo:margin-top="0in" fo:margin-bottom="0in" style:wrap="parallel" style:number-wrapped-paragraphs="no-limit" style:wrap-contour="false" style:vertical-pos="from-top" style:vertical-rel="paragraph" style:horizontal-pos="from-left" style:horizontal-rel="paragraph"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loext:allow-overlap="true" loext:decorative="false"/>
    </style:style>
    <style:style style:name="Sect1" style:family="section">
      <style:section-properties style:editable="false">
        <style:columns fo:column-count="1" fo:column-gap="0in"/>
      </style:section-properties>
    </style:style>
    <style:style style:name="gr1" style:family="graphic">
      <style:graphic-properties svg:stroke-color="#000000" draw:fill-color="#000000" draw:textarea-horizontal-align="center" draw:textarea-vertical-align="middle"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section text:style-name="Sect1" text:name="TextSection">
        <table:table table:name="Table15" table:style-name="Table15">
          <table:table-column table:style-name="Table15.A"/>
          <table:table-column table:style-name="Table15.B"/>
          <table:table-column table:style-name="Table15.C"/>
          <table:table-column table:style-name="Table15.D"/>
          <table:table-column table:style-name="Table15.E"/>
          <table:table-row table:style-name="Table15.1">
            <table:table-cell table:style-name="Table15.A1" table:number-columns-spanned="5" office:value-type="string">
              <text:p text:style-name="P1" loext:marker-style-name="T1"><text:span text:style-name="T2">Natsarían Siddur </text:span><text:span text:style-name="T3">by Paqid, Yo’el Ben A</text:span><text:span text:style-name="T4">b</text:span><text:span text:style-name="T3">raham</text:span><text:span text:style-name="T5"> </text:span><text:span text:style-name="T6">| </text:span><text:span text:style-name="Internet_20_link"><text:span text:style-name="T7">Section I. </text:span></text:span><text:bookmark-start text:name="RichViewCheckpoint1"/><text:span text:style-name="Internet_20_link"><text:span text:style-name="T7">Shaḥarit</text:span></text:span><text:bookmark-end text:name="RichViewCheckpoint1"/><text:span text:style-name="Internet_20_link"><text:span text:style-name="T7"> Tefilla At Home </text:span></text:span></text:p>
            </table:table-cell>
            <table:covered-table-cell/>
            <table:covered-table-cell/>
            <table:covered-table-cell/>
            <table:covered-table-cell/>
          </table:table-row>
          <table:table-row table:style-name="Table15.1">
            <table:table-cell table:style-name="Table15.A2" table:number-columns-spanned="5" office:value-type="string">
              <text:p text:style-name="P2" loext:marker-style-name="T8"><text:span text:style-name="T9">Modéh Aní | </text:span><text:span text:style-name="T10">Immediately upon awakening, while still in bed, we say:</text:span></text:p>
            </table:table-cell>
            <table:covered-table-cell/>
            <table:covered-table-cell/>
            <table:covered-table-cell/>
            <table:covered-table-cell/>
          </table:table-row>
          <table:table-row table:style-name="Table15.3">
            <table:table-cell table:style-name="Table15.A3" office:value-type="string">
              <text:p text:style-name="P3"><text:span text:style-name="T11">I give thanks before you, Living &amp; Eternal King: </text:span><text:span text:style-name="T12">For</text:span><text:span text:style-name="T11"> </text:span><text:span text:style-name="T13">with compassion </text:span><text:span text:style-name="T11">you have re</text:span><text:span text:style-name="T12">turn</text:span><text:span text:style-name="T11">ed </text:span><text:span text:style-name="T13">in</text:span><text:span text:style-name="T11"> me </text:span><text:span text:style-name="T14">the</text:span><text:span text:style-name="T15"> </text:span><text:span text:style-name="T14">capacity for </text:span><text:span text:style-name="T15">higher consciousness</text:span><text:span text:style-name="T11">;</text:span></text:p>
              <text:p text:style-name="P4" loext:marker-style-name="T16">Great is your faithfulness! </text:p>
            </table:table-cell>
            <table:table-cell table:style-name="Table15.B3" table:number-columns-spanned="3" office:value-type="string">
              <text:p text:style-name="P5" loext:marker-style-name="T17"><text:span text:style-name="T18">(Males) <text:s text:c="9"/></text:span><text:span text:style-name="T11">Modéh Aní L’fanéḳa,</text:span></text:p>
              <text:p text:style-name="P5" loext:marker-style-name="T17"><text:span text:style-name="T18">(Females) <text:s text:c="6"/></text:span><text:span text:style-name="T11">Modáh Aní L’fanéḳa,</text:span></text:p>
              <text:p text:style-name="P6" loext:marker-style-name="T17"><text:span text:style-name="T11">Méleḳ Ḥái </text:span><text:span text:style-name="T19">Ṿ</text:span><text:span text:style-name="T11">’Qayám, </text:span></text:p>
              <text:p text:style-name="P6" loext:marker-style-name="T17"><text:span text:style-name="T11">Sheheḥezárta Bi Nishmatí Beḥemlá, </text:span><text:span text:style-name="T17"/></text:p>
              <text:p text:style-name="P6" loext:marker-style-name="T20"><text:span text:style-name="T11">Rabá Emunat</text:span><text:span text:style-name="T21">é</text:span><text:span text:style-name="T11">ḳa.</text:span></text:p>
            </table:table-cell>
            <table:covered-table-cell/>
            <table:covered-table-cell/>
            <table:table-cell table:style-name="Table15.E3" office:value-type="string">
              <text:p text:style-name="P7" loext:marker-style-name="T22"><text:span text:style-name="T23">מוֹדֶה אֲנִי לְפָנֶֽיךָ </text:span><text:span text:style-name="T22"/></text:p>
              <text:p text:style-name="P7" loext:marker-style-name="T24"><text:span text:style-name="T25">[</text:span><text:span text:style-name="T23">מוֹדָה אֲנִי לְפָנֶֽיךָ</text:span><text:span text:style-name="T25">]</text:span><text:span text:style-name="T26"> </text:span></text:p>
              <text:p text:style-name="P7" loext:marker-style-name="T27"><text:span text:style-name="T23">מֶֽלֶךְ חַי וְקַיָּם, שֶׁהֶחֱזַֽרְתָּ בִּי נִשְׁמָתִי בְּחֶמְלָה, רַבָּה</text:span><text:span text:style-name="T28"> </text:span><text:span text:style-name="T23">אֱמוּנָתֶֽךָ</text:span></text:p>
            </table:table-cell>
          </table:table-row>
          <table:table-row table:style-name="Table15.1">
            <table:table-cell table:style-name="Table15.A2" table:number-columns-spanned="5" office:value-type="string">
              <text:p text:style-name="P5" loext:marker-style-name="T29"><text:span text:style-name="T30">Netiláth Yadayím</text:span><text:span text:style-name="T31"> | </text:span><text:span text:style-name="T32">Upon awaking, and before a meal with bread, we ritually rinse hands: </text:span><text:span text:style-name="T33">(Tavilah = water ritual of pouring,</text:span><text:span text:style-name="T34"> sprinkling, or</text:span><text:span text:style-name="T33"> immersion)</text:span><text:span text:style-name="T8"> </text:span></text:p>
            </table:table-cell>
            <table:covered-table-cell/>
            <table:covered-table-cell/>
            <table:covered-table-cell/>
            <table:covered-table-cell/>
          </table:table-row>
          <table:table-row table:style-name="Table15.5">
            <table:table-cell table:style-name="Table15.A5" table:number-columns-spanned="3" office:value-type="string">
              <text:p text:style-name="P8" loext:marker-style-name="T16"><text:span text:style-name="T11">Barú</text:span><text:span text:style-name="T19">ḳ</text:span><text:span text:style-name="T11">h Attáh</text:span><text:span text:style-name="T35">, </text:span><text:span text:style-name="T36">י</text:span><text:span text:style-name="T37">הוה</text:span><text:span text:style-name="T38"> </text:span><text:span text:style-name="T19">Elohéynu,</text:span><text:span text:style-name="T39"> </text:span><text:span text:style-name="T19">Méleḳh há’Olam, Ashér <text:s/>Qiddeshánu B'Mitswotáw W'Tsiwánu: Al N'tiláth Yad</text:span><text:span text:style-name="T35">á</text:span><text:span text:style-name="T19">yim.</text:span><text:span text:style-name="T40"> </text:span></text:p>
            </table:table-cell>
            <table:covered-table-cell/>
            <table:covered-table-cell/>
            <table:table-cell table:style-name="Table15.D5" table:number-columns-spanned="2" office:value-type="string">
              <text:p text:style-name="P9" loext:marker-style-name="T41"><text:span text:style-name="T42">בָּרוּךְ אַתָּה</text:span><text:span text:style-name="T43"> </text:span><text:span text:style-name="Strong_20_Emphasis"><text:span text:style-name="T44">יהו</text:span></text:span><text:span text:style-name="Strong_20_Emphasis"><text:span text:style-name="T45">ה <text:s/></text:span></text:span><text:span text:style-name="Strong_20_Emphasis"><text:span text:style-name="T46">יְאהֹוׇ</text:span></text:span><text:span text:style-name="Strong_20_Emphasis"><text:span text:style-name="T44">-</text:span></text:span><text:span text:style-name="Strong_20_Emphasis"><text:span text:style-name="T46">דֹנַי</text:span></text:span><text:span text:style-name="Strong_20_Emphasis"><text:span text:style-name="T45">-</text:span></text:span><text:span text:style-name="Strong_20_Emphasis"><text:span text:style-name="T46">הֵ</text:span></text:span><text:span text:style-name="T47"> </text:span></text:p>
              <text:p text:style-name="P10" loext:marker-style-name="T41"><draw:frame draw:style-name="fr1" draw:name="Image1" text:anchor-type="char" svg:width="0.4335in" svg:height="0.1535in" draw:z-index="9"><draw:image xlink:href="Pictures/1000000000000041000000175C5E150A.png" xlink:type="simple" xlink:show="embed" xlink:actuate="onLoad" draw:mime-type="image/png"/></draw:frame><text:span text:style-name="T48"><text:s/>[</text:span><text:span text:style-name="T49">אד</text:span><text:span text:style-name="T50">ו</text:span><text:span text:style-name="T49">ג</text:span><text:span text:style-name="T50">י יהוה</text:span><text:span text:style-name="Strong_20_Emphasis"><text:span text:style-name="T51"> </text:span></text:span><text:span text:style-name="Strong_20_Emphasis"><text:span text:style-name="T52"><text:s text:c="2"/></text:span></text:span><text:span text:style-name="Strong_20_Emphasis"><text:span text:style-name="T52"><text:note text:id="ftn1" text:note-class="endnote"><text:note-citation>i</text:note-citation><text:note-body><text:p text:style-name="P11"><text:soft-page-break/><text:s/><text:span text:style-name="T53">The Orot Sephardic Siddur</text:span><text:span text:style-name="T54">im</text:span><text:span text:style-name="T53">; </text:span><text:span text:style-name="T55">The Orot Tefillah Series; Rabbi Eliezer Toledano, </text:span><text:span text:style-name="T56">©</text:span><text:span text:style-name="T55"> 2002, Orot, Inc., Lakeland, NJ, p. xviii. </text:span><text:span text:style-name="T57">(The base text from which we prayed for years and adapted the current Siddur.) </text:span><text:span text:style-name="T55">Explained as [</text:span><text:span text:style-name="T58">י</text:span><text:span text:style-name="T42">א</text:span><text:span text:style-name="T58">ה</text:span><text:span text:style-name="T42">ד</text:span><text:span text:style-name="T58">ו</text:span><text:span text:style-name="T42">ג</text:span><text:span text:style-name="T58">הי</text:span><text:span text:style-name="T59"> <text:s/></text:span><text:span text:style-name="T60">Y</text:span><text:span text:style-name="T61">ahdonahi</text:span><text:span text:style-name="Strong_20_Emphasis"><text:span text:style-name="T62">]. </text:span></text:span><text:span text:style-name="T55">But in actuality, throughout the Siddur it is written: with the final Hey widened containing the four letters of Adonai (ADNI) within. The way of pronouncing this merger of the letters is: Y</text:span><text:span text:style-name="T63">a</text:span><text:span text:style-name="T55">h</text:span><text:span text:style-name="T63">d</text:span><text:span text:style-name="T55">o</text:span><text:span text:style-name="T63">n</text:span><text:span text:style-name="T55">ahi. This fulfills their requirements to not utter the name exactly as written yet </text:span><text:span text:style-name="T64">nevertheless </text:span><text:span text:style-name="T55">makes one focus upon it.</text:span><text:span text:style-name="T65"> </text:span><text:span text:style-name="T66">[</text:span><text:span text:style-name="T67">יַהְוֶה</text:span><text:span text:style-name="T68"> </text:span><text:span text:style-name="T69">Yahwéh] </text:span></text:p></text:note-body></text:note></text:span></text:span><text:span text:style-name="Strong_20_Emphasis"><text:span text:style-name="T52"><text:s text:c="4"/></text:span></text:span><text:span text:style-name="T70">conceptualized together</text:span></text:p>
            </table:table-cell>
            <table:covered-table-cell/>
          </table:table-row>
          <table:table-row table:style-name="Table15.6">
            <table:table-cell table:style-name="Table15.A6" table:number-columns-spanned="5" office:value-type="string">
              <text:p text:style-name="P12"><text:span text:style-name="T71">יהוה</text:span><text:span text:style-name="T72">/</text:span><text:span text:style-name="T73">יהוה</text:span><text:span text:style-name="T72"> </text:span><text:span text:style-name="T74">=</text:span><text:span text:style-name="T75"> </text:span><text:span text:style-name="T76">ιαυε </text:span><text:span text:style-name="T77">+</text:span><text:span text:style-name="T76"> </text:span><text:span text:style-name="T78">Yhwh</text:span><text:span text:style-name="T74"> </text:span><text:span text:style-name="T79">= Yahuéh</text:span><text:span text:style-name="T80">/</text:span><text:span text:style-name="T81">Yahwéh</text:span><text:span text:style-name="T82">/</text:span><text:span text:style-name="T81">Yahuhéy</text:span><text:span text:style-name="T83">,</text:span><text:span text:style-name="T84">[</text:span><text:span text:style-name="T85"><text:note text:id="ftn2" text:note-class="endnote"><text:note-citation>ii</text:note-citation><text:note-body><text:p text:style-name="P13"><text:s/><text:span text:style-name="T53">For emphasis and set-apartness</text:span><text:span text:style-name="T55">, a form of the paleo-Hebrew (Paleo Siloam) has been used for the sacred name. We find this contrasting practice in some of the Dead Sea Scrolls (DSS) of Qumran. </text:span></text:p><text:p text:style-name="P14"><text:s text:c="3"/>These four consonants, <text:span text:style-name="T86">יהוה</text:span> | <text:span text:style-name="T87">יהוה</text:span>, correspond to the English consonants <text:span text:style-name="T88">Yhwh</text:span> <text:span text:style-name="T89">(also used as Hebrew vowels)</text:span> <text:span text:style-name="T89">and </text:span>the Greek Vowels of <text:span text:style-name="T90">ιαυε</text:span> and their English equivalents, <text:span text:style-name="T91">ih ah ooh eh</text:span>. Together, these closely approximate and confirm the pronunciation as <text:span text:style-name="T92">Yahw</text:span><text:span text:style-name="T93">é</text:span><text:span text:style-name="T92">h</text:span> / <text:span text:style-name="T92">Yahu</text:span><text:span text:style-name="T93">é</text:span><text:span text:style-name="T92">h</text:span> in harmony with the Masoretic system of pronunciation as practiced worldwide by Hebrew scholars, who recognize and declare that the pronunciation of <text:span text:style-name="T94">Ye-ho-vah</text:span> was a popularized medieval mistake. </text:p><text:p text:style-name="P15"><text:span text:style-name="T55"><text:s text:c="3"/>It has been pointed out that there may have been a later insertion into Exodus 3:14 </text:span><text:span text:style-name="T95">to explain the name </text:span><text:span text:style-name="T96">Yhwh</text:span><text:span text:style-name="T55">, because of </text:span><text:span text:style-name="T97">the doublets</text:span><text:span text:style-name="T55"> in the verse. </text:span><text:span text:style-name="T98">Yhwh</text:span><text:span text:style-name="T55">, is the name used in the Scriptures, </text:span><text:span text:style-name="T99">not </text:span><text:span text:style-name="T100">Ehyéh</text:span><text:span text:style-name="T55">. </text:span><text:span text:style-name="T97">(</text:span><text:span text:style-name="T101">a</text:span><text:span text:style-name="T97">mong textual scholars, doublets </text:span><text:span text:style-name="T102">are</text:span><text:span text:style-name="T97"> a recognized method of editing.)</text:span><text:span text:style-name="T55"> <text:s/>If true, the editor was inserting an explanation. </text:span><text:span text:style-name="T103">(This does not preclude holy inspiration of this insertion.) </text:span><text:span text:style-name="T55">Compare with and without the strike-through line. </text:span><text:span text:style-name="T104">Exodus 3:14</text:span><text:span text:style-name="T105"> <text:s text:c="2"/></text:span><text:span text:style-name="T106">And Elohíym said to Moshéh,</text:span><text:span text:style-name="T107"> </text:span></text:p><text:p text:style-name="P16"><text:span text:style-name="T108">“I AM THAT I AM: and he said, </text:span><text:span text:style-name="T109">Thus shall you say to the sons of Israel, I AM has sent me to you.” 15 And God said moreover unto Moses</text:span><text:span text:style-name="T108">,</text:span></text:p><text:p text:style-name="P17"><text:span text:style-name="T110">15</text:span><text:span text:style-name="T111"> </text:span><text:span text:style-name="T112">“</text:span><text:span text:style-name="T113">Thus shall you say to the sons of Yisraél</text:span><text:span text:style-name="T112">, ‘</text:span><text:span text:style-name="T114">Yhwh</text:span><text:span text:style-name="T112">, Elohéy of your fathers, Elohéy of Aḅraham, Elohéy of Yitsḥaq, and Elohéy of Ya’aqoḅ, </text:span><text:span text:style-name="T113">has sent me to you</text:span><text:span text:style-name="T112">.’ This is my name for ever, and this is my memorial to all generations.” </text:span></text:p><text:p text:style-name="P18"><text:span text:style-name="T110">16</text:span><text:span text:style-name="T115"> </text:span><text:span text:style-name="T112">Go, and gather the elders of Yisraél together, and say to them, </text:span></text:p><text:p text:style-name="P17"><text:span text:style-name="T112">‘</text:span><text:span text:style-name="T116">Yhwh</text:span><text:span text:style-name="T117">,</text:span><text:span text:style-name="T112"> Elohéy of your fathers, Elohéy of Aḅraham, of Yitsḥaq, and of Ya’aqoḅ, appeared to me’…”</text:span></text:p><text:p text:style-name="P19">Be that as it may, the "I am that I Am" (Ehǝyéh asher Ehǝyéh = <text:span text:style-name="T94">I am</text:span> or <text:span text:style-name="T94">I will be</text:span>, Ehǝyéh) is a first-person-singular self-designation used only this one time. Yahweh is used almost 7000 times in the Tanakh.</text:p><text:p text:style-name="P20"><text:span text:style-name="T98">Yhwh</text:span><text:span text:style-name="T55">, </text:span><text:span text:style-name="T118">יהוה</text:span><text:span text:style-name="T55">, Yod-Hey-Wau-Hey </text:span><text:span text:style-name="T119">(</text:span><text:span text:style-name="T120">Greek Vowels:</text:span><text:span text:style-name="T121"> </text:span><text:span text:style-name="T122">ιαυε</text:span><text:span text:style-name="T123"> </text:span><text:span text:style-name="T124">–</text:span><text:span text:style-name="T125"> ee-ah-ooh-eh</text:span><text:span text:style-name="T126">)</text:span><text:span text:style-name="T127"> </text:span><text:span text:style-name="T55">is a third-person-singular form of “I-Am” and translates as, “He-who-is” and/or “He-who-causes-to-be”. It is </text:span><text:span text:style-name="T128">translated</text:span><text:span text:style-name="T55"> by some as, "The Eternal One"—not in the sense of a long duration, but beyond, before, &amp; outside of “time—The sole personal existence that created time. </text:span></text:p><text:p text:style-name="P20"><text:span text:style-name="T55">When the Hebrew Scriptures were translated into the Greek Septuagint (LXX) in the 3rd century BCE, the southern Kingdom of Yahud</text:span><text:span text:style-name="T56">á</text:span><text:span text:style-name="T55">h gradually stopped speaking the Name of </text:span><text:span text:style-name="T98">Yhwh</text:span><text:span text:style-name="T55"> publicly. They did not stop speaking the first 2or3 letters in words &amp; names that begin or end with Yah/Yahu: Hallelu-Yah, Yahushúa or EliYáhu—they did not pronounce the final hey, as in, EliYáhu-h. The verbal roots of the name, Yahwéh, are </text:span><text:span text:style-name="T97">hawah</text:span><text:span text:style-name="T55"> &amp; </text:span><text:span text:style-name="T97">hayah</text:span><text:span text:style-name="T55"> and mean, </text:span><text:span text:style-name="T97">to be</text:span><text:span text:style-name="T55">. When the name Yahwéh is abbreviated to Yahw at the end of names, the consonant “w” takes its vowel form of “u” and becomes Yáhu. At the beginning of compound names, it contracts further producing a quick half-vowel called a Sh</text:span><text:span text:style-name="T129">ǝ</text:span><text:span text:style-name="T55">wa (Y</text:span><text:span text:style-name="T129">a</text:span><text:span text:style-name="T55">hushúa) in compound names as in the word: </text:span><text:span text:style-name="T129">a</text:span><text:span text:style-name="T55">lone. This can be represented in superscript as either, </text:span><text:span text:style-name="T53">a</text:span><text:span text:style-name="T55"> or </text:span><text:span text:style-name="T53">e</text:span><text:span text:style-name="T55"> or </text:span><text:span text:style-name="T53">‘</text:span><text:span text:style-name="T55"> or </text:span><text:span text:style-name="T130">ǝ</text:span><text:span text:style-name="T55"> but is usually written in English with an “e” as in Yehudah but can be written as Y</text:span><text:span text:style-name="T129">a</text:span><text:span text:style-name="T55">hudáh or Y</text:span><text:span text:style-name="T131">ə</text:span><text:span text:style-name="T55">hudáh or Y’hudáh. Thus, Yeho and Yahu is standardized into </text:span><text:span text:style-name="T53">Yahu</text:span><text:span text:style-name="T55"> for both the beginning and ending of names in many cases. In Hebrew, the accent is normally at the end of a word on the last or next-to-last syllable. And with native speakers speed, the pronunciation is practically the same. This means, Yehosh</text:span><text:span text:style-name="T56">ú</text:span><text:span text:style-name="T55">a is standardized to Yahush</text:span><text:span text:style-name="T56">ú</text:span><text:span text:style-name="T55">a.</text:span> </text:p><text:p text:style-name="P21">Some early Greek Christian writers, spelled it with vowels: <text:span text:style-name="T132">ιαυε</text:span><text:span text:style-name="T133"> &amp; </text:span><text:span text:style-name="T132">ι</text:span><text:span text:style-name="T133">-</text:span><text:span text:style-name="T132">α</text:span><text:span text:style-name="T133">-o</text:span><text:span text:style-name="T132">υ</text:span><text:span text:style-name="T133">-</text:span><text:span text:style-name="T132">ε</text:span><text:span text:style-name="T133">: </text:span><text:span text:style-name="T134">ee-ah-oo-eh</text:span>. One can see the derivation from <text:span text:style-name="T94">hu-</text:span><text:span text:style-name="T135">Yah</text:span>, <text:span text:style-name="T94">hu-</text:span><text:span text:style-name="T135">W</text:span><text:span text:style-name="T94">eh</text:span>, <text:span text:style-name="T94">hu-YihY</text:span><text:span text:style-name="T135">éh</text:span> – Yahw<text:span text:style-name="T127">é</text:span>h - He Was, He Is, He Will Be – The Eternal – No beginning-<text:span text:style-name="T136">N</text:span>o end – everlasting to everlasting. </text:p></text:note-body></text:note></text:span><text:span text:style-name="T84">]</text:span><text:span text:style-name="T83"> </text:span><text:span text:style-name="T137">purify</text:span><text:span text:style-name="T138"> the thoughts of my heart &amp; mind by your Ruách ha’Qodésh, that I may perfectly love you &amp; worthily magnify your glorious name—in union with your Firstborn Son—our Adon </text:span><text:span text:style-name="T139">Yahush</text:span><text:span text:style-name="T140">ú</text:span><text:span text:style-name="T139">a</text:span><text:span text:style-name="T141">/</text:span><text:span text:style-name="T138">Y'shúa </text:span><text:span text:style-name="T142">[</text:span><text:span text:style-name="T142"><text:note text:id="ftn3" text:note-class="endnote"><text:note-citation>iii</text:note-citation><text:note-body><text:p text:style-name="P22"><text:s text:c="2"/><text:span text:style-name="T143">(</text:span><text:span text:style-name="T144">Modern English: Joshua/Jesus) </text:span><text:span text:style-name="T145">Yhwshúa/Y</text:span><text:span text:style-name="T146">ə</text:span><text:span text:style-name="T145">hoshúa</text:span><text:span text:style-name="T147">/Y</text:span><text:span text:style-name="T148">a</text:span><text:span text:style-name="T147">hushúa</text:span><text:span text:style-name="T145">/Y'shúa</text:span><text:span text:style-name="T147"> </text:span><text:span text:style-name="T145">= Yahwéh will Deliver; all these are pronounced virtually the same—when spoken fast &amp; accented properly on </text:span><text:span text:style-name="T149">shú</text:span><text:span text:style-name="T145">. Abbreviated-hybridized like-so:</text:span></text:p><text:p text:style-name="P22"><text:span text:style-name="T145">Y</text:span><text:span text:style-name="T146">a</text:span><text:span text:style-name="T145">hushúa→Y'shúa→Yeshúa→Yeshu→Iesous→Jesus. From: </text:span><text:span text:style-name="T150">“O </text:span><text:span text:style-name="T151">Yahw</text:span><text:span text:style-name="T150">éh (Yahuwéh/Yahuéh), I wait for your </text:span><text:span text:style-name="T151">yeshuá</text:span><text:span text:style-name="T150">th (deliverance).” Gen. 49:18 <text:s text:c="2"/></text:span><text:span text:style-name="T145">Yhwshúa/Y</text:span><text:span text:style-name="T146">a</text:span><text:span text:style-name="T145">hushúa/Y'shúa (</text:span><text:span text:style-name="T152">יהושוע was abbreviated to יהושע &amp; ישוע</text:span><text:span text:style-name="T145"> ; Cf., Dt. 3:21 &amp; Jos. 2:7; Zech. 6:11 &amp; Ezra 5:2) </text:span><text:span text:style-name="T153">Yahushúa → Y'shúa (the full spelling, </text:span><text:span text:style-name="T154">יְהוֹשׁוּעַ was abbreviated to יְהוֹשֻׁעַ and ישוע – from 6 to 5 to 4 letters</text:span><text:span text:style-name="T153">). In Y'shúa, Y' abbreviates Yahu. We use an “a” instead of an “e” for the sh</text:span><text:span text:style-name="T155">ə</text:span><text:span text:style-name="T153">wa in </text:span><text:span text:style-name="T154">יְ</text:span><text:span text:style-name="T153"> <text:s/>and a “u” instead of an “o” at the beginning &amp; end of some theophoric names. This standardizes the visual effect of the names </text:span><text:span text:style-name="T156">Yahu</text:span><text:span text:style-name="T153">shúa with </text:span><text:span text:style-name="T156">Yahu</text:span><text:span text:style-name="T153">éh (</text:span><text:span text:style-name="T156">Yahw</text:span><text:span text:style-name="T153">éh/</text:span><text:span text:style-name="T156">Yahu</text:span><text:span text:style-name="T153">wéh) reflecting the shortening of vowels with the accented syllable (shú) at the end of the name as is done in speedy native pronunciation; </text:span><text:span text:style-name="T156">Yahu</text:span><text:span text:style-name="T153">shúa rather than </text:span><text:span text:style-name="T156">Yeho</text:span><text:span text:style-name="T153">shua, &amp; </text:span><text:span text:style-name="T156">Yahu</text:span><text:span text:style-name="T153">dáh for </text:span><text:span text:style-name="T156">Yehu</text:span><text:span text:style-name="T153">dah. In native Hebrew, the sh</text:span><text:span text:style-name="T155">ə</text:span><text:span text:style-name="T153">wa ( </text:span><text:span text:style-name="T154">ְ</text:span><text:span text:style-name="T153"> ) under the initial letter is either vocalized as a quick half-vowel, or less as in </text:span><text:span text:style-name="T156">Shmu</text:span><text:span text:style-name="T153">él (Samuel in English).</text:span></text:p></text:note-body></text:note></text:span><text:span text:style-name="T142">]</text:span><text:span text:style-name="T138"> and all the Q’doshím in the heavens &amp; the earth. </text:span><text:span text:style-name="T157">Open my lips, and my mouth will declare </text:span><text:span text:style-name="T158">y</text:span><text:span text:style-name="T157">our praise</text:span><text:span text:style-name="T158">…&amp; </text:span><text:span text:style-name="T159">l</text:span><text:span text:style-name="T138">et my prayer be set before </text:span><text:span text:style-name="T159">you</text:span><text:span text:style-name="T138"> </text:span><text:span text:style-name="T160">like</text:span><text:span text:style-name="T161"> </text:span><text:span text:style-name="T138">incense</text:span><text:span text:style-name="T159">; </text:span><text:span text:style-name="T138">the lifting up of my </text:span><text:span text:style-name="T159">hands</text:span><text:span text:style-name="T138"> </text:span><text:span text:style-name="T160">like a</text:span><text:span text:style-name="T161"> </text:span><text:span text:style-name="T138">fiery-incense offering.”</text:span></text:p>
            </table:table-cell>
            <table:covered-table-cell/>
            <table:covered-table-cell/>
            <table:covered-table-cell/>
            <table:covered-table-cell/>
          </table:table-row>
          <table:table-row table:style-name="Table15.7">
            <table:table-cell table:style-name="Table15.A7" table:number-columns-spanned="5" office:value-type="string">
              <text:p text:style-name="P23" loext:marker-style-name="T162"><text:span text:style-name="T30">Ashér Yatsár |</text:span><text:span text:style-name="T163"> </text:span><text:span text:style-name="T164">After attending to one’s bathroom needs and rinsing hands, outside the bathroom we say:</text:span></text:p>
            </table:table-cell>
            <table:covered-table-cell/>
            <table:covered-table-cell/>
            <table:covered-table-cell/>
            <table:covered-table-cell/>
          </table:table-row>
          <table:table-row table:style-name="Table15.8">
            <table:table-cell table:style-name="Table15.A8" table:number-columns-spanned="2" office:value-type="string">
              <text:p text:style-name="P24" loext:marker-style-name="T165"><text:span text:style-name="T40">Barúḳ Attá, </text:span><text:span text:style-name="T166">יהוה</text:span><text:span text:style-name="T40">,</text:span><text:span text:style-name="T167"> </text:span><text:span text:style-name="T40">Elohéynu, Méleḳ há’Olam,</text:span></text:p>
              <text:p text:style-name="P25" loext:marker-style-name="T168"><text:span text:style-name="T167">who formed Adamites with wisdom and </text:span><text:span text:style-name="T169">created</text:span><text:span text:style-name="T167"> within them various openings and various cavities. It is obvious and known before your glorious Throne, that if any of them become blocked, or if any of them burst open, it will be impossible to remain alive for even one hour. Barúḳ Attá, </text:span><text:span text:style-name="T170">יהוה</text:span><text:span text:style-name="T167">, who heals all flesh and does wondrous things.</text:span><text:span text:style-name="T40"><text:note text:id="ftn4" text:note-class="endnote"><text:note-citation>iv</text:note-citation><text:note-body><text:p text:style-name="P26" loext:marker-style-name="T171"><text:span text:style-name="T171"><text:s/></text:span><text:span text:style-name="T172">Barúḳ Attá, </text:span><text:span text:style-name="T173">יהוה</text:span><text:span text:style-name="T172">, Elohéynu, </text:span><text:span text:style-name="T174">Méleḳ há’Olam</text:span><text:span text:style-name="T175">,</text:span><text:span text:style-name="T147"> </text:span><text:span text:style-name="T174">Ashér Yats</text:span><text:span text:style-name="T176">á</text:span><text:span text:style-name="T174">r Et há’Adam B’Ḥoḳmá, U’Ḅar</text:span><text:span text:style-name="T176">á</text:span><text:span text:style-name="T174"> Ḅo N'qaḅím N'qaḅím, Ḥalulím Ḥalulím. Galuí W'Yaduá Lifnéi Kiséi Ḳ'ḅodéḳa, She'ím Yisatéim Eḥád Meihém, O Im Yipatéi’aḥ Eḥád Meihém, Ee Efshár L'Hitqayéim Afilú Sha’ár Eḥáth. Barúḳ Attá, </text:span><text:span text:style-name="T177">יהוה</text:span><text:span text:style-name="T174">, Roféi Kol Basár U’Maf’lí LáAsoth.</text:span></text:p></text:note-body></text:note></text:span><text:span text:style-name="Heading_20_3_20_Char"><text:span text:style-name="T165"> </text:span></text:span></text:p>
            </table:table-cell>
            <table:covered-table-cell/>
            <table:table-cell table:style-name="Table15.C8" table:number-columns-spanned="3" office:value-type="string">
              <text:p text:style-name="P27"><text:span text:style-name="T178">בָּרוּךְ אַתָּה </text:span><text:span text:style-name="T179">י</text:span><text:span text:style-name="T180">הוה</text:span><text:span text:style-name="T181"> </text:span><text:span text:style-name="T178">אֱלֹהֵֽינוּ מֶֽלֶךְ הָעוֹלָם, אֲשֶׁר יָצַר</text:span></text:p>
              <text:p text:style-name="P28"><text:s/>אֶת הָאָדָם בְּחָכְמָה, וּבָרָא בוֹ נְקָבִים נְקָבִים, חֲלוּלִים חֲלוּלִים. גָּלוּי וְיָדֽוּעַ לִפְני כִסּא כְבוֹדֶֽךָ, שֶׁאִם יִסָּתֵם אֶחָד מֵהֶם, אוֹ אִם יִפָּתֵֽחַ<text:span text:style-name="T182"> </text:span>אֶחָד מֵהֶם, אִי אֶפְשַׁר לְהִתְקַיֵּם אֲפִילוּ שָׁעָה אֶחָת.<text:span text:style-name="T182"> </text:span>בָּרוּךְ אַתָּה <text:span text:style-name="T183">י</text:span><text:span text:style-name="T184">הוה</text:span><text:span text:style-name="T185"> </text:span>רוֹפֵא כָל<text:span text:style-name="T182"> </text:span>בָּשָׂר וּמַפְלִיא לַעֲשׂוֹת. <text:s text:c="19"/><text:span text:style-name="Heading_20_3_20_Char"><text:span text:style-name="T186">D</text:span></text:span><text:span text:style-name="T187">on Tallith here p. 5;</text:span><text:span text:style-name="T188">S</text:span><text:span text:style-name="T189">h</text:span><text:span text:style-name="T190">ema 9; Blessings 14</text:span></text:p>
            </table:table-cell>
            <table:covered-table-cell/>
            <table:covered-table-cell/>
          </table:table-row>
          <table:table-row table:style-name="Table15.9">
            <table:table-cell table:style-name="Table15.A9" table:number-columns-spanned="5" office:value-type="string">
              <text:p text:style-name="P29" loext:marker-style-name="T191"><text:span text:style-name="T192">Adon</text:span><text:span text:style-name="T193">á</text:span><text:span text:style-name="T192">i </text:span><text:span text:style-name="T194">(</text:span><text:span text:style-name="T195">my</text:span><text:span text:style-name="T194"> sup</text:span><text:span text:style-name="T196">reme</text:span><text:span text:style-name="T194"> master)</text:span><text:span text:style-name="T192"> </text:span><text:span text:style-name="T197">י</text:span><text:span text:style-name="T198">הוה</text:span><text:span text:style-name="T199"> </text:span><text:span text:style-name="T194">(</text:span><text:span text:style-name="T200">the e</text:span><text:span text:style-name="T196">ternal </text:span><text:span text:style-name="T200">one</text:span><text:span text:style-name="T194">)</text:span><text:span text:style-name="T201"> </text:span><text:span text:style-name="T167">Eloh</text:span><text:span text:style-name="T202">á</text:span><text:span text:style-name="T167">i </text:span><text:span text:style-name="T203">(</text:span><text:span text:style-name="T204">my</text:span><text:span text:style-name="T203"> sup</text:span><text:span text:style-name="T205">reme</text:span><text:span text:style-name="T203"> authority </text:span><text:span text:style-name="T206">&amp; power</text:span><text:span text:style-name="T203">)</text:span><text:span text:style-name="T167"> Elohéynu</text:span><text:span text:style-name="T40"> </text:span><text:span text:style-name="T203">(</text:span><text:span text:style-name="T207">our</text:span><text:span text:style-name="T208"> </text:span><text:span text:style-name="T209">supreme authority &amp; power</text:span><text:span text:style-name="T203">)</text:span><text:span text:style-name="T40"> </text:span><text:span text:style-name="T210">with love &amp; wisdom you planned me, spoke &amp; breathed me into being. i am a ruách with a pure </text:span><text:span text:style-name="T211">n’</text:span><text:span text:style-name="T210">shamáh </text:span><text:span text:style-name="T212">descended from the heavens &amp;</text:span><text:span text:style-name="T210"> animated into this </text:span><text:span text:style-name="T213">present </text:span><text:span text:style-name="T210">bodily nefesh sojourn. And when the days of this body are finished, you will </text:span><text:span text:style-name="T214">gather</text:span><text:span text:style-name="T210"> me to yourself, embrace </text:span><text:span text:style-name="T215">&amp; </text:span><text:span text:style-name="T210">debrief </text:span><text:span text:style-name="T215">me, </text:span><text:span text:style-name="T210">evaluate my progress, </text:span><text:span text:style-name="T215">stipulate</text:span><text:span text:style-name="T210"> </text:span><text:span text:style-name="T216">reward &amp; </text:span><text:span text:style-name="T213">correction</text:span><text:span text:style-name="T210">, </text:span><text:span text:style-name="T217">&amp; </text:span><text:span text:style-name="T210">assign me </text:span><text:span text:style-name="T217">anew—</text:span><text:span text:style-name="T218">all</text:span><text:span text:style-name="T217"> </text:span><text:span text:style-name="T219">in accordance with your eternal law</text:span><text:span text:style-name="T210">. i give thanks before you </text:span><text:span text:style-name="T220">&amp; declare your praise</text:span><text:span text:style-name="T221">. Barúḳ Attá, </text:span><text:span text:style-name="T222">יהוה</text:span><text:span text:style-name="T221">, who preserves me forever.</text:span><text:span text:style-name="T223">[</text:span><text:span text:style-name="T223"><text:note text:id="ftn5" text:note-class="endnote"><text:note-citation>v</text:note-citation><text:note-body><text:p text:style-name="P30"><text:span text:style-name="T224"><text:s/></text:span><text:span text:style-name="T225">“i” <text:s/>“me” = the personal self,</text:span><text:span text:style-name="T226"> most nearly experienced as ruach (spirit) embodied in nefesh-bodily life (soul), while Neshamá is the higher capacity for inward light through which i receive discernment and divine awareness in </text:span><text:span text:style-name="T227">C</text:span><text:span text:style-name="T226">hayah and unity in </text:span><text:span text:style-name="T227">Y</text:span><text:span text:style-name="T226">achida. <text:s/></text:span></text:p></text:note-body></text:note></text:span><text:span text:style-name="T223">][</text:span><text:span text:style-name="T228"><text:note text:id="ftn6" text:note-class="endnote"><text:note-citation>vi</text:note-citation><text:note-body><text:p text:style-name="P31"><text:span text:style-name="T229"><text:s/></text:span><text:span text:style-name="T230">See Patach Eliyahu Section II for Illustrations, p. 53.</text:span></text:p><text:p text:style-name="P32" loext:marker-style-name="T231"><text:soft-page-break/><draw:frame draw:style-name="fr2" draw:name="Frame15" text:anchor-type="as-char" svg:width="6.3126in" draw:z-index="13" loext:may-break-between-pages="true"><draw:text-box fo:min-height="0.0161in"><table:table table:name="Table14" table:style-name="Table14"><table:table-column table:style-name="Table14.A"/><table:table-column table:style-name="Table14.B"/><table:table-row table:style-name="Table14.1"><table:table-cell table:style-name="Table14.A1" office:value-type="string"><text:p text:style-name="P33" loext:marker-style-name="T165"><text:span text:style-name="T232">Traditional form:</text:span><text:span text:style-name="T233"> </text:span><text:span text:style-name="T234">Elohái, Neshamá SheNatáta Bi T’horáh, At</text:span><text:span text:style-name="T235">t</text:span><text:span text:style-name="T234">á V’ratá, A</text:span><text:span text:style-name="T235">t</text:span><text:span text:style-name="T234">tá Y’tsartá, At</text:span><text:span text:style-name="T235">t</text:span><text:span text:style-name="T234">á N’faḥtá Bí, W’Attá M’Sham’rá B’qirbí, UL’Háḥazira Bi LéAtid Laḅó. Kol Z’mán Sh</text:span><text:span text:style-name="T236">é</text:span><text:span text:style-name="T234">HaN’shama Ḅ’Qirb</text:span><text:span text:style-name="T236">í</text:span><text:span text:style-name="T234">, <text:line-break/>Modéh Aní L’</text:span><text:span text:style-name="T235">F</text:span><text:span text:style-name="T234">anéḳa, </text:span><text:span text:style-name="T237">Y</text:span><text:span text:style-name="T236">hwh </text:span><text:span text:style-name="T234">Elohái, W</text:span><text:span text:style-name="T236">’</text:span><text:span text:style-name="T234">Eloh</text:span><text:span text:style-name="T236">éy</text:span><text:span text:style-name="T234"> Avotái, Ribón Kol ha’Má’asim, Adón Kol ha’Neshamót. Barúḳ A</text:span><text:span text:style-name="T235">t</text:span><text:span text:style-name="T234">tá</text:span><text:span text:style-name="T237"> Y</text:span><text:span text:style-name="T236">hwh</text:span><text:span text:style-name="T234">, ha’Máḥazir Neshamót [L’Gufím Ḥadashím].</text:span><text:span text:style-name="T40"><text:line-break/></text:span><text:span text:style-name="T238">Bracketed replacement of original phrase of ‘to dead bodies/corpses” as [to New Bodies] signifying whether in Gilgul (Reincarnation) or Resurrection. 1 Cor 15:44</text:span></text:p></table:table-cell><table:table-cell table:style-name="Table14.A1" office:value-type="string"><text:p text:style-name="P34" loext:marker-style-name="T239"><text:span text:style-name="T240">אֱלֹהַי, נְשָׁמָה שֶׁנָּתַֽתָּ בִּי טְהוֹרָה. אַתָּה בְרָאתָהּ, אַתָּה יְצַרְתָּהּ, אַתָּה נְפַחְתָּהּ בִּי, וְאַתָּה מְשַׁמְּרָהּ בְּקִרְבִּי, וּלְהַחֲזִירָהּ בִּי לֶעָתִיד לָבוֹא.</text:span></text:p><text:p text:style-name="P34" loext:marker-style-name="T239"><text:span text:style-name="T240">כָּל זְמַן שֶׁהַנְּשָׁמָה בְקִרְבִּי,</text:span></text:p><text:p text:style-name="P34" loext:marker-style-name="T162"><text:span text:style-name="T240">מוֹדֶה אֲנִי לְפָנֶֽיךָ, יהוה אֱלֹהַי וֵֽאלֹהֵי אֲבוֹתַי, רִבּוֹן כָּל הַמַּעֲשִׂים, אֲדוֹן כָּל הַנְּשָׁמוֹת. </text:span></text:p><text:p text:style-name="P34" loext:marker-style-name="T241"><text:span text:style-name="T240">בָּרוּךְ אַתָּה יהוה, הַמַּחֲזִיר נְּשָׁמוֹת </text:span><text:span text:style-name="T242">[</text:span><text:span text:style-name="T240">לְגוּפִים חֲדָשִׁים</text:span><text:span text:style-name="T242">]</text:span><text:span text:style-name="T240">.</text:span></text:p></table:table-cell></table:table-row></table:table></draw:text-box></draw:frame></text:p><text:p text:style-name="Endnote" loext:marker-style-name="T243"/></text:note-body></text:note></text:span><text:span text:style-name="T223">]</text:span></text:p>
            </table:table-cell>
            <table:covered-table-cell/>
            <table:covered-table-cell/>
            <table:covered-table-cell/>
            <table:covered-table-cell/>
          </table:table-row>
          <table:table-row table:style-name="Table15.10">
            <table:table-cell table:style-name="Table15.A10" table:number-columns-spanned="5" office:value-type="string">
              <text:p text:style-name="P35"><text:span text:style-name="T244">Y</text:span><text:span text:style-name="T245">a</text:span><text:span text:style-name="T244">hw</text:span><text:span text:style-name="T246">é</text:span><text:span text:style-name="T244">h</text:span><text:span text:style-name="T247">, </text:span><text:span text:style-name="T248">y</text:span><text:span text:style-name="T249">ou are self-existent being itself; </text:span><text:span text:style-name="T247">incomprehensible; </text:span><text:span text:style-name="T249">infinite &amp; eternal in oneness </text:span><text:span text:style-name="T250">&amp;</text:span><text:span text:style-name="T249"> love, </text:span><text:span text:style-name="T250">in</text:span><text:span text:style-name="T249"> wisdom, understanding,</text:span></text:p>
              <text:p text:style-name="P35"><text:span text:style-name="T250">&amp; </text:span><text:span text:style-name="T249">knowledge, in goodness, truth, &amp; beauty; </text:span><text:span text:style-name="T250">omnipotent, omniscient, </text:span><text:span text:style-name="T249">&amp; </text:span><text:span text:style-name="T250">omni</text:span><text:span text:style-name="T249">presen</text:span><text:span text:style-name="T250">t;</text:span><text:span text:style-name="T249"> </text:span><text:span text:style-name="T248">without body or parts;</text:span></text:p>
              <text:p text:style-name="P36"><text:span text:style-name="T249">the Source, Sustainer, and Judge of all—our Father </text:span><text:span text:style-name="T251">&amp; </text:span><text:span text:style-name="T249">Mother—the All-in-One Parent.</text:span></text:p>
              <text:p text:style-name="P37"><text:span text:style-name="T249">You are spirit &amp; those who worship you must worship in spirit &amp; in truth at all times &amp; </text:span><text:span text:style-name="T251">all </text:span><text:span text:style-name="T249">places.</text:span></text:p>
              <text:p text:style-name="P38"><text:span text:style-name="T249"><text:s text:c="3"/>In the beginning you “created the heavens </text:span><text:span text:style-name="T134">[</text:span><text:span text:style-name="T249">and its’ inhabitants</text:span><text:span text:style-name="T134">]</text:span><text:span text:style-name="T252">,</text:span><text:span text:style-name="T249"> then the earth </text:span><text:span text:style-name="T134">[</text:span><text:span text:style-name="T249">and its’ inhabitants</text:span><text:span text:style-name="T134">]</text:span><text:span text:style-name="T249">... And </text:span><text:span text:style-name="T250">when it</text:span><text:span text:style-name="T249"> was </text:span><text:span text:style-name="T250">finished, it was “</text:span><text:span text:style-name="T249">very good”, </text:span><text:span text:style-name="T253">in perfect order, </text:span><text:span text:style-name="T252">&amp; </text:span><text:span text:style-name="T254">with </text:span><text:span text:style-name="T252">no violence</text:span><text:span text:style-name="T249">! </text:span><text:span text:style-name="T253">And </text:span><text:span text:style-name="T252">in splendor,</text:span><text:span text:style-name="T253"> y</text:span><text:span text:style-name="T249">ou </text:span><text:span text:style-name="T253">manifested in a</text:span><text:span text:style-name="T249"> </text:span><text:span text:style-name="T253">condensed </text:span><text:span text:style-name="T255">form </text:span><text:span text:style-name="T253">reveali</text:span><text:span text:style-name="T249">ng yourself in both realms making yourself knowable to your creation. Yes, your purposes &amp; plans </text:span><text:span text:style-name="T256">for creation </text:span><text:span text:style-name="T249">were set in motion on </text:span><text:span text:style-name="T257">D</text:span><text:span text:style-name="T249">ay-</text:span><text:span text:style-name="T257">1 </text:span><text:span text:style-name="T252">&amp; revealed to all</text:span><text:span text:style-name="T257">.</text:span></text:p>
              <text:p text:style-name="P39"><text:span text:style-name="T258"><text:s text:c="3"/>W</text:span><text:span text:style-name="T249">ith </text:span><text:span text:style-name="T258">the words</text:span><text:span text:style-name="T249">, </text:span><text:span text:style-name="T259">“Let there be light!”</text:span><text:span text:style-name="T249"> you created the heavenly realms &amp; brought forth </text:span><text:span text:style-name="T260">your children as </text:span><text:span text:style-name="T261">spirit</text:span><text:span text:style-name="T262">ual</text:span><text:span text:style-name="T261"> </text:span><text:span text:style-name="T258">beings </text:span><text:span text:style-name="T260">&amp;</text:span><text:span text:style-name="T258"> </text:span><text:span text:style-name="T250">taught them</text:span><text:span text:style-name="T249"> </text:span><text:span text:style-name="T263">covenant </text:span><text:span text:style-name="T248">boundaries </text:span><text:span text:style-name="T264">&amp; </text:span><text:span text:style-name="T263">oath. </text:span><text:span text:style-name="T258">You </text:span><text:span text:style-name="T264">taught </text:span><text:span text:style-name="T262">them </text:span><text:span text:style-name="T263">free-will </text:span><text:span text:style-name="T252">future </text:span><text:span text:style-name="T263">po</text:span><text:span text:style-name="T255">tential </text:span><text:span text:style-name="T265">outcomes</text:span><text:span text:style-name="T263">, sanctions, &amp; remedies—</text:span><text:span text:style-name="T262">first</text:span><text:span text:style-name="T266"> </text:span><text:span text:style-name="T252">to </text:span><text:span text:style-name="T262">your</text:span><text:span text:style-name="T249"> Firstborn</text:span><text:span text:style-name="T267"> </text:span><text:span text:style-name="T248">Son </text:span><text:span text:style-name="T249">&amp; </text:span><text:span text:style-name="T258">then </text:span><text:span text:style-name="T249">all </text:span><text:span text:style-name="T260">others</text:span><text:span text:style-name="T258">. </text:span><text:span text:style-name="T249">Dwelling in </text:span><text:span text:style-name="T268">the Kingdom of L</text:span><text:span text:style-name="T249">ight, </text:span><text:span text:style-name="T263">the Firstborn </text:span><text:span text:style-name="T260">Son </text:span><text:span text:style-name="T262">sealed his allegiance to you with an</text:span><text:span text:style-name="T253"> </text:span><text:span text:style-name="T264">oath, </text:span><text:span text:style-name="T262">while </text:span><text:span text:style-name="T263">embrac</text:span><text:span text:style-name="T262">ing</text:span><text:span text:style-name="T263"> his </text:span><text:span text:style-name="T269">fiduciary </text:span><text:span text:style-name="T263">role </text:span><text:span text:style-name="T256">among</text:span><text:span text:style-name="T270"> us</text:span><text:span text:style-name="T249">. </text:span><text:span text:style-name="T253">We </text:span><text:span text:style-name="T262">all consented to this &amp; </text:span><text:span text:style-name="T249">joyfully shouted as you proceeded </text:span><text:span text:style-name="T256">on Day-2 </text:span><text:span text:style-name="T262">in</text:span><text:span text:style-name="T249"> fashion</text:span><text:span text:style-name="T262">ing</text:span><text:span text:style-name="T249"> the earth</text:span><text:span text:style-name="T269">ly</text:span><text:span text:style-name="T249">-realm &amp; its inhabitants. </text:span><text:span text:style-name="T271">In him, b</text:span><text:span text:style-name="T269">ecause of </text:span><text:span text:style-name="T271">him </text:span><text:span text:style-name="T272">&amp; his oath</text:span><text:span text:style-name="T271">, &amp; </text:span><text:span text:style-name="T253">toward</text:span><text:span text:style-name="T256"> him </text:span><text:span text:style-name="T253">fulfilling his role </text:span><text:span text:style-name="T265">&amp; mission</text:span><text:span text:style-name="T269">, “all things were created” </text:span><text:span text:style-name="T273">&amp; are sustained.</text:span></text:p>
              <text:p text:style-name="P40"><text:span text:style-name="T249"><text:s text:c="3"/>On </text:span><text:span text:style-name="T272">Day-6</text:span><text:span text:style-name="T249"> you </text:span><text:span text:style-name="T274">began </text:span><text:span text:style-name="T275">sen</text:span><text:span text:style-name="T274">ding</text:span><text:span text:style-name="T275"> us into </text:span><text:span text:style-name="T261">the </text:span><text:span text:style-name="T275">earthly bodies </text:span><text:span text:style-name="T272">that </text:span><text:span text:style-name="T275">you </text:span><text:span text:style-name="T249">formed </text:span><text:span text:style-name="T276">&amp; called us,</text:span><text:span text:style-name="T275"> Ad</text:span><text:span text:style-name="T277">á</text:span><text:span text:style-name="T275">m </text:span><text:span text:style-name="T278">(</text:span><text:span text:style-name="T275">mankind</text:span><text:span text:style-name="T279">)</text:span><text:span text:style-name="T280">.</text:span><text:span text:style-name="T275"> </text:span><text:span text:style-name="T274">Y</text:span><text:span text:style-name="T249">ou made us </text:span><text:span text:style-name="T267">male </text:span><text:span text:style-name="T249">&amp; female in your own </text:span><text:span text:style-name="T275">manifested </text:span><text:span text:style-name="T249">image &amp; likeness. You made a </text:span><text:span text:style-name="T281">c</text:span><text:span text:style-name="T249">ovenant with us </text:span><text:span text:style-name="T272">in accord with </text:span><text:span text:style-name="T282">our</text:span><text:span text:style-name="T272"> new environment</text:span><text:span text:style-name="T249">; but because of free-will transgressions in both realms, our world by righteous decree was transformed into a world of duality—</text:span><text:span text:style-name="T272">an </text:span><text:span text:style-name="T249">experience of both good &amp; bad </text:span><text:span text:style-name="T272">with</text:span><text:span text:style-name="T283"> memory </text:span><text:span text:style-name="T284">blocked</text:span><text:span text:style-name="T283"> </text:span><text:span text:style-name="T285">to</text:span><text:span text:style-name="T283"> our past.</text:span><text:span text:style-name="T249"> </text:span><text:span text:style-name="T283">B</text:span><text:span text:style-name="T249">ut with </text:span><text:span text:style-name="T272">all contingencies planned for, </text:span><text:span text:style-name="T286">your </text:span><text:span text:style-name="T249">remedy </text:span><text:span text:style-name="T272">was </text:span><text:span text:style-name="T249">appointed </text:span><text:span text:style-name="T287">&amp; revealed</text:span><text:span text:style-name="T249">.</text:span></text:p>
              <text:p text:style-name="P40"><text:span text:style-name="T272"><text:s text:c="3"/>W</text:span><text:span text:style-name="T283">e journey</text:span><text:span text:style-name="T249"> </text:span><text:span text:style-name="T283">t</text:span><text:span text:style-name="T249">hrough </text:span><text:span text:style-name="T288">the </text:span><text:span text:style-name="T289">G</text:span><text:span text:style-name="T249">ilgulím </text:span><text:span text:style-name="T284">of </text:span><text:span text:style-name="T289">bodily l</text:span><text:span text:style-name="T249">ife, </text:span><text:span text:style-name="T289">d</text:span><text:span text:style-name="T249">eath, </text:span><text:span text:style-name="T281">&amp; She’</text:span><text:span text:style-name="T290">ó</text:span><text:span text:style-name="T281">l</text:span><text:span text:style-name="T249"> toward </text:span><text:span text:style-name="T288">the renewal of the earth</text:span><text:span text:style-name="T249">. In this, you enjoined us to turn to you daily, sin no more, &amp; be perfected. </text:span><text:span text:style-name="T291">You enjoined us </text:span><text:span text:style-name="T249">to consecrate our hearts, to seek to know &amp; love you, to hope &amp; trust in you, &amp; to declare your praise as we walk in </text:span><text:span text:style-name="T291">T</text:span><text:span text:style-name="T249">he-</text:span><text:span text:style-name="T291">Way of the r</text:span><text:span text:style-name="T249">ight</text:span><text:span text:style-name="T292">eous</text:span><text:span text:style-name="T291">ness</text:span><text:span text:style-name="T249"> &amp; </text:span><text:span text:style-name="T291">h</text:span><text:span text:style-name="T249">ol</text:span><text:span text:style-name="T291">iness in</text:span><text:span text:style-name="T249"> </text:span><text:span text:style-name="T291">c</text:span><text:span text:style-name="T293">ovenant </text:span><text:span text:style-name="T291">allegiance</text:span><text:span text:style-name="T249">.</text:span></text:p>
              <text:p text:style-name="P41"><text:span text:style-name="T249"><text:s text:c="3"/>Y</text:span><text:span text:style-name="T294">'</text:span><text:span text:style-name="T249">shúa </text:span><text:span text:style-name="T287">is </text:span><text:span text:style-name="T291">that</text:span><text:span text:style-name="T249"> Firstborn Son </text:span><text:span text:style-name="T291">&amp;</text:span><text:span text:style-name="T249"> the </text:span><text:span text:style-name="T291">beginning of creation; </text:span><text:span text:style-name="T295">By oath the</text:span><text:span text:style-name="T291"> </text:span><text:span text:style-name="T249">Elect One, the Mal’akh of your Presence, </text:span><text:span text:style-name="T262">the Son of Man</text:span><text:span text:style-name="T249">, who </text:span><text:span text:style-name="T296">often</text:span><text:span text:style-name="T249"> appeared among us </text:span><text:span text:style-name="T297">bearing you</text:span><text:span text:style-name="T298">r</text:span><text:span text:style-name="T297"> name </text:span><text:span text:style-name="T295">as your fiduciary agent</text:span><text:span text:style-name="T249">. </text:span><text:span text:style-name="T287">T</text:span><text:span text:style-name="T299">hrough him </text:span><text:span text:style-name="T249">the promise of remedy, redemption, &amp; resurrection was secured. And had the </text:span><text:span text:style-name="T300">evil </text:span><text:span text:style-name="T249">invisible ones comprehended the hidden plan, they would not have influenced men to execute him—yes, they fell into their own trap. For it was through his death that redemption was accomplished &amp; continues to unfold.</text:span></text:p>
              <text:p text:style-name="P42"><text:span text:style-name="T249"><text:s text:c="3"/>As is stated, “</text:span><text:span text:style-name="T301">In</text:span><text:span text:style-name="T249">asmuch then as the children are partakers of flesh &amp; blood, </text:span><text:span text:style-name="T134">[</text:span><text:span text:style-name="T249">the Firstborn</text:span><text:span text:style-name="T134">]</text:span><text:span text:style-name="T249"> likewise took part of the same; that through death he might destroy him that had </text:span><text:span text:style-name="T134">[</text:span><text:span text:style-name="T249">gained</text:span><text:span text:style-name="T134">]</text:span><text:span text:style-name="T249"> the power of death, that is, the devil; &amp; deliver them who through fear of death were all their lifetime subject to bondage.”</text:span></text:p>
              <text:p text:style-name="P42"><text:span text:style-name="T249"><text:s text:c="3"/>Wherefore, </text:span><text:span text:style-name="T302">thus </text:span><text:span text:style-name="T303">declared </text:span><text:span text:style-name="T304">Y</text:span><text:span text:style-name="T305">'</text:span><text:span text:style-name="T304">sh</text:span><text:span text:style-name="T305">ú</text:span><text:span text:style-name="T304">a, </text:span><text:span text:style-name="T306">the </text:span><text:span text:style-name="T307">only </text:span><text:span text:style-name="T306">one found worthy</text:span><text:span text:style-name="T307"> in the heavens, the earth, or under the earth—</text:span><text:span text:style-name="T308">to take from </text:span><text:span text:style-name="T304">you </text:span><text:span text:style-name="T309">יהוה.</text:span><text:span text:style-name="T308"> the </text:span><text:span text:style-name="T310">S</text:span><text:span text:style-name="T308">croll </text:span><text:span text:style-name="T303">of </text:span><text:span text:style-name="T302">the </text:span><text:span text:style-name="T303">Revelation </text:span><text:span text:style-name="T308">&amp; </text:span><text:span text:style-name="T306">open </text:span><text:span text:style-name="T308">its seven seals</text:span><text:span text:style-name="T307">:</text:span><text:span text:style-name="T306"> </text:span><text:span text:style-name="T249">“Fear not; I am the First</text:span><text:span text:style-name="T134">[</text:span><text:span text:style-name="T249">born</text:span><text:span text:style-name="T134">]</text:span><text:span text:style-name="T249"> &amp; the Last. I am he that lives &amp; was dead; &amp;, behold, I am alive for evermore, Am</text:span><text:span text:style-name="T311">é</text:span><text:span text:style-name="T249">in! &amp; have the keys of She’ol &amp; of Death… To him who is overcoming, I shall give to eat from the tree of life, which is in the midst of the paradise of </text:span><text:span text:style-name="T312">my </text:span><text:span text:style-name="T249">Eloh</text:span><text:span text:style-name="T313">í</text:span><text:span text:style-name="T314">y</text:span><text:span text:style-name="T249">m… Blessed are they henceforth, who die in union with the Master…” who are “doing his commands, so that the authority shall be theirs to </text:span><text:span text:style-name="T134">[</text:span><text:span text:style-name="T249">eat from</text:span><text:span text:style-name="T134">]</text:span><text:span text:style-name="T249"> the tree of life, &amp; to enter through the gates into the City.”</text:span></text:p>
              <text:p text:style-name="P42"><text:span text:style-name="T315">Barukh Attáh </text:span><text:span text:style-name="T316">יהוה</text:span><text:span text:style-name="T315">, whose faithfulness endures forever. </text:span><text:span text:style-name="T317">Am</text:span><text:span text:style-name="T318">é</text:span><text:span text:style-name="T317">in! </text:span><text:span text:style-name="T319">[</text:span><text:span text:style-name="T319"><text:note text:id="ftn7" text:note-class="endnote"><text:note-citation>vii</text:note-citation><text:note-body><text:p text:style-name="P43" loext:marker-style-name="T320"><text:span text:style-name="T91"><text:s/></text:span><text:span text:style-name="T321"><text:s/></text:span><text:span text:style-name="T172">Psa</text:span><text:span text:style-name="T322">lm</text:span><text:span text:style-name="T172"> 33:6 </text:span><text:span text:style-name="T323">“By the spoken-word </text:span><text:span text:style-name="T153">of </text:span><text:span text:style-name="T324">יהוה</text:span><text:span text:style-name="T153"> were the heavens made; &amp; all the host of them by the breath of his mouth.” </text:span></text:p><text:p text:style-name="P43" loext:marker-style-name="T320"><text:span text:style-name="T172">Jubilees 2:2</text:span><text:span text:style-name="T153"> “</text:span><text:span text:style-name="T147">For on the first day, he created the heavens which are above &amp; the earth &amp; the waters &amp; all the spirits that serve before him… &amp; </text:span><text:span text:style-name="T325">all the spirits of his creatures</text:span><text:span text:style-name="T147"> which are [now] in the heavens &amp; on the earth…”</text:span></text:p><text:p text:style-name="P44"><text:span text:style-name="T326">G</text:span><text:span text:style-name="T327">ht</text:span><text:span text:style-name="T91"> 64:8</text:span> In the beginning, Elohíym willed &amp; there came forth the beloved son—the divine love, &amp; the beloved daughter—the holy wisdom, equally proceeding from the one eternal fount; &amp; of these are the generations of the spirits of Elohíym, the sons &amp; daughters of The Eternal. 9 And these descend to earth, &amp; dwell with men &amp; teach them the ways of Elohíym, to love the laws of The Eternal, &amp; obey them, that in them they may find salvation. </text:p><text:p text:style-name="P45"><text:span text:style-name="T326">G</text:span><text:span text:style-name="T327">ht</text:span><text:span text:style-name="T91"> 68:14</text:span> For to some of the messengers Elohíym gave dominion over the course of this world, charging them to rule in wisdom, in justice, &amp; in love. But they have neglected the commands of the Most-High &amp; rebelled against the good order of Elohíym. Thus, cruelty &amp; suffering &amp; sorrow have entered the world, till the time the Master returns, &amp; takes possession of all things, &amp; calls his servants to account.” </text:p><text:p text:style-name="P45"><text:span text:style-name="T326">G</text:span><text:span text:style-name="T327">ht</text:span><text:span text:style-name="T91"> 75:10</text:span> In the beginning, Elohíym gave to all, the fruits of the trees, and the seeds, &amp; the herbs, for food; but those who loved themselves more than Elohíym or their fellows, corrupted their ways &amp; brought diseases into their bodies &amp; filled the earth with lust and violence.</text:p><text:p text:style-name="P44"><text:span text:style-name="T328">1Kings 22:19</text:span><text:span text:style-name="T329"> “I saw </text:span><text:span text:style-name="T330">יהוה </text:span><text:span text:style-name="T329">sitting on his throne with </text:span><text:span text:style-name="T331">all the hosts of heaven</text:span><text:span text:style-name="T329"> standing beside him on his right hand &amp; on his left hand.” </text:span></text:p><text:p text:style-name="P44"><text:span text:style-name="T332">Job 1:6 </text:span><text:span text:style-name="T333">“Now there was a day when the </text:span><text:span text:style-name="T334">sons of Elohíym</text:span><text:span text:style-name="T333"> came to present themselves before </text:span><text:span text:style-name="T330">יהוה</text:span><text:span text:style-name="T333">…” </text:span></text:p><text:p text:style-name="P44"><text:span text:style-name="T335">Job 38:1</text:span><text:span text:style-name="T336"> “</text:span><text:span text:style-name="T330"> יהוה </text:span><text:span text:style-name="T336">answered Job… 4 “Where were you at my laying the foundation of </text:span><text:span text:style-name="T337">the</text:span><text:span text:style-name="T336"> earth? [Gen. 1:6]… 7 when </text:span><text:span text:style-name="T337">the</text:span><text:span text:style-name="T336"> </text:span><text:span text:style-name="T338">morning stars were singing together</text:span><text:span text:style-name="T336"> &amp; all the </text:span><text:span text:style-name="T338">sons of Elohíym</text:span><text:span text:style-name="T336"> shouted for joy?” </text:span></text:p><text:p text:style-name="P26"><text:span text:style-name="T339">Dt 32:8 DSS</text:span><text:span text:style-name="T340"> <text:s/>[At the Tower of Baḅel] When the Most High apportioned the nations, at his dividing </text:span><text:span text:style-name="T341">up</text:span><text:span text:style-name="T340"> of the sons of Adam [into 70 languages], he fixed the boundaries of </text:span><text:span text:style-name="T341">the</text:span><text:span text:style-name="T340"> peoples, according to the number of the </text:span><text:span text:style-name="T342">sons of Elohiym</text:span><text:span text:style-name="T340"> [whom he set over the rebellious nations to rule over them who also rebelled [Ps. 82], 9 For </text:span><text:span text:style-name="T324">יהוה</text:span><text:span text:style-name="T340">’s portion is his people, Jacob the share of his inheritance [thru whom deliverance comes to all nations]. Dt 32:43 ESV “Rejoice with him, O heavens </text:span><text:span text:style-name="T343">[</text:span><text:span text:style-name="T344">O heavenly ones</text:span><text:span text:style-name="T343">, LEB ]</text:span><text:span text:style-name="T340">; bow down to him, </text:span><text:span text:style-name="T342">all elohíym</text:span><text:span text:style-name="T340">, for he avenges the blood of his children &amp; takes vengeance on his adversaries. He repays those who hate him &amp; cleanses his people's land.” DSS with LXX </text:span></text:p><text:p text:style-name="P44"><text:span text:style-name="T335">Ps 82:1</text:span><text:span text:style-name="T336"> Elohíym stands in the Edúth-Ĕl; he administers judgment in the midst of </text:span><text:span text:style-name="T345">the</text:span><text:span text:style-name="T338"> elohíym</text:span><text:span text:style-name="T336">…</text:span><text:span text:style-name="T346"> </text:span></text:p><text:p text:style-name="P44"><text:span text:style-name="T335">Ps 82:6</text:span><text:span text:style-name="T336"> I have said, “Ye </text:span><text:span text:style-name="T337">are</text:span><text:span text:style-name="T336"> </text:span><text:span text:style-name="T338">elohíym</text:span><text:span text:style-name="T336"> (gods) &amp; </text:span><text:span text:style-name="T338">sons of the Most High</text:span><text:span text:style-name="T336">, all of you. 7 However, you will die like men…” </text:span></text:p><text:p text:style-name="P44"><text:span text:style-name="T347">Ex 23:20-21</text:span><text:span text:style-name="T346"> “Behold, I send My Messenger before you, to keep you in the way, and to bring you into the place which I have prepared.</text:span><text:span text:style-name="T347"> </text:span><text:span text:style-name="T346">Beware of him, </text:span><text:span text:style-name="T348">&amp;</text:span><text:span text:style-name="T346"> obey his voice, do not provoke him; for he will not pardon your transgressions: for my name </text:span><text:span text:style-name="T349">is</text:span><text:span text:style-name="T346"> in him. </text:span></text:p><text:p text:style-name="P44"><text:span text:style-name="T335">John 6:38</text:span><text:span text:style-name="T336"> KJV Y'shúa said, “For I came down from heaven, not to do my own will, but the will of him that sent me… </text:span></text:p><text:p text:style-name="P44"><text:span text:style-name="T335">John 6:62</text:span><text:span text:style-name="T336"> <text:s/>“What if you see the Son of Man ascending to where he was before?” John 16:28 ESV “I came from the Father &amp; have come into the world, &amp; now I am leaving the world &amp; going to the Father.” Jn 10: 36 “…do you say about he, whom the Father set apart &amp; sent into the world, ‘You are blaspheming,’ because I said, ‘I am </text:span><text:span text:style-name="T338">a Son of Ĕl’</text:span><text:span text:style-name="T336">?” Jn 17:5 ESV “And now, Father, glorify me in your own presence with the glory that I had with you before the world existed.” </text:span></text:p><text:p text:style-name="P44"><text:span text:style-name="T328">Eph 1:20-21</text:span><text:span text:style-name="T329"> </text:span><text:span text:style-name="T330">יהוה</text:span><text:span text:style-name="T329"> “raised him from the dead &amp; seated him at his own right hand in the heavenlies, far above </text:span><text:span text:style-name="T331">all principality, authority, &amp; dominion</text:span><text:span text:style-name="T329">, &amp; every name that is named…&amp; has put all things under his feet &amp; gave him as Head over all to the congregation…” </text:span></text:p><text:p text:style-name="P44"><text:span text:style-name="T335">Rom 5:19</text:span><text:span text:style-name="T336"> “thru the disobedience of one Adam many [became &amp;] were designated sinners, so also thru the obedience of one Adam many [shall become &amp;] shall be designated righteous.” </text:span></text:p><text:p text:style-name="P44"><text:span text:style-name="T335">1Jn 3:7</text:span><text:span text:style-name="T336"> “Little children, let no one lead you astray; he who is doing righteousness is righteous, even as he is righteous, 8 he who is doing sin, he is of the slanderer.” </text:span></text:p><text:p text:style-name="P44"><text:span text:style-name="T335">Revelation 22:14</text:span><text:span text:style-name="T336"> “Blessed are those doing his commandments, so that the authority shall be theirs unto the tree of life &amp; to enter through the gates into the city.”</text:span></text:p></text:note-body></text:note></text:span><text:span text:style-name="T319">]</text:span></text:p>
            </table:table-cell>
            <table:covered-table-cell/>
            <table:covered-table-cell/>
            <table:covered-table-cell/>
            <table:covered-table-cell/>
          </table:table-row>
          <text:soft-page-break/>
          <table:table-row table:style-name="Table15.11">
            <table:table-cell table:style-name="Table15.A11" table:number-columns-spanned="5" office:value-type="string">
              <text:p text:style-name="P46" loext:marker-style-name="T350"><text:span text:style-name="T351">Qorbanót:</text:span><text:span text:style-name="T228"> </text:span><text:span text:style-name="T167"><text:s/></text:span><text:span text:style-name="T210">Elohái,</text:span><text:span text:style-name="T167"> I present myself as an offering &amp; a living-sacrifice before you. And I submit my mind to be renewed, so that I may be transformed to do your will in all things; to walk</text:span><text:span text:style-name="T352"> in loyal love, even as </text:span><text:span text:style-name="T210">Mashíakh</text:span><text:span text:style-name="T352"> also loved you &amp; </text:span><text:span text:style-name="T353">us</text:span><text:span text:style-name="T352">, &amp; gave himself up for us as a ransom, </text:span><text:span text:style-name="T353">qorbán,</text:span><text:span text:style-name="T352"> &amp; </text:span><text:span text:style-name="T353">sacrifice</text:span><text:span text:style-name="T352"> </text:span><text:span text:style-name="T353">of love </text:span><text:span text:style-name="T352">for a sweet-smelling fragrance, &amp; by which he asked for, purchased, &amp; received us as his own inheritance</text:span><text:span text:style-name="T353">.</text:span><text:span text:style-name="T354"> </text:span><text:span text:style-name="T355">Ps 2:7-12; Is 53 <text:s/></text:span><text:span text:style-name="T167">Morning-Day-Evening-Night, l</text:span><text:span text:style-name="T356">et my prayers &amp; the lifting of my hands be placed before </text:span><text:span text:style-name="T167">y</text:span><text:span text:style-name="T356">ou </text:span><text:span text:style-name="T357">like</text:span><text:span text:style-name="T358"> </text:span><text:span text:style-name="T356">offerings of incense. Be attentive to the sound of my cry, my </text:span><text:span text:style-name="T210">Elo</text:span><text:span text:style-name="T359">a</text:span><text:span text:style-name="T210">h</text:span><text:span text:style-name="T356">.” I pour out my nefésh in surrender before </text:span><text:span text:style-name="T167">y</text:span><text:span text:style-name="T356">ou like pouring a libation of wine upon </text:span><text:span text:style-name="T167">an</text:span><text:span text:style-name="T356"> Altar. With joy, I enter </text:span><text:span text:style-name="T167">y</text:span><text:span text:style-name="T356">our gates with thanksgiving &amp; </text:span><text:span text:style-name="T167">y</text:span><text:span text:style-name="T356">our courts with praise. </text:span><text:span text:style-name="T167">Fill me with your Ruáḥ ha’Qodésh that I may put to death sinful thoughts, words, &amp; deeds, &amp; fulfill your commandments &amp; will in my life. </text:span><text:span text:style-name="T360">“For you do not delight in </text:span><text:span text:style-name="T361">[</text:span><text:span text:style-name="T360">the butchery of animal</text:span><text:span text:style-name="T361">]</text:span><text:span text:style-name="T360"> sacrifice…</text:span><text:span text:style-name="T362">;</text:span><text:span text:style-name="T360"> the true &amp; delightful sacrifices to you have always been a spirit broken </text:span><text:span text:style-name="T361">[</text:span><text:span text:style-name="T360">of arrogance</text:span><text:span text:style-name="T361">]</text:span><text:span text:style-name="T360">. </text:span><text:span text:style-name="T363">Y</text:span><text:span text:style-name="T360">ou desire mercy &amp; the doing of right, the loving of kindness, &amp; the walking of humility before you. A body you prepared for me. And I said, ‘Behold! I </text:span><text:span text:style-name="T364">go</text:span><text:span text:style-name="T360"> </text:span><text:span text:style-name="T361">[</text:span><text:span text:style-name="T360">to the earth</text:span><text:span text:style-name="T361">]</text:span><text:span text:style-name="T360">. I delight to do your will…your Tor</text:span><text:span text:style-name="T365">á</text:span><text:span text:style-name="T360">h </text:span><text:span text:style-name="T366">(Instruction)</text:span><text:span text:style-name="T360"> is in my heart.’” <text:s/></text:span><text:span text:style-name="T367"><text:note text:id="ftn8" text:note-class="footnote"><text:note-citation>2</text:note-citation><text:note-body><text:p text:style-name="P47"><text:s/><text:span text:style-name="T368">From the testimony of the scriptures themselves, and other historical witnesses, we have come to understand that t</text:span><text:span text:style-name="T369">he original scriptures did not promote </text:span><text:span text:style-name="T370">bloody </text:span><text:span text:style-name="T369">animal butchery </text:span><text:span text:style-name="T371">for sacrifices or food for humanity</text:span><text:span text:style-name="T369">. </text:span><text:span text:style-name="T372">Ps</text:span><text:span text:style-name="T373"> 51:15-17; 141:2; 40:6 LXX Heb 10:5; Hos 6:6-7; 14:1-3; </text:span><text:span text:style-name="T372">Micah 6:6-8; </text:span><text:span text:style-name="T373">Mal 1:11;</text:span><text:span text:style-name="T369"> Amos 5:25. See Endnote.</text:span></text:p></text:note-body></text:note></text:span><text:span text:style-name="T367"><text:s/></text:span><text:span text:style-name="T228">[</text:span><text:span text:style-name="T228"><text:note text:id="ftn9" text:note-class="endnote"><text:note-citation>viii</text:note-citation><text:note-body><text:p text:style-name="P48" loext:marker-style-name="T374"><text:span text:style-name="T375"><text:s/></text:span><text:span text:style-name="T376">“For </text:span><text:span text:style-name="T377">you</text:span><text:span text:style-name="T376"> delight not in </text:span><text:span text:style-name="T154">(animal) </text:span><text:span text:style-name="T378">sacrifice or </text:span><text:span text:style-name="T154">I</text:span><text:span text:style-name="T378"> would give it</text:span><text:span text:style-name="T154">; You are not</text:span><text:span text:style-name="T378"> pleased with a </text:span><text:span text:style-name="T154">fiery-smoke-</text:span><text:span text:style-name="T378">offering</text:span><text:span text:style-name="T154"> [of flesh &amp; blood]</text:span><text:span text:style-name="T378">. The </text:span><text:span text:style-name="T154">true </text:span><text:span text:style-name="T378">sacrifices of </text:span><text:span text:style-name="T343">Elohíym [that he delights in]</text:span><text:span text:style-name="T378"> are a broken spirit [broken of self-centered pride]; </text:span><text:span text:style-name="T154">A</text:span><text:span text:style-name="T378"> broken &amp; contrite heart, O </text:span><text:span text:style-name="T343">Elohíym</text:span><text:span text:style-name="T378">, you will not despise.</text:span><text:span text:style-name="T154">” </text:span><text:span text:style-name="T379">For you</text:span><text:span text:style-name="T380"> </text:span><text:span text:style-name="T379">“</text:span><text:span text:style-name="T380">desire mercy &amp; not [merciless animal butchery &amp;] sacrifice;</text:span><text:span text:style-name="T379"> </text:span><text:span text:style-name="T380">&amp; the knowing of </text:span><text:span text:style-name="T379">Ěl</text:span><text:span text:style-name="T380"> </text:span><text:span text:style-name="T379">rather</text:span><text:span text:style-name="T380"> than burnt</text:span><text:span text:style-name="T379">-</text:span><text:span text:style-name="T380">offerings </text:span><text:span text:style-name="T378">[</text:span><text:span text:style-name="T154">of flesh &amp; blood]</text:span><text:span text:style-name="T378">. </text:span><text:span text:style-name="T380">But [a deviant priesthood], like Adam, have broken the Covenant.</text:span><text:span text:style-name="T379">” “</text:span><text:span text:style-name="T380">With what shall I come before יהוה &amp; bow myself before Elohíym the lofty one? Shall I come before him with fiery offerings—with calves a year old? Is יהוה pleased with thousands of rams or ten thousand rivers of oil? Shall I give my first-born for my transgression—the fruit of my body for the sin of my being?”</text:span><text:span text:style-name="T381"> </text:span><text:span text:style-name="T380">“He has declared to you, O man, what is good &amp; what יהוה requires of you but to do right &amp; </text:span><text:soft-page-break/><text:span text:style-name="T380">to love kindness &amp; to walk humbly with your Elohíym. </text:span><text:span text:style-name="T379">“[Such animal] </text:span><text:span text:style-name="T380">sacrifice &amp; offering you did</text:span><text:span text:style-name="T379"> not</text:span><text:span text:style-name="T380"> desire</text:span><text:span text:style-name="T379">. But a body you prepared for me</text:span><text:span text:style-name="T380">.</text:span><text:span text:style-name="T379"> </text:span><text:span text:style-name="T380">You have not required [such] </text:span><text:span text:style-name="T379">smoke</text:span><text:span text:style-name="T380"> &amp; sin offering.</text:span><text:span text:style-name="T379"> And I said, Behold, I come…I delight to do your will…your Torah is in my heart.”</text:span></text:p></text:note-body></text:note></text:span><text:span text:style-name="T228">]</text:span></text:p>
            </table:table-cell>
            <table:covered-table-cell/>
            <table:covered-table-cell/>
            <table:covered-table-cell/>
            <table:covered-table-cell/>
          </table:table-row>
        </table:table>
        <table:table table:name="Table16" table:style-name="Table16">
          <table:table-column table:style-name="Table16.A"/>
          <table:table-column table:style-name="Table16.B"/>
          <table:table-column table:style-name="Table16.C"/>
          <table:table-column table:style-name="Table16.D"/>
          <table:table-column table:style-name="Table16.E"/>
          <table:table-column table:style-name="Table16.D"/>
          <table:table-column table:style-name="Table16.G"/>
          <table:table-column table:style-name="Table16.H"/>
          <table:table-column table:style-name="Table16.I"/>
          <table:table-column table:style-name="Table16.H"/>
          <table:table-column table:style-name="Table16.C"/>
          <table:table-column table:style-name="Table16.E"/>
          <table:table-column table:style-name="Table16.C"/>
          <table:table-column table:style-name="Table16.D"/>
          <table:table-column table:style-name="Table16.B"/>
          <table:table-column table:style-name="Table16.P"/>
          <table:table-column table:style-name="Table16.Q"/>
          <table:table-column table:style-name="Table16.D"/>
          <table:table-column table:style-name="Table16.C"/>
          <table:table-column table:style-name="Table16.E"/>
          <table:table-column table:style-name="Table16.D"/>
          <table:table-column table:style-name="Table16.E"/>
          <table:table-column table:style-name="Table16.C"/>
          <table:table-column table:style-name="Table16.D"/>
          <table:table-column table:style-name="Table16.H"/>
          <table:table-column table:style-name="Table16.C" table:number-columns-repeated="2"/>
          <table:table-column table:style-name="Table16.E"/>
          <table:table-column table:style-name="Table16.D"/>
          <table:table-column table:style-name="Table16.C"/>
          <table:table-column table:style-name="Table16.E"/>
          <table:table-column table:style-name="Table16.f"/>
          <table:table-row table:style-name="Table16.1">
            <table:table-cell table:style-name="Table16.A1" table:number-columns-spanned="32" office:value-type="string">
              <text:p text:style-name="P49" loext:marker-style-name="T382"><text:span text:style-name="T167">Barúḳ Attá, </text:span><text:span text:style-name="T383">יהוה</text:span><text:span text:style-name="T167">, Elohéynu, who created the Heavens &amp; the Earth &amp; all therein in 6-Days, Ceased, &amp; Sanctified the 7</text:span><text:span text:style-name="T384">th</text:span><text:span text:style-name="T167">; </text:span><text:span text:style-name="T385">G</text:span><text:span text:style-name="T167">rant our hearts discernment to distinguish between the Seen &amp; Unseen realms, the Dawn, Day, Dusk, &amp; Night, the </text:span><text:span text:style-name="T386">Š</text:span><text:span text:style-name="T167">abbaths, Months, Festivals &amp; Seasons of the Year, </text:span><text:span text:style-name="T387">&amp; </text:span><text:span text:style-name="T167">the Domed-Firmament above us </text:span><text:span text:style-name="T387">with its</text:span><text:span text:style-name="T167"> lights rotating around us—</text:span></text:p>
              <text:p text:style-name="P49" loext:marker-style-name="T382"><text:span text:style-name="T167">the Sun &amp; Moon with fixed &amp; wondering Stars </text:span><text:span text:style-name="T388">within</text:span><text:span text:style-name="T167">. Barúḳ Attá, </text:span><text:span text:style-name="T389">יהוה</text:span><text:span text:style-name="T167">, the Source, Sustainer, </text:span><text:span text:style-name="T390">&amp; Judge</text:span><text:span text:style-name="T167"> of all </text:span><text:span text:style-name="T390">Creation</text:span><text:span text:style-name="T167">.</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16.2">
            <table:table-cell table:style-name="Table16.A2" table:number-columns-spanned="32" office:value-type="string">
              <text:p text:style-name="P50" loext:marker-style-name="T391"><text:span text:style-name="T392">Netsarim Calendar; Witnessed in the Tanakh &amp; Books of Enoch, Jubilees, the Dead Sea Scrolls, </text:span><text:span text:style-name="T393">Ght,</text:span><text:span text:style-name="T392"> Ex 12:2, Lev 23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16.3">
            <table:table-cell table:style-name="Table16.A3" office:value-type="string">
              <text:p text:style-name="P50" loext:marker-style-name="T394"><text:span text:style-name="T394">Spring</text:span><text:span text:style-name="T394"/></text:p>
            </table:table-cell>
            <table:table-cell table:style-name="Table16.B3" office:value-type="string">
              <text:p text:style-name="P50" loext:marker-style-name="T394"><text:span text:style-name="T394">1</text:span><text:span text:style-name="T395">st</text:span></text:p>
            </table:table-cell>
            <table:table-cell table:style-name="Table16.C3" office:value-type="string">
              <text:p text:style-name="P50" loext:marker-style-name="T394"><text:span text:style-name="T394">2</text:span><text:span text:style-name="T395">nd</text:span></text:p>
            </table:table-cell>
            <table:table-cell table:style-name="Table16.C3" office:value-type="string">
              <text:p text:style-name="P50" loext:marker-style-name="T394"><text:span text:style-name="T394">3</text:span><text:span text:style-name="T395">rd</text:span></text:p>
            </table:table-cell>
            <table:table-cell table:style-name="Table16.C3" office:value-type="string">
              <text:p text:style-name="P50" loext:marker-style-name="T394"><text:span text:style-name="T394">4</text:span><text:span text:style-name="T395">th</text:span></text:p>
            </table:table-cell>
            <table:table-cell table:style-name="Table16.C3" office:value-type="string">
              <text:p text:style-name="P50" loext:marker-style-name="T394"><text:span text:style-name="T394">5</text:span><text:span text:style-name="T395">th</text:span></text:p>
            </table:table-cell>
            <table:table-cell table:style-name="Table16.C3" office:value-type="string">
              <text:p text:style-name="P50" loext:marker-style-name="T396"><text:span text:style-name="T396">6</text:span><text:span text:style-name="T397">th</text:span></text:p>
            </table:table-cell>
            <table:table-cell table:style-name="Table16.H3" office:value-type="string">
              <text:p text:style-name="P51" loext:marker-style-name="T394"><text:span text:style-name="T394">7</text:span><text:span text:style-name="T395">th</text:span></text:p>
            </table:table-cell>
            <table:table-cell table:style-name="Table16.I3" office:value-type="string">
              <text:p text:style-name="P50" loext:marker-style-name="T394"><text:span text:style-name="T394">Summer</text:span><text:span text:style-name="T394"/></text:p>
            </table:table-cell>
            <table:table-cell table:style-name="Table16.J3" office:value-type="string">
              <text:p text:style-name="P50" loext:marker-style-name="T394"><text:span text:style-name="T394">1</text:span><text:span text:style-name="T395">st</text:span></text:p>
            </table:table-cell>
            <table:table-cell table:style-name="Table16.K3" office:value-type="string">
              <text:p text:style-name="P50" loext:marker-style-name="T394"><text:span text:style-name="T394">2</text:span><text:span text:style-name="T395">nd</text:span></text:p>
            </table:table-cell>
            <table:table-cell table:style-name="Table16.K3" office:value-type="string">
              <text:p text:style-name="P50" loext:marker-style-name="T394"><text:span text:style-name="T394">3</text:span><text:span text:style-name="T395">rd</text:span></text:p>
            </table:table-cell>
            <table:table-cell table:style-name="Table16.K3" office:value-type="string">
              <text:p text:style-name="P50" loext:marker-style-name="T394"><text:span text:style-name="T394">4</text:span><text:span text:style-name="T395">th</text:span></text:p>
            </table:table-cell>
            <table:table-cell table:style-name="Table16.K3" office:value-type="string">
              <text:p text:style-name="P50" loext:marker-style-name="T394"><text:span text:style-name="T394">5</text:span><text:span text:style-name="T395">th</text:span></text:p>
            </table:table-cell>
            <table:table-cell table:style-name="Table16.K3" office:value-type="string">
              <text:p text:style-name="P50" loext:marker-style-name="T396"><text:span text:style-name="T396">6</text:span><text:span text:style-name="T397">th</text:span></text:p>
            </table:table-cell>
            <table:table-cell table:style-name="Table16.P3" office:value-type="string">
              <text:p text:style-name="P52" loext:marker-style-name="T394"><text:span text:style-name="T394">7</text:span><text:span text:style-name="T395">th</text:span></text:p>
            </table:table-cell>
            <table:table-cell table:style-name="Table16.Q3" office:value-type="string">
              <text:p text:style-name="P50" loext:marker-style-name="T394"><text:span text:style-name="T394">Fall</text:span><text:span text:style-name="T394"/></text:p>
            </table:table-cell>
            <table:table-cell table:style-name="Table16.R3" office:value-type="string">
              <text:p text:style-name="P50" loext:marker-style-name="T394"><text:span text:style-name="T394">1</text:span><text:span text:style-name="T395">st</text:span></text:p>
            </table:table-cell>
            <table:table-cell table:style-name="Table16.S3" office:value-type="string">
              <text:p text:style-name="P50" loext:marker-style-name="T394"><text:span text:style-name="T394">2</text:span><text:span text:style-name="T395">nd</text:span></text:p>
            </table:table-cell>
            <table:table-cell table:style-name="Table16.S3" office:value-type="string">
              <text:p text:style-name="P50" loext:marker-style-name="T394"><text:span text:style-name="T394">3</text:span><text:span text:style-name="T395">rd</text:span></text:p>
            </table:table-cell>
            <table:table-cell table:style-name="Table16.S3" office:value-type="string">
              <text:p text:style-name="P50" loext:marker-style-name="T394"><text:span text:style-name="T394">4</text:span><text:span text:style-name="T395">th</text:span></text:p>
            </table:table-cell>
            <table:table-cell table:style-name="Table16.S3" office:value-type="string">
              <text:p text:style-name="P50" loext:marker-style-name="T394"><text:span text:style-name="T394">5</text:span><text:span text:style-name="T395">th</text:span></text:p>
            </table:table-cell>
            <table:table-cell table:style-name="Table16.S3" office:value-type="string">
              <text:p text:style-name="P50" loext:marker-style-name="T396"><text:span text:style-name="T396">6</text:span><text:span text:style-name="T397">th</text:span></text:p>
            </table:table-cell>
            <table:table-cell table:style-name="Table16.X3" office:value-type="string">
              <text:p text:style-name="P50" loext:marker-style-name="T394"><text:span text:style-name="T394">7</text:span><text:span text:style-name="T395">th</text:span></text:p>
            </table:table-cell>
            <table:table-cell table:style-name="Table16.Y3" office:value-type="string">
              <text:p text:style-name="P50" loext:marker-style-name="T394"><text:span text:style-name="T394">Winter</text:span><text:span text:style-name="T394"/></text:p>
            </table:table-cell>
            <table:table-cell table:style-name="Table16.Z3" office:value-type="string">
              <text:p text:style-name="P50" loext:marker-style-name="T394"><text:span text:style-name="T394">1</text:span><text:span text:style-name="T395">st</text:span></text:p>
            </table:table-cell>
            <table:table-cell table:style-name="Table16.a3" office:value-type="string">
              <text:p text:style-name="P50" loext:marker-style-name="T394"><text:span text:style-name="T394">2</text:span><text:span text:style-name="T395">nd</text:span></text:p>
            </table:table-cell>
            <table:table-cell table:style-name="Table16.a3" office:value-type="string">
              <text:p text:style-name="P50" loext:marker-style-name="T394"><text:span text:style-name="T394">3</text:span><text:span text:style-name="T395">rd</text:span></text:p>
            </table:table-cell>
            <table:table-cell table:style-name="Table16.a3" office:value-type="string">
              <text:p text:style-name="P50" loext:marker-style-name="T394"><text:span text:style-name="T394">4</text:span><text:span text:style-name="T395">th</text:span></text:p>
            </table:table-cell>
            <table:table-cell table:style-name="Table16.a3" office:value-type="string">
              <text:p text:style-name="P50" loext:marker-style-name="T394"><text:span text:style-name="T394">5</text:span><text:span text:style-name="T395">th</text:span></text:p>
            </table:table-cell>
            <table:table-cell table:style-name="Table16.a3" office:value-type="string">
              <text:p text:style-name="P52" loext:marker-style-name="T394"><text:span text:style-name="T396">6</text:span><text:span text:style-name="T397">th <text:s text:c="10"/></text:span></text:p>
            </table:table-cell>
            <table:table-cell table:style-name="Table16.f3" office:value-type="string">
              <text:p text:style-name="P52" loext:marker-style-name="T394"><text:span text:style-name="T394">7</text:span><text:span text:style-name="T395">th</text:span></text:p>
            </table:table-cell>
          </table:table-row>
          <table:table-row table:style-name="Table16.3">
            <table:table-cell table:style-name="Table16.A4" office:value-type="string">
              <text:p text:style-name="P53" loext:marker-style-name="T398"/>
            </table:table-cell>
            <table:table-cell table:style-name="Table16.B4" table:number-columns-spanned="7" office:value-type="string">
              <text:p text:style-name="P54" loext:marker-style-name="T399"><text:span text:style-name="T398">Spring Equinox Week</text:span><text:span text:style-name="T399"/></text:p>
            </table:table-cell>
            <table:covered-table-cell/>
            <table:covered-table-cell/>
            <table:covered-table-cell/>
            <table:covered-table-cell/>
            <table:covered-table-cell/>
            <table:covered-table-cell/>
            <table:table-cell table:style-name="Table16.I4" office:value-type="string">
              <text:p text:style-name="P55" loext:marker-style-name="T399"/>
            </table:table-cell>
            <table:table-cell table:style-name="Table16.J4" table:number-columns-spanned="7" office:value-type="string">
              <text:p text:style-name="P56" loext:marker-style-name="T399"><text:span text:style-name="T398">Summer Solstice Week</text:span><text:span text:style-name="T399"/></text:p>
            </table:table-cell>
            <table:covered-table-cell/>
            <table:covered-table-cell/>
            <table:covered-table-cell/>
            <table:covered-table-cell/>
            <table:covered-table-cell/>
            <table:covered-table-cell/>
            <table:table-cell table:style-name="Table16.Q4" office:value-type="string">
              <text:p text:style-name="P55" loext:marker-style-name="T399"/>
            </table:table-cell>
            <table:table-cell table:style-name="Table16.R4" table:number-columns-spanned="7" office:value-type="string">
              <text:p text:style-name="P56" loext:marker-style-name="T399"><text:span text:style-name="T398">Autumn Equinox Week</text:span><text:span text:style-name="T399"/></text:p>
            </table:table-cell>
            <table:covered-table-cell/>
            <table:covered-table-cell/>
            <table:covered-table-cell/>
            <table:covered-table-cell/>
            <table:covered-table-cell/>
            <table:covered-table-cell/>
            <table:table-cell table:style-name="Table16.Y4" office:value-type="string">
              <text:p text:style-name="P55" loext:marker-style-name="T399"/>
            </table:table-cell>
            <table:table-cell table:style-name="Table16.Z4" table:number-columns-spanned="7" office:value-type="string">
              <text:p text:style-name="P56" loext:marker-style-name="T400"><text:span text:style-name="T401">Winter Solstice Week</text:span><text:span text:style-name="T400"/></text:p>
            </table:table-cell>
            <table:covered-table-cell/>
            <table:covered-table-cell/>
            <table:covered-table-cell/>
            <table:covered-table-cell/>
            <table:covered-table-cell/>
            <table:covered-table-cell/>
          </table:table-row>
          <table:table-row table:style-name="Table16.2">
            <table:table-cell table:style-name="Table16.A5" table:number-rows-spanned="5" office:value-type="string">
              <text:p text:style-name="P57" loext:marker-style-name="T395"><text:span text:style-name="T394">1</text:span><text:span text:style-name="T395">st</text:span><text:span text:style-name="T394"> </text:span></text:p>
              <text:p text:style-name="P57" loext:marker-style-name="T402"><text:span text:style-name="T402">Month</text:span><text:span text:style-name="T402"/></text:p>
              <text:p text:style-name="P58" loext:marker-style-name="T402"/>
              <text:p text:style-name="P56" loext:marker-style-name="T399"><text:span text:style-name="T403">Pesach</text:span><text:span text:style-name="T399"/></text:p>
            </table:table-cell>
            <table:table-cell table:style-name="Table16.B5" office:value-type="string">
              <text:p text:style-name="P56" loext:marker-style-name="T399"><text:span text:style-name="T399">362</text:span><text:span text:style-name="T399"/></text:p>
            </table:table-cell>
            <table:table-cell table:style-name="Table16.C5" office:value-type="string">
              <text:p text:style-name="P56" loext:marker-style-name="T399"><text:span text:style-name="T399">363</text:span><text:span text:style-name="T399"/></text:p>
            </table:table-cell>
            <table:table-cell table:style-name="Table16.D5" office:value-type="string">
              <text:p text:style-name="P56" loext:marker-style-name="T399"><text:span text:style-name="T399">364 </text:span><text:span text:style-name="T399"/></text:p>
            </table:table-cell>
            <table:table-cell table:style-name="Table16.E5" office:value-type="string">
              <text:p text:style-name="P56" loext:marker-style-name="T404"><text:span text:style-name="T404">1</text:span><text:span text:style-name="T404"/></text:p>
            </table:table-cell>
            <table:table-cell table:style-name="Table16.F5" office:value-type="string">
              <text:p text:style-name="P56" loext:marker-style-name="T400"><text:span text:style-name="T400">2</text:span><text:span text:style-name="T400"/></text:p>
            </table:table-cell>
            <table:table-cell table:style-name="Table16.F5" office:value-type="string">
              <text:p text:style-name="P56" loext:marker-style-name="T399"><text:span text:style-name="T399">3</text:span><text:span text:style-name="T399"/></text:p>
            </table:table-cell>
            <table:table-cell table:style-name="Table16.H5" office:value-type="string">
              <text:p text:style-name="P54" loext:marker-style-name="T405"><text:span text:style-name="T405">4</text:span><text:span text:style-name="T405"/></text:p>
            </table:table-cell>
            <table:table-cell table:style-name="Table16.I5" table:number-rows-spanned="5" office:value-type="string">
              <text:p text:style-name="P57" loext:marker-style-name="T395"><text:span text:style-name="T394">4</text:span><text:span text:style-name="T395">th</text:span></text:p>
              <text:p text:style-name="P57" loext:marker-style-name="T402"><text:span text:style-name="T402">Month</text:span><text:span text:style-name="T402"/></text:p>
              <text:p text:style-name="P57" loext:marker-style-name="T394"><text:span text:style-name="T406"><text:s/>Select a Lamb</text:span><text:span text:style-name="T394"/></text:p>
            </table:table-cell>
            <table:table-cell table:style-name="Table16.J5" table:number-columns-spanned="2" office:value-type="string">
              <text:p text:style-name="P59" loext:marker-style-name="T407"/>
            </table:table-cell>
            <table:covered-table-cell/>
            <table:table-cell table:style-name="Table16.L5" office:value-type="string">
              <text:p text:style-name="P60" loext:marker-style-name="T408"/>
            </table:table-cell>
            <table:table-cell table:style-name="Table16.E5" office:value-type="string">
              <text:p text:style-name="P56" loext:marker-style-name="T409"><text:span text:style-name="T409">1</text:span><text:span text:style-name="T409"/></text:p>
            </table:table-cell>
            <table:table-cell table:style-name="Table16.N5" office:value-type="string">
              <text:p text:style-name="P56" loext:marker-style-name="T410"><text:span text:style-name="T410">2</text:span><text:span text:style-name="T410"/></text:p>
            </table:table-cell>
            <table:table-cell table:style-name="Table16.O5" office:value-type="string">
              <text:p text:style-name="P56" loext:marker-style-name="T407"><text:span text:style-name="T407">3</text:span><text:span text:style-name="T407"/></text:p>
            </table:table-cell>
            <table:table-cell table:style-name="Table16.P5" office:value-type="string">
              <text:p text:style-name="P61" loext:marker-style-name="T408"><text:span text:style-name="T408">4</text:span><text:span text:style-name="T411">(21)</text:span></text:p>
            </table:table-cell>
            <table:table-cell table:style-name="Table16.Q5" table:number-rows-spanned="5" office:value-type="string">
              <text:p text:style-name="P57" loext:marker-style-name="T395"><text:span text:style-name="T394">7</text:span><text:span text:style-name="T395">th</text:span></text:p>
              <text:p text:style-name="P62" loext:marker-style-name="T402"><text:span text:style-name="T402">Month</text:span><text:span text:style-name="T402"/></text:p>
              <text:p text:style-name="P50" loext:marker-style-name="T406"><text:span text:style-name="T406">Yom Kippur</text:span><text:span text:style-name="T406"/></text:p>
              <text:p text:style-name="P63" loext:marker-style-name="T403"/>
              <text:p text:style-name="P50" loext:marker-style-name="T394"><text:span text:style-name="T403">Sukkot</text:span><text:span text:style-name="T394"/></text:p>
            </table:table-cell>
            <table:table-cell table:style-name="Table16.R5" table:number-columns-spanned="2" office:value-type="string">
              <text:p text:style-name="P55" loext:marker-style-name="T399"/>
            </table:table-cell>
            <table:covered-table-cell/>
            <table:table-cell table:style-name="Table16.T5" office:value-type="string">
              <text:p text:style-name="P55" loext:marker-style-name="T399"/>
            </table:table-cell>
            <table:table-cell table:style-name="Table16.E5" office:value-type="string">
              <text:p text:style-name="P56" loext:marker-style-name="T404"><text:span text:style-name="T404">1</text:span><text:span text:style-name="T404"/></text:p>
            </table:table-cell>
            <table:table-cell table:style-name="Table16.F5" office:value-type="string">
              <text:p text:style-name="P56" loext:marker-style-name="T400"><text:span text:style-name="T400">2</text:span><text:span text:style-name="T400"/></text:p>
            </table:table-cell>
            <table:table-cell table:style-name="Table16.F5" office:value-type="string">
              <text:p text:style-name="P56" loext:marker-style-name="T399"><text:span text:style-name="T399">3</text:span><text:span text:style-name="T399"/></text:p>
            </table:table-cell>
            <table:table-cell table:style-name="Table16.H5" office:value-type="string">
              <text:p text:style-name="P56" loext:marker-style-name="T405"><text:span text:style-name="T405">4</text:span><text:span text:style-name="T405"/></text:p>
            </table:table-cell>
            <table:table-cell table:style-name="Table16.Y5" table:number-rows-spanned="5" office:value-type="string">
              <text:p text:style-name="P57" loext:marker-style-name="T395"><text:span text:style-name="T394">10</text:span><text:span text:style-name="T395">th</text:span></text:p>
              <text:p text:style-name="P64" loext:marker-style-name="T394"><text:span text:style-name="T402">Month</text:span><text:span text:style-name="T394"/></text:p>
            </table:table-cell>
            <table:table-cell table:style-name="Table16.Z5" table:number-columns-spanned="2" office:value-type="string">
              <text:p text:style-name="P65" loext:marker-style-name="T399"/>
            </table:table-cell>
            <table:covered-table-cell/>
            <table:table-cell table:style-name="Table16.b5" office:value-type="string">
              <text:p text:style-name="P66" loext:marker-style-name="T412"/>
            </table:table-cell>
            <table:table-cell table:style-name="Table16.E5" office:value-type="string">
              <text:p text:style-name="P67" loext:marker-style-name="T404"><text:span text:style-name="T405"><text:s/></text:span><text:span text:style-name="T404">1</text:span></text:p>
            </table:table-cell>
            <table:table-cell table:style-name="Table16.d5" office:value-type="string">
              <text:p text:style-name="P68" loext:marker-style-name="T400"><text:span text:style-name="T400"><text:s/>2</text:span><text:span text:style-name="T400"/></text:p>
            </table:table-cell>
            <table:table-cell table:style-name="Table16.e5" office:value-type="string">
              <text:p text:style-name="P69" loext:marker-style-name="T399"><text:span text:style-name="T399"><text:s/>3</text:span><text:span text:style-name="T399"/></text:p>
            </table:table-cell>
            <table:table-cell table:style-name="Table16.f5" office:value-type="string">
              <text:p text:style-name="P61" loext:marker-style-name="T399"><text:span text:style-name="T405">4</text:span><text:span text:style-name="T405"/></text:p>
            </table:table-cell>
          </table:table-row>
          <table:table-row table:style-name="Table16.2">
            <table:covered-table-cell table:style-name="Table16.A6"/>
            <table:table-cell table:style-name="Table16.B6" office:value-type="string">
              <text:p text:style-name="P56" loext:marker-style-name="T399"><text:span text:style-name="T399">5</text:span><text:span text:style-name="T399"/></text:p>
            </table:table-cell>
            <table:table-cell table:style-name="Table16.C6" office:value-type="string">
              <text:p text:style-name="P56" loext:marker-style-name="T399"><text:span text:style-name="T399">6</text:span><text:span text:style-name="T399"/></text:p>
            </table:table-cell>
            <table:table-cell table:style-name="Table16.C6" office:value-type="string">
              <text:p text:style-name="P56" loext:marker-style-name="T399"><text:span text:style-name="T399">7</text:span><text:span text:style-name="T399"/></text:p>
            </table:table-cell>
            <table:table-cell table:style-name="Table16.C6" office:value-type="string">
              <text:p text:style-name="P56" loext:marker-style-name="T399"><text:span text:style-name="T399">8</text:span><text:span text:style-name="T399"/></text:p>
            </table:table-cell>
            <table:table-cell table:style-name="Table16.C6" office:value-type="string">
              <text:p text:style-name="P56" loext:marker-style-name="T400"><text:span text:style-name="T400">9</text:span><text:span text:style-name="T400"/></text:p>
            </table:table-cell>
            <table:table-cell table:style-name="Table16.G6" office:value-type="string">
              <text:p text:style-name="P70" loext:marker-style-name="T404"><text:span text:style-name="T404">10</text:span><text:span text:style-name="T404"/></text:p>
            </table:table-cell>
            <table:table-cell table:style-name="Table16.H6" office:value-type="string">
              <text:p text:style-name="P71" loext:marker-style-name="T405"><text:span text:style-name="T405">11</text:span><text:span text:style-name="T405"/></text:p>
            </table:table-cell>
            <table:covered-table-cell table:style-name="Table16.I6"/>
            <table:table-cell table:style-name="Table16.J6" office:value-type="string">
              <text:p text:style-name="P56" loext:marker-style-name="T407"><text:span text:style-name="T407">5</text:span><text:span text:style-name="T407"/></text:p>
            </table:table-cell>
            <table:table-cell table:style-name="Table16.K6" office:value-type="string">
              <text:p text:style-name="P56" loext:marker-style-name="T407"><text:span text:style-name="T407">6</text:span><text:span text:style-name="T407"/></text:p>
            </table:table-cell>
            <table:table-cell table:style-name="Table16.L6" office:value-type="string">
              <text:p text:style-name="P56" loext:marker-style-name="T407"><text:span text:style-name="T407">7</text:span><text:span text:style-name="T407"/></text:p>
            </table:table-cell>
            <table:table-cell table:style-name="Table16.M6" office:value-type="string">
              <text:p text:style-name="P56" loext:marker-style-name="T407"><text:span text:style-name="T407">8</text:span><text:span text:style-name="T407"/></text:p>
            </table:table-cell>
            <table:table-cell table:style-name="Table16.N6" office:value-type="string">
              <text:p text:style-name="P56" loext:marker-style-name="T410"><text:span text:style-name="T410">9</text:span><text:span text:style-name="T410"/></text:p>
            </table:table-cell>
            <table:table-cell table:style-name="Table16.O6" office:value-type="string">
              <text:p text:style-name="P56" loext:marker-style-name="T407"><text:span text:style-name="T407">10</text:span><text:span text:style-name="T407"/></text:p>
            </table:table-cell>
            <table:table-cell table:style-name="Table16.P6" office:value-type="string">
              <text:p text:style-name="P61" loext:marker-style-name="T408"><text:span text:style-name="T408">11</text:span><text:span text:style-name="T411">(28)</text:span></text:p>
            </table:table-cell>
            <table:covered-table-cell table:style-name="Table16.Q6"/>
            <table:table-cell table:style-name="Table16.B6" office:value-type="string">
              <text:p text:style-name="P56" loext:marker-style-name="T399"><text:span text:style-name="T399">5</text:span><text:span text:style-name="T399"/></text:p>
            </table:table-cell>
            <table:table-cell table:style-name="Table16.C6" office:value-type="string">
              <text:p text:style-name="P56" loext:marker-style-name="T399"><text:span text:style-name="T399">6</text:span><text:span text:style-name="T399"/></text:p>
            </table:table-cell>
            <table:table-cell table:style-name="Table16.C6" office:value-type="string">
              <text:p text:style-name="P56" loext:marker-style-name="T399"><text:span text:style-name="T399">7</text:span><text:span text:style-name="T399"/></text:p>
            </table:table-cell>
            <table:table-cell table:style-name="Table16.C6" office:value-type="string">
              <text:p text:style-name="P56" loext:marker-style-name="T399"><text:span text:style-name="T399">8</text:span><text:span text:style-name="T399"/></text:p>
            </table:table-cell>
            <table:table-cell table:style-name="Table16.C6" office:value-type="string">
              <text:p text:style-name="P56" loext:marker-style-name="T400"><text:span text:style-name="T400">9</text:span><text:span text:style-name="T400"/></text:p>
            </table:table-cell>
            <table:table-cell table:style-name="Table16.G6" office:value-type="string">
              <text:p text:style-name="P56" loext:marker-style-name="T404"><text:span text:style-name="T404">10</text:span><text:span text:style-name="T404"/></text:p>
            </table:table-cell>
            <table:table-cell table:style-name="Table16.X6" office:value-type="string">
              <text:p text:style-name="P56" loext:marker-style-name="T405"><text:span text:style-name="T405">11</text:span><text:span text:style-name="T405"/></text:p>
            </table:table-cell>
            <table:covered-table-cell table:style-name="Table16.Y6"/>
            <table:table-cell table:style-name="Table16.Z6" office:value-type="string">
              <text:p text:style-name="P72" loext:marker-style-name="T399"><text:span text:style-name="T399"><text:s/>5</text:span><text:span text:style-name="T399"/></text:p>
            </table:table-cell>
            <table:table-cell table:style-name="Table16.a6" office:value-type="string">
              <text:p text:style-name="P73" loext:marker-style-name="T399"><text:span text:style-name="T399"><text:s/>6</text:span><text:span text:style-name="T399"/></text:p>
            </table:table-cell>
            <table:table-cell table:style-name="Table16.b6" office:value-type="string">
              <text:p text:style-name="P74" loext:marker-style-name="T399"><text:span text:style-name="T399"><text:s text:c="2"/>7</text:span><text:span text:style-name="T399"/></text:p>
            </table:table-cell>
            <table:table-cell table:style-name="Table16.c6" office:value-type="string">
              <text:p text:style-name="P67" loext:marker-style-name="T399"><text:span text:style-name="T399"><text:s/>8</text:span><text:span text:style-name="T399"/></text:p>
            </table:table-cell>
            <table:table-cell table:style-name="Table16.d6" office:value-type="string">
              <text:p text:style-name="P68" loext:marker-style-name="T400"><text:span text:style-name="T400"><text:s/>9</text:span><text:span text:style-name="T400"/></text:p>
            </table:table-cell>
            <table:table-cell table:style-name="Table16.e6" office:value-type="string">
              <text:p text:style-name="P69" loext:marker-style-name="T399"><text:span text:style-name="T399">10</text:span><text:span text:style-name="T399"/></text:p>
            </table:table-cell>
            <table:table-cell table:style-name="Table16.f6" office:value-type="string">
              <text:p text:style-name="P61" loext:marker-style-name="T399"><text:span text:style-name="T405">11</text:span><text:span text:style-name="T405"/></text:p>
            </table:table-cell>
          </table:table-row>
          <table:table-row table:style-name="Table16.7">
            <table:covered-table-cell table:style-name="Table16.A7"/>
            <table:table-cell table:style-name="Table16.B7" office:value-type="string">
              <text:p text:style-name="P56" loext:marker-style-name="T399"><text:span text:style-name="T399">12</text:span><text:span text:style-name="T399"/></text:p>
            </table:table-cell>
            <table:table-cell table:style-name="Table16.C7" office:value-type="string">
              <text:p text:style-name="P56" loext:marker-style-name="T399"><text:span text:style-name="T399">13</text:span><text:span text:style-name="T399"/></text:p>
            </table:table-cell>
            <table:table-cell table:style-name="Table16.D7" office:value-type="string">
              <text:p text:style-name="P56" loext:marker-style-name="T404"><text:span text:style-name="T413">14</text:span><text:span text:style-name="T413"/></text:p>
            </table:table-cell>
            <table:table-cell table:style-name="Table16.E7" office:value-type="string">
              <text:p text:style-name="P56" loext:marker-style-name="T413"><text:span text:style-name="T413">15</text:span><text:span text:style-name="T413"/></text:p>
            </table:table-cell>
            <table:table-cell table:style-name="Table16.F7" office:value-type="string">
              <text:p text:style-name="P56" loext:marker-style-name="T405"><text:span text:style-name="T405">16</text:span><text:span text:style-name="T405"/></text:p>
            </table:table-cell>
            <table:table-cell table:style-name="Table16.F7" office:value-type="string">
              <text:p text:style-name="P56" loext:marker-style-name="T405"><text:span text:style-name="T405">17</text:span><text:span text:style-name="T405"/></text:p>
            </table:table-cell>
            <table:table-cell table:style-name="Table16.H7" office:value-type="string">
              <text:p text:style-name="P54" loext:marker-style-name="T405"><text:span text:style-name="T405">18</text:span><text:span text:style-name="T405"/></text:p>
            </table:table-cell>
            <table:covered-table-cell table:style-name="Table16.I7"/>
            <table:table-cell table:style-name="Table16.J7" office:value-type="string">
              <text:p text:style-name="P56" loext:marker-style-name="T407"><text:span text:style-name="T407">12</text:span><text:span text:style-name="T407"/></text:p>
            </table:table-cell>
            <table:table-cell table:style-name="Table16.K7" office:value-type="string">
              <text:p text:style-name="P56" loext:marker-style-name="T407"><text:span text:style-name="T407">13</text:span><text:span text:style-name="T407"/></text:p>
            </table:table-cell>
            <table:table-cell table:style-name="Table16.L7" office:value-type="string">
              <text:p text:style-name="P56" loext:marker-style-name="T407"><text:span text:style-name="T407">14</text:span><text:span text:style-name="T407"/></text:p>
            </table:table-cell>
            <table:table-cell table:style-name="Table16.M7" office:value-type="string">
              <text:p text:style-name="P56" loext:marker-style-name="T410"><text:span text:style-name="T410">15</text:span><text:span text:style-name="T410"/></text:p>
            </table:table-cell>
            <table:table-cell table:style-name="Table16.N7" office:value-type="string">
              <text:p text:style-name="P56" loext:marker-style-name="T407"><text:span text:style-name="T407">16</text:span><text:span text:style-name="T407"/></text:p>
            </table:table-cell>
            <table:table-cell table:style-name="Table16.O7" office:value-type="string">
              <text:p text:style-name="P56" loext:marker-style-name="T407"><text:span text:style-name="T407">17</text:span><text:span text:style-name="T407"/></text:p>
            </table:table-cell>
            <table:table-cell table:style-name="Table16.P7" office:value-type="string">
              <text:p text:style-name="P61" loext:marker-style-name="T408"><text:span text:style-name="T408">18</text:span><text:span text:style-name="T411">(35)</text:span></text:p>
            </table:table-cell>
            <table:covered-table-cell table:style-name="Table16.Q7"/>
            <table:table-cell table:style-name="Table16.R7" office:value-type="string">
              <text:p text:style-name="P56" loext:marker-style-name="T399"><text:span text:style-name="T399">12</text:span><text:span text:style-name="T399"/></text:p>
            </table:table-cell>
            <table:table-cell table:style-name="Table16.S7" office:value-type="string">
              <text:p text:style-name="P56" loext:marker-style-name="T399"><text:span text:style-name="T399">13</text:span><text:span text:style-name="T399"/></text:p>
            </table:table-cell>
            <table:table-cell table:style-name="Table16.T7" office:value-type="string">
              <text:p text:style-name="P56" loext:marker-style-name="T399"><text:span text:style-name="T399">14</text:span><text:span text:style-name="T399"/></text:p>
            </table:table-cell>
            <table:table-cell table:style-name="Table16.E7" office:value-type="string">
              <text:p text:style-name="P56" loext:marker-style-name="T413"><text:span text:style-name="T413">15</text:span><text:span text:style-name="T413"/></text:p>
            </table:table-cell>
            <table:table-cell table:style-name="Table16.F7" office:value-type="string">
              <text:p text:style-name="P56" loext:marker-style-name="T405"><text:span text:style-name="T405">16</text:span><text:span text:style-name="T405"/></text:p>
            </table:table-cell>
            <table:table-cell table:style-name="Table16.F7" office:value-type="string">
              <text:p text:style-name="P56" loext:marker-style-name="T405"><text:span text:style-name="T405">17</text:span><text:span text:style-name="T405"/></text:p>
            </table:table-cell>
            <table:table-cell table:style-name="Table16.H7" office:value-type="string">
              <text:p text:style-name="P56" loext:marker-style-name="T405"><text:span text:style-name="T405">18</text:span><text:span text:style-name="T405"/></text:p>
            </table:table-cell>
            <table:covered-table-cell table:style-name="Table16.Y7"/>
            <table:table-cell table:style-name="Table16.Z7" office:value-type="string">
              <text:p text:style-name="P72" loext:marker-style-name="T399"><text:span text:style-name="T399">12</text:span><text:span text:style-name="T399"/></text:p>
            </table:table-cell>
            <table:table-cell table:style-name="Table16.a7" office:value-type="string">
              <text:p text:style-name="P73" loext:marker-style-name="T399"><text:span text:style-name="T399">13</text:span><text:span text:style-name="T399"/></text:p>
            </table:table-cell>
            <table:table-cell table:style-name="Table16.b7" office:value-type="string">
              <text:p text:style-name="P74" loext:marker-style-name="T399"><text:span text:style-name="T399"><text:s/>14</text:span><text:span text:style-name="T399"/></text:p>
            </table:table-cell>
            <table:table-cell table:style-name="Table16.c7" office:value-type="string">
              <text:p text:style-name="P67" loext:marker-style-name="T400"><text:span text:style-name="T400">15</text:span><text:span text:style-name="T400"/></text:p>
            </table:table-cell>
            <table:table-cell table:style-name="Table16.d7" office:value-type="string">
              <text:p text:style-name="P68" loext:marker-style-name="T399"><text:span text:style-name="T399">16</text:span><text:span text:style-name="T399"/></text:p>
            </table:table-cell>
            <table:table-cell table:style-name="Table16.e7" office:value-type="string">
              <text:p text:style-name="P69" loext:marker-style-name="T399"><text:span text:style-name="T399">17</text:span><text:span text:style-name="T399"/></text:p>
            </table:table-cell>
            <table:table-cell table:style-name="Table16.f7" office:value-type="string">
              <text:p text:style-name="P61" loext:marker-style-name="T399"><text:span text:style-name="T405">18</text:span><text:span text:style-name="T405"/></text:p>
            </table:table-cell>
          </table:table-row>
          <table:table-row table:style-name="Table16.2">
            <table:covered-table-cell table:style-name="Table16.A8"/>
            <table:table-cell table:style-name="Table16.B8" office:value-type="string">
              <text:p text:style-name="P56" loext:marker-style-name="T405"><text:span text:style-name="T405">19</text:span><text:span text:style-name="T405"/></text:p>
            </table:table-cell>
            <table:table-cell table:style-name="Table16.F7" office:value-type="string">
              <text:p text:style-name="P56" loext:marker-style-name="T405"><text:span text:style-name="T405">20</text:span><text:span text:style-name="T405"/></text:p>
            </table:table-cell>
            <table:table-cell table:style-name="Table16.E7" office:value-type="string">
              <text:p text:style-name="P56" loext:marker-style-name="T404"><text:span text:style-name="T404">21</text:span><text:span text:style-name="T404"/></text:p>
            </table:table-cell>
            <table:table-cell table:style-name="Table16.E8" office:value-type="string">
              <text:p text:style-name="P56" loext:marker-style-name="T399"><text:span text:style-name="T399">22</text:span><text:span text:style-name="T399"/></text:p>
            </table:table-cell>
            <table:table-cell table:style-name="Table16.F8" office:value-type="string">
              <text:p text:style-name="P56" loext:marker-style-name="T400"><text:span text:style-name="T400">23</text:span><text:span text:style-name="T400"/></text:p>
            </table:table-cell>
            <table:table-cell table:style-name="Table16.G8" office:value-type="string">
              <text:p text:style-name="P56" loext:marker-style-name="T399"><text:span text:style-name="T399">24</text:span><text:span text:style-name="T399"/></text:p>
            </table:table-cell>
            <table:table-cell table:style-name="Table16.H8" office:value-type="string">
              <text:p text:style-name="P54" loext:marker-style-name="T405"><text:span text:style-name="T405">25</text:span><text:span text:style-name="T405"/></text:p>
            </table:table-cell>
            <table:covered-table-cell table:style-name="Table16.I8"/>
            <table:table-cell table:style-name="Table16.J8" office:value-type="string">
              <text:p text:style-name="P56" loext:marker-style-name="T407"><text:span text:style-name="T407">19</text:span><text:span text:style-name="T407"/></text:p>
            </table:table-cell>
            <table:table-cell table:style-name="Table16.K8" office:value-type="string">
              <text:p text:style-name="P56" loext:marker-style-name="T407"><text:span text:style-name="T407">20</text:span><text:span text:style-name="T407"/></text:p>
            </table:table-cell>
            <table:table-cell table:style-name="Table16.L8" office:value-type="string">
              <text:p text:style-name="P56" loext:marker-style-name="T407"><text:span text:style-name="T407">21</text:span><text:span text:style-name="T407"/></text:p>
            </table:table-cell>
            <table:table-cell table:style-name="Table16.M8" office:value-type="string">
              <text:p text:style-name="P56" loext:marker-style-name="T407"><text:span text:style-name="T407">22</text:span><text:span text:style-name="T407"/></text:p>
            </table:table-cell>
            <table:table-cell table:style-name="Table16.N8" office:value-type="string">
              <text:p text:style-name="P56" loext:marker-style-name="T410"><text:span text:style-name="T410">23</text:span><text:span text:style-name="T410"/></text:p>
            </table:table-cell>
            <table:table-cell table:style-name="Table16.O8" office:value-type="string">
              <text:p text:style-name="P56" loext:marker-style-name="T407"><text:span text:style-name="T407">24</text:span><text:span text:style-name="T407"/></text:p>
            </table:table-cell>
            <table:table-cell table:style-name="Table16.P8" office:value-type="string">
              <text:p text:style-name="P61" loext:marker-style-name="T408"><text:span text:style-name="T414">25</text:span><text:span text:style-name="T411">(42)</text:span></text:p>
            </table:table-cell>
            <table:covered-table-cell table:style-name="Table16.Q8"/>
            <table:table-cell table:style-name="Table16.B8" office:value-type="string">
              <text:p text:style-name="P56" loext:marker-style-name="T405"><text:span text:style-name="T405">19</text:span><text:span text:style-name="T405"/></text:p>
            </table:table-cell>
            <table:table-cell table:style-name="Table16.F7" office:value-type="string">
              <text:p text:style-name="P56" loext:marker-style-name="T405"><text:span text:style-name="T405">20</text:span><text:span text:style-name="T405"/></text:p>
            </table:table-cell>
            <table:table-cell table:style-name="Table16.F7" office:value-type="string">
              <text:p text:style-name="P56" loext:marker-style-name="T405"><text:span text:style-name="T405">21</text:span><text:span text:style-name="T405"/></text:p>
            </table:table-cell>
            <table:table-cell table:style-name="Table16.E7" office:value-type="string">
              <text:p text:style-name="P56" loext:marker-style-name="T404"><text:span text:style-name="T404">22</text:span><text:span text:style-name="T404"/></text:p>
            </table:table-cell>
            <table:table-cell table:style-name="Table16.V8" office:value-type="string">
              <text:p text:style-name="P56" loext:marker-style-name="T400"><text:span text:style-name="T400">23</text:span><text:span text:style-name="T400"/></text:p>
            </table:table-cell>
            <table:table-cell table:style-name="Table16.W8" office:value-type="string">
              <text:p text:style-name="P56" loext:marker-style-name="T399"><text:span text:style-name="T399">24</text:span><text:span text:style-name="T399"/></text:p>
            </table:table-cell>
            <table:table-cell table:style-name="Table16.X8" office:value-type="string">
              <text:p text:style-name="P56" loext:marker-style-name="T405"><text:span text:style-name="T405">25</text:span><text:span text:style-name="T405"/></text:p>
            </table:table-cell>
            <table:covered-table-cell table:style-name="Table16.Y8"/>
            <table:table-cell table:style-name="Table16.Z8" office:value-type="string">
              <text:p text:style-name="P72" loext:marker-style-name="T399"><text:span text:style-name="T399">19</text:span><text:span text:style-name="T399"/></text:p>
            </table:table-cell>
            <table:table-cell table:style-name="Table16.a8" office:value-type="string">
              <text:p text:style-name="P73" loext:marker-style-name="T399"><text:span text:style-name="T399">20</text:span><text:span text:style-name="T399"/></text:p>
            </table:table-cell>
            <table:table-cell table:style-name="Table16.b8" office:value-type="string">
              <text:p text:style-name="P74" loext:marker-style-name="T399"><text:span text:style-name="T399"><text:s/>21</text:span><text:span text:style-name="T399"/></text:p>
            </table:table-cell>
            <table:table-cell table:style-name="Table16.c8" office:value-type="string">
              <text:p text:style-name="P67" loext:marker-style-name="T399"><text:span text:style-name="T399">22</text:span><text:span text:style-name="T399"/></text:p>
            </table:table-cell>
            <table:table-cell table:style-name="Table16.d8" office:value-type="string">
              <text:p text:style-name="P68" loext:marker-style-name="T400"><text:span text:style-name="T400">23</text:span><text:span text:style-name="T400"/></text:p>
            </table:table-cell>
            <table:table-cell table:style-name="Table16.e8" office:value-type="string">
              <text:p text:style-name="P69" loext:marker-style-name="T399"><text:span text:style-name="T399">24</text:span><text:span text:style-name="T399"/></text:p>
            </table:table-cell>
            <table:table-cell table:style-name="Table16.f8" office:value-type="string">
              <text:p text:style-name="P61" loext:marker-style-name="T399"><text:span text:style-name="T405">25</text:span><text:span text:style-name="T405"/></text:p>
            </table:table-cell>
          </table:table-row>
          <table:table-row table:style-name="Table16.9">
            <table:covered-table-cell table:style-name="Table16.A9"/>
            <table:table-cell table:style-name="Table16.B9" office:value-type="string">
              <text:p text:style-name="P56" loext:marker-style-name="T415"><text:span text:style-name="T416">26</text:span><text:span text:style-name="T417">(1)</text:span></text:p>
            </table:table-cell>
            <table:table-cell table:style-name="Table16.C9" office:value-type="string">
              <text:p text:style-name="P56" loext:marker-style-name="T415"><text:span text:style-name="T415">27</text:span><text:span text:style-name="T415"/></text:p>
            </table:table-cell>
            <table:table-cell table:style-name="Table16.D9" office:value-type="string">
              <text:p text:style-name="P56" loext:marker-style-name="T415"><text:span text:style-name="T415">28</text:span><text:span text:style-name="T415"/></text:p>
            </table:table-cell>
            <table:table-cell table:style-name="Table16.E9" office:value-type="string">
              <text:p text:style-name="P56" loext:marker-style-name="T415"><text:span text:style-name="T415">29</text:span><text:span text:style-name="T415"/></text:p>
            </table:table-cell>
            <table:table-cell table:style-name="Table16.F9" office:value-type="string">
              <text:p text:style-name="P56" loext:marker-style-name="T418"><text:span text:style-name="T418">30</text:span><text:span text:style-name="T418"/></text:p>
            </table:table-cell>
            <table:table-cell table:style-name="Table16.G9" office:value-type="string">
              <text:p text:style-name="P75" loext:marker-style-name="T419"/>
            </table:table-cell>
            <table:table-cell table:style-name="Table16.H9" office:value-type="string">
              <text:p text:style-name="P75" loext:marker-style-name="T419"/>
            </table:table-cell>
            <table:covered-table-cell table:style-name="Table16.I9"/>
            <table:table-cell table:style-name="Table16.J9" office:value-type="string">
              <text:p text:style-name="P56" loext:marker-style-name="T407"><text:span text:style-name="T407">26</text:span><text:span text:style-name="T407"/></text:p>
            </table:table-cell>
            <table:table-cell table:style-name="Table16.K9" office:value-type="string">
              <text:p text:style-name="P56" loext:marker-style-name="T407"><text:span text:style-name="T407">27</text:span><text:span text:style-name="T407"/></text:p>
            </table:table-cell>
            <table:table-cell table:style-name="Table16.L9" office:value-type="string">
              <text:p text:style-name="P56" loext:marker-style-name="T407"><text:span text:style-name="T407">28</text:span><text:span text:style-name="T407"/></text:p>
            </table:table-cell>
            <table:table-cell table:style-name="Table16.M9" office:value-type="string">
              <text:p text:style-name="P56" loext:marker-style-name="T407"><text:span text:style-name="T407">29</text:span><text:span text:style-name="T407"/></text:p>
            </table:table-cell>
            <table:table-cell table:style-name="Table16.N9" office:value-type="string">
              <text:p text:style-name="P56" loext:marker-style-name="T410"><text:span text:style-name="T410">30</text:span><text:span text:style-name="T410"/></text:p>
            </table:table-cell>
            <table:table-cell table:style-name="Table16.O9" office:value-type="string">
              <text:p text:style-name="P60" loext:marker-style-name="T408"/>
            </table:table-cell>
            <table:table-cell table:style-name="Table16.P9" office:value-type="string">
              <text:p text:style-name="P76" loext:marker-style-name="T408"/>
            </table:table-cell>
            <table:covered-table-cell table:style-name="Table16.Q9"/>
            <table:table-cell table:style-name="Table16.R9" office:value-type="string">
              <text:p text:style-name="P56" loext:marker-style-name="T399"><text:span text:style-name="T399">26</text:span><text:span text:style-name="T399"/></text:p>
            </table:table-cell>
            <table:table-cell table:style-name="Table16.S9" office:value-type="string">
              <text:p text:style-name="P56" loext:marker-style-name="T399"><text:span text:style-name="T399">27</text:span><text:span text:style-name="T399"/></text:p>
            </table:table-cell>
            <table:table-cell table:style-name="Table16.T9" office:value-type="string">
              <text:p text:style-name="P56" loext:marker-style-name="T399"><text:span text:style-name="T399">28</text:span><text:span text:style-name="T399"/></text:p>
            </table:table-cell>
            <table:table-cell table:style-name="Table16.U9" office:value-type="string">
              <text:p text:style-name="P56" loext:marker-style-name="T399"><text:span text:style-name="T399">29</text:span><text:span text:style-name="T399"/></text:p>
            </table:table-cell>
            <table:table-cell table:style-name="Table16.V9" office:value-type="string">
              <text:p text:style-name="P56" loext:marker-style-name="T400"><text:span text:style-name="T400">30</text:span><text:span text:style-name="T400"/></text:p>
            </table:table-cell>
            <table:table-cell table:style-name="Table16.W9" office:value-type="string">
              <text:p text:style-name="P77" loext:marker-style-name="T405"/>
            </table:table-cell>
            <table:table-cell table:style-name="Table16.X9" office:value-type="string">
              <text:p text:style-name="P78" loext:marker-style-name="T405"/>
            </table:table-cell>
            <table:covered-table-cell table:style-name="Table16.Y9"/>
            <table:table-cell table:style-name="Table16.Z9" office:value-type="string">
              <text:p text:style-name="P72" loext:marker-style-name="T399"><text:span text:style-name="T399">26</text:span><text:span text:style-name="T399"/></text:p>
            </table:table-cell>
            <table:table-cell table:style-name="Table16.a9" office:value-type="string">
              <text:p text:style-name="P73" loext:marker-style-name="T399"><text:span text:style-name="T399">27</text:span><text:span text:style-name="T399"/></text:p>
            </table:table-cell>
            <table:table-cell table:style-name="Table16.b9" office:value-type="string">
              <text:p text:style-name="P74" loext:marker-style-name="T399"><text:span text:style-name="T399"><text:s/>28</text:span><text:span text:style-name="T399"/></text:p>
            </table:table-cell>
            <table:table-cell table:style-name="Table16.c9" office:value-type="string">
              <text:p text:style-name="P67" loext:marker-style-name="T399"><text:span text:style-name="T399">29</text:span><text:span text:style-name="T399"/></text:p>
            </table:table-cell>
            <table:table-cell table:style-name="Table16.d9" office:value-type="string">
              <text:p text:style-name="P68" loext:marker-style-name="T400"><text:span text:style-name="T400">30</text:span><text:span text:style-name="T400"/></text:p>
            </table:table-cell>
            <table:table-cell table:style-name="Table16.e9" office:value-type="string">
              <text:p text:style-name="P79" loext:marker-style-name="T399"/>
            </table:table-cell>
            <table:table-cell table:style-name="Table16.f9" office:value-type="string">
              <text:p text:style-name="P79" loext:marker-style-name="T399"/>
            </table:table-cell>
          </table:table-row>
          <table:table-row table:style-name="Table16.2">
            <table:table-cell table:style-name="Table16.A10" table:number-rows-spanned="5" office:value-type="string">
              <text:p text:style-name="P57" loext:marker-style-name="T395"><text:span text:style-name="T394">2</text:span><text:span text:style-name="T395">nd</text:span><text:span text:style-name="T394"> </text:span></text:p>
              <text:p text:style-name="P57" loext:marker-style-name="T402"><text:span text:style-name="T402">Month</text:span><text:span text:style-name="T402"/></text:p>
            </table:table-cell>
            <table:table-cell table:style-name="Table16.B10" table:number-columns-spanned="5" office:value-type="string">
              <text:p text:style-name="P80" loext:marker-style-name="T418"/>
            </table:table-cell>
            <table:covered-table-cell/>
            <table:covered-table-cell/>
            <table:covered-table-cell/>
            <table:covered-table-cell/>
            <table:table-cell table:style-name="Table16.G10" office:value-type="string">
              <text:p text:style-name="P81" loext:marker-style-name="T415"><text:span text:style-name="T415"><text:tab/>1</text:span><text:span text:style-name="T415"/></text:p>
            </table:table-cell>
            <table:table-cell table:style-name="Table16.H10" office:value-type="string">
              <text:p text:style-name="P56" loext:marker-style-name="T419"><text:span text:style-name="T419">2</text:span><text:span text:style-name="T420">(7)</text:span></text:p>
            </table:table-cell>
            <table:table-cell table:style-name="Table16.I10" table:number-rows-spanned="5" office:value-type="string">
              <text:p text:style-name="P57" loext:marker-style-name="T395"><text:span text:style-name="T394">5</text:span><text:span text:style-name="T395">th</text:span></text:p>
              <text:p text:style-name="P57" loext:marker-style-name="T402"><text:span text:style-name="T402">Month</text:span><text:span text:style-name="T402"/></text:p>
              <text:p text:style-name="P50" loext:marker-style-name="T421"><text:span text:style-name="T421">FF Wine</text:span><text:span text:style-name="T421"/></text:p>
              <text:p text:style-name="P50" loext:marker-style-name="T394"><text:span text:style-name="T403">Oil</text:span><text:span text:style-name="T394"/></text:p>
            </table:table-cell>
            <table:table-cell table:style-name="Table16.J10" table:number-columns-spanned="5" office:value-type="string">
              <text:p text:style-name="P82" loext:marker-style-name="T410"/>
            </table:table-cell>
            <table:covered-table-cell/>
            <table:covered-table-cell/>
            <table:covered-table-cell/>
            <table:covered-table-cell/>
            <table:table-cell table:style-name="Table16.G10" office:value-type="string">
              <text:p text:style-name="P56" loext:marker-style-name="T407"><text:span text:style-name="T407">1</text:span><text:span text:style-name="T407"/></text:p>
            </table:table-cell>
            <table:table-cell table:style-name="Table16.P10" office:value-type="string">
              <text:p text:style-name="P61" loext:marker-style-name="T408"><text:span text:style-name="T408">2</text:span><text:span text:style-name="T411">(49)</text:span></text:p>
            </table:table-cell>
            <table:table-cell table:style-name="Table16.Q10" table:number-rows-spanned="5" office:value-type="string">
              <text:p text:style-name="P57" loext:marker-style-name="T395"><text:span text:style-name="T394">8</text:span><text:span text:style-name="T395">th</text:span></text:p>
              <text:p text:style-name="P62" loext:marker-style-name="T394"><text:span text:style-name="T402">Month</text:span><text:span text:style-name="T394"/></text:p>
            </table:table-cell>
            <table:table-cell table:style-name="Table16.R10" table:number-columns-spanned="5" office:value-type="string">
              <text:p text:style-name="P83" loext:marker-style-name="T400"/>
            </table:table-cell>
            <table:covered-table-cell/>
            <table:covered-table-cell/>
            <table:covered-table-cell/>
            <table:covered-table-cell/>
            <table:table-cell table:style-name="Table16.G10" office:value-type="string">
              <text:p text:style-name="P84" loext:marker-style-name="T399"><text:span text:style-name="T399"><text:tab/>1</text:span><text:span text:style-name="T399"/></text:p>
            </table:table-cell>
            <table:table-cell table:style-name="Table16.X10" office:value-type="string">
              <text:p text:style-name="P56" loext:marker-style-name="T405"><text:span text:style-name="T405">2</text:span><text:span text:style-name="T405"/></text:p>
            </table:table-cell>
            <table:table-cell table:style-name="Table16.Y10" table:number-rows-spanned="5" office:value-type="string">
              <text:p text:style-name="P57" loext:marker-style-name="T395"><text:span text:style-name="T394">11</text:span><text:span text:style-name="T395">th</text:span></text:p>
              <text:p text:style-name="P64" loext:marker-style-name="T394"><text:span text:style-name="T394">M</text:span><text:span text:style-name="T402">onth</text:span></text:p>
            </table:table-cell>
            <table:table-cell table:style-name="Table16.Z10" table:number-columns-spanned="5" office:value-type="string">
              <text:p text:style-name="P85" loext:marker-style-name="T400"/>
            </table:table-cell>
            <table:covered-table-cell/>
            <table:covered-table-cell/>
            <table:covered-table-cell/>
            <table:covered-table-cell/>
            <table:table-cell table:style-name="Table16.G10" office:value-type="string">
              <text:p text:style-name="P69" loext:marker-style-name="T399"><text:span text:style-name="T399"><text:s/>1</text:span><text:span text:style-name="T399"/></text:p>
            </table:table-cell>
            <table:table-cell table:style-name="Table16.f10" office:value-type="string">
              <text:p text:style-name="P61" loext:marker-style-name="T405"><text:span text:style-name="T405">2</text:span><text:span text:style-name="T405"/></text:p>
            </table:table-cell>
          </table:table-row>
          <table:table-row table:style-name="Table16.2">
            <table:covered-table-cell table:style-name="Table16.A11"/>
            <table:table-cell table:style-name="Table16.B11" office:value-type="string">
              <text:p text:style-name="P56" loext:marker-style-name="T415"><text:span text:style-name="T415">3</text:span><text:span text:style-name="T415"/></text:p>
            </table:table-cell>
            <table:table-cell table:style-name="Table16.C11" office:value-type="string">
              <text:p text:style-name="P56" loext:marker-style-name="T415"><text:span text:style-name="T415">4</text:span><text:span text:style-name="T415"/></text:p>
            </table:table-cell>
            <table:table-cell table:style-name="Table16.D11" office:value-type="string">
              <text:p text:style-name="P56" loext:marker-style-name="T415"><text:span text:style-name="T415">5</text:span><text:span text:style-name="T415"/></text:p>
            </table:table-cell>
            <table:table-cell table:style-name="Table16.E11" office:value-type="string">
              <text:p text:style-name="P56" loext:marker-style-name="T415"><text:span text:style-name="T415">6</text:span><text:span text:style-name="T415"/></text:p>
            </table:table-cell>
            <table:table-cell table:style-name="Table16.F11" office:value-type="string">
              <text:p text:style-name="P56" loext:marker-style-name="T418"><text:span text:style-name="T418">7</text:span><text:span text:style-name="T418"/></text:p>
            </table:table-cell>
            <table:table-cell table:style-name="Table16.G11" office:value-type="string">
              <text:p text:style-name="P56" loext:marker-style-name="T415"><text:span text:style-name="T415">8</text:span><text:span text:style-name="T415"/></text:p>
            </table:table-cell>
            <table:table-cell table:style-name="Table16.H11" office:value-type="string">
              <text:p text:style-name="P56" loext:marker-style-name="T419"><text:span text:style-name="T419">9</text:span><text:span text:style-name="T420">(14)</text:span></text:p>
            </table:table-cell>
            <table:covered-table-cell table:style-name="Table16.I11"/>
            <table:table-cell table:style-name="Table16.B8" office:value-type="string">
              <text:p text:style-name="P56" loext:marker-style-name="T404"><text:span text:style-name="T409">3 </text:span><text:span text:style-name="T422">(1)</text:span></text:p>
            </table:table-cell>
            <table:table-cell table:style-name="Table16.K11" office:value-type="string">
              <text:p text:style-name="P56" loext:marker-style-name="T423"><text:span text:style-name="T423">4</text:span><text:span text:style-name="T423"/></text:p>
            </table:table-cell>
            <table:table-cell table:style-name="Table16.L11" office:value-type="string">
              <text:p text:style-name="P56" loext:marker-style-name="T423"><text:span text:style-name="T423">5</text:span><text:span text:style-name="T423"/></text:p>
            </table:table-cell>
            <table:table-cell table:style-name="Table16.M11" office:value-type="string">
              <text:p text:style-name="P56" loext:marker-style-name="T423"><text:span text:style-name="T423">6</text:span><text:span text:style-name="T423"/></text:p>
            </table:table-cell>
            <table:table-cell table:style-name="Table16.N11" office:value-type="string">
              <text:p text:style-name="P86" loext:marker-style-name="T424"><text:span text:style-name="T424"><text:tab/>7</text:span><text:span text:style-name="T424"/></text:p>
            </table:table-cell>
            <table:table-cell table:style-name="Table16.O11" office:value-type="string">
              <text:p text:style-name="P56" loext:marker-style-name="T423"><text:span text:style-name="T423">8</text:span><text:span text:style-name="T423"/></text:p>
            </table:table-cell>
            <table:table-cell table:style-name="Table16.P11" office:value-type="string">
              <text:p text:style-name="P61" loext:marker-style-name="T425"><text:span text:style-name="T425">9</text:span><text:span text:style-name="T426">(7)</text:span></text:p>
            </table:table-cell>
            <table:covered-table-cell table:style-name="Table16.Q11"/>
            <table:table-cell table:style-name="Table16.R11" office:value-type="string">
              <text:p text:style-name="P56" loext:marker-style-name="T399"><text:span text:style-name="T399">3</text:span><text:span text:style-name="T399"/></text:p>
            </table:table-cell>
            <table:table-cell table:style-name="Table16.S11" office:value-type="string">
              <text:p text:style-name="P56" loext:marker-style-name="T399"><text:span text:style-name="T399">4</text:span><text:span text:style-name="T399"/></text:p>
            </table:table-cell>
            <table:table-cell table:style-name="Table16.T11" office:value-type="string">
              <text:p text:style-name="P56" loext:marker-style-name="T399"><text:span text:style-name="T399">5</text:span><text:span text:style-name="T399"/></text:p>
            </table:table-cell>
            <table:table-cell table:style-name="Table16.U11" office:value-type="string">
              <text:p text:style-name="P56" loext:marker-style-name="T399"><text:span text:style-name="T399">6</text:span><text:span text:style-name="T399"/></text:p>
            </table:table-cell>
            <table:table-cell table:style-name="Table16.V11" office:value-type="string">
              <text:p text:style-name="P56" loext:marker-style-name="T400"><text:span text:style-name="T400">7</text:span><text:span text:style-name="T400"/></text:p>
            </table:table-cell>
            <table:table-cell table:style-name="Table16.W11" office:value-type="string">
              <text:p text:style-name="P56" loext:marker-style-name="T399"><text:span text:style-name="T399">8</text:span><text:span text:style-name="T399"/></text:p>
            </table:table-cell>
            <table:table-cell table:style-name="Table16.X11" office:value-type="string">
              <text:p text:style-name="P56" loext:marker-style-name="T405"><text:span text:style-name="T405">9</text:span><text:span text:style-name="T405"/></text:p>
            </table:table-cell>
            <table:covered-table-cell table:style-name="Table16.Y11"/>
            <table:table-cell table:style-name="Table16.Z11" office:value-type="string">
              <text:p text:style-name="P72" loext:marker-style-name="T399"><text:span text:style-name="T399"><text:s/>3</text:span><text:span text:style-name="T399"/></text:p>
            </table:table-cell>
            <table:table-cell table:style-name="Table16.a11" office:value-type="string">
              <text:p text:style-name="P73" loext:marker-style-name="T399"><text:span text:style-name="T399"><text:s/>4</text:span><text:span text:style-name="T399"/></text:p>
            </table:table-cell>
            <table:table-cell table:style-name="Table16.b11" office:value-type="string">
              <text:p text:style-name="P74" loext:marker-style-name="T399"><text:span text:style-name="T399"><text:s text:c="2"/>5</text:span><text:span text:style-name="T399"/></text:p>
            </table:table-cell>
            <table:table-cell table:style-name="Table16.c11" office:value-type="string">
              <text:p text:style-name="P67" loext:marker-style-name="T399"><text:span text:style-name="T399"><text:s/>6</text:span><text:span text:style-name="T399"/></text:p>
            </table:table-cell>
            <table:table-cell table:style-name="Table16.d11" office:value-type="string">
              <text:p text:style-name="P68" loext:marker-style-name="T400"><text:span text:style-name="T400"><text:s/>7</text:span><text:span text:style-name="T400"/></text:p>
            </table:table-cell>
            <table:table-cell table:style-name="Table16.e11" office:value-type="string">
              <text:p text:style-name="P69" loext:marker-style-name="T399"><text:span text:style-name="T399"><text:s/>8</text:span><text:span text:style-name="T399"/></text:p>
            </table:table-cell>
            <table:table-cell table:style-name="Table16.f11" office:value-type="string">
              <text:p text:style-name="P61" loext:marker-style-name="T405"><text:span text:style-name="T405">9</text:span><text:span text:style-name="T405"/></text:p>
            </table:table-cell>
          </table:table-row>
          <table:table-row table:style-name="Table16.2">
            <table:covered-table-cell table:style-name="Table16.A12"/>
            <table:table-cell table:style-name="Table16.B12" office:value-type="string">
              <text:p text:style-name="P56" loext:marker-style-name="T415"><text:span text:style-name="T415">10</text:span><text:span text:style-name="T415"/></text:p>
            </table:table-cell>
            <table:table-cell table:style-name="Table16.C12" office:value-type="string">
              <text:p text:style-name="P56" loext:marker-style-name="T415"><text:span text:style-name="T415">11</text:span><text:span text:style-name="T415"/></text:p>
            </table:table-cell>
            <table:table-cell table:style-name="Table16.D12" office:value-type="string">
              <text:p text:style-name="P56" loext:marker-style-name="T415"><text:span text:style-name="T415">12</text:span><text:span text:style-name="T415"/></text:p>
            </table:table-cell>
            <table:table-cell table:style-name="Table16.E12" office:value-type="string">
              <text:p text:style-name="P56" loext:marker-style-name="T415"><text:span text:style-name="T415">13</text:span><text:span text:style-name="T415"/></text:p>
            </table:table-cell>
            <table:table-cell table:style-name="Table16.F12" office:value-type="string">
              <text:p text:style-name="P56" loext:marker-style-name="T418"><text:span text:style-name="T418">14</text:span><text:span text:style-name="T418"/></text:p>
            </table:table-cell>
            <table:table-cell table:style-name="Table16.G12" office:value-type="string">
              <text:p text:style-name="P56" loext:marker-style-name="T415"><text:span text:style-name="T415">15</text:span><text:span text:style-name="T415"/></text:p>
            </table:table-cell>
            <table:table-cell table:style-name="Table16.H12" office:value-type="string">
              <text:p text:style-name="P56" loext:marker-style-name="T419"><text:span text:style-name="T419">16</text:span><text:span text:style-name="T420">(21)</text:span></text:p>
            </table:table-cell>
            <table:covered-table-cell table:style-name="Table16.I12"/>
            <table:table-cell table:style-name="Table16.J12" office:value-type="string">
              <text:p text:style-name="P56" loext:marker-style-name="T423"><text:span text:style-name="T423">10</text:span><text:span text:style-name="T423"/></text:p>
            </table:table-cell>
            <table:table-cell table:style-name="Table16.K12" office:value-type="string">
              <text:p text:style-name="P56" loext:marker-style-name="T423"><text:span text:style-name="T423">11</text:span><text:span text:style-name="T423"/></text:p>
            </table:table-cell>
            <table:table-cell table:style-name="Table16.L12" office:value-type="string">
              <text:p text:style-name="P56" loext:marker-style-name="T423"><text:span text:style-name="T423">12</text:span><text:span text:style-name="T423"/></text:p>
            </table:table-cell>
            <table:table-cell table:style-name="Table16.M12" office:value-type="string">
              <text:p text:style-name="P56" loext:marker-style-name="T423"><text:span text:style-name="T423">13</text:span><text:span text:style-name="T423"/></text:p>
            </table:table-cell>
            <table:table-cell table:style-name="Table16.N12" office:value-type="string">
              <text:p text:style-name="P56" loext:marker-style-name="T424"><text:span text:style-name="T424">14</text:span><text:span text:style-name="T424"/></text:p>
            </table:table-cell>
            <table:table-cell table:style-name="Table16.O12" office:value-type="string">
              <text:p text:style-name="P56" loext:marker-style-name="T423"><text:span text:style-name="T423">15</text:span><text:span text:style-name="T423"/></text:p>
            </table:table-cell>
            <table:table-cell table:style-name="Table16.P12" office:value-type="string">
              <text:p text:style-name="P61" loext:marker-style-name="T425"><text:span text:style-name="T425">16</text:span><text:span text:style-name="T426">(14)</text:span></text:p>
            </table:table-cell>
            <table:covered-table-cell table:style-name="Table16.Q12"/>
            <table:table-cell table:style-name="Table16.R12" office:value-type="string">
              <text:p text:style-name="P56" loext:marker-style-name="T399"><text:span text:style-name="T399">10</text:span><text:span text:style-name="T399"/></text:p>
            </table:table-cell>
            <table:table-cell table:style-name="Table16.S12" office:value-type="string">
              <text:p text:style-name="P56" loext:marker-style-name="T399"><text:span text:style-name="T399">11</text:span><text:span text:style-name="T399"/></text:p>
            </table:table-cell>
            <table:table-cell table:style-name="Table16.T12" office:value-type="string">
              <text:p text:style-name="P56" loext:marker-style-name="T399"><text:span text:style-name="T399">12</text:span><text:span text:style-name="T399"/></text:p>
            </table:table-cell>
            <table:table-cell table:style-name="Table16.U12" office:value-type="string">
              <text:p text:style-name="P56" loext:marker-style-name="T399"><text:span text:style-name="T399">13</text:span><text:span text:style-name="T399"/></text:p>
            </table:table-cell>
            <table:table-cell table:style-name="Table16.V12" office:value-type="string">
              <text:p text:style-name="P56" loext:marker-style-name="T400"><text:span text:style-name="T400">14</text:span><text:span text:style-name="T400"/></text:p>
            </table:table-cell>
            <table:table-cell table:style-name="Table16.W12" office:value-type="string">
              <text:p text:style-name="P56" loext:marker-style-name="T399"><text:span text:style-name="T399">15</text:span><text:span text:style-name="T399"/></text:p>
            </table:table-cell>
            <table:table-cell table:style-name="Table16.X12" office:value-type="string">
              <text:p text:style-name="P56" loext:marker-style-name="T405"><text:span text:style-name="T405">16</text:span><text:span text:style-name="T405"/></text:p>
            </table:table-cell>
            <table:covered-table-cell table:style-name="Table16.Y12"/>
            <table:table-cell table:style-name="Table16.Z12" office:value-type="string">
              <text:p text:style-name="P72" loext:marker-style-name="T399"><text:span text:style-name="T399">10</text:span><text:span text:style-name="T399"/></text:p>
            </table:table-cell>
            <table:table-cell table:style-name="Table16.a12" office:value-type="string">
              <text:p text:style-name="P73" loext:marker-style-name="T399"><text:span text:style-name="T399">11</text:span><text:span text:style-name="T399"/></text:p>
            </table:table-cell>
            <table:table-cell table:style-name="Table16.b12" office:value-type="string">
              <text:p text:style-name="P74" loext:marker-style-name="T399"><text:span text:style-name="T399"><text:s/>12</text:span><text:span text:style-name="T399"/></text:p>
            </table:table-cell>
            <table:table-cell table:style-name="Table16.c12" office:value-type="string">
              <text:p text:style-name="P67" loext:marker-style-name="T399"><text:span text:style-name="T399">13</text:span><text:span text:style-name="T399"/></text:p>
            </table:table-cell>
            <table:table-cell table:style-name="Table16.d12" office:value-type="string">
              <text:p text:style-name="P68" loext:marker-style-name="T400"><text:span text:style-name="T400">14</text:span><text:span text:style-name="T400"/></text:p>
            </table:table-cell>
            <table:table-cell table:style-name="Table16.e12" office:value-type="string">
              <text:p text:style-name="P69" loext:marker-style-name="T399"><text:span text:style-name="T399">15</text:span><text:span text:style-name="T399"/></text:p>
            </table:table-cell>
            <table:table-cell table:style-name="Table16.f12" office:value-type="string">
              <text:p text:style-name="P87" loext:marker-style-name="T405"><text:span text:style-name="T405">16</text:span><text:span text:style-name="T405"/></text:p>
            </table:table-cell>
          </table:table-row>
          <table:table-row table:style-name="Table16.2">
            <table:covered-table-cell table:style-name="Table16.A13"/>
            <table:table-cell table:style-name="Table16.B13" office:value-type="string">
              <text:p text:style-name="P56" loext:marker-style-name="T415"><text:span text:style-name="T415">17</text:span><text:span text:style-name="T415"/></text:p>
            </table:table-cell>
            <table:table-cell table:style-name="Table16.C13" office:value-type="string">
              <text:p text:style-name="P56" loext:marker-style-name="T415"><text:span text:style-name="T415">18</text:span><text:span text:style-name="T415"/></text:p>
            </table:table-cell>
            <table:table-cell table:style-name="Table16.D13" office:value-type="string">
              <text:p text:style-name="P56" loext:marker-style-name="T415"><text:span text:style-name="T415">19</text:span><text:span text:style-name="T415"/></text:p>
            </table:table-cell>
            <table:table-cell table:style-name="Table16.E13" office:value-type="string">
              <text:p text:style-name="P56" loext:marker-style-name="T415"><text:span text:style-name="T415">20</text:span><text:span text:style-name="T415"/></text:p>
            </table:table-cell>
            <table:table-cell table:style-name="Table16.F13" office:value-type="string">
              <text:p text:style-name="P56" loext:marker-style-name="T418"><text:span text:style-name="T418">21</text:span><text:span text:style-name="T418"/></text:p>
            </table:table-cell>
            <table:table-cell table:style-name="Table16.G13" office:value-type="string">
              <text:p text:style-name="P56" loext:marker-style-name="T415"><text:span text:style-name="T415">22</text:span><text:span text:style-name="T415"/></text:p>
            </table:table-cell>
            <table:table-cell table:style-name="Table16.H13" office:value-type="string">
              <text:p text:style-name="P56" loext:marker-style-name="T419"><text:span text:style-name="T419">23</text:span><text:span text:style-name="T420">(28)</text:span></text:p>
            </table:table-cell>
            <table:covered-table-cell table:style-name="Table16.I13"/>
            <table:table-cell table:style-name="Table16.J13" office:value-type="string">
              <text:p text:style-name="P56" loext:marker-style-name="T423"><text:span text:style-name="T423">17</text:span><text:span text:style-name="T423"/></text:p>
            </table:table-cell>
            <table:table-cell table:style-name="Table16.K13" office:value-type="string">
              <text:p text:style-name="P56" loext:marker-style-name="T423"><text:span text:style-name="T423">18</text:span><text:span text:style-name="T423"/></text:p>
            </table:table-cell>
            <table:table-cell table:style-name="Table16.L13" office:value-type="string">
              <text:p text:style-name="P56" loext:marker-style-name="T423"><text:span text:style-name="T423">19</text:span><text:span text:style-name="T423"/></text:p>
            </table:table-cell>
            <table:table-cell table:style-name="Table16.M13" office:value-type="string">
              <text:p text:style-name="P56" loext:marker-style-name="T423"><text:span text:style-name="T423">20</text:span><text:span text:style-name="T423"/></text:p>
            </table:table-cell>
            <table:table-cell table:style-name="Table16.N13" office:value-type="string">
              <text:p text:style-name="P56" loext:marker-style-name="T424"><text:span text:style-name="T424">21</text:span><text:span text:style-name="T424"/></text:p>
            </table:table-cell>
            <table:table-cell table:style-name="Table16.O13" office:value-type="string">
              <text:p text:style-name="P56" loext:marker-style-name="T423"><text:span text:style-name="T423">22</text:span><text:span text:style-name="T423"/></text:p>
            </table:table-cell>
            <table:table-cell table:style-name="Table16.P13" office:value-type="string">
              <text:p text:style-name="P61" loext:marker-style-name="T425"><text:span text:style-name="T425">23</text:span><text:span text:style-name="T426">(21)</text:span></text:p>
            </table:table-cell>
            <table:covered-table-cell table:style-name="Table16.Q13"/>
            <table:table-cell table:style-name="Table16.R13" office:value-type="string">
              <text:p text:style-name="P56" loext:marker-style-name="T399"><text:span text:style-name="T399">17</text:span><text:span text:style-name="T399"/></text:p>
            </table:table-cell>
            <table:table-cell table:style-name="Table16.S13" office:value-type="string">
              <text:p text:style-name="P56" loext:marker-style-name="T399"><text:span text:style-name="T399">18</text:span><text:span text:style-name="T399"/></text:p>
            </table:table-cell>
            <table:table-cell table:style-name="Table16.T13" office:value-type="string">
              <text:p text:style-name="P56" loext:marker-style-name="T399"><text:span text:style-name="T399">19</text:span><text:span text:style-name="T399"/></text:p>
            </table:table-cell>
            <table:table-cell table:style-name="Table16.U13" office:value-type="string">
              <text:p text:style-name="P56" loext:marker-style-name="T399"><text:span text:style-name="T399">20</text:span><text:span text:style-name="T399"/></text:p>
            </table:table-cell>
            <table:table-cell table:style-name="Table16.V13" office:value-type="string">
              <text:p text:style-name="P56" loext:marker-style-name="T400"><text:span text:style-name="T400">21</text:span><text:span text:style-name="T400"/></text:p>
            </table:table-cell>
            <table:table-cell table:style-name="Table16.W13" office:value-type="string">
              <text:p text:style-name="P56" loext:marker-style-name="T399"><text:span text:style-name="T399">22</text:span><text:span text:style-name="T399"/></text:p>
            </table:table-cell>
            <table:table-cell table:style-name="Table16.X13" office:value-type="string">
              <text:p text:style-name="P56" loext:marker-style-name="T405"><text:span text:style-name="T405">23</text:span><text:span text:style-name="T405"/></text:p>
            </table:table-cell>
            <table:covered-table-cell table:style-name="Table16.Y13"/>
            <table:table-cell table:style-name="Table16.Z13" office:value-type="string">
              <text:p text:style-name="P72" loext:marker-style-name="T399"><text:span text:style-name="T399">17</text:span><text:span text:style-name="T399"/></text:p>
            </table:table-cell>
            <table:table-cell table:style-name="Table16.a13" office:value-type="string">
              <text:p text:style-name="P73" loext:marker-style-name="T399"><text:span text:style-name="T399">18</text:span><text:span text:style-name="T399"/></text:p>
            </table:table-cell>
            <table:table-cell table:style-name="Table16.b13" office:value-type="string">
              <text:p text:style-name="P74" loext:marker-style-name="T399"><text:span text:style-name="T399"><text:s/>19</text:span><text:span text:style-name="T399"/></text:p>
            </table:table-cell>
            <table:table-cell table:style-name="Table16.c13" office:value-type="string">
              <text:p text:style-name="P67" loext:marker-style-name="T399"><text:span text:style-name="T399">20</text:span><text:span text:style-name="T399"/></text:p>
            </table:table-cell>
            <table:table-cell table:style-name="Table16.d13" office:value-type="string">
              <text:p text:style-name="P68" loext:marker-style-name="T400"><text:span text:style-name="T400">21</text:span><text:span text:style-name="T400"/></text:p>
            </table:table-cell>
            <table:table-cell table:style-name="Table16.e13" office:value-type="string">
              <text:p text:style-name="P69" loext:marker-style-name="T399"><text:span text:style-name="T399">22</text:span><text:span text:style-name="T399"/></text:p>
            </table:table-cell>
            <table:table-cell table:style-name="Table16.f13" office:value-type="string">
              <text:p text:style-name="P61" loext:marker-style-name="T405"><text:span text:style-name="T405">23</text:span><text:span text:style-name="T405"/></text:p>
            </table:table-cell>
          </table:table-row>
          <table:table-row table:style-name="Table16.14">
            <table:covered-table-cell table:style-name="Table16.A14"/>
            <table:table-cell table:style-name="Table16.B14" office:value-type="string">
              <text:p text:style-name="P56" loext:marker-style-name="T415"><text:span text:style-name="T415">24</text:span><text:span text:style-name="T415"/></text:p>
            </table:table-cell>
            <table:table-cell table:style-name="Table16.C14" office:value-type="string">
              <text:p text:style-name="P56" loext:marker-style-name="T415"><text:span text:style-name="T415">25</text:span><text:span text:style-name="T415"/></text:p>
            </table:table-cell>
            <table:table-cell table:style-name="Table16.D14" office:value-type="string">
              <text:p text:style-name="P56" loext:marker-style-name="T415"><text:span text:style-name="T415">26</text:span><text:span text:style-name="T415"/></text:p>
            </table:table-cell>
            <table:table-cell table:style-name="Table16.E14" office:value-type="string">
              <text:p text:style-name="P56" loext:marker-style-name="T415"><text:span text:style-name="T415">27</text:span><text:span text:style-name="T415"/></text:p>
            </table:table-cell>
            <table:table-cell table:style-name="Table16.F14" office:value-type="string">
              <text:p text:style-name="P56" loext:marker-style-name="T418"><text:span text:style-name="T418">28</text:span><text:span text:style-name="T418"/></text:p>
            </table:table-cell>
            <table:table-cell table:style-name="Table16.G14" office:value-type="string">
              <text:p text:style-name="P56" loext:marker-style-name="T415"><text:span text:style-name="T415">29</text:span><text:span text:style-name="T415"/></text:p>
            </table:table-cell>
            <table:table-cell table:style-name="Table16.H14" office:value-type="string">
              <text:p text:style-name="P56" loext:marker-style-name="T419"><text:span text:style-name="T419">30</text:span><text:span text:style-name="T420">(35)</text:span></text:p>
            </table:table-cell>
            <table:covered-table-cell table:style-name="Table16.I14"/>
            <table:table-cell table:style-name="Table16.J14" office:value-type="string">
              <text:p text:style-name="P56" loext:marker-style-name="T423"><text:span text:style-name="T423">24</text:span><text:span text:style-name="T423"/></text:p>
            </table:table-cell>
            <table:table-cell table:style-name="Table16.K14" office:value-type="string">
              <text:p text:style-name="P56" loext:marker-style-name="T423"><text:span text:style-name="T423">25</text:span><text:span text:style-name="T423"/></text:p>
            </table:table-cell>
            <table:table-cell table:style-name="Table16.L14" office:value-type="string">
              <text:p text:style-name="P56" loext:marker-style-name="T423"><text:span text:style-name="T423">26</text:span><text:span text:style-name="T423"/></text:p>
            </table:table-cell>
            <table:table-cell table:style-name="Table16.M14" office:value-type="string">
              <text:p text:style-name="P56" loext:marker-style-name="T423"><text:span text:style-name="T423">27</text:span><text:span text:style-name="T423"/></text:p>
            </table:table-cell>
            <table:table-cell table:style-name="Table16.N14" office:value-type="string">
              <text:p text:style-name="P56" loext:marker-style-name="T424"><text:span text:style-name="T424">28</text:span><text:span text:style-name="T424"/></text:p>
            </table:table-cell>
            <table:table-cell table:style-name="Table16.O14" office:value-type="string">
              <text:p text:style-name="P56" loext:marker-style-name="T423"><text:span text:style-name="T423">29</text:span><text:span text:style-name="T423"/></text:p>
            </table:table-cell>
            <table:table-cell table:style-name="Table16.P14" office:value-type="string">
              <text:p text:style-name="P61" loext:marker-style-name="T425"><text:span text:style-name="T425">30</text:span><text:span text:style-name="T426">(28)</text:span></text:p>
            </table:table-cell>
            <table:covered-table-cell table:style-name="Table16.Q14"/>
            <table:table-cell table:style-name="Table16.R14" office:value-type="string">
              <text:p text:style-name="P56" loext:marker-style-name="T399"><text:span text:style-name="T399">24</text:span><text:span text:style-name="T399"/></text:p>
            </table:table-cell>
            <table:table-cell table:style-name="Table16.S14" office:value-type="string">
              <text:p text:style-name="P56" loext:marker-style-name="T399"><text:span text:style-name="T399">25</text:span><text:span text:style-name="T399"/></text:p>
            </table:table-cell>
            <table:table-cell table:style-name="Table16.T14" office:value-type="string">
              <text:p text:style-name="P56" loext:marker-style-name="T399"><text:span text:style-name="T399">26</text:span><text:span text:style-name="T399"/></text:p>
            </table:table-cell>
            <table:table-cell table:style-name="Table16.U14" office:value-type="string">
              <text:p text:style-name="P56" loext:marker-style-name="T399"><text:span text:style-name="T399">27</text:span><text:span text:style-name="T399"/></text:p>
            </table:table-cell>
            <table:table-cell table:style-name="Table16.V14" office:value-type="string">
              <text:p text:style-name="P56" loext:marker-style-name="T400"><text:span text:style-name="T400">28</text:span><text:span text:style-name="T400"/></text:p>
            </table:table-cell>
            <table:table-cell table:style-name="Table16.W14" office:value-type="string">
              <text:p text:style-name="P56" loext:marker-style-name="T399"><text:span text:style-name="T399">29</text:span><text:span text:style-name="T399"/></text:p>
            </table:table-cell>
            <table:table-cell table:style-name="Table16.X14" office:value-type="string">
              <text:p text:style-name="P56" loext:marker-style-name="T405"><text:span text:style-name="T405">30</text:span><text:span text:style-name="T405"/></text:p>
            </table:table-cell>
            <table:covered-table-cell table:style-name="Table16.Y14"/>
            <table:table-cell table:style-name="Table16.Z14" office:value-type="string">
              <text:p text:style-name="P72" loext:marker-style-name="T399"><text:span text:style-name="T399">24</text:span><text:span text:style-name="T399"/></text:p>
            </table:table-cell>
            <table:table-cell table:style-name="Table16.a14" office:value-type="string">
              <text:p text:style-name="P73" loext:marker-style-name="T399"><text:span text:style-name="T399">25</text:span><text:span text:style-name="T399"/></text:p>
            </table:table-cell>
            <table:table-cell table:style-name="Table16.b14" office:value-type="string">
              <text:p text:style-name="P74" loext:marker-style-name="T399"><text:span text:style-name="T399"><text:s/>26</text:span><text:span text:style-name="T399"/></text:p>
            </table:table-cell>
            <table:table-cell table:style-name="Table16.c14" office:value-type="string">
              <text:p text:style-name="P67" loext:marker-style-name="T399"><text:span text:style-name="T399">27</text:span><text:span text:style-name="T399"/></text:p>
            </table:table-cell>
            <table:table-cell table:style-name="Table16.d14" office:value-type="string">
              <text:p text:style-name="P68" loext:marker-style-name="T400"><text:span text:style-name="T400">28</text:span><text:span text:style-name="T400"/></text:p>
            </table:table-cell>
            <table:table-cell table:style-name="Table16.e14" office:value-type="string">
              <text:p text:style-name="P69" loext:marker-style-name="T399"><text:span text:style-name="T399">29</text:span><text:span text:style-name="T399"/></text:p>
            </table:table-cell>
            <table:table-cell table:style-name="Table16.f14" office:value-type="string">
              <text:p text:style-name="P61" loext:marker-style-name="T405"><text:span text:style-name="T405">30</text:span><text:span text:style-name="T405"/></text:p>
            </table:table-cell>
          </table:table-row>
          <table:table-row table:style-name="Table16.2">
            <table:table-cell table:style-name="Table16.A15" table:number-rows-spanned="5" office:value-type="string">
              <text:p text:style-name="P57" loext:marker-style-name="T395"><text:span text:style-name="T394">3</text:span><text:span text:style-name="T395">rd</text:span><text:span text:style-name="T394"> </text:span></text:p>
              <text:p text:style-name="P57" loext:marker-style-name="T402"><text:span text:style-name="T402">Month</text:span><text:span text:style-name="T402"/></text:p>
              <text:p text:style-name="P88" loext:marker-style-name="T415"/>
              <text:p text:style-name="P89" loext:marker-style-name="T427"><text:span text:style-name="T427">Sha-</text:span><text:span text:style-name="T427"/></text:p>
              <text:p text:style-name="P89" loext:marker-style-name="T415"><text:span text:style-name="T428">ḅ</text:span><text:span text:style-name="T427">uot 1</text:span></text:p>
              <text:p text:style-name="P88" loext:marker-style-name="T415"/>
              <text:p text:style-name="P88" loext:marker-style-name="T415"/>
            </table:table-cell>
            <table:table-cell table:style-name="Table16.B15" office:value-type="string">
              <text:p text:style-name="P89" loext:marker-style-name="T415"><text:span text:style-name="T415">1</text:span><text:span text:style-name="T415"/></text:p>
            </table:table-cell>
            <table:table-cell table:style-name="Table16.C15" office:value-type="string">
              <text:p text:style-name="P56" loext:marker-style-name="T415"><text:span text:style-name="T415">2</text:span><text:span text:style-name="T415"/></text:p>
            </table:table-cell>
            <table:table-cell table:style-name="Table16.D15" office:value-type="string">
              <text:p text:style-name="P56" loext:marker-style-name="T415"><text:span text:style-name="T415">3</text:span><text:span text:style-name="T415"/></text:p>
            </table:table-cell>
            <table:table-cell table:style-name="Table16.E15" office:value-type="string">
              <text:p text:style-name="P56" loext:marker-style-name="T415"><text:span text:style-name="T415">4</text:span><text:span text:style-name="T415"/></text:p>
            </table:table-cell>
            <table:table-cell table:style-name="Table16.F15" office:value-type="string">
              <text:p text:style-name="P90" loext:marker-style-name="T429"><text:span text:style-name="T429">5</text:span><text:span text:style-name="T429"/></text:p>
            </table:table-cell>
            <table:table-cell table:style-name="Table16.G15" office:value-type="string">
              <text:p text:style-name="P56" loext:marker-style-name="T415"><text:span text:style-name="T415">6</text:span><text:span text:style-name="T415"/></text:p>
            </table:table-cell>
            <table:table-cell table:style-name="Table16.H15" office:value-type="string">
              <text:p text:style-name="P56" loext:marker-style-name="T419"><text:span text:style-name="T419">7</text:span><text:span text:style-name="T420">(42)</text:span></text:p>
            </table:table-cell>
            <table:table-cell table:style-name="Table16.I15" table:number-rows-spanned="5" office:value-type="string">
              <text:p text:style-name="P57" loext:marker-style-name="T395"><text:span text:style-name="T394">6</text:span><text:span text:style-name="T395">th</text:span></text:p>
              <text:p text:style-name="P57" loext:marker-style-name="T402"><text:span text:style-name="T402">Month</text:span><text:span text:style-name="T402"/></text:p>
              <text:p text:style-name="P63" loext:marker-style-name="T403"/>
              <text:p text:style-name="P63" loext:marker-style-name="T403"/>
              <text:p text:style-name="P50" loext:marker-style-name="T394"><text:span text:style-name="T403">FF Oil &amp; </text:span><text:span text:style-name="T430">Wood</text:span></text:p>
            </table:table-cell>
            <table:table-cell table:style-name="Table16.B15" office:value-type="string">
              <text:p text:style-name="P56" loext:marker-style-name="T423"><text:span text:style-name="T423">1</text:span><text:span text:style-name="T423"/></text:p>
            </table:table-cell>
            <table:table-cell table:style-name="Table16.K15" office:value-type="string">
              <text:p text:style-name="P56" loext:marker-style-name="T423"><text:span text:style-name="T423">2</text:span><text:span text:style-name="T423"/></text:p>
            </table:table-cell>
            <table:table-cell table:style-name="Table16.L15" office:value-type="string">
              <text:p text:style-name="P56" loext:marker-style-name="T423"><text:span text:style-name="T423">3</text:span><text:span text:style-name="T423"/></text:p>
            </table:table-cell>
            <table:table-cell table:style-name="Table16.M15" office:value-type="string">
              <text:p text:style-name="P56" loext:marker-style-name="T423"><text:span text:style-name="T423">4</text:span><text:span text:style-name="T423"/></text:p>
            </table:table-cell>
            <table:table-cell table:style-name="Table16.N15" office:value-type="string">
              <text:p text:style-name="P56" loext:marker-style-name="T424"><text:span text:style-name="T424">5</text:span><text:span text:style-name="T424"/></text:p>
            </table:table-cell>
            <table:table-cell table:style-name="Table16.O15" office:value-type="string">
              <text:p text:style-name="P56" loext:marker-style-name="T423"><text:span text:style-name="T423">6</text:span><text:span text:style-name="T423"/></text:p>
            </table:table-cell>
            <table:table-cell table:style-name="Table16.P15" office:value-type="string">
              <text:p text:style-name="P61" loext:marker-style-name="T425"><text:span text:style-name="T425">7</text:span><text:span text:style-name="T426">(35)</text:span></text:p>
            </table:table-cell>
            <table:table-cell table:style-name="Table16.Q15" table:number-rows-spanned="5" office:value-type="string">
              <text:p text:style-name="P57" loext:marker-style-name="T395"><text:span text:style-name="T394">9</text:span><text:span text:style-name="T395">th</text:span></text:p>
              <text:p text:style-name="P62" loext:marker-style-name="T402"><text:span text:style-name="T402">Month</text:span><text:span text:style-name="T402"/></text:p>
              <text:p text:style-name="P63" loext:marker-style-name="T403"/>
              <text:p text:style-name="P63" loext:marker-style-name="T403"/>
              <text:p text:style-name="P50" loext:marker-style-name="T394"><text:span text:style-name="T403">Hanu-kah</text:span><text:span text:style-name="T394"/></text:p>
            </table:table-cell>
            <table:table-cell table:style-name="Table16.B15" office:value-type="string">
              <text:p text:style-name="P56" loext:marker-style-name="T399"><text:span text:style-name="T399">1</text:span><text:span text:style-name="T399"/></text:p>
            </table:table-cell>
            <table:table-cell table:style-name="Table16.S15" office:value-type="string">
              <text:p text:style-name="P56" loext:marker-style-name="T399"><text:span text:style-name="T399">2</text:span><text:span text:style-name="T399"/></text:p>
            </table:table-cell>
            <table:table-cell table:style-name="Table16.T15" office:value-type="string">
              <text:p text:style-name="P56" loext:marker-style-name="T399"><text:span text:style-name="T399">3</text:span><text:span text:style-name="T399"/></text:p>
            </table:table-cell>
            <table:table-cell table:style-name="Table16.U15" office:value-type="string">
              <text:p text:style-name="P56" loext:marker-style-name="T399"><text:span text:style-name="T399">4</text:span><text:span text:style-name="T399"/></text:p>
            </table:table-cell>
            <table:table-cell table:style-name="Table16.V15" office:value-type="string">
              <text:p text:style-name="P56" loext:marker-style-name="T400"><text:span text:style-name="T400">5</text:span><text:span text:style-name="T400"/></text:p>
            </table:table-cell>
            <table:table-cell table:style-name="Table16.W15" office:value-type="string">
              <text:p text:style-name="P56" loext:marker-style-name="T399"><text:span text:style-name="T399">6</text:span><text:span text:style-name="T399"/></text:p>
            </table:table-cell>
            <table:table-cell table:style-name="Table16.X15" office:value-type="string">
              <text:p text:style-name="P56" loext:marker-style-name="T405"><text:span text:style-name="T405">7</text:span><text:span text:style-name="T405"/></text:p>
            </table:table-cell>
            <table:table-cell table:style-name="Table16.Y15" table:number-rows-spanned="5" office:value-type="string">
              <text:p text:style-name="P57" loext:marker-style-name="T395"><text:span text:style-name="T394">12</text:span><text:span text:style-name="T395">th</text:span></text:p>
              <text:p text:style-name="P64" loext:marker-style-name="T402"><text:span text:style-name="T402">Month</text:span><text:span text:style-name="T402"/></text:p>
              <text:p text:style-name="P63" loext:marker-style-name="T403"/>
              <text:p text:style-name="P50" loext:marker-style-name="T394"><text:span text:style-name="T403">Purim</text:span><text:span text:style-name="T394"/></text:p>
            </table:table-cell>
            <table:table-cell table:style-name="Table16.B15" office:value-type="string">
              <text:p text:style-name="P72" loext:marker-style-name="T399"><text:span text:style-name="T399"><text:s text:c="2"/>1</text:span><text:span text:style-name="T399"/></text:p>
            </table:table-cell>
            <table:table-cell table:style-name="Table16.a15" office:value-type="string">
              <text:p text:style-name="P73" loext:marker-style-name="T399"><text:span text:style-name="T399"><text:s text:c="2"/>2</text:span><text:span text:style-name="T399"/></text:p>
            </table:table-cell>
            <table:table-cell table:style-name="Table16.b15" office:value-type="string">
              <text:p text:style-name="P74" loext:marker-style-name="T399"><text:span text:style-name="T399"><text:s text:c="2"/>3</text:span><text:span text:style-name="T399"/></text:p>
            </table:table-cell>
            <table:table-cell table:style-name="Table16.c15" office:value-type="string">
              <text:p text:style-name="P67" loext:marker-style-name="T399"><text:span text:style-name="T399"><text:s/>4</text:span><text:span text:style-name="T399"/></text:p>
            </table:table-cell>
            <table:table-cell table:style-name="Table16.d15" office:value-type="string">
              <text:p text:style-name="P68" loext:marker-style-name="T400"><text:span text:style-name="T400"><text:s/>5</text:span><text:span text:style-name="T400"/></text:p>
            </table:table-cell>
            <table:table-cell table:style-name="Table16.e15" office:value-type="string">
              <text:p text:style-name="P69" loext:marker-style-name="T399"><text:span text:style-name="T399"><text:s/>6</text:span><text:span text:style-name="T399"/></text:p>
            </table:table-cell>
            <table:table-cell table:style-name="Table16.f15" office:value-type="string">
              <text:p text:style-name="P61" loext:marker-style-name="T405"><text:span text:style-name="T405"><text:s/>7</text:span><text:span text:style-name="T405"/></text:p>
            </table:table-cell>
          </table:table-row>
          <table:table-row table:style-name="Table16.2">
            <table:covered-table-cell table:style-name="Table16.A16"/>
            <table:table-cell table:style-name="Table16.B16" office:value-type="string">
              <text:p text:style-name="P56" loext:marker-style-name="T415"><text:span text:style-name="T415">8</text:span><text:span text:style-name="T415"/></text:p>
            </table:table-cell>
            <table:table-cell table:style-name="Table16.C16" office:value-type="string">
              <text:p text:style-name="P56" loext:marker-style-name="T415"><text:span text:style-name="T415">9</text:span><text:span text:style-name="T415"/></text:p>
            </table:table-cell>
            <table:table-cell table:style-name="Table16.D16" office:value-type="string">
              <text:p text:style-name="P56" loext:marker-style-name="T415"><text:span text:style-name="T415">10</text:span><text:span text:style-name="T415"/></text:p>
            </table:table-cell>
            <table:table-cell table:style-name="Table16.E16" office:value-type="string">
              <text:p text:style-name="P56" loext:marker-style-name="T415"><text:span text:style-name="T415">11</text:span><text:span text:style-name="T415"/></text:p>
            </table:table-cell>
            <table:table-cell table:style-name="Table16.F16" office:value-type="string">
              <text:p text:style-name="P56" loext:marker-style-name="T418"><text:span text:style-name="T418">12</text:span><text:span text:style-name="T418"/></text:p>
            </table:table-cell>
            <table:table-cell table:style-name="Table16.G16" office:value-type="string">
              <text:p text:style-name="P56" loext:marker-style-name="T415"><text:span text:style-name="T415">13</text:span><text:span text:style-name="T415"/></text:p>
            </table:table-cell>
            <table:table-cell table:style-name="Table16.H16" office:value-type="string">
              <text:p text:style-name="P56" loext:marker-style-name="T419"><text:span text:style-name="T419">14</text:span><text:span text:style-name="T420">(49)</text:span></text:p>
            </table:table-cell>
            <table:covered-table-cell table:style-name="Table16.I16"/>
            <table:table-cell table:style-name="Table16.J16" office:value-type="string">
              <text:p text:style-name="P56" loext:marker-style-name="T423"><text:span text:style-name="T423">8</text:span><text:span text:style-name="T423"/></text:p>
            </table:table-cell>
            <table:table-cell table:style-name="Table16.K16" office:value-type="string">
              <text:p text:style-name="P56" loext:marker-style-name="T423"><text:span text:style-name="T423">9</text:span><text:span text:style-name="T423"/></text:p>
            </table:table-cell>
            <table:table-cell table:style-name="Table16.L16" office:value-type="string">
              <text:p text:style-name="P56" loext:marker-style-name="T423"><text:span text:style-name="T423">10</text:span><text:span text:style-name="T423"/></text:p>
            </table:table-cell>
            <table:table-cell table:style-name="Table16.M16" office:value-type="string">
              <text:p text:style-name="P56" loext:marker-style-name="T423"><text:span text:style-name="T423">11</text:span><text:span text:style-name="T423"/></text:p>
            </table:table-cell>
            <table:table-cell table:style-name="Table16.N16" office:value-type="string">
              <text:p text:style-name="P56" loext:marker-style-name="T424"><text:span text:style-name="T424">12</text:span><text:span text:style-name="T424"/></text:p>
            </table:table-cell>
            <table:table-cell table:style-name="Table16.O16" office:value-type="string">
              <text:p text:style-name="P56" loext:marker-style-name="T423"><text:span text:style-name="T423">13</text:span><text:span text:style-name="T423"/></text:p>
            </table:table-cell>
            <table:table-cell table:style-name="Table16.P16" office:value-type="string">
              <text:p text:style-name="P61" loext:marker-style-name="T425"><text:span text:style-name="T425">14</text:span><text:span text:style-name="T426">(42)</text:span></text:p>
            </table:table-cell>
            <table:covered-table-cell table:style-name="Table16.Q16"/>
            <table:table-cell table:style-name="Table16.R16" office:value-type="string">
              <text:p text:style-name="P56" loext:marker-style-name="T399"><text:span text:style-name="T399">8</text:span><text:span text:style-name="T399"/></text:p>
            </table:table-cell>
            <table:table-cell table:style-name="Table16.S16" office:value-type="string">
              <text:p text:style-name="P56" loext:marker-style-name="T399"><text:span text:style-name="T399">9</text:span><text:span text:style-name="T399"/></text:p>
            </table:table-cell>
            <table:table-cell table:style-name="Table16.T16" office:value-type="string">
              <text:p text:style-name="P56" loext:marker-style-name="T399"><text:span text:style-name="T399">10</text:span><text:span text:style-name="T399"/></text:p>
            </table:table-cell>
            <table:table-cell table:style-name="Table16.U16" office:value-type="string">
              <text:p text:style-name="P56" loext:marker-style-name="T399"><text:span text:style-name="T399">11</text:span><text:span text:style-name="T399"/></text:p>
            </table:table-cell>
            <table:table-cell table:style-name="Table16.V16" office:value-type="string">
              <text:p text:style-name="P56" loext:marker-style-name="T400"><text:span text:style-name="T400">12</text:span><text:span text:style-name="T400"/></text:p>
            </table:table-cell>
            <table:table-cell table:style-name="Table16.W16" office:value-type="string">
              <text:p text:style-name="P56" loext:marker-style-name="T399"><text:span text:style-name="T399">13</text:span><text:span text:style-name="T399"/></text:p>
            </table:table-cell>
            <table:table-cell table:style-name="Table16.X16" office:value-type="string">
              <text:p text:style-name="P56" loext:marker-style-name="T405"><text:span text:style-name="T405">14</text:span><text:span text:style-name="T405"/></text:p>
            </table:table-cell>
            <table:covered-table-cell table:style-name="Table16.Y16"/>
            <table:table-cell table:style-name="Table16.Z16" office:value-type="string">
              <text:p text:style-name="P72" loext:marker-style-name="T399"><text:span text:style-name="T399"><text:s text:c="2"/>8</text:span><text:span text:style-name="T399"/></text:p>
            </table:table-cell>
            <table:table-cell table:style-name="Table16.a16" office:value-type="string">
              <text:p text:style-name="P73" loext:marker-style-name="T399"><text:span text:style-name="T399"><text:s text:c="2"/>9</text:span><text:span text:style-name="T399"/></text:p>
            </table:table-cell>
            <table:table-cell table:style-name="Table16.b16" office:value-type="string">
              <text:p text:style-name="P74" loext:marker-style-name="T399"><text:span text:style-name="T399"><text:s/>10</text:span><text:span text:style-name="T399"/></text:p>
            </table:table-cell>
            <table:table-cell table:style-name="Table16.c16" office:value-type="string">
              <text:p text:style-name="P67" loext:marker-style-name="T399"><text:span text:style-name="T399">11</text:span><text:span text:style-name="T399"/></text:p>
            </table:table-cell>
            <table:table-cell table:style-name="Table16.d16" office:value-type="string">
              <text:p text:style-name="P68" loext:marker-style-name="T400"><text:span text:style-name="T400">12</text:span><text:span text:style-name="T400"/></text:p>
            </table:table-cell>
            <table:table-cell table:style-name="Table16.e16" office:value-type="string">
              <text:p text:style-name="P69" loext:marker-style-name="T412"><text:span text:style-name="T412">13</text:span><text:span text:style-name="T412"/></text:p>
            </table:table-cell>
            <table:table-cell table:style-name="Table16.f16" office:value-type="string">
              <text:p text:style-name="P61" loext:marker-style-name="T405"><text:span text:style-name="T405">14</text:span><text:span text:style-name="T405"/></text:p>
            </table:table-cell>
          </table:table-row>
          <table:table-row table:style-name="Table16.2">
            <table:covered-table-cell table:style-name="Table16.A17"/>
            <table:table-cell table:style-name="Table16.B17" office:value-type="string">
              <text:p text:style-name="P56" loext:marker-style-name="T431"><text:span text:style-name="T416">15</text:span><text:span text:style-name="T432">(1)</text:span></text:p>
            </table:table-cell>
            <table:table-cell table:style-name="Table16.C17" office:value-type="string">
              <text:p text:style-name="P56" loext:marker-style-name="T407"><text:span text:style-name="T407">16</text:span><text:span text:style-name="T407"/></text:p>
            </table:table-cell>
            <table:table-cell table:style-name="Table16.D17" office:value-type="string">
              <text:p text:style-name="P56" loext:marker-style-name="T407"><text:span text:style-name="T407">17</text:span><text:span text:style-name="T407"/></text:p>
            </table:table-cell>
            <table:table-cell table:style-name="Table16.E17" office:value-type="string">
              <text:p text:style-name="P56" loext:marker-style-name="T407"><text:span text:style-name="T407">18</text:span><text:span text:style-name="T407"/></text:p>
            </table:table-cell>
            <table:table-cell table:style-name="Table16.F17" office:value-type="string">
              <text:p text:style-name="P56" loext:marker-style-name="T410"><text:span text:style-name="T410">19</text:span><text:span text:style-name="T410"/></text:p>
            </table:table-cell>
            <table:table-cell table:style-name="Table16.G17" office:value-type="string">
              <text:p text:style-name="P56" loext:marker-style-name="T407"><text:span text:style-name="T407">20</text:span><text:span text:style-name="T407"/></text:p>
            </table:table-cell>
            <table:table-cell table:style-name="Table16.H17" office:value-type="string">
              <text:p text:style-name="P56" loext:marker-style-name="T408"><text:span text:style-name="T408">21</text:span><text:span text:style-name="T411">(7)</text:span></text:p>
            </table:table-cell>
            <table:covered-table-cell table:style-name="Table16.I17"/>
            <table:table-cell table:style-name="Table16.J17" office:value-type="string">
              <text:p text:style-name="P56" loext:marker-style-name="T423"><text:span text:style-name="T423">15</text:span><text:span text:style-name="T423"/></text:p>
            </table:table-cell>
            <table:table-cell table:style-name="Table16.K17" office:value-type="string">
              <text:p text:style-name="P56" loext:marker-style-name="T423"><text:span text:style-name="T423">16</text:span><text:span text:style-name="T423"/></text:p>
            </table:table-cell>
            <table:table-cell table:style-name="Table16.L17" office:value-type="string">
              <text:p text:style-name="P56" loext:marker-style-name="T423"><text:span text:style-name="T423">17</text:span><text:span text:style-name="T423"/></text:p>
            </table:table-cell>
            <table:table-cell table:style-name="Table16.M17" office:value-type="string">
              <text:p text:style-name="P56" loext:marker-style-name="T423"><text:span text:style-name="T423">18</text:span><text:span text:style-name="T423"/></text:p>
            </table:table-cell>
            <table:table-cell table:style-name="Table16.N17" office:value-type="string">
              <text:p text:style-name="P56" loext:marker-style-name="T424"><text:span text:style-name="T424">19</text:span><text:span text:style-name="T424"/></text:p>
            </table:table-cell>
            <table:table-cell table:style-name="Table16.O17" office:value-type="string">
              <text:p text:style-name="P56" loext:marker-style-name="T423"><text:span text:style-name="T423">20</text:span><text:span text:style-name="T423"/></text:p>
            </table:table-cell>
            <table:table-cell table:style-name="Table16.P17" office:value-type="string">
              <text:p text:style-name="P61" loext:marker-style-name="T425"><text:span text:style-name="T425">21</text:span><text:span text:style-name="T426">(49)</text:span></text:p>
            </table:table-cell>
            <table:covered-table-cell table:style-name="Table16.Q17"/>
            <table:table-cell table:style-name="Table16.R17" office:value-type="string">
              <text:p text:style-name="P56" loext:marker-style-name="T399"><text:span text:style-name="T399">15</text:span><text:span text:style-name="T399"/></text:p>
            </table:table-cell>
            <table:table-cell table:style-name="Table16.S17" office:value-type="string">
              <text:p text:style-name="P56" loext:marker-style-name="T399"><text:span text:style-name="T399">16</text:span><text:span text:style-name="T399"/></text:p>
            </table:table-cell>
            <table:table-cell table:style-name="Table16.T17" office:value-type="string">
              <text:p text:style-name="P56" loext:marker-style-name="T399"><text:span text:style-name="T399">17</text:span><text:span text:style-name="T399"/></text:p>
            </table:table-cell>
            <table:table-cell table:style-name="Table16.U17" office:value-type="string">
              <text:p text:style-name="P56" loext:marker-style-name="T399"><text:span text:style-name="T399">18</text:span><text:span text:style-name="T399"/></text:p>
            </table:table-cell>
            <table:table-cell table:style-name="Table16.V17" office:value-type="string">
              <text:p text:style-name="P56" loext:marker-style-name="T400"><text:span text:style-name="T400">19</text:span><text:span text:style-name="T400"/></text:p>
            </table:table-cell>
            <table:table-cell table:style-name="Table16.W17" office:value-type="string">
              <text:p text:style-name="P56" loext:marker-style-name="T399"><text:span text:style-name="T399">20</text:span><text:span text:style-name="T399"/></text:p>
            </table:table-cell>
            <table:table-cell table:style-name="Table16.X17" office:value-type="string">
              <text:p text:style-name="P56" loext:marker-style-name="T405"><text:span text:style-name="T405">21</text:span><text:span text:style-name="T405"/></text:p>
            </table:table-cell>
            <table:covered-table-cell table:style-name="Table16.Y17"/>
            <table:table-cell table:style-name="Table16.Z17" office:value-type="string">
              <text:p text:style-name="P72" loext:marker-style-name="T412"><text:span text:style-name="T399"><text:s/></text:span><text:span text:style-name="T412">15</text:span></text:p>
            </table:table-cell>
            <table:table-cell table:style-name="Table16.e16" office:value-type="string">
              <text:p text:style-name="P73" loext:marker-style-name="T412"><text:span text:style-name="T399"><text:s/></text:span><text:span text:style-name="T412">16</text:span></text:p>
            </table:table-cell>
            <table:table-cell table:style-name="Table16.b17" office:value-type="string">
              <text:p text:style-name="P74" loext:marker-style-name="T399"><text:span text:style-name="T399"><text:s/>17</text:span><text:span text:style-name="T399"/></text:p>
            </table:table-cell>
            <table:table-cell table:style-name="Table16.c17" office:value-type="string">
              <text:p text:style-name="P67" loext:marker-style-name="T399"><text:span text:style-name="T399">18</text:span><text:span text:style-name="T399"/></text:p>
            </table:table-cell>
            <table:table-cell table:style-name="Table16.d17" office:value-type="string">
              <text:p text:style-name="P68" loext:marker-style-name="T400"><text:span text:style-name="T400">19</text:span><text:span text:style-name="T400"/></text:p>
            </table:table-cell>
            <table:table-cell table:style-name="Table16.e17" office:value-type="string">
              <text:p text:style-name="P69" loext:marker-style-name="T399"><text:span text:style-name="T399">20</text:span><text:span text:style-name="T399"/></text:p>
            </table:table-cell>
            <table:table-cell table:style-name="Table16.f17" office:value-type="string">
              <text:p text:style-name="P61" loext:marker-style-name="T405"><text:span text:style-name="T405">21</text:span><text:span text:style-name="T405"/></text:p>
            </table:table-cell>
          </table:table-row>
          <table:table-row table:style-name="Table16.2">
            <table:covered-table-cell table:style-name="Table16.A18"/>
            <table:table-cell table:style-name="Table16.B18" office:value-type="string">
              <text:p text:style-name="P56" loext:marker-style-name="T407"><text:span text:style-name="T407">22</text:span><text:span text:style-name="T407"/></text:p>
            </table:table-cell>
            <table:table-cell table:style-name="Table16.C18" office:value-type="string">
              <text:p text:style-name="P56" loext:marker-style-name="T407"><text:span text:style-name="T407">23</text:span><text:span text:style-name="T407"/></text:p>
            </table:table-cell>
            <table:table-cell table:style-name="Table16.D18" office:value-type="string">
              <text:p text:style-name="P56" loext:marker-style-name="T407"><text:span text:style-name="T407">24</text:span><text:span text:style-name="T407"/></text:p>
            </table:table-cell>
            <table:table-cell table:style-name="Table16.E18" office:value-type="string">
              <text:p text:style-name="P56" loext:marker-style-name="T407"><text:span text:style-name="T407">25</text:span><text:span text:style-name="T407"/></text:p>
            </table:table-cell>
            <table:table-cell table:style-name="Table16.F18" office:value-type="string">
              <text:p text:style-name="P56" loext:marker-style-name="T410"><text:span text:style-name="T410">26</text:span><text:span text:style-name="T410"/></text:p>
            </table:table-cell>
            <table:table-cell table:style-name="Table16.G18" office:value-type="string">
              <text:p text:style-name="P56" loext:marker-style-name="T407"><text:span text:style-name="T407">27</text:span><text:span text:style-name="T407"/></text:p>
            </table:table-cell>
            <table:table-cell table:style-name="Table16.H18" office:value-type="string">
              <text:p text:style-name="P56" loext:marker-style-name="T408"><text:span text:style-name="T408">28</text:span><text:span text:style-name="T433">(14)</text:span></text:p>
            </table:table-cell>
            <table:covered-table-cell table:style-name="Table16.I18"/>
            <table:table-cell table:style-name="Table16.B8" office:value-type="string">
              <text:p text:style-name="P56" loext:marker-style-name="T434"><text:span text:style-name="T434">22</text:span><text:span text:style-name="T434"/></text:p>
            </table:table-cell>
            <table:table-cell table:style-name="Table16.K18" office:value-type="string">
              <text:p text:style-name="P56" loext:marker-style-name="T435"><text:span text:style-name="T435">23</text:span><text:span text:style-name="T435"/></text:p>
            </table:table-cell>
            <table:table-cell table:style-name="Table16.L18" office:value-type="string">
              <text:p text:style-name="P56" loext:marker-style-name="T436"><text:span text:style-name="T436">24</text:span><text:span text:style-name="T436"/></text:p>
            </table:table-cell>
            <table:table-cell table:style-name="Table16.M18" office:value-type="string">
              <text:p text:style-name="P56" loext:marker-style-name="T436"><text:span text:style-name="T436">25</text:span><text:span text:style-name="T436"/></text:p>
            </table:table-cell>
            <table:table-cell table:style-name="Table16.N18" office:value-type="string">
              <text:p text:style-name="P56" loext:marker-style-name="T437"><text:span text:style-name="T437">26</text:span><text:span text:style-name="T437"/></text:p>
            </table:table-cell>
            <table:table-cell table:style-name="Table16.O18" office:value-type="string">
              <text:p text:style-name="P56" loext:marker-style-name="T436"><text:span text:style-name="T436">27</text:span><text:span text:style-name="T436"/></text:p>
            </table:table-cell>
            <table:table-cell table:style-name="Table16.P18" office:value-type="string">
              <text:p text:style-name="P61" loext:marker-style-name="T405"><text:span text:style-name="T438">28</text:span><text:span text:style-name="T439"/></text:p>
            </table:table-cell>
            <table:covered-table-cell table:style-name="Table16.Q18"/>
            <table:table-cell table:style-name="Table16.R18" office:value-type="string">
              <text:p text:style-name="P56" loext:marker-style-name="T399"><text:span text:style-name="T399">22</text:span><text:span text:style-name="T399"/></text:p>
            </table:table-cell>
            <table:table-cell table:style-name="Table16.S18" office:value-type="string">
              <text:p text:style-name="P56" loext:marker-style-name="T399"><text:span text:style-name="T399">23</text:span><text:span text:style-name="T399"/></text:p>
            </table:table-cell>
            <table:table-cell table:style-name="Table16.T18" office:value-type="string">
              <text:p text:style-name="P56" loext:marker-style-name="T399"><text:span text:style-name="T399">24</text:span><text:span text:style-name="T399"/></text:p>
            </table:table-cell>
            <table:table-cell table:style-name="Table16.F7" office:value-type="string">
              <text:p text:style-name="P56" loext:marker-style-name="T440"><text:span text:style-name="T440">25</text:span><text:span text:style-name="T440"/></text:p>
            </table:table-cell>
            <table:table-cell table:style-name="Table16.F7" office:value-type="string">
              <text:p text:style-name="P56" loext:marker-style-name="T441"><text:span text:style-name="T441">26</text:span><text:span text:style-name="T441"/></text:p>
            </table:table-cell>
            <table:table-cell table:style-name="Table16.F7" office:value-type="string">
              <text:p text:style-name="P56" loext:marker-style-name="T412"><text:span text:style-name="T412">27</text:span><text:span text:style-name="T412"/></text:p>
            </table:table-cell>
            <table:table-cell table:style-name="Table16.H7" office:value-type="string">
              <text:p text:style-name="P56" loext:marker-style-name="T440"><text:span text:style-name="T440">28</text:span><text:span text:style-name="T440"/></text:p>
            </table:table-cell>
            <table:covered-table-cell table:style-name="Table16.Y18"/>
            <table:table-cell table:style-name="Table16.Z18" office:value-type="string">
              <text:p text:style-name="P72" loext:marker-style-name="T399"><text:span text:style-name="T399"><text:s/>22</text:span><text:span text:style-name="T399"/></text:p>
            </table:table-cell>
            <table:table-cell table:style-name="Table16.a18" office:value-type="string">
              <text:p text:style-name="P73" loext:marker-style-name="T399"><text:span text:style-name="T399"><text:s/>23</text:span><text:span text:style-name="T399"/></text:p>
            </table:table-cell>
            <table:table-cell table:style-name="Table16.b18" office:value-type="string">
              <text:p text:style-name="P74" loext:marker-style-name="T399"><text:span text:style-name="T399"><text:s/>24</text:span><text:span text:style-name="T399"/></text:p>
            </table:table-cell>
            <table:table-cell table:style-name="Table16.c18" office:value-type="string">
              <text:p text:style-name="P67" loext:marker-style-name="T399"><text:span text:style-name="T399">25</text:span><text:span text:style-name="T399"/></text:p>
            </table:table-cell>
            <table:table-cell table:style-name="Table16.d18" office:value-type="string">
              <text:p text:style-name="P68" loext:marker-style-name="T400"><text:span text:style-name="T400">26</text:span><text:span text:style-name="T400"/></text:p>
            </table:table-cell>
            <table:table-cell table:style-name="Table16.e18" office:value-type="string">
              <text:p text:style-name="P69" loext:marker-style-name="T399"><text:span text:style-name="T399">27</text:span><text:span text:style-name="T399"/></text:p>
            </table:table-cell>
            <table:table-cell table:style-name="Table16.f18" office:value-type="string">
              <text:p text:style-name="P61" loext:marker-style-name="T405"><text:span text:style-name="T405">28</text:span><text:span text:style-name="T405"/></text:p>
            </table:table-cell>
          </table:table-row>
          <table:table-row table:style-name="Table16.19">
            <table:covered-table-cell table:style-name="Table16.A19"/>
            <table:table-cell table:style-name="Table16.B19" office:value-type="string">
              <text:p text:style-name="P56" loext:marker-style-name="T407"><text:span text:style-name="T407">29</text:span><text:span text:style-name="T407"/></text:p>
            </table:table-cell>
            <table:table-cell table:style-name="Table16.C19" office:value-type="string">
              <text:p text:style-name="P56" loext:marker-style-name="T407"><text:span text:style-name="T407">30</text:span><text:span text:style-name="T407"/></text:p>
            </table:table-cell>
            <table:table-cell table:style-name="Table16.D19" office:value-type="string">
              <text:p text:style-name="P56" loext:marker-style-name="T407"><text:span text:style-name="T399">91</text:span><text:span text:style-name="T407"/></text:p>
            </table:table-cell>
            <table:table-cell table:style-name="Table16.E19" office:value-type="string">
              <text:p text:style-name="P91" loext:marker-style-name="T407"/>
            </table:table-cell>
            <table:table-cell table:style-name="Table16.F19" office:value-type="string">
              <text:p text:style-name="P91" loext:marker-style-name="T407"/>
            </table:table-cell>
            <table:table-cell table:style-name="Table16.G19" office:value-type="string">
              <text:p text:style-name="P91" loext:marker-style-name="T407"/>
            </table:table-cell>
            <table:table-cell table:style-name="Table16.H19" office:value-type="string">
              <text:p text:style-name="P59" loext:marker-style-name="T407"/>
            </table:table-cell>
            <table:covered-table-cell table:style-name="Table16.I19"/>
            <table:table-cell table:style-name="Table16.J19" office:value-type="string">
              <text:p text:style-name="P56" loext:marker-style-name="T399"><text:span text:style-name="T399">29</text:span><text:span text:style-name="T399"/></text:p>
            </table:table-cell>
            <table:table-cell table:style-name="Table16.K19" office:value-type="string">
              <text:p text:style-name="P56" loext:marker-style-name="T399"><text:span text:style-name="T399">30</text:span><text:span text:style-name="T399"/></text:p>
            </table:table-cell>
            <table:table-cell table:style-name="Table16.D19" office:value-type="string">
              <text:p text:style-name="P56" loext:marker-style-name="T399"><text:span text:style-name="T399">91 </text:span><text:span text:style-name="T442">182</text:span></text:p>
            </table:table-cell>
            <table:table-cell table:style-name="Table16.M19" office:value-type="string">
              <text:p text:style-name="P78" loext:marker-style-name="T405"/>
            </table:table-cell>
            <table:table-cell table:style-name="Table16.N19" office:value-type="string">
              <text:p text:style-name="P78" loext:marker-style-name="T405"/>
            </table:table-cell>
            <table:table-cell table:style-name="Table16.O19" office:value-type="string">
              <text:p text:style-name="P78" loext:marker-style-name="T405"/>
            </table:table-cell>
            <table:table-cell table:style-name="Table16.P19" office:value-type="string">
              <text:p text:style-name="P78" loext:marker-style-name="T405"/>
            </table:table-cell>
            <table:covered-table-cell table:style-name="Table16.Q19"/>
            <table:table-cell table:style-name="Table16.R19" office:value-type="string">
              <text:p text:style-name="P56" loext:marker-style-name="T412"><text:span text:style-name="T412">29</text:span><text:span text:style-name="T412"/></text:p>
            </table:table-cell>
            <table:table-cell table:style-name="Table16.S19" office:value-type="string">
              <text:p text:style-name="P56" loext:marker-style-name="T412"><text:span text:style-name="T412">30</text:span><text:span text:style-name="T412"/></text:p>
            </table:table-cell>
            <table:table-cell table:style-name="Table16.D19" office:value-type="string">
              <text:p text:style-name="P56" loext:marker-style-name="T441"><text:span text:style-name="T412">91</text:span><text:span text:style-name="T443"> </text:span><text:span text:style-name="T444">273</text:span></text:p>
            </table:table-cell>
            <table:table-cell table:style-name="Table16.S19" office:value-type="string">
              <text:p text:style-name="P61" loext:marker-style-name="T441"><text:span text:style-name="T405"><text:s/></text:span><text:span text:style-name="T445"/></text:p>
            </table:table-cell>
            <table:table-cell table:style-name="Table16.V19" office:value-type="string">
              <text:p text:style-name="P78" loext:marker-style-name="T405"/>
            </table:table-cell>
            <table:table-cell table:style-name="Table16.W19" office:value-type="string">
              <text:p text:style-name="P78" loext:marker-style-name="T405"/>
            </table:table-cell>
            <table:table-cell table:style-name="Table16.X19" office:value-type="string">
              <text:p text:style-name="P78" loext:marker-style-name="T405"/>
            </table:table-cell>
            <table:covered-table-cell table:style-name="Table16.Y19"/>
            <table:table-cell table:style-name="Table16.Z19" office:value-type="string">
              <text:p text:style-name="P72" loext:marker-style-name="T399"><text:span text:style-name="T399"><text:s/>29</text:span><text:span text:style-name="T399"/></text:p>
            </table:table-cell>
            <table:table-cell table:style-name="Table16.a19" office:value-type="string">
              <text:p text:style-name="P73" loext:marker-style-name="T399"><text:span text:style-name="T399">30</text:span><text:span text:style-name="T399"/></text:p>
            </table:table-cell>
            <table:table-cell table:style-name="Table16.D19" office:value-type="string">
              <text:p text:style-name="P56" loext:marker-style-name="T399"><text:span text:style-name="T399">91 </text:span><text:span text:style-name="T442">364</text:span></text:p>
            </table:table-cell>
            <table:table-cell table:style-name="Table16.c19" office:value-type="string">
              <text:p text:style-name="P61" loext:marker-style-name="T399"><text:span text:style-name="T440"><text:s/></text:span><text:span text:style-name="T404">1</text:span></text:p>
            </table:table-cell>
            <table:table-cell table:style-name="Table16.d19" office:value-type="string">
              <text:p text:style-name="P79" loext:marker-style-name="T399"/>
            </table:table-cell>
            <table:table-cell table:style-name="Table16.e19" office:value-type="string">
              <text:p text:style-name="P79" loext:marker-style-name="T399"/>
            </table:table-cell>
            <table:table-cell table:style-name="Table16.f19" office:value-type="string">
              <text:p text:style-name="P79" loext:marker-style-name="T399"/>
            </table:table-cell>
          </table:table-row>
        </table:table>
        <text:p text:style-name="P92" loext:marker-style-name="T446"/>
        <table:table table:name="Table17" table:style-name="Table17">
          <table:table-column table:style-name="Table17.A"/>
          <table:table-column table:style-name="Table17.B"/>
          <table:table-column table:style-name="Table17.C"/>
          <table:table-column table:style-name="Table17.D" table:number-columns-repeated="2"/>
          <table:table-column table:style-name="Table17.F"/>
          <table:table-column table:style-name="Table17.G"/>
          <table:table-column table:style-name="Table17.D"/>
          <table:table-column table:style-name="Table17.I"/>
          <table:table-column table:style-name="Table17.J"/>
          <table:table-column table:style-name="Table17.K"/>
          <table:table-column table:style-name="Table17.L"/>
          <table:table-column table:style-name="Table17.D"/>
          <table:table-column table:style-name="Table17.N"/>
          <table:table-column table:style-name="Table17.O"/>
          <table:table-column table:style-name="Table17.P"/>
          <table:table-column table:style-name="Table17.L"/>
          <table:table-column table:style-name="Table17.D"/>
          <table:table-column table:style-name="Table17.S"/>
          <table:table-column table:style-name="Table17.T"/>
          <table:table-column table:style-name="Table17.L"/>
          <table:table-column table:style-name="Table17.D"/>
          <table:table-column table:style-name="Table17.N"/>
          <table:table-column table:style-name="Table17.G"/>
          <table:table-column table:style-name="Table17.L"/>
          <table:table-column table:style-name="Table17.Z"/>
          <table:table-column table:style-name="Table17.a"/>
          <table:table-column table:style-name="Table17.b"/>
          <table:table-column table:style-name="Table17.c"/>
          <table:table-row table:style-name="Table17.1">
            <table:table-cell table:style-name="Table17.A1" office:value-type="string">
              <text:p text:style-name="P56" loext:marker-style-name="T447"><text:span text:style-name="T447">Morn</text:span></text:p>
            </table:table-cell>
            <table:table-cell table:style-name="Table17.B1" office:value-type="string">
              <text:p text:style-name="P56" loext:marker-style-name="T447"><text:span text:style-name="T447">Day</text:span></text:p>
            </table:table-cell>
            <table:table-cell table:style-name="Table17.A1" office:value-type="string">
              <text:p text:style-name="P56" loext:marker-style-name="T447"><text:span text:style-name="T447">Even</text:span></text:p>
            </table:table-cell>
            <table:table-cell table:style-name="Table17.D1" office:value-type="string">
              <text:p text:style-name="P56" loext:marker-style-name="T447"><text:span text:style-name="T448">Night</text:span></text:p>
            </table:table-cell>
            <table:table-cell table:style-name="Table17.A1" office:value-type="string">
              <text:p text:style-name="P56" loext:marker-style-name="T447"><text:span text:style-name="T447">Morn</text:span></text:p>
            </table:table-cell>
            <table:table-cell table:style-name="Table17.B1" office:value-type="string">
              <text:p text:style-name="P56" loext:marker-style-name="T447"><text:span text:style-name="T447">Day</text:span></text:p>
            </table:table-cell>
            <table:table-cell table:style-name="Table17.A1" office:value-type="string">
              <text:p text:style-name="P56" loext:marker-style-name="T447"><text:span text:style-name="T447">Even</text:span></text:p>
            </table:table-cell>
            <table:table-cell table:style-name="Table17.D1" office:value-type="string">
              <text:p text:style-name="P56" loext:marker-style-name="T447"><text:span text:style-name="T448">Night</text:span></text:p>
            </table:table-cell>
            <table:table-cell table:style-name="Table17.A1" office:value-type="string">
              <text:p text:style-name="P56" loext:marker-style-name="T447"><text:span text:style-name="T447">Morn</text:span></text:p>
            </table:table-cell>
            <table:table-cell table:style-name="Table17.B1" office:value-type="string">
              <text:p text:style-name="P56" loext:marker-style-name="T447"><text:span text:style-name="T447">Day</text:span></text:p>
            </table:table-cell>
            <table:table-cell table:style-name="Table17.A1" office:value-type="string">
              <text:p text:style-name="P56" loext:marker-style-name="T447"><text:span text:style-name="T447">Even</text:span></text:p>
            </table:table-cell>
            <table:table-cell table:style-name="Table17.D1" office:value-type="string">
              <text:p text:style-name="P56" loext:marker-style-name="T447"><text:span text:style-name="T448">Night</text:span></text:p>
            </table:table-cell>
            <table:table-cell table:style-name="Table17.A1" office:value-type="string">
              <text:p text:style-name="P56" loext:marker-style-name="T447"><text:span text:style-name="T447">Morn</text:span></text:p>
            </table:table-cell>
            <table:table-cell table:style-name="Table17.B1" office:value-type="string">
              <text:p text:style-name="P56" loext:marker-style-name="T447"><text:span text:style-name="T447">Day</text:span></text:p>
            </table:table-cell>
            <table:table-cell table:style-name="Table17.A1" table:number-columns-spanned="2" office:value-type="string">
              <text:p text:style-name="P56" loext:marker-style-name="T447"><text:span text:style-name="T447">Even</text:span></text:p>
            </table:table-cell>
            <table:covered-table-cell/>
            <table:table-cell table:style-name="Table17.D1" office:value-type="string">
              <text:p text:style-name="P56" loext:marker-style-name="T447"><text:span text:style-name="T448">Night</text:span></text:p>
            </table:table-cell>
            <table:table-cell table:style-name="Table17.A1" office:value-type="string">
              <text:p text:style-name="P56" loext:marker-style-name="T447"><text:span text:style-name="T447">Morn</text:span></text:p>
            </table:table-cell>
            <table:table-cell table:style-name="Table17.B1" office:value-type="string">
              <text:p text:style-name="P56" loext:marker-style-name="T447"><text:span text:style-name="T447">Day</text:span></text:p>
            </table:table-cell>
            <table:table-cell table:style-name="Table17.A1" office:value-type="string">
              <text:p text:style-name="P56" loext:marker-style-name="T447"><text:span text:style-name="T447">Even</text:span></text:p>
            </table:table-cell>
            <table:table-cell table:style-name="Table17.D1" office:value-type="string">
              <text:p text:style-name="P56" loext:marker-style-name="T447"><text:span text:style-name="T448">Night</text:span></text:p>
            </table:table-cell>
            <table:table-cell table:style-name="Table17.A1" office:value-type="string">
              <text:p text:style-name="P56" loext:marker-style-name="T447"><text:span text:style-name="T447">Morn</text:span></text:p>
            </table:table-cell>
            <table:table-cell table:style-name="Table17.B1" office:value-type="string">
              <text:p text:style-name="P56" loext:marker-style-name="T447"><text:span text:style-name="T447">Day</text:span></text:p>
            </table:table-cell>
            <table:table-cell table:style-name="Table17.A1" office:value-type="string">
              <text:p text:style-name="P56" loext:marker-style-name="T447"><text:span text:style-name="T447">Even</text:span></text:p>
            </table:table-cell>
            <table:table-cell table:style-name="Table17.D1" office:value-type="string">
              <text:p text:style-name="P56" loext:marker-style-name="T447"><text:span text:style-name="T448">Night</text:span></text:p>
            </table:table-cell>
            <table:table-cell table:style-name="Table17.A1" office:value-type="string">
              <text:p text:style-name="P56" loext:marker-style-name="T447"><text:span text:style-name="T447">Morn</text:span></text:p>
            </table:table-cell>
            <table:table-cell table:style-name="Table17.B1" office:value-type="string">
              <text:p text:style-name="P56" loext:marker-style-name="T447"><text:span text:style-name="T447">Day</text:span></text:p>
            </table:table-cell>
            <table:table-cell table:style-name="Table17.A1" office:value-type="string">
              <text:p text:style-name="P56" loext:marker-style-name="T447"><text:span text:style-name="T447">Even</text:span></text:p>
            </table:table-cell>
            <table:table-cell table:style-name="Table17.D1" office:value-type="string">
              <text:p text:style-name="P56" loext:marker-style-name="T447"><text:span text:style-name="T448">Night</text:span></text:p>
            </table:table-cell>
          </table:table-row>
          <table:table-row table:style-name="Table17.2">
            <table:table-cell table:style-name="Table17.A2" office:value-type="string">
              <text:p text:style-name="P56" loext:marker-style-name="T447"><text:span text:style-name="T447">Boker</text:span></text:p>
            </table:table-cell>
            <table:table-cell table:style-name="Table17.B2" office:value-type="string">
              <text:p text:style-name="P56" loext:marker-style-name="T447"><text:span text:style-name="T447">Yom</text:span></text:p>
            </table:table-cell>
            <table:table-cell table:style-name="Table17.A2" office:value-type="string">
              <text:p text:style-name="P56" loext:marker-style-name="T447"><text:span text:style-name="T447">Erev</text:span></text:p>
            </table:table-cell>
            <table:table-cell table:style-name="Table17.D2" office:value-type="string">
              <text:p text:style-name="P56" loext:marker-style-name="T448"><text:span text:style-name="T448">Laila</text:span></text:p>
            </table:table-cell>
            <table:table-cell table:style-name="Table17.A2" office:value-type="string">
              <text:p text:style-name="P56" loext:marker-style-name="T447"><text:span text:style-name="T447">Boker</text:span></text:p>
            </table:table-cell>
            <table:table-cell table:style-name="Table17.B2" office:value-type="string">
              <text:p text:style-name="P56" loext:marker-style-name="T447"><text:span text:style-name="T447">Yom</text:span></text:p>
            </table:table-cell>
            <table:table-cell table:style-name="Table17.A2" office:value-type="string">
              <text:p text:style-name="P56" loext:marker-style-name="T447"><text:span text:style-name="T447">Erev</text:span></text:p>
            </table:table-cell>
            <table:table-cell table:style-name="Table17.D2" office:value-type="string">
              <text:p text:style-name="P56" loext:marker-style-name="T448"><text:span text:style-name="T448">Laila</text:span></text:p>
            </table:table-cell>
            <table:table-cell table:style-name="Table17.A2" office:value-type="string">
              <text:p text:style-name="P56" loext:marker-style-name="T447"><text:span text:style-name="T447">Boker</text:span></text:p>
            </table:table-cell>
            <table:table-cell table:style-name="Table17.B2" office:value-type="string">
              <text:p text:style-name="P56" loext:marker-style-name="T447"><text:span text:style-name="T447">Yom</text:span></text:p>
            </table:table-cell>
            <table:table-cell table:style-name="Table17.A2" office:value-type="string">
              <text:p text:style-name="P56" loext:marker-style-name="T447"><text:span text:style-name="T447">Erev</text:span></text:p>
            </table:table-cell>
            <table:table-cell table:style-name="Table17.D2" office:value-type="string">
              <text:p text:style-name="P56" loext:marker-style-name="T448"><text:span text:style-name="T448">Laila</text:span></text:p>
            </table:table-cell>
            <table:table-cell table:style-name="Table17.A2" office:value-type="string">
              <text:p text:style-name="P56" loext:marker-style-name="T447"><text:span text:style-name="T447">Boker</text:span></text:p>
            </table:table-cell>
            <table:table-cell table:style-name="Table17.B2" office:value-type="string">
              <text:p text:style-name="P56" loext:marker-style-name="T447"><text:span text:style-name="T447">Yom</text:span></text:p>
            </table:table-cell>
            <table:table-cell table:style-name="Table17.A2" table:number-columns-spanned="2" office:value-type="string">
              <text:p text:style-name="P56" loext:marker-style-name="T447"><text:span text:style-name="T447">Erev</text:span></text:p>
            </table:table-cell>
            <table:covered-table-cell/>
            <table:table-cell table:style-name="Table17.D2" office:value-type="string">
              <text:p text:style-name="P56" loext:marker-style-name="T448"><text:span text:style-name="T448">Laila</text:span></text:p>
            </table:table-cell>
            <table:table-cell table:style-name="Table17.A2" office:value-type="string">
              <text:p text:style-name="P56" loext:marker-style-name="T447"><text:span text:style-name="T447">Boker</text:span></text:p>
            </table:table-cell>
            <table:table-cell table:style-name="Table17.B2" office:value-type="string">
              <text:p text:style-name="P56" loext:marker-style-name="T447"><text:span text:style-name="T447">Yom</text:span></text:p>
            </table:table-cell>
            <table:table-cell table:style-name="Table17.A2" office:value-type="string">
              <text:p text:style-name="P56" loext:marker-style-name="T447"><text:span text:style-name="T447">Erev</text:span></text:p>
            </table:table-cell>
            <table:table-cell table:style-name="Table17.D2" office:value-type="string">
              <text:p text:style-name="P56" loext:marker-style-name="T448"><text:span text:style-name="T448">Laila</text:span></text:p>
            </table:table-cell>
            <table:table-cell table:style-name="Table17.A2" office:value-type="string">
              <text:p text:style-name="P56" loext:marker-style-name="T447"><text:span text:style-name="T447">Boker</text:span></text:p>
            </table:table-cell>
            <table:table-cell table:style-name="Table17.B2" office:value-type="string">
              <text:p text:style-name="P56" loext:marker-style-name="T447"><text:span text:style-name="T447">Yom</text:span></text:p>
            </table:table-cell>
            <table:table-cell table:style-name="Table17.A2" office:value-type="string">
              <text:p text:style-name="P56" loext:marker-style-name="T447"><text:span text:style-name="T447">Erev</text:span></text:p>
            </table:table-cell>
            <table:table-cell table:style-name="Table17.D2" office:value-type="string">
              <text:p text:style-name="P56" loext:marker-style-name="T448"><text:span text:style-name="T448">Laila</text:span></text:p>
            </table:table-cell>
            <table:table-cell table:style-name="Table17.A2" office:value-type="string">
              <text:p text:style-name="P56" loext:marker-style-name="T447"><text:span text:style-name="T447">Boker</text:span></text:p>
            </table:table-cell>
            <table:table-cell table:style-name="Table17.B2" office:value-type="string">
              <text:p text:style-name="P56" loext:marker-style-name="T447"><text:span text:style-name="T447">Yom</text:span></text:p>
            </table:table-cell>
            <table:table-cell table:style-name="Table17.A2" office:value-type="string">
              <text:p text:style-name="P56" loext:marker-style-name="T447"><text:span text:style-name="T447">Erev</text:span></text:p>
            </table:table-cell>
            <table:table-cell table:style-name="Table17.D2" office:value-type="string">
              <text:p text:style-name="P56" loext:marker-style-name="T448"><text:span text:style-name="T448">Laila</text:span></text:p>
            </table:table-cell>
          </table:table-row>
          <table:table-row table:style-name="Table17.3">
            <table:table-cell table:style-name="Table17.A3" table:number-columns-spanned="4" office:value-type="string">
              <text:p text:style-name="P56" loext:marker-style-name="T449"><text:span text:style-name="T449">Day 1</text:span></text:p>
              <text:p text:style-name="P56" loext:marker-style-name="T449"><text:span text:style-name="T449">Yom Rish</text:span><text:span text:style-name="T450">ó</text:span><text:span text:style-name="T449">n</text:span></text:p>
            </table:table-cell>
            <table:covered-table-cell/>
            <table:covered-table-cell/>
            <table:covered-table-cell/>
            <table:table-cell table:style-name="Table17.E3" table:number-columns-spanned="4" office:value-type="string">
              <text:p text:style-name="P56" loext:marker-style-name="T449"><text:span text:style-name="T449">Day 2</text:span></text:p>
              <text:p text:style-name="P56" loext:marker-style-name="T449"><text:span text:style-name="T449">Yom Shayn</text:span><text:span text:style-name="T450">é</text:span><text:span text:style-name="T449">e</text:span></text:p>
            </table:table-cell>
            <table:covered-table-cell/>
            <table:covered-table-cell/>
            <table:covered-table-cell/>
            <table:table-cell table:style-name="Table17.I3" table:number-columns-spanned="4" office:value-type="string">
              <text:p text:style-name="P56" loext:marker-style-name="T449"><text:span text:style-name="T449">Day 3</text:span></text:p>
              <text:p text:style-name="P56" loext:marker-style-name="T449"><text:span text:style-name="T449">Yom Shleesh</text:span><text:span text:style-name="T450">é</text:span><text:span text:style-name="T449">e</text:span></text:p>
            </table:table-cell>
            <table:covered-table-cell/>
            <table:covered-table-cell/>
            <table:covered-table-cell/>
            <table:table-cell table:style-name="Table17.M3" table:number-columns-spanned="5" office:value-type="string">
              <text:p text:style-name="P56" loext:marker-style-name="T449"><text:span text:style-name="T449">Day 4</text:span></text:p>
              <text:p text:style-name="P56" loext:marker-style-name="T449"><text:span text:style-name="T449">Yom Revee´</text:span><text:span text:style-name="T450">é</text:span><text:span text:style-name="T449">e</text:span></text:p>
            </table:table-cell>
            <table:covered-table-cell/>
            <table:covered-table-cell/>
            <table:covered-table-cell/>
            <table:covered-table-cell/>
            <table:table-cell table:style-name="Table17.R3" table:number-columns-spanned="4" office:value-type="string">
              <text:p text:style-name="P56" loext:marker-style-name="T449"><text:span text:style-name="T449">Day 5 <text:line-break/>Yom </text:span><text:span text:style-name="T450">Ḥ</text:span><text:span text:style-name="T449">ahMeeSh</text:span><text:span text:style-name="T450">é</text:span><text:span text:style-name="T449">e</text:span></text:p>
            </table:table-cell>
            <table:covered-table-cell/>
            <table:covered-table-cell/>
            <table:covered-table-cell/>
            <table:table-cell table:style-name="Table17.V3" table:number-columns-spanned="4" office:value-type="string">
              <text:p text:style-name="P56" loext:marker-style-name="T449"><text:span text:style-name="T449">Day 6</text:span></text:p>
              <text:p text:style-name="P56" loext:marker-style-name="T449"><text:span text:style-name="T449">Yom SheeSh</text:span><text:span text:style-name="T450">é</text:span><text:span text:style-name="T449">e</text:span></text:p>
            </table:table-cell>
            <table:covered-table-cell/>
            <table:covered-table-cell/>
            <table:covered-table-cell/>
            <table:table-cell table:style-name="Table17.Z3" table:number-columns-spanned="4" office:value-type="string">
              <text:p text:style-name="P56" loext:marker-style-name="T451"><text:span text:style-name="T451">Day 7 | Yom Sheva </text:span></text:p>
              <text:p text:style-name="P56" loext:marker-style-name="T452"><text:span text:style-name="T451">The Shabbath</text:span></text:p>
            </table:table-cell>
            <table:covered-table-cell/>
            <table:covered-table-cell/>
            <table:covered-table-cell/>
          </table:table-row>
          <table:table-row table:style-name="Table17.4">
            <table:table-cell table:style-name="Table17.A4" table:number-columns-spanned="29" office:value-type="string">
              <text:p text:style-name="P93"><text:span text:style-name="T315">Today is Yom __ </text:span><text:span text:style-name="T453">of</text:span><text:span text:style-name="T315"> the Shabb</text:span><text:span text:style-name="T454">á</text:span><text:span text:style-name="T315">th </text:span><text:span text:style-name="T455">Week.</text:span><text:span text:style-name="T319"> <text:s text:c="4"/>| <text:s text:c="4"/></text:span><text:span text:style-name="T456">Today is Yom Sheva. HaYóm Zeh HaShabbáth.</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17.5">
            <table:table-cell table:style-name="Table17.A5" table:number-columns-spanned="29" office:value-type="string">
              <text:p text:style-name="P94"><text:span text:style-name="T40">Today is Yom __ of the __ </text:span><text:span text:style-name="T457">Ḥodesh</text:span><text:span text:style-name="T458"> </text:span><text:span text:style-name="T459">(Month) </text:span><text:span text:style-name="T40">in the</text:span><text:span text:style-name="T459"> </text:span><text:span text:style-name="T460">(</text:span><text:span text:style-name="T19">1</text:span><text:span text:style-name="T461">st</text:span><text:span text:style-name="T460">)(</text:span><text:span text:style-name="T40">2</text:span><text:span text:style-name="T462">nd</text:span><text:span text:style-name="T459">)(</text:span><text:span text:style-name="T40">3</text:span><text:span text:style-name="T462">rd</text:span><text:span text:style-name="T459">)(</text:span><text:span text:style-name="T40">4</text:span><text:span text:style-name="T462">th</text:span><text:span text:style-name="T459">) </text:span><text:span text:style-name="T40">Season of the Year. </text:span><text:span text:style-name="T463">[</text:span><text:span text:style-name="T463"><text:note text:id="ftn10" text:note-class="endnote"><text:note-citation>ix</text:note-citation><text:note-body><text:p text:style-name="P95"><text:s/><text:span text:style-name="T464">(2026 </text:span><text:span text:style-name="T465">ce</text:span><text:span text:style-name="T464">)</text:span><text:span text:style-name="T466"> </text:span><text:span text:style-name="T467">3,371</text:span><text:span text:style-name="T468"> years since the Exodus </text:span><text:span text:style-name="T469">of Yisra’él;</text:span><text:span text:style-name="T468"> </text:span><text:span text:style-name="T470">1,916</text:span><text:span text:style-name="T471"> years since the resurrection</text:span><text:span text:style-name="T472"> </text:span><text:span text:style-name="T468">&amp; </text:span><text:span text:style-name="T471">ascension of Y’hushúa </text:span><text:span text:style-name="T473">&amp;</text:span><text:span text:style-name="T472"> many </text:span><text:span text:style-name="T474">of the Q’doshím </text:span><text:span text:style-name="T464">beginning the transitional generation leading to the resurrection &amp; rapture of the 144k </text:span><text:span text:style-name="T475">at its end—</text:span><text:span text:style-name="T476">this is called the “first Resurrection”</text:span><text:span text:style-name="T474">; </text:span><text:span text:style-name="T476">It has been</text:span><text:span text:style-name="T471"> </text:span><text:span text:style-name="T470">1,956</text:span><text:span text:style-name="T477"> </text:span><text:span text:style-name="T478">years </text:span><text:span text:style-name="T477">since the Temple’s destruction </text:span><text:span text:style-name="T479">&amp; </text:span><text:span text:style-name="T480">78</text:span><text:span text:style-name="T479"> years since the rebirth of the state of Yisra’él </text:span><text:span text:style-name="T481">moving toward its prophetic restoration</text:span><text:span text:style-name="T477">. </text:span><text:span text:style-name="T479">We </text:span><text:span text:style-name="T482">work </text:span><text:span text:style-name="T483">to </text:span><text:span text:style-name="T484">rectify</text:span><text:span text:style-name="T483"> the world </text:span><text:span text:style-name="T485">un</text:span><text:span text:style-name="T486">til “</text:span><text:span text:style-name="T487">The End” of th</text:span><text:span text:style-name="T488">is</text:span><text:span text:style-name="T487"> age </text:span><text:span text:style-name="T489">with </text:span><text:span text:style-name="T487">the </text:span><text:span text:style-name="T490">visible coming</text:span><text:span text:style-name="T479"> of </text:span><text:span text:style-name="T491">Y</text:span><text:span text:style-name="T492">ahuéh</text:span><text:span text:style-name="T482">, </text:span><text:span text:style-name="T479">Y</text:span><text:span text:style-name="T486">a</text:span><text:span text:style-name="T479">hush</text:span><text:span text:style-name="T482">ú</text:span><text:span text:style-name="T479">a, </text:span><text:span text:style-name="T493">&amp; </text:span><text:span text:style-name="T482">the Q’doshím, </text:span><text:span text:style-name="T493">when</text:span><text:span text:style-name="T482"> </text:span><text:span text:style-name="T483">the Kingdom </text:span><text:span text:style-name="T493">will be </text:span><text:span text:style-name="T483">visibly established over e</text:span><text:span text:style-name="T493">ach</text:span><text:span text:style-name="T483"> nation, </text:span><text:span text:style-name="T485">region, and city;</text:span><text:span text:style-name="T483"> </text:span><text:span text:style-name="T486">David </text:span><text:span text:style-name="T485">will be </text:span><text:span text:style-name="T486">enthroned </text:span><text:span text:style-name="T487">over the Land of </text:span><text:span text:style-name="T494">all </text:span><text:span text:style-name="T487">Yisra’</text:span><text:span text:style-name="T483">é</text:span><text:span text:style-name="T487">l </text:span><text:span text:style-name="T485">by </text:span><text:span text:style-name="T479">Y</text:span><text:span text:style-name="T486">a</text:span><text:span text:style-name="T479">hush</text:span><text:span text:style-name="T482">ú</text:span><text:span text:style-name="T479">a;</text:span><text:span text:style-name="T487"> </text:span><text:span text:style-name="T483">the </text:span><text:span text:style-name="T493">nations </text:span><text:span text:style-name="T485">will be </text:span><text:span text:style-name="T493">judged </text:span><text:span text:style-name="T485">&amp;</text:span><text:span text:style-name="T487"> the “tares” </text:span><text:span text:style-name="T493">removed </text:span><text:span text:style-name="T487">from among the “wheat”; the earth </text:span><text:span text:style-name="T485">will be </text:span><text:span text:style-name="T489">renewed</text:span><text:span text:style-name="T482"> </text:span><text:span text:style-name="T489">&amp; the meek </text:span><text:span text:style-name="T485">shall inherit </text:span><text:span text:style-name="T490">it</text:span><text:span text:style-name="T489">.</text:span></text:p></text:note-body></text:note></text:span><text:span text:style-name="T46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17.6">
            <table:table-cell table:style-name="Table17.A6" table:number-columns-spanned="29" office:value-type="string">
              <text:p text:style-name="P96" loext:marker-style-name="T495"><text:span text:style-name="T496">On the sixth Day-Night </text:span><text:span text:style-name="T497">of the Week</text:span><text:span text:style-name="T496">, say:</text:span><text:span text:style-name="T498"> </text:span><text:span text:style-name="T499">Tomorrow is Yom Shabbath.</text:span><text:span text:style-name="T459"> <text:s/></text:span><text:span text:style-name="T498">And, o</text:span><text:span text:style-name="T496">n the seventh Morning say:</text:span><text:span text:style-name="T228"> </text:span><text:span text:style-name="T499">Today is Yom Shabbath.</text:span></text:p>
              <text:p text:style-name="P97" loext:marker-style-name="T165"><text:span text:style-name="T40">“Barukh Attáh </text:span><text:span text:style-name="T500">יהוה</text:span><text:span text:style-name="T40">, who sanctifies the Shabbath and distinguishes between the holy and the commo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17.7">
            <table:table-cell table:style-name="Table17.A6" table:number-columns-spanned="29" office:value-type="string">
              <text:p text:style-name="P98" loext:marker-style-name="T501"><text:span text:style-name="T498">At days’ end, when the Stars appear, say: </text:span><text:span text:style-name="T40">“</text:span><text:span text:style-name="T499">The Shabbath Day</text:span><text:span text:style-name="T40"> has ended. Barukh Attáh </text:span><text:span text:style-name="T502">יהוה</text:span><text:span text:style-name="T40">, who distinguishes between the holy and the common.”</text:span><text:span text:style-name="T503"> </text:span><text:span text:style-name="T504">Optional: </text:span><text:span text:style-name="T498">Havdalah Service or light a </text:span><text:span text:style-name="T505">c</text:span><text:span text:style-name="T498">andle then put it out. Proclaim, </text:span><text:span text:style-name="T506">Laila To</text:span><text:span text:style-name="T507">ḅ</text:span><text:span text:style-name="T506"> &amp; </text:span><text:span text:style-name="T508">Shaḅua Toḅ! </text:span><text:span text:style-name="T506">A good night &amp; week</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17.8">
            <table:table-cell table:style-name="Table17.A8" table:number-columns-spanned="29" office:value-type="string">
              <text:p text:style-name="P56" loext:marker-style-name="T509"><text:span text:style-name="T40">Today is one of the four Memorial Days set by Noaḥ—the first day of the </text:span><text:span text:style-name="T459">(</text:span><text:span text:style-name="T40">1</text:span><text:span text:style-name="T459">)(</text:span><text:span text:style-name="T40">2</text:span><text:span text:style-name="T459">)(</text:span><text:span text:style-name="T40">3</text:span><text:span text:style-name="T459">)(</text:span><text:span text:style-name="T40">4</text:span><text:span text:style-name="T459">) </text:span><text:span text:style-name="T40">Season</text:span><text:span text:style-name="T459">. </text:span><text:span text:style-name="T504">Jubilees Chapter Six</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17.9">
            <table:table-cell table:style-name="Table17.A9" table:number-columns-spanned="29" office:value-type="string">
              <text:p text:style-name="P56" loext:marker-style-name="T510"><text:span text:style-name="T40">Today is Day __ of the Festival of</text:span><text:span text:style-name="T459"> (</text:span><text:span text:style-name="T40">Matsah</text:span><text:span text:style-name="T459"> </text:span><text:span text:style-name="T504">or</text:span><text:span text:style-name="T459"> </text:span><text:span text:style-name="T40">Sukkot</text:span><text:span text:style-name="T459">). (</text:span><text:span text:style-name="T40">Today is Shemini Atzeret</text:span><text:span text:style-name="T459">—</text:span><text:span text:style-name="T511">Additional 8</text:span><text:span text:style-name="T512">th</text:span><text:span text:style-name="T511"> Day of Sukkot</text:span><text:span text:style-name="T459">)</text:span><text:span text:style-name="T228">.</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17.10">
            <table:table-cell table:style-name="Table17.A10" table:number-columns-spanned="29" office:value-type="string">
              <text:p text:style-name="P99" loext:marker-style-name="T513"><text:span text:style-name="T514">There are three consecutive Shavuots/Pentecosts—each with 50 day counts. The counting begins on the 26</text:span><text:span text:style-name="T515">th</text:span><text:span text:style-name="T514"> Day of the 1</text:span><text:span text:style-name="T515">st</text:span><text:span text:style-name="T514"> Month:</text:span></text:p>
              <text:p text:style-name="P100" loext:marker-style-name="T165"><text:span text:style-name="T40">Today is the __ day counting to the first-fruits festival of Shaḅuóth of: </text:span><text:span text:style-name="T516">New-Grain</text:span><text:span text:style-name="T517"> </text:span><text:span text:style-name="T504">or</text:span><text:span text:style-name="T518"> </text:span><text:span text:style-name="T519">New-Wine</text:span><text:span text:style-name="T520"> </text:span><text:span text:style-name="T504">or</text:span><text:span text:style-name="T167"> </text:span><text:span text:style-name="T521">New-Oil</text:span><text:span text:style-name="T40">.</text:span></text:p>
              <text:p text:style-name="P101" loext:marker-style-name="T165"><text:span text:style-name="T522">Each</text:span><text:span text:style-name="T523"> 50</text:span><text:span text:style-name="T524">th</text:span><text:span text:style-name="T523"> day:</text:span><text:span text:style-name="T525"> </text:span><text:s/>Today is the Festival of the Shaḅuóth of: <text:span text:style-name="T526">New-Grain</text:span><text:span text:style-name="T527"> </text:span><text:span text:style-name="T528">or</text:span><text:span text:style-name="T243"> </text:span><text:span text:style-name="T529">New-Wine</text:span><text:span text:style-name="T530"> </text:span><text:span text:style-name="T528">or</text:span><text:span text:style-name="T55"> </text:span><text:span text:style-name="T531">New-Oil</text:span>. <text:span text:style-name="T522">Dt 11:13-15</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17.11">
            <table:table-cell table:style-name="Table17.A11" table:number-columns-spanned="29" office:value-type="string">
              <text:p text:style-name="P56" loext:marker-style-name="T40"><text:span text:style-name="T40">Today is the ___ Day of the 1</text:span><text:span text:style-name="T462">st <text:s/></text:span><text:span text:style-name="T40">Month and of the count unto the 10</text:span><text:span text:style-name="T462">th <text:s/></text:span><text:span text:style-name="T40">for Lamb Selection for Pesach. </text:span></text:p>
              <text:p text:style-name="P56" loext:marker-style-name="T459"><text:span text:style-name="T459">| or | <text:s/></text:span><text:span text:style-name="T40">Today is the ___ Day of the 7</text:span><text:span text:style-name="T462">th</text:span><text:span text:style-name="T40"> Month and of the count unto the 10</text:span><text:span text:style-name="T462">th <text:s/></text:span><text:span text:style-name="T40">for Yom Kippur.</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17.12">
            <table:table-cell table:style-name="Table17.A12" table:number-columns-spanned="15" office:value-type="string">
              <text:p text:style-name="P102" loext:marker-style-name="T165"><text:span text:style-name="T532">Barúḳ Attá </text:span><text:span text:style-name="T533">י</text:span><text:span text:style-name="T534">הוה</text:span><text:span text:style-name="T535">, </text:span><text:span text:style-name="T532">E</text:span><text:span text:style-name="T536">lo</text:span><text:span text:style-name="T40">héynu, Life of the World, who has given us life, sustained us, </text:span></text:p>
              <text:p text:style-name="P103" loext:marker-style-name="T40">and enabled us to reach this time.</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17.P12" table:number-columns-spanned="14" office:value-type="string">
              <text:p text:style-name="P104"><text:span text:style-name="T40">Barúḳ Attá </text:span><text:span text:style-name="T500">י</text:span><text:span text:style-name="T537">הוה</text:span><text:span text:style-name="T538">, </text:span><text:span text:style-name="T539">E</text:span><text:span text:style-name="T40">lohéynu, Ḥayéi há’Olám, Sheheḳeeyánu w’Qiyimánu <text:line-break/></text:span><text:span text:style-name="T540">w’Hi</text:span><text:span text:style-name="T40">giyánu L’zmán ha’Zéh.</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able:table table:name="Table18" table:style-name="Table18">
          <table:table-column table:style-name="Table18.A"/>
          <table:table-column table:style-name="Table18.B"/>
          <table:table-column table:style-name="Table18.C"/>
          <table:table-row table:style-name="Table18.1">
            <table:table-cell table:style-name="Table18.A1" table:number-columns-spanned="2" office:value-type="string">
              <text:p text:style-name="P56" loext:marker-style-name="T541"><text:span text:style-name="T315">Blessed are you, </text:span><draw:frame draw:style-name="fr3" draw:name="Picture 1143656083" text:anchor-type="as-char" svg:width="0.5201in" svg:height="0.1764in" draw:z-index="0"><draw:image xlink:href="Pictures/100000000000005F0000002001C2DA75.jpg" xlink:type="simple" xlink:show="embed" xlink:actuate="onLoad" draw:mime-type="image/jpeg"/></draw:frame><text:span text:style-name="T315">, Elohéynu, King of the Universe, </text:span></text:p>
              <text:p text:style-name="P56" loext:marker-style-name="T542"><text:span text:style-name="T504">(Traditionally, this phrase is repeated before each phrase below, most of which are found in Psalms 145 – 148, <text:line-break/>and originally these were said as one performed various activities but came to be said or sung all at the same time. <text:line-break/>A few of these are slightly enhanced from their traditional form.)</text:span><text:span text:style-name="T543"/></text:p>
            </table:table-cell>
            <table:covered-table-cell/>
            <table:table-cell table:style-name="Table18.A1" office:value-type="string">
              <text:p text:style-name="P105" loext:marker-style-name="T544"><text:span text:style-name="T545">בָּרוּךְ אַתָּה</text:span><text:span text:style-name="T546"> </text:span><text:span text:style-name="T547">יהוה</text:span><text:span text:style-name="T548"> </text:span><text:span text:style-name="T545">אֱלֹהֵֽינוּ</text:span><text:span text:style-name="T549"> </text:span><text:span text:style-name="T545">מֶֽלֶךְ הָעוֹלָם,</text:span></text:p>
            </table:table-cell>
          </table:table-row>
          <table:table-row table:style-name="Table18.2">
            <table:table-cell table:style-name="Table18.A2" office:value-type="string">
              <text:p text:style-name="P106" loext:marker-style-name="T168"><text:span text:style-name="T167">-who gives the Rooster insight to distinguish </text:span><text:span text:style-name="T168"/></text:p>
              <text:p text:style-name="P107" loext:marker-style-name="T168"><text:span text:style-name="T167"><text:s text:c="4"/>between </text:span><text:span text:style-name="T228">[</text:span><text:span text:style-name="T167">Dawn,</text:span><text:span text:style-name="T228">] </text:span><text:span text:style-name="T167">Day, </text:span><text:span text:style-name="T228">[</text:span><text:span text:style-name="T167">Dusk,</text:span><text:span text:style-name="T228">]</text:span><text:span text:style-name="T167"> &amp; Night; </text:span></text:p>
              <text:p text:style-name="P107" loext:marker-style-name="T168"><text:span text:style-name="T167">-who opens blind </text:span><text:span text:style-name="T228">(</text:span><text:span text:style-name="T167">eyes</text:span><text:span text:style-name="T228">)</text:span><text:span text:style-name="T167">;</text:span></text:p>
              <text:p text:style-name="P107" loext:marker-style-name="T168"><text:span text:style-name="T167">-who releases those who are bound;</text:span><text:span text:style-name="T168"/></text:p>
              <text:p text:style-name="P107" loext:marker-style-name="T168"><text:span text:style-name="T167">-who stands upright those bent over;</text:span><text:span text:style-name="T168"/></text:p>
              <text:p text:style-name="P107" loext:marker-style-name="T168"><text:span text:style-name="T167">-who clothes the naked;</text:span><text:span text:style-name="T168"/></text:p>
              <text:p text:style-name="P107" loext:marker-style-name="T168"><text:span text:style-name="T167">-who gives strength to the weary;</text:span><text:span text:style-name="T168"/></text:p>
              <text:p text:style-name="P107" loext:marker-style-name="T168"><text:span text:style-name="T167">-who spreads the earth over the waters;</text:span><text:span text:style-name="T168"/></text:p>
              <text:p text:style-name="P107" loext:marker-style-name="T168"><text:span text:style-name="T167">-who provides for the steps of the valiant; </text:span><text:span text:style-name="T168"/></text:p>
              <text:p text:style-name="P107" loext:marker-style-name="T168"><text:span text:style-name="T167">-who has provided me with all my needs;</text:span><text:span text:style-name="T168"/></text:p>
              <text:p text:style-name="P107" loext:marker-style-name="T168"><text:span text:style-name="T167">-who girds Yisraél and Gĕrím with might; </text:span><text:span text:style-name="T168"/></text:p>
              <text:p text:style-name="P107" loext:marker-style-name="T168"><text:span text:style-name="T167">-who crowns Yisraél and Gĕrím w/splendor.</text:span><text:span text:style-name="T168"/></text:p>
              <text:p text:style-name="P107" loext:marker-style-name="T168"><text:span text:style-name="T167">-who left me not a foreigner and alienated;</text:span><text:span text:style-name="T168"/></text:p>
              <text:p text:style-name="P107" loext:marker-style-name="T168"><text:span text:style-name="T167">-who left me not in slavery;</text:span><text:span text:style-name="T168"/></text:p>
              <text:p text:style-name="P107" loext:marker-style-name="T550"><text:span text:style-name="T551"><text:s text:c="5"/>Men</text:span><text:span text:style-name="T228"> <text:s text:c="6"/></text:span><text:span text:style-name="T167">-who made me a Man </text:span><text:span text:style-name="T228">(</text:span><text:span text:style-name="T167">an Ish</text:span><text:span text:style-name="T228">)</text:span><text:span text:style-name="T167">;</text:span><text:span text:style-name="T228"> </text:span></text:p>
              <text:p text:style-name="P107" loext:marker-style-name="T550"><text:span text:style-name="T551">Women</text:span><text:span text:style-name="T228"> -</text:span><text:span text:style-name="T167">who made me a Woman </text:span><text:span text:style-name="T228">(</text:span><text:span text:style-name="T167">an Ishah</text:span><text:span text:style-name="T228">)</text:span><text:span text:style-name="T167">;</text:span></text:p>
              <text:p text:style-name="P108" loext:marker-style-name="T552"><text:span text:style-name="T167">-Barúḳ Attá, </text:span><text:span text:style-name="T553">Yhwh</text:span><text:span text:style-name="T554">, w</text:span><text:span text:style-name="T167">ho has loved us with an everlasting love &amp; chose us before the foundation of the world to be in union with Mashíakh &amp; to be qodésh &amp; tahór before you.</text:span></text:p>
            </table:table-cell>
            <table:table-cell table:style-name="Table18.B2" office:value-type="string">
              <text:p text:style-name="P109" loext:marker-style-name="T168"><text:span text:style-name="T167">-ha’Notéin LaSéḳvi Ṿiná L’Haḅ’ḥín </text:span><text:span text:style-name="T168"/></text:p>
              <text:p text:style-name="P110" loext:marker-style-name="T555"><text:span text:style-name="T167"><text:s text:c="2"/>Béin Yom U’Ḅéin Láila; </text:span></text:p>
              <text:p text:style-name="P111" loext:marker-style-name="T168"><text:span text:style-name="T167">-Poqéi’aḥ Iw’rím;</text:span><text:span text:style-name="T168"/></text:p>
              <text:p text:style-name="P112" loext:marker-style-name="T168"><text:span text:style-name="T167">-Matír Asurím;</text:span><text:span text:style-name="T168"/></text:p>
              <text:p text:style-name="P112" loext:marker-style-name="T168"><text:span text:style-name="T167">-Zoqéif K'fufím;</text:span><text:span text:style-name="T168"/></text:p>
              <text:p text:style-name="P112" loext:marker-style-name="T168"><text:span text:style-name="T167">-Malbísh Arumím;</text:span><text:span text:style-name="T168"/></text:p>
              <text:p text:style-name="P112" loext:marker-style-name="T168"><text:span text:style-name="T167">-haNotéin Laya’éif Koáḥ;</text:span><text:span text:style-name="T168"/></text:p>
              <text:p text:style-name="P112" loext:marker-style-name="T168"><text:span text:style-name="T167">-Roqá HaÁrets Al HaMáyim;</text:span><text:span text:style-name="T168"/></text:p>
              <text:p text:style-name="P112" loext:marker-style-name="T168"><text:span text:style-name="T167">-ha'Meiḳín Mits’adéi Gaḅér;</text:span><text:span text:style-name="T168"/></text:p>
              <text:p text:style-name="P112" loext:marker-style-name="T168"><text:span text:style-name="T167">-SheÁsa Li Kol Tsarkí;</text:span><text:span text:style-name="T168"/></text:p>
              <text:p text:style-name="P112" loext:marker-style-name="T168"><text:span text:style-name="T167">-Ozéir Yisraél W'Gerím BiG'ḅuráh;</text:span><text:span text:style-name="T168"/></text:p>
              <text:p text:style-name="P112" loext:marker-style-name="T168"><text:span text:style-name="T167">-Otéir Yisraél W'Gerím B'Tif’aráh;</text:span><text:span text:style-name="T168"/></text:p>
              <text:p text:style-name="P112" loext:marker-style-name="T168"><text:span text:style-name="T167">-LoAzáv Li K’mó Nokrí W'Haḅdĕl; </text:span><text:span text:style-name="T168"/></text:p>
              <text:p text:style-name="P112" loext:marker-style-name="T168"><text:span text:style-name="T167">-LoAzáv Li K’mó L’Aḅedúth;</text:span><text:span text:style-name="T168"/></text:p>
              <text:p text:style-name="P113" loext:marker-style-name="T550"><text:span text:style-name="T551">Men</text:span><text:span text:style-name="T228"> <text:s text:c="6"/></text:span><text:span text:style-name="T167">-SheAsáni Ish;</text:span></text:p>
              <text:p text:style-name="P112" loext:marker-style-name="T556"><text:span text:style-name="T551">Women</text:span><text:span text:style-name="T228"> </text:span><text:span text:style-name="T167">-SheAsáni Isháh;</text:span></text:p>
              <text:p text:style-name="P114" loext:marker-style-name="T557"><text:span text:style-name="T167">-Barúḳ Attá</text:span><text:span text:style-name="T558">, </text:span><text:span text:style-name="T553">Yhwh</text:span><text:span text:style-name="T554">, </text:span><text:span text:style-name="T167">SheAhavát Otanu B’Ahavat Olám W’Bokér Banu B’Mashíakh </text:span><text:span text:style-name="T210">Lifnéi Yesod HaOlam</text:span><text:span text:style-name="T559"> </text:span><text:span text:style-name="T167">Lihyóth Qod</text:span><text:span text:style-name="T554">é</text:span><text:span text:style-name="T167">sh U’Ta</text:span><text:span text:style-name="T554">hór</text:span><text:span text:style-name="T167"> L’Fane</text:span><text:span text:style-name="T210">ka</text:span><text:span text:style-name="T167">.</text:span></text:p>
            </table:table-cell>
            <table:table-cell table:style-name="Table18.C2" office:value-type="string">
              <text:p text:style-name="P115" loext:marker-style-name="T239"><text:span text:style-name="T242">-</text:span><text:span text:style-name="T240">הַנוֹתֵן לַשֶּֽׂכְוִי בִינָה</text:span></text:p>
              <text:p text:style-name="P116" loext:marker-style-name="T162"><text:span text:style-name="T240">לְהַבְחִין בֵּין יוֹם וּבֵין לָֽיְלָה.</text:span><text:span text:style-name="T242"> </text:span></text:p>
              <text:p text:style-name="P116" loext:marker-style-name="T162"><text:span text:style-name="T242"><text:s/>-</text:span><text:span text:style-name="T240">פּוֹקֵֽחַ עִוְרִים.</text:span><text:span text:style-name="T242"> </text:span></text:p>
              <text:p text:style-name="P117" loext:marker-style-name="T162"><text:span text:style-name="T242">-</text:span><text:span text:style-name="T240">מַתִּיר אֲסוּרִים.</text:span><text:span text:style-name="T242"> </text:span></text:p>
              <text:p text:style-name="P117" loext:marker-style-name="T162"><text:span text:style-name="T242">-</text:span><text:span text:style-name="T240">זוֹקֵף</text:span><text:span text:style-name="T242"> </text:span><text:span text:style-name="T240">כְּפוּפִים.</text:span><text:span text:style-name="T242"> </text:span><text:span text:style-name="T240">מַלְבִּישׁ עֲרֻמִּים.</text:span><text:span text:style-name="T242"> </text:span></text:p>
              <text:p text:style-name="P117" loext:marker-style-name="T162"><text:span text:style-name="T242">-</text:span><text:span text:style-name="T240">הַנּוֹתֵן לַיָּעֵף כֹּֽחַ. </text:span></text:p>
              <text:p text:style-name="P117" loext:marker-style-name="T162"><text:span text:style-name="T242">-</text:span><text:span text:style-name="T240">רוֹקַע הָאָֽרֶץ עַל הַמָּֽיִם.</text:span><text:span text:style-name="T242"> </text:span></text:p>
              <text:p text:style-name="P117" loext:marker-style-name="T162"><text:span text:style-name="T240">-הַמֵּכִין מִצְעֲדֵי גָֽבֶר.</text:span><text:span text:style-name="T242"> </text:span></text:p>
              <text:p text:style-name="P117" loext:marker-style-name="T239"><text:span text:style-name="T240">-שֶׁעָֽשָׂה לִי כָּל צָרְכִּי. </text:span><text:span text:style-name="T162"/></text:p>
              <text:p text:style-name="P117" loext:marker-style-name="T162"><text:span text:style-name="T240">-וֹזֵר יִשְׂרָאֵל </text:span><text:span text:style-name="T560">וְגֶ</text:span><text:span text:style-name="T561">ר</text:span><text:span text:style-name="T240">יִם בִּגְבוּרָה. </text:span></text:p>
              <text:p text:style-name="P117" loext:marker-style-name="T162"><text:span text:style-name="T240">-עוֹטֵר יִשְׂרָאֵל </text:span><text:span text:style-name="T560">וְגֶ</text:span><text:span text:style-name="T561">ר</text:span><text:span text:style-name="T240">יִם בְּתִפְאָרָה.</text:span><text:span text:style-name="T242"> </text:span></text:p>
              <text:p text:style-name="P117" loext:marker-style-name="T560"><text:span text:style-name="transliteration"><text:span text:style-name="T50">-לֹא עָזַב </text:span></text:span><text:span text:style-name="T50">לי </text:span><text:span text:style-name="transliteration"><text:span text:style-name="T50">כְּמוֹ </text:span></text:span><text:span text:style-name="T560">נָכרִי</text:span><text:span text:style-name="T561"> </text:span><text:span text:style-name="T560">וְ</text:span><text:span text:style-name="T562">הַבְדֵּל</text:span><text:span text:style-name="T240">. <text:s text:c="3"/></text:span></text:p>
              <text:p text:style-name="P117" loext:marker-style-name="T50"><text:span text:style-name="transliteration"><text:span text:style-name="T50">-לֹא עָזַב </text:span></text:span><text:span text:style-name="T50">לי </text:span><text:span text:style-name="transliteration"><text:span text:style-name="T50">כְּמוֹ לְעַבְדוּת</text:span></text:span><text:span text:style-name="T240">.</text:span><text:span text:style-name="transliteration"><text:span text:style-name="T563"> </text:span></text:span></text:p>
              <text:p text:style-name="P117" loext:marker-style-name="T50"><text:span text:style-name="transliteration"><text:span text:style-name="T50">-</text:span></text:span><text:span text:style-name="T50">שֶׁעָשַֽׂנִי</text:span><text:span text:style-name="T563"> </text:span><text:span text:style-name="T564">אִישׁ</text:span><text:span text:style-name="T240">.</text:span><text:span text:style-name="T242"> </text:span></text:p>
              <text:p text:style-name="P117" loext:marker-style-name="T162"><text:span text:style-name="T240">-שֶׁעָשַֽׂנִי </text:span><text:span text:style-name="T565">אִשָּׁה</text:span><text:span text:style-name="T240">.</text:span><text:span text:style-name="T242"> </text:span></text:p>
              <text:p text:style-name="P118" loext:marker-style-name="T162"><text:span text:style-name="T240">-בָּרוּךְ אַתָּה יהוה</text:span><text:span text:style-name="T242"> </text:span><text:span text:style-name="T240">ש</text:span><text:span text:style-name="T242">ְ</text:span><text:span text:style-name="T240">אַהֲבַת עֹולָם אֲהַבְתָָּֽנוּ</text:span><text:span text:style-name="T242"> </text:span><text:span text:style-name="T240">ובחר בנו במשיח</text:span><text:span text:style-name="T242"> לפני</text:span><text:span text:style-name="T240"> <text:s/></text:span><text:span text:style-name="T242">יסוד </text:span><text:span text:style-name="T240">העולם</text:span><text:span text:style-name="T242"> </text:span><text:span text:style-name="T562">לִהְיוֹת קֹּדֶשׁ וּ</text:span><text:span text:style-name="T240">טְהוֹר</text:span><text:span text:style-name="T562"> לְפני</text:span><text:span text:style-name="T566">ך</text:span><text:span text:style-name="T240">. <text:s/></text:span></text:p>
            </table:table-cell>
          </table:table-row>
          <table:table-row table:style-name="Table18.3">
            <table:table-cell table:style-name="Table18.A3" table:number-columns-spanned="3" office:value-type="string">
              <text:p text:style-name="P119" loext:marker-style-name="T567"><text:span text:style-name="T222">I</text:span><text:span text:style-name="T568">n love &amp; wisdom, you prede</text:span><text:span text:style-name="T569">term</text:span><text:span text:style-name="T568">ined </text:span><text:span text:style-name="T569">for </text:span><text:span text:style-name="T568">us </text:span><text:span text:style-name="T570">the path of</text:span><text:span text:style-name="T571"> free-will </text:span><text:span text:style-name="T568">&amp; supplied instructions to conform us to the image of your Firstborn Son </text:span><text:span text:style-name="T572">who is </text:span><text:span text:style-name="T568">the Root of the Olive Tree of Yisraél. You called &amp; enlightened us by your words into a </text:span><text:span text:style-name="T570">new </text:span><text:span text:style-name="T568">covenant of </text:span><text:span text:style-name="T570">loyal </text:span><text:span text:style-name="T568">love &amp; faithful obedience.</text:span><text:span text:style-name="T568"><text:note text:id="ftn11" text:note-class="footnote"><text:note-citation>3</text:note-citation><text:note-body><text:p text:style-name="P120"><text:s/><text:span text:style-name="T573">Those so consecrated are named, “Q’dosh</text:span><text:span text:style-name="T574">í</text:span><text:span text:style-name="T573">m” (</text:span><text:span text:style-name="T575">Holy Ones</text:span><text:span text:style-name="T573"> or </text:span><text:span text:style-name="T575">Saints</text:span><text:span text:style-name="T573">) who keep (natsar) the commandments of </text:span><text:span text:style-name="T576">יהוה</text:span><text:span text:style-name="T577"> </text:span><text:span text:style-name="T573">&amp; who are “in him/in messiah”. Rev. 14:12</text:span></text:p></text:note-body></text:note></text:span><text:span text:style-name="T568"> </text:span><text:span text:style-name="T578">By this </text:span><text:span text:style-name="T579">Call</text:span><text:span text:style-name="T578">,</text:span><text:span text:style-name="T568"> wild Olive branches from the nations may also engraft themselves.</text:span><text:span text:style-name="T568"><text:note text:id="ftn12" text:note-class="footnote"><text:note-citation>4</text:note-citation><text:note-body><text:p text:style-name="P121"><text:s/><text:span text:style-name="T580">Hebrew: </text:span><text:span text:style-name="T581">Yi-s’ra-él: </text:span><text:span text:style-name="T582">Yi </text:span><text:span text:style-name="T580">means, he will;</text:span><text:span text:style-name="T582"> a Sar</text:span><text:span text:style-name="T580"> is a Prince/Ruler &amp; </text:span><text:span text:style-name="T582">s’ra</text:span><text:span text:style-name="T580"> means to rule as a prince; </text:span><text:span text:style-name="T583">Yi-s’ra-él</text:span><text:span text:style-name="T581">=He will rule with </text:span><text:span text:style-name="T583">Ĕl</text:span><text:span text:style-name="T581">. <text:s text:c="2"/></text:span><text:span text:style-name="T583">Gerim</text:span><text:span text:style-name="T581">: Strangers/Foreigners. Is. 56:1-9; Heb. 8:8; James 1:1,18; Rom. 11:11-31; Gal. 3:29. Y'shúa</text:span><text:span text:style-name="T584"> is the Root of the Olive Tree that made the Olive Tree of Israel holy. Into this, foreigners </text:span><text:span text:style-name="T585">like </text:span><text:span text:style-name="T584">“</text:span><text:span text:style-name="T585">wild olive branches”</text:span><text:span text:style-name="T584"> </text:span><text:span text:style-name="T585">may </text:span><text:span text:style-name="T584">embrac</text:span><text:span text:style-name="T586">e</text:span><text:span text:style-name="T584"> the Covenant</text:span><text:span text:style-name="T587"> </text:span><text:span text:style-name="T588">with </text:span><text:span text:style-name="T589">Yisraél</text:span><text:span text:style-name="T588"> &amp; </text:span><text:span text:style-name="T587">engraft themselves </text:span><text:span text:style-name="T590">into it</text:span><text:span text:style-name="T587"> </text:span><text:span text:style-name="T591">and fe</text:span><text:span text:style-name="T590">e</text:span><text:span text:style-name="T591">d </text:span><text:span text:style-name="T590">on</text:span><text:span text:style-name="T591"> the sap of </text:span><text:span text:style-name="T589">Yisraél</text:span><text:span text:style-name="T592">. </text:span><text:span text:style-name="T593">It </text:span><text:span text:style-name="T594">take</text:span><text:span text:style-name="T593">s</text:span><text:span text:style-name="T594"> on </text:span><text:span text:style-name="T593">its</text:span><text:span text:style-name="T594"> nature gradually conforming to its precepts. </text:span><text:span text:style-name="T595">Among the foreigners are assimilated </text:span><text:span text:style-name="T596">people</text:span><text:span text:style-name="T597">s</text:span><text:span text:style-name="T596"> from the </text:span><text:span text:style-name="T595">lost Tribes of Yisra</text:span><text:span text:style-name="T598">é</text:span><text:span text:style-name="T595">l. </text:span><text:span text:style-name="T599">In th</text:span><text:span text:style-name="T600">e gospel</text:span><text:span text:style-name="T599">,</text:span><text:span text:style-name="T595"> </text:span><text:span text:style-name="T601">Yhwh</text:span><text:span text:style-name="T595"> </text:span><text:span text:style-name="T596">is not only </text:span><text:span text:style-name="T595">fulfilling the pro</text:span><text:span text:style-name="T586">phesies </text:span><text:span text:style-name="T595">to all </text:span><text:span text:style-name="T597">I</text:span><text:span text:style-name="T595">srael</text:span><text:span text:style-name="T596">ites </text:span><text:span text:style-name="T597">from</text:span><text:span text:style-name="T596"> the lineages</text:span><text:span text:style-name="T595"> </text:span><text:span text:style-name="T596">of the Northern Israelites </text:span><text:span text:style-name="T600">&amp;</text:span><text:span text:style-name="T596"> the Southern Judahites; b</text:span><text:span text:style-name="T602">ut</text:span><text:span text:style-name="T603"> </text:span><text:span text:style-name="T602">also </text:span><text:span text:style-name="T604">ex</text:span><text:span text:style-name="T599">tend</text:span><text:span text:style-name="T600">s</text:span><text:span text:style-name="T596"> </text:span><text:span text:style-name="T595">mercy upon all </text:span><text:span text:style-name="T596">other </text:span><text:span text:style-name="T599">peoples.</text:span><text:span text:style-name="T595"> </text:span><text:span text:style-name="T596">T</text:span><text:span text:style-name="T581">he </text:span><text:span text:style-name="T605">remnant of </text:span><text:span text:style-name="T581">Yisra</text:span><text:span text:style-name="T606">é</text:span><text:span text:style-name="T581">lím-Yahudím followers of Y’shúa were </text:span><text:span text:style-name="T605">like </text:span><text:span text:style-name="T581">the </text:span><text:span text:style-name="T607">f</text:span><text:span text:style-name="T581">irst-fruits </text:span><text:span text:style-name="T605">of an offering on behalf of the entire l</text:span><text:span text:style-name="T581">ump of </text:span><text:span text:style-name="T605">d</text:span><text:span text:style-name="T581">ough. </text:span><text:span text:style-name="T605">The whole l</text:span><text:span text:style-name="T581">ump </text:span><text:span text:style-name="T608">of </text:span><text:span text:style-name="T605">d</text:span><text:span text:style-name="T608">ough </text:span><text:span text:style-name="T605">is made </text:span><text:span text:style-name="T581">holy </text:span><text:span text:style-name="T605">by offering the </text:span><text:span text:style-name="T607">f</text:span><text:span text:style-name="T605">i</text:span><text:span text:style-name="T608">rst-fruits. Offering the </text:span><text:span text:style-name="T607">f</text:span><text:span text:style-name="T608">irst-fruits</text:span><text:span text:style-name="T581"> </text:span><text:span text:style-name="T608">of any produce </text:span><text:span text:style-name="T581">makes the whole </text:span><text:span text:style-name="T605">from which it is taken holy/</text:span><text:span text:style-name="T607">consecrated/setapart</text:span><text:span text:style-name="T605">.</text:span><text:span text:style-name="T608"> </text:span><text:span text:style-name="T605">This </text:span><text:span text:style-name="T608">is </text:span><text:span text:style-name="T607">also </text:span><text:span text:style-name="T608">like the Remnant </text:span><text:span text:style-name="T607">of</text:span><text:span text:style-name="T608"> the larger population </text:span><text:span text:style-name="T607">being </text:span><text:span text:style-name="T608">protected for the sake of the </text:span><text:span text:style-name="T609">r</text:span><text:span text:style-name="T608">emnant</text:span><text:span text:style-name="T581">.</text:span><text:span text:style-name="T584"> </text:span></text:p></text:note-body></text:note></text:span><text:span text:style-name="T568"> </text:span><text:span text:style-name="T570">A</text:span><text:span text:style-name="T568">ll can truly repent from sin, be baptized into newness of life, &amp; be perfected. Whom you call, you justify with forgiveness, regenerate into a new inheritance, sanctify behaviors in accordance to your commands, seal &amp; baptize with your spirit, clothe them with new bodies, </text:span><text:span text:style-name="T579">and they will</text:span><text:span text:style-name="T568"> eventually </text:span><text:span text:style-name="T579">inherit a renewed earth </text:span><text:span text:style-name="T610">in the Age to Come.</text:span></text:p>
            </table:table-cell>
            <table:covered-table-cell/>
            <table:covered-table-cell/>
          </table:table-row>
        </table:table>
        <text:p text:style-name="P122"><draw:frame draw:style-name="fr4" draw:name="Frame7" text:anchor-type="paragraph" svg:y="0.0008in" svg:width="6.4417in" draw:z-index="4" loext:may-break-between-pages="true"><draw:text-box fo:min-height="0.0161in"><table:table table:name="Table19" table:style-name="Table19"><table:table-column table:style-name="Table19.A"/><table:table-column table:style-name="Table19.B"/><table:table-column table:style-name="Table19.C"/><table:table-row table:style-name="Table19.1"><table:table-cell table:style-name="Table19.A1" office:value-type="string"><text:p text:style-name="P123" loext:marker-style-name="T550"><text:span text:style-name="T228">16 <text:s text:c="2"/></text:span><text:span text:style-name="T167">Let it be willed before you, </text:span><text:span text:style-name="T611">י</text:span><text:span text:style-name="T612">הוה</text:span><text:span text:style-name="T554">, </text:span><text:span text:style-name="T167">my Elohíym, and Elohíym of my fathers and mothers, that you would accustom me in your Toráh &amp; strengthen me in your Mitswóth, that I may not stumble into sin nor into iniquity, nor to be tested, nor to shame. Distance me from the evil urge and strengthen me to cleave to the good urge. Grant me today and every day, to find grace, kindness, and compassion in your eyes, and in the eyes of all who see me, and grant me beneficent kindnesses. Barúḳ Attá, </text:span><text:span text:style-name="T611">י</text:span><text:span text:style-name="T612">הוה</text:span><text:span text:style-name="T554">, </text:span><text:span text:style-name="T167">who bestows good kindnesses to his people, Yi-s’ra-él </text:span><text:span text:style-name="T228">[</text:span><text:span text:style-name="T167">&amp; the Gerím </text:span><text:span text:style-name="T613">who engraft themselves</text:span><text:span text:style-name="T167"> into the Olive Tree - Yisraél</text:span><text:span text:style-name="T228">]</text:span><text:span text:style-name="T614">.</text:span></text:p></table:table-cell><table:table-cell table:style-name="Table19.A1" office:value-type="string"><text:p text:style-name="P124" loext:marker-style-name="T550"><text:span text:style-name="T228">16 <text:s text:c="2"/></text:span><text:span text:style-name="T167">Y’hí Ratsón Mil’fanéḳa, </text:span><text:span text:style-name="T389">יהוה</text:span><text:span text:style-name="T167">, Elohái, Wéi’Elohái Aḅotái </text:span><text:span text:style-name="T228">[</text:span><text:span text:style-name="T167">W’Amotái,</text:span><text:span text:style-name="T228">]</text:span><text:span text:style-name="T167"> Shetargiléini B'Toratéḳa, W'Tadbiqéini B'Mits-wotéḳa. W'Al T’ḅi’éini Lidéi Ḥéit, W'Lo Lidéi Aṿón, W'Ló Lidéi Nisayón, W'Lo Lidéi Ḅizayón. W'Tar’Ḥiqéini MiYéitser ha’Rá. W'Tadbiqéini B’Yéitser ha’Tóv, Utnéini ha’Yóm Uḅ’Ḳól Yóm, L’Ḥéin UL’Ḥésed UL’Ráḥamim B’Einéḳa, Uḅ'Einéi Ḳol Roái, W'Gomléini Ḥasadím Toḅím. <text:s/>Barúḳ Attá </text:span><text:span text:style-name="T389">יהוה</text:span><text:span text:style-name="T554">, </text:span><text:span text:style-name="T167">Goméil Ḥasadím Toḅím, L'Amó Yisraél.</text:span></text:p></table:table-cell><table:table-cell table:style-name="Table19.C1" office:value-type="string"><text:p text:style-name="P125" loext:marker-style-name="T162"><text:span text:style-name="T615"><text:s/></text:span><text:span text:style-name="T228">16 </text:span><text:span text:style-name="T240">יהִי רָצוֹן מִלְּפָנֶֽיךָ,</text:span><text:span text:style-name="T242"> </text:span></text:p><text:p text:style-name="P126" loext:marker-style-name="T162"><text:span text:style-name="T240">יהוה</text:span><text:span text:style-name="T242"> </text:span><text:span text:style-name="T240">אֱלֹהַי וֵאלֹהַי אֲבוֹתַי, <text:s/></text:span></text:p><text:p text:style-name="P126" loext:marker-style-name="T162"><text:span text:style-name="T240">שֶׁתַּרְגִּילֵֽנִי בְּתוֹרָתֶֽךָ, וְתַדְבִּיקֵֽנִי בְּמִצְוֹתֶֽיךָ, וְאַל תְבִיאֵֽנִי לִידֵי חֵטְא, וְלֹא לִידֵי עָוֹן, וְלֹא לִידֵי נִסָּיוֹן, וְלֹא לִידֵי בִזָּיוֹן,</text:span><text:span text:style-name="T242"> </text:span><text:span text:style-name="T240"><text:s/>וְתַרְחִיקֵנִי מִיֵֽצֶר הָרָע.</text:span><text:span text:style-name="T242"> </text:span><text:span text:style-name="T240">וְתַדְבִּקֵֽנִי בְּיֵֽצֶר הַטּוֹב, וּתְנֵֽנִי הַיוֹם וּבְכָל-יוֹם, לְחֵן וּלְחֶֽסֶד וּלְרַחֲמִים בְּעֵינֶֽיךָ, וּבְעֵינֵי כָל רוֹאַי, וְגָמְלֵֽנִי</text:span><text:span text:style-name="T242"> </text:span><text:span text:style-name="T240">חֲסָדִים טוֹבִים.</text:span><text:span text:style-name="T242"> </text:span></text:p><text:p text:style-name="P126" loext:marker-style-name="T616"><text:span text:style-name="T240">בָּרוּךְ אַתָּה יהוה, גּוֹמֵל חֲסָדִים טוֹבִים לְעַמּוֹ יִשְׂרָאֵל.</text:span></text:p></table:table-cell></table:table-row></table:table></draw:text-box></draw:frame><text:span text:style-name="T617"/></text:p>
        <table:table table:name="Table20" table:style-name="Table20">
          <table:table-column table:style-name="Table20.A"/>
          <table:table-column table:style-name="Table20.B"/>
          <table:table-column table:style-name="Table20.C"/>
          <table:table-column table:style-name="Table20.D"/>
          <table:table-column table:style-name="Table20.E"/>
          <table:table-row table:style-name="Table20.1">
            <table:table-cell table:style-name="Table20.A1" office:value-type="string">
              <text:p text:style-name="P61" loext:marker-style-name="T618"><text:span text:style-name="T457">May it be your will,</text:span><text:span text:style-name="T619"/></text:p>
            </table:table-cell>
            <table:table-cell table:style-name="Table20.A1" table:number-columns-spanned="3" office:value-type="string">
              <text:p text:style-name="P61" loext:marker-style-name="T618"><text:span text:style-name="T457">Y’hí Ratsón MiL’fanékha.</text:span><text:span text:style-name="T619"/></text:p>
            </table:table-cell>
            <table:covered-table-cell/>
            <table:covered-table-cell/>
            <table:table-cell table:style-name="Table20.E1" office:value-type="string">
              <text:p text:style-name="P105" loext:marker-style-name="T544"><text:span text:style-name="T620">יְהִי רָצוֹן מִלְּפָנֶֽיךָ,</text:span><text:span text:style-name="T621"/></text:p>
            </table:table-cell>
          </table:table-row>
          <table:table-row table:style-name="Table20.2">
            <table:table-cell table:style-name="Table20.A2" office:value-type="string">
              <text:p text:style-name="P5" loext:marker-style-name="T210"><text:span text:style-name="T389">יהוה</text:span><text:span text:style-name="T210"> </text:span><text:span text:style-name="T622">Ĕ</text:span><text:span text:style-name="T623">lí and Eloáh of my fathers &amp; mothers,</text:span></text:p>
            </table:table-cell>
            <table:table-cell table:style-name="Table20.A2" table:number-columns-spanned="3" office:value-type="string">
              <text:p text:style-name="P5" loext:marker-style-name="T618"><text:span text:style-name="T624">יהוה </text:span><text:span text:style-name="T457">Elohái WéiElohey Aḅotái,</text:span></text:p>
            </table:table-cell>
            <table:covered-table-cell/>
            <table:covered-table-cell/>
            <table:table-cell table:style-name="Table20.E2" office:value-type="string">
              <text:p text:style-name="P127" loext:marker-style-name="T544"><text:span text:style-name="T620">יה</text:span><text:span text:style-name="T178">ו</text:span><text:span text:style-name="T620">ה אֱלֹהַי וֵאלֹהֵי אֲבוֹתַי,</text:span></text:p>
            </table:table-cell>
          </table:table-row>
          <table:table-row table:style-name="Table20.3">
            <table:table-cell table:style-name="Table20.A1" office:value-type="string">
              <text:p text:style-name="P5" loext:marker-style-name="T619"><text:span text:style-name="T457">That you spare me today </text:span><text:span text:style-name="T619"/></text:p>
              <text:p text:style-name="P61" loext:marker-style-name="T618"><text:span text:style-name="T457">and each and every day,</text:span><text:span text:style-name="T619"/></text:p>
            </table:table-cell>
            <table:table-cell table:style-name="Table20.A1" table:number-columns-spanned="3" office:value-type="string">
              <text:p text:style-name="P5" loext:marker-style-name="T619"><text:span text:style-name="T457">Shetatsiléini HaYóm </text:span><text:span text:style-name="T619"/></text:p>
              <text:p text:style-name="P61" loext:marker-style-name="T618"><text:span text:style-name="T457">UḄ’Ḳól Yóm WaYóm,</text:span><text:span text:style-name="T619"/></text:p>
            </table:table-cell>
            <table:covered-table-cell/>
            <table:covered-table-cell/>
            <table:table-cell table:style-name="Table20.E1" office:value-type="string">
              <text:p text:style-name="P105" loext:marker-style-name="T621"><text:span text:style-name="T620">שֶׁתַּצִּילֵֽנִי הַיּוֹם </text:span><text:span text:style-name="T621"/></text:p>
              <text:p text:style-name="P105" loext:marker-style-name="T544"><text:span text:style-name="T620">וּבְכָל-יוֹם וָיוֹם,</text:span><text:span text:style-name="T621"/></text:p>
            </table:table-cell>
          </table:table-row>
          <table:table-row table:style-name="Table20.4">
            <table:table-cell table:style-name="Table20.A2" office:value-type="string">
              <text:p text:style-name="P5" loext:marker-style-name="T618"><text:span text:style-name="T457">From the impudent and impudence,</text:span><text:span text:style-name="T619"/></text:p>
            </table:table-cell>
            <table:table-cell table:style-name="Table20.A2" table:number-columns-spanned="3" office:value-type="string">
              <text:p text:style-name="P5" loext:marker-style-name="T618"><text:span text:style-name="T457">MéAzei Faním U’MéiAzuth Paním,</text:span><text:span text:style-name="T619"/></text:p>
            </table:table-cell>
            <table:covered-table-cell/>
            <table:covered-table-cell/>
            <table:table-cell table:style-name="Table20.E2" office:value-type="string">
              <text:p text:style-name="P34" loext:marker-style-name="T544"><text:span text:style-name="T620">מֵעַזֵּי פָנִים וּמֵעַזּוּת פָּנִים,</text:span><text:span text:style-name="T621"/></text:p>
            </table:table-cell>
          </table:table-row>
          <table:table-row table:style-name="Table20.5">
            <table:table-cell table:style-name="Table20.A1" office:value-type="string">
              <text:p text:style-name="P5" loext:marker-style-name="T618"><text:span text:style-name="T457">From an evil man, From an evil woman,</text:span><text:span text:style-name="T619"/></text:p>
            </table:table-cell>
            <table:table-cell table:style-name="Table20.A1" table:number-columns-spanned="3" office:value-type="string">
              <text:p text:style-name="P5" loext:marker-style-name="T618"><text:span text:style-name="T457">MéiAdam Rá, Méi’Ishá Rá’a.</text:span><text:span text:style-name="T619"/></text:p>
            </table:table-cell>
            <table:covered-table-cell/>
            <table:covered-table-cell/>
            <table:table-cell table:style-name="Table20.E1" office:value-type="string">
              <text:p text:style-name="P105" loext:marker-style-name="T544"><text:span text:style-name="T620">מֵאָדָם רָע, מֵאִשָׁה רָעָה,</text:span><text:span text:style-name="T621"/></text:p>
            </table:table-cell>
          </table:table-row>
          <table:table-row table:style-name="Table20.6">
            <table:table-cell table:style-name="Table20.A2" office:value-type="string">
              <text:p text:style-name="P5" loext:marker-style-name="T618"><text:span text:style-name="T457">From the evil urge, From a bad friend,</text:span><text:span text:style-name="T619"/></text:p>
            </table:table-cell>
            <table:table-cell table:style-name="Table20.A2" table:number-columns-spanned="3" office:value-type="string">
              <text:p text:style-name="P5" loext:marker-style-name="T618"><text:span text:style-name="T457">MiYéitser Rá, MéḤaḅeir Rá,</text:span><text:span text:style-name="T619"/></text:p>
            </table:table-cell>
            <table:covered-table-cell/>
            <table:covered-table-cell/>
            <table:table-cell table:style-name="Table20.E2" office:value-type="string">
              <text:p text:style-name="P105" loext:marker-style-name="T544"><text:span text:style-name="T620">מִיֵּֽצֶר רָע, מֵחָבֵר רָע,</text:span><text:span text:style-name="T621"/></text:p>
            </table:table-cell>
          </table:table-row>
          <table:table-row table:style-name="Table20.7">
            <table:table-cell table:style-name="Table20.A1" office:value-type="string">
              <text:p text:style-name="P5" loext:marker-style-name="T618"><text:span text:style-name="T457">From a bad neighbor, From any mishap,</text:span><text:span text:style-name="T619"/></text:p>
            </table:table-cell>
            <table:table-cell table:style-name="Table20.A1" table:number-columns-spanned="3" office:value-type="string">
              <text:p text:style-name="P5" loext:marker-style-name="T618"><text:span text:style-name="T457">MiShaqéin Rá, MiPéga Rá,</text:span><text:span text:style-name="T619"/></text:p>
            </table:table-cell>
            <table:covered-table-cell/>
            <table:covered-table-cell/>
            <table:table-cell table:style-name="Table20.E1" office:value-type="string">
              <text:p text:style-name="P105" loext:marker-style-name="T544"><text:span text:style-name="T620">מִשָּׁכֵן רָע, מִפֶּֽגַע רָע,</text:span><text:span text:style-name="T621"/></text:p>
            </table:table-cell>
          </table:table-row>
          <table:table-row table:style-name="Table20.8">
            <table:table-cell table:style-name="Table20.A2" office:value-type="string">
              <text:p text:style-name="P5" loext:marker-style-name="T618"><text:span text:style-name="T457">From the evil eye, From slanderous talk,</text:span><text:span text:style-name="T619"/></text:p>
            </table:table-cell>
            <table:table-cell table:style-name="Table20.A2" table:number-columns-spanned="3" office:value-type="string">
              <text:p text:style-name="P5" loext:marker-style-name="T618"><text:span text:style-name="T457">MeiÁyin HaRá, U’MiLashón HaRá,</text:span><text:span text:style-name="T619"/></text:p>
            </table:table-cell>
            <table:covered-table-cell/>
            <table:covered-table-cell/>
            <table:table-cell table:style-name="Table20.E2" office:value-type="string">
              <text:p text:style-name="P105" loext:marker-style-name="T544"><text:span text:style-name="T620">מֵעַֽיִן הָרָע, וּמִלָֹּשוֹן הָרָע,</text:span><text:span text:style-name="T621"/></text:p>
            </table:table-cell>
          </table:table-row>
          <table:table-row table:style-name="Table20.9">
            <table:table-cell table:style-name="Table20.A1" office:value-type="string">
              <text:p text:style-name="P5" loext:marker-style-name="T618"><text:span text:style-name="T457">From informants, From false testimony,</text:span><text:span text:style-name="T619"/></text:p>
            </table:table-cell>
            <table:table-cell table:style-name="Table20.A1" table:number-columns-spanned="3" office:value-type="string">
              <text:p text:style-name="P5" loext:marker-style-name="T618"><text:span text:style-name="T457">MiMalshinúth, MéiEiduth Shéqer,</text:span><text:span text:style-name="T619"/></text:p>
            </table:table-cell>
            <table:covered-table-cell/>
            <table:covered-table-cell/>
            <table:table-cell table:style-name="Table20.E1" office:value-type="string">
              <text:p text:style-name="P105" loext:marker-style-name="T544"><text:span text:style-name="T620">מִמַּלְשִׁינוּת, מֵעֵדוּת שֶֽׁקֶר,</text:span><text:span text:style-name="T621"/></text:p>
            </table:table-cell>
          </table:table-row>
          <table:table-row table:style-name="Table20.10">
            <table:table-cell table:style-name="Table20.A2" office:value-type="string">
              <text:p text:style-name="P5" loext:marker-style-name="T618"><text:span text:style-name="T457">From the hatred of people, From libel,</text:span><text:span text:style-name="T619"/></text:p>
            </table:table-cell>
            <table:table-cell table:style-name="Table20.A2" table:number-columns-spanned="3" office:value-type="string">
              <text:p text:style-name="P5" loext:marker-style-name="T618"><text:span text:style-name="T457">MiSin’áth Ha’B’riyóth, MéiAlila,</text:span><text:span text:style-name="T619"/></text:p>
            </table:table-cell>
            <table:covered-table-cell/>
            <table:covered-table-cell/>
            <table:table-cell table:style-name="Table20.E10" office:value-type="string">
              <text:p text:style-name="P105" loext:marker-style-name="T621"><text:span text:style-name="T620">מִשִֹּנְאַת הַבְּרִיּוֹת,</text:span><text:span text:style-name="T625"> </text:span><text:span text:style-name="T620">מֵעֲלִילָה,</text:span></text:p>
            </table:table-cell>
          </table:table-row>
          <table:table-row table:style-name="Table20.11">
            <table:table-cell table:style-name="Table20.A1" office:value-type="string">
              <text:p text:style-name="P5" loext:marker-style-name="T619"><text:span text:style-name="T457">From unusual death,</text:span><text:span text:style-name="T619"/></text:p>
            </table:table-cell>
            <table:table-cell table:style-name="Table20.A1" table:number-columns-spanned="3" office:value-type="string">
              <text:p text:style-name="P5" loext:marker-style-name="T619"><text:span text:style-name="T457">Mimithá M’Shuná,</text:span><text:span text:style-name="T619"/></text:p>
            </table:table-cell>
            <table:covered-table-cell/>
            <table:covered-table-cell/>
            <table:table-cell table:style-name="Table20.E11" office:value-type="string">
              <text:p text:style-name="P105" loext:marker-style-name="T621"><text:span text:style-name="T620">מִמִּיתָה מְשֻׁנָּה, </text:span><text:span text:style-name="T621"/></text:p>
            </table:table-cell>
          </table:table-row>
          <table:table-row table:style-name="Table20.12">
            <table:table-cell table:style-name="Table20.A2" office:value-type="string">
              <text:p text:style-name="P5" loext:marker-style-name="T618"><text:span text:style-name="T457">From serious illnesses,</text:span><text:span text:style-name="T619"/></text:p>
            </table:table-cell>
            <table:table-cell table:style-name="Table20.A2" table:number-columns-spanned="3" office:value-type="string">
              <text:p text:style-name="P5" loext:marker-style-name="T618"><text:span text:style-name="T457">MéiḤalayim Raím,</text:span><text:span text:style-name="T619"/></text:p>
            </table:table-cell>
            <table:covered-table-cell/>
            <table:covered-table-cell/>
            <table:table-cell table:style-name="Table20.E2" office:value-type="string">
              <text:p text:style-name="P105" loext:marker-style-name="T544"><text:span text:style-name="T620">מֵחֳלָיִים רָעִים,</text:span><text:span text:style-name="T621"/></text:p>
            </table:table-cell>
          </table:table-row>
          <table:table-row table:style-name="Table20.13">
            <table:table-cell table:style-name="Table20.A1" office:value-type="string">
              <text:p text:style-name="P5" loext:marker-style-name="T626"><text:span text:style-name="T457">From harmful occurrences &amp; disputes,</text:span><text:span text:style-name="T626"/></text:p>
            </table:table-cell>
            <table:table-cell table:style-name="Table20.A1" table:number-columns-spanned="3" office:value-type="string">
              <text:p text:style-name="P5" loext:marker-style-name="T618"><text:span text:style-name="T457">Mimiq’rím Raím, MiDín Qashé,</text:span><text:span text:style-name="T619"/></text:p>
            </table:table-cell>
            <table:covered-table-cell/>
            <table:covered-table-cell/>
            <table:table-cell table:style-name="Table20.E13" office:value-type="string">
              <text:p text:style-name="P105" loext:marker-style-name="T544"><text:span text:style-name="T620">מִמִּקְרִים רָעִים,</text:span><text:span text:style-name="T627"> </text:span><text:span text:style-name="T620">מִדִּין קָשֶׁה,</text:span></text:p>
            </table:table-cell>
          </table:table-row>
          <table:table-row table:style-name="Table20.14">
            <table:table-cell table:style-name="Table20.A2" office:value-type="string">
              <text:p text:style-name="P61" loext:marker-style-name="T618"><text:span text:style-name="T457">And from a troublesome adversary,</text:span><text:span text:style-name="T619"/></text:p>
            </table:table-cell>
            <table:table-cell table:style-name="Table20.A2" table:number-columns-spanned="3" office:value-type="string">
              <text:p text:style-name="P61" loext:marker-style-name="T618"><text:span text:style-name="T457">U’MiBá’al Din Qashé,</text:span><text:span text:style-name="T619"/></text:p>
            </table:table-cell>
            <table:covered-table-cell/>
            <table:covered-table-cell/>
            <table:table-cell table:style-name="Table20.E2" office:value-type="string">
              <text:p text:style-name="P105" loext:marker-style-name="T544"><text:span text:style-name="T620">וּמִבַּֽעַל דִּין קָשֶׁה,</text:span><text:span text:style-name="T621"/></text:p>
            </table:table-cell>
          </table:table-row>
          <table:table-row table:style-name="Table20.15">
            <table:table-cell table:style-name="Table20.A1" office:value-type="string">
              <text:p text:style-name="P61" loext:marker-style-name="T619"><text:span text:style-name="T457">Whether he is a son of the covenant,</text:span><text:span text:style-name="T619"/></text:p>
            </table:table-cell>
            <table:table-cell table:style-name="Table20.A1" table:number-columns-spanned="3" office:value-type="string">
              <text:p text:style-name="P61" loext:marker-style-name="T619"><text:span text:style-name="T457">Béin Shehú Ḅen B’ríth,</text:span><text:span text:style-name="T619"/></text:p>
            </table:table-cell>
            <table:covered-table-cell/>
            <table:covered-table-cell/>
            <table:table-cell table:style-name="Table20.E1" office:value-type="string">
              <text:p text:style-name="P105" loext:marker-style-name="T621"><text:span text:style-name="T620">בֵּין שֶׁהוּא בֶן בְּרִית,</text:span><text:span text:style-name="T621"/></text:p>
            </table:table-cell>
          </table:table-row>
          <table:table-row table:style-name="Table20.15">
            <table:table-cell table:style-name="Table20.A2" office:value-type="string">
              <text:p text:style-name="P61" loext:marker-style-name="T626"><text:span text:style-name="T457">Or not a son of the covenant,</text:span><text:span text:style-name="T626"/></text:p>
            </table:table-cell>
            <table:table-cell table:style-name="Table20.A2" table:number-columns-spanned="3" office:value-type="string">
              <text:p text:style-name="P61" loext:marker-style-name="T619"><text:span text:style-name="T457">U’Ḅéin She’einó Ḅen B’ríth,</text:span><text:span text:style-name="T619"/></text:p>
            </table:table-cell>
            <table:covered-table-cell/>
            <table:covered-table-cell/>
            <table:table-cell table:style-name="Table20.E2" office:value-type="string">
              <text:p text:style-name="P105" loext:marker-style-name="T621"><text:span text:style-name="T620">וּבֵין שֶׁאֵינוֹ בֶן בְּרִית,</text:span></text:p>
            </table:table-cell>
          </table:table-row>
          <table:table-row table:style-name="Table20.17">
            <table:table-cell table:style-name="Table20.A1" office:value-type="string">
              <text:p text:style-name="P61" loext:marker-style-name="T619"><text:span text:style-name="T210">And from the judgment of</text:span><text:span text:style-name="T623"> </text:span><text:span text:style-name="T210">Géihinom.</text:span><text:span text:style-name="T628"> </text:span><text:span text:style-name="T457">Amein!</text:span></text:p>
            </table:table-cell>
            <table:table-cell table:style-name="Table20.A1" table:number-columns-spanned="3" office:value-type="string">
              <text:p text:style-name="P61" loext:marker-style-name="T619"><text:span text:style-name="T457">U’MiDináh Shel Géihinom. Amein!</text:span></text:p>
            </table:table-cell>
            <table:covered-table-cell/>
            <table:covered-table-cell/>
            <table:table-cell table:style-name="Table20.E1" office:value-type="string">
              <text:p text:style-name="P128" loext:marker-style-name="T621"><text:span text:style-name="T620">!וּמִדִּינָהּ שֶל גֵּיהִנֹּם. אָמֵ</text:span><text:span text:style-name="T625">ן</text:span></text:p>
            </table:table-cell>
          </table:table-row>
          <table:table-row table:style-name="Table20.18">
            <table:table-cell table:style-name="Table20.A1" table:number-columns-spanned="5" office:value-type="string">
              <text:p text:style-name="P56" loext:marker-style-name="T629"><text:span text:style-name="T353">Elohái! Guard my tongue from evil &amp; my lips from speaking deceit. And to those who despise &amp; curse me, shield me from their words &amp; the evil spirits inspiring them. Open my heart in your instructions &amp; let my soul pursue your commands. <text:s/>All who rise up against me to do me harm—quickly nullify their conspiracy &amp; ruin their plans. </text:span><text:span text:style-name="T629"/></text:p>
            </table:table-cell>
            <table:covered-table-cell/>
            <table:covered-table-cell/>
            <table:covered-table-cell/>
            <table:covered-table-cell/>
          </table:table-row>
          <table:table-row table:style-name="Table20.19">
            <table:table-cell table:style-name="Table20.A19" table:number-columns-spanned="5" office:value-type="string">
              <text:p text:style-name="P56" loext:marker-style-name="T191"><text:span text:style-name="T210">Adon Olam! From antiquity, you chose us from among all peoples &amp; gave us instructions through apostles, prophets, evangelists, shepherds &amp; teachers sent in your name. Though obscured by deviants, teach us to discern between truth &amp; error, the authentic &amp; the counterfeit. </text:span><text:span text:style-name="T630">[</text:span><text:span text:style-name="T210"><text:note text:id="ftn13" text:note-class="endnote"><text:note-citation>x</text:note-citation><text:note-body><text:p text:style-name="P129" loext:marker-style-name="T631"><text:span text:style-name="T632"><text:s/></text:span><text:span text:style-name="T633">A general overview. An original version of </text:span><text:span text:style-name="T634">The Book of Jubilees </text:span><text:span text:style-name="T635">(Genesis)</text:span><text:span text:style-name="T636"> was given to Mosheh on Mt Sinai which did not include later priestly insertions involving bloody butcheries. According to it, a line of priestly, prophetic, kingly men served as ministerial-fiduciaries &amp; preserved “The Everlasting Covenant” for their posterity. </text:span><text:span text:style-name="T635">“Woe to those who pervert the words of uprightness and transgress the eternal covenant.” (Enoch 69:13; oath; 98:2; reads covenant rather than law in the Greek Text.)</text:span><text:span text:style-name="T636"> They were faithful Adamic-Sethian, Enochian, Noahite, Shemite, Eberite, Melchi-Zedekían H</text:span><text:span text:style-name="T637">ebr</text:span><text:span text:style-name="T636">ews (Ebers). Out of these H</text:span><text:span text:style-name="T637">ebr</text:span><text:span text:style-name="T636">ews was a called-out man named Abram (Abraham) who was commissioned to father and build a new nation beginning with Isaac, Jacob and his Sons-Tribes. According to Jubilees, the Tribe of Levi was ordained by Jacob to serve as priests and preserve the Scriptures that were handed down to them from their Fathers, before and after the Flood. The 70 nations were given over to “the </text:span><text:span text:style-name="T635">angelic </text:span><text:span text:style-name="T636">sons of Elohiym” at the rebellion of the Tower of Babel. Abraham, Isaac, &amp; Jacob-Israel was Yhwh’s portion.</text:span></text:p><text:p text:style-name="P130"><text:s text:c="5"/>Some might posit that when the great entourage traveled with Yoseph to return the bones of Jacob from Egypt to Hebron, many from the Tribes stayed in Hebron. And others trickled back into the Land before the enslavement began in Egypt. Especially the Levites, remained in Egypt and multiplied until the “official” Exodus from Egypt was led by Moses &amp; Joshua. At the Exodus under Moses, there was likely about 60,000 leaving Egypt rather than 2-3 million as purported—a number later written into the records in hyperbole by the deviant priesthood seeking to create one history for both groups that developed into the Northern and Southern Tribes. There was likely a tenuous reunion between the two groups of Tribes when Joshua crossed the Jordan River. Herein was the root of the later development and rivalry and split into the northern and southern kingdoms of Israel &amp; Judah. </text:p><text:p text:style-name="P131"><text:span text:style-name="T638"><text:s text:c="5"/>At the end of King David’s reign, someone(s) created a short core narrative called, “</text:span><text:span text:style-name="T639">E</text:span><text:span text:style-name="T638">” (Elohist), which was redacted &amp; supplemented by “</text:span><text:span text:style-name="T639">J</text:span><text:span text:style-name="T638">” (The Yahwist writer) and then supplemented by “</text:span><text:span text:style-name="T639">P</text:span><text:span text:style-name="T638">” and then “</text:span><text:span text:style-name="T639">H</text:span><text:span text:style-name="T638">” (Priestly supplementers. “</text:span><text:span text:style-name="T639">H” </text:span><text:span text:style-name="T638">is also known as the Holiness Code in Leviticus but also parts of Numbers). These were selective with their information. The Redactor(s) inserted documents but left out details about those remaining and multiplying in Hebron &amp; other places and merged both groups into one history—the southern version of the exodus story became the whole story. This “</text:span><text:span text:style-name="T639">EJ</text:span><text:span text:style-name="T638">” narrative is a core that runs from Genesis 2:4 through Joshua and later supplemented by “</text:span><text:span text:style-name="T639">P</text:span><text:span text:style-name="T638">” priestly writers promoting the Aharonic priesthood and subjugating the Levites and creating a centralized sacrificial religion. “</text:span><text:span text:style-name="T639">EJ</text:span><text:span text:style-name="T638">” is the core document that was then redacted and expanded into a Tetrateuch by “</text:span><text:span text:style-name="T639">EJP</text:span><text:span text:style-name="T638">” writers, then </text:span><text:span text:style-name="T639">D</text:span><text:span text:style-name="T638">euteronomists supplemented a Scroll that Moses wrote creating the Pentateuch and the Books of Joshua through 2Kings—the book <text:s/>we now possess. The original various Scriptures noted in the Book of Jubilees that were passed down to and through Levi, disappeared. The original Tribe of Levi split into competing factions, especially following Joshua &amp; the elders.</text:span></text:p><text:p text:style-name="P131"><text:span text:style-name="T638"><text:s text:c="5"/>The faithful of the Israelite Hebrews ate exclusively as instructed, of the plants &amp; trees, their seeds &amp; fruits (Gen 1:29-30). They offered thanks, praise, prayers &amp; incenses to Elohíym &amp; considered bloody-sacrifices &amp; the eating of animal-flesh as the abomination of the Cainites &amp; Canaanites. Yet many fell into those errors at various times and especially in the era of the Judges. There remained a remnant of faithful Hebrew-Israelites and Levites led by the “company of the Prophets” (1Sam 19:19) and Samuel who anointed David son of Jesse. The prophet Isaiah also was one of them and said, “There shall come forth a Shoot from the Trunk of Jesse; A </text:span><text:span text:style-name="T640">Netsar</text:span><text:span text:style-name="T638"> shall bear fruit from his Roots.” </text:span></text:p><text:p text:style-name="P130"><text:s text:c="6"/>The Tribes gradually united around Samuel, David, &amp; Jerusalem. David struggled against the errors of Eli and his sons (1, II Samuel). He sought to restore the Tribes to the Everlasting Covenant as it had been preserved by the righteous of Bethel. However, between the time of Solomon and the Assyrian &amp; Babylonian invasion-exiles, their teaching was subverted by Aharonic deviants of the northern Samaritans (centered in Shechem) and the southern Judeans (centered in Hebron who later took-over Jerusalem from the Levites). In the narrative battles between the two, there were edited accounts inserted into the Narrative about the Patriarchs, Moses, Joshua, David, Samuel, and other prophets like Elijah. Though the core Narrative is there to be discerned, the confusion they caused remains with us to this day. After the work of Samuel &amp; David, Israelites solidified into three main groups: (1) The faithful remnant of the Hebrew-Israelites and, (2) the flesh&amp;blood-cults of the Samaritans &amp; (3) Judeans. To survive, the faithful remnant moved into the shadows and secrecy and others were subverted and subjected to the Aharonites and lost touch with their original status and practices.</text:p><text:p text:style-name="P129" loext:marker-style-name="T631"><text:span text:style-name="T636"><text:s text:c="6"/>The Aharonic deviants redacted and produced, from the Hebraic-Levitical Scriptures, their own corrupted versions—and these, we must now use with discernment—discerning between the mixture of “good &amp; evil”, truth &amp; error, and the false claims inserted concerning the true Yhwh-Elohíym. These deviants inserted into their scriptures pagan blood rituals such as:</text:span><text:span text:style-name="T631"> </text:span><text:span text:style-name="T636">genital mutilation, animal-sacrifice and flesh-eating. Eventually, they adopted a Babylonian-Greek Metonic calendar of a 19-year cycle </text:span><text:a xlink:type="simple" xlink:href="../www.polysyllabic.com/%3Fq=calhistory/earlier" text:style-name="Internet_20_link" text:visited-style-name="Visited_20_Internet_20_Link"><text:span text:style-name="Internet_20_link"><text:span text:style-name="T641">www.polysyllabic.com/?q=calhistory/earlier</text:span></text:span></text:a><text:span text:style-name="T636">. The deviants blasphemed The Eternal One to such an extent that they said he was satisfied with smelling the burning flesh of the animals he created and loved! And, to normalize these practices as if divinely directed, they redacted the already narrowed narrative by inserting other edited records. “J” was first produced (maybe) by a Judean post-Solomon. They confused the details and timing of the Exodus. From their original cores, Genesis, Exodus, Numbers, Leviticus, and Deuteronomy were edited, expanded, and arranged into the 5-Books of Moses. </text:span></text:p><text:p text:style-name="P131"><text:soft-page-break/><text:span text:style-name="T638"><text:s text:c="5"/>These Aharonites were rebuked by Prophets like Isaiah and Jeremiah, who prophesied of the future restoration of all things. Centuries later, Elijah was incarnated as John the Baptist, and Y'shúa was confirmed as “the one to come”</text:span><text:span text:style-name="T642"> </text:span><text:span text:style-name="T638">- </text:span><text:span text:style-name="T230">The Netsár, The Tsemách, The Elect One, and the Son of Man</text:span><text:span text:style-name="T643"> </text:span><text:span text:style-name="T230">(Is. 42:1; 11:1; Is. 4:2; Zech. 3:8; Enoch 46:1). He was of the Healers, or, Assayin (Essene-Nasarean-Ebionites; Is. 58:12) and a Nazirite. He revived the ancient Law from accumulated corruptions. He was the Netsar</text:span><text:span text:style-name="T643">,</text:span><text:span text:style-name="T230"> and</text:span><text:span text:style-name="T638"> his followers were called: Netsarim/Netzarim. The Apostle Sha’ul studied under them for 3-years, in Pella of Arabia, after Y'shúa appeared to him on the road to Damascus.</text:span></text:p></text:note-body></text:note></text:span><text:span text:style-name="T630">]</text:span><text:span text:style-name="T210"> Barúḳ Attá, </text:span><text:span text:style-name="T389">יהוה</text:span><text:span text:style-name="T210">, who guides those who seek you with their whole heart.</text:span></text:p>
            </table:table-cell>
            <table:covered-table-cell/>
            <table:covered-table-cell/>
            <table:covered-table-cell/>
            <table:covered-table-cell/>
          </table:table-row>
          <table:table-row table:style-name="Table20.20">
            <table:table-cell table:style-name="Table20.A20" table:number-columns-spanned="2" office:value-type="string">
              <text:p text:style-name="P56" loext:marker-style-name="T457"><text:span text:style-name="T167">Barúḳ Attá, </text:span><text:span text:style-name="T389">יהוה</text:span><text:span text:style-name="T167">, Elohéynu, Méleḳ há’Olam, Ashér Báḥar Bánu MiKól-HáAmim, w'Nátan Lánu Et-Torató. Barúḳ Attá </text:span><text:span text:style-name="T389">יהוה</text:span><text:span text:style-name="T554">, N</text:span><text:span text:style-name="T167">otéin ha’Toráh. </text:span><text:span text:style-name="T167"><text:note text:id="ftn14" text:note-class="footnote"><text:note-citation>5</text:note-citation><text:note-body><text:p text:style-name="P132"><text:s/><text:span text:style-name="T580">The Torah includes </text:span><text:span text:style-name="T644">Ght,</text:span><text:span text:style-name="T580"> the Old &amp; New Test., &amp; other writings left out; but excludes deviant interpolations in all—all to be discerned—like “tares among wheat”.</text:span></text:p></text:note-body></text:note></text:span></text:p>
            </table:table-cell>
            <table:covered-table-cell/>
            <table:table-cell table:style-name="Table20.C20" table:number-columns-spanned="3" office:value-type="string">
              <text:p text:style-name="P105" loext:marker-style-name="T645"><text:span text:style-name="T646">בָּרוּךְ אַתָּה </text:span><text:span text:style-name="T647">יהוה</text:span><text:span text:style-name="T646"> אֱלֹהֵֽינוּ מֶֽלֶךְ הָעוֹלָם, אֲשֶׁר בָּֽחַר בָּֽנוּ מִכָּל הָעַמִּים, וְנָֽתַן לָֽנוּ אֶת תּוֹרָתוֹ. בָּרוּךְ אַתָּה </text:span><text:span text:style-name="T647">יהוה</text:span><text:span text:style-name="T646"> נוֹתֵן הַתּוֹרָה.</text:span></text:p>
            </table:table-cell>
            <table:covered-table-cell/>
            <table:covered-table-cell/>
          </table:table-row>
          <table:table-row table:style-name="Table20.21">
            <table:table-cell table:style-name="Table20.E1" table:number-rows-spanned="2" table:number-columns-spanned="3" office:value-type="string">
              <text:p text:style-name="P133" loext:marker-style-name="T648"><text:span text:style-name="T649">… </text:span><text:span text:style-name="T650">יהוה</text:span><text:span text:style-name="T649"> said to Moshéh</text:span><text:span text:style-name="T651">, “</text:span><text:span text:style-name="T649">I will raise them up a prophet like you from among their brothers; and I will put my words in his mouth, and he shall speak to them all that I shall command him.</text:span><text:span text:style-name="T651"> </text:span><text:span text:style-name="T649">It shall happen, that whoever will not listen to my words which he shall speak in my name, I will require it of him.</text:span><text:span text:style-name="T652"> </text:span><text:span text:style-name="T653">Dt 18:15-19;</text:span><text:span text:style-name="T654"> G</text:span><text:span text:style-name="T655">HT</text:span><text:span text:style-name="T654"> 46; </text:span><text:span text:style-name="T653">Acts 3:22; 7:37; John 1</text:span></text:p>
            </table:table-cell>
            <table:covered-table-cell/>
            <table:covered-table-cell/>
            <table:table-cell table:style-name="Table20.E2" table:number-columns-spanned="2" office:value-type="string">
              <text:p text:style-name="P6" loext:marker-style-name="T656"><text:span text:style-name="T19">Notén ha’Toráh</text:span><text:span text:style-name="T657"> </text:span><text:span text:style-name="T658">D</text:span><text:span text:style-name="T653">t 33:4 ; G</text:span><text:span text:style-name="T659">HT</text:span><text:span text:style-name="T653"> &amp; the N</text:span><text:span text:style-name="T660">a</text:span><text:span text:style-name="T653">tsarian Testimony</text:span></text:p>
            </table:table-cell>
            <table:covered-table-cell/>
          </table:table-row>
          <table:table-row table:style-name="Table20.22">
            <table:covered-table-cell table:style-name="Table20.A22"/>
            <table:covered-table-cell/>
            <table:covered-table-cell/>
            <table:table-cell table:style-name="Table20.E1" table:number-columns-spanned="2" office:value-type="string">
              <text:p text:style-name="P134" loext:marker-style-name="T661">Toráh Tsiwah-Lánu Moshéh</text:p>
              <text:p text:style-name="P135" loext:marker-style-name="T661"><text:span text:style-name="T662">[</text:span><text:span text:style-name="T614">w’Adón Yahushúa</text:span><text:span text:style-name="T662">/</text:span><text:span text:style-name="T614">Y'shúa,</text:span><text:span text:style-name="T662">]</text:span></text:p>
              <text:p text:style-name="P134" loext:marker-style-name="T661">Morasháh Qahiláth Ya'aqóḅ.</text:p>
            </table:table-cell>
            <table:covered-table-cell/>
          </table:table-row>
        </table:table>
        <text:p text:style-name="P136" loext:marker-style-name="T651"><text:bookmark-start text:name="_Hlk212703634"/><text:span text:style-name="T651"><text:s text:c="3"/>At the appointed time, </text:span><text:span text:style-name="T663">י</text:span><text:span text:style-name="T664">הוה</text:span><text:span text:style-name="T651"> anointed ‘that Prophet’ Y'shúa with his Spirit &amp; with gifts of revelation, utterance, &amp; power; By which, he “went about doing good </text:span><text:span text:style-name="T665">&amp;</text:span><text:span text:style-name="T651"> healing all who were oppressed by the slanderer—for Elohíym was with him.” <text:line-break/> <text:s text:c="2"/>Once when he was walking through a crowd, there was “a certain woman, which had a flow of blood for 12-years &amp; had suffered much from many physicians &amp; had spent all that she had &amp; was no better but rather grew worse. When she had heard of Y'shúa, she came in the crowd behind &amp; touched his Tall</text:span><text:span text:style-name="T666">í</text:span><text:span text:style-name="T651">th; For she said, </text:span><text:span text:style-name="T667">‘If I may touch but his Tallith, I shall be whole.’</text:span><text:span text:style-name="T651"> <text:s/>She found immediately the fountain of her blood was dried up; and she felt in her body that she was healed of that plague. </text:span><text:span text:style-name="T668">And </text:span><text:span text:style-name="T651">Y'shúa</text:span><text:span text:style-name="T668">, immediately knowing in himself that miraculous-power had gone out of him</text:span><text:span text:style-name="T669">…</text:span><text:span text:style-name="T668">he said to her</text:span><text:span text:style-name="T669">…</text:span><text:span text:style-name="T668"> ‘your emunáh</text:span><text:span text:style-name="T670"> </text:span><text:span text:style-name="T668">has made you whole</text:span><text:span text:style-name="T652">…’</text:span><text:span text:style-name="T667"> </text:span><text:span text:style-name="T651">And wherever he entered into villages, or cities, or country, they laid the sick in the streets &amp; besought him that they might touch, if it were but the border of his Tallith, &amp; as many as touched it were made whole.”</text:span><text:bookmark-end text:name="_Hlk212703634"/><text:span text:style-name="T671"><text:note text:id="ftn15" text:note-class="footnote"><text:note-citation>6</text:note-citation><text:note-body><text:p text:style-name="P132"><text:s text:c="2"/><text:span text:style-name="T580">1 Cor 12-14; Mk 5:25; </text:span><text:span text:style-name="T672">Lk 8:44; Mt 9:20; Acts 10:38; 16:14 purple/blue/tekeleth; Acts 18:3 Tents/Tallits/Hupas-Marriage Canopies. </text:span><text:span text:style-name="T673">Ght</text:span><text:span text:style-name="T674"> </text:span><text:span text:style-name="T672">22:2-3; 29:17</text:span></text:p></text:note-body></text:note></text:span><text:span text:style-name="T651"> </text:span><text:span text:style-name="T675">Num 15:37-41 <text:s/>(Dt 22:12)</text:span><text:span text:style-name="T125"> <text:s/></text:span><text:span text:style-name="T651">Indeed, </text:span><text:span text:style-name="T663">י</text:span><text:span text:style-name="T664">הוה</text:span><text:span text:style-name="T651"> spoke to Moshéh, saying: Speak to B’néy-Yisraél &amp; say to them that they must make for themselves Tsitsíth </text:span><text:span text:style-name="T121">[Tassels]</text:span><text:span text:style-name="T652"> </text:span><text:span text:style-name="T651">upon the corners of their garments throughout their generations. And they must place on the Tsitsíth of each corner a strand of blue. This will serve for you as Tsitsíth so that you will look upon it </text:span><text:span text:style-name="T125">[daily]</text:span><text:span text:style-name="T651"> and remember all the Mitswóth of </text:span><text:span text:style-name="T663">י</text:span><text:span text:style-name="T664">הוה</text:span><text:span text:style-name="T651">, &amp; do them, &amp; so that you will not stray after your heart &amp; after your eyes, after which you are inclined to turn. Look at them so that you will remember and do all my mitswóth</text:span><text:span text:style-name="T125"> </text:span><text:span text:style-name="T675">[Commandments]</text:span><text:span text:style-name="T125"> </text:span><text:span text:style-name="T651">and thereby be Q’doshím before your Elohíym. Aníy </text:span><text:span text:style-name="T663">י</text:span><text:span text:style-name="T664">הוה</text:span><text:span text:style-name="T651"> Elohéykem, who brought you out of the land of Mitsrayím to be Elohíym to you…” </text:span><text:span text:style-name="T676">&amp; sent </text:span><text:span text:style-name="T677">to </text:span><text:span text:style-name="T676">us ‘that Prophet’ </text:span><text:span text:style-name="T677">Yahushúa &amp; we await his return with all the Q’dosh</text:span><text:span text:style-name="T678">í</text:span><text:span text:style-name="T677">m. </text:span><text:span text:style-name="T679">Maran’ath</text:span><text:span text:style-name="T680">á</text:span><text:span text:style-name="T679">!</text:span></text:p>
        <text:p text:style-name="P137"><text:soft-page-break/></text:p>
        <text:p text:style-name="P138"><text:span text:style-name="T681">Exod 13:9 </text:span><text:span text:style-name="T682">[</text:span><text:span text:style-name="T683"><text:note text:id="ftn16" text:note-class="endnote"><text:note-citation>xi</text:note-citation><text:note-body><text:p text:style-name="Endnote"><text:s/><text:span text:style-name="T173">Exod</text:span><text:span text:style-name="T684">us</text:span><text:span text:style-name="T173"> 13:9 </text:span><text:span text:style-name="T685">[</text:span><text:span text:style-name="T379">Speaking of Pesach &amp; the 7-Days of Matsah </text:span><text:span text:style-name="T324">&amp; </text:span><text:span text:style-name="T379">the Allegory therein, Mosheh said] It shall be to you like a </text:span><text:span text:style-name="T686">sign</text:span><text:span text:style-name="T379">et [attached] on your hand and like a memorial [set] between your eyes, so that the Teaching of </text:span><text:span text:style-name="T324">יהוה</text:span><text:span text:style-name="T379"> may be in your mouth; for, with a strong hand</text:span><text:span text:style-name="T145">, </text:span><text:span text:style-name="T379">יהוה</text:span><text:span text:style-name="T687"> </text:span><text:span text:style-name="T379">brings you out of </text:span><text:span text:style-name="T145">Mitsrayím…</text:span><text:span text:style-name="T379">[And of the Firstborn &amp; the Teaching portrayed therein, he said] Ex. 13:</text:span><text:span text:style-name="T324">16 </text:span><text:span text:style-name="T379">It shall be like a </text:span><text:span text:style-name="T686">sign</text:span><text:span text:style-name="T379">et upon your hand &amp; like ornaments [Tsitsith] between your eyes, that with strength of hand, </text:span><text:span text:style-name="T324">יהוה</text:span><text:span text:style-name="T379"> brings us forth out of </text:span><text:span text:style-name="T145">Mitsrayím.</text:span><text:span text:style-name="T144"> </text:span><text:span text:style-name="T145">(The leather straps &amp; boxes worn by Talmudic Jews are the literalist creation of the Pharisee party. It was the Tsitsit that were the actual ornaments/totafóth.)</text:span></text:p><text:p text:style-name="P139"><text:span text:style-name="T688"><text:s text:c="3"/>Is it possible that originally, the actual slaughtering &amp; eating of the Passover Lambs was to be a one-time event but commemorated yearly by the Passover-Exodus Ceremony; a one-time event (the same as the Ram at the Binding of Isaac) to mark the end of their flesh eating days &amp; foreshadow their redemption in Y'shúa Mashíakh the Lamb “slain from the foundation of the world” (Is. 53; Rev. 13:8). This then, was to be a crafted Allegory intended to be celebrated yearly—not as a literal bloody flesh feast, but as a symbolic ceremonial observance. It, along with Narrative &amp; Plagues, are an Allegory containing metaphor &amp; symbolism constructed out of past elements &amp; events of their history. Though there was an actual Exodus of thousands of Israelites (not of millions), we do not possess the exact narrative of events-but rather a crafted-allegorical-illustration of the Creator’s governance over creation &amp; history, redemption, &amp; the path of Righteousness. The ceremony teaches us the connection to the merit of the righteous—who suffer &amp; are like a lamb slain by deceived &amp; unclean carnivorous human beasts like Cain &amp; Pharoah. It established reminders of episodes &amp; events, &amp; provoked internalization of the lessons contained within. The unbloody ceremony likely meant to use red wine in a symbolic way, like being poured over the neck of a Lamb into a bowl &amp; smeared with Hyssop on the doorposts of their homes—a reminder of historical episodes &amp; teachings about Abel, Isaac, &amp; Joseph, who were killed—literally or symbolically. Allegorically, to eat of the flesh of the lamb was to remember &amp; partake of their righteous words &amp; deeds. But in the hands of those influenced by a deviant priesthood, it was literalized. It returned to its’ original design with the coming of Mashiakh &amp; his death as the Lamb of Ĕl. </text:span><text:span text:style-name="T689">(</text:span><text:span text:style-name="T690">Ght</text:span><text:span text:style-name="T691"> 10:3-5; 75:4-9; 58:1-3; 76:1) <text:s text:c="2"/></text:span><text:span text:style-name="T55">Righteous Abel was killed by Cain; Joseph by his brothers; Y'shúa by his brothers. </text:span><text:span text:style-name="T97">“</text:span><text:span text:style-name="T688">But for your sake we are killed all day long; Reckoned as sheep for the slaughter.”</text:span><text:span text:style-name="T689"> </text:span><text:span text:style-name="T688">Psalm 44:22</text:span><text:span text:style-name="T689"> <text:s text:c="2"/></text:span><text:span text:style-name="T688">The Scriptures</text:span></text:p></text:note-body></text:note></text:span><text:span text:style-name="T682">] [</text:span><text:span text:style-name="T682"><text:note text:id="ftn17" text:note-class="endnote"><text:note-citation>xii</text:note-citation><text:note-body><text:p text:style-name="P11"><text:s/><text:span text:style-name="T692">Exod</text:span><text:span text:style-name="T693">us</text:span><text:span text:style-name="T692"> 13:9 </text:span><text:span text:style-name="T106">“And </text:span><text:span text:style-name="T694">it</text:span><text:span text:style-name="T106"> shall be…”</text:span><text:span text:style-name="T695">. “</text:span><text:span text:style-name="T696">It</text:span><text:span text:style-name="T697">” refers to the Pesach-Matsah Festival, set within the context of the Enochian calendar—supplemented by Noah, Abraham, Isaac, &amp; Jacob—as recorded in the Book of Jubilees. The point being, Pesach should be viewed &amp; interpreted within an already established context of the Patriarchs—a rival context that the later priestly editor(s) sought to obscure and/or remove. If it was meant to be a one-time bloody ceremony, then blood splattered on the door-frames in years following, would be replaced with mere Hyssop dipped in watery red wine splattered on &amp; attached to the door-frames. </text:span><text:span text:style-name="T695">See the Books of Enoch &amp; Jubilees for comparison of Calendars.</text:span></text:p></text:note-body></text:note></text:span><text:span text:style-name="T682">]</text:span><text:span text:style-name="T683"> </text:span><text:span text:style-name="T698">The ornament of Tallíth and Tsitsíth:</text:span><text:span text:style-name="T699"> </text:span><text:span text:style-name="T700">I</text:span><text:span text:style-name="T701">t </text:span><text:span text:style-name="T700">shall be to </text:span><text:span text:style-name="T701">you</text:span><text:span text:style-name="T700"> </text:span><text:span text:style-name="T701">like</text:span><text:span text:style-name="T700"> a </text:span><text:span text:style-name="T702">sign</text:span><text:span text:style-name="T701">et </text:span><text:span text:style-name="T700">on </text:span><text:span text:style-name="T701">your</text:span><text:span text:style-name="T700"> hand and </text:span><text:span text:style-name="T701">like</text:span><text:span text:style-name="T700"> a memorial between </text:span><text:span text:style-name="T701">your</text:span><text:span text:style-name="T700"> eyes, </text:span><text:span text:style-name="T701">so</text:span><text:span text:style-name="T700"> that the </text:span><text:span text:style-name="T701">Teaching</text:span><text:span text:style-name="T700"> of </text:span><text:span text:style-name="T703">יהוה</text:span><text:span text:style-name="T700"> </text:span><text:span text:style-name="T701">may </text:span><text:span text:style-name="T700">be in </text:span><text:span text:style-name="T701">your</text:span><text:span text:style-name="T700"> mouth </text:span><text:span text:style-name="T704">[</text:span><text:span text:style-name="T700">in a daily memorial</text:span><text:span text:style-name="T704">]</text:span><text:span text:style-name="T701">; </text:span><text:span text:style-name="T700">for, with a strong hand</text:span><text:span text:style-name="T705">, </text:span><text:span text:style-name="T706">יהוה</text:span><text:span text:style-name="T705"> </text:span><text:span text:style-name="T700">br</text:span><text:span text:style-name="T701">ings</text:span><text:span text:style-name="T700"> </text:span><text:span text:style-name="T701">you</text:span><text:span text:style-name="T700"> out of </text:span><text:span text:style-name="T705">Mitsrayím…</text:span><text:span text:style-name="T707"> </text:span><text:span text:style-name="T708">[</text:span><text:span text:style-name="T708"><text:note text:id="ftn18" text:note-class="endnote"><text:note-citation>xiii</text:note-citation><text:note-body><text:p text:style-name="P11"><text:s/><text:span text:style-name="T709">Yhwh</text:span><text:span text:style-name="T695"> brought you </text:span><text:span text:style-name="T697">out of </text:span><text:span text:style-name="T710">Mitsrayím</text:span><text:span text:style-name="T697"> [when you were like herbivorous non-violent lambs readied for slaughter by carnivores – flesh eaters].</text:span></text:p></text:note-body></text:note></text:span><text:span text:style-name="T708">]</text:span><text:span text:style-name="T243"> </text:span><text:span text:style-name="T711">E</text:span><text:span text:style-name="T243">x. 13:16 </text:span><text:span text:style-name="T704">[</text:span><text:span text:style-name="T700">Daily,</text:span><text:span text:style-name="T704">]</text:span><text:span text:style-name="T700"> It shall be </text:span><text:span text:style-name="T701">like</text:span><text:span text:style-name="T700"> a </text:span><text:span text:style-name="T702">sig</text:span><text:span text:style-name="T712">n</text:span><text:span text:style-name="T701">et </text:span><text:span text:style-name="T700">upon </text:span><text:span text:style-name="T701">your</text:span><text:span text:style-name="T700"> hand &amp; </text:span><text:span text:style-name="T701">like</text:span><text:span text:style-name="T700"> </text:span><text:span text:style-name="T701">ornaments</text:span><text:span text:style-name="T700"> between </text:span><text:span text:style-name="T701">your</text:span><text:span text:style-name="T700"> eyes,</text:span><text:span text:style-name="T701"> </text:span><text:span text:style-name="T713">[</text:span><text:span text:style-name="T701">reminding you</text:span><text:span text:style-name="T713">]</text:span><text:span text:style-name="T701"> </text:span><text:span text:style-name="T700">that with strength of hand, </text:span><text:span text:style-name="T703">יהוה</text:span><text:span text:style-name="T700"> bring</text:span><text:span text:style-name="T701">s</text:span><text:span text:style-name="T700"> us forth out of </text:span><text:span text:style-name="T705">Mitsrayím </text:span><text:span text:style-name="T714">[</text:span><text:span text:style-name="T705">&amp; </text:span><text:span text:style-name="T715">again </text:span><text:span text:style-name="T705">out of the nations in </text:span><text:span text:style-name="T715">the </text:span><text:span text:style-name="T705">latter days</text:span><text:span text:style-name="T714">]</text:span><text:span text:style-name="T705">. </text:span><text:span text:style-name="T716">[</text:span><text:span text:style-name="T716"><text:note text:id="ftn19" text:note-class="endnote"><text:note-citation>xiv</text:note-citation><text:note-body><text:p text:style-name="P140"><text:s/><text:span text:style-name="T717">Mitsrayím/Egypt:</text:span><text:span text:style-name="T718"> </text:span><text:span text:style-name="T710">The symbol of all systemic slavery propagated in world-history</text:span><text:span text:style-name="T697">.</text:span><text:span text:style-name="T696"> </text:span><text:span text:style-name="T695">The foundation of these is the Revelation of Esoteric Knowledge that MalkiTsedeq revealed to Abraham. See Gen. 14, Gen. 22, &amp; Jubilees 18. The prophet foretold the greater Exodus in Jeremiah 23:5-8; 30:1-24.</text:span></text:p></text:note-body></text:note></text:span><text:span text:style-name="T716">]</text:span></text:p>
        <text:p text:style-name="P141" loext:marker-style-name="T719"><draw:frame draw:style-name="fr5" draw:name="Frame8" text:anchor-type="paragraph" svg:y="0.0008in" svg:width="6.5591in" draw:z-index="5" loext:may-break-between-pages="true"><draw:text-box fo:min-height="0.0161in"><table:table table:name="Table21" table:style-name="Table21"><table:table-column table:style-name="Table21.A"/><table:table-column table:style-name="Table21.B"/><table:table-column table:style-name="Table21.C"/><table:table-row table:style-name="Table21.1"><table:table-cell table:style-name="Table21.A1" office:value-type="string"><text:p text:style-name="P142" loext:marker-style-name="T720"><text:span text:style-name="T19">Blessed are you, </text:span><text:span text:style-name="T721">י</text:span><text:span text:style-name="T722">הוה</text:span><text:span text:style-name="T19">, Elohéynu, Sovereign of the Universe, who has consecrated us with commands and has enjoined us concerning:</text:span></text:p><text:p text:style-name="P5" loext:marker-style-name="T723"><text:span text:style-name="T724">Tallít Qatán </text:span><text:span text:style-name="T614">…the command of Tsitsít.</text:span></text:p><text:p text:style-name="P5" loext:marker-style-name="T723"><text:span text:style-name="T724">Tallít Gadól </text:span><text:span text:style-name="T614">…to enwrap in Tsitsít.</text:span></text:p><text:p text:style-name="P110" loext:marker-style-name="T725"><text:span text:style-name="T724">Totafóth</text:span><text:span text:style-name="T662"> </text:span><text:span text:style-name="T614">…to put on Ornaments of Tsitsít.</text:span></text:p></table:table-cell><table:table-cell table:style-name="Table21.A1" office:value-type="string"><text:p text:style-name="P142" loext:marker-style-name="T726"><text:span text:style-name="T19">Barúḳ Attá, </text:span><text:span text:style-name="T721">י</text:span><text:span text:style-name="T722">הוה</text:span><text:span text:style-name="T19">, Elohéynu, Méleḳ háOlam, Ashér Qiddeshánu BaMitswotáw, WaTsiwánu</text:span></text:p><text:p text:style-name="P5" loext:marker-style-name="T723"><text:span text:style-name="T724">Tallít Qatán </text:span><text:span text:style-name="T614">… Al Mitswáth Tsitsíth.</text:span><text:span text:style-name="T662"> <text:line-break/></text:span><text:span text:style-name="T724">Tallít Gadól </text:span><text:span text:style-name="T614">… L'Hit’atéif B'Tsitsíth.</text:span><text:span text:style-name="T662"> </text:span></text:p><text:p text:style-name="P143" loext:marker-style-name="T727"><text:span text:style-name="T724">Totafóth</text:span><text:span text:style-name="T662"> </text:span><text:span text:style-name="T614">… L'Haniáḥ Totaphóth.</text:span><text:span text:style-name="T662"> </text:span></text:p></table:table-cell><table:table-cell table:style-name="Table21.A1" office:value-type="string"><text:p text:style-name="P34" loext:marker-style-name="T728"><text:span text:style-name="T729">בָּרוּךְ אַתָּה</text:span><text:span text:style-name="T730"> </text:span><text:span text:style-name="T729">יהוה אֱלֹהֵֽינוּ</text:span><text:span text:style-name="T731"> </text:span><text:span text:style-name="T729">מֶֽלֶךְ הָעוֹלָם, אֲשֶׁר קִדְּשָֽׁנוּ בְּמִצְוֹתָיו, וְצִוָּֽנוּ </text:span></text:p><text:p text:style-name="P34" loext:marker-style-name="T728"><text:span text:style-name="T729">עַל מִצְוַת צִיצִת</text:span><text:span text:style-name="T732"> <text:s/></text:span><text:span text:style-name="T733">Tallít Qatán</text:span></text:p><text:p text:style-name="P34" loext:marker-style-name="T734"><text:span text:style-name="T729">לְהִתְעַטֵּף בְּצִיצִית</text:span><text:span text:style-name="T732"> <text:s/></text:span><text:span text:style-name="T733">Tallít </text:span><text:span text:style-name="T735">G</text:span><text:span text:style-name="T733">adól</text:span></text:p><text:p text:style-name="P7" loext:marker-style-name="T736"><text:span text:style-name="T729">לְהָנִֽיחַ</text:span><text:span text:style-name="T731"> </text:span><text:span text:style-name="T737">טֹוטָפֹת</text:span><text:span text:style-name="T738"> </text:span><text:span text:style-name="T739"><text:s text:c="3"/></text:span><text:span text:style-name="T740">Totaphóth</text:span></text:p></table:table-cell></table:table-row><table:table-row table:style-name="Table21.2"><table:table-cell table:style-name="Table21.A1" table:number-columns-spanned="3" office:value-type="string"><text:p text:style-name="P144" loext:marker-style-name="T741"><text:span text:style-name="T654">(Shema p. 9)</text:span><text:span text:style-name="T742"> Elohái</text:span><text:span text:style-name="T743">,</text:span><text:span text:style-name="T744"> I adore you! </text:span><text:span text:style-name="T745">above me, below me, on my right hand and on my left, before me, behind me, within me, around me. </text:span></text:p><text:p text:style-name="P56" loext:marker-style-name="T746"><text:span text:style-name="T745">Oh, that I may walk before you and be perfect, obeying your voice, guarding your charge, commands, teachings, rulings, &amp; covenant. </text:span></text:p></table:table-cell><table:covered-table-cell/><table:covered-table-cell/></table:table-row></table:table></draw:text-box></draw:frame><text:span text:style-name="T651">F</text:span><text:span text:style-name="T747">or, f</text:span><text:span text:style-name="T651">rom the beginning, </text:span><text:span text:style-name="T748">[</text:span><text:span text:style-name="T651"><text:note text:id="ftn20" text:note-class="endnote"><text:note-citation>xv</text:note-citation><text:note-body><text:p text:style-name="P145"><text:span text:style-name="T224"><text:s/></text:span><text:span text:style-name="T225">John 1:</text:span><text:span text:style-name="T749">1a</text:span><text:span text:style-name="T225"> </text:span><text:span text:style-name="T750">“</text:span><text:span text:style-name="T751">In the beginning, was the spoken-word [“Let there be light, etc.”]; <text:s/></text:span></text:p><text:p text:style-name="P146"><text:span text:style-name="T752">1b</text:span><text:span text:style-name="T753"> <text:s/>And the spoken-word was [manifested] before </text:span><text:span text:style-name="T752">the</text:span><text:span text:style-name="T753"> [only true] Elohiym [“and there was light, etc.”]; </text:span></text:p><text:p text:style-name="P146"><text:span text:style-name="T752">1c</text:span><text:span text:style-name="T753"> <text:s/>And the [manifested] spoken-word was elohit (divine/elohiymly).* </text:span></text:p><text:p text:style-name="P146"><text:span text:style-name="T752">2</text:span><text:span text:style-name="T753"> The same [spoken-word] was [manifested] before </text:span><text:span text:style-name="T752">the</text:span><text:span text:style-name="T753"> [only true] Elohiym in the beginning. </text:span><text:span text:style-name="T754">—3—through it, all that transpired took place and apart from it not one event ensued that happened—4—in it was life and that life was the light of humanity. 5 And in the darkness </text:span><text:span text:style-name="T755">[of the peoples] </text:span><text:span text:style-name="T754">light is shining, even so, the darkness did not comprehend it.“ </text:span></text:p><text:p text:style-name="P147"><text:span text:style-name="T756">*</text:span><text:span text:style-name="T753">In divine order; very good. The noun, </text:span><text:span text:style-name="T757">Theos</text:span><text:span text:style-name="T753">, is used adjectively in this instance for it is without <text:line-break/>the definite article in contrast to its use directly before and after it.</text:span></text:p><text:p text:style-name="P148"><text:span text:style-name="T758">Genesis 1:1—2:3 “</text:span><text:span text:style-name="T759">In the beginning, Elohiym created</text:span><text:span text:style-name="T758">…”; John 17:3 “…</text:span><text:span text:style-name="T759">that they may know you, the only true Elohiym</text:span><text:span text:style-name="T758">…” The unique son was begotten as a firstborn spirit-being before the earth was made; he existed as the Firstborn with the Father with glory “before the world was” but he was not and is not “the only true God” who has no beginning. The Firstborn Son had a beginning just as did his brethren, “the sons of God”. Job 38:4-7</text:span></text:p></text:note-body></text:note></text:span><text:span text:style-name="T748">] [</text:span><text:span text:style-name="T760"><text:note text:id="ftn21" text:note-class="endnote"><text:note-citation>xvi</text:note-citation><text:note-body><text:p text:style-name="P149" loext:marker-style-name="T568"><text:span text:style-name="T320">Another reading: John 1:1 “</text:span><text:span text:style-name="T651">In the beginning </text:span><text:span text:style-name="T761">when Elohiym began creating the Heavens and the Earth,</text:span><text:span text:style-name="T651"> the word was </text:span><text:span text:style-name="T761">uttered by the only true Elohiym: [Let there be! And there was.]</text:span><text:span text:style-name="T667">;</text:span><text:span text:style-name="T651"> And the spoken-word was </text:span><text:span text:style-name="T761">manifested</text:span><text:span text:style-name="T651"> before </text:span><text:span text:style-name="T761">the face of</text:span><text:span text:style-name="T651"> Elohiym </text:span><text:span text:style-name="T761">as the heavens and the earth were created before him in 6-Days</text:span><text:span text:style-name="T651">; And the </text:span><text:span text:style-name="T761">manifested</text:span><text:span text:style-name="T651"> spoken-word </text:span><text:span text:style-name="T761">of the only true Elohiym</text:span><text:span text:style-name="T651"> was elohíymly </text:span><text:span text:style-name="T761">[Elohiym used adjectively, meaning: divine, and very good]</text:span><text:span text:style-name="T125">. 2 </text:span><text:span text:style-name="T651">The same </text:span><text:span text:style-name="T761">spoken-word</text:span><text:span text:style-name="T651">, was before</text:span><text:span text:style-name="T125"> </text:span><text:span text:style-name="T761">[the face of the only true]</text:span><text:span text:style-name="T651"> Elohiym in the beginning</text:span><text:span text:style-name="T125"> </text:span><text:span text:style-name="T761">[of Y'shúa’s ministry]</text:span><text:span text:style-name="T125">.</text:span><text:span text:style-name="T761"> </text:span><text:span text:style-name="T568">—</text:span><text:span text:style-name="T320">3</text:span><text:span text:style-name="T568">—through that spoken-word, all that transpired</text:span><text:span text:style-name="T320"> [in his ministry]</text:span><text:span text:style-name="T568"> took place and apart from it not one event ensued that happened—</text:span><text:span text:style-name="T320">4</text:span><text:span text:style-name="T568">—in that spoken-word </text:span><text:span text:style-name="T320">[of Y'shúa]</text:span><text:span text:style-name="T568"> was life and that life was the light of humanity.</text:span><text:span text:style-name="T320"> 5 </text:span><text:span text:style-name="T568">And in the darkness light is shining, even so, the darkness did not conquer it.</text:span><text:span text:style-name="T320">“</text:span><text:span text:style-name="T568"> </text:span></text:p><text:p text:style-name="P150">Genesis 1-3; John 1:1; 17:3; 2:11; 6:64; 8:25; 15:27; 16:4 ; Mk 1:1 ; Lk 1:2; 23:5 ; Acts 1:1; 10:37; 11:15; Heb 2:3</text:p></text:note-body></text:note></text:span><text:span text:style-name="T748">]</text:span><text:span text:style-name="T651"> the Covenant</text:span><text:span text:style-name="T651"><text:note text:id="ftn22" text:note-class="footnote"><text:note-citation>7</text:note-citation><text:note-body><text:p text:style-name="P47"><text:s/><text:span text:style-name="T762">Jubilees 24:11; Genesis 15:1, 17:1, 26:5 </text:span></text:p></text:note-body></text:note></text:span><text:span text:style-name="T651"> was passed down by a remnant of the righteous &amp; upright—spanning from Adam to Seth &amp; Enoch, to Noah, Shem &amp; Eber, to Melchizedek &amp; Aḅraham, Isaac, Jacob, Lewi, Moses, Joshua, Samuel, Da</text:span><text:span text:style-name="T763">ṿ</text:span><text:span text:style-name="T651">id, &amp; the Prophets. John the Baptist was a prophet in the spirit &amp; power of Eliyáhu who </text:span><text:span text:style-name="T764">Mal. 3:1a; 4:5</text:span><text:span text:style-name="T765"> </text:span><text:span text:style-name="T667">“came in the way of righteousness, </text:span><text:span text:style-name="T766">[</text:span><text:span text:style-name="T767"><text:note text:id="ftn23" text:note-class="endnote"><text:note-citation>xvii</text:note-citation><text:note-body><text:h text:style-name="P151" text:outline-level="4" loext:marker-style-name="T768"><text:soft-page-break/><text:span text:style-name="T769"><text:s/></text:span><text:span text:style-name="T770">The canonical Bible contains </text:span><text:span text:style-name="T771">the true </text:span><text:span text:style-name="T772">words of God but also contains editing (harmonizations, insertions, deletions, reorganizations) made by scribes &amp; deviant priests. It must be “sifted” like wheat to remove the “chaff” of corruptions edited into it by deviant priests. Thus, the canonical Bible is not exhaustive nor completely accurate in all of its information in its’ current form. (Though I have the particulars of my own Thesis, I suggest, as a </text:span><text:span text:style-name="T773">starting place</text:span><text:span text:style-name="T772"> for research, the works of Richard Elliott Friedman on the Documentary Hypothesis: </text:span><text:span text:style-name="T773">Who Wrote The Bible</text:span><text:span text:style-name="T772"> &amp; </text:span><text:span text:style-name="T773">The Bible With Sources Revealed</text:span><text:span text:style-name="T772">.) </text:span></text:h><text:h text:style-name="P152" text:outline-level="4"><text:span text:style-name="T774"><text:s text:c="5"/>In c. 375 </text:span><text:span text:style-name="T775">ce</text:span><text:span text:style-name="T774">, A Roman Catholic Bishop described their “heretical” enemies: </text:span></text:h><text:h text:style-name="P151" text:outline-level="4"><text:span text:style-name="T776">“This sect of the </text:span><text:span text:style-name="Strong_20_Emphasis"><text:span text:style-name="T777">Netsarim</text:span></text:span><text:span text:style-name="Strong_20_Emphasis"><text:span text:style-name="T771"> </text:span></text:span><text:span text:style-name="has-inline-color"><text:span text:style-name="T771">[possess the original Gospel written in Hebrew an</text:span></text:span><text:span text:style-name="has-inline-color"><text:span text:style-name="T778">d] </text:span></text:span><text:span text:style-name="Strong_20_Emphasis"><text:span text:style-name="T778">is to be found in Beroea near Coelesyria, in the Decapolis near Pella, and in Bashanitis at</text:span></text:span><text:span text:style-name="Emphasis"><text:span text:style-name="T778"> </text:span></text:span><text:span text:style-name="Strong_20_Emphasis"><text:span text:style-name="T778">the place called . . . Khokhabe in Hebrew . . . </text:span></text:span><text:span text:style-name="has-inline-color"><text:span text:style-name="T778">[In his disgust, he says,] </text:span></text:span><text:span text:style-name="Strong_20_Emphasis"><text:span text:style-name="T779">They are nothing but Jews </text:span></text:span><text:span text:style-name="has-inline-color"><text:span text:style-name="T779">[except for their fidelity to Y'shúa the Messiah. . .]</text:span></text:span><text:span text:style-name="Emphasis"><text:span text:style-name="T778">” </text:span></text:span></text:h><text:h text:style-name="P151" text:outline-level="4"><text:span text:style-name="has-inline-color"><text:span text:style-name="T779"><text:s text:c="3"/>[Likewise, the Ancient Essene Sect of the]</text:span></text:span><text:span text:style-name="has-inline-color"><text:span text:style-name="T778"> </text:span></text:span><text:span text:style-name="Strong_20_Emphasis"><text:span text:style-name="T779">Nasarians [Nasharians] . . . are Jews by nationality, from Gileaditis,</text:span></text:span><text:span text:style-name="Emphasis"><text:span text:style-name="T778"> </text:span></text:span><text:span text:style-name="Strong_20_Emphasis"><text:span text:style-name="T779">Bashanitis and the Transjordan as I have been told, but descendants of Israel himself.”</text:span></text:span><text:span text:style-name="Emphasis"><text:span text:style-name="T778"> </text:span></text:span><text:span text:style-name="Strong_20_Emphasis"><text:span text:style-name="T779">There are only a handful of Nasarians</text:span></text:span><text:span text:style-name="Emphasis"><text:span text:style-name="T778"> </text:span></text:span><text:span text:style-name="has-inline-color"><text:span text:style-name="T779">[presently, who are left who go by that name, for]</text:span></text:span><text:span text:style-name="Emphasis"><text:span text:style-name="T778"> . . . </text:span></text:span><text:span text:style-name="Strong_20_Emphasis"><text:span text:style-name="T779">they have been united with the sect of the </text:span></text:span><text:span text:style-name="Strong_20_Emphasis"><text:span text:style-name="T780">Ebionim</text:span></text:span><text:span text:style-name="Emphasis"><text:span text:style-name="T778"> </text:span></text:span><text:span text:style-name="has-inline-color"><text:span text:style-name="T779">[“the Poor” </text:span></text:span><text:a xlink:type="simple" xlink:href="https://biblia.com/bible/esv/Matt%205.3" text:style-name="Internet_20_link" text:visited-style-name="Visited_20_Internet_20_Link"><text:span text:style-name="Internet_20_link"><text:span text:style-name="T779">Matthew 5:3</text:span></text:span></text:a><text:span text:style-name="has-inline-color"><text:span text:style-name="T779">; another name for Netsarim].” </text:span></text:span><text:span text:style-name="Strong_20_Emphasis"><text:span text:style-name="T780">Ebionim</text:span></text:span><text:span text:style-name="Emphasis"><text:span text:style-name="T778"> </text:span></text:span><text:span text:style-name="has-inline-color"><text:span text:style-name="T779">also possess the original Gospel written in Hebrew. Both </text:span></text:span><text:span text:style-name="Strong_20_Emphasis"><text:span text:style-name="T780">Ebionim</text:span></text:span><text:span text:style-name="Emphasis"><text:span text:style-name="T778"> </text:span></text:span><text:span text:style-name="has-inline-color"><text:span text:style-name="T779">and </text:span></text:span><text:span text:style-name="Strong_20_Emphasis"><text:span text:style-name="T780">Nasharim</text:span></text:span><text:span text:style-name="Strong_20_Emphasis"><text:span text:style-name="T779"> </text:span></text:span><text:span text:style-name="has-inline-color"><text:span text:style-name="T779">reject animal sacrifices and flesh eating as part of a fraudulent revision of the canonical Scriptures, and thus, they read the Scriptures with discernment. Similarly, the]</text:span></text:span><text:span text:style-name="has-inline-color"><text:span text:style-name="T778"> </text:span></text:span><text:span text:style-name="has-inline-color"><text:span text:style-name="T780">Ossayim</text:span></text:span><text:span text:style-name="has-inline-color"><text:span text:style-name="T779"> are “the </text:span></text:span><text:span text:style-name="has-inline-color"><text:span text:style-name="T780">Doers</text:span></text:span><text:span text:style-name="has-inline-color"><text:span text:style-name="T779"> of the Law” </text:span></text:span><text:span text:style-name="has-inline-color"><text:span text:style-name="T780">James 1:22</text:span></text:span><text:span text:style-name="has-inline-color"><text:span text:style-name="T779">. Th</text:span></text:span><text:span text:style-name="has-inline-color"><text:span text:style-name="T781">ey also abstain from eating the flesh of animals]</text:span></text:span><text:span text:style-name="Strong_20_Emphasis"><text:span text:style-name="T781">.</text:span></text:span><text:span text:style-name="Strong_20_Emphasis"><text:span text:style-name="T782"> </text:span></text:span><text:span text:style-name="T783">Bishop Epiphanius, The Panarion (c. 375 AD); </text:span><text:span text:style-name="T784">He was their enemy on the outside trying to look in! <text:s text:c="2"/></text:span></text:h><text:p text:style-name="P153"><text:span text:style-name="Emphasis"><text:span text:style-name="T695">[Brackets and underlines are mine, inserted </text:span></text:span><text:span text:style-name="Emphasis"><text:span text:style-name="T785">to clarify, </text:span></text:span><text:span text:style-name="Emphasis"><text:span text:style-name="T695">reorder</text:span></text:span><text:span text:style-name="Emphasis"><text:span text:style-name="T785">,</text:span></text:span><text:span text:style-name="Emphasis"><text:span text:style-name="T695"> and simplify his descriptions</text:span></text:span><text:span text:style-name="Emphasis"><text:span text:style-name="T785"> in various chapters</text:span></text:span><text:span text:style-name="Emphasis"><text:span text:style-name="T695"> and narrow in on the pertinent statements. The Proph</text:span></text:span><text:span text:style-name="Emphasis"><text:span text:style-name="T786">et Isaiah’s term, Netsar (Netsarim</text:span></text:span><text:span text:style-name="Emphasis"><text:span text:style-name="T787">; Is 11:2</text:span></text:span><text:span text:style-name="Emphasis"><text:span text:style-name="T786">), is used here instead of his Greek transliteration, Nazoraeans (which is also </text:span></text:span><text:span text:style-name="Emphasis"><text:span text:style-name="T787">confused with</text:span></text:span><text:span text:style-name="Emphasis"><text:span text:style-name="T786"> Naz</text:span></text:span><text:span text:style-name="Emphasis"><text:span text:style-name="T787">i</text:span></text:span><text:span text:style-name="Emphasis"><text:span text:style-name="T786">rites in the N</text:span></text:span><text:span text:style-name="Emphasis"><text:span text:style-name="T787">ew </text:span></text:span><text:span text:style-name="Emphasis"><text:span text:style-name="T786">T</text:span></text:span><text:span text:style-name="Emphasis"><text:span text:style-name="T787">estament)</text:span></text:span><text:span text:style-name="Emphasis"><text:span text:style-name="T786">.</text:span></text:span><text:span text:style-name="Emphasis"><text:span text:style-name="T787"> The similar word above, Nashar, is an Eagle, and comes from Exodus 19:4 : “</text:span></text:span><text:span text:style-name="T788">You have seen what I did to the Egyptians, and how I </text:span><text:span text:style-name="T789">carried</text:span><text:span text:style-name="T788"> you </text:span><text:span text:style-name="T790">as if </text:span><text:span text:style-name="T788">on </text:span><text:span text:style-name="T790">wings of Eagles</text:span><text:span text:style-name="T791"> </text:span><text:span text:style-name="T790">(plural: Nasharim) </text:span><text:span text:style-name="T791">and</text:span><text:span text:style-name="T788"> brought you to </text:span><text:span text:style-name="T790">Myself.” And Isaiah 40:31, “</text:span><text:span text:style-name="T788">But those who wait for Y</text:span><text:span text:style-name="T792">HWH</text:span><text:span text:style-name="T788"> will renew their strength.</text:span><text:span text:style-name="T789"> </text:span><text:span text:style-name="T788">They will mount up with wings like </text:span><text:span text:style-name="T789">Eagles (Nasharim)</text:span><text:span text:style-name="T788">.</text:span><text:span text:style-name="T789"> </text:span><text:span text:style-name="T788">They will run, and not be weary.</text:span><text:span text:style-name="T789"> </text:span><text:span text:style-name="T788">They will walk, and not faint.</text:span><text:span text:style-name="T789">”]</text:span></text:p></text:note-body></text:note></text:span><text:span text:style-name="T793">]</text:span><text:span text:style-name="T667"> </text:span><text:span text:style-name="T651">identifying the promised one</text:span><text:span text:style-name="T667"> </text:span><text:span text:style-name="T794">Ght 68:16; Mt 21:32</text:span><text:span text:style-name="T795"> </text:span><text:span text:style-name="T796">as Y'shúa-the seed of Joseph &amp; Da</text:span><text:span text:style-name="T797">ṿ</text:span><text:span text:style-name="T796">id </text:span><text:span text:style-name="T798">&amp; warning of wrath </text:span><text:span text:style-name="T799">“about-to-come”</text:span><text:span text:style-name="T798"> upon their generation. Embraced by many but rejected by the deviant among the rulers of their day</text:span><text:span text:style-name="T796"> so that the eternal plan in the scriptures might continue to unfold &amp; be fulfilled</text:span><text:span text:style-name="T798">.</text:span><text:span text:style-name="T798"><text:note text:id="ftn24" text:note-class="footnote"><text:note-citation>8</text:note-citation><text:note-body><text:p text:style-name="P47"><text:s/><text:span text:style-name="T127">The </text:span><text:span text:style-name="T800">Roman-Herodian-Hasmonean priestly-pharisaic-Temple &amp; Synagogue was the deviant government of his time.</text:span></text:p></text:note-body></text:note></text:span><text:span text:style-name="T798"> </text:span><text:span text:style-name="T796">Y'shúa was the promised “seed” of the woman </text:span><text:span text:style-name="T801">Gen. 3:15; Rev. 12:1-6; Matt. 1:1, 16</text:span><text:span text:style-name="T802"> </text:span><text:span text:style-name="T796">the Netsar who was anointed as the Mashíakh—&amp; greater than what was perceived. And, in view of Yahushúa who was to come, Yeshayáhu spoke: </text:span><text:span text:style-name="T803">“</text:span><text:span text:style-name="T804">For unto us a child is born, unto us a son is given: and the government is upon his shoulder: and his name is called, </text:span><text:span text:style-name="T805">[</text:span><text:span text:style-name="T806"><text:note text:id="ftn25" text:note-class="endnote"><text:note-citation>xviii</text:note-citation><text:note-body><text:p text:style-name="P26" loext:marker-style-name="T320"><text:span text:style-name="T807"><text:s/></text:span><text:span text:style-name="T321">We note the variation in the LXX </text:span><text:span text:style-name="T147">and the Masoretic texts. The Greek LXX also has this beginning designation: </text:span><text:span text:style-name="T808">“The Messenger of Great Counsel”</text:span><text:span text:style-name="T147"> interpreted as the same “Messenger/Angel of YHWH” of the burning bush (Ex. 3:2). </text:span></text:p><text:p text:style-name="P154"><text:span text:style-name="T55">Also concerning the Hebrew present tense of these descriptive name/titles we ask: Is this? an example where Yahweh </text:span><text:span text:style-name="T97">“calls those things that are not [yet manifested] as though they were [already manifest];”</text:span><text:span text:style-name="T55"> (Rom. 4:17) </text:span><text:span text:style-name="T97">“</text:span><text:span text:style-name="T809">Wonder of counsel, El of might, Father of eternity, Prince of peace”</text:span><text:span text:style-name="T810">:</text:span><text:span text:style-name="T55"> Or, is this a Theophoric appellation as translated by Dr. Sean Finnegan?: </text:span><text:span text:style-name="T97">“The warrior God is a miraculous strategist; The eternal Father is a ruler who brings peace”</text:span><text:span text:style-name="T55">. He proposes that, in context, this referred to Hezekiah but finds its ultimate fulfilment in Y’shúa the Son of David. Other theophoric names are given to Isaiah’s son, </text:span><text:span text:style-name="T97">Immanuel</text:span><text:span text:style-name="T55">. Isaiah 7:14; 8:3; 8:8; </text:span><text:span text:style-name="T811">מַהֵר שָׁלָל חָשׁ בַּז</text:span><text:span text:style-name="T812"> <text:s/>Maher Shalal Chash Baz =</text:span><text:span text:style-name="T813"> </text:span><text:span text:style-name="T812">Hasting (is the enemy to the) Booty, Swift (to the) Prey. Michelsons’ Strongs Concordance.</text:span><text:span text:style-name="T55"> In Matthew 1:23, </text:span><text:span text:style-name="T97">Immanuel</text:span><text:span text:style-name="T55"> is used to draw our attention to the parallel situation in Isaiah Chapters seven &amp; eight with a parallel conclusion: “</text:span><text:span text:style-name="T812">Ĕl</text:span><text:span text:style-name="T55"> (God) is with us” &amp; will deliver us from the powers that besiege us</text:span><text:span text:style-name="T812">. “Ĕl is with us” for he has sent forth his firstborn Son to redeem &amp; save his people. It is not a proof text that Y’shúa is Ĕl/God. </text:span></text:p></text:note-body></text:note></text:span><text:span text:style-name="T805">]</text:span><text:span text:style-name="T806"> </text:span><text:span text:style-name="T814">(</text:span><text:span text:style-name="T815">lxx</text:span><text:span text:style-name="T814">)</text:span><text:span text:style-name="T816"> </text:span><text:span text:style-name="T817">Messenger </text:span><text:span text:style-name="T818">(</text:span><text:span text:style-name="T817">Mal’akh</text:span><text:span text:style-name="T818">)</text:span><text:span text:style-name="T817"> of great counsel</text:span><text:span text:style-name="T819"> – </text:span><text:span text:style-name="T820">μεγάλης βουλής άγγελος</text:span><text:span text:style-name="T821">; פֶּ֠לֶא־יוֹעֵץ֙ אֵ֣ל־גִּבּ֔וֹר אֲבִי־עַ֖ד שַׂר־שָׁלֽוֹם </text:span><text:span text:style-name="T822">(←Masoretic→)</text:span><text:span text:style-name="T823"> </text:span><text:span text:style-name="T804">wonderful counselor, mighty ĕl, everlasting father, prince of peace.</text:span><text:span text:style-name="T806"> </text:span><text:span text:style-name="T824">Of the increase of his government &amp; peace there shall be no end, </text:span><text:span text:style-name="T825">[</text:span><text:span text:style-name="T824">peace</text:span><text:span text:style-name="T825">]</text:span><text:span text:style-name="T824"> upon the throne of David &amp; upon his kingdom, to order it, and to establish it with judgment and with justice from henceforth even forever. The zeal of </text:span><text:span text:style-name="T826">יהוה</text:span><text:span text:style-name="T827"> </text:span><text:span text:style-name="T824">of hosts will perform this.” <text:s/></text:span><text:span text:style-name="T828">[Isaiah 9:6-7]</text:span></text:p>
        <text:p text:style-name="P141" loext:marker-style-name="T719"><text:span text:style-name="T661">He is the fulness of “that prophet” that Mosheh said would come &amp; he is greater than all others; For, he was the Firstborn-Son, elect &amp;</text:span><text:span text:style-name="T829"> “foreknown before the foundation of the world but for you has been revealed in these last times</text:span><text:span text:style-name="T829"><text:note text:id="ftn26" text:note-class="footnote"><text:note-citation>9</text:note-citation><text:note-body><text:p text:style-name="P47"><text:s/><text:span text:style-name="T127">“These last times” were the latter days of the old covenant with its’ Temple and sacrificial system—AD 30-70. It was the transitional generation from the Old to the New Covenant but the days were “shortened”—mercifully broken-up &amp; distributed over a long period; “The End” was divided into two Ends, then and still to come.</text:span></text:p></text:note-body></text:note></text:span><text:span text:style-name="T829"> </text:span><text:span text:style-name="T830">[</text:span><text:span text:style-name="T829">of the Temple age</text:span><text:span text:style-name="T830">]</text:span><text:span text:style-name="T723">.</text:span><text:span text:style-name="T653"> </text:span><text:span text:style-name="T675">1 Pet. 1:20 </text:span><text:span text:style-name="T661">He is the “Beginning &amp; Firstborn of Creation”</text:span><text:span text:style-name="T723"> </text:span><text:span text:style-name="T675">Rev 3:14; Col 1:15-18</text:span><text:span text:style-name="T727"> </text:span><text:span text:style-name="T661">&amp; “The Teacher of Truth” come from heaven, “the Master whom you seek” &amp; “the Mal’akh of the Covenant”. </text:span><text:span text:style-name="T831">[</text:span><text:span text:style-name="T125"><text:note text:id="ftn27" text:note-class="endnote"><text:note-citation>xix</text:note-citation><text:note-body><text:p text:style-name="P155" loext:marker-style-name="T651"><text:span text:style-name="T171"><text:s/></text:span><text:span text:style-name="T696">One should comprehend</text:span><text:span text:style-name="T697"> the “Law of Agency” wherein the Agent is as the one who sends him to conduct business on his behalf and not be deluded by Trinitarian, Binitarian, or Modalist ideologies.</text:span><text:span text:style-name="T832"> </text:span><text:span text:style-name="T695"><text:s text:c="2"/></text:span></text:p></text:note-body></text:note></text:span><text:span text:style-name="T833">]</text:span><text:span text:style-name="T723"> </text:span><text:span text:style-name="T659">Mal.3:1b</text:span><text:span text:style-name="T125"> </text:span><text:span text:style-name="T661">He mediated the</text:span><text:span text:style-name="T651"> </text:span><text:span text:style-name="T661">“</text:span><text:span text:style-name="T651">New Covenant” as was promised through the prophets for Yisraél &amp; Yahudáh &amp; its’ effects will continue to unfold &amp; Daṿid will rule under him. </text:span><text:span text:style-name="T834">[</text:span><text:span text:style-name="T125"><text:note text:id="ftn28" text:note-class="endnote"><text:note-citation>xx</text:note-citation><text:note-body><text:p text:style-name="P156" loext:marker-style-name="T568"><text:span text:style-name="T632"><text:s/></text:span><text:span text:style-name="T835">We should become aware </text:span><text:span text:style-name="T695">of two prophetic streams concerning the Messianic Kingdom that are often confused into one—one stream concerning Y'shúa as universal Messianic King &amp; Redeemer, &amp; one stream concerning Daṿid as Messianic King-Prince over Yisrael under Y'shúa. The New Testament does not quote from the verses that pertain to Daṿid—only to those that pertain to Y'shúa; And, many that do pertain to Y'shúa are not quoted in the NT either. For example, Jeremiah 23:5-8; 33:14-16; Isaiah 4:2; 11:1, 32:1; Zechariah 9:9 pertains to Y'shúa, who is both the root &amp; descendant of Daṿid [Rev 22:16]. But, Jeremiah 30:9; Ezekiel 37:24; Hosea 3:5; pertains to David. We could multiply verses that demonstrate our point.</text:span><text:span text:style-name="T836"> </text:span></text:p></text:note-body></text:note></text:span><text:span text:style-name="T837">]</text:span></text:p>
        <text:p text:style-name="P141" loext:marker-style-name="T719"><text:span text:style-name="T651"><text:s text:c="5"/></text:span><text:span text:style-name="T661">When Y'shúa was baptized in the midst of Yoḥanan’s disciples,</text:span><text:span text:style-name="T723"> </text:span><text:span text:style-name="T838">Mal. 3:1; 4:5 </text:span><text:span text:style-name="T723"><text:s/></text:span><text:span text:style-name="T663">יהוה</text:span><text:span text:style-name="T723"> </text:span><text:span text:style-name="T661">said, </text:span><text:span text:style-name="T839">“</text:span><text:span text:style-name="T840">This is my beloved Son, in whom I am well pleased; this day have I begotten thee.”</text:span><text:span text:style-name="T668"> </text:span><text:span text:style-name="T841">Ght</text:span><text:span text:style-name="T842"> </text:span><text:span text:style-name="T843">8:2; 46:5; Heb. 1:5 <text:s/></text:span><text:span text:style-name="T661">And he said, “</text:span><text:span text:style-name="T839">Sit at my right-hand until I make thine enemies a footstool for thy feet” … And he said to him, “O Melchizedek! Thou art a priest forever according to my decree.”</text:span><text:span text:style-name="T661"> <text:s text:c="6"/>At Y'shúa’s resurrection, many of the saints were also raised &amp; appeared to many. He was seen </text:span><text:span text:style-name="T839">“sitting at the right hand &amp; coming with the clouds of heaven”</text:span><text:span text:style-name="T661"> before &amp; after the Zealots’ led the country into war with the occupying Roman enemy, with desolations in the Land, Jerusalem, &amp; the Temple at the end of that “generation”</text:span><text:span text:style-name="T723"> (</text:span><text:span text:style-name="T844">AD </text:span><text:span text:style-name="T723">66-70)</text:span><text:span text:style-name="T661">; the Trumpet of Elohiym was sounded &amp; the righteous were raised from She’ol into the ‘Jerusalem above’ along with those counted worthy &amp; chosen from among the living.</text:span><text:span text:style-name="T723"> </text:span><text:span text:style-name="T845">1Thess. 4:16-18 ; Lk 21:36 </text:span><text:span text:style-name="T723"><text:s/></text:span><text:span text:style-name="T661">Thenceforth, </text:span><text:span text:style-name="T846">“</text:span><text:span text:style-name="T847">Blessed are they who die on account of the set-apartness of </text:span><text:span text:style-name="T848">י</text:span><text:span text:style-name="T849">הוה</text:span><text:span text:style-name="T850"> </text:span><text:span text:style-name="T847">from now on! And what the Ruach says is true: that they rest from their works, for their works follow</text:span><text:span text:style-name="T851"> </text:span><text:span text:style-name="T847">after them.</text:span><text:span text:style-name="T824">”</text:span><text:span text:style-name="T719"> </text:span><text:span text:style-name="T852">Rev 14:13</text:span><text:span text:style-name="T844"> </text:span><text:span text:style-name="T661">Y'shúa, the Son at the</text:span><text:span text:style-name="T839"> “right hand</text:span><text:span text:style-name="T853"> [</text:span><text:span text:style-name="T839">of </text:span><text:span text:style-name="T853"><text:s/></text:span><text:span text:style-name="T663">י</text:span><text:span text:style-name="T664">הוה</text:span><text:span text:style-name="T853">]</text:span><text:span text:style-name="T839">”</text:span><text:span text:style-name="T854"> </text:span><text:span text:style-name="T839">struck kings in the day of his wrath…</text:span><text:span text:style-name="T661"> when he came in vengeance on Jerusalem &amp; Rome that all things written may </text:span><text:span text:style-name="T723">[</text:span><text:span text:style-name="T661">continue to unfold &amp;</text:span><text:span text:style-name="T723">]</text:span><text:span text:style-name="T661"> be fulfilled.</text:span><text:span text:style-name="T723"> </text:span><text:span text:style-name="T844">Mt 27:52-53; Psalm 110:5; Lk 21:22; Dan 9:24;12:1-13 </text:span><text:span text:style-name="T855">G</text:span><text:span text:style-name="T856">HT</text:span><text:span text:style-name="T855"> 58:1</text:span><text:span text:style-name="T857"> </text:span><text:span text:style-name="T858">Y'shúa said to the disciples and to the multitude around them: Who is the son of </text:span><text:span text:style-name="T192">Elohíym</text:span><text:span text:style-name="T858">? Who is the daughter of </text:span><text:span text:style-name="T192">Elohíym</text:span><text:span text:style-name="T858">? Even the company of those who turn from all evil and do righteousness, love mercy, &amp; walk reverently with their </text:span><text:span text:style-name="T192">Elohíym</text:span><text:span text:style-name="T858">.</text:span><text:span text:style-name="T859"> </text:span><text:span text:style-name="T855">Micah 6:8-9</text:span><text:span text:style-name="T857"> </text:span><text:span text:style-name="T858">These are the sons and the daughters of Adam who come up out of Mitsraím </text:span><text:span text:style-name="T859">(Egypt)</text:span><text:span text:style-name="T858">, to whom it is given that they should be called the sons &amp; the daughters of </text:span><text:span text:style-name="T192">Elohíym</text:span><text:span text:style-name="T858">. </text:span><text:span text:style-name="T855"><text:s/>2 </text:span><text:span text:style-name="T858">And they are gathered from all tribes &amp; nations &amp; peoples &amp; tongues, &amp; they come from the East &amp; the West &amp; the North &amp; the South, &amp; they dwell on Mount Tzión, &amp; they eat bread, &amp; they drink of the fruit of the vine at the table of Tzión, &amp; they see </text:span><text:span text:style-name="T192">Elohíym </text:span><text:span text:style-name="T858">face to face…For they who know the elohúth</text:span><text:span text:style-name="T860"> </text:span><text:span text:style-name="T861">(divine nature) </text:span><text:span text:style-name="T858">&amp; have found in the Way of Life the Mysteries of Light &amp; then have fallen into sin</text:span><text:span text:style-name="T859"> [</text:span><text:span text:style-name="T858">&amp; have not repented</text:span><text:span text:style-name="T859"> </text:span><text:span text:style-name="T855">2Peter 2:20-21; </text:span><text:span text:style-name="T862">Ght</text:span><text:span text:style-name="T855"> 58:7; 93:1-2</text:span><text:span text:style-name="T860">]</text:span><text:span text:style-name="T858">, shall be punished with greater chastisements than they who have not known the Way of Life. <text:line-break/></text:span><text:span text:style-name="T855">12 </text:span><text:span text:style-name="T858">Such shall return when their cycle is completed &amp; to those will be given space to consider, &amp; amend their lives, &amp; learning the mysteries, enter into the Kingdom of Light. </text:span><text:span text:style-name="T862">Ght</text:span><text:span text:style-name="T855"> 59:11-12 </text:span><text:span text:style-name="T863">[</text:span><text:span text:style-name="T860"><text:note text:id="ftn29" text:note-class="endnote"><text:note-citation>xxi</text:note-citation><text:note-body><text:h text:style-name="P157" text:outline-level="4" loext:marker-style-name="T768"><text:span text:style-name="T769"><text:s/></text:span><text:span text:style-name="T864">The General Process of Conversion and Transformation in Scripture </text:span><text:span text:style-name="T865">(</text:span><text:span text:style-name="T866">See Below</text:span><text:span text:style-name="T867">)</text:span></text:h><text:p text:style-name="P158" loext:marker-style-name="T125"/><text:p text:style-name="P159"/><text:p text:style-name="P160">From the Books of Enoch, Jubilees, and Qumran-Bethabara writings, we learn that they observed a solar-calendar of 364-days &amp; nights per-year, equaling 52-Sabbaths, and 4-Seasons of 91-days &amp; nights beginning with a memorial day for each season commemorating each stage of the Flood. An original of the Book of Jubilees was given to Moshéh on Mt Horeb. It states that Noah added Shavuót as a yearly observance and that other books containing this Calendric schedule was passed from Noah to Abraham. Abraham received books and added the other festivals of Pesach-Matsa and Sukkot; and Jacob made an additional festival day following Sukkot, received revelations, and passed them to his son, Levi. Yom-Kippur was made in memory of Jacob’s mourning caused the deceitful treachery of his sons over the supposed-death of Joseph. </text:p><text:p text:style-name="P161"><text:span text:style-name="T758"><text:s text:c="3"/>The calendar was ignored by the deviant priesthood who inserted Ba’alist practices after Joshua and the Elders, and itself from the time of Solomon into the time of the Babylonian and Persian Empires. These deviants sought to belittle the Melchi-</text:span><text:span text:style-name="T868">Z</text:span><text:span text:style-name="T758">edekían H</text:span><text:span text:style-name="T869">ebr</text:span><text:span text:style-name="T758">ews by altering the authentic documented history. Melchizedek, who brought forth bread &amp; wine to Abraham, was a symbol of, or, maybe even a previous incarnation of the coming Netsar: The Adon Y'shúa of Natsareth, who also did the same. </text:span></text:p><text:p text:style-name="P160"><text:s text:c="5"/>From the Books of Enoch, Jubilees, and Qumran-Bethabara writings, we learn that they observed a solar-calendar of 364-days &amp; nights per-year, equaling 52-Sabbaths, and 4-Seasons of 91-days &amp; nights beginning with a memorial day for each season commemorating each stage of the Flood. An original of the Book of Jubilees was given to Moshéh on Mt Horeb. It states that Noah added Shavuót as a yearly observance and that other books containing this Calendric schedule was passed from Noah to <text:soft-page-break/>Abraham. Abraham received books and added the other festivals of Pesach-Matsa and Sukkot; and Jacob made an additional festival day following Sukkot, received revelations, and passed them to his son, Levi. Yom-Kippur was made in memory of Jacob’s mourning caused the deceitful treachery of his sons over the supposed-death of Joseph. </text:p><text:p text:style-name="P161"><text:span text:style-name="T758"><text:s text:c="3"/>The calendar was ignored by the deviant priesthood who inserted Ba’alist practices after Joshua and the Elders, and itself from the time of Solomon into the time of the Babylonian and Persian Empires. These deviants sought to belittle the Melchi-</text:span><text:span text:style-name="T870">Z</text:span><text:span text:style-name="T758">edekían H</text:span><text:span text:style-name="T869">ebr</text:span><text:span text:style-name="T758">ews by altering the authentic documentary history. Melchizedek, who brought forth bread &amp; wine to Abraham, was a symbol of, or, maybe even a previous incarnation of the coming Netsar: The Adon Y'shúa of Natsareth, who also did the same. </text:span></text:p><text:p text:style-name="P162">The Gospel of the Holy Twelve; Eph 2:11-20 &amp; Rom 11:17-19 (the process of being grafted-in or assimilated) in light of <text:line-break/>Gen 17:1-9; Jub 20:1-5; Ex 12:43-49; Ex 20:10; Lev 16:29; 17:1-16; 18:26; 25:6; Num 15:13-16, 25-31; 35:15; Jos 20:9; Ez 14:7; <text:line-break/>Acts 10:1; 13:42; 16:14; 17:4; 18:7; Mt 23:15; Acts 2:10; 6:5; 13:43; Rev 11:18; 19:6</text:p><text:h text:style-name="P163" text:outline-level="4">As described in The Gospel of the Holy Twelve, especially in Chapters 46, 68:20, 75:17-18, the definition of Yisraél was refocused with the re-establishment of the Everlasting Covenant in the form of and by the name of the New Covenant. Yisraél is equivalent to the Hebrew terms, עִברִי -Ivri, and יְשֻׁרוּן -Yeshurún. <text:s/>Y'shúa came to his own people as the agent of Elohíym, and as many as received him &amp; his words, with them he mediated a New Covenant as foretold by Jeremiah. Those who embrace(d) the true Everlasting Covenant of Mashiakh are true Yi-s’ra-él after the spirit. All previous covenants were like scaffolding building toward The New Covenant. The old has passed away and behold all things are new!</text:h><text:p text:style-name="P164">All other degrees of God-fearing peoples outside the terms of The New Covenant are Gerim (as charted above). All have various levels of insight, as well as error, in their various incarnations—all should be advancing until they embrace and conform to that agreement. This is the case regardless of their other historical names and group-relationships – whether Yisraelite, Samaritan, Judean, Aramaean, Christian, Muslim, Hindu, Buddhist, and etc.; whether Male or Female, Bond or Free. Regardless of the gifts of ‘common-grace’ bestowed upon us, we remain “in the outer court” in the status of Gerim, even for many lifetimes until purged of the “grosser evils”.</text:p><text:p text:style-name="P165"><text:span text:style-name="T758">8 And again one said, “If there come to us any that eat flesh and drink strong drink, shall we receive them?” And Y'shúa said to him, “Let such abide in the outer court till they cleanse themselves from these grosser evils; for till they perceive, and repent of these, they are not fit to receive the higher mysteries.” </text:span><text:span text:style-name="T871">Ght</text:span><text:span text:style-name="T872"> 91:</text:span><text:span text:style-name="T873">8 </text:span></text:p><text:p text:style-name="P166" loext:marker-style-name="T125"><text:span text:style-name="T874">5 </text:span><text:span text:style-name="T697">And one asked him, saying, “Master, do you desire that infants be received into the congregation in like manner as </text:span><text:span text:style-name="T874">Moshéh</text:span><text:span text:style-name="T697"> commanded by circumcision?” And Y'shúa answered, “For those who are in Mashíakh there is no cutting of the flesh, nor shedding of blood. 6 Let the infant of eight days be presented to the Father-Mother, who is in Heaven, with prayer and thanksgiving, and let a name be given to it by its parents, and let the presbyter sprinkle pure water upon it, according to that which is written in the prophets [Eze. 36:25], and let its parents see to it that it is brought up in the ways of righteousness, neither eating flesh, nor drinking strong drink, nor hurting</text:span><text:span text:style-name="T125"> </text:span><text:span text:style-name="T697">the creatures which </text:span><text:span text:style-name="T875">Elohíym </text:span><text:span text:style-name="T697">has given into the hands of man to protect.” </text:span></text:p><text:p text:style-name="P167"><text:span text:style-name="T876">G</text:span><text:span text:style-name="T877">ht</text:span><text:span text:style-name="T878"> 91:5-6</text:span></text:p><text:p text:style-name="P168">Those previously perfected in that Covenant may incarnate having been given a specific set of parameters within a group with its rules for the sake of restoring or advancing specific matters for the good of mankind. Discretion and Judgment belong to Elohíym! These discernments thus far can be seen in the Catharian divisions of Perfecti, Credentes, and Sympathizers:</text:p><text:list text:style-name="WWNum1"><text:list-item><text:p text:style-name="P169"><text:span text:style-name="T879">Perfecti</text:span><text:span text:style-name="T880"> – Vegefruitarians who had renounced the world. Their priests and bishops were among the Perfecti. As described by their enemies, which we consider not the full truth, they or sects of them, were quite extreme. They likely were devoted to restoring a lost path, having to sort through various writings and traditions, even as we are doing to this day.</text:span></text:p></text:list-item><text:list-item><text:p text:style-name="P170"><text:span text:style-name="T879">Credentes</text:span><text:span text:style-name="T880"> – believers - who still interacted with (or had not yet disentangled themselves from) <text:line-break/>the world but worked toward renunciation. They permitted themselves fish (likely this also, at times, included milk from vegetarian animals).</text:span></text:p></text:list-item><text:list-item><text:p text:style-name="P171">Sympathizers – non-believers who aided and supported Cathar communities.</text:p></text:list-item></text:list><text:p text:style-name="P172"><text:span text:style-name="T881">This falls under the principle laid down by the Didache: </text:span><text:span text:style-name="T882">“If you cannot do the whole law, do what you can.”</text:span><text:span text:style-name="T881"><text:line-break/>Also by the Apostle Sha’ul: </text:span><text:span text:style-name="T882">“Were you called while a slave? It matters not to you, but if you are able to become free too, rather use it.”</text:span><text:span text:style-name="T881"> 1Cor. 7:21 Gradually conform to the example of the Israelite “Q’doshím” (Holy ones, Saints), who were the core of the Assemblies! Acts 17:10-12; 18:7-8</text:span></text:p><text:p text:style-name="P173">This is also reflected in the earlier Manichaean structure, which likely also has elements of ancient history.</text:p><text:list text:continue-numbering="true" text:style-name="WWNum1"><text:list-item><text:p text:style-name="P174">The Elect – Vegefruitarians </text:p></text:list-item><text:list-item><text:p text:style-name="P174">The Hearers</text:p></text:list-item></text:list></text:note-body></text:note></text:span><text:span text:style-name="T863">]</text:span></text:p>
      </text:section>
      <text:p text:style-name="P175"><text:span text:style-name="T883">Horénu Sheba-Shamáyim—Aḅinu-Em</text:span><text:span text:style-name="T884">á</text:span><text:span text:style-name="T883">nu</text:span><text:span text:style-name="T885">:</text:span><text:span text:style-name="T886"> (Our Parent in the heavens — Our Father-Mother:) </text:span></text:p>
      <text:p text:style-name="P176"><text:span text:style-name="T887">May thy</text:span><text:span text:style-name="T888"> [</text:span><text:span text:style-name="T887">sacred</text:span><text:span text:style-name="T888">] </text:span><text:span text:style-name="T887">name</text:span><text:span text:style-name="T889"> be Consecrated by all,</text:span><text:span text:style-name="T887"> i</text:span><text:span text:style-name="T889">n a duality of three—i</text:span><text:span text:style-name="T887">n Love, Wisdom, &amp; Equity; Thy Kingdom come to all; Thy sacred Will be done</text:span><text:span text:style-name="T888"> [</text:span><text:span text:style-name="T887">always</text:span><text:span text:style-name="T888">]</text:span><text:span text:style-name="T887">—as in Heaven, so on Earth. Give us day by day to partake of Thy Sacred Bread &amp; the fruit of Thy Living Vine. As thou dost forgive us our trespasses, so may we forgive others who trespass against us.</text:span><text:span text:style-name="T888"> [</text:span><text:span text:style-name="T889">As we seek to perfect others, so perfect us in thy Mashíakh.</text:span><text:span text:style-name="T888">] </text:span><text:span text:style-name="T887">Show upon us thy goodness, that to others we may show the same. In the hour of trial, deliver us from evil.’ </text:span><text:span text:style-name="T888">[</text:span><text:span text:style-name="T889">For thine is the Kingdom, the Power, &amp; the Glory: From the ages of ages, now, &amp; to the ages of ages. Amein!</text:span><text:span text:style-name="T888">]</text:span><text:span text:style-name="T888"><text:note text:id="ftn30" text:note-class="footnote"><text:note-citation>10</text:note-citation><text:note-body><text:p text:style-name="P47"><text:s/><text:span text:style-name="T127">The Masters’ Model Prayer in </text:span><text:span text:style-name="T890">Ght</text:span><text:span text:style-name="T659"> </text:span><text:span text:style-name="T891">26:6 is expanded in 19:3 and 76:20. Harmonized here.</text:span></text:p></text:note-body></text:note></text:span><text:span text:style-name="T888"> </text:span><text:span text:style-name="T892">Ght</text:span><text:span text:style-name="T893"> 64:4</text:span></text:p>
      <text:p text:style-name="P177"><text:span text:style-name="T16">Elí, Elí, my Abba-Emma, from you proceeds thy spoken-word &amp; life-giving spirit </text:span><text:span text:style-name="T727">(in uttered vibrated breath)</text:span><text:span text:style-name="T16">, along with ministering messengers to aid &amp; teach us. Before the foundation of the world was laid, in love &amp; wisdom you envisioned &amp; engendered us within the counsel of your own heart. You planned the ages &amp; charted a freewill covenantal course. You spoke &amp; breathed us into life on Day One, revealed your plans, &amp; we joyfully consented. </text:span></text:p>
      <text:p text:style-name="P178">On Day Six, you began sending us into various bodies &amp; gave us assignments, remedies &amp; choices—to experience, learn, &amp; mature: that we might by faith &amp; obedience to your will, be perfected, made upright &amp; righteous, be cleansed &amp; setapart, &amp; to stand unblameable in your Presence forevermore. I have slept &amp; awakened again within this body. Again, I place my trust in you, in your love &amp; wisdom, faithfulness, kindness, grace, &amp; mercy. I offer to you my sacrifice of thanks, praise &amp; adoration, for all that you are &amp; for giving me life &amp; choice for the pursuit of your shalom in each lifetime. You are my high tower, my refuge, &amp; my hiding place. </text:p>
      <text:p text:style-name="P179"><text:span text:style-name="T16">I pray for myself &amp; my people &amp; all peoples, my spouse, our brothers &amp; sisters, our parents &amp; grandparents, our children &amp; their children &amp; theirs, our friends and teachers, past &amp; present; <text:s/>Please, shine your countenance upon us &amp; write your instructions in the hearts of all these my family, whether in this Gilgul or another; Forgive us when we stumble &amp; fall-short, trespass, or transgress them; And help us to turn, confess, &amp; amend our ways; And leave us not in iniquity ensnared; Preserve &amp; prosper us; Place us in the right place at the right time with the right peoples &amp; circumstances in order to escape the web of family &amp; ethnic iniquities in which we are entangled &amp; to perceive between good &amp; bad, between truth &amp; error, &amp; between what is permissible &amp; what is your perfect will. Fill us with your spirit &amp; grant us spiritual gifts of utterance, revelation, &amp; power, ministries, &amp; operations for the witness of the Besorah &amp; the edification of your people.</text:span><text:span text:style-name="T727"> 1Cor. 12-14</text:span></text:p>
      <text:p text:style-name="P179"><text:span text:style-name="T894">Barúkh Attá,</text:span><text:span text:style-name="T895"> </text:span><text:span text:style-name="T896">יהוה</text:span><text:span text:style-name="T16">, the</text:span><text:span text:style-name="T727"> </text:span><text:span text:style-name="T16">Source </text:span><text:span text:style-name="T727">(Reyshíth) </text:span><text:span text:style-name="T16">of all that is, my Father-Mother who nourishes us by your holy spirit; the holy &amp; righteous, compassionate &amp; merciful Judge who evaluates the works of all &amp; with immeasurable love gives rewards &amp; remedies with the potential to lead us to perfection. Great is your faithfulness! </text:span></text:p>
      <text:p text:style-name="P180" loext:marker-style-name="T40"><text:span text:style-name="T897">Adon Olam!</text:span><text:span text:style-name="T315"> </text:span><text:span text:style-name="T40">You prescribed Commandments, Faith, Repentance &amp; Amendment of life, Prayer, Praise, Family, </text:span><text:span text:style-name="T898">&amp;</text:span><text:span text:style-name="T40"> Community, </text:span><text:span text:style-name="T457">through wise fiduciaries functioning in prophetic, royal, </text:span><text:span text:style-name="T898">&amp;</text:span><text:span text:style-name="T457"> priestly orders—both before </text:span><text:span text:style-name="T898">&amp;</text:span><text:span text:style-name="T457"> </text:span><text:span text:style-name="T40">after the Flood.</text:span><text:span text:style-name="T40"><text:note text:id="ftn31" text:note-class="footnote"><text:note-citation>11</text:note-citation><text:note-body><text:p text:style-name="P47"><text:bookmark-start text:name="_Hlk77508362"/><text:s/><text:bookmark-end text:name="_Hlk77508362"/><text:span text:style-name="T127">Jub. 2:22; 3:26; 4:25; 6:1-4; 7:1-6; 13:4, 9; 21:7-17; 30:18; Test. of Levi.</text:span></text:p></text:note-body></text:note></text:span><text:span text:style-name="T40"> Thru faithful Adamic-Noahic-Shemitic-H</text:span><text:span text:style-name="T899">ebr</text:span><text:span text:style-name="T40">ews, sparks of truth </text:span><text:span text:style-name="T898">&amp;</text:span><text:span text:style-name="T40"> light were established among the peoples, especially thru Melchizedek, Aḅraham, Yitsḥaq, </text:span><text:span text:style-name="T898">&amp;</text:span><text:span text:style-name="T40"> Ya’aqoḅ—who you named Yisra’él. Among his sons, Lewí received the Scriptures </text:span><text:span text:style-name="T457">to teach</text:span><text:span text:style-name="T40"> the Tribes,</text:span><text:span text:style-name="T40"><text:note text:id="ftn32" text:note-class="footnote"><text:note-citation>12</text:note-citation><text:note-body><text:p text:style-name="P47"><text:s/><text:span text:style-name="T900">Jub. 45:16 </text:span><text:span text:style-name="T901">“ [Ya’acoḅ] gave all his books and the books of his fathers to Levi his son that he might preserve them and renew them for his children until this day.”</text:span></text:p></text:note-body></text:note></text:span><text:span text:style-name="T40"> &amp; to be setapart throughout Yisraél as fiduciaries to lead in communal praise </text:span><text:span text:style-name="T898">&amp;</text:span><text:span text:style-name="T40"> prayer symbolized by unbloody freewill fiery-incense offerings. </text:span><text:span text:style-name="T902">[</text:span><text:span text:style-name="T40"><text:note text:id="ftn33" text:note-class="endnote"><text:note-citation>xxii</text:note-citation><text:note-body><text:p text:style-name="P181" loext:marker-style-name="T127"><text:s/><text:span text:style-name="T875">But to the unbloody incense offerings,</text:span><text:span text:style-name="T903"> later deviants added bloody butcheries of animal sacrifices, temporarily permitted because of the “hardness” of their hearts—but from the beginning, it was not to be so!</text:span></text:p></text:note-body></text:note></text:span><text:span text:style-name="T902">]</text:span></text:p>
      <text:p text:style-name="P182" loext:marker-style-name="T904"><text:span text:style-name="T19"><text:s text:c="4"/>You began a new age of potential focused upon the true Yerushal</text:span><text:span text:style-name="T35">áyi</text:span><text:span text:style-name="T19">m in the heavens—now present to access </text:span><text:span text:style-name="T35">by reason of </text:span><text:span text:style-name="T726">Y'shúa </text:span><text:span text:style-name="T905">&amp;</text:span><text:span text:style-name="T19"> </text:span><text:span text:style-name="T35">the New</text:span><text:span text:style-name="T906"> </text:span><text:span text:style-name="T905">&amp;</text:span><text:span text:style-name="T906"> </text:span><text:span text:style-name="T35">Living W</text:span><text:span text:style-name="T906">ay </text:span><text:span text:style-name="T35">that he restored</text:span><text:span text:style-name="T906"> thr</text:span><text:span text:style-name="T35">u</text:span><text:span text:style-name="T906"> the </text:span><text:span text:style-name="T35">veil</text:span><text:span text:style-name="T906"> of his flesh in</text:span><text:span text:style-name="T35"> </text:span><text:span text:style-name="T906">his </text:span><text:span text:style-name="T35">perfected life </text:span><text:span text:style-name="T905">&amp;</text:span><text:span text:style-name="T35"> ministry &amp; by his death &amp; descent, his resurrection &amp; the many </text:span><text:span text:style-name="T907">Mt 27:52-53</text:span><text:span text:style-name="T35">, their glorification </text:span><text:span text:style-name="T905">&amp;</text:span><text:span text:style-name="T35"> ascension to </text:span><text:span text:style-name="T663">י</text:span><text:span text:style-name="T664">הוה</text:span><text:span text:style-name="T35">their Elohíym, </text:span><text:span text:style-name="T905">&amp;</text:span><text:span text:style-name="T35"> his coming within a generation in </text:span><text:span text:style-name="T745">AD</text:span><text:span text:style-name="T19"> </text:span><text:span text:style-name="T35">66-70 </text:span><text:span text:style-name="T19">to resurrect </text:span><text:span text:style-name="T905">&amp;</text:span><text:span text:style-name="T19"> rapture the worthy saints. And those knowing this, </text:span><text:span text:style-name="T35">gain boldness</text:span><text:span text:style-name="T906"> over</text:span><text:span text:style-name="T35"> fear &amp; death, until The End when he returns. As it says, </text:span><text:span text:style-name="T908">“Here is the hope of the Q'doshím </text:span><text:span text:style-name="T909">[</text:span><text:span text:style-name="T908">set-apart ones</text:span><text:span text:style-name="T909">]</text:span><text:span text:style-name="T908">, and here are those who do the commandments of </text:span><text:span text:style-name="T910">י</text:span><text:span text:style-name="T911">הוה</text:span><text:span text:style-name="T906"> </text:span><text:span text:style-name="T908">&amp; believe &amp; obey in Y'shúa. </text:span><text:span text:style-name="T35">As it says,</text:span><text:span text:style-name="T908"> “And I, John, heard a voice from the heavens saying to me, Write: Blessed are they who die on account of the set-apartness of </text:span><text:span text:style-name="T910">י</text:span><text:span text:style-name="T911">הוה</text:span><text:span text:style-name="T906"> </text:span><text:span text:style-name="T908">from now on! And what the Ruach says is true: that they rest from their labours, for their</text:span><text:span text:style-name="T909"> </text:span><text:span text:style-name="T908">works follow after them.’’</text:span><text:span text:style-name="T909"> </text:span><text:span text:style-name="T912"><text:s/></text:span><text:span text:style-name="T913">[</text:span><text:span text:style-name="T904"><text:note text:id="ftn34" text:note-class="endnote"><text:note-citation>xxiii</text:note-citation><text:note-body><text:p text:style-name="P183" loext:marker-style-name="T914"><text:s/><text:span text:style-name="T695">Justin J. Van Rensburg,</text:span><text:span text:style-name="T786"> </text:span><text:span text:style-name="T915">The Hebrew Revelation, James and Jude,</text:span><text:span text:style-name="T786"> Version 2.2 © 2021-2024, </text:span><text:a xlink:type="simple" xlink:href="http://www.hebrewgospels.com/" text:style-name="Internet_20_link" text:visited-style-name="Visited_20_Internet_20_Link"><text:span text:style-name="Internet_20_link"><text:span text:style-name="T786">www.hebrewgospels.com</text:span></text:span></text:a><text:span text:style-name="T786"> <text:s/>“In the year 1806, <text:s/>Claudius Buchanan found two Hebrew New Testament manuscripts in a Jewish Synagogue in Cochin, <text:s/>India.</text:span><text:span text:style-name="T916">a</text:span><text:span text:style-name="T786"> Together, these two manuscripts contain all the books of the New Testament in Hebrew, compiled from various different sources.</text:span><text:span text:style-name="T916">b</text:span><text:span text:style-name="T786"> Today </text:span><text:soft-page-break/><text:span text:style-name="T786">these are known as Ms. Oo.1.16 and Ms. <text:s/>Oo.1.32 of the Cambridge University Library.” Photos of the applicable folios are supplied on pp.344-359 <text:s text:c="2"/></text:span></text:p><text:p text:style-name="P184"><text:span text:style-name="T917">a</text:span><text:span text:style-name="T918"> </text:span><text:span text:style-name="T695">“Unfortunately, these two manuscripts have not received much attention over the past 200 years since they were brought to the UK.” [downloadable online version, </text:span><text:a xlink:type="simple" xlink:href="https://wixlabs-pdf-dev.appspot.com/assets/pdfjs/web/viewer.html?file=%2Fpdfproxy%3Finstance%3Dno8POPKLKDLRLzvf_oTVP-satAgnAwYrk0-MnfrzltM.eyJpbnN0YW5jZUlkIjoiMmVlMTE3ODEtMmI0Ni00ZTJkLWI0NjYtOWM0OTU5NGZkMjgzIiwiYXBwRGVmSWQiOiIxM2VlMTBhMy1lY2I5LTdlZmYtNDI5OC1kMmY5ZjM0YWNmMGQiLCJtZXRhU2l0ZUlkIjoiYTIwNWFhZmUtM2NiNC00ZTQwLWEyZjItMGVmZGFhMDFlZWZjIiwic2lnbkRhdGUiOiIyMDI0LTA1LTA4VDIzOjEyOjU0LjA4MVoiLCJ1aWQiOiJjNjhkYjk5NC1jODA5LTQzZDItOWM3NC01Zjk3MTIzM2IwZmQiLCJwZXJtaXNzaW9ucyI6Ik9XTkVSIiwiZGVtb01vZGUiOmZhbHNlLCJiaVRva2VuIjoiOGNlNGJkN2YtMTdmMi0wMDZkLTE2OTQtOTJiNGYzNGUzYzdmIiwic2l0ZU93bmVySWQiOiJjNjhkYjk5NC1jODA5LTQzZDItOWM3NC01Zjk3MTIzM2IwZmQiLCJzaXRlTWVtYmVySWQiOiJjNjhkYjk5NC1jODA5LTQzZDItOWM3NC01Zjk3MTIzM2IwZmQiLCJleHBpcmF0aW9uRGF0ZSI6IjIwMjQtMDUtMDlUMDM6MTI6NTQuMDgxWiIsImxvZ2luQWNjb3VudElkIjoiYzY4ZGI5OTQtYzgwOS00M2QyLTljNzQtNWY5NzEyMzNiMGZkIiwicGFpIjpudWxsLCJscGFpIjpudWxsLCJhb3IiOnRydWV9%26compId%3Dcomp-kxfro4si%26url%3Dhttps%3A%2F%2Fdocs.wixstatic.com%2Fugd%2Fc68db9_c2a203ce60cf41e6a5d89acdb75b174b.pdf&amp;rng=1715215897375#page=126&amp;zoom=100,-163,648&amp;links=true&amp;allowPrinting=true&amp;allowDownload=true&amp;originalFileName=Hebrew%20Revelation%2C%20James%20and%20Jude%20-%20version%202%2C2%20(small%20file%20size)" text:style-name="Internet_20_link" text:visited-style-name="Visited_20_Internet_20_Link"><text:span text:style-name="Internet_20_link"><text:span text:style-name="T695">here</text:span></text:span></text:a><text:span text:style-name="T695">] </text:span></text:p><text:p text:style-name="P185"><text:span text:style-name="T919">b </text:span><text:span text:style-name="T225">“</text:span><text:span text:style-name="T750">… only Revelation, James and Jude show clear evidence of authenticity. The rest of the New Testament books contained in these two manuscripts were compiled/translated from at least three different sources.”</text:span></text:p></text:note-body></text:note></text:span><text:span text:style-name="T920">]</text:span><text:span text:style-name="T904"> </text:span><text:span text:style-name="T907">Rev. 14:12-13 <text:s/></text:span><text:span text:style-name="T35">At his command, we have passed through the baptismal waters that testify of our belief, repentance, </text:span><text:span text:style-name="T905">&amp;</text:span><text:span text:style-name="T35"> cleansing. We </text:span><text:span text:style-name="T906">have had our hearts sprinkled</text:span><text:span text:style-name="T35"> </text:span><text:span text:style-name="T906">clean </text:span><text:span text:style-name="T35">by his words </text:span><text:span text:style-name="T906">from a </text:span><text:span text:style-name="T35">corrupt </text:span><text:span text:style-name="T906">conscience </text:span><text:span text:style-name="T905">&amp;</text:span><text:span text:style-name="T35"> falsities </text:span><text:span text:style-name="T904">(</text:span><text:span text:style-name="T35">tares</text:span><text:span text:style-name="T904">)</text:span><text:span text:style-name="T35"> later proclaimed in his name,</text:span><text:span text:style-name="T906"> &amp;</text:span><text:span text:style-name="T35"> </text:span><text:span text:style-name="T906">our bodies washed </text:span><text:span text:style-name="T35">with</text:span><text:span text:style-name="T906"> pure water.</text:span><text:span text:style-name="T35"> We</text:span><text:span text:style-name="T906"> draw near to</text:span><text:span text:style-name="T35"> </text:span><text:span text:style-name="T721">י</text:span><text:span text:style-name="T722">הוה</text:span><text:span text:style-name="T35"> by his spirit </text:span><text:span text:style-name="T906">with </text:span><text:span text:style-name="T35">sincerity</text:span><text:span text:style-name="T906"> </text:span><text:span text:style-name="T905">&amp;</text:span><text:span text:style-name="T35"> the</text:span><text:span text:style-name="T906"> assurance </text:span><text:span text:style-name="T35">that fidelity produces.</text:span><text:span text:style-name="T35"><text:note text:id="ftn35" text:note-class="footnote"><text:note-citation>13</text:note-citation><text:note-body><text:p text:style-name="P47"><text:s/><text:span text:style-name="T127">The Gospel of the Holy Twelve; </text:span><text:span text:style-name="T800">Heb 10:19-22;</text:span><text:span text:style-name="T921"> </text:span><text:span text:style-name="T900">Lk 1:10;</text:span><text:span text:style-name="T922"> </text:span><text:span text:style-name="T800">Cf., Ezek. 36:25-27; Jn 4:23; Acts 2:38-39; 1 Pet 1:2; Heb 12:22-29; Rev 21 – 22.</text:span></text:p></text:note-body></text:note></text:span></text:p>
      <text:p text:style-name="P182" loext:marker-style-name="T923"><text:span text:style-name="T924">Morning, Day, Evening</text:span><text:span text:style-name="T925">, &amp; Night</text:span><text:span text:style-name="T35">, in the spirit, we approach </text:span><text:span text:style-name="T906">the city of the living </text:span><text:span text:style-name="T726">Ĕ</text:span><text:span text:style-name="T720">L</text:span><text:span text:style-name="T35">, </text:span><text:span text:style-name="T906">the </text:span><text:span text:style-name="T35">heavenly</text:span><text:span text:style-name="T906"> Yerushaláyim</text:span><text:span text:style-name="T906"><text:note text:id="ftn36" text:note-class="footnote"><text:note-citation>14</text:note-citation><text:note-body><text:p text:style-name="P47"><text:s/><text:span text:style-name="T127">As they were doing in the last days of the transitional generation of 30-70 AD, when the books of Revelation &amp; Hebrews were written. The Greek word G3195 </text:span><text:span text:style-name="T926">Mello</text:span><text:span text:style-name="T127"> is important: </text:span><text:span text:style-name="T926">about-to-be / on the verge of happening. </text:span><text:span text:style-name="T127">The “coming in the clouds” happened in AD 66-70.</text:span></text:p></text:note-body></text:note></text:span><text:span text:style-name="T927"> </text:span><text:span text:style-name="T35">and the renewal of the Earth!” Day-by-day as our bodily death draws nearer, we draw nearer </text:span><text:span text:style-name="T906">to myriads of</text:span><text:span text:style-name="T35"> Messengers and to </text:span><text:span text:style-name="T906">the </text:span><text:span text:style-name="T35">Festive-Gathering </text:span><text:span text:style-name="T905">&amp;</text:span><text:span text:style-name="T35"> Assembly </text:span><text:span text:style-name="T906">of the</text:span><text:span text:style-name="T35"> Firstborn now dwelling </text:span><text:span text:style-name="T906">in </text:span><text:span text:style-name="T35">the heavens. </text:span><text:span text:style-name="T928">[</text:span><text:span text:style-name="T35"><text:note text:id="ftn37" text:note-class="endnote"><text:note-citation>xxiv</text:note-citation><text:note-body><text:p text:style-name="P186" loext:marker-style-name="T886"><text:span text:style-name="T929"><text:s/></text:span><text:span text:style-name="T835">The spirit-soul of the Firstborn Son</text:span><text:span text:style-name="T695"> over all Creation </text:span><text:span text:style-name="T930">was incarnated in the normal way (as we all are) &amp; was named Y'shúa; He was trained &amp; perfected in The Way of Righteousness &amp; the Mysteries of the Kingdom, Called, Anointed, &amp; Sent to fulfill the Word of Yhwh; He was betrayed, murdered, &amp; descended into the paradise of Sheol, which he called “the bosom of Abraham”; After 3-days &amp; nights, he was raised-up in his body as a testimony &amp; appeared to many &amp; then was clothed in a new-glorified-immortal-spiritual body when he ascended to the right-hand of YHWH, was set over all as fiduciary King, Prophet, &amp; Great High Priest in the heavenly Jerusalem in the invisible realm that then descended with him in 70 AD when he raised-up and raptured 144k saints as the first-fruits resurrection, ending one age &amp; beginning a new one. We await his reappearance, the removal of “the tares from among the wheat”, a renewal of this earth, our access to &amp; entrance into the new Heavens, the new Earth, &amp; the new Jerusalem.</text:span></text:p></text:note-body></text:note></text:span><text:span text:style-name="T928">]</text:span><text:span text:style-name="T35"> We draw near</text:span><text:span text:style-name="T906"> to</text:span><text:span text:style-name="T35"> you,</text:span><text:span text:style-name="T931"> </text:span><text:span text:style-name="T721">י</text:span><text:span text:style-name="T722">הוה</text:span><text:span text:style-name="T35"> —</text:span><text:span text:style-name="T906">the </text:span><text:span text:style-name="T35">Judge </text:span><text:span text:style-name="T906">of all</text:span><text:span text:style-name="T35">,</text:span><text:span text:style-name="T906"> </text:span><text:span text:style-name="T905">&amp;</text:span><text:span text:style-name="T35"> </text:span><text:span text:style-name="T906">to the ‘many’ First-fruit spirits of the</text:span><text:span text:style-name="T35"> </text:span><text:span text:style-name="T906">righteous who arose with </text:span><text:span text:style-name="T726">Y'shúa </text:span><text:span text:style-name="T35">in the “1</text:span><text:span text:style-name="T932">st</text:span><text:span text:style-name="T35"> Resurrection”</text:span><text:span text:style-name="T906"> along with the 144k raised</text:span><text:span text:style-name="T35"> &amp; raptured at his “coming with the clouds”</text:span><text:span text:style-name="T904"> [</text:span><text:span text:style-name="T35"><text:note text:id="ftn38" text:note-class="endnote"><text:note-citation>xxv</text:note-citation><text:note-body><text:p text:style-name="P187" loext:marker-style-name="T933"><text:span text:style-name="T633">Mk. 14:62; Mt. 26:64; </text:span><text:span text:style-name="T930">Rev. 1:7; 1Thess. 4:16; Rev. 20:4; Heb. 9:28; 10:1; There is a distinction between this 2</text:span><text:span text:style-name="T934">nd</text:span><text:span text:style-name="T930"> “coming with the clouds” judgment in the 1</text:span><text:span text:style-name="T934">st</text:span><text:span text:style-name="T930"> Century &amp; the final coming of Rev. 19:11-21. Rev. 20 is a recapitulation with other details—not a chronological continuation of Rev. 19. The symbolic 1000 years period with the “release of Satan for a little season” of Rev. 20:1-6 recaps and runs from Y'shúa’s resurrection until the coming of Rev. 19:11-21 &amp; 20:7-10). Notice the same Gog &amp; Magog language of Ez. 38-39 used at the end of Rev. 19 &amp; 20:7-9. Both Rev. 19:11-21 &amp; 20:1-10 run concurrently. Rev. 20:11-15 continues them through to Rev. 22:5.</text:span></text:p><text:p text:style-name="P188" loext:marker-style-name="T933"/><text:p text:style-name="P188" loext:marker-style-name="T933"/></text:note-body></text:note></text:span><text:span text:style-name="T904">]</text:span><text:span text:style-name="T35"> and</text:span><text:span text:style-name="T906"> to</text:span><text:span text:style-name="T11"> you, </text:span><text:span text:style-name="T726">Y'shúa</text:span><text:span text:style-name="T35">, who will yet return &amp; complete your kingdom on earth </text:span><text:span text:style-name="T935">(Rev. 19:11)</text:span><text:span text:style-name="T35">,</text:span><text:span text:style-name="T11"> </text:span><text:span text:style-name="T35">the Mediator</text:span><text:span text:style-name="T906"> of </text:span><text:span text:style-name="T35">the New</text:span><text:span text:style-name="T906"> </text:span><text:span text:style-name="T35">Covenant</text:span><text:span text:style-name="T906"> &amp; </text:span><text:span text:style-name="T35">your own </text:span><text:span text:style-name="T906">sp</text:span><text:span text:style-name="T35">lattered</text:span><text:span text:style-name="T906"> blood speaking </text:span><text:span text:style-name="T35">alongside the martyrdoms of Abel, of Isaac, and of Joseph:</text:span><text:span text:style-name="T904"> </text:span><text:span text:style-name="T936">of </text:span><text:span text:style-name="T937">Abel</text:span><text:span text:style-name="T938"> </text:span><text:span text:style-name="T939">– who, was like a lamb slain by Cain but resurrected in Seth; </text:span><text:span text:style-name="T936">of Isaac</text:span><text:span text:style-name="T938">, </text:span><text:span text:style-name="T939">who was the Unique-Son greatly loved by his Father but in a mystery was bound, as if sacrificed but at the Decree he lived; and, </text:span><text:span text:style-name="T936">of Joseph</text:span><text:span text:style-name="T938">, </text:span><text:span text:style-name="T939">favored by his Father yet thrown by his brothers into the pit of death then raised and sent off to the na</text:span><text:span text:style-name="T940">t</text:span><text:span text:style-name="T939">ions – in their rebellion, they killed a goat &amp; splattered its’ blood on his Tallith deceiving their own family; as if dead–but he was the yeshuáth of his people raised from the pit &amp; reunited with them in the end. </text:span><text:span text:style-name="T941">And Ya’aqob said:</text:span><text:span text:style-name="T942"> </text:span><text:span text:style-name="T943">“</text:span><text:span text:style-name="T944">T</text:span><text:span text:style-name="T945">he Messenger (of YHWH ) who has redeemed me from all evil bless the lads [Ephraim &amp; Menashsheh]; and let my name be named on them, and the name of my fathers, Abraham and Isaac; and let them grow into a multitude in the midst of the earth.</text:span><text:span text:style-name="T944">”</text:span><text:span text:style-name="T946"> </text:span><text:span text:style-name="T947">Gen. 48:16 <text:s/></text:span><text:span text:style-name="T941">And Ya’aqob said:</text:span><text:span text:style-name="T942"> </text:span><text:span text:style-name="T943">“O Yahwéh, I wait for your Yeshuáth (Deliverance).”</text:span><text:span text:style-name="T946"> </text:span><text:span text:style-name="T947">Gen 49:18; Ex 3:2; 23:20; Josh 5:13-15; Isa 63:9; Mal 3:1; Mt 1:1; Rom 11:25 <text:s/></text:span><text:span text:style-name="T923">And Ya’aqoḅ referred to the Mal’akh of Yahwéh &amp; his coming as Yahush</text:span><text:span text:style-name="T948">ú</text:span><text:span text:style-name="T923">a/</text:span><text:span text:style-name="T948">Y'shúa ha’Nawtsri, the Netser of Natsareth</text:span><text:span text:style-name="T923">.</text:span></text:p>
      <text:p text:style-name="P189" loext:marker-style-name="T35"><text:span text:style-name="T906">Therefore, </text:span><text:span text:style-name="T35">since we are</text:span><text:span text:style-name="T908"> </text:span><text:span text:style-name="T906">receiving </text:span><text:span text:style-name="T35">from you </text:span><text:span text:style-name="T906">an unshakable </text:span><text:span text:style-name="T35">Kingdom </text:span><text:span text:style-name="T908">“each one in his own order”</text:span><text:span text:style-name="T35">,</text:span><text:span text:style-name="T904"> </text:span><text:span text:style-name="T935">Dan 7:27; 12:1-3; 1Cor. 15:23 <text:s/></text:span><text:span text:style-name="T35">we</text:span><text:span text:style-name="T906"> </text:span><text:span text:style-name="T35">embrace</text:span><text:span text:style-name="T906"> the favor </text:span><text:span text:style-name="T35">by</text:span><text:span text:style-name="T906"> which we </text:span><text:span text:style-name="T35">acceptably </text:span><text:span text:style-name="T906">serve </text:span><text:span text:style-name="T39">you</text:span><text:span text:style-name="T35"> </text:span><text:span text:style-name="T906">with reverence </text:span><text:span text:style-name="T35">and</text:span><text:span text:style-name="T906"> awe,</text:span><text:span text:style-name="T35"> </text:span><text:span text:style-name="T906">for </text:span><text:span text:style-name="T35">truly</text:span><text:span text:style-name="T906">,</text:span><text:span text:style-name="T35"> you are</text:span><text:span text:style-name="T906"> </text:span><text:span text:style-name="T35">like </text:span><text:span text:style-name="T906">a consuming fire</text:span><text:span text:style-name="T35"> of love &amp; holiness that will remove </text:span><text:span text:style-name="T908">“the tares” &amp; “the chaff” from among the wheat’</text:span><text:span text:style-name="T35"> <text:s/>but will preserve ‘the wheat’ unto Everlasting Life</text:span><text:span text:style-name="T906">.</text:span><text:span text:style-name="T35"> Barúkh Attáh, </text:span><text:span text:style-name="T721">י</text:span><text:span text:style-name="T722">הוה</text:span><text:span text:style-name="T35">, for your thoughts, words, &amp; deeds are perfect. </text:span></text:p>
      <text:p text:style-name="P189" loext:marker-style-name="T949"><text:span text:style-name="T950">Hodu</text:span><text:span text:style-name="T951"> </text:span><text:span text:style-name="T952">[1 Chron 16:8-22; Ps 105:2-15]</text:span><text:span text:style-name="T953"> </text:span><text:span text:style-name="T954">We </text:span><text:span text:style-name="T955">give thanks to you </text:span><text:span text:style-name="T721">י</text:span><text:span text:style-name="T722">הוה</text:span><text:span text:style-name="T956"> and </text:span><text:span text:style-name="T955">call upon </text:span><text:span text:style-name="T726">your name and make known your deeds among the peoples. </text:span><text:span text:style-name="T954">We </text:span><text:span text:style-name="T726">sing to you, make music to you, and speak of all your wonders and celebrate your qadósh name. For the heart of those who seek</text:span><text:span text:style-name="T956"> </text:span><text:span text:style-name="T721">י</text:span><text:span text:style-name="T722">הוה</text:span><text:span text:style-name="T726"> will rejoice. We pursue your closeness </text:span><text:span text:style-name="T721">י</text:span><text:span text:style-name="T722">הוה</text:span><text:span text:style-name="T726"> and your power and constantly seek your presence. We remember the wonders that you have performed, your miracles, and the judgments of your mouth—we the seed of </text:span><text:span text:style-name="T957">Yi-s'ra-él</text:span><text:span text:style-name="T726">, your servant, Benéy-Ya'aqóḅ, who are your chosen. You are</text:span><text:span text:style-name="T956"> </text:span><text:span text:style-name="T721">י</text:span><text:span text:style-name="T722">הוה</text:span><text:span text:style-name="T726"> Elohéynu, your judgments are over the entire world. We will be mindful of your covenant forever, the word that you commanded us in the beginning of creation</text:span><text:span text:style-name="T656"> (Gen 1:1-2:3) </text:span><text:span text:style-name="T726">for 1000 generations. </text:span><text:span text:style-name="T958">And the covenant</text:span><text:span text:style-name="T726"> which you made with Aḅrahám, and swore to Yitsḥáq, and confirmed to Ya'aqóḅ as a decree, for </text:span><text:span text:style-name="T957">Yisra</text:span><text:span text:style-name="T17">é</text:span><text:span text:style-name="T957">l</text:span><text:span text:style-name="T959"> </text:span><text:span text:style-name="T726">as an age-long covenant, saying: “</text:span><text:span text:style-name="T958">To you I will give the Land of Kana’an, the share of your heritage,”</text:span><text:span text:style-name="T726"> when you were but a small number of people, few, and strangers in it. They went from nation to nation, from one kingdom to another people, but </text:span><text:span text:style-name="T19">Elohíym</text:span><text:span text:style-name="T726"> did not permit any man to harm them and punished kings on account of them. You said to them: </text:span><text:span text:style-name="T958">Touch not My Anointeds and do no harm to my Prophets.”</text:span><text:span text:style-name="T960"> </text:span></text:p>
      <text:p text:style-name="P190" loext:marker-style-name="T961"><text:soft-page-break/><text:span text:style-name="T962">Shiru</text:span><text:span text:style-name="T963"> </text:span><text:span text:style-name="T952">[1 Chronicles 16:23-36; Ps 96:3-13]</text:span><text:span text:style-name="T953"> </text:span><text:span text:style-name="T726">Sing to </text:span><text:span text:style-name="T721">י</text:span><text:span text:style-name="T722">הוה</text:span><text:span text:style-name="T726"> all dwellers of the earth; daily proclaim his salvation of you. His </text:span><text:span text:style-name="T35">kavód</text:span><text:span text:style-name="T726"> relate amongst the nations, his wonders amongst all peoples. For, </text:span><text:span text:style-name="T721">י</text:span><text:span text:style-name="T722">הוה</text:span><text:span text:style-name="T726"> is great and most praised, and awesome above all elohíym; for all the elohíym of the nations are nothing, whereas,</text:span><text:span text:style-name="T956"> </text:span><text:span text:style-name="T721">י</text:span><text:span text:style-name="T722">הוה</text:span><text:span text:style-name="T726"> made the heavens. Majesty and grandeur are in his presence, strength and joy are in his place. Render to </text:span><text:span text:style-name="T721">י</text:span><text:span text:style-name="T722">הוה</text:span><text:span text:style-name="T726">, you families of nations—render to </text:span><text:span text:style-name="T721">י</text:span><text:span text:style-name="T722">הוה</text:span><text:span text:style-name="T726"> honor and power. Render to </text:span><text:span text:style-name="T721">י</text:span><text:span text:style-name="T722">הוה</text:span><text:span text:style-name="T726"> the honor befitting his name. Bring a gift and come before him; prostrate yourselves before </text:span><text:span text:style-name="T721">י</text:span><text:span text:style-name="T722">הוה</text:span><text:span text:style-name="T726"> in the splendor of set-apartness. Tremble before him, all dwellers of the earth, so that the world will be set firm without faltering. Let the heavens rejoice and the earth be glad; and let them proclaim amongst the nations, “</text:span><text:span text:style-name="T721">י</text:span><text:span text:style-name="T722">הוה</text:span><text:span text:style-name="T726"> Reigns!” Let the sea and that which is within it roar, let the field and all within it exult. Then, the trees of the forest will break into song before </text:span><text:span text:style-name="T721">י</text:span><text:span text:style-name="T722">הוה</text:span><text:span text:style-name="T726">, for Y</text:span><text:span text:style-name="T964">â</text:span><text:span text:style-name="T726">h will come to judge the world. Hodú L'</text:span><text:span text:style-name="T965"> </text:span><text:span text:style-name="T721">י</text:span><text:span text:style-name="T722">הוה </text:span><text:span text:style-name="T726">Ki Tov, Ki L'Olám Ḥasdó. </text:span></text:p>
      <text:p text:style-name="P191" loext:marker-style-name="T952"><text:span text:style-name="T726">And say:</text:span><text:span text:style-name="T656"> </text:span><text:span text:style-name="T966">Together:</text:span><text:span text:style-name="T967"> </text:span><text:span text:style-name="T968">“</text:span><text:span text:style-name="T726">Save us, Elohéy-Yishéynu, gather us and save us from among the nations to give thanks to your qadósh name, and to find</text:span><text:span text:style-name="T955"> ourselves exalted in </text:span><text:span text:style-name="T726">y</text:span><text:span text:style-name="T955">our praise.”</text:span><text:span text:style-name="T969"> </text:span><text:span text:style-name="T952">Ps 106:47</text:span></text:p>
      <table:table table:name="Table24" table:style-name="Table24">
        <table:table-column table:style-name="Table24.A"/>
        <table:table-column table:style-name="Table24.B"/>
        <table:table-row table:style-name="Table24.1">
          <table:table-cell table:style-name="Table24.A1" office:value-type="string">
            <text:p text:style-name="P192" loext:marker-style-name="T970"><text:span text:style-name="T971">Barúḳ Attá,</text:span><text:span text:style-name="T972"> </text:span><text:span text:style-name="T86">י</text:span><text:span text:style-name="T973">הוה</text:span><text:span text:style-name="T971">, Elohéy Yisraél, </text:span></text:p>
            <text:p text:style-name="P192" loext:marker-style-name="T970"><text:span text:style-name="T971">Min-ha’Olám WeÁd ha’Olám, </text:span><text:span text:style-name="T970"/></text:p>
            <text:p text:style-name="P192" loext:marker-style-name="T970"><text:span text:style-name="T971">WáiYomru Kol-HaÁm, “</text:span><text:span text:style-name="T974">Améin</text:span><text:span text:style-name="T971">,”</text:span></text:p>
            <text:p text:style-name="P192" loext:marker-style-name="T91"><text:span text:style-name="T971">WeHallél</text:span><text:span text:style-name="T972"> La’ </text:span><text:span text:style-name="T86">י</text:span><text:span text:style-name="T973">הוה</text:span><text:span text:style-name="T975">.</text:span></text:p>
          </table:table-cell>
          <table:table-cell table:style-name="Table24.B1" office:value-type="string">
            <text:p text:style-name="P56" loext:marker-style-name="T970"><text:span text:style-name="T971">Barúḳ Attá, </text:span><text:span text:style-name="T86">י</text:span><text:span text:style-name="T973">הוה</text:span><text:span text:style-name="T971">, </text:span><text:span text:style-name="T976">Elohíym</text:span><text:span text:style-name="T977"> </text:span><text:span text:style-name="T971">of Yisraél, </text:span></text:p>
            <text:p text:style-name="P56" loext:marker-style-name="T970"><text:span text:style-name="T971">from this world to the world to come; </text:span><text:span text:style-name="T970"/></text:p>
            <text:p text:style-name="P56" loext:marker-style-name="T970"><text:span text:style-name="T971">and all the people said, </text:span><text:span text:style-name="T978">“</text:span><text:span text:style-name="T974">Améin</text:span><text:span text:style-name="T978">,</text:span><text:span text:style-name="T971">”</text:span></text:p>
            <text:p text:style-name="P56" loext:marker-style-name="T979"><text:span text:style-name="T971">and gave praise to </text:span><text:span text:style-name="T86">י</text:span><text:span text:style-name="T973">הוה</text:span><text:span text:style-name="T971">.</text:span></text:p>
          </table:table-cell>
        </table:table-row>
        <table:table-row table:style-name="Table24.2">
          <table:table-cell table:style-name="Table24.B1" table:number-columns-spanned="2" office:value-type="string">
            <text:p text:style-name="P56" loext:marker-style-name="T844"><text:span text:style-name="T980">Additional Optional Psalms for Shabbath: Ps: 19, 33, 34, 90, 91, 98, 121, 122, 123, 124, 135, 136);</text:span><text:span text:style-name="T844"/></text:p>
            <text:p text:style-name="P56" loext:marker-style-name="T844"><text:span text:style-name="T980">Rosh Ha Shannah (1</text:span><text:span text:style-name="T981">st</text:span><text:span text:style-name="T980"> Month): On Pesaḥ: Psalm 107 (except on Shabbath Ḥol Hammoed for Rabbinics); On Shavuot: Psalm 68; </text:span></text:p>
            <text:p text:style-name="P56"><text:span text:style-name="T980">On Yom Teruah (7</text:span><text:span text:style-name="T981">th</text:span><text:span text:style-name="T980"> Month): Psalm 81 translated correctly!!; On Yom ha’Kippurim: Psalms 32 &amp; 51; On Sukkot: Psalms 42 &amp; 43, plus Ps 12 on Shemini Atsaret </text:span><text:span text:style-name="T658">(8</text:span><text:span text:style-name="T982">th</text:span><text:span text:style-name="T658"> Day); </text:span><text:span text:style-name="T980">On Rosh Ḥodesh, Ḥanukkah, Ḥol Hammoed: Partial Hallel (Ps 113 – 115) is said; <text:s/>On Festivals: The Full Hallel is said.</text:span></text:p>
          </table:table-cell>
          <table:covered-table-cell/>
        </table:table-row>
        <table:table-row table:style-name="Table24.3">
          <table:table-cell table:style-name="Table24.B1" office:value-type="string">
            <text:p text:style-name="P193" loext:marker-style-name="T904"><text:span text:style-name="T35">The-Master</text:span><text:span text:style-name="T904"> (Mar-ya) </text:span><text:span text:style-name="T35">Yahushúa/Y'shúa said,</text:span></text:p>
            <text:p text:style-name="P193" loext:marker-style-name="T983"><text:span text:style-name="T983">Fear not little flock; for it is your F</text:span><text:span text:style-name="T908">ather</text:span><text:span text:style-name="T983">'s </text:span></text:p>
            <text:p text:style-name="P193" loext:marker-style-name="T984"><text:span text:style-name="T983">pleasure</text:span><text:span text:style-name="T908"> </text:span><text:span text:style-name="T983">to give you the </text:span><text:span text:style-name="T908">kingdom</text:span><text:span text:style-name="T983">.</text:span></text:p>
            <text:p text:style-name="P191"><text:span text:style-name="T985">(1) </text:span><text:span text:style-name="T986">Seek ye first, the </text:span><text:span text:style-name="T987">Kingdom</text:span><text:span text:style-name="T986"> of </text:span><text:span text:style-name="T988">Ĕ</text:span><text:span text:style-name="T989">l</text:span><text:span text:style-name="T976">, and his righteousness; And all these things</text:span><text:span text:style-name="T977"> </text:span><text:span text:style-name="T976">shall be added unto you, Hallelu, Hallelu Y</text:span><text:span text:style-name="T975">âh</text:span><text:span text:style-name="T976">.</text:span></text:p>
          </table:table-cell>
          <table:table-cell table:style-name="Table24.B1" office:value-type="string">
            <text:p text:style-name="P194" loext:marker-style-name="T976"><text:span text:style-name="T658">(2) </text:span><text:span text:style-name="T976">Man shall not live by bread alone, but by every word, that proceeds from the mouth of </text:span><text:span text:style-name="T86">י</text:span><text:span text:style-name="T973">הוה</text:span><text:span text:style-name="T975">. </text:span><text:span text:style-name="T976">Hallelu, Hallelu Y</text:span><text:span text:style-name="T975">âh</text:span><text:span text:style-name="T976">.</text:span></text:p>
            <text:p text:style-name="P110"><text:span text:style-name="T658">(3) </text:span><text:span text:style-name="T976">Knock and the door shall be opened unto you, seek and you will find. Ask and it shall be given unto you, Hallelu, Hallelu Y</text:span><text:span text:style-name="T975">âh</text:span><text:span text:style-name="T976">.</text:span></text:p>
          </table:table-cell>
        </table:table-row>
      </table:table>
      <text:p text:style-name="P195" loext:marker-style-name="T990"/>
      <text:p text:style-name="P196" loext:marker-style-name="T614"><text:span text:style-name="T991">Morning</text:span><text:span text:style-name="T992"> </text:span><text:span text:style-name="T993">The Covenant</text:span><text:span text:style-name="T994"> </text:span><text:span text:style-name="T995">Gen 1:1-2:24; Ex 19:3-7</text:span><text:span text:style-name="T907"> </text:span><text:span text:style-name="T904"><text:s text:c="2"/></text:span><text:span text:style-name="T19">In the Beginning, </text:span><text:span text:style-name="T996">Yhwh</text:span><text:span text:style-name="T997">,</text:span><text:span text:style-name="T19"> </text:span><text:span text:style-name="T35">א</text:span><text:span text:style-name="T19">lohéynu </text:span><text:span text:style-name="T998">[</text:span><text:span text:style-name="T657"><text:note text:id="ftn39" text:note-class="endnote"><text:note-citation>xxvi</text:note-citation><text:note-body><text:p text:style-name="P197"><text:span text:style-name="T224"><text:s/>Elohíym, as a plural noun </text:span><text:span text:style-name="T999">used singularly, it is a way of expressing … The Most High El - the One above all others. <text:line-break/>Possible development: El </text:span><text:span text:style-name="T1000">masc.sing.</text:span><text:span text:style-name="T999"> <text:s/>+ Elah </text:span><text:span text:style-name="T1000">fem.sing.</text:span><text:span text:style-name="T999"> <text:s text:c="4"/>Elohe </text:span><text:span text:style-name="T1000">united sing.</text:span><text:span text:style-name="T999"> = Elohíym </text:span><text:span text:style-name="T1000">pl noun</text:span><text:span text:style-name="T999"> but one being – Masculine-Feminine in one Being. </text:span><text:span text:style-name="T1001"><text:s text:c="12"/></text:span></text:p><text:p text:style-name="P198"><text:span text:style-name="T1002">Translation: <text:s text:c="14"/>Father-God <text:s/>+ Mother-Goddess <text:s text:c="3"/>= God <text:s/>= Gods </text:span><text:span text:style-name="T1003">pl</text:span><text:span text:style-name="T1004">ural</text:span><text:span text:style-name="T1003"> noun</text:span><text:span text:style-name="T1002">; but one be</text:span><text:span text:style-name="T751">ing – </text:span><text:span text:style-name="T1005">Ma</text:span><text:span text:style-name="T1002">sculine-Feminine in one Being.</text:span><text:span text:style-name="T1006"> </text:span></text:p><text:p text:style-name="P199">Eloh<text:span text:style-name="T1007">é</text:span>ynu = Our Elohe <text:span text:style-name="T94">or</text:span> Our Elohíym = Our Supernatural One or Our Supernal <text:span text:style-name="T1008">Authority and Power</text:span>.</text:p></text:note-body></text:note></text:span><text:span text:style-name="T1009">]</text:span><text:span text:style-name="T19">, our Father-Mother, planned the ages with love &amp; wisdom with the Firstborn Son &amp; his Assembly in mind. </text:span><text:span text:style-name="T1010">“Declaring the end from the beginning”,</text:span><text:span text:style-name="T19"> he established the </text:span><text:span text:style-name="T1011">Eternal Law &amp; the </text:span><text:span text:style-name="T19">Everlasting Covenant </text:span><text:span text:style-name="T1011">for the Heavens &amp; the Earth forever</text:span><text:span text:style-name="T19">.</text:span><text:span text:style-name="T19"><text:note text:id="ftn40" text:note-class="footnote"><text:note-citation>15</text:note-citation><text:note-body><text:p text:style-name="P200"><text:s/><text:span text:style-name="T1012">Gen 1:1-2:3; Jub 2:1–3:16; Enoch 69:13-24 (The Oath); Job 38:1-7; Isa 45:21; 46:9-10 </text:span></text:p></text:note-body></text:note></text:span><text:span text:style-name="T657"> </text:span><text:span text:style-name="T19">And all was recorded in heavenly script.</text:span><text:span text:style-name="T19"><text:note text:id="ftn41" text:note-class="footnote"><text:note-citation>16</text:note-citation><text:note-body><text:p text:style-name="P47"><text:s/><text:span text:style-name="T1013">DSS Book of Hymns, I:5-39 </text:span><text:span text:style-name="T1014">“All things were recorded before Thee in a recorded script…”</text:span><text:span text:style-name="T1013"> This concept is throughout </text:span><text:span text:style-name="T1014">Jubilees</text:span><text:span text:style-name="T1013">. </text:span></text:p></text:note-body></text:note></text:span><text:span text:style-name="T1015"> </text:span><text:span text:style-name="T18">Ps 33:6</text:span><text:span text:style-name="T320"> </text:span><text:span text:style-name="T1010">“By the spoken-word</text:span><text:span text:style-name="T374"> </text:span><text:span text:style-name="T1016">Masc.</text:span><text:span text:style-name="T374"> </text:span><text:span text:style-name="T1010">of</text:span><text:span text:style-name="T19"> </text:span><text:span text:style-name="T1017">יהוה</text:span><text:span text:style-name="T1010">, the heavens were made; &amp; by the breath </text:span><text:span text:style-name="T1016">Fem.</text:span><text:span text:style-name="T374"> </text:span><text:span text:style-name="T1010">of his mouth, all their hosts.”</text:span><text:span text:style-name="T11"> <text:s/></text:span><text:span text:style-name="T19">For six days </text:span><text:span text:style-name="T35">א</text:span><text:span text:style-name="T726">lohíym</text:span><text:span text:style-name="T19"> worked, making a perpetual 7-Day-Week with 52 Weeks &amp; 364 days per year:</text:span><text:span text:style-name="T657"> </text:span><text:span text:style-name="T19">You completed it on the 6</text:span><text:span text:style-name="T461">th </text:span><text:span text:style-name="T19">Day, sanctified it &amp; rested on the 7</text:span><text:span text:style-name="T461">th</text:span><text:span text:style-name="T19">; </text:span><text:span text:style-name="T1010">“For the Shabbáth was made for Adam/</text:span><text:span text:style-name="T1018">Mankind</text:span><text:span text:style-name="T1010">”.</text:span><text:span text:style-name="T1010"><text:note text:id="ftn42" text:note-class="footnote"><text:note-citation>17</text:note-citation><text:note-body><text:p text:style-name="P47"><text:s/><text:span text:style-name="T1019">The Shabbath was made for Mankind &amp; not for the nation of fleshly Yisrael alone, as a latter Priesthood promoted. </text:span><text:span text:style-name="T1020">It was lost to mankind, but its restoration is to be celebrated by the Yisraél after the Spirit &amp; by </text:span><text:span text:style-name="T1021">Gĕrim who are transitioning and perfecting, &amp; eventually the entire redeemed world. In Gen. 1:26 is the creation of the Adamites—multiple couples of Adamites in the Land of Elda; In Gen. 2:7-8 is the creation of Adam as firstborn, the representative, example &amp; priest of the race of the Adamites. “…and there (in the garden of Eden) he put Adam whom he had formed (in the Land of Elda). Jubilees 3:32-33</text:span></text:p></text:note-body></text:note></text:span><text:span text:style-name="T1010"> “And </text:span><text:span text:style-name="T958">Elohíym established</text:span><text:span text:style-name="T1010"> Mitswóth to </text:span><text:span text:style-name="T1018">do</text:span><text:span text:style-name="T1010"> which forever ascend like a sweet aroma of incense pleasing for all time.”</text:span><text:span text:style-name="T19"> And thus, those who love &amp; do them will bring forth a sweet aroma before </text:span><text:span text:style-name="T1022">יהוה</text:span><text:span text:style-name="T21"> </text:span><text:span text:style-name="T19">Elohéynu. And </text:span><text:span text:style-name="T1022">יהוה</text:span><text:span text:style-name="T21"> </text:span><text:span text:style-name="T19">will show them </text:span><text:span text:style-name="T1010">“</text:span><text:span text:style-name="T983">kindness unto thousands</text:span><text:span text:style-name="T908"> of generations</text:span><text:span text:style-name="T983">.</text:span><text:span text:style-name="T908">”</text:span><text:span text:style-name="T976"> <text:s/></text:span></text:p>
      <text:p text:style-name="P201" loext:marker-style-name="T19"><text:span text:style-name="T19"><text:s text:c="6"/>Adamic couples were created </text:span><text:span text:style-name="T1023">(G</text:span><text:span text:style-name="T980">en 1:26</text:span><text:span text:style-name="T1023">)</text:span><text:span text:style-name="T657"> </text:span><text:span text:style-name="T1024">&amp; </text:span><text:span text:style-name="T19">were taught by the messengers; but they all fell by transgressing the covenant. Adam </text:span><text:span text:style-name="T1025">&amp; Eve</text:span><text:span text:style-name="T19"> were brought into the</text:span><text:span text:style-name="T1010"> </text:span><text:span text:style-name="T19">garden of Eden </text:span><text:span text:style-name="T460">(</text:span><text:span text:style-name="T1026">Gen 2:4b-3; Jub 2-3</text:span><text:span text:style-name="T460">)</text:span><text:span text:style-name="T19"> </text:span><text:span text:style-name="T1024">&amp; </text:span><text:span text:style-name="T19">the priesthood of the firstborn was </text:span><text:span text:style-name="T1027">established</text:span><text:span text:style-name="T1025">.</text:span><text:span text:style-name="T19"> They </text:span><text:span text:style-name="T1028">too </text:span><text:span text:style-name="T19">transgressed, were judged &amp; exiled </text:span><text:span text:style-name="T1029">to the fallen world </text:span><text:span text:style-name="T1028">of</text:span><text:span text:style-name="T1029"> death, &amp; She’ol</text:span><text:span text:style-name="T19">; but with </text:span><text:span text:style-name="T1028">love</text:span><text:span text:style-name="T19"> the </text:span><text:span text:style-name="T1030">covenantal </text:span><text:span text:style-name="T19">remedy for rectification was </text:span><text:span text:style-name="T1027">promised</text:span><text:span text:style-name="T19"> </text:span><text:span text:style-name="T1024">&amp; </text:span><text:span text:style-name="T1027">it </text:span><text:span text:style-name="T1024">passed </text:span><text:span text:style-name="T1031">down through </text:span><text:span text:style-name="T1032">Š</text:span><text:span text:style-name="T1031">eth</text:span><text:span text:style-name="T19">.</text:span><text:span text:style-name="T657"> </text:span><text:span text:style-name="T980">Gen 3:15</text:span></text:p>
      <text:p text:style-name="P202" loext:marker-style-name="T19"><text:span text:style-name="T1033"><text:s text:c="5"/></text:span><text:span text:style-name="T19">And Adam offered a free-will offering as a sweet aroma: frankincense, galbanum, stacte, &amp; spices in the morning with the rising of the sun… And likewise, Ḥanoḳ, the 7</text:span><text:span text:style-name="T461">th</text:span><text:span text:style-name="T19"> from Adam, burned the incense of the sanctified place; sweet spices pleasing before him in the evening…And after the flood, Noaḥ </text:span><text:span text:style-name="T1011">the </text:span><text:span text:style-name="T19">10</text:span><text:span text:style-name="T461">th</text:span><text:span text:style-name="T19"> </text:span><text:span text:style-name="T1011">from Adam</text:span><text:span text:style-name="T19"> offering the same, caused a sweet aroma to arise, acceptable to</text:span><text:span text:style-name="T726"> </text:span><text:span text:style-name="T1034">יהוה</text:span><text:span text:style-name="T19">.</text:span><text:span text:style-name="T19"><text:note text:id="ftn43" text:note-class="footnote"><text:note-citation>18</text:note-citation><text:note-body><text:p text:style-name="P47"><text:s/><text:span text:style-name="T1013">In my opinion, a deviant Aharonic priestly redactor (P or H) added a phrase to the incense offering: </text:span><text:span text:style-name="T1014">“Noah built an altar to </text:span><text:span text:style-name="T1035">Yhwh</text:span><text:span text:style-name="T1014">, </text:span><text:span text:style-name="T1036">and took of every clean animal, and of every clean bird</text:span><text:span text:style-name="T1014">, and offered ascending smoke [incense] offerings on the altar. And </text:span><text:span text:style-name="T1035">Yhwh</text:span><text:span text:style-name="T1014"> smelled the soothing aroma…” of his intent and deed. Gen. 8:20-21 <text:s text:c="2"/></text:span><text:span text:style-name="T1013">There are various examples of this. </text:span></text:p></text:note-body></text:note></text:span><text:span text:style-name="T657"> </text:span><text:span text:style-name="T19">And</text:span><text:span text:style-name="T726"> </text:span><text:span text:style-name="T1034">יהוה</text:span><text:span text:style-name="T1037"> </text:span><text:span text:style-name="T19">smelled the sweet aroma…and cut an agreement with him” and his seed to be renewed each year at Shaḅuóth. </text:span><text:span text:style-name="T980">Jubilees 6:17</text:span><text:span text:style-name="T1033"> </text:span><text:span text:style-name="T19">And in like manner,</text:span><text:span text:style-name="T657"> </text:span><text:soft-page-break/><text:span text:style-name="T1022">יהוה</text:span><text:span text:style-name="T19">, </text:span><text:span text:style-name="T956">my rock &amp; redeemer,</text:span><text:span text:style-name="T1010"> </text:span><text:span text:style-name="T19">so let</text:span><text:span text:style-name="T657"> </text:span><text:span text:style-name="T19">our Oblations of prayer, blessing &amp; praise, adorations, meditations, works, &amp; service ascend before </text:span><text:span text:style-name="T726">y</text:span><text:span text:style-name="T19">ou as a pleasing aroma of incense in union with our Adon Y'shúa &amp; all the Q’doshím in the Heavens &amp; the Earth.</text:span><text:span text:style-name="T657"><text:note text:id="ftn44" text:note-class="endnote"><text:note-citation>xxvii</text:note-citation><text:note-body><text:p text:style-name="P203" loext:marker-style-name="T320"><text:s/><text:span text:style-name="T1038">The Book of Jubilees</text:span><text:span text:style-name="T1039">, in its’ original form, may have been the original Book of “Genesis-Exodus” and maybe the actual “Book of Jasher” or “The Book of the Upright”, that was dictated to Moses and maintained by the Herbal-Vege-Fruitarians—Melchizedekían-Levites; But their later rivals edited the text—the corrupted Aharonic priests of the Samaritans and Judeans. Thirteen copies of it were discovered in the Dead Sea Scrolls of Qumran and thus, it was one of their central texts. </text:span><text:span text:style-name="T1040">The Book of Enoch also was found there. The Enochian calendar was maintained in The Book of Jubilees &amp; the true source of the yearly Israelite festivals is recorded. </text:span><text:span text:style-name="T1039">It remained as part of the Canon of Scriptures for Ethiopian Jews’ and Coptic Christians’. </text:span><text:span text:style-name="T1038">Jubilees</text:span><text:span text:style-name="T1039">, reportedly, was last copied (edited?) by a Pharisaic Priest at Qumran in the Hasmonaean era (ca. 168 BCE forward).</text:span><text:span text:style-name="T1041"> </text:span></text:p><text:p text:style-name="P204"><text:span text:style-name="T1042"><text:s text:c="3"/>At some point prior to this though, the Aharonic Priests inserted into it the pagan practices of: (1) </text:span><text:span text:style-name="T1043">genital mutilation—called, circumcision, (2) the butchering and eating of animals, and, (3) the offering of their flesh and blood on altars. Whether they at Qumran as a whole knew this and practiced as the original Melchizedekían Levites, we are not sure. According to Philo, the Essenes (Assayin; Theraputae; Holy Ones) were throughout Israel. They knew and practiced more correctly. Under various names, such as the Nasareans, Osseans, Elchasites, Ebionites, Mandeans, etc. We wonder also if the designation, “the sons of Zadok” spoken of in the Dead Sea Scrolls, originally might rather have reflected their connection to Melchizedek rather than the later Aharonic butchers who used it in subversion of the Melchi-zedekians.</text:span></text:p><text:p text:style-name="P204"><text:span text:style-name="T1044"><text:s text:c="3"/></text:span><text:span text:style-name="T1045">In accordance with the original </text:span><text:span text:style-name="T1046">Jubilees</text:span><text:span text:style-name="T1045">, the Tribe of Lewí was chosen as a priesthood</text:span><text:span text:style-name="T1044">: that is, as a consecrated order of public fiduciary public servants and specialists set-apart </text:span><text:span text:style-name="T1045">to serve the other Tribes. They were to maintain the scrolls, to preserve and teach the H</text:span><text:span text:style-name="T1047">ebr</text:span><text:span text:style-name="T1045">ew Way and </text:span><text:span text:style-name="T1044">equip the consecrated H</text:span><text:span text:style-name="T1048">ebr</text:span><text:span text:style-name="T1044">ew Nation to elevate all of the nations into true holiness. Likely, a strain of corrupted Aharonites captured the Tabernacle during the era of the Judges. </text:span></text:p><text:p text:style-name="P205"/><text:p text:style-name="P206"><text:span text:style-name="T1049">Joshua 18:1</text:span><text:span text:style-name="T753"> </text:span><text:span text:style-name="T1050">Then the whole congregation of the people of Israel assembled at </text:span><text:span text:style-name="T1051">Shiloh </text:span><text:span text:style-name="T1050">and set up the </text:span><text:span text:style-name="T1051">Tabernacle</text:span><text:span text:style-name="T1050"> there. The land lay subdued before them…</text:span><text:span text:style-name="T1051">19:51 </text:span><text:span text:style-name="T1052">These are the inheritances that Eleazar the </text:span><text:span text:style-name="T751">High Priest</text:span><text:span text:style-name="T1052"> </text:span><text:span text:style-name="T751">[the son of Aharon, of Levi,] </text:span><text:span text:style-name="T1052">and Joshua the son of Nun and the heads of the fathers' houses of the tribes of the people of Israel distributed </text:span><text:span text:style-name="T751">the Land </text:span><text:span text:style-name="T1052">by lot at Shiloh before </text:span><text:span text:style-name="T751">Yhwh</text:span><text:span text:style-name="T1052">, at the entrance of the </text:span><text:span text:style-name="T751">Tabernacle</text:span><text:span text:style-name="T1052"> of </text:span><text:span text:style-name="T751">Meeting</text:span><text:span text:style-name="T1052">. So they finished dividing the land.</text:span></text:p><text:p text:style-name="P207"><text:span text:style-name="T1049">Judges 2:10 </text:span><text:span text:style-name="T1053">And all that generation </text:span><text:span text:style-name="T1049">[of Israelites, of Joshua and the Elders] </text:span><text:span text:style-name="T1053">also were gathered to their fathers. And there arose another generation after them who did not know </text:span><text:span text:style-name="T1049">Yhwh</text:span><text:span text:style-name="T1053"> or the work that he had done for Israel. </text:span><text:span text:style-name="T1049">11 </text:span><text:span text:style-name="T1053">And the people of Israel </text:span><text:span text:style-name="T1049">[including deviant Aharonites] </text:span><text:span text:style-name="T1053">did what was evil in the sight of </text:span><text:span text:style-name="T1049">Yhwh</text:span><text:span text:style-name="T1053"> and served the Ba</text:span><text:span text:style-name="T1049">’</text:span><text:span text:style-name="T1053">al</text:span><text:span text:style-name="T1049">im [with blood rituals]</text:span><text:span text:style-name="T1053">.</text:span><text:span text:style-name="T1049"> 12 </text:span><text:span text:style-name="T1053">And they abandoned </text:span><text:span text:style-name="T1049">Yhwh</text:span><text:span text:style-name="T1053">, </text:span><text:span text:style-name="T1049">Elohéy</text:span><text:span text:style-name="T1053"> of their fathers, who had brought them out of the land of Egypt.</text:span><text:span text:style-name="T1049"> </text:span><text:span text:style-name="T1053">They went after other </text:span><text:span text:style-name="T1049">elohíym</text:span><text:span text:style-name="T1053">, from among the </text:span><text:span text:style-name="T1049">elohíym</text:span><text:span text:style-name="T1053"> of the peoples who were around them, and</text:span><text:span text:style-name="T1049"> </text:span><text:span text:style-name="T1053">bowed down to them.</text:span><text:span text:style-name="T1049"> </text:span><text:span text:style-name="T1053">And they provoked </text:span><text:span text:style-name="T1049">Yhwh</text:span><text:span text:style-name="T1053"> to anger.</text:span><text:span text:style-name="T1049"> 13 </text:span><text:span text:style-name="T1053">They abandoned </text:span><text:span text:style-name="T1049">Yhwh</text:span><text:span text:style-name="T1053"> and served the Ba</text:span><text:span text:style-name="T1049">’</text:span><text:span text:style-name="T1053">al</text:span><text:span text:style-name="T1049">im</text:span><text:span text:style-name="T1053"> and the Ashtaroth</text:span><text:span text:style-name="T1049">… 18:31 </text:span><text:span text:style-name="T1054">So they set up Micah's carved image that he made, as long as the </text:span><text:span text:style-name="T753">House</text:span><text:span text:style-name="T1054"> of </text:span><text:span text:style-name="T753">Elohíym</text:span><text:span text:style-name="T1054"> was at Shiloh.</text:span></text:p><text:p text:style-name="P207"><text:span text:style-name="T1049">Psalm 78:56 </text:span><text:span text:style-name="T1054">Yet they </text:span><text:span text:style-name="T753">[the same] </text:span><text:span text:style-name="T1054">tested and rebelled against the Most</text:span><text:span text:style-name="T753">-</text:span><text:span text:style-name="T1054">High </text:span><text:span text:style-name="T753">El </text:span><text:span text:style-name="T1054">and did not </text:span><text:span text:style-name="T753">guard</text:span><text:span text:style-name="T1054"> his testimonies,</text:span><text:span text:style-name="T753"> 57 </text:span><text:span text:style-name="T1054">but turned away and acted treacherously like their fathers;</text:span><text:span text:style-name="T753"> </text:span><text:span text:style-name="T1054">they twisted like a deceitful bow.</text:span><text:span text:style-name="T753"> 58 </text:span><text:span text:style-name="T1054">For they provoked him to </text:span><text:soft-page-break/><text:span text:style-name="T1054">anger with their </text:span><text:span text:style-name="T753">[slaughtering in] </text:span><text:span text:style-name="T1054">high places;</text:span><text:span text:style-name="T753"> </text:span><text:span text:style-name="T1054">they</text:span><text:span text:style-name="T753"> </text:span><text:span text:style-name="T1054">moved him to jealousy with their </text:span><text:span text:style-name="T753">[prayers to] </text:span><text:span text:style-name="T1054">idols.</text:span><text:span text:style-name="T753"> 59 </text:span><text:span text:style-name="T1054">When </text:span><text:span text:style-name="T753">Elohíym</text:span><text:span text:style-name="T1054"> heard, he was full of wrath,</text:span><text:span text:style-name="T753"> </text:span><text:span text:style-name="T1054">and he utterly rejected Israel.</text:span><text:span text:style-name="T753"> 60 </text:span><text:span text:style-name="T1054">He forsook his </text:span><text:span text:style-name="T753">Mishkan [Sanctuary]</text:span><text:span text:style-name="T1054"> at Shiloh,</text:span><text:span text:style-name="T753"> </text:span><text:span text:style-name="T1054">the tent where he dwelt among mankind</text:span><text:span text:style-name="T753">… 64 </text:span><text:span text:style-name="T1054">Their</text:span><text:span text:style-name="T753"> </text:span><text:span text:style-name="T1054">priests fell by the sword</text:span><text:span text:style-name="T753">… 67 </text:span><text:span text:style-name="T1054">He rejected the </text:span><text:span text:style-name="T753">Tabernacle</text:span><text:span text:style-name="T1054"> of Joseph</text:span><text:span text:style-name="T753"> [which had been taken over by deviant Aharonites in Shiloh {remember Eli &amp; his sons, the loss of the Ark and its’ return by David—returned, but not to Shiloh—but to a Tent overseen by Levites for decades where prayer and song was made}]</text:span><text:span text:style-name="T1054">;</text:span><text:span text:style-name="T753"> </text:span><text:span text:style-name="T1054">he did not choose the tribe of Ephraim</text:span><text:span text:style-name="T753"> [for the dwelling place], 68 </text:span><text:span text:style-name="T1054">but he chose the tribe of Judah,</text:span><text:span text:style-name="T753"> </text:span><text:span text:style-name="T1054">Mount Zion, which he loves.</text:span><text:span text:style-name="T753"> 69 </text:span><text:span text:style-name="T1054">He buil</text:span><text:span text:style-name="T753">ds</text:span><text:span text:style-name="T1054"> his sanctuary like the high</text:span><text:span text:style-name="T753">-mountains; </text:span><text:span text:style-name="T1054">like the earth </text:span><text:span text:style-name="T753">that</text:span><text:span text:style-name="T1054"> he has founded forever. </text:span><text:span text:style-name="T753">70 </text:span><text:span text:style-name="T1054">He chose David his servant</text:span><text:span text:style-name="T753"> </text:span><text:span text:style-name="T1054">and took him from the sheepfolds;</text:span><text:span text:style-name="T753"> 71 </text:span><text:span text:style-name="T1054">from following the nursing ewes he brought him</text:span><text:span text:style-name="T753"> </text:span><text:span text:style-name="T1054">to shepherd Jacob his people,</text:span><text:span text:style-name="T753"> </text:span><text:span text:style-name="T1054">Israel his inheritance.</text:span><text:span text:style-name="T753"> 72 </text:span><text:span text:style-name="T1054">With</text:span><text:span text:style-name="T753"> </text:span><text:span text:style-name="T1054">upright heart he shepherded them</text:span><text:span text:style-name="T753"> and </text:span><text:span text:style-name="T1054">guided them with his skillful hand.</text:span><text:span text:style-name="T753"> <text:s/></text:span><text:span text:style-name="T1055">ESV2011 with edits and brackets mine</text:span></text:p><text:p text:style-name="P204"><text:span text:style-name="T1044">Aharonites separated further into Samaritan and Judean priests after King Solomon’s Reign, leading up to the Assyrian and Babylonian Exiles. Both adopted gentile practices and redacted scriptures to legitimize their practices and</text:span><text:span text:style-name="T1045"> to centralize their own authority and power over the nation.</text:span><text:span text:style-name="T1044"> </text:span></text:p><text:p text:style-name="P204"><text:span text:style-name="T1045"><text:s text:c="5"/>Others reject such a scenario, explaining rather, that such slaughtering and eating of animals and the sacrificial system God reluctantly permitted-tolerated it of this wayward people, and placed it under His own government of restrictions, who limited it with an eye toward its eventual elimination. Thus, in their scenario,</text:span><text:span text:style-name="T1044"> it could be said that certain things, as Y'sh</text:span><text:span text:style-name="T754">ú</text:span><text:span text:style-name="T1044">a said, were permitted “</text:span><text:span text:style-name="T1056">because of the hardness of</text:span><text:span text:style-name="T1044">” their hearts—but, </text:span><text:span text:style-name="T1045">“</text:span><text:span text:style-name="T1057">from the beginning [of creation] it was not so [permitted]</text:span><text:span text:style-name="T1045">” — it was an abnormal condition demanded by fallen man. But rather than continue with such stony hearts, he said, </text:span><text:span text:style-name="T1042">“</text:span><text:span text:style-name="T1058">Be ye perfect as your Parent in heaven is perfect</text:span><text:span text:style-name="T1042">.” … Follow the higher Law!</text:span></text:p><text:p text:style-name="P204"><text:span text:style-name="T1045"><text:s text:c="5"/>Both scenarios necessitate that we take the higher and more original path ordained for mankind, including an herbal-vege-fruitarian diet. Demonstrably, animal sacrifice was permitted only until </text:span><text:span text:style-name="T754">Mashíakh</text:span><text:span text:style-name="T1054"> </text:span><text:span text:style-name="T753">came with his covenantal reformation and it was thereby eliminated. A (lost) Hebrew Gospel quoted Y'shúa saying, </text:span><text:span text:style-name="T878">“I have come to abolish the sacrifices, and if you cease not from sacrificing, my wrath will not cease from you.” Thus, </text:span><text:span text:style-name="T753">“</text:span><text:span text:style-name="T757">that </text:span><text:span text:style-name="T1042">generation”</text:span><text:span text:style-name="T1045">, who rejected Y'sh</text:span><text:span text:style-name="T754">ú</text:span><text:span text:style-name="T1045">a’s reformation, ended with great tribulation, atrocities, and the destruction of Jerusalem and the Temple in 66-70 AD. </text:span></text:p><text:p text:style-name="P208"><text:span text:style-name="T1059"><text:s text:c="5"/>Let us therefore, now, not desire a return to that former ritual as do some, but rather, let us offer a free-will pure Oblation of Incense (Mal. 1:11), with thank-offerings (Toddah) of consecrated bread and the fruit of the vine; symbolizing the offering up of sweet aromas of prayers and supplications with praise and thanksgiving, waters of repentance and the oil of love and good works. And: Let us “walk</text:span><text:span text:style-name="T1060"> in love, even as </text:span><text:span text:style-name="T55">Mashíakh</text:span><text:span text:style-name="T1060"> also loved </text:span><text:span text:style-name="T689">us</text:span><text:span text:style-name="T1060">, and gave himself for us,</text:span><text:span text:style-name="T689"> [like] </text:span><text:span text:style-name="T1060">a </text:span><text:span text:style-name="T689">qorb</text:span><text:span text:style-name="T1061">á</text:span><text:span text:style-name="T689">n</text:span><text:span text:style-name="T1060"> and a </text:span><text:span text:style-name="T689">sacrifice</text:span><text:span text:style-name="T1060"> </text:span><text:span text:style-name="T689">[of love] </text:span><text:span text:style-name="T1060">to </text:span><text:span text:style-name="T55">Elohíym</text:span><text:span text:style-name="T1060"> for a sweet-smelling fragrance</text:span><text:span text:style-name="T689">.” </text:span><text:span text:style-name="T1062">Jub 2:22, 27; 4:25; 6:3-4; 30:18; Gen 1:1, 29; Murmuring: Ex 16:2-3; Num 11:4, 13, 33; Jer 7:22; Hosea 6:6; Amos 5:25; Mk 12:33; Mt 12:7; 19:4; Jn 4:20-24; Eph 5:1; Heb 9:10; 10:1-10.</text:span></text:p></text:note-body></text:note></text:span><text:span text:style-name="T657"> </text:span></text:p>
      <text:p text:style-name="P209" loext:marker-style-name="T904"><text:span text:style-name="T35"><text:s text:c="4"/>The Ĕl of Yi-</text:span><text:span text:style-name="T1063">s</text:span><text:span text:style-name="T35">ra-Ĕl &amp; his Mal’akh appeared in flaming fire to Moshéh the Leṿite, (1) revealed his most holy name, </text:span><text:span text:style-name="T1064">Y</text:span><text:span text:style-name="T1065">a</text:span><text:span text:style-name="T1064">hw</text:span><text:span text:style-name="T1066">é</text:span><text:span text:style-name="T1064">h</text:span><text:span text:style-name="T1067">,</text:span><text:span text:style-name="T1067"><text:note text:id="ftn45" text:note-class="footnote"><text:note-citation>19</text:note-citation><text:note-body><text:p text:style-name="P47"><text:s/><text:span text:style-name="T1068">The special name was likely known to the Elders but was guarded with secrecy while other names were used, Ĕl, Ĕl </text:span><text:span text:style-name="T1069">E</text:span><text:span text:style-name="T1068">ly</text:span><text:span text:style-name="T1070">ó</text:span><text:span text:style-name="T1068">n, Ĕl </text:span><text:span text:style-name="T1069">S</text:span><text:span text:style-name="T1068">hadd</text:span><text:span text:style-name="T1070">á</text:span><text:span text:style-name="T1068">i, Elohíym.</text:span></text:p></text:note-body></text:note></text:span><text:span text:style-name="T1071"> </text:span><text:span text:style-name="T904">(2</text:span><text:span text:style-name="T1072">) </text:span><text:span text:style-name="T35">his Covenant with Aḅraham</text:span><text:span text:style-name="T1073"> </text:span><text:span text:style-name="T35">&amp; his Seed,</text:span><text:span text:style-name="T904"> (3) </text:span><text:span text:style-name="T35">&amp; his mission to return the Tribes of Yisraél out of Mitsraím to the Land of their Shemitic-inheritance.</text:span><text:span text:style-name="T1067"> </text:span><text:span text:style-name="T907">(per Noaḥ: </text:span><text:span text:style-name="T1074"><text:s/></text:span><text:span text:style-name="T907">Jubilees 8:10 – 9: 15) </text:span><text:span text:style-name="T35">After the plagues on Mitsrayím, their pursuit of </text:span><text:span text:style-name="T1075">Yisraél</text:span><text:span text:style-name="T1076"> </text:span><text:span text:style-name="T35">&amp; their drowning in the Reed Sea, it is said,</text:span><text:span text:style-name="T904"> </text:span><text:span text:style-name="T1077">“</text:span><text:span text:style-name="T1078">יהוה</text:span><text:span text:style-name="T1079"> </text:span><text:span text:style-name="T1076">saved Yisraél that day out of the hand of the Mitsrím; Yisraél saw the Mitsrím dead on the seashore.</text:span><text:span text:style-name="T1080"> </text:span><text:span text:style-name="T1076">Yisraél saw the great work which</text:span><text:span text:style-name="T1081"> </text:span><text:span text:style-name="T1078">יהוה</text:span><text:span text:style-name="T1079"> </text:span><text:span text:style-name="T1076">did to the Mitsrím, and the people feared</text:span><text:span text:style-name="T1081"> </text:span><text:span text:style-name="T1078">יהוה</text:span><text:span text:style-name="T1076">; and they believed in </text:span><text:span text:style-name="T1078">יהוה</text:span><text:span text:style-name="T1079"> </text:span><text:span text:style-name="T1081">[</text:span><text:span text:style-name="T1076">&amp; his Mal’akh</text:span><text:span text:style-name="T1081">] </text:span><text:span text:style-name="T1076">&amp; in his servant Moshéh.</text:span><text:span text:style-name="T1081"> </text:span><text:span text:style-name="T1076">And they…sang a song to </text:span><text:span text:style-name="T1078">יהוה</text:span><text:span text:style-name="T1079"> </text:span><text:span text:style-name="T1081">…</text:span><text:span text:style-name="T1077">”</text:span><text:span text:style-name="T1067"> <text:s/></text:span><text:span text:style-name="T907">Ex. 14:30-15:1</text:span><text:span text:style-name="T1082"> </text:span><text:span text:style-name="T851">(see Section II)</text:span></text:p>
      <text:p text:style-name="P196" loext:marker-style-name="T35"><text:span text:style-name="T35"><text:s text:c="5"/>Yisraél journeyed forward from the Reed Sea to Maráh where </text:span><text:span text:style-name="T1083">יהוה</text:span><text:span text:style-name="T1084"> </text:span><text:span text:style-name="T35">gave them laws &amp; rulings &amp; said, </text:span></text:p>
      <text:p text:style-name="P196" loext:marker-style-name="T1067"><text:span text:style-name="T1076">“If you will diligently listen to the voice of </text:span><text:span text:style-name="T1083">יהוה</text:span><text:span text:style-name="T1085"> </text:span><text:span text:style-name="T1076">your Elohíym &amp; will do that which is right in his eyes, &amp; will pay attention to his commands &amp; guard all his laws</text:span><text:span text:style-name="T1081"> [handed down from the beginning]</text:span><text:span text:style-name="T1076">, I will put none of the diseases on you, which I have </text:span><text:span text:style-name="T1081">[</text:span><text:span text:style-name="T1076">justly</text:span><text:span text:style-name="T1081">]</text:span><text:span text:style-name="T1076"> put on the Mitsrím; for I am </text:span><text:span text:style-name="T1078">יהוה</text:span><text:span text:style-name="T1085"> </text:span><text:span text:style-name="T1076">who heals you.”</text:span><text:span text:style-name="T904"> <text:s/></text:span><text:span text:style-name="T907">Ex. 15:22-27</text:span><text:span text:style-name="T1067"> </text:span></text:p>
      <text:p text:style-name="P196" loext:marker-style-name="T35"><text:span text:style-name="T35"><text:s text:c="4"/>And, in the 3</text:span><text:span text:style-name="T932">rd</text:span><text:span text:style-name="T35"> Month of their deliverance after they had come out of the land of Mitsrayím, Moshéh</text:span><text:span text:style-name="T906"> went up again to Elohí</text:span><text:span text:style-name="T35">y</text:span><text:span text:style-name="T906">m</text:span><text:span text:style-name="T35"> on Mount </text:span><text:span text:style-name="T1086">Ḥ</text:span><text:span text:style-name="T35">oreḅ.</text:span><text:span text:style-name="T906"> </text:span><text:span text:style-name="T35">And </text:span><text:span text:style-name="T1083">יהוה</text:span><text:span text:style-name="T1085"> </text:span><text:span text:style-name="T906">called to him from the </text:span><text:span text:style-name="T35">Mtn</text:span><text:span text:style-name="T906">, saying,</text:span><text:span text:style-name="T35"> </text:span><text:span text:style-name="T983">“This is what you are to say to the </text:span><text:span text:style-name="T908">House</text:span><text:span text:style-name="T983"> of Ya῾aqó</text:span><text:span text:style-name="T1085">ḅ</text:span><text:span text:style-name="T983"> &amp; declare to </text:span><text:span text:style-name="T1010">B’né</text:span><text:span text:style-name="T983"> Yisraél</text:span><text:span text:style-name="T908">. </text:span><text:span text:style-name="T983">‘You have seen what I did to </text:span><text:span text:style-name="T908">Mitsrayím</text:span><text:span text:style-name="T983">, and how I </text:span><text:span text:style-name="T908">carried</text:span><text:span text:style-name="T983"> you </text:span><text:span text:style-name="T908">as </text:span><text:span text:style-name="T983">on wings </text:span><text:span text:style-name="T908">of Eagles</text:span><text:span text:style-name="T847"> </text:span><text:span text:style-name="T1087">[Nesharim; Nasaræans]</text:span><text:span text:style-name="T1088"> </text:span><text:span text:style-name="T983">&amp; brought you to </text:span><text:span text:style-name="T908">myself</text:span><text:span text:style-name="T909"> </text:span><text:span text:style-name="T1089">[</text:span><text:span text:style-name="T909">giving you Commands, Laws, &amp; Rulings at Maráh </text:span><text:span text:style-name="T1090">Ex. 15:22-27</text:span><text:span text:style-name="T1089">]</text:span><text:span text:style-name="T983">. </text:span><text:span text:style-name="T1088">‘</text:span><text:span text:style-name="T983">And now, if you </text:span><text:span text:style-name="T908">will hear</text:span><text:span text:style-name="T983"> </text:span><text:span text:style-name="T908">my </text:span><text:span text:style-name="T983">voice, and </text:span><text:span text:style-name="T908">will</text:span><text:span text:style-name="T983"> guard </text:span><text:span text:style-name="T908">my</text:span><text:span text:style-name="T983"> </text:span><text:span text:style-name="T908">covenant</text:span><text:span text:style-name="T983">, then you </text:span><text:span text:style-name="T908">will</text:span><text:span text:style-name="T983"> be </text:span><text:span text:style-name="T908">to me</text:span><text:span text:style-name="T983"> </text:span><text:span text:style-name="T908">a </text:span><text:span text:style-name="T983">treasure </text:span><text:span text:style-name="T908">from out of</text:span><text:span text:style-name="T983"> all the peoples </text:span><text:span text:style-name="T1088">[</text:span><text:span text:style-name="T983">who are ruled by the fallen sons</text:span><text:span text:style-name="T1088">/</text:span><text:span text:style-name="T983">angels</text:span><text:span text:style-name="T1088">]</text:span><text:span text:style-name="T983"> – for all the earth is </text:span><text:span text:style-name="T908">mine</text:span><text:span text:style-name="T983"> – ‘and you </text:span><text:span text:style-name="T908">will</text:span><text:span text:style-name="T983"> be to </text:span><text:span text:style-name="T908">me</text:span><text:span text:style-name="T983"> a </text:span><text:span text:style-name="T908">kingdom</text:span><text:span text:style-name="T983"> of priests and a </text:span><text:span text:style-name="T908">consecrated</text:span><text:span text:style-name="T983"> nation </text:span><text:span text:style-name="T1088">[to bring forth my Firstborn Son &amp; to give light to all nations]</text:span><text:span text:style-name="T908">.</text:span><text:span text:style-name="T983">’</text:span><text:span text:style-name="T35"> </text:span><text:span text:style-name="T1075">And Mos</text:span><text:span text:style-name="T39">h</text:span><text:span text:style-name="T35">éh</text:span><text:span text:style-name="T1075"> came and called for the elders of the people</text:span><text:span text:style-name="T39"> </text:span><text:span text:style-name="T1075">&amp; laid before their faces all these words which</text:span><text:span text:style-name="T1091"> </text:span><text:span text:style-name="T1083">יהוה</text:span><text:span text:style-name="T1085"> </text:span><text:span text:style-name="T39">had </text:span><text:span text:style-name="T1075">commanded him</text:span><text:span text:style-name="T35">.</text:span><text:span text:style-name="T904"> [</text:span><text:span text:style-name="T904"><text:note text:id="ftn46" text:note-class="endnote"><text:note-citation>xxviii</text:note-citation><text:note-body><text:p text:style-name="P210" loext:marker-style-name="T171"><text:span text:style-name="T375"><text:s/></text:span><text:span text:style-name="T835">“</text:span><text:span text:style-name="T692">The Book</text:span><text:span text:style-name="Internet_20_link"><text:span text:style-name="T1092"> </text:span></text:span><text:span text:style-name="Internet_20_link"><text:span text:style-name="T1093">of the Covenant”</text:span></text:span><text:span text:style-name="Internet_20_link"><text:span text:style-name="T1092"> - Was this a proto-Leviticus ‘Holiness Code’ of the early Levites prior to its’ massive redaction by latter Aharonic deviants? Consider Lev 25:1; 26:46, in light of </text:span></text:span><text:span text:style-name="Internet_20_link"><text:span text:style-name="T1094">The Book of Jubilees</text:span></text:span><text:span text:style-name="Internet_20_link"><text:span text:style-name="T1092"> (also later redacted) given to him on the Mount after Shavuot. Or, was it the 10 Words given to Mosheh at Marah or as part of “all these words” &amp; then personally publicly spoken to all Israel from Mt Horeb. Mosheh later recorded them in the proto-Deuteronomic scroll, detailing their journey prior to Israel’s crossing of the Jordan. See below.</text:span></text:span></text:p></text:note-body></text:note></text:span><text:span text:style-name="T904">] </text:span><text:span text:style-name="T35">Yisraél said, </text:span><text:span text:style-name="T983">“All tha</text:span><text:span text:style-name="T908">t </text:span><text:span text:style-name="T1078">יהוה</text:span><text:span text:style-name="T1085"> </text:span><text:span text:style-name="T983">has spoken we </text:span><text:span text:style-name="T908">will</text:span><text:span text:style-name="T983"> do, and </text:span><text:span text:style-name="T908">we will hearken</text:span><text:span text:style-name="T909">/</text:span><text:span text:style-name="T908">shemá</text:span><text:span text:style-name="T983">.”</text:span><text:span text:style-name="T35"> <text:s/>And</text:span><text:span text:style-name="T906"> </text:span><text:span text:style-name="T35">Moshéh</text:span><text:span text:style-name="T906"> </text:span><text:span text:style-name="T35">said</text:span><text:span text:style-name="T906">,</text:span><text:span text:style-name="T35"> </text:span><text:span text:style-name="T983">“</text:span><text:span text:style-name="T908">Behold the covenant, that </text:span><text:span text:style-name="T1078">יהוה</text:span><text:span text:style-name="T1085"> </text:span><text:span text:style-name="T983">has </text:span><text:span text:style-name="T908">made </text:span><text:span text:style-name="T983">with you </text:span><text:span text:style-name="T1095">with</text:span><text:span text:style-name="T1096"> all these </text:span><text:span text:style-name="T1095">words</text:span><text:span text:style-name="T908">.”</text:span></text:p>
      <text:p text:style-name="P211" loext:marker-style-name="T726"><draw:frame draw:style-name="fr6" draw:name="Frame9" text:anchor-type="paragraph" svg:x="-0.0035in" svg:y="0.0571in" svg:width="6.4965in" draw:z-index="6" loext:may-break-between-pages="true"><draw:text-box fo:min-height="0.0161in"><table:table table:name="Table25" table:style-name="Table25"><table:table-column table:style-name="Table25.A"/><table:table-column table:style-name="Table25.B"/><table:table-column table:style-name="Table25.C"/><table:table-row table:style-name="Table25.1"><table:table-cell table:style-name="Table25.A1" office:value-type="string"><text:p text:style-name="P56" loext:marker-style-name="T1097"><text:span text:style-name="T1098">Shema </text:span><text:span text:style-name="T1099">Yisraél</text:span><text:span text:style-name="T1100"> </text:span></text:p><text:p text:style-name="P56" loext:marker-style-name="T1013"><text:span text:style-name="T1101">Together: Deut 6:4-9</text:span></text:p></table:table-cell><table:table-cell table:style-name="Table25.B1" office:value-type="string"><text:p text:style-name="P212" loext:marker-style-name="T1102"><text:span text:style-name="T1103">שׁמ</text:span><text:span text:style-name="T1102">ע</text:span><text:span text:style-name="T1103"> ישׁראל </text:span><text:span text:style-name="T1104">יהוה</text:span><text:span text:style-name="T1105"> </text:span><text:span text:style-name="T1103">אלהינוּ </text:span><text:span text:style-name="T1104">יהוה</text:span><text:span text:style-name="T1105"> </text:span><text:span text:style-name="T1103">אח</text:span><text:span text:style-name="T1102">ד</text:span></text:p><text:p text:style-name="P56" loext:marker-style-name="T1106"><text:span text:style-name="T35">Shema </text:span><text:span text:style-name="T19">Yisraél,</text:span><text:span text:style-name="T1107"> </text:span><text:span text:style-name="T1108">יהוה</text:span><text:span text:style-name="T1107"> </text:span><text:span text:style-name="T19">Elohéynu,</text:span><text:span text:style-name="T1107"> </text:span><text:span text:style-name="T1109">יהוה</text:span><text:span text:style-name="T1107"> </text:span><text:span text:style-name="T19">Eḥaḍ.</text:span></text:p></table:table-cell><table:table-cell table:style-name="Table25.A1" office:value-type="string"><text:p text:style-name="P56" loext:marker-style-name="T1013"><text:span text:style-name="T1110">Hearken, Yisraél: </text:span><text:span text:style-name="T1111">יהוה</text:span><text:span text:style-name="T1107"> </text:span><text:span text:style-name="T1110">is our </text:span><text:span text:style-name="T1112">Elohíym;</text:span><text:span text:style-name="T1113"> </text:span><text:span text:style-name="T1111">יהוה</text:span><text:span text:style-name="T1107"> </text:span><text:span text:style-name="T1110">alone. </text:span></text:p></table:table-cell></table:table-row><table:table-row table:style-name="Table25.2"><table:table-cell table:style-name="Table25.A1" office:value-type="string"><text:p text:style-name="P56" loext:marker-style-name="T1013"><text:span text:style-name="T1114">Said in undertone:</text:span><text:span text:style-name="T1110"> <text:s text:c="6"/></text:span><text:span text:style-name="T1115"><text:s/></text:span><text:span text:style-name="T1114">Except on YomKippur </text:span></text:p></table:table-cell><table:table-cell table:style-name="Table25.B1" office:value-type="string"><text:p text:style-name="P56" loext:marker-style-name="T1013"><text:span text:style-name="T1116">Softly:</text:span><text:span text:style-name="T1117"> </text:span><text:span text:style-name="T19">Barúḳ Shem </text:span><text:span text:style-name="T35">Kavód; </text:span><text:span text:style-name="T19">Malḥuto LeOlam WaEd.</text:span></text:p></table:table-cell><table:table-cell table:style-name="Table25.A1" office:value-type="string"><text:p text:style-name="P56" loext:marker-style-name="T1013"><text:span text:style-name="T1118">Blessed is His esteemed Name</text:span><text:span text:style-name="T1119">; </text:span><text:span text:style-name="T1118">His Kingdom is forever</text:span><text:span text:style-name="T1119">.</text:span></text:p></table:table-cell></table:table-row></table:table></draw:text-box></draw:frame><text:span text:style-name="T726">You will love, </text:span><text:span text:style-name="T721">י</text:span><text:span text:style-name="T722">הוה</text:span><text:span text:style-name="T726">, Elohéyḳa, with all your lĕv, with all your nefésh, and with all your ma’ód </text:span><text:span text:style-name="T656">(</text:span><text:span text:style-name="T726">your utmost</text:span><text:span text:style-name="T656">)</text:span><text:span text:style-name="T726">.” And these words that I command you today </text:span><text:span text:style-name="T656">[</text:span><text:span text:style-name="T726">&amp; the words of “that prophet” who is to come </text:span><text:span text:style-name="T653">Dt 18:15</text:span><text:span text:style-name="T656">]</text:span><text:span text:style-name="T726">, will be upon your heart. You will teach them </text:span><text:span text:style-name="T1120">diligent</text:span><text:span text:style-name="T726">ly to your children and speak of them while you sit in your home, while you travel on the road, when you retire and when you arise. Bind them like a sign upon your hand and they will be like ornaments between your eyes. Write them upon the doorposts of your home and on your gates… </text:span></text:p>
      <text:p text:style-name="P196" loext:marker-style-name="T726"><text:span text:style-name="T1121">&gt;&gt;&gt;&gt;</text:span><text:span text:style-name="T726">Do all these things so that your days may be prolonged on the land that </text:span><text:span text:style-name="T721">י</text:span><text:span text:style-name="T722">הוה</text:span><text:span text:style-name="T726"> has given you, like the days of the heavens over the earth.” </text:span></text:p>
      <text:p text:style-name="P213" loext:marker-style-name="T904"><text:span text:style-name="T906">And</text:span><text:span text:style-name="T956"> on the third day, on Shaḅuóth of new grain, </text:span><text:span text:style-name="T721">י</text:span><text:span text:style-name="T722">הוה</text:span><text:span text:style-name="T906"> came down upon Mount </text:span><text:span text:style-name="T35">Ḥoreḅ in a fiery public display. </text:span><text:span text:style-name="T906">And </text:span><text:span text:style-name="T721">י</text:span><text:span text:style-name="T722">הוה</text:span><text:span text:style-name="T906">-Elohí</text:span><text:span text:style-name="T35">y</text:span><text:span text:style-name="T906">m, spoke all these </text:span><text:span text:style-name="T35">words in the ears of all Yisraél</text:span><text:span text:style-name="T906">, saying,</text:span><text:span text:style-name="T927"> [</text:span><text:span text:style-name="T927"><text:note text:id="ftn47" text:note-class="endnote"><text:note-citation>xxix</text:note-citation><text:note-body><text:p text:style-name="P214" loext:marker-style-name="T171"><text:span text:style-name="T375"><text:s/></text:span><text:span text:style-name="T835">This version of the Decalogue </text:span><text:span text:style-name="T695">is a portion of a proto-Deuteronomy document that was obtained then revealed to the world in 1883 by Moses Wilhelm Shapira—once declared fraudulent but now evidenced as an early Qumran DSS discovery. </text:span><text:span text:style-name="Internet_20_link"><text:span text:style-name="T1092">It is possible that this is a copy of the original scroll that Mosheh wrote &amp; gave to Israel. That document was likely lost but then from memory reconstructed into a proto-Deuteronomy that was further augmented during the reigns Hezekiah &amp; Josiah. The resultant redacted-Deuteronomy is part of the gradual redaction &amp; reorganization from a Duoteuch, a Trioteuch, to a Tetrateuch &amp; Hexateuch then back into a Pentateuch as we have known it since then.</text:span></text:span></text:p></text:note-body></text:note></text:span><text:span text:style-name="T927">] </text:span></text:p>
      <text:p text:style-name="P196" loext:marker-style-name="T1122"><text:span text:style-name="T1123">1</text:span><text:span text:style-name="T1124"> <text:s/></text:span><text:span text:style-name="T568">Anoki </text:span><text:span text:style-name="T320">[</text:span><text:span text:style-name="T568">Y</text:span><text:span text:style-name="T1125">HWH</text:span><text:span text:style-name="T320">] </text:span><text:span text:style-name="T568">Elohéyka</text:span><text:span text:style-name="T320"><text:note text:id="ftn48" text:note-class="endnote"><text:note-citation>xxx</text:note-citation><text:note-body><text:p text:style-name="P215" loext:marker-style-name="T1126"><text:span text:style-name="T171"><text:s/></text:span><text:span text:style-name="T695">“</text:span><text:span text:style-name="T835">Elohiym, Elohéy of yours</text:span><text:span text:style-name="T695">” </text:span><text:span text:style-name="T786">is the way it reads in the Shapira scroll. </text:span><text:span text:style-name="T1127">But I believe, this text was copied in a time when they were avoiding writing and speaking the name </text:span><text:span text:style-name="T1128">Y</text:span><text:span text:style-name="T1129">hwh</text:span><text:span text:style-name="T1127"> by writing a substitute name. Originally, it would have read, “I am </text:span><text:span text:style-name="T1128">Yhwh</text:span><text:span text:style-name="T1127">, Elohéyka…” </text:span><text:span text:style-name="T786">Elohiym is exclusively used in this document instead of </text:span><text:span text:style-name="T1128">Yhwh</text:span><text:span text:style-name="T786">.</text:span></text:p></text:note-body></text:note></text:span><text:span text:style-name="T320"> </text:span><text:span text:style-name="T568">who freed you from the land of Mitsrayím, from the house of slaves. You will have no other elohíym; You will not make a carving or any image that is in the heavens above or upon the earth below or in the waters beneath the earth—you will not prostrate yourselves before them and you will not serve them. <text:tab/> <text:s text:c="5"/></text:span><text:span text:style-name="T1130">Anokí Y</text:span><text:span text:style-name="T1131">HWH</text:span><text:span text:style-name="T1130">, Elohéyka. </text:span></text:p>
      <text:p text:style-name="P196" loext:marker-style-name="T1132"><text:span text:style-name="T428">2</text:span><text:span text:style-name="T320"> <text:s/></text:span><text:span text:style-name="T568">Sanctify </text:span><text:span text:style-name="T320">[</text:span><text:span text:style-name="T568">the seventh day and rest on it. For, in</text:span><text:span text:style-name="T320">]</text:span><text:span text:style-name="T568"> </text:span><text:span text:style-name="T1132">six days, I made the heavens and the earth and all that is in them, and I ceased <text:s/></text:span></text:p>
      <text:p text:style-name="P196" loext:marker-style-name="T1130"><text:span text:style-name="T1132"><text:s text:c="4"/>on the seventh day. Therefore, you too will cease, along with your livestock and all that you possess.</text:span><text:span text:style-name="T568"> <text:s text:c="2"/></text:span><text:span text:style-name="T1130">Anokí Y</text:span><text:span text:style-name="T1131">HWH</text:span><text:span text:style-name="T1130">, Elohéyka.</text:span></text:p>
      <text:p text:style-name="P196" loext:marker-style-name="T1130"><text:span text:style-name="T428">3 <text:s text:c="2"/></text:span><text:span text:style-name="T568">Honor your father and your mother </text:span><text:span text:style-name="T320">[</text:span><text:span text:style-name="T568">thereby lengthening your days.</text:span><text:span text:style-name="T320">]</text:span><text:span text:style-name="T568"> <text:tab/><text:tab/><text:tab/> <text:s text:c="5"/></text:span><text:span text:style-name="T1130">Anokí Y</text:span><text:span text:style-name="T1131">HWH</text:span><text:span text:style-name="T1130">, Elohéyka.</text:span></text:p>
      <text:p text:style-name="P196" loext:marker-style-name="T1130"><text:span text:style-name="T428">4 <text:s text:c="2"/></text:span><text:span text:style-name="T568">You will not slay the soul of your brother. <text:tab/><text:tab/><text:tab/> <text:s text:c="3"/><text:tab/><text:tab/><text:tab/> <text:s text:c="5"/></text:span><text:span text:style-name="T1130">Anokí Y</text:span><text:span text:style-name="T1131">HWH</text:span><text:span text:style-name="T1130">, Elohéyka.</text:span></text:p>
      <text:p text:style-name="P196" loext:marker-style-name="T1130"><text:span text:style-name="T428">5 <text:s text:c="2"/></text:span><text:span text:style-name="T568">You will not adulterize with the woman of your fellow. <text:tab/> <text:tab/> <text:s text:c="2"/><text:tab/><text:tab/> <text:s text:c="5"/></text:span><text:span text:style-name="T1130">Anokí Y</text:span><text:span text:style-name="T1131">HWH</text:span><text:span text:style-name="T1130">, Elohéyka.</text:span></text:p>
      <text:p text:style-name="P196" loext:marker-style-name="T1130"><text:span text:style-name="T428">6 <text:s text:c="2"/></text:span><text:span text:style-name="T568">You will not steal the wealth of your brother. <text:tab/><text:tab/> <text:s text:c="3"/><text:tab/><text:tab/><text:tab/> <text:s text:c="5"/></text:span><text:span text:style-name="T1130">Anokí Y</text:span><text:span text:style-name="T1131">HWH</text:span><text:span text:style-name="T1130">, Elohéyka.</text:span></text:p>
      <text:p text:style-name="P196" loext:marker-style-name="T568"><text:span text:style-name="T428">7 <text:s text:c="2"/></text:span><text:span text:style-name="T568">You will not swear in my name deceitfully, for I will avenge the transgression </text:span></text:p>
      <text:p text:style-name="P196" loext:marker-style-name="T1130"><text:span text:style-name="T568"><text:s text:c="4"/>of Fathers, against sons </text:span><text:span text:style-name="T1133">&amp;</text:span><text:span text:style-name="T568"> grandsons, for those who deceitfully bear my name. <text:tab/><text:tab/> <text:s text:c="5"/></text:span><text:span text:style-name="T1130">Anokí Y</text:span><text:span text:style-name="T1131">HWH</text:span><text:span text:style-name="T1130">, Elohéyka.</text:span></text:p>
      <text:p text:style-name="P196" loext:marker-style-name="T568"><text:span text:style-name="T428">8 <text:s text:c="2"/></text:span><text:span text:style-name="T568">You will not give a false judgment against your fellow. <text:tab/> <text:s text:c="3"/><text:tab/><text:tab/><text:tab/> <text:s text:c="5"/></text:span><text:span text:style-name="T1130">Anokí Y</text:span><text:span text:style-name="T1131">HWH</text:span><text:span text:style-name="T1130">, Elohéyka.</text:span><text:span text:style-name="T568"> </text:span></text:p>
      <text:p text:style-name="P196" loext:marker-style-name="T568"><text:span text:style-name="T428">9 <text:s text:c="2"/></text:span><text:span text:style-name="T568">You will not covet the woman of </text:span><text:span text:style-name="T320">[</text:span><text:span text:style-name="T568">your fellow</text:span><text:span text:style-name="T320">]</text:span><text:span text:style-name="T568">, his servant, his servantess or anything that is his. </text:span><text:span text:style-name="T1130">Anokí Y</text:span><text:span text:style-name="T1131">HWH</text:span><text:span text:style-name="T1130">, Elohéyka.</text:span></text:p>
      <text:p text:style-name="P196" loext:marker-style-name="T1134"><text:span text:style-name="T428">10 <text:s/></text:span><text:span text:style-name="T568">You will not hate your brother in your heart. <text:tab/><text:tab/><text:tab/><text:tab/><text:tab/> <text:s text:c="5"/></text:span><text:span text:style-name="T1130">Anokí Y</text:span><text:span text:style-name="T1131">HWH</text:span><text:span text:style-name="T1130">, Elohéyka.</text:span></text:p>
      <table:table table:name="Table26" table:style-name="Table26">
        <table:table-column table:style-name="Table26.A"/>
        <table:table-column table:style-name="Table26.B"/>
        <table:table-column table:style-name="Table26.C"/>
        <table:table-row table:style-name="Table26.1">
          <table:table-cell table:style-name="Table26.A1" table:number-columns-spanned="2" office:value-type="string">
            <text:p text:style-name="P216" loext:marker-style-name="T1135"><text:span text:style-name="T1136">When you enter the Land, the Levites will face the people on <text:line-break/>Mt Gerizim and will call out in a loud voice the <text:line-break/></text:span><text:span text:style-name="T1137">Blessings of The Covenant</text:span><text:span text:style-name="T975"> <text:line-break/></text:span><text:span text:style-name="T1136">and the people will call out: </text:span><text:span text:style-name="T1138">Amein!</text:span></text:p>
          </table:table-cell>
          <table:covered-table-cell/>
          <table:table-cell table:style-name="Table26.A1" office:value-type="string">
            <text:p text:style-name="P216" loext:marker-style-name="T1135"><text:span text:style-name="T1136">Then facing the people on Mt Ebal, <text:line-break/>the Levites will call out in a loud voice the <text:line-break/></text:span><text:span text:style-name="T1137">Curses of The Covenant</text:span><text:span text:style-name="T1136"> <text:line-break/>and the people will call out: </text:span><text:span text:style-name="T1138">Amein</text:span><text:span text:style-name="T1136">!</text:span></text:p>
          </table:table-cell>
        </table:table-row>
        <table:table-row table:style-name="Table26.1">
          <table:table-cell table:style-name="Table26.A2" office:value-type="string">
            <text:p text:style-name="P217" loext:marker-style-name="T1139"><text:span text:style-name="T1139">1</text:span><text:span text:style-name="T1139"/></text:p>
          </table:table-cell>
          <table:table-cell table:style-name="Table26.B2" office:value-type="string">
            <text:p text:style-name="P218" loext:marker-style-name="T1135"><text:span text:style-name="T1135">Blessed is the man who loves </text:span><text:span text:style-name="T850">י</text:span><text:span text:style-name="T1140">הוה</text:span><text:span text:style-name="T1135">, his Elohiym, &amp; prostrates himself to him alone and serves him alone. <text:s text:c="2"/></text:span><text:span text:style-name="T1141">Amein!</text:span></text:p>
          </table:table-cell>
          <table:table-cell table:style-name="Table26.B2" office:value-type="string">
            <text:p text:style-name="P218" loext:marker-style-name="T1135"><text:span text:style-name="T1135">Cursed is the man who makes a carved thing or a molten thing, the work of a sculptor’s hands </text:span><text:span text:style-name="T320">[</text:span><text:span text:style-name="T568">to prostrate to it</text:span><text:span text:style-name="T320">]</text:span><text:span text:style-name="T1135">. <text:s text:c="2"/></text:span><text:span text:style-name="T1141">Amein!</text:span></text:p>
          </table:table-cell>
        </table:table-row>
        <table:table-row table:style-name="Table26.1">
          <table:table-cell table:style-name="Table26.A2" office:value-type="string">
            <text:p text:style-name="P217" loext:marker-style-name="T1139"><text:span text:style-name="T1139">2</text:span><text:span text:style-name="T1139"/></text:p>
          </table:table-cell>
          <table:table-cell table:style-name="Table26.B2" office:value-type="string">
            <text:p text:style-name="P218" loext:marker-style-name="T1135"><text:span text:style-name="T1135">Blessed is the man who sanctifies the seventh day <text:line-break/>and rests thereon.   </text:span><text:span text:style-name="T1141">Amein!</text:span></text:p>
          </table:table-cell>
          <table:table-cell table:style-name="Table26.B2" office:value-type="string">
            <text:p text:style-name="P218" loext:marker-style-name="T1135"><text:span text:style-name="T1135">Cursed is the man who does work on the seventh day to profane it.   </text:span><text:span text:style-name="T1141">Amein!</text:span></text:p>
          </table:table-cell>
        </table:table-row>
        <table:table-row table:style-name="Table26.1">
          <table:table-cell table:style-name="Table26.A2" office:value-type="string">
            <text:p text:style-name="P217" loext:marker-style-name="T1139"><text:span text:style-name="T1139">3</text:span><text:span text:style-name="T1139"/></text:p>
          </table:table-cell>
          <table:table-cell table:style-name="Table26.B2" office:value-type="string">
            <text:p text:style-name="P218" loext:marker-style-name="T1135"><text:span text:style-name="T1135">Blessed is the man who honors his father <text:line-break/>and his mother.  <text:s text:c="2"/></text:span><text:span text:style-name="T1141">Amein!</text:span></text:p>
          </table:table-cell>
          <table:table-cell table:style-name="Table26.B2" office:value-type="string">
            <text:p text:style-name="P218" loext:marker-style-name="T1135"><text:span text:style-name="T1135">Cursed is the one who disgraces his father <text:line-break/>and his mother.   </text:span><text:span text:style-name="T1141">Amein!</text:span></text:p>
          </table:table-cell>
        </table:table-row>
        <table:table-row table:style-name="Table26.1">
          <table:table-cell table:style-name="Table26.A2" office:value-type="string">
            <text:p text:style-name="P217" loext:marker-style-name="T1139"><text:span text:style-name="T1139">4</text:span><text:span text:style-name="T1139"/></text:p>
          </table:table-cell>
          <table:table-cell table:style-name="Table26.B2" office:value-type="string">
            <text:p text:style-name="P218" loext:marker-style-name="T1135"><text:span text:style-name="T1135">Blessed is the man who does not avenge or exact retribution and does not hold a grudge against <text:line-break/>the soul of his brother.   </text:span><text:span text:style-name="T1141">Amein!</text:span></text:p>
          </table:table-cell>
          <table:table-cell table:style-name="Table26.B2" office:value-type="string">
            <text:p text:style-name="P218" loext:marker-style-name="T1135"><text:span text:style-name="T1135">Cursed is one who strikes his neighbor <text:line-break/>in secret.   </text:span><text:span text:style-name="T1141">Amein!</text:span></text:p>
          </table:table-cell>
        </table:table-row>
        <table:table-row table:style-name="Table26.1">
          <table:table-cell table:style-name="Table26.A2" office:value-type="string">
            <text:p text:style-name="P217" loext:marker-style-name="T1139"><text:span text:style-name="T1139">5</text:span><text:span text:style-name="T1139"/></text:p>
          </table:table-cell>
          <table:table-cell table:style-name="Table26.B2" office:value-type="string">
            <text:p text:style-name="P218" loext:marker-style-name="T1135"><text:span text:style-name="T1135">Blessed is the man who does not defile his <text:line-break/>neighbor’s woman. <text:s text:c="2"/></text:span><text:span text:style-name="T1141">Amein!</text:span></text:p>
          </table:table-cell>
          <table:table-cell table:style-name="Table26.B2" office:value-type="string">
            <text:p text:style-name="P218" loext:marker-style-name="T1135"><text:span text:style-name="T1135">Cursed is the man who draws near to any of his kin, or who commits adultery with his neighbor’s woman, or who lies with any animal.  <text:s/></text:span><text:span text:style-name="T1141">Amein!</text:span></text:p>
          </table:table-cell>
        </table:table-row>
        <table:table-row table:style-name="Table26.1">
          <table:table-cell table:style-name="Table26.A2" office:value-type="string">
            <text:p text:style-name="P56" loext:marker-style-name="T1142"><text:span text:style-name="Strong_20_Emphasis"><text:span text:style-name="T1142">6</text:span></text:span><text:span text:style-name="T1142"/></text:p>
          </table:table-cell>
          <table:table-cell table:style-name="Table26.B2" office:value-type="string">
            <text:p text:style-name="P105" loext:marker-style-name="T1143"><text:span text:style-name="Strong_20_Emphasis"><text:span text:style-name="T320">Blessed is the man who does not cheat his neighbor. </text:span></text:span><text:span text:style-name="Strong_20_Emphasis"><text:span text:style-name="T55"><text:s/></text:span></text:span><text:span text:style-name="Strong_20_Emphasis"><text:span text:style-name="T320"> </text:span></text:span><text:span text:style-name="Emphasis"><text:span text:style-name="T1144">Amein!</text:span></text:span><text:span text:style-name="Emphasis"><text:span text:style-name="T568"> </text:span></text:span></text:p>
          </table:table-cell>
          <table:table-cell table:style-name="Table26.B2" office:value-type="string">
            <text:p text:style-name="P219" loext:marker-style-name="T1135"><text:span text:style-name="T1135">Cursed is one who moves his neighbor’s land marker.   </text:span><text:span text:style-name="T1141">Amein!</text:span></text:p>
          </table:table-cell>
        </table:table-row>
        <table:table-row table:style-name="Table26.1">
          <table:table-cell table:style-name="Table26.A2" office:value-type="string">
            <text:p text:style-name="P220" loext:marker-style-name="T1142"><text:span text:style-name="Strong_20_Emphasis"><text:span text:style-name="T1142">7</text:span></text:span><text:span text:style-name="T1142"/></text:p>
          </table:table-cell>
          <table:table-cell table:style-name="Table26.B2" office:value-type="string">
            <text:p text:style-name="P221" loext:marker-style-name="T568"><text:span text:style-name="Strong_20_Emphasis"><text:span text:style-name="T320">Blessed is the man who does not swear in My Name <text:line-break/>deceitfully.   </text:span></text:span><text:span text:style-name="Emphasis"><text:span text:style-name="T1144">Amein!</text:span></text:span></text:p>
          </table:table-cell>
          <table:table-cell table:style-name="Table26.B2" office:value-type="string">
            <text:p text:style-name="P218" loext:marker-style-name="T1135"><text:span text:style-name="T1135">Cursed is the man who swears by My Name <text:line-break/></text:span><text:span text:style-name="Strong_20_Emphasis"><text:span text:style-name="T320">deceitfully</text:span></text:span><text:span text:style-name="T1135">.   </text:span><text:span text:style-name="T1141">Amein!</text:span></text:p>
          </table:table-cell>
        </table:table-row>
        <table:table-row table:style-name="Table26.1">
          <table:table-cell table:style-name="Table26.A2" office:value-type="string">
            <text:p text:style-name="P220" loext:marker-style-name="T1145"><text:span text:style-name="T1145">8</text:span><text:span text:style-name="T1145"/></text:p>
          </table:table-cell>
          <table:table-cell table:style-name="Table26.B2" office:value-type="string">
            <text:p text:style-name="P221" loext:marker-style-name="T320"><text:span text:style-name="T568">Blessed is the man who does not deceive or <text:line-break/>lie to his neighbor.   </text:span><text:span text:style-name="T1146">Amein!</text:span></text:p>
          </table:table-cell>
          <table:table-cell table:style-name="Table26.B2" office:value-type="string">
            <text:p text:style-name="P218" loext:marker-style-name="T1135"><text:span text:style-name="T1135">Cursed is one who takes a bribe to give deceitful judgment against his associate.   </text:span><text:span text:style-name="T1141">Amein!</text:span></text:p>
          </table:table-cell>
        </table:table-row>
        <table:table-row table:style-name="Table26.1">
          <table:table-cell table:style-name="Table26.A2" office:value-type="string">
            <text:p text:style-name="P220" loext:marker-style-name="T1145"><text:span text:style-name="T1145">9</text:span><text:span text:style-name="T1145"/></text:p>
          </table:table-cell>
          <table:table-cell table:style-name="Table26.B2" office:value-type="string">
            <text:p text:style-name="P221" loext:marker-style-name="T320"><text:span text:style-name="T568">Blessed is the man who does not lust after anything <text:line-break/>belonging to his neighbor.  <text:line-break/></text:span><text:span text:style-name="T1146">Amein!</text:span></text:p>
          </table:table-cell>
          <table:table-cell table:style-name="Table26.B2" office:value-type="string">
            <text:p text:style-name="P218" loext:marker-style-name="T1135"><text:span text:style-name="T1135">Cursed is the man who lifts desires and lusts after his neighbor’s woman, his daughter, his servantess, or anything that is his.   </text:span><text:span text:style-name="T1141">Amein!</text:span></text:p>
          </table:table-cell>
        </table:table-row>
        <table:table-row table:style-name="Table26.1">
          <table:table-cell table:style-name="Table26.A2" office:value-type="string">
            <text:p text:style-name="P220" loext:marker-style-name="T1145"><text:span text:style-name="T1145">10</text:span><text:span text:style-name="T1145"/></text:p>
          </table:table-cell>
          <table:table-cell table:style-name="Table26.B2" office:value-type="string">
            <text:p text:style-name="P221" loext:marker-style-name="T568"><text:span text:style-name="T568">Blessed is the man who loves his neighbor.  <text:s/></text:span><text:span text:style-name="T1146">Amein!</text:span></text:p>
          </table:table-cell>
          <table:table-cell table:style-name="Table26.C11" office:value-type="string">
            <text:p text:style-name="P218" loext:marker-style-name="T1135"><text:span text:style-name="T1135">Cursed is the man who hates his brother in his heart. </text:span><text:span text:style-name="T1141">Amein!</text:span></text:p>
          </table:table-cell>
        </table:table-row>
        <table:table-row table:style-name="Table26.12">
          <table:table-cell table:style-name="Table26.A2" office:value-type="string">
            <text:p text:style-name="P222" loext:marker-style-name="T1147"/>
          </table:table-cell>
          <table:table-cell table:style-name="Table26.B2" office:value-type="string">
            <text:p text:style-name="P221" loext:marker-style-name="T320"><text:span text:style-name="T568">Blessed is the man who establishes all the words of this Teaching to do them.   </text:span><text:span text:style-name="T1146">Amein!</text:span></text:p>
          </table:table-cell>
          <table:table-cell table:style-name="Table26.B2" office:value-type="string">
            <text:p text:style-name="P223" loext:marker-style-name="T1135"><text:span text:style-name="T1135">Cursed is the man who does not establish all the words of this Teaching to do them.   </text:span><text:span text:style-name="T1141">Amein!</text:span></text:p>
          </table:table-cell>
        </table:table-row>
        <table:table-row table:style-name="Table26.13">
          <table:table-cell table:style-name="Table26.A13" table:number-columns-spanned="2" office:value-type="string">
            <text:p text:style-name="P224" loext:marker-style-name="T1148"><text:span text:style-name="T1149">T</text:span><text:span text:style-name="T1150">he Blessings </text:span></text:p>
            <text:p text:style-name="P225" loext:marker-style-name="T11"><text:span text:style-name="T1151">“Behold, if you truly heed the voice of your Elohíym, taking care to do all his commands, then all of these blessings will befall you: Blessed are you in the city, blessed are you in the field, blessed are your firstling and your remnant. Blessed are the fruit of your loins and the fruit of your land, the wombs of your cattle and the bellies of your sheep. Blessed are you in your coming and blessed are you in your going. </text:span><text:span text:style-name="T1152">יהוה</text:span><text:span text:style-name="T1153"> </text:span><text:span text:style-name="T1151">will set your enemies – defeated – before you. </text:span><text:span text:style-name="T1152">יהוה</text:span><text:span text:style-name="T1153"> </text:span><text:span text:style-name="T1151">will order blessing upon all your handiwork. </text:span><text:span text:style-name="T1152">יהוה</text:span><text:span text:style-name="T1153"> </text:span><text:span text:style-name="T1151">will establish you as a holy people; all the peoples of the land will behold and fear you. </text:span><text:span text:style-name="T1152">יהוה</text:span><text:span text:style-name="T1153"> </text:span><text:span text:style-name="T1151">will open the heavens for you, to give rain for your land in its season. You will lend to many nations; you will not borrow. You will be only on top; you will not be on bottom. </text:span><text:span text:style-name="T1152">יהוה</text:span><text:span text:style-name="T1153"> </text:span><text:span text:style-name="T1151">will make you abound only in goodness upon the good land that </text:span><text:span text:style-name="T1152">יהוה</text:span><text:span text:style-name="T1151">, Elohíym of your fathers, is giving you.”</text:span></text:p>
          </table:table-cell>
          <table:covered-table-cell/>
          <table:table-cell table:style-name="Table26.C13" office:value-type="string">
            <text:p text:style-name="P226" loext:marker-style-name="T1154"><text:span text:style-name="T1155">The Curses</text:span><text:span text:style-name="T745"> <text:s/></text:span><text:span text:style-name="T745"><text:note text:id="ftn49" text:note-class="footnote"><text:note-citation>20</text:note-citation><text:note-body><text:p text:style-name="P47"><text:s/><text:span text:style-name="T800">A time of Jeopardy &amp; Warning with opportunity for repentance precedes the manifestation of Curses (negative sanctions).</text:span></text:p></text:note-body></text:note></text:span></text:p>
            <text:p text:style-name="P226" loext:marker-style-name="T1135"><text:span text:style-name="T745">“If you do not heed the voice of </text:span><text:span text:style-name="T1152">יהוה</text:span><text:span text:style-name="T745">, taking care to do all his commands and decrees, then all of these curses will befall you: Cursed are you in the city, cursed are you in the field, cursed are your firstling and your remnant. Cursed are the fruit of your loins and the fruit of your land, the wombs of your cattle and the bellies of your sheep. Cursed are you in your coming and cursed are you in your going. </text:span><text:span text:style-name="T1152">יהוה</text:span><text:span text:style-name="T1153"> </text:span><text:span text:style-name="T745">will set you – defeated – before your enemies. </text:span><text:span text:style-name="T1152">יהוה</text:span><text:span text:style-name="T1153"> </text:span><text:span text:style-name="T745">will cast execration upon all your handiwork. </text:span><text:span text:style-name="T1152">יהוה</text:span><text:span text:style-name="T1153"> </text:span><text:span text:style-name="T745">will make you an epitaph, a proverb, and a saying among all the nations of the earth. </text:span><text:span text:style-name="T1152">יהוה</text:span><text:span text:style-name="T1153"> </text:span><text:span text:style-name="T745">will stop up the heavens. The stranger settled in your midst will rise higher and higher; you will descend lower and lower. He will lend to you; you will not lend to him. </text:span><text:span text:style-name="T1152">יהוה</text:span><text:span text:style-name="T1153"> </text:span><text:span text:style-name="T745">will demolish and eradicate you from the land that you are going into to possess.” </text:span></text:p>
          </table:table-cell>
        </table:table-row>
        <table:table-row table:style-name="Table26.14">
          <table:table-cell table:style-name="Table26.A14" table:number-columns-spanned="3" office:value-type="string">
            <text:p text:style-name="P216" loext:marker-style-name="T908"><text:span text:style-name="T35">The Tribes of Yi-s’ra-él said, </text:span><text:span text:style-name="T983">“All tha</text:span><text:span text:style-name="T908">t </text:span><text:span text:style-name="T983">Elohí</text:span><text:span text:style-name="T908">y</text:span><text:span text:style-name="T983">m has spoken we </text:span><text:span text:style-name="T908">will</text:span><text:span text:style-name="T983"> do</text:span><text:span text:style-name="T908">,</text:span><text:span text:style-name="T983"> and </text:span><text:span text:style-name="T908">we will shemá </text:span><text:span text:style-name="T909">/ </text:span><text:span text:style-name="T908">hear </text:span><text:span text:style-name="T909">/ l</text:span><text:span text:style-name="T908">isten.”</text:span></text:p>
          </table:table-cell>
          <table:covered-table-cell/>
          <table:covered-table-cell/>
        </table:table-row>
      </table:table>
      <text:p text:style-name="P227" loext:marker-style-name="T653"><draw:frame draw:style-name="fr7" draw:name="Picture 1864397316" text:anchor-type="char" svg:x="0.05in" svg:y="0.0661in" svg:width="0.4555in" svg:height="0.4736in" draw:z-index="1"><draw:image xlink:href="Pictures/100000010000004A0000004D251F8D7A.png" xlink:type="simple" xlink:show="embed" xlink:actuate="onLoad" draw:mime-type="image/png"/><svg:desc>A person holding a clay pot

Description automatically generated with low confidence</svg:desc></draw:frame><text:span text:style-name="T1135">After </text:span><text:span text:style-name="T222">י</text:span><text:span text:style-name="T1156">הוה</text:span><text:span text:style-name="T1135"> spoke the 10-Words in the hearing of all Yisraél, Moshéh ascended the Mtn again and received the genesis </text:span><text:span text:style-name="T1157">&amp; </text:span><text:span text:style-name="T1135">history of the covenant.</text:span><text:span text:style-name="T1135"><text:note text:id="ftn50" text:note-class="footnote"><text:note-citation>21</text:note-citation><text:note-body><text:p text:style-name="P47"><text:s/><text:span text:style-name="T127">From </text:span><text:span text:style-name="T800">an original-unedited book of Jubilees. Jubilees 1:1; Exodus 24:13</text:span></text:p></text:note-body></text:note></text:span><text:span text:style-name="T1073"> [</text:span><text:span text:style-name="T1073"><text:note text:id="ftn51" text:note-class="endnote"><text:note-citation>xxxi</text:note-citation><text:note-body><text:p text:style-name="P228" loext:marker-style-name="T1158"><text:span text:style-name="T835">Jubilees 1:1 And it happened I</text:span><text:span text:style-name="T786">n the first year of the exodus of the children of Israel out of Mit</text:span><text:span text:style-name="T1159">s</text:span><text:span text:style-name="T786">ray</text:span><text:span text:style-name="T1159">í</text:span><text:span text:style-name="T786">m, in the third month, on the 16th day of the month, that Yhwh spoke to Moshéh, saying, “Come up to me on the mount &amp; I will give you two tablets of stone of the Torah &amp; of the commands which I have written that you may teach them. And write for yourself all these words which I declare to you today.” 4 … and Moshéh was on the mount 40 days &amp; 40 nights… 29 And [In accord with the word of Yhwh,] the ‘Messenger of the Presence’ who went before the camp of Israel, took the tablets of the division of the years—from the time of the creation of the Torah &amp; of the Testimony of the Weeks of the Jubilees [7yrs x 7 = 49 yrs], according to the individual years, according to all the number of the Jubilees, according to the individual years, from the day of the new creation when the heavens and the earth shall be renewed and all their creation according to the powers of the heavens/skies and according to the all the creation of the earth—until the dwelling place of Yhwh shall be made in Yerushaláyim on Mount Zion and all the </text:span><text:span text:style-name="T915">heavenly </text:span><text:span text:style-name="T786">lights are renewed for healing &amp; for peace and for blessing for all the elect of Israel and that thus, it may be from that day until all the days of the earth. 2:1 And the Messenger said to Moshéh, “Write…”</text:span></text:p></text:note-body></text:note></text:span><text:span text:style-name="T1073">] </text:span><text:span text:style-name="T1135">Among Yisraél, there was always a remnant of the faithful who did not depart from it. But, due to corporate transgressions, augmentations were added. Then</text:span><text:span text:style-name="T1160"> </text:span><text:span text:style-name="T222">י</text:span><text:span text:style-name="T1156">הוה</text:span><text:span text:style-name="T1135"> declared thru the prophet Yirmeyáhu,</text:span><text:span text:style-name="T35"> </text:span><text:span text:style-name="T1161">“the days are coming when I will cut a new covenant with the house of Yisraél &amp; with the house of Y</text:span><text:span text:style-name="T1162">a</text:span><text:span text:style-name="T1161">hudáh…unlike </text:span><text:span text:style-name="T1163">[not in the same manner as]</text:span><text:span text:style-name="T1138"> </text:span><text:span text:style-name="T1161">the previous one that they broke… I will place my Teachings in their insides &amp; write it upon their hearts…</text:span><text:span text:style-name="T1164">for </text:span><text:span text:style-name="T1165">[they will return to me &amp; repent &amp;]</text:span><text:span text:style-name="T1164">I will forgive their iniquity &amp; I will remember their sin no more.</text:span><text:span text:style-name="T1161">”</text:span><text:span text:style-name="T1166"> </text:span><text:span text:style-name="T1167">Jer 31:31; Heb 8:6-13 <text:s text:c="2"/></text:span><text:span text:style-name="T1135">And the prophet Yeḥezkiél prophesied,</text:span><text:span text:style-name="T1161"> “And I will take you from among the nations </text:span><text:span text:style-name="T1168">(</text:span><text:span text:style-name="T1161">goyim</text:span><text:span text:style-name="T1168">)</text:span><text:span text:style-name="T1161">, &amp; I shall gather you out of all lands, &amp; I shall bring you into your own land. &amp; I </text:span><text:span text:style-name="T1164">will sprinkle clean water on you &amp; you shall be clean</text:span><text:span text:style-name="T1169">;</text:span><text:span text:style-name="T1164"> </text:span><text:span text:style-name="T1169">I </text:span><text:span text:style-name="T1164">will cleanse you</text:span><text:span text:style-name="T1169"> from </text:span><text:span text:style-name="T1164">all your filthiness &amp; from all your idols</text:span><text:span text:style-name="T1169">; <text:s/></text:span><text:span text:style-name="T1164">I will also give you a new heart, &amp; I will put a new spirit within you; &amp; I will take away the stony heart out of your flesh, &amp; I will give you a heart of flesh.</text:span><text:span text:style-name="T1169"> </text:span><text:span text:style-name="T1164">I will put </text:span><text:span text:style-name="T1169">my</text:span><text:span text:style-name="T1164"> </text:span><text:span text:style-name="T1169">s</text:span><text:span text:style-name="T1164">pirit within you, &amp; cause you to walk in </text:span><text:span text:style-name="T1169">my</text:span><text:span text:style-name="T1164"> </text:span><text:span text:style-name="T1169">decrees</text:span><text:span text:style-name="T1164">, &amp; you shall guard </text:span><text:span text:style-name="T1169">my</text:span><text:span text:style-name="T1164"> </text:span><text:span text:style-name="T1169">rulings</text:span><text:span text:style-name="T1164"> &amp; do them.</text:span><text:span text:style-name="T1169">”</text:span><text:span text:style-name="T652"> </text:span><text:span text:style-name="T653">Ezek. 36:25-27; G</text:span><text:span text:style-name="T659">HT</text:span><text:span text:style-name="T653"> 91:6 </text:span></text:p>
      <text:p text:style-name="P229" loext:marker-style-name="T1164"/>
      <text:p text:style-name="P196" loext:marker-style-name="T1015"><text:span text:style-name="T35">Indeed, </text:span><text:span text:style-name="T965">י</text:span><text:span text:style-name="T1170">הוה</text:span><text:span text:style-name="T35"> had told Moshéh that he would exalt another Prophet whom all should then obey. And</text:span><text:span text:style-name="T975">, </text:span><text:span text:style-name="T908">in the</text:span><text:span text:style-name="T909"> </text:span><text:span text:style-name="T908">fullness of time</text:span><text:span text:style-name="T35">,</text:span><text:span text:style-name="T904"><text:note text:id="ftn52" text:note-class="endnote"><text:note-citation>xxxii</text:note-citation><text:note-body><text:p text:style-name="P230"><text:span text:style-name="T836"><text:s/></text:span><text:span text:style-name="T696">Pontius Pilate was the Roman Governor</text:span><text:span text:style-name="T1171"> of Judea, 26-36 </text:span><text:span text:style-name="T1172">ce</text:span><text:span text:style-name="T125"> </text:span><text:span text:style-name="T1171">. Within that time frame, Y'shúa began his final outreach ministry in Israel—the final 7-year-period of Daniel 9:24-26a, 27a occurred in the midst of which, he was executed. In this period afterward, he (and his agents) brought a covenantal lawsuit against the Herodian, Samaritan, and Jerusalem-Judean Establishments, who conspired to kill him. By his murder, he was “cut off” amid that final time-period. </text:span><text:span text:style-name="T236">During that last-days-generation (</text:span><text:span text:style-name="T1171">≈</text:span><text:span text:style-name="T236">40 years) following his death, a new age was phased in and the old one was phased out. The end of that “generation” and “age” came in </text:span><text:span text:style-name="T1171"><text:s/></text:span><text:span text:style-name="T236">70 </text:span><text:span text:style-name="T1172">ce</text:span><text:span text:style-name="T125"> </text:span><text:span text:style-name="T236"><text:s/></text:span><text:span text:style-name="T1171">with</text:span><text:span text:style-name="T236"> the destruction of the Temple by Titus - the other “coming prince”. There was a great tribulation of the saints (64-66 </text:span><text:span text:style-name="T1172">ce</text:span><text:span text:style-name="T236">), </text:span><text:soft-page-break/><text:span text:style-name="T236">and wars and desolation following (Daniel 9:26b, 27b). The climax was the Parousia of Y'shúa—at which time (66-70 </text:span><text:span text:style-name="T1172">ce</text:span><text:span text:style-name="T236">) was the First Resurrection &amp; Rapture. That resurrection now continues when each one completes their cycle of births &amp; deaths on their path to perfection. Daniel 2:44; 7:13-14, 27; 9:24-27; 12:1. Thus, the “fulness of time” unfolded in accordance with the time-frame given by Gabri’el to Dani’el. </text:span><text:span text:style-name="T1173">Though the war with Rome officially ended at Masada in 73 AD. The six goals were accomplished. </text:span></text:p></text:note-body></text:note></text:span><text:span text:style-name="T904"> </text:span><text:span text:style-name="T35">he sent </text:span><text:span text:style-name="T905">&amp; </text:span><text:span text:style-name="T35">raised up </text:span><text:span text:style-name="T11">“that Prophet”, t</text:span><text:span text:style-name="T35">he Adón </text:span><text:span text:style-name="T11">Y</text:span><text:span text:style-name="T1174">ahu</text:span><text:span text:style-name="T11">shúa: the Son of Man, </text:span><text:span text:style-name="T35">MalkiTzedéq,</text:span><text:span text:style-name="T11"> Netsar, &amp; Mashíakh,</text:span><text:span text:style-name="T1015"> </text:span><text:bookmark-start text:name="_Hlk126132182"/><text:span text:style-name="T18">Ps 110:1; Dt 13; Is 11:1</text:span><text:bookmark-end text:name="_Hlk126132182"/><text:span text:style-name="T18">; 42:1; 52:13-53:12 </text:span><text:span text:style-name="T35">&amp; made a New Covenant with his people. </text:span><text:span text:style-name="T11">Y'shúa </text:span><text:span text:style-name="T35">was consecrated by the Prophet Eliyahu in the person of Yoḥanan the Immerser &amp; anointed as King &amp; High Priest in the Order of MalkiTzedéq. Fully anointed with the Ruach ha’Qodesh,</text:span><text:span text:style-name="T1175"> </text:span><text:span text:style-name="T18">Isa 11:2</text:span><text:span text:style-name="T1154"> </text:span><text:span text:style-name="T39">he</text:span><text:span text:style-name="T1075"> came into Galilee</text:span><text:span text:style-name="T39"> &amp; Judea</text:span><text:span text:style-name="T1075">, </text:span><text:span text:style-name="T39">proclaiming</text:span><text:span text:style-name="T1075"> the g</text:span><text:span text:style-name="T39">ood news, </text:span><text:span text:style-name="T1075">saying, </text:span><text:span text:style-name="T1176">“</text:span><text:span text:style-name="T1076">The time is fulfilled &amp; the kingdom of </text:span><text:span text:style-name="T1176">Elohíym </text:span><text:span text:style-name="T1076">is at hand: </text:span><text:span text:style-name="T1176">Repent </text:span><text:span text:style-name="T1076">y</text:span><text:span text:style-name="T1176">e,</text:span><text:span text:style-name="T1076"> believe </text:span><text:span text:style-name="T1176">&amp; obey </text:span><text:span text:style-name="T1076">the </text:span><text:span text:style-name="T1176">good news</text:span><text:span text:style-name="T1076">.</text:span><text:span text:style-name="T1176">”</text:span><text:span text:style-name="T39"> <text:s/></text:span><text:span text:style-name="T35">He went about doing good &amp; healing all who were oppressed by the devil for Elohíym was with him. </text:span><text:span text:style-name="T935">Acts 10:38 </text:span><text:span text:style-name="T39">He taught the mysteries of the reign of Elohíym to his inner circle. And, Miriám of Migdól</text:span><text:span text:style-name="T35"> anointed him with oil to stand for herself &amp; all the bridal-assembly of the faithful. </text:span><text:span text:style-name="T39">He foretold the destruction of Jerusalem &amp; the temple, saying, “This generation </text:span><text:span text:style-name="T675">[30-70-73-79 </text:span><text:span text:style-name="T1177">CE</text:span><text:span text:style-name="T675">] </text:span><text:span text:style-name="T39">shall not pass-away until all these matters are accomplished. Heaven &amp; earth</text:span><text:span text:style-name="T1178"> </text:span><text:span text:style-name="T121">[as they now exist, eventually]</text:span><text:span text:style-name="T1179"> </text:span><text:span text:style-name="T39">shall pass-away </text:span><text:span text:style-name="T121">[</text:span><text:span text:style-name="T1180">by</text:span><text:span text:style-name="T121"> be</text:span><text:span text:style-name="T1180">ing</text:span><text:span text:style-name="T121"> renewed]</text:span><text:span text:style-name="T39">, but my words shall not pass-away.”</text:span></text:p>
      <text:p text:style-name="P231" loext:marker-style-name="T904"><text:span text:style-name="T35">And after</text:span><text:span text:style-name="T904"> </text:span><text:span text:style-name="T1071">[their Essene/Assayin]</text:span><text:span text:style-name="T1067"> </text:span><text:span text:style-name="T35">supper, on the</text:span><text:span text:style-name="T904"> </text:span><text:span text:style-name="T907">[Tuesday</text:span><text:span text:style-name="T935">]</text:span><text:span text:style-name="T1071"> </text:span><text:span text:style-name="T35">night he was betrayed, he established his memorial with bread &amp; wine.</text:span><text:span text:style-name="T904"><text:note text:id="ftn53" text:note-class="endnote"><text:note-citation>xxxiii</text:note-citation><text:note-body><text:p text:style-name="P232" loext:marker-style-name="T171"><text:s/><text:span text:style-name="T107">See, The Gospel of the Holy Twelve</text:span><text:span text:style-name="T1181"> (GHT) 30:1-31:7; 32:1–33:10; 76:1-77:6; 87:6-13; Here we find the actual teaching concerning the memorial of the Bread and Wine, explicated, as opposed to counterfeit interpretations of truncated verses in the New Testament. </text:span></text:p><text:p text:style-name="P233"><text:span text:style-name="T754"><text:s text:c="4"/>In the custom of the Hebrews (who were Noahides, followers of the teachings of the Righteous and Perfect Noah, who came from ‘the other side’ of the flood-waters), Melchizedek brought forth the memorial of Bread &amp; Wine to Abram, the Hebrew (Gen 14:13, 18; Ps 110:4). </text:span><text:span text:style-name="T112">That custom was no doubt copied and perverted amongst the devotees of Ba’al and others under different names such as, Mithras. Mithraism</text:span><text:span text:style-name="T754"> was widely adopted among the Romans and then Roman Catholic Church. But, Y'shúa himself, continued the authentic custom from Melchizedek, and brought forth Bread and Wine (Heb 5:5) – an unbloody, vege-fruitarian meal. </text:span></text:p><text:p text:style-name="P233"><text:span text:style-name="T754"><text:s text:c="4"/>He had already extensively taught them about this, prior to the night he was betrayed. The food and drink that comes from heaven and earth—is like </text:span><text:span text:style-name="T112">the Manna</text:span><text:span text:style-name="T754"> (the Word) from Heaven and like </text:span><text:span text:style-name="T112">the Water</text:span><text:span text:style-name="T754"> (Spirit) out of </text:span><text:span text:style-name="T112">the Rock</text:span><text:span text:style-name="T754">. As their Teacher, Anointed as Messiah into the order of Melchizedek, he was completely united with that Word and Spirit (Is 11:2) at his Baptismal Consecration. He received the Spirit “without measure”—unlike all others before or after him. He interpreted the eating of Bread and drinking of Fruit from the Vine, as symbolism—of how each person should receive the Word and Spirit and be strengthened, inspired, and transformed into one who unyieldingly does the Will of Elohíym; as one who teaches the truth and exposes the works of darkness, unyieldingly so—even to the point of, for some, suffering a martyrs’ death. Y'shúa prayed,</text:span><text:span text:style-name="T112"> “…</text:span><text:span text:style-name="T1182">if it be possible, let this cup pass from me; nevertheless, not as I will, but as you will…if this cup may not pass away from me, except I drink it, your will be done</text:span><text:span text:style-name="T1183">.” </text:span></text:p><text:p text:style-name="P234"><text:span text:style-name="T1183"><text:s text:c="5"/>In other words, </text:span><text:span text:style-name="T112">I eat bread (it is like the Word of </text:span><text:span text:style-name="T1184">Yhwh</text:span><text:span text:style-name="T112"> coming down from Heaven); it becomes my body; it strengthens me to unyieldingly do the will of Elohíym; it exposes the works of darkness; and because of this, my body will be broken for you. Take and eat this Bread (as symbolic of my Words) to strengthen you to do the same. Likewise, when I drink this Fruit of the Vine, I am inspired to unyieldingly do the will of Elohíym, shining the light of truth on the works of darkness. Take and drink it also (as symbolic of the Spirit of </text:span><text:span text:style-name="T1184">Yhwh</text:span><text:span text:style-name="T112">) to inspire you to do the same. When I drink the Fruit of the Vine, like-as with water, it digests and becomes my blood, which will be poured out for you. Take and drink this Wine in memorial of me, your Melchizedekían Teacher, who does the will of my Father-Mother; and you, do likewise. </text:span></text:p><text:p text:style-name="P235"><text:span text:style-name="T1185"><text:s text:c="5"/>Such consecration sets us apart. It makes us as harmless as Doves but vulnerable as Sheep among carnivorous (flesh-eating) Wolves. Be wary of Wolves dressed as Sheep or Shepherds who copy and pervert the words of the Anointed One into a form of Ba’alism/Mithraism. Discern the authentic from the counterfeit. Discern the difference between the authentic Torah and the edits, deletions, and insertions made by a latter deviant priesthood, both in the canonical Tanakh and writings dependent upon it, and also the New Testament. And beware of that growing group of vocal individuals who lack such discernment and also blaspheme Yhwh because of such misrepresentations. We don’t throw the baby out with the bathwater. We discern! </text:span><text:span text:style-name="T1186">Selah</text:span> </text:p></text:note-body></text:note></text:span><text:span text:style-name="T935"> (Remember MelchiZedek who brought Bread &amp; Wine to Aḅraham.)</text:span><text:span text:style-name="T1067"> </text:span><text:span text:style-name="T39">And, in the Garden, he prayed, </text:span><text:span text:style-name="T1176">“Abba, if you are willing, take this cup from me; yet, not my will, but your will be done…And in agony he prayed more earnestly, &amp; his sweat became as drops of blood falling to the ground.”</text:span><text:span text:style-name="T39"> Alternative plans to save himself he </text:span><text:span text:style-name="T1176">“resisted, striving against sin, to the point of spilling his own blood</text:span><text:span text:style-name="T667">…</text:span><text:span text:style-name="T761"> </text:span><text:span text:style-name="T1073">(Remember the blood of Abel, Isaac, &amp; Joseph)</text:span><text:span text:style-name="T1187"> </text:span><text:span text:style-name="T1176">He learned obedience from his sufferings &amp; was perfected &amp; called all to the same.</text:span><text:span text:style-name="T39"> He offered himself to Elohíym like as one offering incense; Like a lamb without blemish, he surrendered himself to death &amp; </text:span><text:span text:style-name="T1188">S</text:span><text:span text:style-name="T39">he’ol instead of pursuing other options. Unbeknownst to all, this was the eternal plan to implement an eternal covenant &amp; everlasting deliverance thru the Firstborn of Creation. And so, </text:span><text:span text:style-name="T1189">יהוה</text:span><text:span text:style-name="T1037"> </text:span><text:span text:style-name="T39">summed-up his faithful obedience as the epitomē of righteousness for all &amp; the goal of the Toráh. And because of this, </text:span><text:span text:style-name="T11">Y'shúa </text:span><text:span text:style-name="T39">was raised from She’ol out of ‘Abraham’s Bosom’ along with many others, he returned to his body—revived, immortalized &amp; incorruptible, he appeared unto many, ascended to the “right-hand of </text:span><text:span text:style-name="T1189">יהוה</text:span><text:span text:style-name="T39">” &amp; was enthroned</text:span><text:span text:style-name="T35">.</text:span><text:span text:style-name="T906"> </text:span><text:span text:style-name="T35">So that </text:span><text:span text:style-name="T906">those who are called </text:span><text:span text:style-name="T35">out from among all nations, may</text:span><text:span text:style-name="T906"> receive the promise of </text:span><text:span text:style-name="T35">an everlasting</text:span><text:span text:style-name="T906"> inheritance</text:span><text:span text:style-name="T35">, </text:span><text:span text:style-name="T908">“his death having occurred </text:span><text:span text:style-name="T983">for </text:span><text:span text:style-name="T908">the </text:span><text:span text:style-name="T983">redemption of transgressions </text:span><text:span text:style-name="T908">committed”</text:span><text:span text:style-name="T906"> <text:s/>&amp; their imprisonment in She’ol, </text:span><text:span text:style-name="T35">from Adam until now. </text:span><text:span text:style-name="T1190">[</text:span><text:span text:style-name="T904"><text:note text:id="ftn54" text:note-class="endnote"><text:note-citation>xxxiv</text:note-citation><text:note-body><text:p text:style-name="P236"><text:span text:style-name="T979"><text:s/></text:span><text:span text:style-name="T1191">Ex 19:8</text:span><text:span text:style-name="T1192">; 24:1; </text:span><text:span text:style-name="T1193">Mk 14:22; Heb 5:8; 9:15; 12:4; Rom 5 </text:span></text:p></text:note-body></text:note></text:span><text:span text:style-name="T1194">]</text:span><text:span text:style-name="T904"> <text:s/></text:span><text:span text:style-name="T1194">[</text:span><text:span text:style-name="T904"><text:note text:id="ftn55" text:note-class="endnote"><text:note-citation>xxxv</text:note-citation><text:note-body><text:p text:style-name="P230"><text:span text:style-name="T568"><text:s/></text:span><text:span text:style-name="T835">The “first resurrection’ </text:span><text:span text:style-name="T695">of Rev 20:4-6 included Y'shúa &amp; “many” of the saints of Mt. 27:52-53 who came out of their graves </text:span><text:span text:style-name="T1195">with</text:span><text:span text:style-name="T695"> him and appeared unto many—this began the symbolic 1000 years of Revelation 20:4 that continues now. </text:span><text:span text:style-name="T697">In AD 66-70, he came a second time (Hebrews 9:28) “in the clouds” (Mk. 14:62; Mt. 26:64; Rev. 1:7; Mt. 16:27-28), made appearances, raised the rest of the righteous dead along with the 144k martyrs out of Sheol &amp; raptured (1Thes. 4:15-17) a worthy elect (Lk. 21:36; 1Thess. 2:12; 2Thess. 1:5, 11) who were alive at the end of that generation (1Thes. 4:15-17; Rev. 6:9-11; 7:4; 14:1-13). He led them all into the heavenly Yerushal</text:span><text:span text:style-name="T875">é</text:span><text:span text:style-name="T697">m to reign with him for a symbolic 1000 years. (1000 represents a long period of time (Ps. 50:10) like the “10 Days” of Rev. 2:9 represents a symbolic short time). Y'shúa, as the Mal’akh of Yhwh, came with the saints “in the glory of his father” (Mt 16:27-28; 2Thess. 1:7-10). (And here, Zech. 14:3-5 may or may not also apply: Y'shúa came with the saints “in the glory of his father” and set his feet upon “the Mount of Olives…”) Since then, until Y'shúa returns in accordance to Rev. 19:11-21, and “heaven &amp; earth” passes away=are changed=are made new, &amp; the New Jerusalem descends or is brought into a tangible manifestation, these words still apply: </text:span><text:span text:style-name="T1171">Rev. 14:12-13 </text:span></text:p><text:p text:style-name="P230"><text:span text:style-name="T789">Here is the perseverance of the saints: here are they [Netsarim] that keep [natsar] the commandments of Elohiym [that remain applicable] &amp; the faith of Y'shúa.</text:span><text:span text:style-name="T1171"> </text:span><text:span text:style-name="T789">And I heard a voice from heaven saying to me, “Write: Blessed are the dead which die (al Qedush) in the Lord from henceforth: Yea, says the Spirit, that they may rest from their labours; &amp; their works follow them.” </text:span></text:p></text:note-body></text:note></text:span><text:span text:style-name="T1194">]</text:span></text:p>
      <text:p text:style-name="P237" loext:marker-style-name="T904"><text:span text:style-name="T1196">The Sermon on the Mount; G</text:span><text:span text:style-name="T1197">HT</text:span><text:span text:style-name="T1198"><text:note text:id="ftn56" text:note-class="endnote"><text:note-citation>xxxvi</text:note-citation><text:note-body><text:p text:style-name="P238"><text:s/><text:span text:style-name="T1199">This Gospel, </text:span><text:span text:style-name="T1200">The Gospel of the Holy Twelve,</text:span><text:span text:style-name="T1201"> aka, was also published as, </text:span><text:span text:style-name="T1202">The Gospel of the Perfect Life. </text:span><text:span text:style-name="T1201">It claims to be the Original Gospel of the 12 Apostles. (Possibly being what early Christian writers distinguished from the four canonical Gospels, and called, </text:span><text:span text:style-name="T1202">The Gospel of the Hebrews,</text:span><text:span text:style-name="T1201"> and, </text:span><text:span text:style-name="T1202">The Gospel of the Netsarim or Nazoræans</text:span><text:span text:style-name="T1201">.) It has been published variously with explanations of its origins; And as to which of those claims are factual, we do not know for sure. </text:span></text:p><text:p text:style-name="P239"><text:span text:style-name="T754"><text:s text:c="4"/>Various parts were revealed and published by Rev. Gideon Ouseley and later republished in book form. Did the publishers make their own claims that they later added to his work in Cir. 1900—we do not know. The claim is that it was hidden, recovered, and then, revealed Cir. 1870. </text:span><text:span text:style-name="T112">Some</text:span><text:span text:style-name="T754"> might consider the </text:span><text:span text:style-name="T1203">Ght</text:span><text:span text:style-name="T754"> to be like a </text:span><text:span text:style-name="T112">‘Harmony of the Gospels’,</text:span><text:span text:style-name="T754"> maybe reconstructed by the </text:span><text:span text:style-name="T1204">Desposyni</text:span><text:span text:style-name="T754"> (representatives of whom, as is documented, were last seen at a meeting with the Roman Bishop in the early 300’s AD); Or, by Rev. Ouseley himself inspired. The non “orthodox” material and organization strikes a pleasing chord within the heart! </text:span></text:p><text:p text:style-name="P239"><text:soft-page-break/><text:span text:style-name="T754"><text:s text:c="4"/>There is an editors’ preface that describes it thusly: that it </text:span><text:span text:style-name="T112">“was communicated to the Editors [speaking in the plural was a custom of Rev. Ouseley], in numerous fragments at different times, by Emmanuel Swedenborg, Anna Kingsford, Edward Maitland, and a priest of the former century, giving his name as Placidus, of the Franciscan Order, afterwards a Carmelite. By them it was translated from the original, and given to the Editors in the flesh, to be supplemented in their proper places, where indicated, from the “Four Gospels” (A.V.) revised where necessary by the same. To this explanation, the Editors cannot add, nor from it take away. By the Divine Spirit was the Gospel communicated to the four above mentioned, and by them translated and given to the writers; not in séance rooms (where too often resort the idle, the frivolous and the curious, attracting spirits similar to themselves, rather than the good), but “in dreams and visions of the night,” and by direct guidance, has God instructed them by chosen instruments; and now they give it to the world, that some may be wiser unto Salvation, while those who reject it, remain in their blindness, till they will to see.” (“Explanatory Preface” From an early 20</text:span><text:span text:style-name="T1205">th</text:span><text:span text:style-name="T112"> century edition published in London.)</text:span><text:span text:style-name="T754"> </text:span></text:p><text:p text:style-name="P239"><text:span text:style-name="T754"><text:s text:c="4"/>It should be noted against other false accusations, that the </text:span><text:span text:style-name="T112">Theosophists</text:span><text:span text:style-name="T754"> do not acknowledge or promote </text:span><text:span text:style-name="T112">The Gospel of the Holy Twelve</text:span><text:span text:style-name="T754">. Other commentaries attached to it along the way, identify its origins thusly: that it was written by the Apostle John and sent to India-Tibet for safekeeping and brought back West and shown to RCC clergy and confiscated into the Vatican. It was then reconstructed by Rev. Ouseley with the aid of revelations, dreams, and visions. </text:span></text:p><text:p text:style-name="P240"><text:span text:style-name="T695"><text:s text:c="4"/>Or, did the </text:span><text:span text:style-name="T694">Desposyni</text:span><text:span text:style-name="T695">, after their meeting with Pope Sylvester and Constantine, take their New Testament Gospels in hand and using them, seek to restore the foundation of the four Gospels with their own apostolic authority restore it, and then send a copy to disciples in the East for safe keeping (as is claimed)? Then, did travelers such as St. Germaine (as claimed by E. Francis Undy in, </text:span><text:span text:style-name="T106">Original Christianity in the Gospel of the Holy Twelve, 1926</text:span><text:span text:style-name="T695">); Did the Nestorians, who had exiled themselves to India to escape persecution, bring it back to the West from India / Kashmir / Tibet, as is also possible with </text:span><text:span text:style-name="Emphasis"><text:span text:style-name="T695">Sefer Josippon?</text:span></text:span><text:span text:style-name="T695"> Was there more than one recension of it that arose, one of which was confiscated by the RCC; and was that recension, accessed by permission by E.B. Szekely who translated it, and called it, </text:span><text:span text:style-name="T106">The Essene Humane Gospel of Christ</text:span><text:span text:style-name="T695">, this </text:span><text:span text:style-name="T786">along with additional works he called, </text:span><text:span text:style-name="T915">The Essene Gospel of Peace, Volumes 1-4. </text:span></text:p><text:p text:style-name="P238"><text:span text:style-name="T1202"><text:s text:c="4"/></text:span><text:span text:style-name="T1201">These assertions are beyond scholarly examination at present, and one should be cautious in accepting such claims with absolute resolution. Notwithstanding, one can research into original “Christianity” </text:span><text:span text:style-name="T1202">(the redactions of the Tanakh and the Gospels, Vegetarianism, Reincarnation, and other matters)</text:span><text:span text:style-name="T1201"> through other source materials and arrive at the same conclusions, aside from reading </text:span><text:span text:style-name="T1206">Ght</text:span><text:span text:style-name="T1201">. Indeed, reading </text:span><text:span text:style-name="T1206">Ght</text:span><text:span text:style-name="T1201"> will help one see what will be found in such research in a familiar Gospel format. The </text:span><text:span text:style-name="T1206">Ght</text:span><text:span text:style-name="T1201"> takes for granted, that both canonical testaments are from documents that long ago were sifted and re-constructed from original sources, even as modern scholarship with various scenarios now accepts. There are other </text:span><text:span text:style-name="Emphasis"><text:span text:style-name="T1201">modern </text:span></text:span><text:span text:style-name="T1201">gospels of the twentieth century: the </text:span><text:span text:style-name="T1206">Ght</text:span><text:span text:style-name="T1201"> is the best and safest.   </text:span><text:span text:style-name="Emphasis"><text:span text:style-name="T1201">Paqid, Yo’el Ben Avraham, MA </text:span></text:span><text:span text:style-name="T1201"><text:s/>(2020)</text:span></text:p></text:note-body></text:note></text:span><text:span text:style-name="T1196"> 25:8-10</text:span><text:span text:style-name="T1196"><text:note text:id="ftn57" text:note-class="endnote"><text:note-citation>xxxvii</text:note-citation><text:note-body><text:p text:style-name="P241"><text:span text:style-name="T171"><text:s/></text:span><text:span text:style-name="T1207">The underlined portions </text:span><text:span text:style-name="T1208">are in the original, Netsarian-Nasarean-Essene Gospel, </text:span><text:span text:style-name="T1209">“The Gospel of the Holy Twelve”</text:span><text:span text:style-name="T1208">, but these were later excluded in the synoptics. These twelve precepts summarize its teaching. They are also in accord with other historical writings. Vege-Fruitarianism, where there is no slaughter of animals as sacrifice or food, as well as abstaining from substances that cause bodily harm, represents part of the ancient higher &amp; perfect law for the Nasarean-Ebionite-Essene Saints (The Netsarim) that was previously excised. Shall we be called ‘the least in the kingdom’ or ‘the greatest in the kingdom’?</text:span></text:p></text:note-body></text:note></text:span><text:span text:style-name="T1196"> ; but edited in Mt 5:17-20</text:span><text:span text:style-name="T980"> <text:s text:c="2"/></text:span><text:span text:style-name="T19">Y'shúa said, “Do</text:span><text:span text:style-name="T1210"> </text:span><text:span text:style-name="T19">not conclude that I have come to destroy the Toráh or the Prophets. I did not come to destroy; rather, to bring </text:span><text:span text:style-name="T1010">them </text:span><text:span text:style-name="T19">to fullness. For truly, I say to you, until the heavens &amp; the earth </text:span><text:span text:style-name="T35">passes-away</text:span><text:span text:style-name="T19">, one letter or one marking will in no way pass from the Toráh or the Prophets until all </text:span><text:span text:style-name="T657">[</text:span><text:span text:style-name="T19">every matter unfolds &amp;</text:span><text:span text:style-name="T657">]</text:span><text:span text:style-name="T19"> is fulfilled. </text:span><text:span text:style-name="T657">[</text:span><text:span text:style-name="T657"><text:note text:id="ftn58" text:note-class="endnote"><text:note-citation>xxxviii</text:note-citation><text:note-body><text:p text:style-name="P242"><text:span text:style-name="T171"><text:s/></text:span><text:span text:style-name="T1211">He will not destroy</text:span><text:span text:style-name="T1212"> ‘their’ version of “the Torah or the Prophets”. The same principle applies as this: </text:span><text:span text:style-name="T1213">“Let the Tares remain until the harvest lest you destroy the Wheat with the Tares.”</text:span><text:span text:style-name="T1212"> Because of “the hardness of your [their] hearts”, it will remain as a lower-law in contrast to his “higher law’ until “The End”—until all matters are resolved by his words and works: his obedient life; his death &amp; resurrection (along with those of Mt. 27:52-53) &amp; their ascension in 30 AD, his coming &amp; the completion of the first (premier) resurrection of AD 66-70, &amp; the current symbolic 1000 years &amp; following “little season” (Rev. 20); and, afterward the final resurrection at his return at “The End” inaugurating the renewal of the Earth.</text:span></text:p></text:note-body></text:note></text:span><text:span text:style-name="T657">]</text:span><text:span text:style-name="T19"> </text:span><text:span text:style-name="T1214">But behold, one greater than Moshéh is here</text:span><text:span text:style-name="T1215">, <text:line-break/></text:span><text:span text:style-name="T1214">&amp; he will give you the Higher </text:span><text:span text:style-name="T1216">Law</text:span><text:span text:style-name="T1214">—yes, the Perfect Toráh, &amp; this Toráh will you obey</text:span><text:span text:style-name="T1215">.</text:span><text:span text:style-name="Heading_20_3_20_Char"><text:span text:style-name="T701"> </text:span></text:span><text:span text:style-name="Heading_20_3_20_Char"><text:span text:style-name="T1217"><text:note text:id="ftn59" text:note-class="footnote"><text:note-citation>22</text:note-citation><text:note-body><text:p text:style-name="P47"><text:s/><text:span text:style-name="T127">“Greater than Mosheh” for he is “the firstborn of creation” (Rev. 3:14) &amp; the incarnation of the Messenger or ‘Mal’akh Yhwh’ of the ‘burning bush’.</text:span></text:p></text:note-body></text:note></text:span></text:span><text:span text:style-name="T374"><text:s text:c="2"/></text:span><text:span text:style-name="T1218"><text:note text:id="ftn60" text:note-class="footnote"><text:note-citation>23</text:note-citation><text:note-body><text:p text:style-name="P47"><text:s/><text:span text:style-name="T900">The </text:span><text:span text:style-name="T1219">underlined</text:span><text:span text:style-name="T900"> portions are in </text:span><text:span text:style-name="T901">“The Gospel of the Holy Twelve”</text:span><text:span text:style-name="T900"> but were </text:span><text:span text:style-name="T1220">not in</text:span><text:span text:style-name="T900">cluded </text:span><text:span text:style-name="T1220">in</text:span><text:span text:style-name="T900"> the synoptics.</text:span></text:p></text:note-body></text:note></text:span><text:span text:style-name="T1221"><text:s text:c="2"/>[</text:span><text:span text:style-name="T1221"><text:note text:id="ftn61" text:note-class="endnote"><text:note-citation>xxxix</text:note-citation><text:note-body><text:p text:style-name="P241"><text:span text:style-name="T979"><text:s/></text:span><text:span text:style-name="T1211">“Why then the Law?</text:span><text:span text:style-name="T1222"> There was the original Torah/Law written on heavenly scrolls &amp; gradually revealed from the beginning of creation as detailed in the Book of Jubilees. It was revealed again by Moses. It was afterward augmented because of transgressions of the rebellious “sons of El” (Ps. 82), Israel, &amp; a deviant priesthood (Judges 2). Priestly scribes augmented it with bloody butcheries. These augmentations were temporarily allowed, </text:span><text:span text:style-name="T1223">until</text:span><text:span text:style-name="T1222"> the promised seed would come …” Gal. 3:19 <text:s/></text:span><text:span text:style-name="T1192">GHT</text:span><text:span text:style-name="T1222"> 76:13 (Jn 17:4; 19:30) As Yahweh’s fiduciary agent, Y'sh</text:span><text:span text:style-name="T1224">ú</text:span><text:span text:style-name="T1222">a said in anticipation of his death, “</text:span><text:span text:style-name="T1224">I have glorified you on earth, I have </text:span><text:span text:style-name="T1225">finished</text:span><text:span text:style-name="T1224"> the work you gave me to do.</text:span><text:span text:style-name="T1222">” </text:span><text:span text:style-name="T1226">Ght</text:span><text:span text:style-name="T1222"> 82:</text:span><text:span text:style-name="T1224">26 </text:span><text:span text:style-name="T1222"><text:s/>“</text:span><text:span text:style-name="T1224">When Y'shúa had therefore received the vinegar, he cried aloud, </text:span><text:span text:style-name="T1222">‘</text:span><text:span text:style-name="T1225">It is finished</text:span><text:span text:style-name="T1222">’ </text:span><text:span text:style-name="T1224">and he bowed his head and gave up the </text:span><text:span text:style-name="T1222">spirit</text:span><text:span text:style-name="T1224">. And it was the ninth hour.” From this time, the results were unavoidable—the remainder of his work would unfold from the new order established having been witnessed by Psalm 110. Thus, </text:span><text:span text:style-name="T1227">Y'shúa was born under the terms of the augmented priestly version of the Covenant; and under its own terms, in that generation, he brought it to an end &amp; released them from it into a New Covenant, which, under its’ effects the predictions of the prophets would be attained.</text:span></text:p></text:note-body></text:note></text:span><text:span text:style-name="T1221">]</text:span></text:p>
      <text:p text:style-name="P231" loext:marker-style-name="T904"><text:span text:style-name="T19">Whoever, then, breaks one of the least of these commands </text:span><text:span text:style-name="T657">[of mine]</text:span><text:span text:style-name="T19"> &amp; teaches men to do so, will be called ‘least’ in the Malḳút ha’Shamáyim; but whoever does &amp; teaches them, he will be called ‘great’ in the Malḳút ha’Shamáyim. </text:span><text:span text:style-name="T1228">Truly, they who believe &amp; obey will set free their souls, &amp; they who do not obey shall remain lost</text:span><text:span text:style-name="T1229">. </text:span><text:span text:style-name="T1229"><text:note text:id="ftn62" text:note-class="footnote"><text:note-citation>24</text:note-citation><text:note-body><text:p text:style-name="P47"><text:s/><text:span text:style-name="T891">—trapped in delusional narratives &amp; the wheel of Gilgulim until repentance or final judgment… Isa. 66:4; 1 Thes</text:span><text:span text:style-name="T1230">s</text:span><text:span text:style-name="T891">. 1:6; 2Thes. 2:10; </text:span><text:span text:style-name="T1231">Ght</text:span><text:span text:style-name="T891"> 37; 46:24-25; 69:1-6</text:span></text:p></text:note-body></text:note></text:span><text:span text:style-name="T1229"><text:line-break/></text:span><text:span text:style-name="T19">For I say to you, that unless your righteousness exceeds the </text:span><text:span text:style-name="T657">[</text:span><text:span text:style-name="T19">system of</text:span><text:span text:style-name="T657">]</text:span><text:span text:style-name="T19"> righteousness of the </text:span><text:span text:style-name="T657">[priestly]</text:span><text:span text:style-name="T19"> Scribes &amp; </text:span><text:span text:style-name="T657">[Shammaite]</text:span><text:span text:style-name="T19"> P’rushím, you will by no means enter into the Malḳút</text:span><text:span text:style-name="T35"> h</text:span><text:span text:style-name="T19">a’ Shamáyim.” … </text:span><text:span text:style-name="T1232">[</text:span><text:span text:style-name="T657"><text:note text:id="ftn63" text:note-class="endnote"><text:note-citation>xl</text:note-citation><text:note-body><text:p text:style-name="P241"><text:span text:style-name="T979"><text:s/></text:span><text:span text:style-name="T1233">Hasmonean Priests</text:span><text:span text:style-name="T1234">/Scribes and/or Pharisean Scribes. </text:span><text:span text:style-name="T1235">Mt </text:span><text:span text:style-name="T1236">23:1-3 </text:span><text:span text:style-name="T1235">Among these Soferím/Scribes, were those, who in some way, were offshoots associated with </text:span><text:span text:style-name="T1237">DSS Qumran Zadokians,</text:span><text:span text:style-name="T1235"> who had been derogatively nicknamed, </text:span><text:span text:style-name="T1237">Herodians</text:span><text:span text:style-name="T1235"> (Mk 3:6; 12:13; Mt 22:16). Y'shúa, was likely a Carmelite rather than a Qumranian, broke from their extremist views &amp; became a target for assassination. (Some believe </text:span><text:span text:style-name="T1238">Essene</text:span><text:span text:style-name="T1235"> to be from Aramaic, </text:span><text:span text:style-name="T1238">Assaya</text:span><text:span text:style-name="T1235">, meaning healing or healers or Therapeuts (See Revelation 22:2 </text:span><text:span text:style-name="T1238">…</text:span><text:span text:style-name="T1239">the leaves of the tree were for the </text:span><text:span text:style-name="T1240">healing</text:span><text:span text:style-name="T1239"> of the nations</text:span><text:span text:style-name="T1241">. </text:span><text:span text:style-name="T1242">Healing in both: Greek: Therapeia; Aramaic: </text:span><text:span text:style-name="T1243">אסיֻותָא</text:span><text:span text:style-name="T1242"> Asyutho)</text:span><text:span text:style-name="T1235">. Philo also connects </text:span><text:span text:style-name="T1238">Essenes</text:span><text:span text:style-name="T1235"> with an alternate title with the word “holy” or “holy ones/saints” (In Hebrew: Qadoshím), as does the New Testament</text:span><text:span text:style-name="T1237">.</text:span><text:span text:style-name="T1235"> Others believe </text:span><text:span text:style-name="T1237">Essene</text:span><text:span text:style-name="T1235"> to be a hybrid word deriving from the word </text:span><text:span text:style-name="T1237">Ḥasidim</text:span><text:span text:style-name="T1235"> </text:span><text:span text:style-name="T1237">(pious kind ones)</text:span><text:span text:style-name="T1235"> or </text:span><text:span text:style-name="T1237">Osseans (</text:span><text:span text:style-name="T1244">doers</text:span><text:span text:style-name="T1237"> of the law).</text:span><text:span text:style-name="T1235"> Maybe all of these words describe them. See Josephus, “Wars…” 2.8.13.</text:span><text:span text:style-name="T1245"> </text:span><text:span text:style-name="T1235">In the end, it is a point of orientation &amp; not a duplication or dependence upon any of them for Y'shúa/Yeshu-Maryá stands above them as greater than Moshéh or any other.</text:span></text:p></text:note-body></text:note></text:span><text:span text:style-name="T1246">]</text:span><text:span text:style-name="T657"> <text:line-break/></text:span><text:span text:style-name="T1247">GHT Chapter 46:1-28; Mt 17</text:span><text:span text:style-name="T1248"> <text:s/></text:span><text:span text:style-name="T957">Once, when the Festival of Sukkot was near, </text:span><text:span text:style-name="T19">Y'shúa </text:span><text:span text:style-name="T957">took </text:span><text:span text:style-name="T1249">the Twelve</text:span><text:span text:style-name="T957"> &amp; brought them apart up into a high mountain, &amp; as he was praying, the fashion of his countenance was changed, &amp; he was transfigured before them, &amp; his face did shine as the Sun, &amp; his garment was white as the light.</text:span><text:span text:style-name="T1250"> </text:span><text:span text:style-name="T1251">2 </text:span><text:span text:style-name="T957">And, behold, there appeared to them </text:span><text:span text:style-name="T11">Mosh</text:span><text:span text:style-name="T17">é</text:span><text:span text:style-name="T11">h &amp; Eliy</text:span><text:span text:style-name="T17">á</text:span><text:span text:style-name="T11">hu talking </text:span><text:span text:style-name="T957">with him &amp; spoke of the Toráh &amp; of his death, which he should accomplish at Yerushaláyim.</text:span><text:span text:style-name="T1250"> </text:span><text:span text:style-name="T1252">3</text:span><text:span text:style-name="T1253"> </text:span><text:span text:style-name="T1254">And </text:span><text:span text:style-name="T1255">Mosh</text:span><text:span text:style-name="T1256">é</text:span><text:span text:style-name="T1255">h </text:span><text:span text:style-name="T1254">spoke, saying, “This is he of whom I foretold, saying, ‘A prophet from the midst of your brethren like me, shall </text:span><text:span text:style-name="T1257">יהוה</text:span><text:span text:style-name="T1258"> </text:span><text:span text:style-name="T1254">send to you’, &amp; that which </text:span><text:span text:style-name="T1257">יהוה</text:span><text:span text:style-name="T1258"> </text:span><text:span text:style-name="T1254">speaks to him, shall he speak to you, and to him shall ye hearken, and whosoever will not obey shall bring upon themselves their own destruction</text:span><text:span text:style-name="T1259">.</text:span></text:p>
      <text:p text:style-name="P231" loext:marker-style-name="T904"><text:span text:style-name="T1260">4</text:span><text:span text:style-name="T1250"> </text:span><text:span text:style-name="T957">Then Kephá said to Y'shúa, “Rabban, it is good for us to be here; if you desire, let us make here three Sukkáth; one for you, and one for </text:span><text:span text:style-name="T11">Mosh</text:span><text:span text:style-name="T17">é</text:span><text:span text:style-name="T11">h</text:span><text:span text:style-name="T957">, and one for </text:span><text:span text:style-name="T11">Eliy</text:span><text:span text:style-name="T17">á</text:span><text:span text:style-name="T11">hu</text:span><text:span text:style-name="T957">.”</text:span><text:span text:style-name="T1250"> </text:span><text:span text:style-name="T1260">5</text:span><text:span text:style-name="T1261"> </text:span><text:span text:style-name="T957">While he yet spoke, behold a bright cloud over shadowed them, </text:span><text:span text:style-name="T1249">and twelve rays as of the sun issued from behind the cloud</text:span><text:span text:style-name="T957">, &amp; a voice came out of the cloud, which said, “This is my beloved Son, in whom I am well pleased; hear ye him.” </text:span></text:p>
      <text:section text:style-name="Sect1" text:name="Section1">
        <text:p text:style-name="P243" loext:marker-style-name="T192"><text:soft-page-break/><text:span text:style-name="T1260">6 </text:span><text:span text:style-name="T957">And when the Talmid</text:span><text:span text:style-name="T1262">íy</text:span><text:span text:style-name="T957">m heard it, they fell on their faces and were much amazed, &amp; </text:span><text:span text:style-name="T19">Y'shúa </text:span><text:span text:style-name="T957">came &amp; touched them &amp; said, “Arise &amp; be not afraid.” And when they had lifted their eyes, they saw no man, except </text:span><text:span text:style-name="T19">Y'shúa </text:span><text:span text:style-name="T957">only. </text:span><text:span text:style-name="T1249">And the six glories were seen upon him</text:span><text:span text:style-name="T957">.</text:span><text:span text:style-name="T957"><text:note text:id="ftn64" text:note-class="footnote"><text:note-citation>25</text:note-citation><text:note-body><text:p text:style-name="P244"><text:s/>Isaiah 11:2 “the spirit of wisdom &amp; comprehension, the spirit of counsel &amp; might, the spirit of knowledge &amp; awe of <text:span text:style-name="T330">יהוה</text:span>. <text:s/></text:p></text:note-body></text:note></text:span><text:span text:style-name="T1263"> </text:span></text:p>
        <text:p text:style-name="P245" loext:marker-style-name="T1264"><text:span text:style-name="T1265">7 </text:span><text:span text:style-name="T1249">And Y'shúa said to them, “Behold a new Law I give to you</text:span><text:span text:style-name="T957">,</text:span><text:span text:style-name="T1250"> [the higher law]</text:span><text:span text:style-name="T1250"><text:note text:id="ftn65" text:note-class="footnote"><text:note-citation>26</text:note-citation><text:note-body><text:p text:style-name="P244"><text:s/><text:span text:style-name="T1266">This is the higher law spoken of previously, for those who would be ‘great’ in the Kingdom. </text:span><text:span text:style-name="T900">Mt 5:17-20; </text:span><text:span text:style-name="T1267">Ght</text:span><text:span text:style-name="T900"> 25:8-10. But notice the phrases left out of Matthew.</text:span></text:p></text:note-body></text:note></text:span><text:span text:style-name="T1250"> </text:span><text:span text:style-name="T1249">which is not new but ancient. Even as </text:span><text:span text:style-name="T1268">Mosh</text:span><text:span text:style-name="T1269">é</text:span><text:span text:style-name="T1268">h </text:span><text:span text:style-name="T1249">gave the Ten Sayings to Yisra</text:span><text:span text:style-name="T1269">é</text:span><text:span text:style-name="T1249">l after the flesh, so also, I give to you the Twelve Sayings for the Kingdom of Yisra</text:span><text:span text:style-name="T1269">é</text:span><text:span text:style-name="T1249">l after the spirit</text:span><text:span text:style-name="T957">. </text:span><text:span text:style-name="T1260">8</text:span><text:span text:style-name="T1265"> </text:span><text:span text:style-name="T1249">For, who is the Yisra</text:span><text:span text:style-name="T1269">é</text:span><text:span text:style-name="T1249">l of </text:span><text:span text:style-name="T1270">Elohí</text:span><text:span text:style-name="T1271">y</text:span><text:span text:style-name="T1270">m</text:span><text:span text:style-name="T1249">?</text:span><text:span text:style-name="T1250"> </text:span><text:span text:style-name="T1272">58:1</text:span><text:span text:style-name="T859"> </text:span><text:span text:style-name="T1249">Even they of every nation and tribe who work righteousness, love mercy, &amp; keep</text:span><text:span text:style-name="T1273"> my </text:span><text:span text:style-name="T1249">commandments—these are the true Yisra</text:span><text:span text:style-name="T1269">é</text:span><text:span text:style-name="T1249">l of </text:span><text:span text:style-name="T1270">Elohí</text:span><text:span text:style-name="T1271">y</text:span><text:span text:style-name="T1270">m</text:span><text:span text:style-name="T957">.”</text:span></text:p>
      </text:section>
      <text:section text:style-name="Sect1" text:name="Section2">
        <table:table table:name="Table28" table:style-name="Table28">
          <table:table-column table:style-name="Table28.A"/>
          <table:table-row table:style-name="Table28.1">
            <table:table-cell table:style-name="Table28.A1" office:value-type="string">
              <text:p text:style-name="P56" loext:marker-style-name="T1274"><text:span text:style-name="T1275">And standing upon his feet, </text:span><text:span text:style-name="T1276">Y'shúa </text:span><text:span text:style-name="T1275">spoke, saying</text:span><text:span text:style-name="T1277">:</text:span><text:span text:style-name="T1274"> </text:span><text:span text:style-name="T514"><text:s text:c="2"/>[vss. 9-22 follow] </text:span></text:p>
              <text:p text:style-name="P246" loext:marker-style-name="T1278"><text:span text:style-name="T1274">“</text:span><text:span text:style-name="T1277">Shema Yisra’</text:span><text:span text:style-name="T618">e</text:span><text:span text:style-name="T1277">l,</text:span><text:span text:style-name="T1279"> </text:span><text:span text:style-name="T1280">יהוה</text:span><text:span text:style-name="T1274">,</text:span><text:span text:style-name="T1281"> </text:span><text:span text:style-name="T1277">Eloh</text:span><text:span text:style-name="T618">é</text:span><text:span text:style-name="T1277">yka Echad</text:span><text:span text:style-name="T1282">;</text:span><text:span text:style-name="T1283">”</text:span><text:span text:style-name="T1274"> </text:span><text:span text:style-name="T1283">(</text:span><text:span text:style-name="T1282">Listen Yi-s’ra-</text:span><text:span text:style-name="T457">é</text:span><text:span text:style-name="T1282">l,</text:span><text:span text:style-name="T1283"> </text:span><text:span text:style-name="T1280">יהוה</text:span><text:span text:style-name="T1283"> </text:span><text:span text:style-name="T1282">your Elohíym is One</text:span><text:span text:style-name="T1283">) <text:line-break/></text:span><text:span text:style-name="T1274">“</text:span><text:span text:style-name="T1277">Many are my seers and my prophets. In </text:span><text:span text:style-name="T1284">me</text:span><text:span text:style-name="T1277"> everything lives and moves and has subsistence</text:span><text:span text:style-name="T1274">.”</text:span></text:p>
            </table:table-cell>
          </table:table-row>
        </table:table>
        <text:p text:style-name="P247" loext:marker-style-name="T1285"><draw:frame draw:style-name="fr4" draw:name="Frame10" text:anchor-type="paragraph" svg:y="0.0008in" svg:width="6.5in" draw:z-index="7" loext:may-break-between-pages="true"><draw:text-box fo:min-height="0.0161in"><table:table table:name="Table29" table:style-name="Table29"><table:table-column table:style-name="Table29.A"/><table:table-column table:style-name="Table29.B"/><table:table-header-rows><table:table-row table:style-name="Table29.1"><table:table-cell table:style-name="Table29.A1" office:value-type="string"><text:p text:style-name="P248" loext:marker-style-name="T192"><text:span text:style-name="T192">Ye will worship One:</text:span><text:span text:style-name="T651"> </text:span><text:span text:style-name="T1286">יהוה</text:span><text:span text:style-name="T192">, the Father-Mother in the heavens, of whom are all things, &amp; revere the sacred name. </text:span></text:p><text:p text:style-name="P248" loext:marker-style-name="T192"><text:span text:style-name="T192">Ye will revere your fathers &amp; your mothers on earth, whose care is for you, &amp; all the Teachers of Righteousness.</text:span></text:p><text:p text:style-name="P248" loext:marker-style-name="T192"><text:span text:style-name="T192">Ye will cherish &amp; protect the weak, &amp; those who are oppressed, &amp; all creatures that suffer wrong-doing. </text:span></text:p><text:p text:style-name="P248" loext:marker-style-name="T192"><text:span text:style-name="T192">Ye will work with your hands the things that are good and seemly; so ye will eat the fruits of the earth and live long in the earth.</text:span></text:p><text:p text:style-name="P248" loext:marker-style-name="T192"><text:span text:style-name="T192">Ye will purify yourselves daily &amp; rest the Seventh Day from labour, keeping set-apart the Sabbaths &amp; Festivals of your Elohíym.</text:span></text:p><text:p text:style-name="P249" loext:marker-style-name="T53"><text:span text:style-name="T192">Do ye to others as ye desire that others should do to you.</text:span></text:p></table:table-cell><table:table-cell table:style-name="Table29.A1" office:value-type="string"><text:p text:style-name="P248" loext:marker-style-name="T1287"><text:span text:style-name="T568">Ye </text:span><text:span text:style-name="T192">will </text:span><text:span text:style-name="T568">not take away the life of any creature for your pleasure, nor for your profit, nor torment it.</text:span></text:p><text:p text:style-name="P248" loext:marker-style-name="T568"><text:span text:style-name="T568">Ye </text:span><text:span text:style-name="T192">will </text:span><text:span text:style-name="T568">not steal the goods of anyone, nor gather lands &amp; riches to yourselves, beyond your need or use. </text:span></text:p><text:p text:style-name="P248" loext:marker-style-name="T568"><text:span text:style-name="T568">Ye </text:span><text:span text:style-name="T192">will </text:span><text:span text:style-name="T568">not eat the flesh nor drink the blood of any slaughtered creature nor anything which brings disorder to your health or senses.</text:span></text:p><text:p text:style-name="P250" loext:marker-style-name="T192"><text:span text:style-name="T192">Ye will not make impure marriages where love and health </text:span><text:span text:style-name="T1261">[</text:span><text:span text:style-name="T192">shalom</text:span><text:span text:style-name="T1288">26</text:span><text:span text:style-name="T1261">]</text:span><text:span text:style-name="T1289"><text:note text:id="ftn66" text:note-class="footnote"><text:note-citation>1</text:note-citation><text:note-body><text:p text:style-name="P47"><text:s/>“Be not unequally yoked together with unbelievers.” 1Cor 6:14</text:p></text:note-body></text:note></text:span><text:span text:style-name="T192"> are not, nor corrupt yourselves or any creature made pure by the Holy One.</text:span></text:p><text:p text:style-name="P249" loext:marker-style-name="T192"><text:span text:style-name="T192">Ye will not bear false witness against any nor willfully deceive any by a lie to hurt them. </text:span></text:p><text:p text:style-name="P249" loext:marker-style-name="T53"><text:span text:style-name="T192">Do not to others as ye desire that others should not do to you.</text:span></text:p></table:table-cell></table:table-row></table:table-header-rows></table:table></draw:text-box></draw:frame></text:p>
      </text:section>
      <text:section text:style-name="Sect1" text:name="Section4">
        <text:p text:style-name="P251" loext:marker-style-name="T1290"><text:span text:style-name="T1291">[shalom</text:span><text:span text:style-name="T1291"><text:note text:id="ftn67" text:note-class="footnote"><text:note-citation>27</text:note-citation><text:note-body><text:p text:style-name="P47"><text:s/>“Be not unequally yoked together with unbelievers.” 1Cor 6:14</text:p></text:note-body></text:note></text:span><text:span text:style-name="T1291">]</text:span><text:span text:style-name="T1290"> <text:s text:c="2"/>And when the Disciples heard these words, they smote upon their breasts, saying: </text:span></text:p>
        <text:p text:style-name="P252" loext:marker-style-name="T1292"><text:span text:style-name="T1290">“Wherein we have offended, O Elohíym, forgive us: and may your Love, Wisdom, and Truth within us, incline our hearts to love and keep this setapart Toráh.”</text:span><text:span text:style-name="T1293"/></text:p>
        <text:p text:style-name="P253" loext:marker-style-name="T1015"><text:span text:style-name="T1265">23 </text:span><text:span text:style-name="T1249">And Y'shúa said to them, “My yoke is equal and my burden light; If ye are willing to bear it, to you it will be easy</text:span><text:span text:style-name="T957">. </text:span><text:span text:style-name="T1249">Lay no other burden on those that enter into the kingdom, but only these necessary things</text:span><text:span text:style-name="T957">.</text:span><text:span text:style-name="T957"><text:note text:id="ftn68" text:note-class="footnote"><text:note-citation>28</text:note-citation><text:note-body><text:p text:style-name="P47"><text:s/>In the Didache, it is stated: “If you cannot do the whole law, do what you can.” Sha’ul said to slaves: “If you can be made free, do so.” 1 Cor 7:21</text:p></text:note-body></text:note></text:span><text:span text:style-name="T1250"> </text:span><text:span text:style-name="T428">24 </text:span><text:span text:style-name="T1249">This is the New Toráh to the Yisra</text:span><text:span text:style-name="T1269">é</text:span><text:span text:style-name="T1249">l of Elohíym, and the Toráh is within, for it is the Toráh of Love, and it is not new but ancient</text:span><text:span text:style-name="T957">. </text:span><text:span text:style-name="T1249">Take heed that ye add nothing to this Toráh, neither take anything from it</text:span><text:span text:style-name="T957">. </text:span><text:span text:style-name="T1268">Truly I say to you, they who believe and obey this Toráh shall be saved, and they who know and obey it not, shall remain lost</text:span><text:span text:style-name="T11">.</text:span><text:span text:style-name="T1015"> </text:span></text:p>
        <text:p text:style-name="P253" loext:marker-style-name="T957"><text:span text:style-name="T1265">25 </text:span><text:span text:style-name="T1249">But as in Adam all die so in </text:span><text:span text:style-name="T1294">Mashíakh</text:span><text:span text:style-name="T1249"> shall all be made alive. And the disobedient shall be purged through many fires; but they who persist shall descend and shall perish eternally</text:span><text:span text:style-name="T957">.” </text:span><text:span text:style-name="T1248">[The Eucharist on p. 37]</text:span></text:p>
        <text:p text:style-name="P196" loext:marker-style-name="T1250"><text:span text:style-name="T1265">26 </text:span><text:span text:style-name="T957">And as they came down from the mountain, </text:span><text:span text:style-name="T19">Y'shúa </text:span><text:span text:style-name="T957">charged them, saying, “Tell the vision to no man, until the Son of Man is risen from the dead.” </text:span><text:span text:style-name="T1265">27</text:span><text:span text:style-name="T1295"> </text:span><text:span text:style-name="T957">His Talmid</text:span><text:span text:style-name="T1262">í</text:span><text:span text:style-name="T957">m asked him, saying, “Why then do the Scribes say that </text:span><text:span text:style-name="T11">Eliy</text:span><text:span text:style-name="T17">á</text:span><text:span text:style-name="T11">hu</text:span><text:span text:style-name="T957"> must first come?” And Y'shúa answered and said to them, “</text:span><text:span text:style-name="T11">Eliy</text:span><text:span text:style-name="T17">á</text:span><text:span text:style-name="T11">hu</text:span><text:span text:style-name="T957"> truly shall first come and restore all things. <text:line-break/></text:span><text:span text:style-name="T1265">28</text:span><text:span text:style-name="T1295"> </text:span><text:span text:style-name="T957">But I say to you, that </text:span><text:span text:style-name="T11">Eliy</text:span><text:span text:style-name="T17">á</text:span><text:span text:style-name="T11">hu</text:span><text:span text:style-name="T957"> is come already, and they </text:span><text:span text:style-name="T1296">did </text:span><text:span text:style-name="T957">not </text:span><text:span text:style-name="T1296">know him</text:span><text:span text:style-name="T957">, but have done to him whatsoever they desired. Likewise, shall also the Son of Man suffer of them.” Then the Talmid</text:span><text:span text:style-name="T1262">í</text:span><text:span text:style-name="T957">m understood that he spoke to them of Yo</text:span><text:span text:style-name="T11">ḥ</text:span><text:span text:style-name="T957">an</text:span><text:span text:style-name="T17">á</text:span><text:span text:style-name="T957">n ha’Matḅ</text:span><text:span text:style-name="T1262">i</text:span><text:span text:style-name="T957">l </text:span><text:span text:style-name="T1261">(John the Baptist)</text:span><text:span text:style-name="T1297">.</text:span><text:span text:style-name="T1250"> </text:span></text:p>
        <text:p text:style-name="P211" loext:marker-style-name="T840"><text:span text:style-name="T957">Yo</text:span><text:span text:style-name="T11">ḥ</text:span><text:span text:style-name="T957">an</text:span><text:span text:style-name="T17">á</text:span><text:span text:style-name="T957">n had taught the people:</text:span><text:span text:style-name="T1250"> </text:span><text:span text:style-name="T841">Ght</text:span><text:span text:style-name="T843"> 7:6 <text:s/></text:span><text:span text:style-name="T1298">For I say to you, that Elohíym is able of these stones to raise up children to Aḅraham. And now also the axe is laid unto the root of the trees: every tree therefore which does not bring forth good fruit is hewn down and cast into the fire.” </text:span><text:span text:style-name="T1299">7 </text:span><text:span text:style-name="T1298">And the wealthier people asked him, saying, “What shall we do then?” He answered and said to them, “He that has two coats, let him impart to him that has none; and he that has food let him do likewise.” </text:span><text:span text:style-name="T1299">8 </text:span><text:span text:style-name="T1298">Then came also certain tax collectors to be baptized and said to him, “Master, what shall we do?” And he said to them, “Exact no more than that which is appointed you and be merciful after your power.” </text:span><text:span text:style-name="T1300">9 </text:span><text:span text:style-name="T1298">And the soldiers likewise demanded of him, saying, “And what shall we do?” And he said to them, “Do violence to no man, neither accuse any falsely; and be content with sufficient wages.”</text:span></text:p>
        <text:p text:style-name="P254" loext:marker-style-name="T1301"><text:soft-page-break/><text:span text:style-name="T1302">10 </text:span><text:bookmark-start text:name="And_to_all"/><text:span text:style-name="T1303">And to </text:span><text:bookmark-end text:name="And_to_all"/><text:span text:style-name="T1304">all</text:span><text:span text:style-name="T1303"> he spoke, saying, “Keep yourselves from blood and things strangled </text:span><text:span text:style-name="T1305">(butchered) </text:span><text:span text:style-name="T1303">and from dead bodies of birds and animals, and from all deeds of cruelty, and from all that is wrongly obtained; </text:span><text:span text:style-name="T1306">Do you think that</text:span><text:span text:style-name="T1303"> the blood of animals and birds will wash away sin! I tell you, No! Speak the Truth. Be just, be merciful </text:span><text:span text:style-name="T1307">to one another and to all creatures that live, and walk humbly with your </text:span><text:span text:style-name="T1303">Elohíym</text:span><text:span text:style-name="T1307">.”</text:span></text:p>
        <text:p text:style-name="P255" loext:marker-style-name="T1301"><text:span text:style-name="T1308">11</text:span><text:span text:style-name="T1309"> </text:span><text:span text:style-name="T1301">And as the people were in expectation, and all men mused in their hearts about Yoḥanán, whether he was the Mashíakh or not, Yoḥanán answered; saying to them all, “I indeed baptize you with water; but One mightier than I comes, the latchet of whose shoes I am not worthy to unloose. </text:span><text:span text:style-name="T1310">12</text:span><text:span text:style-name="T1301"> He shall also baptize you with water and with fire, whose fan is in his hand, and he will thoroughly purge his floor, and will gather the wheat into his garner; but the chaff he will burn with fire unquenchable.” And many other things in his exhortation he proclaimed to the people. </text:span></text:p>
        <text:p text:style-name="P196" loext:marker-style-name="T1081"><text:span text:style-name="T1010">Y'shúa said, “Therefore, every Sofér/Scribe trained in the Malḳúth ha’Shamáyim</text:span><text:span text:style-name="T1311"> </text:span><text:span text:style-name="T1076">is like a man who is a </text:span><text:span text:style-name="T1176">master of a </text:span><text:span text:style-name="T1076">house, who brin</text:span><text:span text:style-name="T1176">g</text:span><text:span text:style-name="T1076">s out of his treasure things new and old.</text:span><text:span text:style-name="T1176">”</text:span><text:span text:style-name="T1312"> </text:span><text:span text:style-name="T1313">Mt 13:52 </text:span></text:p>
        <text:p text:style-name="P256" loext:marker-style-name="T847"><text:span text:style-name="T847">Y'shúa was confirmed as “the one to come” – </text:span><text:span text:style-name="T839">The Firstborn, The Elect One, The Son of Man, That Prophet, The Netsár, The Tsemách,</text:span><text:span text:style-name="T853"> </text:span><text:span text:style-name="T1314">(Is. 42:1; 11:1; Is. 4:2; Zech. 3:8; Enoch 46:1)</text:span><text:span text:style-name="T1315">; </text:span><text:span text:style-name="T839">He was a Healer</text:span><text:span text:style-name="T853"> (Assayin - Nasarean-Essene-Nazirite;</text:span><text:span text:style-name="T1315"> Is. 58:12)</text:span><text:span text:style-name="T853">. </text:span><text:span text:style-name="T839">He revived the ancient Law from accumulated corruptions. He was The Netsar, and</text:span><text:span text:style-name="T847"> his followers were called: Netsarim</text:span><text:span text:style-name="T851"> (Nazoreans) </text:span><text:span text:style-name="T847">&amp; The-Way &amp; The Q’dosh</text:span><text:span text:style-name="T1316">í</text:span><text:span text:style-name="T847">m. “The Gospel of the Hebrews” aka “The Gospel of the Nazoreans” testified of him. And “The Gospel of the Holy Twelve” reads:</text:span></text:p>
        <text:p text:style-name="P257" loext:marker-style-name="T1317"><text:span text:style-name="T909">60:1 </text:span><text:span text:style-name="T1318">Then, Y'shúa spoke to the crowd, &amp; to his disciples, saying; </text:span><text:span text:style-name="T1317">[</text:span><text:span text:style-name="T1318">You have heard it said by them</text:span><text:span text:style-name="T1317">] </text:span><text:span text:style-name="T908">“The</text:span><text:span text:style-name="T1010"> Scribes </text:span><text:span text:style-name="T374">[of the Priests]</text:span><text:span text:style-name="T1010"> </text:span><text:span text:style-name="T908">&amp; the Pharisees </text:span><text:span text:style-name="T912">[</text:span><text:span text:style-name="T912"><text:note text:id="ftn69" text:note-class="endnote"><text:note-citation>xli</text:note-citation><text:note-body><text:p text:style-name="P240" loext:marker-style-name="T171"><text:span text:style-name="T1319"><text:s/></text:span><text:span text:style-name="T695">A</text:span><text:span text:style-name="T835">ccording to Talmudic sources</text:span><text:span text:style-name="T695">, the </text:span><text:span text:style-name="T930">Pharisees of the school of Shammai had gained control of the redacted (but basically normalized) Torah-Law of the Sadducees, which Y'sh</text:span><text:span text:style-name="T695">ú</text:span><text:span text:style-name="T930">a called, “your law”, in </text:span><text:span text:style-name="T709">Ght</text:span><text:span text:style-name="T930"> &amp; the Book of John. “Your law” refers to the </text:span><text:soft-page-break/><text:span text:style-name="T930">Samaritan, Judean, &amp; LXX Pentateuchs (the 5-Books of Moses) &amp; their other scriptures. These ultimately </text:span><text:span text:style-name="T636">derived from the original Noahic-Hebraic-Levitical Documents that were edited &amp; organized into its current form.</text:span><text:span text:style-name="T930"> “All that they </text:span><text:span text:style-name="T633">should</text:span><text:span text:style-name="T930"> say…” All must be analyzed, for there was a ‘cross-pollination’ of authentic ideas &amp; teachings that each group placed within their own traditions. “Beware of the leaven of the Pharisees &amp; the Sadducees &amp; of Herod[ians]. Mt 16:8; Mk 8:15; Lk 12:1; 1Cor. 5:8 We could add to that other groups that sprang up since then.</text:span></text:p></text:note-body></text:note></text:span><text:span text:style-name="T912">] </text:span><text:span text:style-name="T909">[now] </text:span><text:span text:style-name="T1318">sit in the ‘Seat of </text:span><text:span text:style-name="T1298">Moshéh’</text:span><text:span text:style-name="T1320"> </text:span><text:span text:style-name="T1321">[controlling the Temple &amp; Synagogues]</text:span><text:span text:style-name="T1322">;</text:span><text:span text:style-name="T1317"> </text:span><text:span text:style-name="T1318">All then, as much as they should say to you to guard, that guard &amp; practice.”</text:span><text:span text:style-name="T1317"> </text:span><text:span text:style-name="T1323">[</text:span><text:span text:style-name="T1324"><text:note text:id="ftn70" text:note-class="endnote"><text:note-citation>xlii</text:note-citation><text:note-body><text:p text:style-name="P241"><text:span text:style-name="T979"><text:s/></text:span><text:span text:style-name="T1325"><text:s/></text:span><text:span text:style-name="T1326">They themselves</text:span><text:span text:style-name="T1327"> were claiming authority over Judaism – this was not Y'shúa’s agreeing with them. It is one of “Ye have heard it said” sayings of Y'shúa. </text:span><text:span text:style-name="T1212">Given Y'shúa’s words elsewhere concerning them, this directive (as stated in Matt. 23) is odd unless interpreted correctly. It is to be noted, that the Shem Tov Hebrew “Matthew” manuscript reads “he” (referring to Moshéh) rather than “they” (the Scribes and Pharisees) and speaks of “their Takanot” (reforms, precedents &amp; traditions. See Isaiah 29:13 “commands of men”). Nevertheless, we should note that these would be Pharisees of the school of Shammai, rather than the school of Hillel. They returned to Hillel after 70 AD. Hillel was possibly an Essene. </text:span><text:span text:style-name="T1213">“Hillel and Menachem both believed in Hasidism and were in fact Essenes.”</text:span><text:span text:style-name="T1212"> Rav Harvey Falk in, </text:span><text:span text:style-name="T1213">Jesus the Pharisee, </text:span><text:span text:style-name="T1212">p. 52. Later, both houses were described as Pharisees, of one sort or another (See also </text:span><text:span text:style-name="T1328">Ght</text:span><text:span text:style-name="T1327"> </text:span><text:span text:style-name="T1212">43:10). </text:span><text:span text:style-name="T1327">“All that they </text:span><text:span text:style-name="T1326">should</text:span><text:span text:style-name="T1327"> say…” All must be analyzed, for along with “tares among the wheat” in their teachings, there was a ‘cross-pollination’ of ideas and authentic teachings also.</text:span></text:p></text:note-body></text:note></text:span><text:span text:style-name="T1323">] </text:span><text:span text:style-name="T1317"><text:s/></text:span><text:span text:style-name="T1329">But</text:span><text:span text:style-name="T1318"> </text:span><text:span text:style-name="T1317">[</text:span><text:span text:style-name="T1330">I say </text:span><text:span text:style-name="T1331">to you</text:span><text:span text:style-name="T1318">,</text:span><text:span text:style-name="T1317">]</text:span><text:span text:style-name="T1318"> y</text:span><text:span text:style-name="T1332">ou </text:span><text:span text:style-name="T1318">shall not practice according to their works </text:span><text:span text:style-name="T1333">[enactments]</text:span><text:span text:style-name="T1318">, for they talk Mosh</text:span><text:span text:style-name="T1298">é</text:span><text:span text:style-name="T1318">h &amp; do not do Mosh</text:span><text:span text:style-name="T1298">é</text:span><text:span text:style-name="T1318">h. Yes, </text:span><text:span text:style-name="T1317">[with such] </text:span><text:span text:style-name="T1318">they bind heavy burdens grievous to be borne &amp; lay them on men’s shoulders; But, they themselves will not move them with one of their fingers.</text:span></text:p>
        <text:p text:style-name="P257" loext:marker-style-name="T1317"><text:span text:style-name="T1334">2</text:span><text:span text:style-name="T1317"> </text:span><text:span text:style-name="T1318">Moreover, all their works they do for to be seen of men: they make broad their tefillin and enlarge the tsitsit of their garments, &amp; love the uppermost rooms at feasts, &amp; the chief seats in the synagogues, &amp; greetings in the markets, &amp; to be called of men, ‘Rabbi, Rabbi’.</text:span><text:span text:style-name="T1317"> </text:span><text:span text:style-name="T1334">3</text:span><text:span text:style-name="T1317"> </text:span><text:span text:style-name="T1318">But ye, do not desire to be called “Rabbi”: for one is your Rabbi, even Mashíakh; and all ye are brethren. And call not any</text:span><text:span text:style-name="T1317"> [such] </text:span><text:span text:style-name="T1318">one “Father” on earth, for on earth are fathers in the flesh only; but in the Heavens there is One who is your Father &amp; your Mother who has the Spirit of truth whom the world cannot receive. </text:span><text:span text:style-name="T1334">4 </text:span><text:span text:style-name="T1318">Neither desire ye to be called “Masters” for one is your Master, even Mashíakh. But they that are greatest among you shall be your ministers. And whosoever shall exalt themselves shall be abased; and they that are humble in themselves shall be exalted.</text:span><text:span text:style-name="T1317"> </text:span><text:span text:style-name="T1335">G</text:span><text:span text:style-name="T1336">ht</text:span><text:span text:style-name="T1337"> 60:1-4; </text:span><text:span text:style-name="T1089">Mt 23 </text:span><text:span text:style-name="T1338">[</text:span><text:span text:style-name="T1339"><text:note text:id="ftn71" text:note-class="endnote"><text:note-citation>xliii</text:note-citation><text:note-body><text:p text:style-name="P258" loext:marker-style-name="T171"><text:s/><text:span text:style-name="T1340">G</text:span><text:span text:style-name="T1341">ht</text:span><text:span text:style-name="T1342"> is </text:span><text:span text:style-name="T1343">an acronym</text:span><text:span text:style-name="T1038"> for </text:span><text:span text:style-name="T1344">The Gospel of the Holy Twelve,</text:span><text:span text:style-name="T1041"> </text:span><text:span text:style-name="T1038">aka,</text:span><text:span text:style-name="T1041"> The Gospel of the Perfect Life of the Yeshu-Marya.</text:span><text:span text:style-name="T1038"> Some have used the acronym, </text:span><text:span text:style-name="T1343">G12</text:span><text:span text:style-name="T1038">. It claims to be the original full Gospel written by the Apostle John &amp; authorized by the 12 Apostles. It is about the size of the gospels of Luke-Acts, Mark, Matthew, and John, containing familiar matters but much more. If the claim it makes is true, then it would be the true foundation of the “New Testament” that was hidden early on for safekeeping and not recovered and widely revealed from 1870 forward through Rev. G. J. R. Ouseley. If true, it can easily be seen as the source of the alternative forms of Essene belief-systems of the early followers of Y'shúa, which were described by their enemies—the developing “Orthodox Catholic” faith. </text:span></text:p><text:p text:style-name="P239"><text:span text:style-name="T1045"><text:s text:c="3"/>These early Jewish groups were called Nazoreans (Natzarim; Notzrim), Essenes, Ossayim, Nasareans, Ebionites, Elchasites, and others. But, the distinctives of these similar groups as described by their enemies who sought to blot them out, could easily be seen as originally sourced from the teachings contained in </text:span><text:span text:style-name="T1046">The Gospel of the Holy Twelve</text:span><text:span text:style-name="T1042">, (</text:span><text:span text:style-name="T1046">GHT</text:span><text:span text:style-name="T1042">).</text:span><text:span text:style-name="T1045"> Not a few of later church leaders expressed similar attitudes concerning eating flesh as the </text:span><text:span text:style-name="T1345">Ght</text:span><text:span text:style-name="T1045">. But all groups seem either to have lost or never had direct contact with the </text:span><text:span text:style-name="T1345">Ght</text:span><text:span text:style-name="T1346"> </text:span><text:span text:style-name="T1045">and/or strayed from it to one degree or another. The Catholics mirrored aspects of it that are lost to Protestants. Gnostics, such as the Manicheans, and 12</text:span><text:span text:style-name="T1347">th</text:span><text:span text:style-name="T1045"> Century Bogomils and Cathars of France, though maintaining various practices such as vegefruitarianism, strayed from the </text:span><text:span text:style-name="T1345">Ght</text:span><text:span text:style-name="T1346"> </text:span><text:span text:style-name="T1045">and developed some extremisms—that is, if we consider the descriptions of their enemies as reliable. (If their enemies persecuted and murdered them, even burnt them alive at the stake, obviously then, these murderers would have no qualms with also lying about them.)</text:span></text:p><text:p text:style-name="P239"><text:span text:style-name="T1045"><text:s text:c="3"/>So, we can then hypothesize about the development of the New Testament. From the life &amp; teachings of Y'shúa, there were created condensed Gospel versions that left out parts of his original Gospel (and/or parts of it were later edited out of them). For example, </text:span><text:span text:style-name="T1047">Luke</text:span><text:span text:style-name="T1045"> included only the Apostles in Jerusalem after the resurrection, leaving out their Galilean reunion with Y'shúa. Whereas, the gospels of </text:span><text:span text:style-name="T1047">Mark</text:span><text:span text:style-name="T1045">, </text:span><text:span text:style-name="T1047">Matthew</text:span><text:span text:style-name="T1045">, &amp; </text:span><text:span text:style-name="T1047">John</text:span><text:span text:style-name="T1045">, did the opposite by leaving out Jerusalem and included only Galilee. But the </text:span><text:span text:style-name="T1345">Ght</text:span><text:span text:style-name="T1346"> </text:span><text:span text:style-name="T1045">beautifully includes both Galilee &amp; Jerusalem. </text:span></text:p><text:p text:style-name="P239"><text:span text:style-name="T1045"><text:s text:c="3"/>One after the other in this basic order with each reacting to the previous one: </text:span><text:span text:style-name="T1046">Luke, Mark, Matthew, John</text:span><text:span text:style-name="T1045">. From these, the Apostle John created the </text:span><text:span text:style-name="T1345">Ght</text:span><text:span text:style-name="T1045">, embracing them but correcting their shortcomings. </text:span><text:span text:style-name="T1042">(Rather than Markan Priority espoused by many today for the Synoptic Gospel tradition, I believe in Lukan Priority—that Luke was the first gospel followed by Mark and then Matthew.)</text:span></text:p><text:p text:style-name="P239"><text:span text:style-name="T1045"><text:s text:c="3"/>With these things in mind, </text:span><text:span text:style-name="T1047">Mark</text:span><text:span text:style-name="T1045"> was created as a condensed &amp; redacted gospel using </text:span><text:span text:style-name="T1047">Luke’s</text:span><text:span text:style-name="T1045"> short gospel &amp; other witnesses. Then, an original </text:span><text:span text:style-name="T1047">Hebrew Mathew</text:span><text:span text:style-name="T1045"> expanded upon </text:span><text:span text:style-name="T1047">Mark</text:span><text:span text:style-name="T1045"> but without </text:span><text:span text:style-name="T1047">Luke</text:span><text:span text:style-name="T1045"> as a direct source. The original </text:span><text:span text:style-name="T1047">Matthew</text:span><text:span text:style-name="T1045">-like Hebrew Nazorean-Ebionite Gospel (witnessed by early church leaders) was later translated &amp; edited into the Greek</text:span><text:span text:style-name="T1047"> Matthew</text:span><text:span text:style-name="T1045"> that we have today. </text:span><text:span text:style-name="T1047">The Book of John</text:span><text:span text:style-name="T1045">, by its contents, stands in a category of its’ own. (It may have been his own previous shorter work before he wrote the </text:span><text:span text:style-name="T1345">Ght</text:span><text:span text:style-name="T1045">). These canonical gospels have some of their own supplemental and interpretive information. The internal testimony of the </text:span><text:span text:style-name="T1345">Ght</text:span><text:span text:style-name="T1346"> </text:span><text:span text:style-name="T1045">is that it was written by the Apostle John. It appears then, if true, that he harmonized &amp; redacted &amp; edited </text:span><text:span text:style-name="T1047">Luke</text:span><text:span text:style-name="T1045"> &amp; the first two chapters of </text:span><text:span text:style-name="T1047">Acts</text:span><text:span text:style-name="T1045">, </text:span><text:span text:style-name="T1047">Mark</text:span><text:span text:style-name="T1045">, </text:span><text:span text:style-name="T1047">Matthew</text:span><text:span text:style-name="T1045">, &amp; </text:span><text:span text:style-name="T1047">John</text:span><text:span text:style-name="T1045"> into the </text:span><text:span text:style-name="T1345">Ght</text:span><text:span text:style-name="T1045">. It can stand alone &amp; be used as the authoritative full Gospel with the others standing as corroborating witnesses. Picture </text:span><text:span text:style-name="T1345">Ght</text:span><text:span text:style-name="T1346"> </text:span><text:span text:style-name="T1045">followed by Acts and the rest of the New Testament. He may have known some of the works of the Apostle Sha’ul/Paul &amp; showed a few of his words rooted in the words of Y'shúa.</text:span></text:p><text:p text:style-name="P259"><text:span text:style-name="T1059"><text:s text:c="3"/>Some would call the </text:span><text:span text:style-name="T1348">Ght</text:span><text:span text:style-name="T1061"> </text:span><text:span text:style-name="T1349">—</text:span><text:span text:style-name="T1350">The Gospel of the Holy Twelve</text:span><text:span text:style-name="T1351">,</text:span><text:span text:style-name="T1059"> a fraud or even a “pious fraud”—a harmonization of the four gospels with supplemental materials and interpretations added by a skilled and creative Reverend Ouseley very familiar with such groups &amp; church history. Others accept it and his own testimony about it and consider that like a Prophet, he received it (as he himself testified) in dreams, visions, divine visitations and revelations. There are other stories, perhaps about similar works or recensions from it, having been recovered, brought back from India/Tibet and confiscated by the Vatican. Its’ beauty is found only (at this time) in its’ contents by reading it with openness and testing it by putting its’ teachings into practice.</text:span></text:p></text:note-body></text:note></text:span><text:span text:style-name="T1338">]</text:span><text:span text:style-name="T1352"> <text:s text:c="2"/></text:span></text:p>
        <text:p text:style-name="P260" loext:marker-style-name="T1353"><text:span text:style-name="T1010">“</text:span><text:span text:style-name="T1354">And</text:span><text:span text:style-name="T1355"> [in the Galilee] </text:span><text:span text:style-name="T958">Y'shúa </text:span><text:span text:style-name="T1354">came to the </text:span><text:span text:style-name="T908">talmidim</text:span><text:span text:style-name="T1354"> &amp; spoke to them, saying, "All authority has been given to me in the heavens and on the earth. Go</text:span><text:span text:style-name="T1356"> </text:span><text:span text:style-name="T1354">&amp; make </text:span><text:span text:style-name="T908">talmidím</text:span><text:span text:style-name="T1354"> from all nations, tavilling them </text:span><text:span text:style-name="T1357">in my name</text:span><text:span text:style-name="T1354">. And teach them to observe all things whatsoever I commanded you. And behold, I am with you until the end </text:span><text:span text:style-name="T1357">of the ages</text:span><text:span text:style-name="T1354">."</text:span><text:span text:style-name="T1358"> </text:span><text:span text:style-name="T1359">[</text:span><text:span text:style-name="T1360"><text:note text:id="ftn72" text:note-class="endnote"><text:note-citation>xliv</text:note-citation><text:note-body><text:p text:style-name="P261"><text:s/><text:span text:style-name="T1199">This appearance </text:span><text:span text:style-name="T1201">most likely occurred after the destruction of the Temple in 70 AD, sometime after they had escaped to </text:span><text:span text:style-name="T1202">Pella</text:span><text:span text:style-name="T1201">, and was edited in by someone later—even though, it was later presented in the Greek-Matthew as if it had occurred shortly after the resurrection. Notice that in Luke, Galilee is only highlighted in passing and their work in Jerusalem was focused upon (This contradiction is solved in </text:span><text:span text:style-name="T1361">Ght</text:span><text:span text:style-name="T1201">). Nor In the </text:span><text:span text:style-name="T1361">Ght</text:span><text:span text:style-name="T1201">, are these words (Mt 28:18-20) from Greek-Matthew recorded. The Ebionite “Hebrew-Matthew” Gospel was likely the foundation of the Greek Matthew. Note: In Scripture, precise chronology and events, at times, are condensed, merged, and reframed for particular reasons: for particular audiences and circumstances, and/or, for </text:span><text:soft-page-break/><text:span text:style-name="T1201">allegory—encoding and alluding to hidden and secret knowledge or information that the enlightened share with more advanced students. There is only a general chronological narrative, and it is not the focus.</text:span></text:p></text:note-body></text:note></text:span><text:span text:style-name="T1359">] </text:span><text:span text:style-name="T1362">M</text:span><text:span text:style-name="T1359">t 28:18-20 [</text:span><text:span text:style-name="T1360"><text:note text:id="ftn73" text:note-class="endnote"><text:note-citation>xlv</text:note-citation><text:note-body><text:p text:style-name="P262"><text:s/><text:span text:style-name="T1363">The Original Greek Matthew </text:span><text:span text:style-name="T1364">was</text:span><text:span text:style-name="T1365"> translated from the so-called, </text:span><text:span text:style-name="T1366">Hebrew Matthew of the Nazorean-Ebionites </text:span><text:span text:style-name="T1365">and then edited.</text:span></text:p></text:note-body></text:note></text:span><text:span text:style-name="T1359">] <text:s/></text:span><text:span text:style-name="T1367">“Truly, I say to you, this generation </text:span><text:span text:style-name="T1368">(</text:span><text:span text:style-name="T1369">AD </text:span><text:span text:style-name="T1368">30-70) </text:span><text:span text:style-name="T1367">shall not pass-away until all these things occur.</text:span><text:span text:style-name="T1370"> </text:span><text:span text:style-name="T1369">[—Those things described in Mt. 24:2-27.]</text:span><text:span text:style-name="T1368"> </text:span><text:span text:style-name="T1367">Heaven &amp; earth</text:span><text:span text:style-name="T1370"> </text:span><text:span text:style-name="T1368">[in its present state of corruption, eventually] </text:span><text:span text:style-name="T1367">shall pass-away</text:span><text:span text:style-name="T1370"> </text:span><text:span text:style-name="T1368">[as it says in 1Enoch 37—71]</text:span><text:span text:style-name="T1367">,</text:span><text:span text:style-name="T803"> </text:span><text:span text:style-name="T1367">but my words</text:span><text:span text:style-name="T1370"> </text:span><text:span text:style-name="T1367">shall not pass-away—B</text:span><text:span text:style-name="T1010">ut, of </text:span><text:span text:style-name="T1371">that</text:span><text:span text:style-name="T1010"> day &amp; hour</text:span><text:span text:style-name="T374"> </text:span><text:span text:style-name="T1358">[when the present form of heaven and earth will pass away,]</text:span><text:span text:style-name="T1158"> </text:span><text:span text:style-name="T1010">no one knows, not the angels of the heavens, but the All-Parent only.</text:span><text:span text:style-name="T1367">” </text:span><text:span text:style-name="T1372"><text:note text:id="ftn74" text:note-class="footnote"><text:note-citation>29</text:note-citation><text:note-body><text:p text:style-name="P47"><text:s/><text:span text:style-name="T1267">Ght</text:span><text:span text:style-name="T900"> 61:12; Mk 13:30-32 24:35; Rom. 8:18-23; Cf., Ps 72:5-7; Isa 51:6; 65:17; 66:22; Enoch 91:16 </text:span></text:p></text:note-body></text:note></text:span></text:p>
        <text:p text:style-name="P260" loext:marker-style-name="T1373"><text:span text:style-name="T1374">Enoch 45:3-6</text:span><text:span text:style-name="T1218"> </text:span><text:span text:style-name="T1010">“On that day, My Elect One will sit on the throne of glory and will try their works, and their places of rest will be without number. And their spirits will grow firm within them when they see My Elect Ones and</text:span><text:span text:style-name="T19"> </text:span><text:span text:style-name="T1010">those who have called upon My glorious name. </text:span><text:span text:style-name="T1354">And I will transform the heavens and make it an eternal blessing and light. And I will transform the earth also and make it a blessing and I will cause My Elect Ones to dwell upon it. But the sinners and evil-doers shall not set foot on it. For I have provided and satisfied My Righteous Ones with peace and have caused them to dwell before Me.</text:span><text:span text:style-name="T1290"> </text:span><text:span text:style-name="T1354">But for the sinners there is judgment impending with Me, so that I shall destroy them from the face of the earth.”</text:span><text:span text:style-name="T1373"> <text:s/>Mt. 25:31; Rev. 21:21, 27 <text:s/>The meek shall inherit the earth!</text:span></text:p>
        <text:p text:style-name="P263" loext:marker-style-name="T1373"/>
        <text:p text:style-name="P260" loext:marker-style-name="T1375"><text:span text:style-name="T1375">The Eucharist p. 37</text:span><text:span text:style-name="T1375"/></text:p>
        <table:table table:name="Table30" table:style-name="Table30">
          <table:table-column table:style-name="Table30.A"/>
          <table:table-row table:style-name="Table30.1">
            <table:table-cell table:style-name="Table30.A1" office:value-type="string">
              <text:p text:style-name="P264" loext:marker-style-name="T1376"><text:span text:style-name="T1377">Morning Shema Blessings</text:span><text:span text:style-name="T1378"> </text:span><text:span text:style-name="T1379"><text:s text:c="2"/>(Shacharit – Daily Morning Shema Blessings) </text:span><text:span text:style-name="T1380">1st Blessing Before Shema:</text:span><text:span text:style-name="T1381"> </text:span><text:span text:style-name="T1277">Barúḳ Attá, </text:span><text:span text:style-name="T1382">יהוה</text:span><text:span text:style-name="T1277"> Elohéynu, Méleḳ ha’Olám, who forms light and creates darkness, who makes peace and creates all, who illuminates the earth for those who inhabit it, with compassion, and in his </text:span><text:soft-page-break/><text:span text:style-name="T1277">goodness continuously renews the work of creation every day. How manifold are </text:span><text:span text:style-name="T315">y</text:span><text:span text:style-name="T1277">our works, </text:span><text:span text:style-name="T1382">יהוה</text:span><text:span text:style-name="T1277"> – <text:s/></text:span><text:span text:style-name="T315">y</text:span><text:span text:style-name="T1277">ou made them all with wisdom; the world is filled with </text:span><text:span text:style-name="T315">y</text:span><text:span text:style-name="T1277">our possessions. You alone are the King, the exalted One, since before time, who is praised, magnified and exalted from the beginning of days. Elohéy Olám! with </text:span><text:span text:style-name="T315">y</text:span><text:span text:style-name="T1277">our bountiful compassion, take pity on us—Master of our power, Rock of our strength, Shield of our deliverance, who is a strength for us…</text:span></text:p>
            </table:table-cell>
          </table:table-row>
          <table:table-row table:style-name="Table30.2">
            <table:table-cell table:style-name="Table30.A1" office:value-type="string">
              <text:p text:style-name="P56" loext:marker-style-name="T1383"><text:span text:style-name="T1384">א</text:span><text:span text:style-name="T1277"> <text:s/>Ĕl, who is </text:span><text:span text:style-name="T1384">ב</text:span><text:span text:style-name="T1277"> blessed, </text:span><text:span text:style-name="T1384">ג</text:span><text:span text:style-name="T1277"> great in </text:span><text:span text:style-name="T1384">ד </text:span><text:span text:style-name="T1277">knowledge, who </text:span><text:span text:style-name="T1384">ה</text:span><text:span text:style-name="T1277"> prepared </text:span><text:span text:style-name="T1384">ו</text:span><text:span text:style-name="T1277"> and made the</text:span></text:p>
              <text:p text:style-name="P56" loext:marker-style-name="T1383"><text:span text:style-name="T1384">ז</text:span><text:span text:style-name="T1277"> rays of the </text:span><text:span text:style-name="T1384">ח</text:span><text:span text:style-name="T1277"> sun; the </text:span><text:span text:style-name="T1384">ט</text:span><text:span text:style-name="T1277"> Good One </text:span><text:span text:style-name="T1384">י</text:span><text:span text:style-name="T1277"> formed </text:span><text:span text:style-name="T1384">כ</text:span><text:span text:style-name="T1277"> renown </text:span><text:span text:style-name="T1384">ל</text:span><text:span text:style-name="T1277"> for his name.</text:span></text:p>
              <text:p text:style-name="P56" loext:marker-style-name="T1383"><text:span text:style-name="T1384">מ</text:span><text:span text:style-name="T1277"> </text:span><text:span text:style-name="T1385">L</text:span><text:span text:style-name="T1277">uminaries you </text:span><text:span text:style-name="T1384">נ</text:span><text:span text:style-name="T1277"> set </text:span><text:span text:style-name="T1384">ס</text:span><text:span text:style-name="T1277"> encircling your </text:span><text:span text:style-name="T1384">ע</text:span><text:span text:style-name="T1277"> power; the </text:span><text:span text:style-name="T1384">פ</text:span><text:span text:style-name="T1277"> chiefs of your </text:span><text:span text:style-name="T1384">צ</text:span><text:span text:style-name="T1277"> armies,</text:span></text:p>
              <text:p text:style-name="P56" loext:marker-style-name="T1383"><text:span text:style-name="T1384">ק</text:span><text:span text:style-name="T1277"> Q’doshím, who </text:span><text:span text:style-name="T1384">ר</text:span><text:span text:style-name="T1277"> exalt the </text:span><text:span text:style-name="T1384">ש</text:span><text:span text:style-name="T1277"> Almighty, who </text:span><text:span text:style-name="T1384">ת</text:span><text:span text:style-name="T1277"> constantly relates the esteem</text:span></text:p>
              <text:p text:style-name="P56" loext:marker-style-name="T1386"><text:span text:style-name="T1277">of Ĕl and your Qedusháh. May you be blessed, </text:span><text:span text:style-name="T1387">יהוה</text:span><text:span text:style-name="T1277"> Elohéynu, <text:line-break/>in the heavens above and upon the earth below, for all your magnificent handiwork <text:line-break/>and for the luminaries that you formed—they will magnify you, </text:span><text:span text:style-name="T1388">Selah</text:span><text:span text:style-name="T1389">!</text:span></text:p>
            </table:table-cell>
          </table:table-row>
        </table:table>
        <text:p text:style-name="P211" loext:marker-style-name="T1390"><text:span text:style-name="T1390">May </text:span><text:span text:style-name="T976">y</text:span><text:span text:style-name="T1390">ou be eternally blessed, our protective Rock, our King, our Redeemer, Creator of the Q’doshím. May </text:span><text:span text:style-name="T976">y</text:span><text:span text:style-name="T1390">our name be praised forever, our King, who forms ministering angels, and whose ministering angels all stand in the heights of the universe and reverently proclaim loudly in unison words of the living Ĕl, King of the world. They are all beloved; they all are pure; they all are powerful; they all are qadosh; they all carry out with awe and reverence, the will of the One who possesses them. They all open their mouths with Qedusháh and Tahoráh, with song and music, and bless, praise, magnify, distinguish, revere, and accept the sovereignty of the name of Ĕl, the King, great, powerful and awesome, Qadósh Hu. They all accept upon themselves the yoke of the Heavenly Kingdom from one another, and they give consent to one another to distinguish their Creator in a serene spirit, with a clear expression and with pleasantness; all as one reverently proclaim </text:span><text:span text:style-name="T1391">Qedusháh</text:span><text:span text:style-name="T1390"> with reverence, and say with awe: </text:span></text:p>
        <text:p text:style-name="P211" loext:marker-style-name="T1392"><text:span text:style-name="T1393">Together:</text:span><text:span text:style-name="T1394"> </text:span><text:span text:style-name="T1395"><text:s text:c="4"/></text:span><text:span text:style-name="T1390">“Qadósh! Qadósh! Qadósh! </text:span><text:span text:style-name="T1396">יהוה</text:span><text:span text:style-name="T1390"> Tsavaót; Meló Ḳol-ha’Aréts Kevódo!”</text:span></text:p>
        <text:p text:style-name="P196" loext:marker-style-name="T1397"><text:span text:style-name="T1393">Hazon:</text:span><text:span text:style-name="T1398"> </text:span><text:span text:style-name="T1394"><text:s text:c="6"/></text:span><text:span text:style-name="T1390">And the Ofanim and Ḥayyot ha’qodésh soar with thunderous sound in response to the Seraphim; and opposite them</text:span><text:span text:style-name="T1399">selves</text:span><text:span text:style-name="T1390"> give praise and say:</text:span></text:p>
        <text:p text:style-name="P265" loext:marker-style-name="T1400"><text:span text:style-name="T1393">Together:</text:span><text:span text:style-name="T1394"> <text:s text:c="2"/></text:span><text:span text:style-name="T1395"><text:s/></text:span><text:span text:style-name="T1390">“Barúḳ Kavód </text:span><text:span text:style-name="T1396">יהוה</text:span><text:span text:style-name="T1390"> Mimqomó.”</text:span></text:p>
        <text:p text:style-name="P265" loext:marker-style-name="T1400"><text:span text:style-name="T1401">Hazon:</text:span><text:span text:style-name="T1402"> </text:span><text:span text:style-name="T1390">To the blessed Ĕl, will they offer pleasant melodies; to the King, the living and everlasting Ĕl, will they sing hymns and proclaim praises. For he alone is high and qadósh, performs mighty acts, makes new things, is Master of wars, sows righteousness, sprouts salvation, creates cures, is awesome in praises, is Master of wonders, who, in his goodness, renews every day and constantly the work of Creation, as is stated: “To the One who makes the great luminaries, for his kindness is forever.”</text:span><text:span text:style-name="T1394"> <text:s text:c="2"/></text:span></text:p>
        <text:p text:style-name="P196" loext:marker-style-name="T1403"><text:span text:style-name="T1393">Head Bow</text:span><text:span text:style-name="T1404"> </text:span><text:span text:style-name="T1405">Barúḳ Attá, </text:span><text:span text:style-name="T1406">יהוה</text:span><text:span text:style-name="T1405">, </text:span><text:bookmark-start text:name="RichViewCheckpoint52"/><text:span text:style-name="T1405">Yots</text:span><text:span text:style-name="T1407">éir HamOrót</text:span><text:bookmark-end text:name="RichViewCheckpoint52"/><text:span text:style-name="T1407"> </text:span><text:span text:style-name="T1408">(</text:span><text:span text:style-name="T1409">Who forms the luminaries)</text:span><text:span text:style-name="T1405">. </text:span><text:span text:style-name="T1410">2</text:span><text:span text:style-name="T1411">nd</text:span><text:span text:style-name="T1410"> Blessing Before Shema:</text:span><text:span text:style-name="T1394"> </text:span><text:span text:style-name="T1412"><text:line-break/></text:span><text:span text:style-name="T1390">With an eternal love have you loved us, </text:span><text:span text:style-name="T1396">יהוה</text:span><text:span text:style-name="T1390"> Elohéynu, with great and abundant compassion have you been kind to us </text:span><text:span text:style-name="T1412">[</text:span><text:span text:style-name="T1390">having chosen us in love in Mashíakh before the foundation of the world to </text:span><text:span text:style-name="T1413">be </text:span><text:span text:style-name="T1390">qadashím </text:span><text:span text:style-name="T1413">and </text:span><text:span text:style-name="T1390">tamím</text:span><text:span text:style-name="T1413"> before </text:span><text:span text:style-name="T1390">you.</text:span><text:span text:style-name="T1412">]</text:span><text:span text:style-name="T1390"> Aḅínu Malkéynu, for the sake of your great name, and for the sake of our fathers who trusted in you and whom you taught lifegiving precepts to do your will wholeheartedly, so should you be gracious to us, our </text:span><text:span text:style-name="T1413">F</text:span><text:span text:style-name="T1390">ather, the merciful </text:span><text:span text:style-name="T1413">F</text:span><text:span text:style-name="T1390">ather. Compassionate One! Please be compassionate with us and place comprehension into our hearts to comprehend, to discern, to hear, to study and to teach, to keep, to do and to fulfill all the words of the teachings of your Toráh, with love. Enlighten our eyes in your Toráh and bond our hearts with your Mitswóth and totally engross our hearts to love and to fear your name—</text:span><text:span text:style-name="T1399">so that</text:span><text:span text:style-name="T1390"> we should not be shamed nor humiliated, and let us not stumble, forever and ever. For it is in your qadósh name—the great, powerful, and awesome </text:span><text:span text:style-name="T1399">name</text:span><text:span text:style-name="T1390">—that we have placed our trust; may we rejoice and be happy in your yeshuáh. May your compassion, </text:span><text:span text:style-name="T1396">יהוה</text:span><text:span text:style-name="T1390"> Elohéynu, and your many kindnesses, never leave us, </text:span><text:span text:style-name="T1391">Selah</text:span><text:span text:style-name="T1390">, forever.</text:span><text:span text:style-name="T1414"> <text:s/></text:span></text:p>
        <text:p text:style-name="P196" loext:marker-style-name="T1415"><text:soft-page-break/><text:span text:style-name="T1416">Hazon:</text:span><text:span text:style-name="T1394"> </text:span><text:span text:style-name="T1390">Hurry and bring upon us blessing and peace, speedily, from the four corners of the entire earth. Break the yoke of the nations from our necks and quickly lead us proudly upright to our land. For you are Ĕl, who works yeshuót</text:span><text:span text:style-name="T1417">h</text:span><text:span text:style-name="T1390">, and you chose us from among all peoples and tongues, and you brought us close, our King, to your great name, with love, so that </text:span><text:span text:style-name="T1399">we might </text:span><text:span text:style-name="T1390">give thanks to you and proclaim your Oneness, and so that </text:span><text:span text:style-name="T1399">we might</text:span><text:span text:style-name="T1390"> fear and love your name. Barúḳ Attá, </text:span><text:span text:style-name="T1396">יהוה</text:span><text:span text:style-name="T1418">, HaBoḥeir BeAmó Yisraél BeÁhaváh</text:span><text:span text:style-name="T1390">.</text:span><text:span text:style-name="T1412"> </text:span></text:p>
        <text:p text:style-name="P266" loext:marker-style-name="T249"><draw:frame draw:style-name="fr6" draw:name="Frame11" text:anchor-type="paragraph" svg:x="-0.0035in" svg:y="0.0571in" svg:width="6.5591in" draw:z-index="8" loext:may-break-between-pages="true"><draw:text-box fo:min-height="0.0161in"><table:table table:name="Table31" table:style-name="Table31"><table:table-column table:style-name="Table31.A"/><table:table-column table:style-name="Table31.B"/><table:table-column table:style-name="Table31.C"/><table:table-row table:style-name="Table31.1"><table:table-cell table:style-name="Table31.A1" office:value-type="string"><text:p text:style-name="P56" loext:marker-style-name="T1419"><text:span text:style-name="T1420">Shema </text:span><text:span text:style-name="T1421">Yisraél</text:span><text:span text:style-name="T1422"> </text:span></text:p><text:p text:style-name="P267">Together: Deut 6:4-9</text:p></table:table-cell><table:table-cell table:style-name="Table31.B1" office:value-type="string"><text:p text:style-name="P212" loext:marker-style-name="T1423"><text:span text:style-name="T1424">שׁמ</text:span><text:span text:style-name="T1423">ע</text:span><text:span text:style-name="T1424"> ישׁראל </text:span><text:span text:style-name="T1425">יהוה</text:span><text:span text:style-name="T1426"> </text:span><text:span text:style-name="T1424">אלהינוּ </text:span><text:span text:style-name="T1425">יהוה</text:span><text:span text:style-name="T1426"> </text:span><text:span text:style-name="T1424">אח</text:span><text:span text:style-name="T1423">ד</text:span></text:p><text:p text:style-name="P56" loext:marker-style-name="T1427"><text:span text:style-name="T975">Shema </text:span><text:span text:style-name="T976">Yisraél, </text:span><text:span text:style-name="T1428">י</text:span><text:span text:style-name="T1429">הוה</text:span><text:span text:style-name="T933">, </text:span><text:span text:style-name="T976">Elohéynu </text:span><text:span text:style-name="T1425">יהוה</text:span><text:span text:style-name="T933"> Eḥaḍ.</text:span></text:p></table:table-cell><table:table-cell table:style-name="Table31.A1" office:value-type="string"><text:p text:style-name="P56"><text:span text:style-name="T1430">Hear, Yisraél: </text:span><text:span text:style-name="T1431">יהוה</text:span><text:span text:style-name="T1012"> </text:span><text:span text:style-name="T1430">is our </text:span><text:span text:style-name="T1432">Elohíym;</text:span><text:span text:style-name="T1433"> </text:span><text:span text:style-name="T1431">יהוה</text:span><text:span text:style-name="T1012"> </text:span><text:span text:style-name="T1430">is One. </text:span></text:p></table:table-cell></table:table-row><table:table-row table:style-name="Table31.2"><table:table-cell table:style-name="Table31.A1" office:value-type="string"><text:p text:style-name="P56"><text:span text:style-name="T1434">Said in undertone:</text:span><text:span text:style-name="T1430"> <text:s text:c="6"/></text:span><text:span text:style-name="T1435"><text:s/></text:span><text:span text:style-name="T1434">Except on YomKippur </text:span></text:p></table:table-cell><table:table-cell table:style-name="Table31.B1" office:value-type="string"><text:p text:style-name="P56"><text:span text:style-name="T1436">Softly:</text:span><text:span text:style-name="T724"> </text:span><text:span text:style-name="T976">Barúḳ Shem </text:span><text:span text:style-name="T975">Kavód; </text:span><text:span text:style-name="T976">Malḥuto LeOlam WaEd.</text:span></text:p></table:table-cell><table:table-cell table:style-name="Table31.A1" office:value-type="string"><text:p text:style-name="P56"><text:span text:style-name="T1437">Blessed is His esteemed Name</text:span><text:span text:style-name="T662">; </text:span><text:span text:style-name="T1437">His Kingdom is forever</text:span><text:span text:style-name="T662">.</text:span></text:p></table:table-cell></table:table-row></table:table></draw:text-box></draw:frame><text:span text:style-name="T16">You will love, </text:span><text:span text:style-name="T1438">י</text:span><text:span text:style-name="T1439">הוה</text:span><text:span text:style-name="T16">, Elohéyḳa, with all your lĕv (heart), with all your nefésh (soul), and with all your ma’ód </text:span><text:span text:style-name="T727">(your utmost)</text:span><text:span text:style-name="T16">.” “And you will love your neighbor as yourself.” <text:s/><text:line-break/>And “that Prophet”, Our Adón </text:span><text:span text:style-name="T979">Y'shúa,</text:span><text:span text:style-name="T16"> said, “On these mitsṿóth hangs all the Toráh and Nevi’ím.” <text:line-break/>“</text:span><text:span text:style-name="T249">And the sum of the Toráh is this—Do ye not to others as ye would not that others should do to you. <text:line-break/>Rather, “Do ye to others as ye desire that others should do to you.” </text:span></text:p>
        <text:p text:style-name="P268" loext:marker-style-name="T21"><text:span text:style-name="T21">…And Yo</text:span><text:span text:style-name="T1440">ḥ</text:span><text:span text:style-name="T21">anan ha’Matḅ</text:span><text:span text:style-name="T1441">í</text:span><text:span text:style-name="T21">l…</text:span><text:span text:style-name="T1442"> </text:span><text:span text:style-name="T1443">Malachi 4:5-6</text:span><text:span text:style-name="T1442"> </text:span><text:span text:style-name="T21">spoke to all, saying, “Keep yourselves from blood and things strangled</text:span><text:span text:style-name="T1442"> [butchered] </text:span><text:span text:style-name="T21">and from dead bodies of birds and animals, and from all deeds of cruelty, and from all that is wrongly obtained; </text:span><text:span text:style-name="T1444">Do you t</text:span><text:span text:style-name="T21">hink the blood of animals and birds will wash away sin! I tell you, No! Speak the Truth. Be just. </text:span><text:span text:style-name="T1444">B</text:span><text:span text:style-name="T21">e merciful </text:span><text:span text:style-name="T35">to one another and to all creatures that live, and walk humbly with your </text:span><text:span text:style-name="T21">Elohíym</text:span><text:span text:style-name="T35">.”</text:span></text:p>
        <text:p text:style-name="P269" loext:marker-style-name="T1012"><text:span text:style-name="T845">G</text:span><text:span text:style-name="T838">HT</text:span><text:span text:style-name="T845"> 75:8-14; 35:1-8; Lev. 19:18; Jub 7:20; 20:2; 36:4, 8; </text:span><text:span text:style-name="T658">Lk 6:27-38; </text:span><text:span text:style-name="T845">Jn 13:34; 15:9-17; 1 Jn 3:11; </text:span><text:span text:style-name="T658">Mt 22:40; Lk 10:27; </text:span><text:span text:style-name="T1445">G</text:span><text:span text:style-name="T1446">ht</text:span><text:span text:style-name="T658"> 17:10; 46</text:span></text:p>
        <text:p text:style-name="P256" loext:marker-style-name="T727"><text:span text:style-name="T16">Let these words that I command you today, </text:span><text:span text:style-name="T1447">[</text:span><text:span text:style-name="T1448">&amp; the words of that prophet who is to come</text:span><text:span text:style-name="T1447">] </text:span><text:span text:style-name="T16">be upon your lĕv (heart). You will teach them clearly to your children and speak of them while you sit in your home, while you travel on the road, when you retire and when you arise. Bind them like a sign upon your hand and they will be like ornaments between your eyes. Write them upon the doorposts of your home and on your gates.</text:span><text:span text:style-name="T727"> </text:span><text:span text:style-name="T827">May skip to </text:span><text:span text:style-name="T1449">&gt;&gt;&gt;&gt;</text:span></text:p>
        <text:p text:style-name="P270" loext:marker-style-name="T1450"/>
        <text:p text:style-name="P196" loext:marker-style-name="T727"><text:span text:style-name="T1451">Deut 11:13-21</text:span><text:span text:style-name="T1452"> </text:span><text:span text:style-name="T1453">וְהָיָה</text:span><text:span text:style-name="T134"> </text:span><text:span text:style-name="T16">And it </text:span><text:span text:style-name="T1454">is</text:span><text:span text:style-name="T1455">/</text:span><text:span text:style-name="T16">will be, if you will continually listen to my Mitswóth that I command you on this day, to love </text:span><text:span text:style-name="T1438">י</text:span><text:span text:style-name="T1439">הוה</text:span><text:span text:style-name="T964"> </text:span><text:span text:style-name="T16">Elohéyḳa, and to serve him with all your lĕv and with all your nefésh, then I will send rain for your land in its proper season—the early rain and the late rain; and you will gather in your </text:span><text:span text:style-name="T1456">grain</text:span><text:span text:style-name="T16">, your </text:span><text:span text:style-name="T1456">wine</text:span><text:span text:style-name="T16"> and your </text:span><text:span text:style-name="T1456">oil</text:span><text:span text:style-name="T16">. And I will also give grass in your field for your cattle, and you will eat and be satisfied. Take heed lest your heart be seduced, and you turn away and worship alien elohíym and prostrate yourselves before them. </text:span><text:span text:style-name="T1457">For then</text:span><text:span text:style-name="T1456"> the wrath of </text:span><text:span text:style-name="T1458"><text:s/></text:span><text:span text:style-name="T1459">י</text:span><text:span text:style-name="T1460">הוה</text:span><text:span text:style-name="T1456"> will ignite against you and he will stop up the heavens so that there will be no rain, and the earth will not give forth its yield; and you will quickly perish from the good land, which </text:span><text:span text:style-name="T1459">י</text:span><text:span text:style-name="T1460">הוה</text:span><text:span text:style-name="T1456"> has given you</text:span><text:span text:style-name="T16">. You will put these words of mine upon your lĕv and upon your nefésh and bind them as a sign upon your </text:span><text:span text:style-name="T1456">hand</text:span><text:span text:style-name="T16"> and as ornaments between your </text:span><text:span text:style-name="T1456">eyes</text:span><text:span text:style-name="T16">. You will teach them to your children to speak about them while you sit in your home, while you travel on the road, when you retire and when you arise. You will write them on the doorposts of your home and on your gates. </text:span><text:span text:style-name="T727"><text:s/></text:span><text:span text:style-name="T1461">&gt;&gt;&gt;&gt;</text:span><text:span text:style-name="T16">Do all this so that your days will be prolonged—as well as the days of your children—on the land that</text:span><text:span text:style-name="T1462"> </text:span><text:span text:style-name="T1438">י</text:span><text:span text:style-name="T1439">הוה</text:span><text:span text:style-name="T16"> swore to your fathers to give to them—like the days of the heavens over the earth. </text:span><text:span text:style-name="T827">(Skip Numbers 15:37-41 if one has already read it.)</text:span></text:p>
        <text:p text:style-name="P213" loext:marker-style-name="T661"><text:span text:style-name="T1451">Num. 15:37-41</text:span><text:span text:style-name="T844"> <text:s text:c="2"/></text:span><text:span text:style-name="T1463"><text:s/></text:span><text:span text:style-name="T1464"><text:s/></text:span><text:span text:style-name="T1438">י</text:span><text:span text:style-name="T1439">הוה</text:span><text:span text:style-name="T964"> s</text:span><text:span text:style-name="T16">poke to Moshéh, saying: Speak to </text:span><text:span text:style-name="T976">B’né</text:span><text:span text:style-name="T1465"> </text:span><text:span text:style-name="T16">Yi-s’ra-él and say to them that they must make for themselves </text:span><text:span text:style-name="T1456">Tsitsíth</text:span><text:span text:style-name="T16"> upon the corners of their garments throughout their generations. And they must place on the </text:span><text:span text:style-name="T1456">Tsitsíth</text:span><text:span text:style-name="T16"> of </text:span><text:span text:style-name="T854">each </text:span><text:span text:style-name="T16">corner a strand of blue. This will serve for you as </text:span><text:span text:style-name="T1456">Tsitsíth</text:span><text:span text:style-name="T16"> </text:span><text:span text:style-name="T854">so that</text:span><text:span text:style-name="T16"> you will see it and remember all the Mitswóth of </text:span><text:span text:style-name="T1396">יהוה</text:span><text:span text:style-name="T964">, </text:span><text:span text:style-name="T16">and do them, and so that you will not stray after your heart and after your eyes, after which you are inclined to </text:span><text:span text:style-name="T1456">turn</text:span><text:span text:style-name="T16">. </text:span><text:span text:style-name="T854">Look at them</text:span><text:span text:style-name="T16"> so that you will remember and do all my Mitswóth and thereby be Q’doshím before your Elohíym. I am </text:span><text:span text:style-name="T1396">יהוה</text:span><text:span text:style-name="T16"> Elohéyḳem, who brought you out of the land of Mitsrayím to be Elohíym to you.</text:span><text:span text:style-name="T661"> </text:span></text:p>
        <text:p text:style-name="P196" loext:marker-style-name="T653"><text:soft-page-break/><text:span text:style-name="T1466">… </text:span><text:span text:style-name="T1467">יהוה</text:span><text:span text:style-name="T1466"> your Elohíym will raise up to you a prophet from the midst of you, of your brothers, like me. You shall listen to him… I will require it.</text:span><text:span text:style-name="T39"> </text:span><text:span text:style-name="T653">Dt 18:15-19;</text:span><text:span text:style-name="T654"> </text:span><text:span text:style-name="T1468">G</text:span><text:span text:style-name="T1469">ht</text:span><text:span text:style-name="T654"> 46; </text:span><text:span text:style-name="T653">Acts 3:22; 7:37; John 1:21; 6:14; 7:40; </text:span><text:span text:style-name="T1468">G</text:span><text:span text:style-name="T1469">ht</text:span><text:span text:style-name="T654"> </text:span><text:span text:style-name="T653">46 </text:span></text:p>
        <text:p text:style-name="P196" loext:marker-style-name="T1470"><text:span text:style-name="T1471">Shacharit:</text:span><text:span text:style-name="T1472"> Qahal:</text:span><text:span text:style-name="T1473"> <text:s text:c="2"/></text:span><text:span text:style-name="T1383">I am </text:span><text:span text:style-name="T1474">יהוה</text:span><text:span text:style-name="T1475">, </text:span><text:span text:style-name="T1383">Elohéyḳem.</text:span></text:p>
        <text:p text:style-name="P271" loext:marker-style-name="T1476"><text:span text:style-name="T1472">Ḥazon:</text:span><text:span text:style-name="T1473"> </text:span><text:span text:style-name="T1477">יהוה</text:span><text:span text:style-name="T1476"> </text:span><text:span text:style-name="T1383">Elohéyḳem Eméth</text:span><text:span text:style-name="T1475"> </text:span><text:span text:style-name="T1383">&amp; this thing to us is established, right, everlasting, righteous, <text:s/>trustworthy, beloved, dear, desirable, pleasant, awesome, powerful, established, accepted, good &amp; beautiful forever and ever.</text:span><text:span text:style-name="T1476"> </text:span></text:p>
        <text:p text:style-name="P271" loext:marker-style-name="T1383"><text:span text:style-name="T1478">EMETH</text:span><text:span text:style-name="T1383"> – It is true that the Ĕl of the world is our King, the Rock of Ya</text:span><text:span text:style-name="T541">'</text:span><text:span text:style-name="T1383">aqóḅ and the shield of our salvation. For every generation he endures, and his name endures, and his Throne is established, and his reign and faithfulness endure forever. His words are alive and enduring, trustworthy and desirable </text:span><text:span text:style-name="T1479">forever</text:span><text:span text:style-name="T1383"> and for all eternity—for our fathers, for us and for our children, for our generations and for all the generations of the seed of Yisraél, Your servants. For the earlier and later it is a good and everlasting thing, with truth and faithfulness, an immutable law. </text:span><text:span text:style-name="T1478">EMETH</text:span><text:span text:style-name="T1383"> – It is true that it is you who are, </text:span><text:span text:style-name="T1474">יהוה</text:span><text:span text:style-name="T1383"> Elohéynu, and Elohíym of our forefathers, our King, King of our forefathers, the One who formed us, the Rock of our salvation. “Our Redeemer and Rescuer” has always been your name, and we have no other Elohíym but you; </text:span><text:span text:style-name="T1480">SELAH</text:span><text:span text:style-name="T1481">!</text:span><text:span text:style-name="T1478"> </text:span><text:span text:style-name="T1383"><text:s text:c="4"/>The help of our fathers have you always been—a shield and a savior for them and for their children after them, in every generation. In the height of the universe is your abode, while your laws and righteousness </text:span><text:span text:style-name="T1482">extend </text:span><text:span text:style-name="T1383">to the ends of the earth. </text:span><text:span text:style-name="T1478">EMETH</text:span><text:span text:style-name="T1383"> – It is true that fortunate is the man who abides by your Mitswóth, and your Toráh and Word he sets upon his heart. </text:span><text:span text:style-name="T1478">EMETH</text:span><text:span text:style-name="T1383"> – It is true that it is you who are Master to your people, and a powerful King to champion their cause—for fathers and sons. </text:span><text:span text:style-name="T1478">EMETH</text:span><text:span text:style-name="T1383"> – It is true that it is you who are first and that it is You who are last, and besides you we have no king who redeems and saves. </text:span><text:span text:style-name="T1478">EMETH</text:span><text:span text:style-name="T1383"> – It is true that you redeemed us from Mitsrayím, </text:span><text:span text:style-name="T1474">יהוה</text:span><text:span text:style-name="T1383"> Elohéynu — from a house of slaves did you redeem us. You slew all their firstborn but saved your firstborn, Yisraél. You split the Reed Sea for them, and you drowned the tyrants, while </text:span><text:span text:style-name="T1482">your </text:span><text:span text:style-name="T1383">beloved crossed the sea. The waters then covered their enemies </text:span><text:span text:style-name="T1482">so that</text:span><text:span text:style-name="T1383"> not one of them was left. For all this the beloved ones praised and exalted Ĕl, and the dear ones offered music, songs and praises, blessings and thanks to the King, Ĕl, living and everlasting—exalted and uplifted, great, and awesome—who lowers the arrogant to the ground, raises the meek to great heights, frees the imprisoned, redeems the humble, and helps the needy—he who answers his people, Yisraél, when they cry out to him. </text:span></text:p>
        <text:p text:style-name="P272" loext:marker-style-name="T1483"><text:span text:style-name="T1484">Stand for Amidah; Cover with Tallit; Take 3-Steps Back</text:span><text:span text:style-name="T1483"> </text:span></text:p>
        <text:p text:style-name="P271" loext:marker-style-name="T1485"><text:span text:style-name="T1383">Praises to Ĕl Elyon, our Redeemer, the Blessed One, who is blessed. Moshéh and B’néy</text:span><text:span text:style-name="T1486"> </text:span><text:span text:style-name="T1383">Yisraél raised their voices in song to you with great joy, and they all said:</text:span></text:p>
        <text:p text:style-name="P196" loext:marker-style-name="T1487"><text:span text:style-name="T1488">All</text:span><text:span text:style-name="T1489">:</text:span><text:span text:style-name="T1473"> </text:span><text:span text:style-name="T1383">Mi Kamoḳa Ba’Elim, </text:span><text:span text:style-name="T1474">יהוה</text:span><text:span text:style-name="T1383">? Mi Kamoḳa Nedar BaQodesh, Nora Tehil</text:span><text:span text:style-name="T1490">ó</text:span><text:span text:style-name="T1383">t</text:span><text:span text:style-name="T1491">h</text:span><text:span text:style-name="T1383">, Oseh Pele!</text:span><text:span text:style-name="T1476"> </text:span></text:p>
        <text:p text:style-name="P273" loext:marker-style-name="T1383"><text:span text:style-name="T1488">Ḥazon</text:span><text:span text:style-name="T1489">:</text:span><text:span text:style-name="T1473"> <text:s/></text:span><text:span text:style-name="T1492">T</text:span><text:span text:style-name="T1383">he redeemed sang a new song in praise of your great name by the seashore; </text:span></text:p>
        <text:p text:style-name="P196" loext:marker-style-name="T1383"><text:span text:style-name="T1383"><text:s text:c="14"/>all in unison gave thanks and accepted your Sovereignty, and they said:</text:span><text:span text:style-name="T1383"/></text:p>
        <text:p text:style-name="P196" loext:marker-style-name="T1386"><text:span text:style-name="T1488">All</text:span><text:span text:style-name="T1489">:</text:span><text:span text:style-name="T1473"> </text:span><text:span text:style-name="T1477">יהוה</text:span><text:span text:style-name="T513"> </text:span><text:span text:style-name="T1493">YiM’loḳ Le’Olam ṾaÉd. Ṿ’NéAmar: “Go’aléinu!</text:span><text:span text:style-name="T513"> </text:span><text:span text:style-name="T1477">יהוה</text:span><text:span text:style-name="T513"> </text:span><text:span text:style-name="T1493">Tsavaót Shemó, Qadósh Yisraél.” </text:span></text:p>
        <text:p text:style-name="P191" loext:marker-style-name="T1486"><text:span text:style-name="T1383">I saw</text:span><text:span text:style-name="T1486"> th</text:span><text:span text:style-name="T1383">e 144,000 standing on the</text:span><text:span text:style-name="T1486"> sea of glass </text:span><text:span text:style-name="T1383">who</text:span><text:span text:style-name="T1486"> had gotten </text:span></text:p>
        <text:p text:style-name="P274" loext:marker-style-name="T1494"><text:span text:style-name="T1486">the victory over the beast, his image, his mark, and over the number of his name</text:span><text:span text:style-name="T1383">;</text:span><text:span text:style-name="T1486"> </text:span><text:span text:style-name="T1383">Having </text:span><text:span text:style-name="T1486">harps</text:span><text:span text:style-name="T1383"> singing </text:span><text:span text:style-name="T1486">the song of Moshé</text:span><text:span text:style-name="T1383">h</text:span><text:span text:style-name="T1486"> and the song of the Lamb-</text:span><text:span text:style-name="T1383">Ram: ‘</text:span><text:span text:style-name="T1486">Great and marvelous are </text:span><text:span text:style-name="T1383">your</text:span><text:span text:style-name="T1486"> works, </text:span><text:span text:style-name="T1474">יהוה</text:span><text:span text:style-name="T1383"> Tsavaóth</text:span><text:span text:style-name="T1486">; just and true are </text:span><text:span text:style-name="T1383">your</text:span><text:span text:style-name="T1486"> ways, King of </text:span><text:span text:style-name="T1383">the Q’doshím</text:span><text:span text:style-name="T1486">.</text:span><text:span text:style-name="T1383"> </text:span><text:span text:style-name="T1486">Who </text:span><text:span text:style-name="T1383">will</text:span><text:span text:style-name="T1486"> not fear </text:span><text:span text:style-name="T1383">you</text:span><text:span text:style-name="T1486">,</text:span><text:span text:style-name="T1383"> </text:span><text:span text:style-name="T1474">יהוה</text:span><text:span text:style-name="T1486">, and </text:span><text:span text:style-name="T1383">honor your</text:span><text:span text:style-name="T1486"> name? for you </text:span><text:span text:style-name="T1383">alone</text:span><text:span text:style-name="T1486"> ar</text:span><text:span text:style-name="T1383">e</text:span><text:span text:style-name="T1486"> </text:span><text:span text:style-name="T1383">Qadósh</text:span><text:span text:style-name="T1486">: for all nations </text:span><text:span text:style-name="T1383">will</text:span><text:span text:style-name="T1486"> come and prostate before </text:span><text:span text:style-name="T1383">you</text:span><text:span text:style-name="T1486">; for </text:span><text:span text:style-name="T1383">Your</text:span><text:span text:style-name="T1486"> judgments are </text:span><text:span text:style-name="T1383">revealed</text:span><text:span text:style-name="T1486">.</text:span><text:span text:style-name="T1383">’” Rock of Yisraél, arise to the aid of all Yisraél and liberate, as you promised, the House of Yisraél and the House of Yahudáh. Barúḳ Attá, </text:span><text:span text:style-name="T1474">יהוה</text:span><text:span text:style-name="T1475">, </text:span><text:span text:style-name="T1383">Ga’ál Yisraél.</text:span></text:p>
        <text:p text:style-name="P274" loext:marker-style-name="T1494"><text:span text:style-name="T1495">Begin Amidah on Page 19 or 22.</text:span><text:span text:style-name="T1494"> </text:span></text:p>
        <text:p text:style-name="P275" loext:marker-style-name="T1496"><text:span text:style-name="T1496">Mincha - Afternoon toward Erev-Evening-Sundown </text:span></text:p>
        <text:p text:style-name="P276" loext:marker-style-name="T1497"><text:span text:style-name="T1497">A Psalm; Psalm 145 on Page 17 </text:span></text:p>
        <text:p text:style-name="P277" loext:marker-style-name="T1497"><text:span text:style-name="T1497">Begin Amidah Short Form or Long Form on Page 19 or 22 </text:span><text:span text:style-name="T1497"/></text:p>
        <text:p text:style-name="P278" loext:marker-style-name="T1498"/>
        <table:table table:name="Table32" table:style-name="Table32">
          <table:table-column table:style-name="Table32.A"/>
          <table:table-column table:style-name="Table32.B"/>
          <table:table-column table:style-name="Table32.C"/>
          <table:table-column table:style-name="Table32.D"/>
          <table:table-row table:style-name="Table32.1">
            <table:table-cell table:style-name="Table32.A1" table:number-columns-spanned="4" office:value-type="string">
              <text:p text:style-name="P56" loext:marker-style-name="T1499"><text:bookmark-start text:name="RichViewCheckpoint43"/><text:span text:style-name="T1500">Ashréi</text:span><text:bookmark-end text:name="RichViewCheckpoint43"/><text:span text:style-name="T1500"> – </text:span><text:span text:style-name="T1501">Psalm 84:4; 144:15 – 145; see Section II for </text:span><text:a xlink:type="simple" xlink:href="#RichViewCheckpoint18" text:style-name="ListLabel_20_69" text:visited-style-name="ListLabel_20_69"><text:span text:style-name="T1502">Hallel</text:span></text:a><text:span text:style-name="T1502">, p. 29 Shirat ha’Yam, p. 31</text:span></text:p>
            </table:table-cell>
            <table:covered-table-cell/>
            <table:covered-table-cell/>
            <table:covered-table-cell/>
          </table:table-row>
          <table:table-row table:style-name="Table32.2">
            <table:table-cell table:style-name="Table32.A2" table:number-columns-spanned="2" office:value-type="string">
              <text:p text:style-name="P6" loext:marker-style-name="T1503"><text:span text:style-name="T1504">Happy are those that </text:span><text:span text:style-name="T1503"/></text:p>
              <text:p text:style-name="P50" loext:marker-style-name="T1505"><text:span text:style-name="T1504">dwell in your house,</text:span><text:span text:style-name="T1506"/></text:p>
            </table:table-cell>
            <table:covered-table-cell/>
            <table:table-cell table:style-name="Table32.C2" office:value-type="string">
              <text:p text:style-name="P50" loext:marker-style-name="T1507"><text:span text:style-name="T40">Ashréi Yoshḅéi Ḅetéḳah,</text:span><text:span text:style-name="T1508"/></text:p>
            </table:table-cell>
            <table:table-cell table:style-name="Table32.D2" office:value-type="string">
              <text:p text:style-name="P279" loext:marker-style-name="T1509"><text:span text:style-name="T1510">אַשְׁרֵי יוֹשְׁבֵי בֵיתֶֽךָ,</text:span><text:span text:style-name="T1508"/></text:p>
            </table:table-cell>
          </table:table-row>
          <table:table-row table:style-name="Table32.1">
            <table:table-cell table:style-name="Table32.A3" table:number-columns-spanned="2" office:value-type="string">
              <text:p text:style-name="P50" loext:marker-style-name="T1505"><text:span text:style-name="T1504">Always they praise you, Selah.</text:span><text:span text:style-name="T1506"/></text:p>
            </table:table-cell>
            <table:covered-table-cell/>
            <table:table-cell table:style-name="Table32.C3" office:value-type="string">
              <text:p text:style-name="P50" loext:marker-style-name="T1507"><text:span text:style-name="T40">Od YeHáleluḳah Séla</text:span><text:span text:style-name="T1511">h</text:span><text:span text:style-name="T40">.</text:span></text:p>
            </table:table-cell>
            <table:table-cell table:style-name="Table32.D3" office:value-type="string">
              <text:p text:style-name="P279" loext:marker-style-name="T1509"><text:span text:style-name="T1510">עוֹד יְהַלְלֽוּךָ סֶּֽלָה.</text:span><text:span text:style-name="T1508"/></text:p>
            </table:table-cell>
          </table:table-row>
          <table:table-row table:style-name="Table32.4">
            <table:table-cell table:style-name="Table32.A4" table:number-columns-spanned="2" office:value-type="string">
              <text:p text:style-name="P6" loext:marker-style-name="T1503"><text:span text:style-name="T1504">Happy is the people</text:span><text:span text:style-name="T1503"/></text:p>
              <text:p text:style-name="P50" loext:marker-style-name="T1505"><text:span text:style-name="T1504">for whom this is so,</text:span><text:span text:style-name="T1506"/></text:p>
            </table:table-cell>
            <table:covered-table-cell/>
            <table:table-cell table:style-name="Table32.C4" office:value-type="string">
              <text:p text:style-name="P50" loext:marker-style-name="T1507"><text:span text:style-name="T40">Ashréi ha’Ám Shekáḳah Lo,</text:span><text:span text:style-name="T1508"/></text:p>
            </table:table-cell>
            <table:table-cell table:style-name="Table32.D4" office:value-type="string">
              <text:p text:style-name="P279" loext:marker-style-name="T1509"><text:span text:style-name="T1510">אַשְׁרֵי הָעָם שֶׁכָּֽכָה לּוֹ,</text:span><text:span text:style-name="T1508"/></text:p>
            </table:table-cell>
          </table:table-row>
          <table:table-row table:style-name="Table32.5">
            <table:table-cell table:style-name="Table32.A5" table:number-columns-spanned="2" office:value-type="string">
              <text:p text:style-name="P6" loext:marker-style-name="T1503"><text:span text:style-name="T1504">Happy the people whose</text:span><text:span text:style-name="T1503"/></text:p>
              <text:p text:style-name="P50" loext:marker-style-name="T1505"><text:span text:style-name="T1504">Elohíym is </text:span><text:span text:style-name="T1387">יהוה</text:span><text:span text:style-name="T1504">.</text:span></text:p>
            </table:table-cell>
            <table:covered-table-cell/>
            <table:table-cell table:style-name="Table32.C5" office:value-type="string">
              <text:p text:style-name="P56" loext:marker-style-name="T165"><text:span text:style-name="T40">Ashréi ha’Ám Shé </text:span><text:span text:style-name="T165"/></text:p>
              <text:p text:style-name="P50" loext:marker-style-name="T1507"><text:span text:style-name="T1387">יהוה</text:span><text:span text:style-name="T40"> Eloháiṿ.</text:span></text:p>
            </table:table-cell>
            <table:table-cell table:style-name="Table32.D5" office:value-type="string">
              <text:p text:style-name="P279" loext:marker-style-name="T1509"><text:span text:style-name="T1510">אַשְׁרֵי הָעָם שֶׁיהוה אֱלֹהָיו</text:span><text:span text:style-name="T1508"/></text:p>
            </table:table-cell>
          </table:table-row>
          <table:table-row table:style-name="Table32.6">
            <table:table-cell table:style-name="Table32.A1" table:number-columns-spanned="2" office:value-type="string">
              <text:p text:style-name="P56" loext:marker-style-name="T1512"><text:span text:style-name="T1513">Psalm 145</text:span><text:span text:style-name="T1514"> </text:span><text:span text:style-name="T1515"><text:s/>| <text:s/>A praise by </text:span><text:span text:style-name="T319">Daṿid</text:span><text:span text:style-name="T1515">.</text:span></text:p>
            </table:table-cell>
            <table:covered-table-cell/>
            <table:table-cell table:style-name="Table32.A1" office:value-type="string">
              <text:p text:style-name="P56" loext:marker-style-name="T1516"><text:span text:style-name="T40">Tehilá LeDavíd.</text:span><text:span text:style-name="T1516"/></text:p>
            </table:table-cell>
            <table:table-cell table:style-name="Table32.A1" office:value-type="string">
              <text:p text:style-name="P105" loext:marker-style-name="T1516"><text:span text:style-name="T1510">תְּהִלָּה לְדָוִד,</text:span><text:span text:style-name="T1516"/></text:p>
            </table:table-cell>
          </table:table-row>
          <table:table-row table:style-name="Table32.7">
            <table:table-cell table:style-name="Table32.A7" table:number-columns-spanned="2" office:value-type="string">
              <text:p text:style-name="P6" loext:marker-style-name="T1517"><text:span text:style-name="T1504">I exalt you, my Elohíym the King,</text:span></text:p>
            </table:table-cell>
            <table:covered-table-cell/>
            <table:table-cell table:style-name="Table32.A7" office:value-type="string">
              <text:p text:style-name="P56" loext:marker-style-name="T1516"><text:span text:style-name="T40">Aromimḳáh Elohái ha’Méleḳ,</text:span><text:span text:style-name="T1516"/></text:p>
            </table:table-cell>
            <table:table-cell table:style-name="Table32.A7" office:value-type="string">
              <text:p text:style-name="P105" loext:marker-style-name="T1516"><text:span text:style-name="T1518">אֲ</text:span><text:span text:style-name="T1510">רוֹמִמְךָ אֱלוֹהַי הַמֶּֽלֶךְ,</text:span></text:p>
            </table:table-cell>
          </table:table-row>
          <table:table-row table:style-name="Table32.8">
            <table:table-cell table:style-name="Table32.A8" table:number-columns-spanned="2" office:value-type="string">
              <text:p text:style-name="P56" loext:marker-style-name="T1517"><text:span text:style-name="T1504">And I bless your name forevermore.</text:span><text:span text:style-name="T1517"/></text:p>
            </table:table-cell>
            <table:covered-table-cell/>
            <table:table-cell table:style-name="Table32.C8" office:value-type="string">
              <text:p text:style-name="P56" loext:marker-style-name="T165"><text:span text:style-name="T40">Wá’Aḅáreḳah Shimḳáh</text:span><text:span text:style-name="T165"/></text:p>
              <text:p text:style-name="P56" loext:marker-style-name="T1516"><text:span text:style-name="T40">L’Olám Wa’Éd.</text:span><text:span text:style-name="T1516"/></text:p>
            </table:table-cell>
            <table:table-cell table:style-name="Table32.D8" office:value-type="string">
              <text:p text:style-name="P105" loext:marker-style-name="T1516"><text:span text:style-name="T1510">וַאֲבָרְכָה שִׁמְךָ לְעוֹלָם וָעֶד.</text:span><text:span text:style-name="T1516"/></text:p>
            </table:table-cell>
          </table:table-row>
          <table:table-row table:style-name="Table32.9">
            <table:table-cell table:style-name="Table32.A7" table:number-columns-spanned="2" office:value-type="string">
              <text:p text:style-name="P56" loext:marker-style-name="T1517"><text:span text:style-name="T1504">I bless you every day,</text:span><text:span text:style-name="T1517"/></text:p>
            </table:table-cell>
            <table:covered-table-cell/>
            <table:table-cell table:style-name="Table32.A7" office:value-type="string">
              <text:p text:style-name="P56" loext:marker-style-name="T1516"><text:span text:style-name="T40">BeḲól-Yom Aḅáreḳékah,</text:span><text:span text:style-name="T1516"/></text:p>
            </table:table-cell>
            <table:table-cell table:style-name="Table32.A7" office:value-type="string">
              <text:p text:style-name="P105" loext:marker-style-name="T1516"><text:span text:style-name="T1518">בְּ</text:span><text:span text:style-name="T1510">כָל יוֹם אֲבָרְכֶֽךָּ,</text:span></text:p>
            </table:table-cell>
          </table:table-row>
          <table:table-row table:style-name="Table32.8">
            <table:table-cell table:style-name="Table32.A10" table:number-columns-spanned="2" office:value-type="string">
              <text:p text:style-name="P56" loext:marker-style-name="T1517"><text:span text:style-name="T1504">And I praise your name forevermore.</text:span><text:span text:style-name="T1517"/></text:p>
            </table:table-cell>
            <table:covered-table-cell/>
            <table:table-cell table:style-name="Table32.C10" office:value-type="string">
              <text:p text:style-name="P56" loext:marker-style-name="T165"><text:span text:style-name="T40">Wá’A’Hálelah Shimḳáh</text:span><text:span text:style-name="T165"/></text:p>
              <text:p text:style-name="P56" loext:marker-style-name="T1516"><text:span text:style-name="T40">LeOlám Wa’éd.</text:span><text:span text:style-name="T1516"/></text:p>
            </table:table-cell>
            <table:table-cell table:style-name="Table32.D10" office:value-type="string">
              <text:p text:style-name="P105" loext:marker-style-name="T1516"><text:span text:style-name="T1510">וַאֲהַלְלָה שִׁמְךָ לְעוֹלָם וָעֶד.</text:span><text:span text:style-name="T1516"/></text:p>
            </table:table-cell>
          </table:table-row>
          <table:table-row table:style-name="Table32.8">
            <table:table-cell table:style-name="Table32.A7" table:number-columns-spanned="2" office:value-type="string">
              <text:p text:style-name="P6" loext:marker-style-name="T1503"><text:span text:style-name="T1387">יהוה</text:span><text:span text:style-name="T1504"> is great</text:span></text:p>
              <text:p text:style-name="P56" loext:marker-style-name="T1517"><text:span text:style-name="T1504">and exceedingly praised,</text:span><text:span text:style-name="T1517"/></text:p>
            </table:table-cell>
            <table:covered-table-cell/>
            <table:table-cell table:style-name="Table32.A7" office:value-type="string">
              <text:p text:style-name="P56" loext:marker-style-name="T165"><text:span text:style-name="T40">Gadól </text:span><text:span text:style-name="T1387">יהוה</text:span></text:p>
              <text:p text:style-name="P56" loext:marker-style-name="T1516"><text:span text:style-name="T40">Umhulál M’Ód,</text:span><text:span text:style-name="T1516"/></text:p>
            </table:table-cell>
            <table:table-cell table:style-name="Table32.A7" office:value-type="string">
              <text:p text:style-name="P105" loext:marker-style-name="T1516"><text:span text:style-name="T1518">גָּ</text:span><text:span text:style-name="T1510">דוֹל יהוה וּמְהֻלָּל מְאֹד,</text:span></text:p>
            </table:table-cell>
          </table:table-row>
          <table:table-row table:style-name="Table32.12">
            <table:table-cell table:style-name="Table32.A12" table:number-columns-spanned="2" office:value-type="string">
              <text:p text:style-name="P56" loext:marker-style-name="T1517"><text:span text:style-name="T1504">And his greatness is unsearchable.</text:span><text:span text:style-name="T1517"/></text:p>
            </table:table-cell>
            <table:covered-table-cell/>
            <table:table-cell table:style-name="Table32.C12" office:value-type="string">
              <text:p text:style-name="P56" loext:marker-style-name="T1516"><text:span text:style-name="T40">WeLiGedulató Ain Ḥéiqer.</text:span><text:span text:style-name="T1516"/></text:p>
            </table:table-cell>
            <table:table-cell table:style-name="Table32.D12" office:value-type="string">
              <text:p text:style-name="P105" loext:marker-style-name="T1516"><text:span text:style-name="T1510">וְלִגְדֻלָּתוֹ אֵין חֵֽקֶר.</text:span><text:span text:style-name="T1516"/></text:p>
            </table:table-cell>
          </table:table-row>
          <table:table-row table:style-name="Table32.9">
            <table:table-cell table:style-name="Table32.A7" table:number-columns-spanned="2" office:value-type="string">
              <text:p text:style-name="P6" loext:marker-style-name="T1517"><text:span text:style-name="T1504">Age to age will praise your deeds</text:span><text:span text:style-name="T1517"/></text:p>
            </table:table-cell>
            <table:covered-table-cell/>
            <table:table-cell table:style-name="Table32.A7" office:value-type="string">
              <text:p text:style-name="P56" loext:marker-style-name="T1516"><text:span text:style-name="T40">Dor LeDor Yeshabáḥ Má’Aséḳah,</text:span><text:span text:style-name="T1516"/></text:p>
            </table:table-cell>
            <table:table-cell table:style-name="Table32.A7" office:value-type="string">
              <text:p text:style-name="P105" loext:marker-style-name="T1516"><text:span text:style-name="T1518">דּ</text:span><text:span text:style-name="T1510">וֹר לְדוֹר יְשַׁבַּח מַעֲשֶֽׂיךָ,</text:span></text:p>
            </table:table-cell>
          </table:table-row>
          <table:table-row table:style-name="Table32.14">
            <table:table-cell table:style-name="Table32.A14" table:number-columns-spanned="2" office:value-type="string">
              <text:p text:style-name="P56" loext:marker-style-name="T1517"><text:span text:style-name="T1504">And declare your mightiness.</text:span><text:span text:style-name="T1517"/></text:p>
            </table:table-cell>
            <table:covered-table-cell/>
            <table:table-cell table:style-name="Table32.C14" office:value-type="string">
              <text:p text:style-name="P56" loext:marker-style-name="T1516"><text:span text:style-name="T40">U’Geḅurotéḳah Yagídu.</text:span><text:span text:style-name="T1516"/></text:p>
            </table:table-cell>
            <table:table-cell table:style-name="Table32.D14" office:value-type="string">
              <text:p text:style-name="P105" loext:marker-style-name="T1516"><text:span text:style-name="T1510">וּגְבוּרֹתֶֽיךָ יַגִּֽידוּ.</text:span><text:span text:style-name="T1516"/></text:p>
            </table:table-cell>
          </table:table-row>
          <table:table-row table:style-name="Table32.15">
            <table:table-cell table:style-name="Table32.A7" table:number-columns-spanned="2" office:value-type="string">
              <text:p text:style-name="P56" loext:marker-style-name="T1517"><text:span text:style-name="T1515">[</text:span><text:span text:style-name="T1504">Of</text:span><text:span text:style-name="T1515">]</text:span><text:span text:style-name="T1504"> the brilliance and the esteem of your majesty,</text:span></text:p>
            </table:table-cell>
            <table:covered-table-cell/>
            <table:table-cell table:style-name="Table32.A7" office:value-type="string">
              <text:p text:style-name="P56" loext:marker-style-name="T1516"><text:span text:style-name="T40">Hadár Keḅód Hodéḳah,</text:span><text:span text:style-name="T1516"/></text:p>
            </table:table-cell>
            <table:table-cell table:style-name="Table32.A7" office:value-type="string">
              <text:p text:style-name="P105" loext:marker-style-name="T1516"><text:span text:style-name="T1518">הֲ</text:span><text:span text:style-name="T1510">דַר כְּבוֹד הוֹדֶֽךָ,</text:span></text:p>
            </table:table-cell>
          </table:table-row>
          <table:table-row table:style-name="Table32.8">
            <table:table-cell table:style-name="Table32.A16" table:number-columns-spanned="2" office:value-type="string">
              <text:p text:style-name="P6" loext:marker-style-name="T1503"><text:span text:style-name="T1504">And </text:span><text:span text:style-name="T1515">[</text:span><text:span text:style-name="T1504">of</text:span><text:span text:style-name="T1515">]</text:span><text:span text:style-name="T1504"> your wondrous acts</text:span></text:p>
              <text:p text:style-name="P56" loext:marker-style-name="T1517"><text:span text:style-name="T1504">I will speak.</text:span><text:span text:style-name="T1517"/></text:p>
            </table:table-cell>
            <table:covered-table-cell/>
            <table:table-cell table:style-name="Table32.C16" office:value-type="string">
              <text:p text:style-name="P56" loext:marker-style-name="T165"><text:span text:style-name="T40">W’Di</text:span><text:span text:style-name="T1519">ḅ</text:span><text:span text:style-name="T40">réi Nifleotéḳah</text:span></text:p>
              <text:p text:style-name="P56" loext:marker-style-name="T1516"><text:span text:style-name="T40">Asíḥah.</text:span><text:span text:style-name="T1516"/></text:p>
            </table:table-cell>
            <table:table-cell table:style-name="Table32.D16" office:value-type="string">
              <text:p text:style-name="P105" loext:marker-style-name="T1516"><text:span text:style-name="T1510">וְדִבְרֵי נִפְלְאֹתֶֽיךָ אָשִֽׂיחָה.</text:span><text:span text:style-name="T1516"/></text:p>
            </table:table-cell>
          </table:table-row>
          <table:table-row table:style-name="Table32.17">
            <table:table-cell table:style-name="Table32.A7" table:number-columns-spanned="2" office:value-type="string">
              <text:p text:style-name="P56" loext:marker-style-name="T1517"><text:span text:style-name="T1504">Of the might of your awesome deeds they will speak,</text:span><text:span text:style-name="T1517"/></text:p>
            </table:table-cell>
            <table:covered-table-cell/>
            <table:table-cell table:style-name="Table32.A7" office:value-type="string">
              <text:p text:style-name="P56" loext:marker-style-name="T1516"><text:span text:style-name="T40">Wé’Ezúz Norotéḳah Yoméiru,</text:span><text:span text:style-name="T1516"/></text:p>
            </table:table-cell>
            <table:table-cell table:style-name="Table32.A7" office:value-type="string">
              <text:p text:style-name="P105" loext:marker-style-name="T1516"><text:span text:style-name="T1518">וֶ</text:span><text:span text:style-name="T1510">עֱזוּז נוֹרְאוֹתֶֽיךָ יֹאמֵֽרוּ,</text:span></text:p>
            </table:table-cell>
          </table:table-row>
          <table:table-row table:style-name="Table32.7">
            <table:table-cell table:style-name="Table32.A18" table:number-columns-spanned="2" office:value-type="string">
              <text:p text:style-name="P56" loext:marker-style-name="T1517"><text:span text:style-name="T1504">And your greatness, I will relate.</text:span><text:span text:style-name="T1517"/></text:p>
            </table:table-cell>
            <table:covered-table-cell/>
            <table:table-cell table:style-name="Table32.C18" office:value-type="string">
              <text:p text:style-name="P56" loext:marker-style-name="T1516"><text:span text:style-name="T40">U’G’duláteḳah Asaperénah.</text:span><text:span text:style-name="T1516"/></text:p>
            </table:table-cell>
            <table:table-cell table:style-name="Table32.D18" office:value-type="string">
              <text:p text:style-name="P105" loext:marker-style-name="T1516"><text:span text:style-name="T1510">וּגְדֻלָּתְךָ אֲסַפְּרֶֽנָּה.</text:span><text:span text:style-name="T1516"/></text:p>
            </table:table-cell>
          </table:table-row>
          <table:table-row table:style-name="Table32.19">
            <table:table-cell table:style-name="Table32.A7" table:number-columns-spanned="2" office:value-type="string">
              <text:p text:style-name="P56" loext:marker-style-name="T1517"><text:span text:style-name="T1504">Memory of your great goodness they bring forth,</text:span><text:span text:style-name="T1517"/></text:p>
            </table:table-cell>
            <table:covered-table-cell/>
            <table:table-cell table:style-name="Table32.A7" office:value-type="string">
              <text:p text:style-name="P56" loext:marker-style-name="T1516"><text:span text:style-name="T40">Zeḳér-Rav Tuḅeḳáh Yabí’u,</text:span><text:span text:style-name="T1516"/></text:p>
            </table:table-cell>
            <table:table-cell table:style-name="Table32.A7" office:value-type="string">
              <text:p text:style-name="P105" loext:marker-style-name="T1516"><text:span text:style-name="T1518">זֶֽ</text:span><text:span text:style-name="T1510">כֶר רַב טוּבְךָ יַבִּֽיעוּ,</text:span></text:p>
            </table:table-cell>
          </table:table-row>
          <table:table-row table:style-name="Table32.20">
            <table:table-cell table:style-name="Table32.A20" table:number-columns-spanned="2" office:value-type="string">
              <text:p text:style-name="P56" loext:marker-style-name="T1517"><text:span text:style-name="T1504">And your righteousness joyfully they sing.</text:span><text:span text:style-name="T1517"/></text:p>
            </table:table-cell>
            <table:covered-table-cell/>
            <table:table-cell table:style-name="Table32.C20" office:value-type="string">
              <text:p text:style-name="P56" loext:marker-style-name="T1516"><text:span text:style-name="T40">WeTsideqáteḳa Yeranéinu.</text:span><text:span text:style-name="T1516"/></text:p>
            </table:table-cell>
            <table:table-cell table:style-name="Table32.D20" office:value-type="string">
              <text:p text:style-name="P105" loext:marker-style-name="T1516"><text:span text:style-name="T1510">וְצִדְקָתְךָ יְרַנֵּֽנוּ.</text:span><text:span text:style-name="T1516"/></text:p>
            </table:table-cell>
          </table:table-row>
          <table:table-row table:style-name="Table32.7">
            <table:table-cell table:style-name="Table32.A7" table:number-columns-spanned="2" office:value-type="string">
              <text:p text:style-name="P56" loext:marker-style-name="T1517"><text:span text:style-name="T1387">יהוה</text:span><text:span text:style-name="T1504"> is gracious and compassionate,</text:span></text:p>
            </table:table-cell>
            <table:covered-table-cell/>
            <table:table-cell table:style-name="Table32.A7" office:value-type="string">
              <text:p text:style-name="P56" loext:marker-style-name="T1516"><text:span text:style-name="T40">Ḥanún ṾeRaḥúm </text:span><text:span text:style-name="T1387">יהוה</text:span><text:span text:style-name="T40">,</text:span></text:p>
            </table:table-cell>
            <table:table-cell table:style-name="Table32.A7" office:value-type="string">
              <text:p text:style-name="P105" loext:marker-style-name="T1516"><text:span text:style-name="T1518">חַ</text:span><text:span text:style-name="T1510">נּוּן וְרַחוּם יהוה,</text:span></text:p>
            </table:table-cell>
          </table:table-row>
          <table:table-row table:style-name="Table32.14">
            <table:table-cell table:style-name="Table32.A22" table:number-columns-spanned="2" office:value-type="string">
              <text:p text:style-name="P6" loext:marker-style-name="T1520"><text:span text:style-name="T1521">Slow to anger and great in kindness.</text:span><text:span text:style-name="T1520"/></text:p>
            </table:table-cell>
            <table:covered-table-cell/>
            <table:table-cell table:style-name="Table32.C22" office:value-type="string">
              <text:p text:style-name="P56" loext:marker-style-name="T1516"><text:span text:style-name="T40">Éreḳ Apáyim U’Gedól Ḥásed.</text:span><text:span text:style-name="T1516"/></text:p>
            </table:table-cell>
            <table:table-cell table:style-name="Table32.D22" office:value-type="string">
              <text:p text:style-name="P105" loext:marker-style-name="T1516"><text:span text:style-name="T1510">אֶֽרֶךְ אַפַּֽיִם וּגְדָל חָֽסֶד.</text:span><text:span text:style-name="T1516"/></text:p>
            </table:table-cell>
          </table:table-row>
          <table:table-row table:style-name="Table32.23">
            <table:table-cell table:style-name="Table32.A7" table:number-columns-spanned="2" office:value-type="string">
              <text:p text:style-name="P56" loext:marker-style-name="T1517"><text:span text:style-name="T1387">יהוה</text:span><text:span text:style-name="T1504"> is good to all,</text:span></text:p>
            </table:table-cell>
            <table:covered-table-cell/>
            <table:table-cell table:style-name="Table32.A7" office:value-type="string">
              <text:p text:style-name="P56" loext:marker-style-name="T1516"><text:span text:style-name="T40">Toḅ </text:span><text:span text:style-name="T1387">יהוה</text:span><text:span text:style-name="T40"> LaKól,</text:span></text:p>
            </table:table-cell>
            <table:table-cell table:style-name="Table32.A7" office:value-type="string">
              <text:p text:style-name="P105" loext:marker-style-name="T1516"><text:span text:style-name="T1518">ט</text:span><text:span text:style-name="T1510">וֹב יהוה לַכֹּל,</text:span></text:p>
            </table:table-cell>
          </table:table-row>
          <table:table-row table:style-name="Table32.7">
            <table:table-cell table:style-name="Table32.A24" table:number-columns-spanned="2" office:value-type="string">
              <text:p text:style-name="P6" loext:marker-style-name="T1516"><text:span text:style-name="T1522">And his compassion is on all his works.</text:span><text:span text:style-name="T1516"/></text:p>
            </table:table-cell>
            <table:covered-table-cell/>
            <table:table-cell table:style-name="Table32.C24" office:value-type="string">
              <text:p text:style-name="P56" loext:marker-style-name="T1516"><text:span text:style-name="T40">WeRáḥamaṿ Al Kól Má’asaṿ.</text:span><text:span text:style-name="T1516"/></text:p>
            </table:table-cell>
            <table:table-cell table:style-name="Table32.D24" office:value-type="string">
              <text:p text:style-name="P105" loext:marker-style-name="T1516"><text:span text:style-name="T1510">וְרַחֲמָיו עַל כָּל מַעֲשָׂיו.</text:span><text:span text:style-name="T1516"/></text:p>
            </table:table-cell>
          </table:table-row>
          <table:table-row table:style-name="Table32.6">
            <table:table-cell table:style-name="Table32.A7" table:number-columns-spanned="2" office:value-type="string">
              <text:p text:style-name="P56" loext:marker-style-name="T1517"><text:span text:style-name="T1504">All your works will praise you </text:span><text:span text:style-name="T1387">יהוה</text:span><text:span text:style-name="T1504">,</text:span></text:p>
            </table:table-cell>
            <table:covered-table-cell/>
            <table:table-cell table:style-name="Table32.A7" office:value-type="string">
              <text:p text:style-name="P56" loext:marker-style-name="T1516"><text:span text:style-name="T40">Yoduḳá </text:span><text:span text:style-name="T1387">יהוה</text:span><text:span text:style-name="T40"> Kol Má’aséḳah,</text:span></text:p>
            </table:table-cell>
            <table:table-cell table:style-name="Table32.A7" office:value-type="string">
              <text:p text:style-name="P105" loext:marker-style-name="T1516"><text:span text:style-name="T1518">י</text:span><text:span text:style-name="T1510">וֹדֽוּךָ יהוה כָּל מַעֲשֶֽׂיךָ,</text:span></text:p>
            </table:table-cell>
          </table:table-row>
          <text:soft-page-break/>
          <table:table-row table:style-name="Table32.7">
            <table:table-cell table:style-name="Table32.A26" table:number-columns-spanned="2" office:value-type="string">
              <text:p text:style-name="P6" loext:marker-style-name="T1517"><text:span text:style-name="T1504">And your kind ones will bless you.</text:span><text:span text:style-name="T1517"/></text:p>
            </table:table-cell>
            <table:covered-table-cell/>
            <table:table-cell table:style-name="Table32.C26" office:value-type="string">
              <text:p text:style-name="P56" loext:marker-style-name="T1516"><text:span text:style-name="T40">WáḤasidéḳa YeḄáreḳuḳah.</text:span><text:span text:style-name="T1516"/></text:p>
            </table:table-cell>
            <table:table-cell table:style-name="Table32.D26" office:value-type="string">
              <text:p text:style-name="P105" loext:marker-style-name="T1516"><text:span text:style-name="T1510">וַחֲסִידֶֽיךָ יְבָרְכֽוּכָה.</text:span><text:span text:style-name="T1516"/></text:p>
            </table:table-cell>
          </table:table-row>
          <table:table-row table:style-name="Table32.27">
            <table:table-cell table:style-name="Table32.A7" table:number-columns-spanned="2" office:value-type="string">
              <text:p text:style-name="P6" loext:marker-style-name="T1503"><text:span text:style-name="T1504">Speaking of the renown of</text:span><text:span text:style-name="T1503"/></text:p>
              <text:p text:style-name="P56" loext:marker-style-name="T1517"><text:span text:style-name="T1504">your kingdom,</text:span><text:span text:style-name="T1517"/></text:p>
            </table:table-cell>
            <table:covered-table-cell/>
            <table:table-cell table:style-name="Table32.A7" office:value-type="string">
              <text:p text:style-name="P56" loext:marker-style-name="T1516"><text:span text:style-name="T40">Keḅód Malḳuteḳáh Yoméiru,</text:span><text:span text:style-name="T1516"/></text:p>
            </table:table-cell>
            <table:table-cell table:style-name="Table32.A7" office:value-type="string">
              <text:p text:style-name="P105" loext:marker-style-name="T1516"><text:span text:style-name="T1518">כְּ</text:span><text:span text:style-name="T1510">בוֹד מַלְכוּתְךָ יֹאמֵֽרוּ,</text:span></text:p>
            </table:table-cell>
          </table:table-row>
          <table:table-row table:style-name="Table32.12">
            <table:table-cell table:style-name="Table32.A28" table:number-columns-spanned="2" office:value-type="string">
              <text:p text:style-name="P56" loext:marker-style-name="T1517"><text:span text:style-name="T1504">And talking of your greatness.</text:span><text:span text:style-name="T1517"/></text:p>
            </table:table-cell>
            <table:covered-table-cell/>
            <table:table-cell table:style-name="Table32.C28" office:value-type="string">
              <text:p text:style-name="P56" loext:marker-style-name="T1516"><text:span text:style-name="T40">U’Geḅuratéḳah YeDabéiru.</text:span><text:span text:style-name="T1516"/></text:p>
            </table:table-cell>
            <table:table-cell table:style-name="Table32.D28" office:value-type="string">
              <text:p text:style-name="P105" loext:marker-style-name="T1516"><text:span text:style-name="T1510">וּגְבוּרָתְךָ יְדַבֵּֽרוּ.</text:span><text:span text:style-name="T1516"/></text:p>
            </table:table-cell>
          </table:table-row>
          <table:table-row table:style-name="Table32.29">
            <table:table-cell table:style-name="Table32.A7" table:number-columns-spanned="2" office:value-type="string">
              <text:p text:style-name="P56" loext:marker-style-name="T1517"><text:span text:style-name="T1504">To make known his might to the sons of Adam,</text:span><text:span text:style-name="T1517"/></text:p>
            </table:table-cell>
            <table:covered-table-cell/>
            <table:table-cell table:style-name="Table32.A7" office:value-type="string">
              <text:p text:style-name="P56" loext:marker-style-name="T165"><text:span text:style-name="T40">Lehodí’a LiḄenéy</text:span><text:span text:style-name="T165"/></text:p>
              <text:p text:style-name="P56" loext:marker-style-name="T1516"><text:span text:style-name="T40">HáAdam Geḅurotáṿ,</text:span><text:span text:style-name="T1516"/></text:p>
            </table:table-cell>
            <table:table-cell table:style-name="Table32.A7" office:value-type="string">
              <text:p text:style-name="P105" loext:marker-style-name="T1516"><text:span text:style-name="T1518">לְ</text:span><text:span text:style-name="T1510">הוֹדִֽיעַ לִבְנֵי הָאָדָם גְּבוּרֹתָיו,</text:span></text:p>
            </table:table-cell>
          </table:table-row>
          <table:table-row table:style-name="Table32.30">
            <table:table-cell table:style-name="Table32.A30" table:number-columns-spanned="2" office:value-type="string">
              <text:p text:style-name="P6" loext:marker-style-name="T1503"><text:span text:style-name="T1504">And the renown of his </text:span><text:span text:style-name="T1503"/></text:p>
              <text:p text:style-name="P56" loext:marker-style-name="T1517"><text:span text:style-name="T1504">majestic kingdom.</text:span><text:span text:style-name="T1517"/></text:p>
            </table:table-cell>
            <table:covered-table-cell/>
            <table:table-cell table:style-name="Table32.C30" office:value-type="string">
              <text:p text:style-name="P56" loext:marker-style-name="T1516"><text:span text:style-name="T40">U’Ḳeḅód Hadár Malḳutó.</text:span><text:span text:style-name="T1516"/></text:p>
            </table:table-cell>
            <table:table-cell table:style-name="Table32.D30" office:value-type="string">
              <text:p text:style-name="P105" loext:marker-style-name="T1516"><text:span text:style-name="T1510">וּכְבוֹד הֲדַר מַלְכוּתוֹ.</text:span><text:span text:style-name="T1516"/></text:p>
            </table:table-cell>
          </table:table-row>
          <table:table-row table:style-name="Table32.31">
            <table:table-cell table:style-name="Table32.A7" table:number-columns-spanned="2" office:value-type="string">
              <text:p text:style-name="P6" loext:marker-style-name="T1517"><text:span text:style-name="T1504">Your kingdom is an eternal kingdom,</text:span><text:span text:style-name="T1517"/></text:p>
            </table:table-cell>
            <table:covered-table-cell/>
            <table:table-cell table:style-name="Table32.A7" office:value-type="string">
              <text:p text:style-name="P56" loext:marker-style-name="T1516"><text:span text:style-name="T40">Malḳuteḳáh Malḳút Kol Olamím,</text:span><text:span text:style-name="T1516"/></text:p>
            </table:table-cell>
            <table:table-cell table:style-name="Table32.A7" office:value-type="string">
              <text:p text:style-name="P105" loext:marker-style-name="T1516"><text:span text:style-name="T1518">מַ</text:span><text:span text:style-name="T1510">לְכוּתְךָ מַלְכוּת כָּל וֹלָמִים, </text:span></text:p>
            </table:table-cell>
          </table:table-row>
          <table:table-row table:style-name="Table32.17">
            <table:table-cell table:style-name="Table32.A32" table:number-columns-spanned="2" office:value-type="string">
              <text:p text:style-name="P6" loext:marker-style-name="T1503"><text:span text:style-name="T1504">And your reign is</text:span><text:span text:style-name="T1503"/></text:p>
              <text:p text:style-name="P56" loext:marker-style-name="T1517"><text:span text:style-name="T1504">for every generation.</text:span><text:span text:style-name="T1517"/></text:p>
            </table:table-cell>
            <table:covered-table-cell/>
            <table:table-cell table:style-name="Table32.C32" office:value-type="string">
              <text:p text:style-name="P212" loext:marker-style-name="T165"><text:span text:style-name="T40">U’Memshaletehḳá BeḲól</text:span><text:span text:style-name="T165"/></text:p>
              <text:p text:style-name="P56" loext:marker-style-name="T1516"><text:span text:style-name="T40">Dor WaDór.</text:span><text:span text:style-name="T1516"/></text:p>
            </table:table-cell>
            <table:table-cell table:style-name="Table32.D32" office:value-type="string">
              <text:p text:style-name="P34" loext:marker-style-name="T1516"><text:span text:style-name="T1510">וּמֶמְשַׁלְתְּךָ בְּכָל דֹּר וָדֹר.</text:span><text:span text:style-name="T1516"/></text:p>
            </table:table-cell>
          </table:table-row>
          <table:table-row table:style-name="Table32.33">
            <table:table-cell table:style-name="Table32.A7" table:number-rows-spanned="2" office:value-type="string">
              <text:p text:style-name="P5" loext:marker-style-name="T1515"><text:span text:style-name="T1523">In DSS &amp; LXX, but absent in Masoretic </text:span><text:span text:style-name="T1524"><text:s text:c="13"/></text:span></text:p>
            </table:table-cell>
            <table:table-cell table:style-name="Table32.B33" office:value-type="string">
              <text:p text:style-name="P61" loext:marker-style-name="T1517"><text:span text:style-name="T1504">Faithful is </text:span><text:span text:style-name="T1525">יהוה</text:span><text:span text:style-name="T1504"> in his words,</text:span></text:p>
            </table:table-cell>
            <table:table-cell table:style-name="Table32.A7" office:value-type="string">
              <text:p text:style-name="P56" loext:marker-style-name="T1516"><text:span text:style-name="T40">NeAmán </text:span><text:span text:style-name="T1526">יהוה</text:span><text:span text:style-name="T40"> BeDeḅaraiṿ,</text:span></text:p>
            </table:table-cell>
            <table:table-cell table:style-name="Table32.A7" office:value-type="string">
              <text:p text:style-name="P105" loext:marker-style-name="T1516"><text:span text:style-name="apple-style-span"><text:span text:style-name="T1527">נ</text:span></text:span><text:span text:style-name="apple-style-span"><text:span text:style-name="T1528">אמן יהוה בדבריו</text:span></text:span><text:span text:style-name="T1510">,</text:span></text:p>
            </table:table-cell>
          </table:table-row>
          <table:table-row table:style-name="Table32.1">
            <table:covered-table-cell table:style-name="Table32.A7"/>
            <table:table-cell table:style-name="Table32.B34" office:value-type="string">
              <text:p text:style-name="P56" loext:marker-style-name="T1517"><text:span text:style-name="T1504">and qadósh in all his works.</text:span><text:span text:style-name="T1517"/></text:p>
            </table:table-cell>
            <table:table-cell table:style-name="Table32.C34" office:value-type="string">
              <text:p text:style-name="P56" loext:marker-style-name="T1516"><text:span text:style-name="T40">W’Qadósh BeḲól MáAsaiṿ.</text:span><text:span text:style-name="T1516"/></text:p>
            </table:table-cell>
            <table:table-cell table:style-name="Table32.D34" office:value-type="string">
              <text:p text:style-name="P105" loext:marker-style-name="T1516"><text:span text:style-name="apple-style-span"><text:span text:style-name="T1528">ו</text:span></text:span><text:span text:style-name="T1528">קדשׁ</text:span><text:span text:style-name="apple-style-span"><text:span text:style-name="T1528"> בכול מעשיו</text:span></text:span><text:span text:style-name="T1510">.</text:span></text:p>
            </table:table-cell>
          </table:table-row>
          <table:table-row table:style-name="Table32.35">
            <table:table-cell table:style-name="Table32.A7" table:number-columns-spanned="2" office:value-type="string">
              <text:p text:style-name="P6" loext:marker-style-name="T1517"><text:span text:style-name="T1529">יהוה</text:span><text:span text:style-name="T315"> </text:span><text:span text:style-name="T1504">supports all who fall,</text:span></text:p>
            </table:table-cell>
            <table:covered-table-cell/>
            <table:table-cell table:style-name="Table32.A7" office:value-type="string">
              <text:p text:style-name="P56" loext:marker-style-name="T1516"><text:span text:style-name="T40">Soméiḳ </text:span><text:span text:style-name="T1526">יהוה</text:span><text:span text:style-name="T40"> LeḲól-ha’Nofelím,</text:span></text:p>
            </table:table-cell>
            <table:table-cell table:style-name="Table32.A7" office:value-type="string">
              <text:p text:style-name="P105" loext:marker-style-name="T1516"><text:span text:style-name="T1518">ס</text:span><text:span text:style-name="T1510">וֹמֵךְ יהוה לְכָל הַנֹּפְלִים,</text:span></text:p>
            </table:table-cell>
          </table:table-row>
          <table:table-row table:style-name="Table32.36">
            <table:table-cell table:style-name="Table32.A36" table:number-columns-spanned="2" office:value-type="string">
              <text:p text:style-name="P6" loext:marker-style-name="T1517"><text:span text:style-name="T1504">And raises up all who are bowed over.</text:span><text:span text:style-name="T1517"/></text:p>
            </table:table-cell>
            <table:covered-table-cell/>
            <table:table-cell table:style-name="Table32.C36" office:value-type="string">
              <text:p text:style-name="P56" loext:marker-style-name="T1516"><text:span text:style-name="T40">WeZoqéif LeḲól ha’Kefufím.</text:span><text:span text:style-name="T1516"/></text:p>
            </table:table-cell>
            <table:table-cell table:style-name="Table32.D36" office:value-type="string">
              <text:p text:style-name="P105" loext:marker-style-name="T1516"><text:span text:style-name="T1510">וְזוֹקֵף לְכָל הַכְּפוּפִים.</text:span><text:span text:style-name="T1516"/></text:p>
            </table:table-cell>
          </table:table-row>
          <table:table-row table:style-name="Table32.36">
            <table:table-cell table:style-name="Table32.A7" table:number-columns-spanned="2" office:value-type="string">
              <text:p text:style-name="P6" loext:marker-style-name="T1517"><text:span text:style-name="T1504">The eyes of all look expectantly to you,</text:span><text:span text:style-name="T1517"/></text:p>
            </table:table-cell>
            <table:covered-table-cell/>
            <table:table-cell table:style-name="Table32.A7" office:value-type="string">
              <text:p text:style-name="P56" loext:marker-style-name="T1516"><text:span text:style-name="T40">Éi’nei-Kol eiléḳah Yesabéiru,</text:span><text:span text:style-name="T1516"/></text:p>
            </table:table-cell>
            <table:table-cell table:style-name="Table32.A7" office:value-type="string">
              <text:p text:style-name="P105" loext:marker-style-name="T1516"><text:span text:style-name="T1518">עֵֽ</text:span><text:span text:style-name="T1510">ינֵי כֹל אֵלֶֽיךָ יְשַׂבֵּֽרוּ,</text:span></text:p>
            </table:table-cell>
          </table:table-row>
          <table:table-row table:style-name="Table32.38">
            <table:table-cell table:style-name="Table32.A38" table:number-columns-spanned="2" office:value-type="string">
              <text:p text:style-name="P6" loext:marker-style-name="T1503"><text:span text:style-name="T1504">And you give them</text:span><text:span text:style-name="T1503"/></text:p>
              <text:p text:style-name="P56" loext:marker-style-name="T1517"><text:span text:style-name="T1504">their food in due time.</text:span><text:span text:style-name="T1517"/></text:p>
            </table:table-cell>
            <table:covered-table-cell/>
            <table:table-cell table:style-name="Table32.C38" office:value-type="string">
              <text:p text:style-name="P56" loext:marker-style-name="T165"><text:span text:style-name="T40">WeAttá Notéin-LaHém</text:span><text:span text:style-name="T165"/></text:p>
              <text:p text:style-name="P56" loext:marker-style-name="T1516"><text:span text:style-name="T40">Et-Oḳlám Be’Itó.</text:span><text:span text:style-name="T1516"/></text:p>
            </table:table-cell>
            <table:table-cell table:style-name="Table32.D38" office:value-type="string">
              <text:p text:style-name="P34" loext:marker-style-name="T1516"><text:span text:style-name="T1510">וְאַתָּה נוֹתֵן לָהֶם </text:span><text:span text:style-name="T1516"/></text:p>
              <text:p text:style-name="P105" loext:marker-style-name="T1516"><text:span text:style-name="T1510">אֶת אָכְלָם בְּעִתּוֹ</text:span><text:span text:style-name="T1516"/></text:p>
            </table:table-cell>
          </table:table-row>
          <table:table-row table:style-name="Table32.6">
            <table:table-cell table:style-name="Table32.A7" table:number-columns-spanned="2" office:value-type="string">
              <text:p text:style-name="P56" loext:marker-style-name="T1517"><text:span text:style-name="T1504">You open wide your hand,</text:span><text:span text:style-name="T1517"/></text:p>
            </table:table-cell>
            <table:covered-table-cell/>
            <table:table-cell table:style-name="Table32.A7" office:value-type="string">
              <text:p text:style-name="P56" loext:marker-style-name="T1516"><text:span text:style-name="T40">Potéi’aḥ Et-Yadéḳah,</text:span><text:span text:style-name="T1516"/></text:p>
            </table:table-cell>
            <table:table-cell table:style-name="Table32.A7" office:value-type="string">
              <text:p text:style-name="P105" loext:marker-style-name="T1516"><text:span text:style-name="T1518">פּ</text:span><text:span text:style-name="T1510">וֹתֵֽחַ אֶת יָדֶֽךָ,</text:span></text:p>
            </table:table-cell>
          </table:table-row>
          <table:table-row table:style-name="Table32.6">
            <table:table-cell table:style-name="Table32.A40" table:number-columns-spanned="2" office:value-type="string">
              <text:p text:style-name="P6" loext:marker-style-name="T1517"><text:span text:style-name="T1504">And satisfy the desires of all the living.</text:span><text:span text:style-name="T1517"/></text:p>
            </table:table-cell>
            <table:covered-table-cell/>
            <table:table-cell table:style-name="Table32.C40" office:value-type="string">
              <text:p text:style-name="P56" loext:marker-style-name="T1516"><text:span text:style-name="T40">U’Mashbí’a LeḲól-Ḥái Ratsón.</text:span><text:span text:style-name="T1516"/></text:p>
            </table:table-cell>
            <table:table-cell table:style-name="Table32.D40" office:value-type="string">
              <text:p text:style-name="P105" loext:marker-style-name="T1516"><text:span text:style-name="T1510">וּמַשְׂבִּֽיעַ לְכָל חַי רָצוֹן.</text:span><text:span text:style-name="T1516"/></text:p>
            </table:table-cell>
          </table:table-row>
          <table:table-row table:style-name="Table32.1">
            <table:table-cell table:style-name="Table32.A7" table:number-columns-spanned="2" office:value-type="string">
              <text:p text:style-name="P6" loext:marker-style-name="T1517"><text:span text:style-name="T1529">יהוה</text:span><text:span text:style-name="T315"> </text:span><text:span text:style-name="T1504">is righteous in all his ways,</text:span></text:p>
            </table:table-cell>
            <table:covered-table-cell/>
            <table:table-cell table:style-name="Table32.A7" office:value-type="string">
              <text:p text:style-name="P56" loext:marker-style-name="T1516"><text:span text:style-name="T40">Tsadíq </text:span><text:span text:style-name="T1526">יהוה</text:span><text:span text:style-name="T1530"> </text:span><text:span text:style-name="T40">BeḲól Deraḳáiṿ,</text:span></text:p>
            </table:table-cell>
            <table:table-cell table:style-name="Table32.A7" office:value-type="string">
              <text:p text:style-name="P105" loext:marker-style-name="T1516"><text:span text:style-name="T1518">צַ</text:span><text:span text:style-name="T1510">דִּיק יהוה בְּכָל דְּרָכָיו,</text:span></text:p>
            </table:table-cell>
          </table:table-row>
          <table:table-row table:style-name="Table32.35">
            <table:table-cell table:style-name="Table32.A42" table:number-columns-spanned="2" office:value-type="string">
              <text:p text:style-name="P56" loext:marker-style-name="T1517"><text:span text:style-name="T1504">And kind in all his deeds.</text:span><text:span text:style-name="T1517"/></text:p>
            </table:table-cell>
            <table:covered-table-cell/>
            <table:table-cell table:style-name="Table32.C42" office:value-type="string">
              <text:p text:style-name="P56" loext:marker-style-name="T1516"><text:span text:style-name="T40">WeḤasíd BeḲól-Ma’asáiṿ.</text:span><text:span text:style-name="T1516"/></text:p>
            </table:table-cell>
            <table:table-cell table:style-name="Table32.D42" office:value-type="string">
              <text:p text:style-name="P105" loext:marker-style-name="T1516"><text:span text:style-name="T1510">וְחָסִיד בְּכָל מַעֲשָׂיו.</text:span><text:span text:style-name="T1516"/></text:p>
            </table:table-cell>
          </table:table-row>
          <table:table-row table:style-name="Table32.6">
            <table:table-cell table:style-name="Table32.A7" table:number-columns-spanned="2" office:value-type="string">
              <text:p text:style-name="P6" loext:marker-style-name="T1517"><text:span text:style-name="T1529">יהוה</text:span><text:span text:style-name="T315"> </text:span><text:span text:style-name="T1504">is near to all that call to him,</text:span></text:p>
            </table:table-cell>
            <table:covered-table-cell/>
            <table:table-cell table:style-name="Table32.A7" office:value-type="string">
              <text:p text:style-name="P56" loext:marker-style-name="T1516"><text:span text:style-name="T40">Qaróv </text:span><text:span text:style-name="T1526">יהוה</text:span><text:span text:style-name="T40"> LeḲól-Qóreaṿ,</text:span></text:p>
            </table:table-cell>
            <table:table-cell table:style-name="Table32.D43" office:value-type="string">
              <text:p text:style-name="P105" loext:marker-style-name="T1516"><text:span text:style-name="T1518">קָ</text:span><text:span text:style-name="T1510">רוֹב יהוה לְכָל קֹרְאָיו,</text:span></text:p>
            </table:table-cell>
          </table:table-row>
          <table:table-row table:style-name="Table32.44">
            <table:table-cell table:style-name="Table32.A44" table:number-columns-spanned="2" office:value-type="string">
              <text:p text:style-name="P6" loext:marker-style-name="T1517"><text:span text:style-name="T1504">To all who call to him in truth.</text:span><text:span text:style-name="T1517"/></text:p>
            </table:table-cell>
            <table:covered-table-cell/>
            <table:table-cell table:style-name="Table32.C44" office:value-type="string">
              <text:p text:style-name="P56" loext:marker-style-name="T1516"><text:span text:style-name="T40">LeḲól Ashér Yiqra’úhu ḄeEméth.</text:span><text:span text:style-name="T1516"/></text:p>
            </table:table-cell>
            <table:table-cell table:style-name="Table32.D44" office:value-type="string">
              <text:p text:style-name="P105" loext:marker-style-name="T1516"><text:span text:style-name="T1510">לְכֹל אֲשֶׁר יִקְרָאֻֽהוּ בֶאֱמֶת.</text:span><text:span text:style-name="T1516"/></text:p>
            </table:table-cell>
          </table:table-row>
          <table:table-row table:style-name="Table32.19">
            <table:table-cell table:style-name="Table32.A7" table:number-columns-spanned="2" office:value-type="string">
              <text:p text:style-name="P56" loext:marker-style-name="T1503"><text:span text:style-name="T1504">He will fulfill the desire of those </text:span><text:span text:style-name="T1503"/></text:p>
              <text:p text:style-name="P56" loext:marker-style-name="T1517"><text:span text:style-name="T1504">that fear him,</text:span><text:span text:style-name="T1517"/></text:p>
            </table:table-cell>
            <table:covered-table-cell/>
            <table:table-cell table:style-name="Table32.A7" office:value-type="string">
              <text:p text:style-name="P56" loext:marker-style-name="T1516"><text:span text:style-name="T40">Retsón-Yerei’áṿ Yá’Aséh,</text:span><text:span text:style-name="T1516"/></text:p>
            </table:table-cell>
            <table:table-cell table:style-name="Table32.A7" office:value-type="string">
              <text:p text:style-name="P105" loext:marker-style-name="T1516"><text:span text:style-name="T1518">רְ</text:span><text:span text:style-name="T1510">צוֹן יְרֵאָיו יַעֲשֶׂה,</text:span></text:p>
            </table:table-cell>
          </table:table-row>
          <table:table-row table:style-name="Table32.46">
            <table:table-cell table:style-name="Table32.A46" table:number-columns-spanned="2" office:value-type="string">
              <text:p text:style-name="P6" loext:marker-style-name="T1503"><text:span text:style-name="T1504">And hear their cries</text:span><text:span text:style-name="T1503"/></text:p>
              <text:p text:style-name="P56" loext:marker-style-name="T1517"><text:span text:style-name="T1504">and save them.</text:span><text:span text:style-name="T1517"/></text:p>
            </table:table-cell>
            <table:covered-table-cell/>
            <table:table-cell table:style-name="Table32.C46" office:value-type="string">
              <text:p text:style-name="P56" loext:marker-style-name="T1516"><text:span text:style-name="T40">W’Ét-ShawAtám Yishmá W’Yoshi’éim.</text:span><text:span text:style-name="T1516"/></text:p>
            </table:table-cell>
            <table:table-cell table:style-name="Table32.D46" office:value-type="string">
              <text:p text:style-name="P105" loext:marker-style-name="T1516"><text:span text:style-name="T1510">וְאֶת שַׁוְעָתָם יִשְׁמַע וְיוֹשִיעֵם.</text:span><text:span text:style-name="T1516"/></text:p>
            </table:table-cell>
          </table:table-row>
          <table:table-row table:style-name="Table32.46">
            <table:table-cell table:style-name="Table32.A7" table:number-columns-spanned="2" office:value-type="string">
              <text:p text:style-name="P6" loext:marker-style-name="T1517"><text:span text:style-name="T1529">יהוה</text:span><text:span text:style-name="T315"> </text:span><text:span text:style-name="T1504">guards all who love him,</text:span></text:p>
            </table:table-cell>
            <table:covered-table-cell/>
            <table:table-cell table:style-name="Table32.A7" office:value-type="string">
              <text:p text:style-name="P56" loext:marker-style-name="T1516"><text:span text:style-name="T40">Shoméir </text:span><text:span text:style-name="T1526">יהוה</text:span><text:span text:style-name="T40"> Et-Kol Ohaḅáṿ,</text:span></text:p>
            </table:table-cell>
            <table:table-cell table:style-name="Table32.A7" office:value-type="string">
              <text:p text:style-name="P105" loext:marker-style-name="T1516"><text:span text:style-name="T1518">שׁ</text:span><text:span text:style-name="T1510">וֹמֵר יהוה אֶת כָּל אֹהֲבָיו,</text:span></text:p>
            </table:table-cell>
          </table:table-row>
          <table:table-row table:style-name="Table32.48">
            <table:table-cell table:style-name="Table32.A48" table:number-columns-spanned="2" office:value-type="string">
              <text:p text:style-name="P6" loext:marker-style-name="T1517"><text:span text:style-name="T1504">And will destroy all who are evil.</text:span><text:span text:style-name="T1517"/></text:p>
            </table:table-cell>
            <table:covered-table-cell/>
            <table:table-cell table:style-name="Table32.C48" office:value-type="string">
              <text:p text:style-name="P56" loext:marker-style-name="T1516"><text:span text:style-name="T40">WeÉith Kol-Hársha’im Yash’míd.</text:span><text:span text:style-name="T1516"/></text:p>
            </table:table-cell>
            <table:table-cell table:style-name="Table32.D48" office:value-type="string">
              <text:p text:style-name="P105" loext:marker-style-name="T1516"><text:span text:style-name="T1510">וְאֵת כָּל הָרְשָׁעִים יַשְׁמִיד.</text:span><text:span text:style-name="T1516"/></text:p>
            </table:table-cell>
          </table:table-row>
          <table:table-row table:style-name="Table32.46">
            <table:table-cell table:style-name="Table32.A7" table:number-columns-spanned="2" office:value-type="string">
              <text:p text:style-name="P6" loext:marker-style-name="T1503"><text:span text:style-name="T1504">My mouth will speak </text:span><text:span text:style-name="T1503"/></text:p>
              <text:p text:style-name="P56" loext:marker-style-name="T1517"><text:span text:style-name="T1504">the songs of </text:span><text:span text:style-name="T1529">יהוה</text:span><text:span text:style-name="T1504">,</text:span></text:p>
            </table:table-cell>
            <table:covered-table-cell/>
            <table:table-cell table:style-name="Table32.A7" office:value-type="string">
              <text:p text:style-name="P56" loext:marker-style-name="T1516"><text:span text:style-name="T40">Tehilát</text:span><text:span text:style-name="T1531">h</text:span><text:span text:style-name="T40"> </text:span><text:span text:style-name="T1526">יהוה</text:span><text:span text:style-name="T40"> YeDabér Pi,</text:span></text:p>
            </table:table-cell>
            <table:table-cell table:style-name="Table32.A7" office:value-type="string">
              <text:p text:style-name="P105" loext:marker-style-name="T1516"><text:span text:style-name="T1518">תְּ</text:span><text:span text:style-name="T1510">הִלַּת יהוה יְדַבֶּר פִּי,</text:span></text:p>
            </table:table-cell>
          </table:table-row>
          <table:table-row table:style-name="Table32.50">
            <table:table-cell table:style-name="Table32.A50" table:number-columns-spanned="2" office:value-type="string">
              <text:p text:style-name="P6" loext:marker-style-name="T1503"><text:span text:style-name="T1504">And all flesh bless</text:span><text:span text:style-name="T1503"/></text:p>
              <text:p text:style-name="P56" loext:marker-style-name="T1517"><text:span text:style-name="T1504">his qadósh name forevermore.</text:span><text:span text:style-name="T1517"/></text:p>
            </table:table-cell>
            <table:covered-table-cell/>
            <table:table-cell table:style-name="Table32.C50" office:value-type="string">
              <text:p text:style-name="P56" loext:marker-style-name="T1516"><text:span text:style-name="T40">WíḄareiḳ Kol-Basár Sheim Qad’shó LeOlám WaÉd.</text:span><text:span text:style-name="T1516"/></text:p>
            </table:table-cell>
            <table:table-cell table:style-name="Table32.D50" office:value-type="string">
              <text:p text:style-name="P34" loext:marker-style-name="T1516"><text:span text:style-name="T1510">וִיבָרֵךְ כָּל בָּשָׂר שֵׁם </text:span><text:span text:style-name="T1516"/></text:p>
              <text:p text:style-name="P105" loext:marker-style-name="T1516"><text:span text:style-name="T1510">קָדְשׁוֹ לְעוֹלָם וָעֶד.</text:span><text:span text:style-name="T1516"/></text:p>
            </table:table-cell>
          </table:table-row>
          <table:table-row table:style-name="Table32.51">
            <table:table-cell table:style-name="Table32.A51" table:number-columns-spanned="2" office:value-type="string">
              <text:p text:style-name="P56" loext:marker-style-name="T1532"><text:span text:style-name="T1533">(Ps 115:18)</text:span><text:span text:style-name="T1534"> </text:span><text:span text:style-name="T1504">And we will bless Yah, <text:line-break/>From now and forevermore,</text:span></text:p>
            </table:table-cell>
            <table:covered-table-cell/>
            <table:table-cell table:style-name="Table32.A51" office:value-type="string">
              <text:p text:style-name="P56" loext:marker-style-name="T165"><text:span text:style-name="T40">Wá’Anáḥnu Neḅaréiḳ Yah,</text:span><text:span text:style-name="T165"/></text:p>
              <text:p text:style-name="P56" loext:marker-style-name="T1516"><text:span text:style-name="T40">Méi’Attáh WeÁd-Olám,</text:span><text:span text:style-name="T1516"/></text:p>
            </table:table-cell>
            <table:table-cell table:style-name="Table32.A51" office:value-type="string">
              <text:p text:style-name="P34" loext:marker-style-name="T1516"><text:span text:style-name="T1510">וַאֲנַֽחְנוּ נְבָרֵךְ יָהּ,</text:span><text:span text:style-name="T1516"/></text:p>
              <text:p text:style-name="P105" loext:marker-style-name="T1516"><text:span text:style-name="T1510">מֵעַתָּה וְעַד עוֹלָם,</text:span><text:span text:style-name="T1516"/></text:p>
            </table:table-cell>
          </table:table-row>
          <table:table-row table:style-name="Table32.51">
            <table:table-cell table:style-name="Table32.A52" table:number-columns-spanned="2" office:value-type="string">
              <text:p text:style-name="P280" loext:marker-style-name="T1535"><text:span text:style-name="T1430">Ḥazan</text:span><text:span text:style-name="T1536">: </text:span><text:span text:style-name="T977">HaleluYah!</text:span></text:p>
              <text:p text:style-name="P281" loext:marker-style-name="T1532"><text:span text:style-name="T1432">Qahal</text:span><text:span text:style-name="T1537">: </text:span><text:span text:style-name="T1538">HaleluYah!</text:span></text:p>
            </table:table-cell>
            <table:covered-table-cell/>
            <table:table-cell table:style-name="Table32.A52" office:value-type="string">
              <text:p text:style-name="P281" loext:marker-style-name="T16"><text:span text:style-name="T1430">Ḥazan</text:span><text:span text:style-name="T1536">: </text:span><text:span text:style-name="T976">Hál’luYáh!</text:span></text:p>
              <text:p text:style-name="P281" loext:marker-style-name="T1532"><text:span text:style-name="T1432">Qahal</text:span><text:span text:style-name="T1537">: </text:span><text:span text:style-name="T542">Hál’luYáh!</text:span></text:p>
            </table:table-cell>
            <table:table-cell table:style-name="Table32.A52" office:value-type="string">
              <text:p text:style-name="P282" loext:marker-style-name="T1532"><text:span text:style-name="T1539">הַלְלוּיָהּ.</text:span></text:p>
              <text:p text:style-name="P283" loext:marker-style-name="T1532">הַלְלוּיָהּ.</text:p>
            </table:table-cell>
          </table:table-row>
        </table:table>
        <text:p text:style-name="P284" loext:marker-style-name="T1540"/>
        <text:p text:style-name="P285" loext:marker-style-name="T1398"><text:span text:style-name="T1541">The Amidah</text:span><text:span text:style-name="T1403"> </text:span><text:span text:style-name="T1542">|</text:span><text:span text:style-name="T1543"> </text:span><text:span text:style-name="T1544">Long-form for Weekdays, Shabbath, New Months, and Kol HaMoed</text:span></text:p>
        <table:table table:name="Table39" table:style-name="Table39">
          <table:table-column table:style-name="Table39.A"/>
          <table:table-column table:style-name="Table39.B"/>
          <table:table-row table:style-name="Table39.1">
            <table:table-cell table:style-name="Table39.A1" table:number-columns-spanned="2" office:value-type="string">
              <text:p text:style-name="P286"><text:span text:style-name="T1545">Stand for Amidah; Cover with Tallit. </text:span><text:span text:style-name="T1546">Take 3-Steps Back</text:span><text:span text:style-name="T1547"> <text:s text:c="4"/></text:span><text:span text:style-name="T1548">The Green areas are added on specific days.</text:span></text:p>
              <text:p text:style-name="P287" loext:marker-style-name="T1549"><text:span text:style-name="T1550">Ḥazon</text:span><text:span text:style-name="T1551">:</text:span><text:span text:style-name="T1552"> <text:s/></text:span><text:span text:style-name="T1553">Praises to </text:span><text:span text:style-name="T1554">Ĕ</text:span><text:span text:style-name="T1553">l Elyon, our Redeemer, the Blessed One, </text:span><text:span text:style-name="T1555">who delivered </text:span><text:span text:style-name="T1556">his people </text:span><text:span text:style-name="T1555">from Mitsraím.</text:span></text:p>
              <text:p text:style-name="P288" loext:marker-style-name="T1549"><text:span text:style-name="T1557">Moshéh &amp; B’né</text:span><text:span text:style-name="T1558"> </text:span><text:span text:style-name="T1557">Yisra’él raised their voices with great joy in song to you by the seashore;</text:span></text:p>
              <text:p text:style-name="P288" loext:marker-style-name="T1549"><text:span text:style-name="T1559">A</text:span><text:span text:style-name="T1560">ll in unison gave thanks &amp; accepted your Sovereignty, &amp; they </text:span><text:span text:style-name="T1559">all </text:span><text:span text:style-name="T1560">said:</text:span></text:p>
              <text:p text:style-name="P289" loext:marker-style-name="T1561"><text:span text:style-name="T1562">All</text:span><text:span text:style-name="T1563">:</text:span><text:span text:style-name="T1564"> <text:s text:c="2"/></text:span><text:span text:style-name="T957">Mi Kamoḳa Ba’</text:span><text:span text:style-name="T1565">Ĕ</text:span><text:span text:style-name="T957">lim, </text:span><text:span text:style-name="T1566">Ya Hey Wa Hey</text:span><text:span text:style-name="T957">? <text:s text:c="2"/>Mi Kamoḳa Nedar BaQodesh, Nora Tehilóth, Oseh Pele!</text:span></text:p>
              <text:p text:style-name="P290"><text:span text:style-name="T1567">יהוה</text:span><text:span text:style-name="T1568"> YiM’loḳ Le’Olam ṾaÉd. Ṿ’NéAmar: “Go’aléinu! </text:span><text:span text:style-name="T1567">יהוה</text:span><text:span text:style-name="T1568"> Tsavaóth Shemó, Qadósh Yisraél.”</text:span></text:p>
              <text:p text:style-name="P291"><text:span text:style-name="T1569">Ḥazon</text:span><text:span text:style-name="T1570">:</text:span><text:span text:style-name="T1571"> </text:span><text:span text:style-name="T1572">And t</text:span><text:span text:style-name="T1573">h</text:span><text:span text:style-name="T1574">e 144k</text:span><text:span text:style-name="T1573"> </text:span><text:span text:style-name="T1575">of</text:span><text:span text:style-name="T1573"> the </text:span><text:span text:style-name="T1574">first</text:span><text:span text:style-name="T1573"> </text:span><text:span text:style-name="T1574">r</text:span><text:span text:style-name="T1573">esurrection sang the song of Mosh</text:span><text:span text:style-name="T1576">é</text:span><text:span text:style-name="T1573">h &amp; the song of </text:span><text:span text:style-name="T1577">Y</text:span><text:span text:style-name="T1578">ahu</text:span><text:span text:style-name="T1577">sh</text:span><text:span text:style-name="T1579">ú</text:span><text:span text:style-name="T1577">a the </text:span><text:span text:style-name="T1573">Ram/Lamb;</text:span></text:p>
              <text:p text:style-name="P292"><text:span text:style-name="T1580">All:</text:span><text:span text:style-name="T1581"> <text:s/></text:span><text:span text:style-name="T1582">G’dolim Ma’asekah </text:span><text:span text:style-name="T1583">Ṿ</text:span><text:span text:style-name="T1582">’Ni</text:span><text:span text:style-name="T1584">ph</text:span><text:span text:style-name="T1582">ala’im,</text:span><text:span text:style-name="T1585"> </text:span><text:span text:style-name="T1586">יהוה</text:span><text:span text:style-name="T1587"> </text:span><text:span text:style-name="T1588">Tsa</text:span><text:span text:style-name="T1589">ḅ</text:span><text:span text:style-name="T1588">aoth; </text:span><text:span text:style-name="T1587">Tsedek </text:span><text:span text:style-name="T1583">Ṿ</text:span><text:span text:style-name="T1587">’Emeth Derakheykah, Melek </text:span><text:span text:style-name="T1590">h</text:span><text:span text:style-name="T1587">a’Goyim;</text:span></text:p>
              <text:p text:style-name="P293" loext:marker-style-name="T1549"><text:span text:style-name="T1587">Mi Lo Yira’akah </text:span><text:span text:style-name="T1591">Ki </text:span><text:span text:style-name="T1592">Ḳ</text:span><text:span text:style-name="T1591">hol </text:span><text:span text:style-name="T1590">h</text:span><text:span text:style-name="T1591">a’Goyim; Ya</text:span><text:span text:style-name="T1593">ḅ</text:span><text:span text:style-name="T1591">o’</text:span><text:span text:style-name="T1594">u</text:span><text:span text:style-name="T1591"> </text:span><text:span text:style-name="T1593">Ṿ</text:span><text:span text:style-name="T1591">’Yish’ta’</text:span><text:span text:style-name="T1593">ḥ</text:span><text:span text:style-name="T1591">awu </text:span><text:span text:style-name="T1584">L’Phanekha; Ki Nig’lu Mishpetey Tzid</text:span><text:span text:style-name="T1595">e</text:span><text:span text:style-name="T1584">qekah.</text:span></text:p>
              <text:p text:style-name="P294"><text:span text:style-name="T1596">S</text:span><text:span text:style-name="T1597">ing</text:span><text:span text:style-name="T1598">:</text:span><text:span text:style-name="T1599"> </text:span><text:span text:style-name="T182"><text:s/></text:span><text:span text:style-name="T1600">יהוה</text:span> <text:span text:style-name="T1601">Meléḳ, </text:span><text:span text:style-name="T1602">יהוה</text:span><text:span text:style-name="T1601"> Maláḳ,</text:span><text:span text:style-name="T91"> </text:span><text:span text:style-name="T1600">יהוה</text:span><text:span text:style-name="T91"> </text:span><text:span text:style-name="T1603">YiMelóḳ LeOlám ṾaÉd. </text:span><text:span text:style-name="T1604">x2 </text:span><text:span text:style-name="T91"><text:line-break/></text:span><text:span text:style-name="T1605">Ṿ</text:span><text:span text:style-name="T1603">’Hayáh</text:span><text:span text:style-name="T91"> </text:span><text:span text:style-name="T1600">יהוה</text:span><text:span text:style-name="T91"> </text:span><text:span text:style-name="T1603">LeMéleḳ Al Kol ha’Aréts; <text:s text:c="2"/>Be-Yóm ha’Hú YihYéh</text:span><text:span text:style-name="T91"> </text:span><text:span text:style-name="T1600">יהוה</text:span><text:span text:style-name="T91"> </text:span><text:span text:style-name="T1603">Echád, U’Sh’mó Echád.</text:span></text:p>
            </table:table-cell>
            <table:covered-table-cell/>
          </table:table-row>
          <table:table-row table:style-name="Table39.2">
            <table:table-cell table:style-name="Table39.A2" office:value-type="string">
              <text:p text:style-name="P56"><text:span text:style-name="T1606">SHEVAḤ</text:span><text:span text:style-name="T1607"> </text:span><text:span text:style-name="T1608"><text:s text:c="2"/></text:span><text:span text:style-name="T1609">The First Three – Praises <text:s text:c="3"/></text:span></text:p>
            </table:table-cell>
            <table:table-cell table:style-name="Table39.B2" office:value-type="string">
              <text:p text:style-name="P56"><text:span text:style-name="T851">Adonái</text:span><text:span text:style-name="T1079">,</text:span><text:span text:style-name="T1124"> </text:span><text:span text:style-name="T1610">יהוה</text:span><text:span text:style-name="T1611">, open my lips, and my mouth will declare </text:span><text:span text:style-name="T1358">y</text:span><text:span text:style-name="T1611">our prai</text:span><text:span text:style-name="T1612">se</text:span><text:span text:style-name="T1358"> …</text:span></text:p>
            </table:table-cell>
          </table:table-row>
        </table:table>
        <table:table table:name="Table1" table:style-name="Table1">
          <table:table-column table:style-name="Table1.A"/>
          <table:table-column table:style-name="Table1.B"/>
          <table:table-row table:style-name="Table1.1">
            <table:table-cell table:style-name="Table1.A1" office:value-type="string">
              <text:p text:style-name="P295" loext:marker-style-name="T16"><text:span text:style-name="T1613">(1)</text:span><text:span text:style-name="T1390"> </text:span><text:span text:style-name="T1412"><text:s/></text:span><text:span text:style-name="T1614">Full Bow–Knees-Waist-Head</text:span></text:p>
              <text:p text:style-name="P296" loext:marker-style-name="T16"><text:span text:style-name="T16">Barúḳ Attá, </text:span><text:span text:style-name="T1615">יהוה</text:span><text:span text:style-name="T16">, Elohéynu, w’Elohéy Avotéynu w’Emotéynu, Elohéy ha’Adón </text:span><text:span text:style-name="T1616">Y</text:span><text:span text:style-name="T1617">ahu</text:span><text:span text:style-name="T1616">sh</text:span><text:span text:style-name="T1618">ú</text:span><text:span text:style-name="T1616">a</text:span><text:span text:style-name="T979"> </text:span><text:span text:style-name="T16">ha’Bekhór w’Goěl miKól-Banékha, Elohéy Aḅrahám, Elohéy Yitsḥáq, w’Elohéy Ya</text:span><text:span text:style-name="T541">'</text:span><text:span text:style-name="T16">aqóḅ w’Kól Yisraél w’Yahudáh; ha’Ĕl, ha’Gadól, ha’Gibór, we’ha’Norá, Ĕl-Elyón, Goméyl Hasidím Toḅím, Qonéyh ha’Kól, w’Zokhéyr Hasidéy-Aḅ</text:span><text:span text:style-name="T1619">ó</text:span><text:span text:style-name="T16">t </text:span><text:span text:style-name="T1620">w’Em</text:span><text:span text:style-name="T1619">ó</text:span><text:span text:style-name="T1620">t</text:span><text:span text:style-name="T16">, u’Meyḅi Go’el li’Ḅnéy-Ḅ’neyhém l’Ma’án Sh’mó, b’Ahaḅáh. Mélekh-Malkáh, Ozéyr u’Moshía u’Magéyn. <text:s/></text:span><text:span text:style-name="T1621">Full-Bow</text:span><text:span text:style-name="T1622"> </text:span><text:span text:style-name="T1623">Barúḳ Attá, </text:span><text:span text:style-name="T1624">יהוה</text:span><text:span text:style-name="T1625">,</text:span></text:p>
              <text:p text:style-name="P297" loext:marker-style-name="T16">Magéyn Aḅrahám w’Zaró l’Olám Wa’éd.</text:p>
            </table:table-cell>
            <table:table-cell table:style-name="Table1.B1" office:value-type="string">
              <text:p text:style-name="P298" loext:marker-style-name="T16"><text:span text:style-name="T1613">(1)</text:span><text:span text:style-name="T1390"> </text:span><text:span text:style-name="T1412"><text:s/></text:span><text:span text:style-name="T1614">Full Bow–Knees-Waist-Head</text:span></text:p>
              <text:p text:style-name="P299"><text:span text:style-name="T1626">B</text:span><text:span text:style-name="T1627">lessed are you, </text:span><text:span text:style-name="T1628">Yhwh</text:span><text:span text:style-name="T1627">, our Eloh</text:span><text:span text:style-name="T1629">í</text:span><text:span text:style-name="T1627">ym, </text:span><text:span text:style-name="T1630">&amp;</text:span><text:span text:style-name="T1627"> Elo</text:span><text:span text:style-name="T1631">á</text:span><text:span text:style-name="T1627">h of our Fathers </text:span><text:span text:style-name="T1630">&amp;</text:span><text:span text:style-name="T1627"> Mothers, Elo</text:span><text:span text:style-name="T1631">á</text:span><text:span text:style-name="T1627">h of the Master Y</text:span><text:span text:style-name="T1629">'</text:span><text:span text:style-name="T1627">sh</text:span><text:span text:style-name="T1629">ú</text:span><text:span text:style-name="T1627">a—</text:span><text:span text:style-name="T1632">t</text:span><text:span text:style-name="T1627">he Firstborn and Redeemer of all your Sons </text:span><text:span text:style-name="T1632">&amp; Daughters</text:span><text:span text:style-name="T1627">, Elo</text:span><text:span text:style-name="T1631">á</text:span><text:span text:style-name="T1627">h of Abraham, Elo</text:span><text:span text:style-name="T1631">á</text:span><text:span text:style-name="T1627">h of Isaac, Elo</text:span><text:span text:style-name="T1631">á</text:span><text:span text:style-name="T1627">h of Jacob &amp; </text:span><text:span text:style-name="T1632">of </text:span><text:span text:style-name="T1627">all Israel </text:span><text:span text:style-name="T1632">&amp;</text:span><text:span text:style-name="T1627"> Judah; The </text:span><text:span text:style-name="T1633">Ĕl—</text:span><text:span text:style-name="T1627">Great, Mighty, &amp; Awesome, </text:span><text:span text:style-name="T1633">Ĕl</text:span><text:span text:style-name="T1627"> </text:span><text:span text:style-name="T1630">M</text:span><text:span text:style-name="T1627">ost-</text:span><text:span text:style-name="T1630">H</text:span><text:span text:style-name="T1627">igh, </text:span><text:span text:style-name="T1633">who bestows good kindnesses, possesses all &amp; recalls the kindnesses of our fathers &amp; </text:span><text:span text:style-name="T1634">mothers, </text:span><text:span text:style-name="T1635">&amp;</text:span><text:span text:style-name="T1634"> </text:span><text:span text:style-name="T1633">brought forth the Redeemer for the sake of your name with love. King-</text:span><text:span text:style-name="T1635">Queen</text:span><text:span text:style-name="T1633">, who helps, saves, &amp; shields.</text:span></text:p>
              <text:p text:style-name="P300"><text:span text:style-name="T1636">Full-Bow</text:span><text:span text:style-name="T1637"> </text:span><text:span text:style-name="T1638">B</text:span><text:span text:style-name="T1639">lessed are you, </text:span><text:span text:style-name="T1640">Yhwh</text:span><text:span text:style-name="T1639">,</text:span></text:p>
              <text:p text:style-name="P301">Shield of Abraham &amp; his <text:span text:style-name="T1641">S</text:span>eed forevermore.</text:p>
            </table:table-cell>
          </table:table-row>
        </table:table>
        <text:p text:style-name="P302" loext:marker-style-name="T1549"><text:span text:style-name="T1613">(2)</text:span><text:span text:style-name="T1400"> <text:s/></text:span><text:span text:style-name="T1390">You are mighty forever, Adonái; You raise the dead and are manifestly capable of saving; </text:span></text:p>
        <table:table table:name="Table40" table:style-name="Table40">
          <table:table-column table:style-name="Table40.A"/>
          <table:table-column table:style-name="Table40.B"/>
          <table:table-column table:style-name="Table40.C"/>
          <table:table-row table:style-name="Table40.1">
            <table:table-cell table:style-name="Table40.A1" office:value-type="string">
              <text:p text:style-name="P56" loext:marker-style-name="T1390"><text:span text:style-name="T1642">Spring-Summer (1</text:span><text:span text:style-name="T1643">st</text:span><text:span text:style-name="T1642"> Day-Pesah-Amidah thru Sukkot)</text:span><text:span text:style-name="T1644">:</text:span></text:p>
              <text:p text:style-name="P303" loext:marker-style-name="T1645"><text:span text:style-name="T1646">Who causes the dew to fall;</text:span></text:p>
            </table:table-cell>
            <table:table-cell table:style-name="Table40.B1" table:number-columns-spanned="2" office:value-type="string">
              <text:p text:style-name="P304" loext:marker-style-name="T1404"><text:span text:style-name="T1642">Fall-Winter (8</text:span><text:span text:style-name="T1643">th</text:span><text:span text:style-name="T1642"> Day Sukkot-Musaf-Amidah thru 1</text:span><text:span text:style-name="T1643">st</text:span><text:span text:style-name="T1642"> Day Pesaḥ-Shaḥarit-Amidah)</text:span><text:span text:style-name="T1644">:</text:span></text:p>
              <text:p text:style-name="P305" loext:marker-style-name="T1645"><text:span text:style-name="T1646">Who causes the wind to blow and the rain to fall;</text:span></text:p>
            </table:table-cell>
            <table:covered-table-cell/>
          </table:table-row>
          <table:table-row table:style-name="Table40.2">
            <table:table-cell table:style-name="Table40.A2" table:number-columns-spanned="3" office:value-type="string">
              <text:p text:style-name="P124" loext:marker-style-name="T1645"><text:span text:style-name="T1646">Who sustains the living with kindness, supports those who have fallen, heals the sick, releases the imprisoned, and fulfills his trusted word to those whose bodies return to the dust.</text:span></text:p>
            </table:table-cell>
            <table:covered-table-cell/>
            <table:covered-table-cell/>
          </table:table-row>
          <table:table-row table:style-name="Table40.3">
            <table:table-cell table:style-name="Table40.A3" table:number-columns-spanned="2" office:value-type="string">
              <text:p text:style-name="P288" loext:marker-style-name="T1645"><text:span text:style-name="T1647">Who</text:span><text:span text:style-name="T1646"> is like you, Master of Might, and who can be compared to you, Melek, who brings death and gives life and caused yeshuáh to sprout.</text:span><text:span text:style-name="T1648"> </text:span><text:span text:style-name="T1649">[</text:span><text:span text:style-name="T1650">You </text:span><text:span text:style-name="T1651">are faithful to </text:span><text:span text:style-name="T1652">reward </text:span><text:span text:style-name="T1653">those who die </text:span><text:span text:style-name="T1654">walking</text:span></text:p>
            </table:table-cell>
            <table:covered-table-cell/>
            <table:table-cell table:style-name="Table40.C3" office:value-type="string">
              <text:p text:style-name="P56" loext:marker-style-name="T1655"><text:span text:style-name="T1656">For the 10 Days of Awe Substitute:</text:span><text:span text:style-name="T1655"/></text:p>
              <text:p text:style-name="P306"><text:span text:style-name="T1657">Who is like you merciful Father, Who recalls, with mercy, those created for life</text:span><text:span text:style-name="T1658">; </text:span><text:span text:style-name="T1659">You </text:span><text:span text:style-name="T1660">are faithful to reward those who die </text:span><text:span text:style-name="T1661">walking</text:span></text:p>
            </table:table-cell>
          </table:table-row>
          <table:table-row table:style-name="Table40.4">
            <table:table-cell table:style-name="Table40.A2" table:number-columns-spanned="3" office:value-type="string">
              <text:p text:style-name="P307" loext:marker-style-name="T1645"><text:span text:style-name="T1654"><text:s/>in </text:span><text:span text:style-name="T1662">The Way of </text:span><text:span text:style-name="T1663">Y</text:span><text:span text:style-name="T1664">ahu</text:span><text:span text:style-name="T1663">shúa, </text:span><text:span text:style-name="T1665">who was perfected by his obedience to </text:span><text:span text:style-name="T1666">Y</text:span><text:span text:style-name="T1665">ou; </text:span><text:span text:style-name="T1667">was</text:span><text:span text:style-name="T1665"> martyred, raised, &amp; vindicated </text:span><text:span text:style-name="T1668">for it</text:span><text:span text:style-name="T1665">—along with many others </text:span><text:span text:style-name="T1669">who</text:span><text:span text:style-name="T1665"> appeared to many </text:span><text:span text:style-name="T1670">&amp; ascended with him.</text:span><text:span text:style-name="T1665"> </text:span><text:span text:style-name="T1669">He</text:span><text:span text:style-name="T1665"> now </text:span><text:span text:style-name="T1670">intercedes</text:span><text:span text:style-name="T1665"> till he comes again </text:span><text:span text:style-name="T1671">with the Q’doshím </text:span><text:span text:style-name="T1665">to establish </text:span><text:span text:style-name="T1669">the</text:span><text:span text:style-name="T1665"> kingdom over all the earth </text:span><text:span text:style-name="T1671">&amp;</text:span><text:span text:style-name="T1665"> sets Daṿid as King over the land of Yisraél.</text:span><text:span text:style-name="T1672">]</text:span><text:span text:style-name="T1665"> </text:span><text:span text:style-name="T1673">Barúḳ Attá, </text:span><text:span text:style-name="T1674">יהוה</text:span><text:span text:style-name="T1673">, M'Ḥayéi ha’Meitím.</text:span><text:span text:style-name="T1675"> </text:span><text:span text:style-name="T1676">(</text:span><text:span text:style-name="T1677">enlivens the dead</text:span><text:span text:style-name="T1676">)</text:span></text:p>
            </table:table-cell>
            <table:covered-table-cell/>
            <table:covered-table-cell/>
          </table:table-row>
          <table:table-row table:style-name="Table40.5">
            <table:table-cell table:style-name="Table40.A2" table:number-columns-spanned="3" office:value-type="string">
              <text:p text:style-name="P308"><text:span text:style-name="T1678">(3)</text:span><text:span text:style-name="T1679"> <text:s/></text:span><text:span text:style-name="T1680">You are Qadósh, and your name is Qadósh, and Q’doshím praise you every day, selah!</text:span></text:p>
              <text:p text:style-name="P309"><text:span text:style-name="T1681"><text:s text:c="4"/></text:span><text:span text:style-name="T1682">Seraphim</text:span><text:span text:style-name="T1683">:</text:span><text:span text:style-name="T1680"> <text:s text:c="2"/>“Qadósh! Qadósh! Qadósh! </text:span><text:span text:style-name="T1684">יהוה</text:span><text:span text:style-name="T1685">, </text:span><text:span text:style-name="T1680">Tsavaót</text:span><text:span text:style-name="T1686">h</text:span><text:span text:style-name="T1680">; Meló Ḳol-ha’Aréts Kevodó!”</text:span></text:p>
              <text:p text:style-name="P310"><text:span text:style-name="T1682"><text:s text:c="9"/>Ḥayyot:</text:span><text:span text:style-name="T1680"> </text:span><text:span text:style-name="T1687"><text:s text:c="2"/></text:span><text:span text:style-name="T1680">“Barúḳ Kavód, </text:span><text:span text:style-name="T1688">יהוה</text:span><text:span text:style-name="T1685">, </text:span><text:span text:style-name="T1680">Mimqomó.” </text:span><text:span text:style-name="T1689">יהוה</text:span><text:span text:style-name="T1685">, </text:span><text:span text:style-name="T1690">YiMelóḳ LeOlám WaEd</text:span><text:span text:style-name="T1680">;</text:span></text:p>
              <text:p text:style-name="P311"><text:span text:style-name="T1691">Barúḳ Attá, </text:span><text:span text:style-name="T1692">יהוה</text:span><text:span text:style-name="T1691">, ha’Ĕl ha’Qadósh.</text:span> (<text:span text:style-name="T1693">For the 10 Days of Awe:</text:span><text:span text:style-name="T1694"> </text:span><text:span text:style-name="T1695">ha’Méleḳ-Malkáh ha’Qadósh</text:span><text:span text:style-name="T1696">.)</text:span></text:p>
              <text:p text:style-name="P312"><text:span text:style-name="T1697">(P</text:span><text:span text:style-name="T1698">roceed #4</text:span><text:span text:style-name="T1697">a</text:span><text:span text:style-name="T1698"> for Shabbath <text:s text:c="2"/></text:span><text:span text:style-name="T1697">| <text:s text:c="2"/></text:span><text:s/>Proceed to <text:span text:style-name="T1699">#</text:span><text:span text:style-name="T1697">4b</text:span> for <text:span text:style-name="T1699">Weekdays</text:span>)</text:p>
            </table:table-cell>
            <table:covered-table-cell/>
            <table:covered-table-cell/>
          </table:table-row>
        </table:table>
        <text:p text:style-name="P313"/>
        <table:table table:name="Table44" table:style-name="Table44">
          <table:table-column table:style-name="Table44.A"/>
          <table:table-column table:style-name="Table44.B"/>
          <text:soft-page-break/>
          <table:table-row table:style-name="Table44.1">
            <table:table-cell table:style-name="Table44.A1" table:number-columns-spanned="2" office:value-type="string">
              <text:p text:style-name="P314"><text:span text:style-name="T1700">Tachanun</text:span><text:span text:style-name="T1701"> </text:span><text:span text:style-name="T1606">| </text:span><text:span text:style-name="T1702">For Shabbath</text:span><text:span text:style-name="T1703"> <text:s text:c="2"/></text:span><text:span text:style-name="T1609">Middle Petitions</text:span></text:p>
            </table:table-cell>
            <table:covered-table-cell/>
          </table:table-row>
          <table:table-row table:style-name="Table44.2">
            <table:table-cell table:style-name="Table44.A2" table:number-columns-spanned="2" office:value-type="string">
              <text:p text:style-name="P315"><text:span text:style-name="T1704">(4</text:span><text:span text:style-name="T1705">a</text:span><text:span text:style-name="T1704">)</text:span><text:span text:style-name="T1297"> </text:span><text:span text:style-name="T1646">Aḅinu-Amánu ShebaShamáyim: You separated the 7</text:span><text:span text:style-name="T1706">th</text:span><text:span text:style-name="T1646"> Day—the culmination of the creation. And you blessed it and separated it over all days and times, and so it is written in your Toráh: “And they were completed—the heavens and the earth and all their hosts. And Elohíym completed on the 6</text:span><text:span text:style-name="T1706">th</text:span><text:span text:style-name="T1646"> Day his work that he had done, and he ceased working on the 7</text:span><text:span text:style-name="T1706">th</text:span><text:span text:style-name="T1646"> Day from all his work that he had done. And Elohíym blessed the 7</text:span><text:span text:style-name="T1706">th</text:span><text:span text:style-name="T1646"> Day and separated it, for on it he had ceased from all his work.” They will rejoice in your Kingdom—those who call it</text:span><text:span text:style-name="T1707"> </text:span><text:span text:style-name="T1646">a “delight.” Those who separate the 7</text:span><text:span text:style-name="T1706">th</text:span><text:span text:style-name="T1646"> Day, they will be satiated and delighted from your goodness. And the 7</text:span><text:span text:style-name="T1706">th</text:span><text:span text:style-name="T1646"> Day, you favored it, separated it, and called it “most desirable of days,” a remembrance of creation.</text:span><text:span text:style-name="T1708">(</text:span><text:span text:style-name="T1709">On Yom Tov:</text:span><text:span text:style-name="T1710"> And also on this </text:span><text:span text:style-name="T1711">y</text:span><text:span text:style-name="T1710">early Fe</text:span><text:span text:style-name="T1711">ast</text:span><text:span text:style-name="T1710"> Day</text:span><text:span text:style-name="T1708">,)</text:span><text:span text:style-name="T1712"> </text:span><text:span text:style-name="T1646">Our Father-Mother, please accept favorably our rest; sanctify us with your Mitswóth; grant us our portion in your Toráh; satiate us from your goodness; laden our nefésh in your ruáḥ; and purify our heart to serve you in truth. And grant us—in love and favor—your sacred Shabb</text:span><text:span text:style-name="T1713">á</text:span><text:span text:style-name="T1646">th. And may all Yisraél rest on it and sanctify your name. </text:span></text:p>
              <text:p text:style-name="Standard"><text:span text:style-name="T1714">Barúḳ Attá, </text:span><text:span text:style-name="T1715">יהוה</text:span><text:span text:style-name="T1714">, </text:span><text:span text:style-name="T1716">MeQadésh </text:span><text:span text:style-name="T1714">ha’</text:span><text:span text:style-name="T1716">Shabbát</text:span><text:span text:style-name="T1717">h</text:span><text:span text:style-name="T1714">.</text:span><text:span text:style-name="T989"> </text:span><text:span text:style-name="T1718">(</text:span><text:span text:style-name="T1719">who sanctified </text:span><text:span text:style-name="T1720">the </text:span><text:span text:style-name="T1719">Shabb</text:span><text:span text:style-name="T1721">á</text:span><text:span text:style-name="T1719">th</text:span><text:span text:style-name="T1718">)</text:span><text:span text:style-name="T1646"> </text:span><text:span text:style-name="T1722">(</text:span><text:span text:style-name="T1723">Proceed to #16 on Shabb</text:span><text:span text:style-name="T1724">á</text:span><text:span text:style-name="T1723">th</text:span><text:span text:style-name="T1722">)</text:span></text:p>
            </table:table-cell>
            <table:covered-table-cell/>
          </table:table-row>
          <table:table-row table:style-name="Table44.3">
            <table:table-cell table:style-name="Table44.A2" table:number-columns-spanned="2" office:value-type="string">
              <text:p text:style-name="P316"><text:span text:style-name="T1725">Tachanunim</text:span><text:span text:style-name="T1606"> | </text:span><text:span text:style-name="T1702">For Weekdays</text:span><text:span text:style-name="T1703"> <text:s/></text:span><text:span text:style-name="T1609">Long or Short-Form / The 12 Middle Petitions </text:span></text:p>
            </table:table-cell>
            <table:covered-table-cell/>
          </table:table-row>
          <table:table-row table:style-name="Table44.3">
            <table:table-cell table:style-name="Table44.A4" office:value-type="string">
              <text:p text:style-name="P317">For Weekdays</text:p>
              <text:p text:style-name="P318"><text:span text:style-name="T1726">(4</text:span><text:span text:style-name="T1727">b</text:span><text:span text:style-name="T1726">)</text:span><text:span text:style-name="T1728"> </text:span><text:span text:style-name="T989">Aḅinu-Amánu ShebaShamáyim: You do graciously grant knowledge to man and teach understanding to mortals. <text:s/></text:span><text:span text:style-name="T1729">(</text:span><text:span text:style-name="T1730">7</text:span><text:span text:style-name="T1731">th</text:span><text:span text:style-name="T1730"> Night </text:span><text:span text:style-name="T1732">- </text:span><text:span text:style-name="T1733">Concluding Yom-Shabbath and Festivals</text:span><text:span text:style-name="T1734"> (Arvit):</text:span></text:p>
              <text:p text:style-name="P319"><text:span text:style-name="T1735">You graciously grant us, </text:span><text:span text:style-name="T1736">יהוה</text:span><text:span text:style-name="T1735">, Elohéynu, knowledge and intelligence; You commanded </text:span><text:span text:style-name="T1737">[</text:span><text:span text:style-name="T1735">us</text:span><text:span text:style-name="T1737">]</text:span><text:span text:style-name="T1735"> to separate between the qadósh and the profane, between light and darkness, between Yisraél and the nations, and between the 7</text:span><text:span text:style-name="T1738">th</text:span><text:span text:style-name="T1735"> Day and the six workdays. Just as you separated us, </text:span><text:span text:style-name="T1736">יהוה</text:span><text:span text:style-name="T1735">Elohéynu, from the peoples of the lands and from the families of the earth, so may you redeem us and rescue us from any evil adversary, from any mishap and from all harsh and evil decrees, which <text:s/>assail the world</text:span><text:span text:style-name="T1739">.</text:span><text:span text:style-name="T1740">)</text:span></text:p>
              <text:p text:style-name="P320">Graciously grant us from yourself, wisdom, under-standing, and knowledge.</text:p>
              <text:p text:style-name="P321"><text:span text:style-name="T1714">Barúḳ Attá, </text:span><text:span text:style-name="T1715">יהוה</text:span><text:span text:style-name="T1714">, Ḥonéin ha’Da’át</text:span><text:span text:style-name="T1741">.</text:span><text:span text:style-name="T1728"> </text:span><text:span text:style-name="T1718">(</text:span><text:span text:style-name="T1719">gives knowledge</text:span><text:span text:style-name="T1718">)</text:span></text:p>
              <text:p text:style-name="P322"><text:span text:style-name="T1697">(P</text:span>roceed to <text:span text:style-name="T1699">#5</text:span> for <text:span text:style-name="T1699">Weekdays</text:span>)</text:p>
            </table:table-cell>
            <table:table-cell table:style-name="Table44.A2" office:value-type="string">
              <text:p text:style-name="P323">Alternate Short-Form of Petitions for Weekdays:</text:p>
              <text:p text:style-name="P324"><text:span text:style-name="T1742">4-15. </text:span><text:span text:style-name="T1743">Give us discernment, </text:span><text:span text:style-name="T1744">יהוה</text:span><text:span text:style-name="T1743">, to know your ways, and ‘incise’ our heart to revere you, and forgive us so that we may be redeemed, and keep us far from our sufferings, and fatten us in the pastures of your earth, and gather our dispersions from the four corners of the earth, and let those who err from your prescriptions be corrected, and lift up your hand against the wicked, and let the righteous rejoice in the building of your city and the establishment of the Heykál and in the exalting of the Horn of David—your servant, and the shining of the Light of the son of Yishái—ha’Adón </text:span><text:span text:style-name="T1745">Y'shúa</text:span><text:span text:style-name="T1743"> ha’Mashíakh; Before we call answer us.</text:span></text:p>
              <text:p text:style-name="P324"><text:span text:style-name="T1746">Barúḳ Attá, </text:span><text:span text:style-name="T1747">יהוה</text:span><text:span text:style-name="T1746">, Shoméia Tefiláh</text:span><text:span text:style-name="T1748">.</text:span><text:span text:style-name="T1749"> </text:span><text:span text:style-name="T1750">(hears prayer)</text:span></text:p>
              <text:p text:style-name="P322">(Proceed to #16 <text:span text:style-name="T1751">on </text:span><text:span text:style-name="T1752">Weekdays </text:span><text:span text:style-name="T1751">when using </text:span><text:span text:style-name="T1753">this </text:span><text:span text:style-name="T1752">Short-Form:</text:span>)</text:p>
            </table:table-cell>
          </table:table-row>
        </table:table>
        <text:p text:style-name="P325" loext:marker-style-name="T1390"><text:span text:style-name="T1613">(5)</text:span><text:span text:style-name="T1400"> <text:s/></text:span><text:span text:style-name="T1390">And bring us back, our Father, to your whole Toráh; bring us near, our King, to your service. And cause us to return with perfect repentance before you.</text:span></text:p>
        <text:p text:style-name="P196" loext:marker-style-name="T1412"><text:span text:style-name="T1754">Barúḳ Attá, </text:span><text:span text:style-name="T1755">יהוה</text:span><text:span text:style-name="T1756">, </text:span><text:span text:style-name="T1754">ha’Rotséh BiTShuváh.</text:span><text:span text:style-name="T1757"> </text:span><text:span text:style-name="T1718">(</text:span><text:span text:style-name="T1719">desires repentance &amp; return</text:span><text:span text:style-name="T1718">)</text:span></text:p>
        <text:p text:style-name="P325" loext:marker-style-name="T1758"><text:span text:style-name="T1613">(6)</text:span><text:span text:style-name="T1400"> <text:s/></text:span><text:span text:style-name="T1390">Forgive us, our Father, for we have sinned, pardon us, our King, for we have transgressed, for you are Ĕ</text:span><text:span text:style-name="T1549">l</text:span><text:span text:style-name="T1390">, good and forgiving. </text:span><text:span text:style-name="T1754">Barúḳ Attá, </text:span><text:span text:style-name="T1755">יהוה</text:span><text:span text:style-name="T1756">, </text:span><text:span text:style-name="T1754">Ḥanún ha’Marbéh LisLoáḥ.</text:span><text:span text:style-name="T1759"> </text:span></text:p>
        <text:p text:style-name="P325" loext:marker-style-name="T1390"><text:span text:style-name="T1613">(7)</text:span><text:span text:style-name="T1400"> <text:s/></text:span><text:span text:style-name="T1390">Behold us, please, in our affliction and take up our fight, and hurry to redeem us with a complete redemption for the sake of your name, for you are Ĕl, the powerful Redeemer. </text:span></text:p>
        <text:p text:style-name="P326" loext:marker-style-name="T1412"><text:span text:style-name="T1754">Barúḳ Attá, </text:span><text:span text:style-name="T1755">יהוה</text:span><text:span text:style-name="T1756">, </text:span><text:span text:style-name="T1754">Goél Yisra’él</text:span><text:span text:style-name="T1760"> </text:span><text:span text:style-name="T1757">(</text:span><text:span text:style-name="T1718">redeem</text:span><text:span text:style-name="T1719">er of</text:span><text:span text:style-name="T1718"> Yisra’él)</text:span><text:span text:style-name="T1412">.</text:span></text:p>
        <text:p text:style-name="P327" loext:marker-style-name="T1761"><text:span text:style-name="T1762">Aneinu: On a Communal Fast Day</text:span><text:span text:style-name="T1763"> </text:span><text:span text:style-name="T1764">(except for Shacharit of the 9</text:span><text:span text:style-name="T1765">th</text:span><text:span text:style-name="T1764"> of A</text:span><text:span text:style-name="T1766">ḅ</text:span><text:span text:style-name="T1764">)</text:span><text:span text:style-name="T1763"> say Aneinu (Answer us):</text:span><text:span text:style-name="T1412"> <text:line-break/></text:span><text:span text:style-name="T1390">Answer us, our Father, answer us, on this day of convocation for fast, for we are in great distress. Do not pay heed to our shortcomings, and, our King, do not ignore our plea. Please be near our cry, so that you will answer even before we call to you and you will hear even while we still speak, as it is said: “And it will be that even before they call, I will answer; while they still are speaking, I will hear.” For you, </text:span><text:span text:style-name="T1767">יהוה</text:span><text:span text:style-name="T1768">, </text:span><text:span text:style-name="T1390">redeem, save, respond, and show compassion in every time of trouble and distress.</text:span></text:p>
        <text:p text:style-name="P328" loext:marker-style-name="T1412"><text:soft-page-break/><text:span text:style-name="T1613">(8)</text:span><text:span text:style-name="T1549"> </text:span><text:span text:style-name="T1758"><text:s/></text:span><text:span text:style-name="T1390">Heal us, </text:span><text:span text:style-name="T1767">יהוה</text:span><text:span text:style-name="T1768">, </text:span><text:span text:style-name="T1390">so that we will be healed, save us, so that we will be saved, for you are our praise. Bring cure and healing for all our illnesses, all our pains and all our wounds, for you are Ĕl, compassionate and faithful healer. </text:span><text:span text:style-name="T1754">Barúḳ Attá, </text:span><text:span text:style-name="T1755">יהוה</text:span><text:span text:style-name="T1756">, </text:span><text:span text:style-name="T1754">Roféi Ḥoléi Amó Yisraél.</text:span><text:span text:style-name="T1412"> </text:span><text:span text:style-name="T1769">(who heals his people Yisrael)</text:span></text:p>
        <table:table table:name="Table45" table:style-name="Table45">
          <table:table-column table:style-name="Table45.A"/>
          <table:table-column table:style-name="Table45.B"/>
          <table:table-row table:style-name="Table45.1">
            <table:table-cell table:style-name="Table45.A1" office:value-type="string">
              <text:p text:style-name="P329" loext:marker-style-name="T1394"><text:span text:style-name="T1704">(9a)</text:span><text:span text:style-name="T1607"> </text:span><text:span text:style-name="T1770">For Spring-Summer</text:span><text:span text:style-name="T1703"> </text:span></text:p>
            </table:table-cell>
            <table:table-cell table:style-name="Table45.A1" office:value-type="string">
              <text:p text:style-name="P330" loext:marker-style-name="T1771"><text:span text:style-name="T1704">(9b)</text:span><text:span text:style-name="T1608"> <text:s/></text:span><text:span text:style-name="T1770">For Fall-Winter</text:span></text:p>
            </table:table-cell>
          </table:table-row>
          <table:table-row table:style-name="Table45.2">
            <table:table-cell table:style-name="Table45.A2" office:value-type="string">
              <text:p text:style-name="P331"><text:span text:style-name="T1646">Barḳéinu, <text:s/></text:span><text:span text:style-name="T1772">יהוה</text:span></text:p>
              <text:p text:style-name="P332">Elohéynu, in all our endeavors. </text:p>
              <text:p text:style-name="P332">Bless our year </text:p>
              <text:p text:style-name="P332">with dews </text:p>
              <text:p text:style-name="P332">of good will,</text:p>
            </table:table-cell>
            <table:table-cell table:style-name="Table45.A2" office:value-type="string">
              <text:p text:style-name="P333" loext:marker-style-name="T1773"><text:span text:style-name="T1646">Bless for our benefit, </text:span><text:span text:style-name="T1772">יהוה</text:span><text:span text:style-name="T249">, </text:span><text:span text:style-name="T1646">Elohéynu, this year, and every sort of its produce—for the good. Give dew and rain for blessing over the entire face of the land. Quench the thirst of the face of the earth and satiate the entire world from your bounty. Fill our hands from your blessings and from the wealth of your gifts. Protect and save this year from all evil, from all types of destruction, and from all types of tribulation. Create for it good hope and a peaceful ending. Take pity and have mercy upon it and upon all its grain and fruit, and bless it with rains of good will, and </text:span></text:p>
            </table:table-cell>
          </table:table-row>
          <table:table-row table:style-name="Table45.3">
            <table:table-cell table:style-name="Table45.A2" table:number-columns-spanned="2" office:value-type="string">
              <text:p text:style-name="P334" loext:marker-style-name="T1400"><text:span text:style-name="T1646">blessing and benevolence, and may its end be that of life, contentment and peace as other good years—for blessing, for you are Ĕ</text:span><text:span text:style-name="T957">l</text:span><text:span text:style-name="T1646">, good and beneficent, who blesses the years. <text:line-break/></text:span><text:span text:style-name="T1673">Barúḳ Attá, </text:span><text:span text:style-name="T1774">יהוה</text:span><text:span text:style-name="T1775">, </text:span><text:span text:style-name="T1673">MeḄaréiḳ ha’Shaním.</text:span><text:span text:style-name="T1776"> </text:span><text:span text:style-name="T1777">(</text:span><text:span text:style-name="T1248">Who blesses the years)</text:span></text:p>
            </table:table-cell>
            <table:covered-table-cell/>
          </table:table-row>
        </table:table>
        <text:p text:style-name="P335" loext:marker-style-name="T1390"><text:span text:style-name="T1613">(10)</text:span><text:span text:style-name="T1412"> <text:s/></text:span><text:span text:style-name="T1390">Sound again a great shofar for our freedom and raise a banner to gather our exiles. Gather us together quickly from the four corners of the earth to our Land. </text:span></text:p>
        <text:p text:style-name="P336" loext:marker-style-name="T1390"><text:span text:style-name="T1754">Barúḳ Attá, </text:span><text:span text:style-name="T1755">יהוה</text:span><text:span text:style-name="T1756">, </text:span><text:span text:style-name="T1754">MeQabéits Nidḥei Amó Yisraél.</text:span><text:span text:style-name="T1778"> </text:span><text:span text:style-name="T1718">(who </text:span><text:span text:style-name="T1779">gathers the displaced of his people Yisrael</text:span><text:span text:style-name="T1718">)</text:span></text:p>
        <text:p text:style-name="P337" loext:marker-style-name="T1780"><text:span text:style-name="T1613">(11)</text:span><text:span text:style-name="T1412"> <text:s/></text:span><text:span text:style-name="T1390">Restore our judges as at first, and our mentors as in the beginning. Remove from us distress, sorrow and groan, and reign over us soon, you alone, </text:span><text:span text:style-name="T1767">יהוה</text:span><text:span text:style-name="T1768">, </text:span><text:span text:style-name="T1390">with kindness and compassion, with righteousness and justice.</text:span><text:span text:style-name="T1773"> </text:span><text:span text:style-name="T1754">Barúḳ Attá, </text:span><text:span text:style-name="T1755">יהוה</text:span><text:span text:style-name="T1756">, </text:span><text:span text:style-name="T1754">Méleḳ Ohéiv Tsedakáh U’Mishpát.</text:span><text:span text:style-name="T1757"> </text:span><text:span text:style-name="T1718">(</text:span><text:span text:style-name="T1779">loves right &amp; justice</text:span><text:span text:style-name="T1718">)</text:span></text:p>
        <text:p text:style-name="P338" loext:marker-style-name="T1781"><text:span text:style-name="T1782">During the 10 Days of Awe, say instead:</text:span><text:span text:style-name="T1783"> <text:s/></text:span><text:span text:style-name="T1784">ha’Méleḳ ha’Mishpát</text:span><text:span text:style-name="T1785">. </text:span><text:span text:style-name="T1786">(the King of judgment)</text:span></text:p>
        <text:p text:style-name="P339" loext:marker-style-name="T1412"><text:span text:style-name="T1613">(12)</text:span><text:span text:style-name="T1412"> <text:s/></text:span><text:span text:style-name="T1390">On the righteous, and on the pious, and on the remnant of your people, Beyth Yisraél, and on their elders, and on the remnant of their Toráh academies, and on the righteous Gĕrím, and on us may your compassion please be stirred, </text:span><text:span text:style-name="T1767">יהוה</text:span><text:span text:style-name="T1768">, Elohéynu</text:span><text:span text:style-name="T1390">. Give good rewards to all who truly trust in your name and put our lot with them. May we never be embarrassed, for it is in you that we place our trust, and it is upon your great compassion that we truly rely.</text:span><text:span text:style-name="T1412"> </text:span></text:p>
        <text:p text:style-name="P340" loext:marker-style-name="T1412"><text:span text:style-name="T1754">Barúḳ Attá, </text:span><text:span text:style-name="T1755">יהוה</text:span><text:span text:style-name="T1756">, </text:span><text:span text:style-name="T1754">Mish’án U’Mivtáḥ LaTsadiqím.</text:span><text:span text:style-name="T1787"> </text:span><text:span text:style-name="T1757">(</text:span><text:span text:style-name="T1718">the support and reliance of the righteous)</text:span></text:p>
        <text:p text:style-name="P341" loext:marker-style-name="T1788"><text:span text:style-name="T1789">(1</text:span><text:span text:style-name="T1790">3</text:span><text:span text:style-name="T1789">)</text:span><text:span text:style-name="T1791"> </text:span><text:span text:style-name="T1792">יהוה</text:span><text:span text:style-name="T989">, please, hasten all things to their appointed end &amp; make all things new—send forth King Y’shúa &amp; </text:span><text:span text:style-name="T1793">all </text:span><text:span text:style-name="T1794">the Q’doshím to </text:span><text:span text:style-name="T989">establish his throne over all nations, &amp; remove all evil ones. Reveal the New Yerushaláyim above us.</text:span><text:span text:style-name="T1793"> </text:span><text:span text:style-name="T989">Come &amp; dwell also in Yerushaláyim, your earthly city as you promised; </text:span><text:span text:style-name="T1793">Establish</text:span><text:span text:style-name="T989"> your servant </text:span><text:span text:style-name="T1793">King </text:span><text:span text:style-name="T989">David &amp; secure his throne over Yisra’él therein; Rebuild it as a permanent structure, speedily in our days. </text:span><text:span text:style-name="T1714">Barúḳ Attá, </text:span><text:span text:style-name="T1684">יהוה</text:span><text:span text:style-name="T1714">, who hastens all things to their appointed end. </text:span></text:p>
        <text:p text:style-name="P342" loext:marker-style-name="T1788"><text:span text:style-name="T1613">(14)</text:span><text:span text:style-name="T1412"> <text:s/></text:span><text:span text:style-name="T1390">The Branch</text:span><text:span text:style-name="T1412">/</text:span><text:span text:style-name="T1390">Tsemaḥ of David—your servant </text:span><text:span text:style-name="T1795">Yahushúa</text:span><text:span text:style-name="T1390">, speedily reveal him to us all. And cause him to flourish, and may you raise his horn by your yeshuáh, for it is to your yeshuáh that we hope all day long.</text:span><text:span text:style-name="T1773"> </text:span><text:span text:style-name="T1754">Barúḳ Attá, </text:span><text:span text:style-name="T1755">יהוה</text:span><text:span text:style-name="T1756">, </text:span><text:span text:style-name="T1754">Matsmíaḥ Kéren Yeshuáh</text:span><text:span text:style-name="T1796">.</text:span><text:span text:style-name="T1797"> <text:s/></text:span><text:span text:style-name="T1798">(</text:span><text:span text:style-name="T1799">who </text:span><text:span text:style-name="T1798">restores the Horn of Salvation)</text:span></text:p>
        <text:p text:style-name="P343" loext:marker-style-name="T1412"><text:span text:style-name="T1613">(15)</text:span><text:span text:style-name="T1412"> </text:span><text:span text:style-name="T1390">Hear our voice, </text:span><text:span text:style-name="T1767">יהוה</text:span><text:span text:style-name="T1768">, Elohéynu</text:span><text:span text:style-name="T1390">, merciful Father, have pity and be compassionate with us, </text:span><text:span text:style-name="T1800">&amp;</text:span><text:span text:style-name="T1390"> accept our prayer with compassion and with favor, for you are Ĕl, hearing prayers and supplications. </text:span></text:p>
        <table:table table:name="Table47" table:style-name="Table47">
          <table:table-column table:style-name="Table47.A"/>
          <text:soft-page-break/>
          <table:table-row table:style-name="Table47.1">
            <table:table-cell table:style-name="Table47.A1" office:value-type="string">
              <text:p text:style-name="P344" loext:marker-style-name="T1404"><text:span text:style-name="T1642">On Mondays and Thursdays (when Taḥanunim [confessional supplications] are said) one may add</text:span><text:span text:style-name="T1644">:</text:span><text:span text:style-name="T1801"> </text:span></text:p>
              <text:p text:style-name="P345" loext:marker-style-name="T1802"><text:span text:style-name="T1803">יהוה</text:span><text:span text:style-name="T1804">, in you </text:span><text:span text:style-name="T957">is light &amp; in you is no darkness at all. If we walk in that light, we have fellowship with one another, and the merit of the death &amp; blood of Yhwshúa ha’Mashíakh your Firstborn &amp; the Mediator of the New Covenant, cleanses us from all sin. If we say that we have no sin, we deceive ourselves, and the truth is not in us. If we confess &amp; forsake our sins, he is faithful &amp; righteous to forgive us our sins &amp; to cleanse us from all unrighteousness. As it says, </text:span><text:span text:style-name="T1804">“</text:span><text:span text:style-name="T1803">יהוה</text:span><text:span text:style-name="T1804"> descended in the cloud and stood there with Moshéh and called out with the name— </text:span><text:span text:style-name="T1803">יהוה</text:span><text:span text:style-name="T19">.” A</text:span><text:span text:style-name="T1804">nd there it states: <text:s/>“</text:span><text:span text:style-name="T1803">יהוה</text:span><text:span text:style-name="T1804"> passed by before him and called out: </text:span></text:p>
              <text:p text:style-name="P346"><text:span text:style-name="T1805">1) <text:s text:c="2"/></text:span><text:span text:style-name="T1806">Yhwh</text:span><text:span text:style-name="T1805"> <text:s text:c="3"/>2) <text:s/></text:span><text:span text:style-name="T1807">Yhwh</text:span><text:span text:style-name="T1805"> <text:s text:c="3"/>3) <text:s text:c="2"/></text:span><text:span text:style-name="T1808">Ĕ</text:span><text:span text:style-name="T1809">l</text:span><text:span text:style-name="T1805"> <text:s text:c="3"/>4)</text:span><text:span text:style-name="T1810"> </text:span><text:span text:style-name="T1804">Compassionate One <text:s text:c="3"/></text:span><text:span text:style-name="T1811">5)</text:span><text:span text:style-name="T1812"> </text:span><text:span text:style-name="T1804">Gracious One <text:s text:c="3"/></text:span><text:span text:style-name="T1811">6)</text:span><text:span text:style-name="T1812"> </text:span><text:span text:style-name="T1804">Who is Slow to Anger <text:s/><text:line-break/></text:span><text:span text:style-name="T1811">7)</text:span><text:span text:style-name="T1812"> </text:span><text:span text:style-name="T1804">and Abounding in Kindness <text:s text:c="3"/></text:span><text:span text:style-name="T1811">8)</text:span><text:span text:style-name="T1812"> </text:span><text:span text:style-name="T1804">and Truth <text:s text:c="3"/></text:span><text:span text:style-name="T1811">9)</text:span><text:span text:style-name="T1812"> </text:span><text:span text:style-name="T1804">Keeps Kindness for Thousands </text:span><text:span text:style-name="T1813">[</text:span><text:span text:style-name="T1804">of generations</text:span><text:span text:style-name="T1813">]</text:span><text:span text:style-name="T1812">, <text:s text:c="2"/><text:line-break/></text:span><text:span text:style-name="T1811">10)</text:span><text:span text:style-name="T1812"> </text:span><text:span text:style-name="T1804">Bears Iniquity, </text:span><text:span text:style-name="T1811">11)</text:span><text:span text:style-name="T1812"> </text:span><text:span text:style-name="T1804">Transgression, </text:span><text:span text:style-name="T1811">12)</text:span><text:span text:style-name="T1812"> </text:span><text:span text:style-name="T1804">and Sin, </text:span><text:span text:style-name="T1811">13)</text:span><text:span text:style-name="T1812"> </text:span><text:span text:style-name="T1804">and Absolves </text:span><text:span text:style-name="T1813">[</text:span><text:span text:style-name="T1814">those who repent with amendment of life</text:span><text:span text:style-name="T1813">]</text:span><text:span text:style-name="T1804">.’”</text:span></text:p>
              <text:p text:style-name="P347">Compassionate One, Gracious One, we have sinned before you; be merciful to us and help us.</text:p>
              <text:p text:style-name="P348" loext:marker-style-name="T1390"><text:span text:style-name="T957">Adon Olam! When we made Teshuḅáh, you forgave us of our past deeds against your holy &amp; righteous commands, done in thought, word, &amp; deed—by what we had done &amp; what we had left undone—so that we might be partakers of your divine nature. Whether in ignorance, weakness, confusion, accidentally or in defiance, please pardon, forgive, &amp; cleanse me again for all such things that I have done since then, whether knowingly or unknowingly &amp; instruct me in the way of thy commands. Please, take not thy holy spirit from me &amp; provide our livelihood &amp; our sustenance—for me &amp; for all my household members—today &amp; each &amp; every day, with abundance, not exactness, with honor, not shame, with comfort, not pain, &amp; not requiring the gifts of others or their loans, but only from your hand—generous, open &amp; full, in the merit of your great name.</text:span><text:span text:style-name="T1549"/></text:p>
            </table:table-cell>
          </table:table-row>
        </table:table>
        <text:p text:style-name="P349" loext:marker-style-name="T1796"><text:span text:style-name="T1390">From before you, our King, do not turn us away empty-handed. Be gracious to us and respond to us and hear our prayer, for you hear the prayer of every mouth. </text:span><text:span text:style-name="T1754">Barúḳ Attá, </text:span><text:span text:style-name="T1755">יהוה</text:span><text:span text:style-name="T1756">, </text:span><text:span text:style-name="T1754">Shoméia Tefiláh</text:span><text:span text:style-name="T1796">. </text:span></text:p>
        <table:table table:name="Table48" table:style-name="Table48">
          <table:table-column table:style-name="Table48.A"/>
          <table:table-row table:style-name="Table48.1">
            <table:table-cell table:style-name="Table48.A1" office:value-type="string">
              <text:p text:style-name="P61" loext:marker-style-name="T1815"><text:span text:style-name="T1606">HODA’A</text:span><text:span text:style-name="T1607"> </text:span><text:span text:style-name="T1608"><text:s text:c="4"/></text:span><text:span text:style-name="T1609">The Last Three – Thanksgiving</text:span></text:p>
            </table:table-cell>
          </table:table-row>
        </table:table>
        <text:p text:style-name="P350" loext:marker-style-name="T1400"><text:span text:style-name="T1613">(16)</text:span><text:span text:style-name="T1412"> <text:s/></text:span><text:span text:style-name="T1390">Find favor, </text:span><text:span text:style-name="T1767">יהוה</text:span><text:span text:style-name="T1768">, Elohéynu</text:span><text:span text:style-name="T1390">, in your people, the whole House of Yisraél &amp; Yahudáh, and turn to their prayer. Send forth your Mashiakhím again &amp; restore your house as a ‘House of Prayer for all nations’ with the pure oblation of incense &amp; the bloodless sacrifices of prayer, praise, and thanks to the devír of your house. And with love, speedily and favorably accept the fiery prayer offerings of Yisraél. And may the service of Yisraél your people always find favor before you.</text:span></text:p>
        <table:table table:name="Table49" table:style-name="Table49">
          <table:table-column table:style-name="Table49.A"/>
          <table:table-column table:style-name="Table49.B"/>
          <table:table-column table:style-name="Table49.C"/>
          <table:table-row table:style-name="Table49.1">
            <table:table-cell table:style-name="Table49.A1" table:number-columns-spanned="3" office:value-type="string">
              <text:p text:style-name="P351" loext:marker-style-name="T1816"><text:span text:style-name="T1817">(</text:span><text:span text:style-name="T1818">Ya’aleh Veyavo is added on Rosh Ḥodesh and Ḥol ha’Moed (New Month and the Intermediate Days of Festivals</text:span><text:span text:style-name="T1817">)</text:span></text:p>
              <text:p text:style-name="P352" loext:marker-style-name="T1549"><text:span text:style-name="T957">Elohéynu, w’Elohéy Avotéynu w’Emotéynu, may it rise and arrive, and reach, and appear, and find favor, and be heard, and be considered, and be remembered—our remembrance and the remembrance of our forefathers; the remembrance of Yerushal</text:span><text:span text:style-name="T1819">á</text:span><text:span text:style-name="T957">yim, your city, and the remembrance of </text:span><text:span text:style-name="T11">Y'shúa</text:span><text:span text:style-name="T957"> ha’Mashíakh, the seed of David, your servant, and the remembrance of your entire nation, the house of Yisraél, before you—for deliverance, for good, for grace, kindness, and compassion, on this day of</text:span></text:p>
            </table:table-cell>
            <table:covered-table-cell/>
            <table:covered-table-cell/>
          </table:table-row>
          <table:table-row table:style-name="Table49.2">
            <table:table-cell table:style-name="Table49.A2" office:value-type="string">
              <text:p text:style-name="P56" loext:marker-style-name="T1549"><text:span text:style-name="T957">Rosh Ḥodesh</text:span><text:span text:style-name="T1549"/></text:p>
            </table:table-cell>
            <table:table-cell table:style-name="Table49.A2" office:value-type="string">
              <text:p text:style-name="P56" loext:marker-style-name="T1549"><text:span text:style-name="T957">The Festival of Matsot, </text:span></text:p>
            </table:table-cell>
            <table:table-cell table:style-name="Table49.A2" office:value-type="string">
              <text:p text:style-name="P56" loext:marker-style-name="T1549"><text:span text:style-name="T957">The Festival of Sukkot, </text:span></text:p>
            </table:table-cell>
          </table:table-row>
          <table:table-row table:style-name="Table49.2">
            <table:table-cell table:style-name="Table49.A3" table:number-columns-spanned="3" office:value-type="string">
              <text:p text:style-name="P353">on this day of qadósh convocation</text:p>
            </table:table-cell>
            <table:covered-table-cell/>
            <table:covered-table-cell/>
          </table:table-row>
          <table:table-row table:style-name="Table49.4">
            <table:table-cell table:style-name="Table49.A1" table:number-columns-spanned="3" office:value-type="string">
              <text:p text:style-name="P352" loext:marker-style-name="T1773"><text:span text:style-name="T957">to take pity on us on it, and to save us. Remember us, </text:span><text:span text:style-name="T1820">יהוה</text:span><text:span text:style-name="T957">, Elohéynu, on it for good, consider us on it for blessing, and deliver us on it for a good life. With a pronouncement of deliverance and mercy, take pity, and be gracious to us, have mercy and have compassion for us, and save us, for our eyes turn to you, for you are Ĕl, King, gracious and compassionate.</text:span></text:p>
            </table:table-cell>
            <table:covered-table-cell/>
            <table:covered-table-cell/>
          </table:table-row>
        </table:table>
        <text:p text:style-name="P354" loext:marker-style-name="T1390"><text:span text:style-name="T1390">May you, in your great compassion, take delight in us and be pleased with us, and may our eyes behold your return to </text:span><text:span text:style-name="T1418">Tsi</text:span><text:span text:style-name="T1821">y</text:span><text:span text:style-name="T1418">ón</text:span><text:span text:style-name="T1390"> with compassion. </text:span><text:span text:style-name="T1754">Barúḳ Attá, </text:span><text:span text:style-name="T1755">יהוה</text:span><text:span text:style-name="T1756">, </text:span><text:span text:style-name="T1754">ha’Máchazir Sh'kínato LeTsi</text:span><text:span text:style-name="T1822">y</text:span><text:span text:style-name="T1754">ón.</text:span><text:span text:style-name="T1778"> </text:span></text:p>
        <text:p text:style-name="P350" loext:marker-style-name="T1412"><text:span text:style-name="T1613">(17) </text:span><text:span text:style-name="T1412"><text:s/></text:span><text:span text:style-name="T1823">Full Bow:</text:span><text:span text:style-name="T1824"> </text:span><text:span text:style-name="T1390">We give thanks to you, for it is you who are, </text:span><text:span text:style-name="T1767">יהוה</text:span><text:span text:style-name="T1768">, Elohéynu</text:span><text:span text:style-name="T1390">, w’Elohéy Avotéynu w’Emotéynu L’Olám Wa’Éd; our rock, the rock of our lives, and the shield of our salvation are you. From generation to generation, we will give thanks to you and relate your praise – for our lives that are entrusted in your hands, for our souls that are deposited in your care, for your miracles that are </text:span><text:soft-page-break/><text:span text:style-name="T1390">with us every day, and for your wonders and your favors that are with us at all times – morning, day, evening, &amp; night. You are beneficent for your compassion has never ceased; You are the Compassionate One, for your kindness has never ended for always have we placed our hope in you.</text:span></text:p>
        <table:table table:name="Table50" table:style-name="Table50">
          <table:table-column table:style-name="Table50.A"/>
          <table:table-column table:style-name="Table50.B"/>
          <table:table-row table:style-name="Table50.1">
            <table:table-cell table:style-name="Table50.A1" table:number-columns-spanned="2" office:value-type="string">
              <text:p text:style-name="P264" loext:marker-style-name="T1395"><text:span text:style-name="T1825">On Ḥanukkah and Purim “Al Hannissim” is said</text:span><text:span text:style-name="T1826">:</text:span><text:span text:style-name="T1827"> </text:span><text:span text:style-name="T192">(And) for the miracles, the deliverance, the mighty feats, the acts of rescue, the wonders, and the comforting deeds that you have performed for our forefathers in those days, at this time</text:span></text:p>
            </table:table-cell>
            <table:covered-table-cell/>
          </table:table-row>
          <table:table-row table:style-name="Table50.2">
            <table:table-cell table:style-name="Table50.A1" office:value-type="string">
              <text:p text:style-name="P264" loext:marker-style-name="T1816"><text:span text:style-name="T1818">On Ḥanukkah say</text:span><text:span text:style-name="T1817">:</text:span><text:span text:style-name="T1828"> <text:s text:c="2"/></text:span><text:span text:style-name="T192">In the days when the evil Empires arose: In Mitsraim, Assyria, Babylonia, Persia, Greece, Rome, and their like, the Herodians, illegitimate and corrupted priests and elders, along with their allies, rose up against your loyal people, to cause them to forget your Toráh, and to force them to turn from the statutes of your will—you, in your great compassion stood up for them in their times of trouble; You took up their fight, sought justice for them, meted out vengeance and delivered the strong into the hands of the weak, the many into the hands of the few, the wicked into the hands of the righteous, the impure into the hands of the pure, and tyrants into the hands of those who are occupied with your Toráh. You raised up the Zadokian High Priest—Yoḥanan ha’Matvil, and ha’Adón </text:span><text:span text:style-name="T568">Y'shúa</text:span><text:span text:style-name="T192"> ha’Mashíakh—the good shepherd who gave his life for </text:span><text:span text:style-name="T1829">his</text:span><text:span text:style-name="T192"> sheep to initiate the restoration of all things. For yourself, you made a great and qadósh name in your world; and for your people, Yisraél, you carried out great salvations and deliverances, even to this day. And you continue to perform for them miracles and wonders for which we give thanks to your great name, selah!</text:span></text:p>
            </table:table-cell>
            <table:table-cell table:style-name="Table50.A1" office:value-type="string">
              <text:p text:style-name="P264" loext:marker-style-name="T1816"><text:span text:style-name="T1818">On Purim say</text:span><text:span text:style-name="T1817">:</text:span><text:span text:style-name="T1828"> </text:span><text:span text:style-name="T192">In the days of Modechai and Hadassah </text:span><text:span text:style-name="T1261">(Ester)</text:span><text:span text:style-name="T192"> in Shushan, the palace, when the wicked Haman rose up against them—he sought to destroy, slay and annihilate all the Yahudím, young and old, children and women, in one day, on the thirteenth day of the twelfth month, and he sought to take their spoils. But, you, in your great compassion, ruined his plan, foiled his design and turned his due upon his own head—they hanged him and his sons upon the gallows. And you performed for them miracles and wonders for which we give thanks to your great name, selah!</text:span></text:p>
            </table:table-cell>
          </table:table-row>
        </table:table>
        <text:p text:style-name="P355" loext:marker-style-name="T1780"><text:span text:style-name="T1390">And for all these things may your name, our King, be blessed, exalted, and extolled—constantly, forever and ever. All the living will give thanks to you, selah! </text:span><text:span text:style-name="T1412">(</text:span><text:span text:style-name="T1782">On Shabbath Teshuvah:</text:span><text:span text:style-name="T1830"> <text:s/></text:span><text:span text:style-name="T1831">Inscribe for a good life all members of your covenant</text:span><text:span text:style-name="T1832">.</text:span><text:span text:style-name="T1412">)</text:span><text:span text:style-name="T1390"> And they will praise and bless your great name </text:span><text:span text:style-name="T16">‘in spirit and in truth’</text:span><text:span text:style-name="T1390">, forever, for it is good – Ĕl, our salvation and help, selah! – The Ĕl, Who is absolute good. <text:line-break/></text:span><text:span text:style-name="T1823">Full Bow</text:span><text:span text:style-name="T1718"> </text:span><text:span text:style-name="T1754">Barúḳ Attá, </text:span><text:span text:style-name="T1755">יהוה</text:span><text:span text:style-name="T1756">, </text:span><text:span text:style-name="T1754">ha’Tóv Shimḥa Ul'ḳa Na-eh L'Hodóth.</text:span><text:span text:style-name="T1412"> </text:span><text:span text:style-name="T1718">(</text:span><text:span text:style-name="T1833">good is your name &amp; fitting </text:span><text:span text:style-name="T1834">for</text:span><text:span text:style-name="T1833"> thanks</text:span><text:span text:style-name="T1718">)</text:span></text:p>
        <table:table table:name="Table51" table:style-name="Table51">
          <table:table-column table:style-name="Table51.A"/>
          <table:table-column table:style-name="Table51.B"/>
          <table:table-row table:style-name="Table51.1">
            <table:table-cell table:style-name="Table51.A1" office:value-type="string">
              <text:p text:style-name="P356"><text:span text:style-name="T1835">(18)</text:span><text:span text:style-name="T1836"> </text:span><text:span text:style-name="T1837">Establish abundant peace on Yisra’</text:span><text:span text:style-name="T1838">é</text:span><text:span text:style-name="T1837">l your people, forever. For it is you who are King, Master of all peace. And may it be good in your eyes to bless us and to bless all your people, Yisrael, at every time and every hour, with your </text:span><text:span text:style-name="T1836">[</text:span><text:span text:style-name="T1837">power and</text:span><text:span text:style-name="T1836">]</text:span><text:span text:style-name="T1837"> peace.</text:span></text:p>
            </table:table-cell>
            <table:table-cell table:style-name="Table51.A1" office:value-type="string">
              <text:p text:style-name="P357"><text:span text:style-name="T1835">(18)</text:span><text:span text:style-name="T1836"> </text:span><text:span text:style-name="T1837">Establish peace, goodness and blessing, life, grace and kindness, righteousness and compassion over us and over all of Yisra’él, your people. Bless us all as one, our </text:span><text:span text:style-name="T1646">Father</text:span><text:span text:style-name="T1837">, with the light of your face, for it is with the light of your face that you</text:span><text:span text:style-name="T1646">, </text:span><text:span text:style-name="T1839">יהוה</text:span><text:span text:style-name="T1646">, Elohéynu</text:span><text:span text:style-name="T1837">, gave us Toráh and life, love and kindness, righteousness and compassion, blessing and peace. And may it be favorable in your eyes to bless us and to bless your entire people, Yisraél, with abundant power and peace.</text:span></text:p>
            </table:table-cell>
          </table:table-row>
          <table:table-row table:style-name="Table51.2">
            <table:table-cell table:style-name="Table51.A1" table:number-columns-spanned="2" office:value-type="string">
              <text:p text:style-name="P334" loext:marker-style-name="T1840"><text:span text:style-name="T1835">(18)</text:span><text:span text:style-name="T1836"> </text:span><text:span text:style-name="T1841">Now unto </text:span><text:span text:style-name="T1646">you, who</text:span><text:span text:style-name="T1841"> is able to do exceedingly abundantly above all that we ask or think, according to your power that work</text:span><text:span text:style-name="T1646">s</text:span><text:span text:style-name="T1841"> in us</text:span><text:span text:style-name="T1646">; </text:span><text:span text:style-name="T1841">Unto </text:span><text:span text:style-name="T1646">you</text:span><text:span text:style-name="T1841"> be </text:span><text:span text:style-name="T1646">kavód </text:span><text:span text:style-name="T1841">in the </text:span><text:span text:style-name="T1646">Assembly</text:span><text:span text:style-name="T1841"> </text:span><text:span text:style-name="T1646">of Yisraél in the Heavens and on the Earth, </text:span><text:span text:style-name="T1841">by </text:span><text:span text:style-name="T1646">ha’</text:span><text:span text:style-name="T1841">Mashía</text:span><text:span text:style-name="T1646">kh</text:span><text:span text:style-name="T1841"> Y'shúa</text:span><text:span text:style-name="T1646">,</text:span><text:span text:style-name="T1841"> </text:span><text:span text:style-name="T1646">Le’Dor Wa’Dor</text:span><text:span text:style-name="T1841">, </text:span><text:span text:style-name="T1646">Ad-Le’Olaméy Olamím</text:span><text:span text:style-name="T1841">.</text:span></text:p>
            </table:table-cell>
            <table:covered-table-cell/>
          </table:table-row>
        </table:table>
        <text:p text:style-name="P358"><text:span text:style-name="T1763">(</text:span><text:span text:style-name="T1782">On the 10 Days of Awe say:</text:span><text:span text:style-name="T1842"> </text:span><text:span text:style-name="T1784">And in the book of life, blessing, peace, good livelihood, salvation, consolation, and good decrees, may we be remembered and inscribed before you—we, and your entire people, Yisraél—for good life and for peace</text:span><text:span text:style-name="T1785">.</text:span><text:span text:style-name="T1843">)</text:span><text:span text:style-name="T1390"> </text:span></text:p>
        <text:p text:style-name="P359"><text:span text:style-name="T1844">Full-Bow</text:span><text:span text:style-name="T656"> </text:span><text:span text:style-name="T1754">Barúḳ Attá, </text:span><text:span text:style-name="T1755">יהוה</text:span><text:span text:style-name="T1756">, </text:span><text:span text:style-name="T1754">HáM’Ṿareḳ Et-Amó Yisraél BaShalóm. Améin.</text:span><text:span text:style-name="T1390"> </text:span><text:span text:style-name="T1718">(</text:span><text:span text:style-name="T1779">blessing his people with peace</text:span><text:span text:style-name="T1718">)</text:span></text:p>
        <text:p text:style-name="P360" loext:marker-style-name="T1390"><text:span text:style-name="T1823">Bow at the waist and say:</text:span><text:span text:style-name="T1845"> <text:s text:c="3"/></text:span><text:span text:style-name="T1390">May they find favor—the utterances of my mouth and the thoughts of my heart—before you, </text:span><text:span text:style-name="T1767">יהוה</text:span><text:span text:style-name="T1768">, </text:span><text:span text:style-name="T1390">my rock and my redeemer.</text:span><text:span text:style-name="T1412"> </text:span><text:span text:style-name="T1718">(Psalm 19:25)</text:span><text:span text:style-name="T1758"> </text:span><text:span text:style-name="T1823">While Bowed take 3-short steps backward – left foot first:</text:span><text:span text:style-name="T1718"> <text:s text:c="2"/><text:line-break/></text:span><text:span text:style-name="T1823">Bow to the left saying: </text:span><text:span text:style-name="T1412"><text:s/></text:span><text:span text:style-name="T1390">Oséh Shalom Bimramav,</text:span><text:span text:style-name="T1758"> </text:span><text:span text:style-name="T1823">Bow to the right: </text:span><text:span text:style-name="T1412"><text:s/></text:span><text:span text:style-name="T1390">Hu Ya’Aséh Shalom Aleinu, </text:span></text:p>
        <text:p text:style-name="P361" loext:marker-style-name="T1390"><text:span text:style-name="T1823">Bow forward: </text:span><text:span text:style-name="T1718"><text:s/></text:span><text:span text:style-name="T1390">w’Al Kol Yisraél, w’Imru, w’Imru, Améin.</text:span></text:p>
        <text:p text:style-name="P362" loext:marker-style-name="T1846"><text:span text:style-name="T1823">Raise Hands &amp; Sing:</text:span><text:span text:style-name="T1390"> Ya’Aseh Shalom, Ya’Aseh Shalom, Shalom Aleinu, w’Al Kol Yisraél… </text:span><text:span text:style-name="T1846">x2 </text:span></text:p>
        <text:p text:style-name="P363">In Section II, one may proceed to the Prayer for the Gov’t &amp; Congregational Blessing on p. 24, or, Aleinu on p. 26.</text:p>
        <text:p text:style-name="P364"><text:span text:style-name="T1847">Additional Prayers </text:span><text:span text:style-name="T1848"><text:note text:id="ftn75" text:note-class="footnote"><text:note-citation>30</text:note-citation><text:note-body><text:p text:style-name="P365"><text:s/><text:span text:style-name="T1849">Luke </text:span><text:span text:style-name="T1850">and </text:span><text:span text:style-name="T1849">Matthew record shorter versions </text:span><text:span text:style-name="T1850">of the model prayer given by Y</text:span><text:span text:style-name="T1851">'</text:span><text:span text:style-name="T1850">sh</text:span><text:span text:style-name="T1851">ú</text:span><text:span text:style-name="T1850">a</text:span><text:span text:style-name="T1849">. </text:span><text:span text:style-name="T1852">The Gospel of the Holy Twelve </text:span><text:span text:style-name="T1853">(</text:span><text:span text:style-name="T1854">Ght</text:span><text:span text:style-name="T1853">)</text:span><text:span text:style-name="T1852">, </text:span><text:span text:style-name="T1849">gives </text:span><text:span text:style-name="T1855">a fuller</text:span><text:span text:style-name="T1849"> </text:span><text:span text:style-name="T1853">form in </text:span><text:span text:style-name="T1856">G</text:span><text:span text:style-name="T1857">ht</text:span><text:span text:style-name="T1858"> 19:1-3, </text:span><text:span text:style-name="T1859">and </text:span><text:span text:style-name="T1860">a compressed form in</text:span><text:span text:style-name="T1858"> 26:6. </text:span><text:span text:style-name="T1860">The expanded form of 19:1-3 is </text:span><text:span text:style-name="T1858">expanded </text:span><text:span text:style-name="T1861">further </text:span><text:span text:style-name="T1862">in 76:20 </text:span><text:span text:style-name="T1863">and used in the Eucharistic service</text:span><text:span text:style-name="T1862">. </text:span><text:span text:style-name="T1864">The phrase from </text:span><text:span text:style-name="T1862">18:2 </text:span><text:span text:style-name="T1865">is </text:span><text:span text:style-name="T1864">added </text:span><text:span text:style-name="T1865">here a</text:span><text:span text:style-name="T1866">nd</text:span><text:span text:style-name="T1865"> a personal prayer</text:span><text:span text:style-name="T1867">. </text:span></text:p></text:note-body></text:note></text:span></text:p>
        <text:p text:style-name="P366"><text:span text:style-name="T1868">(</text:span><text:span text:style-name="T1869">Matt. 6:9</text:span><text:span text:style-name="T1868">)</text:span><text:span text:style-name="T1870"> </text:span><text:span text:style-name="T1871">Our </text:span><text:span text:style-name="T1872">Father</text:span><text:span text:style-name="T1871"> who art in heaven, hallowed be thy name; Thy kingdom, come; Thy will be done; </text:span><text:span text:style-name="T1873">o</text:span><text:span text:style-name="T1871">n earth as it is in heaven. Give us </text:span><text:span text:style-name="T1874">this day</text:span><text:span text:style-name="T1871"> our daily bread. A</text:span><text:span text:style-name="T1874">nd </text:span><text:span text:style-name="T1871">forgive us our trespasses we forgive </text:span><text:span text:style-name="T1874">as we forgive those who trespass against us</text:span><text:span text:style-name="T1871">. </text:span><text:span text:style-name="T1874">Lead us not into temptation but deliver us from </text:span><text:span text:style-name="T1871">evil. </text:span><text:span text:style-name="T1875">For thine is the kingdom, and the power, and the glory, for ever. </text:span><text:bookmark-start text:name="_FOOTER_SECTION_"/><text:span text:style-name="T1871">Amein.</text:span></text:p>
        <text:p text:style-name="P367"><draw:line text:anchor-type="paragraph" draw:z-index="12" draw:name="Horizontal line 3" draw:style-name="gr1" draw:text-style-name="P368" svg:x1="0.511in" svg:y1="0.1181in" svg:x2="5.1811in" svg:y2="0.1118in"><text:p/></draw:line></text:p>
        <text:p text:style-name="P369"><text:span text:style-name="T1876">(</text:span><text:span text:style-name="T1877">Ght </text:span><text:span text:style-name="T1878">26:6</text:span><text:span text:style-name="T1876">)</text:span><text:span text:style-name="T1879"> </text:span><text:span text:style-name="T1880">Our Parent who art in heaven: Hallowed be thy name. Thy Kingdom, come. Thy will be done on earth as it is in heaven. Give us day by day our daily bread, and the fruit of the living vine. As you forgive us our trespasses, so may we forgive the trespasses of others. Leave us not in trial. Deliver us from evil. Amein. </text:span></text:p>
        <text:p text:style-name="P370"><draw:line text:anchor-type="paragraph" draw:z-index="10" draw:name="Horizontal line 1" draw:style-name="gr1" draw:text-style-name="P368" svg:x1="0.511in" svg:y1="0.1181in" svg:x2="5.1811in" svg:y2="0.1118in"><text:p/></draw:line></text:p>
        <text:p text:style-name="P371"><text:span text:style-name="T1881">(</text:span><text:span text:style-name="T1882">Ght </text:span><text:span text:style-name="T1883">19:1-3, </text:span><text:span text:style-name="T1884">[</text:span><text:span text:style-name="T1885">76:20</text:span><text:span text:style-name="T1884">]</text:span><text:span text:style-name="T1881">)</text:span><text:span text:style-name="T1886"> </text:span><text:span text:style-name="T1887">Horénu Sheba-Shamáyim — Aḅínu-Emánu</text:span><text:span text:style-name="T1888"> </text:span><text:span text:style-name="T1889">(</text:span><text:span text:style-name="T1890">Our Father-Mother)</text:span><text:span text:style-name="T1891">, who is above &amp; within; May thy </text:span><text:span text:style-name="T1892">[</text:span><text:span text:style-name="T1891">sacred</text:span><text:span text:style-name="T1892">]</text:span><text:span text:style-name="T1891"> name</text:span><text:span text:style-name="T1893"> </text:span><text:span text:style-name="T1894">be Consecrated </text:span><text:span text:style-name="T1893">by all,</text:span><text:span text:style-name="T1891"> i</text:span><text:span text:style-name="T1894">n a duality of three—i</text:span><text:span text:style-name="T1891">n Love, Wisdom, and Equity; Thy Kingdom come to all; Thy sacred Will be done </text:span><text:span text:style-name="T1892">[</text:span><text:span text:style-name="T1891">always</text:span><text:span text:style-name="T1892">]—</text:span><text:span text:style-name="T1891">as in Heaven, so on Earth. <text:s/>Give us day by day to partake of thy sacred bread and the fruit of thy living vine. As thou dost forgive us our trespasses, so may we forgive others who trespass against us. </text:span><text:span text:style-name="T1892">[</text:span><text:span text:style-name="T1894">As we seek to perfect others, so perfect us in thy Mashíakh.</text:span><text:span text:style-name="T1892">]</text:span><text:span text:style-name="T1891"> Show upon us thy goodness, that to others we may show the same. In the hour of trial, deliver us from evil.’ </text:span><text:span text:style-name="T1892">[</text:span><text:span text:style-name="T1894">For thine is the Kingdom, the Power, and the Glory: From the ages of ages, now, and to the ages of ages. Amein!”</text:span><text:span text:style-name="T1892">] </text:span><text:span text:style-name="T1895">Barúḳ Attá, </text:span><text:span text:style-name="T1896">יהוה</text:span><text:span text:style-name="T1895">, Shoméia Tefiláh.</text:span><text:span text:style-name="T1549"> </text:span><text:span text:style-name="T1718">(who hears prayer) <text:s/></text:span></text:p>
        <text:p text:style-name="P372"><draw:line text:anchor-type="paragraph" draw:z-index="11" draw:name="Horizontal line 2" draw:style-name="gr1" draw:text-style-name="P368" svg:x1="0.511in" svg:y1="0.1181in" svg:x2="5.1811in" svg:y2="0.1118in"><text:p/></draw:line></text:p>
        <text:p text:style-name="P373" loext:marker-style-name="T1897"><text:span text:style-name="T1898">(</text:span><text:span text:style-name="T1899">Ght </text:span><text:span text:style-name="T1900">18:2)</text:span><text:span text:style-name="T1901"> </text:span><text:span text:style-name="T1891">Adon of the harvest, send forth laborers into the harvest </text:span><text:span text:style-name="T1902">[of souls]</text:span><text:span text:style-name="T1903"> </text:span><text:span text:style-name="T1891">for the laborers are few &amp; remove the tares from the hearts of thy people. </text:span><text:span text:style-name="T1904">Barúḳ Attá, </text:span><text:span text:style-name="T1905">יהוה</text:span><text:span text:style-name="T1904">, Shoméia Tefiláh.</text:span><text:span text:style-name="T1906"> </text:span><text:span text:style-name="T1907">(who hears prayer)</text:span></text:p>
        <text:p text:style-name="P374" loext:marker-style-name="T1908"><draw:line text:anchor-type="paragraph" draw:z-index="14" draw:name="Horizontal line 4" draw:style-name="gr1" draw:text-style-name="P368" svg:x1="0.511in" svg:y1="0.1181in" svg:x2="5.1811in" svg:y2="0.1118in"><text:p/></draw:line></text:p>
        <text:p text:style-name="P375"><text:bookmark-start text:name="_Hlk215852079"/><text:span text:style-name="T16">Elí, Elí, my Abba-Emma, from you proceeds thy spoken-word &amp; life-giving spirit </text:span><text:span text:style-name="T727">(in uttered vibrated breath)</text:span><text:span text:style-name="T16">, along with ministering angels to aid &amp; teach us. Before the foundation of the world was laid, in love &amp; wisdom you envisioned &amp; engendered us within the counsel of your own heart. You planned the ages &amp; charted a covenantal course. You spoke &amp; breathed us into life on Day One, revealed your plans, &amp; we joyfully consented. On Day Six, you began sending us into various bodies &amp; gave us assignments, remedies &amp; choices—to experience, learn, &amp; mature: that we might by faith &amp; obedience to your will, be perfected, made upright &amp; righteous, be cleansed &amp; setapart, &amp; to stand unblameable in your Presence forevermore. I have slept &amp; awakened again within this body. Again, I place my trust in you, in your love &amp; wisdom, faithfulness, kindness, grace, &amp; mercy. I offer to you my sacrifice of thanks, praise &amp; adoration, for all that you are &amp; for giving me life &amp; choice for the pursuit of your shalom in each lifetime. You are my high tower, my refuge, &amp; my hiding place. I pray for myself &amp; my spouse, our brothers &amp; sisters, our parents &amp; grandparents, our children &amp; their children &amp; theirs, our friends and teachers, past &amp; present; <text:s/>Please, shine your countenance upon us &amp; write your instructions in the hearts of all these my family, whether in this Gilgul or another; Forgive us when we stumble &amp; fall-short, trespass, or transgress them; And help us to turn, confess, &amp; amend our ways; And leave us not in iniquity ensnared; Preserve &amp; prosper us; Place us in the right place at the right time with the right peoples &amp; circumstances in order to escape the web of family &amp; ethnic iniquities in which we are entangled &amp; to perceive between good &amp; bad, between truth &amp; error, &amp; between what is permissible &amp; what is your perfect will. Fill us with your spirit &amp; grant us spiritual gifts of utterance, revelation, &amp; power, ministries, &amp; operations for the witness of the Besorah-Mesorah &amp; the edification of your people. </text:span><text:span text:style-name="T1909">Adon of the harvest, send forth laborers into the harvest for the laborers are few &amp; remove the tares from the hearts of </text:span><text:span text:style-name="T1910">your</text:span><text:span text:style-name="T1909"> people.</text:span><text:span text:style-name="T16"> </text:span><text:span text:style-name="T1754">Barúḳ Attá, </text:span><text:span text:style-name="T1755">יהוה</text:span><text:span text:style-name="T1754">, Shoméia Tefiláh.</text:span><text:bookmark-end text:name="_Hlk215852079"/><text:span text:style-name="T1778"> </text:span></text:p>
        <table:table table:name="Table52" table:style-name="Table52">
          <table:table-column table:style-name="Table52.A"/>
          <table:table-row table:style-name="Table52.1">
            <table:table-cell table:style-name="Table52.A1" office:value-type="string">
              <text:p text:style-name="P264" loext:marker-style-name="T1911"><text:span text:style-name="T1912">Bedtime Shema Blessings</text:span><text:span text:style-name="T1012"> <text:s/>| <text:s text:c="2"/>(</text:span><text:span text:style-name="T1913">Nightly Shema Blessings)</text:span></text:p>
              <text:p text:style-name="P264" loext:marker-style-name="T541"><text:span text:style-name="T315">Barúḳ Attá, </text:span><text:span text:style-name="T86">י</text:span><text:span text:style-name="T973">הוה</text:span><text:span text:style-name="T315">, Elohéynu, Méleḳ ha’Olám, who with his word brings on evenings with wisdom, opens the gates </text:span><text:span text:style-name="T1914">of heaven </text:span><text:span text:style-name="T315">with understanding, changes the seasons, and varies the times, and arranges the stars in their constellations in the sky, according to his will. He creates day and</text:span><text:span text:style-name="T1012"> </text:span><text:span text:style-name="T315">night </text:span><text:span text:style-name="T1914">and </text:span><text:span text:style-name="T315">rolls light away from before darkness and darkness from before light; He who causes day to pass and brings on night and separates between day and night—</text:span><text:span text:style-name="T86">י</text:span><text:span text:style-name="T973">הוה</text:span><text:span text:style-name="T315">, Tsavaót Shemó. </text:span></text:p>
              <text:p text:style-name="P264" loext:marker-style-name="T1915"><text:span text:style-name="T1916">Barúḳ Attá </text:span><text:span text:style-name="T1917">י</text:span><text:span text:style-name="T1918">הוה</text:span><text:span text:style-name="T1916">, ha’MáAriv Aravim.</text:span></text:p>
            </table:table-cell>
          </table:table-row>
          <table:table-row table:style-name="Table52.2">
            <table:table-cell table:style-name="Table52.A1" office:value-type="string">
              <text:p text:style-name="P376" loext:marker-style-name="T1919"><text:span text:style-name="T315">With an eternal love do you love your people, Bĕth Yisraél; Toráh, Commands, Statutes, and Judgments have you taught us. Therefore, </text:span><text:span text:style-name="T1920">יהוה</text:span><text:span text:style-name="T976"> </text:span><text:span text:style-name="T315">Elohéynu, when we retire and when we arise, we will converse in your Statutes, and we will rejoice and exult in the words of the teachings of your Toráh, your Commands and your Statutes, forever and ever; for they are our life and the length of our days, and about them will we think day and night. Your love—may it never be removed from us. </text:span><text:span text:style-name="T1916">Barúḳ Attá, </text:span><text:span text:style-name="T1917">י</text:span><text:span text:style-name="T1918">הוה</text:span><text:span text:style-name="T1916">, Ohev Et-Amo Yisraél.</text:span></text:p>
            </table:table-cell>
          </table:table-row>
        </table:table>
        <text:p text:style-name="P377" loext:marker-style-name="T249"><draw:frame draw:style-name="fr7" draw:name="Picture 3" text:anchor-type="char" svg:x="0in" svg:y="0.1035in" svg:width="0.3374in" svg:height="0.3516in" draw:z-index="2"><draw:image xlink:href="Pictures/100000010000004A0000004D251F8D7A.png" xlink:type="simple" xlink:show="embed" xlink:actuate="onLoad" draw:mime-type="image/png"/><svg:desc>A person holding a clay pot

Description automatically generated</svg:desc></draw:frame><text:span text:style-name="T1921">Bedtime</text:span><text:span text:style-name="T925"> </text:span><text:span text:style-name="T1922">Optional</text:span><text:span text:style-name="T1923">: Dt 30:1-3</text:span><text:span text:style-name="T907"> </text:span><text:span text:style-name="T1924"><text:s/></text:span><text:span text:style-name="T1453">וְהָיָה</text:span><text:span text:style-name="T134"> </text:span><text:span text:style-name="T1465">And it </text:span><text:span text:style-name="T975">is (</text:span><text:span text:style-name="T1067">or,</text:span><text:span text:style-name="T975"> will</text:span><text:span text:style-name="T1465"> </text:span><text:span text:style-name="T975">be)</text:span><text:span text:style-name="T1465">, when all these things are come on you, the blessing and the curse, which I have set before you, and you shall call them to mind among all the nations, where</text:span><text:span text:style-name="T1462"> </text:span><text:span text:style-name="T86">י</text:span><text:span text:style-name="T973">הוה</text:span><text:span text:style-name="T541"> Elohéyḳa</text:span><text:span text:style-name="T1465"> has driven you,</text:span><text:span text:style-name="T975"> and</text:span><text:span text:style-name="T1465"> shall return to</text:span><text:span text:style-name="T1462"> </text:span><text:span text:style-name="T86">י</text:span><text:span text:style-name="T973">הוה</text:span><text:span text:style-name="T541"> Elohéyḳa</text:span><text:span text:style-name="T1465">, and shall obey </text:span><text:span text:style-name="T975">his</text:span><text:span text:style-name="T1465"> voice according to all that I command you this day, you and your children, with all your </text:span><text:span text:style-name="T16">lĕv</text:span><text:span text:style-name="T1465">, and with all your </text:span><text:span text:style-name="T975">nefésh</text:span><text:span text:style-name="T1465">;</text:span><text:span text:style-name="T975"> </text:span><text:span text:style-name="T1465">That then</text:span><text:span text:style-name="T541"> </text:span><text:span text:style-name="T86">י</text:span><text:span text:style-name="T973">הוה</text:span><text:span text:style-name="T541"> Elohéyḳa</text:span><text:span text:style-name="T1465"> will turn your captivity, and have compassion on you, and will return and gather you from all the nations, </text:span><text:span text:style-name="T975">where</text:span><text:span text:style-name="T541"> </text:span><text:span text:style-name="T86">י</text:span><text:span text:style-name="T973">הוה</text:span><text:span text:style-name="T541"> Elohéyḳa</text:span><text:span text:style-name="T1465"> has scattered you… </text:span><text:span text:style-name="T1923">Deut 18:13, 15, 18-19</text:span><text:span text:style-name="T1925"> <text:s/></text:span><text:span text:style-name="T907">13</text:span><text:span text:style-name="T1154"> </text:span><text:span text:style-name="T1466">“Be perfect before </text:span><text:span text:style-name="T86">י</text:span><text:span text:style-name="T973">הוה</text:span><text:span text:style-name="T541"> </text:span><text:span text:style-name="T1466">your Elohí</text:span><text:span text:style-name="T249">y</text:span><text:span text:style-name="T1466">m</text:span><text:span text:style-name="T249">… </text:span><text:span text:style-name="T675">15</text:span><text:span text:style-name="T671"> </text:span><text:span text:style-name="T86">י</text:span><text:span text:style-name="T973">הוה</text:span><text:span text:style-name="T651"> </text:span><text:span text:style-name="T1466">your Elohí</text:span><text:span text:style-name="T249">y</text:span><text:span text:style-name="T1466">m</text:span><text:span text:style-name="T249"> will</text:span><text:span text:style-name="T1466"> raise up for you a </text:span><text:span text:style-name="T1926">Prophet</text:span><text:span text:style-name="T1927"> </text:span><text:span text:style-name="T1466">like me from your midst, from your brothers. Listen to him</text:span><text:span text:style-name="T249">… </text:span><text:span text:style-name="T86">י</text:span><text:span text:style-name="T973">הוה</text:span><text:span text:style-name="T651"> </text:span><text:span text:style-name="T249">said to me </text:span><text:span text:style-name="T134">[Moshéh]</text:span><text:span text:style-name="T1466"> </text:span><text:span text:style-name="T249">… </text:span><text:span text:style-name="T675">18</text:span><text:span text:style-name="T671"> </text:span><text:span text:style-name="T1466">I </text:span><text:span text:style-name="T249">will</text:span><text:span text:style-name="T1466"> raise up for them a </text:span><text:span text:style-name="T1926">Prophe</text:span><text:span text:style-name="T1927">t</text:span><text:span text:style-name="T1926"> </text:span><text:span text:style-name="T1466">like you</text:span><text:span text:style-name="T249"> </text:span><text:span text:style-name="T1466">out of the midst of their brothers. And I </text:span><text:span text:style-name="T249">will</text:span><text:span text:style-name="T1466"> put my Words in his mouth, and he shall speak to them all that I </text:span><text:span text:style-name="T249">will </text:span><text:span text:style-name="T1466">command him.</text:span><text:span text:style-name="T249"> </text:span><text:span text:style-name="T675">19</text:span><text:span text:style-name="T671"> </text:span><text:span text:style-name="T1466">And it </text:span><text:span text:style-name="T249">will</text:span><text:span text:style-name="T1466"> be, the man who does not listen to my words which he speaks in my name, I </text:span><text:span text:style-name="T249">will </text:span><text:span text:style-name="T1466">require it of him.</text:span><text:span text:style-name="T249"> <text:s/></text:span></text:p>
        <text:p text:style-name="P377" loext:marker-style-name="T1928"><text:span text:style-name="T1929">Romans 10:1-4</text:span><text:span text:style-name="T39"> </text:span><text:span text:style-name="T1466">Brothers</text:span><text:span text:style-name="T249">!</text:span><text:span text:style-name="T1466"> </text:span><text:span text:style-name="T249">Truthfully, the desire of </text:span><text:span text:style-name="T1466">my heart and </text:span><text:span text:style-name="T249">my supplication</text:span><text:span text:style-name="T1466"> </text:span><text:span text:style-name="T249">before</text:span><text:span text:style-name="T1466"> </text:span><text:span text:style-name="T249">Elohíym </text:span><text:span text:style-name="T1466">for</text:span><text:span text:style-name="T249"> them</text:span><text:span text:style-name="T1930"><text:note text:id="ftn76" text:note-class="footnote"><text:note-citation>31</text:note-citation><text:note-body><text:p text:style-name="P47"><text:s/><text:span text:style-name="T1931">The lost tribes of Yisrael among the nations: among Jews, Samaritans, Christians, Muslims, Hindus, Buddhists, etc., etc.</text:span></text:p></text:note-body></text:note></text:span><text:span text:style-name="T1466"> is </text:span><text:span text:style-name="T249">for ‘the deliverance’ </text:span><text:span text:style-name="T134">promised</text:span><text:span text:style-name="T249"> </text:span><text:span text:style-name="T1932">(Lev. 26:40-46; Dt. 30:1-14; </text:span><text:span text:style-name="T653">the redemption thru “That Prophet” Dt 18:15-22)</text:span><text:span text:style-name="T249">. Indeed, </text:span><text:span text:style-name="T1466">I </text:span><text:span text:style-name="T249">testify about them,</text:span><text:span text:style-name="T1466"> that they </text:span><text:span text:style-name="T249">possess</text:span><text:span text:style-name="T1466"> a zeal of </text:span><text:span text:style-name="T1928">Elohíym</text:span><text:span text:style-name="T1466">, </text:span><text:span text:style-name="T249">however,</text:span><text:span text:style-name="T1466"> not </text:span><text:span text:style-name="T134">a zeal</text:span><text:span text:style-name="T249"> with</text:span><text:span text:style-name="T1466"> </text:span><text:span text:style-name="T249">full-knowledge</text:span><text:span text:style-name="T1466">.</text:span><text:span text:style-name="T249"> </text:span><text:span text:style-name="T1933">For they, being ignorant of the righteous-deeds of </text:span><text:span text:style-name="T1928">Elohíym </text:span><text:span text:style-name="T1934">[regarding Y'shúa Mashía</text:span><text:span text:style-name="T134">kh </text:span><text:span text:style-name="T1935">his restoration of the Torah</text:span><text:span text:style-name="T1934">]</text:span><text:span text:style-name="T1933"> and going about seeking the establishment of their own </text:span><text:span text:style-name="T1936">system without him</text:span><text:span text:style-name="T1933">, have not submitted themselves to the righteous-deeds of </text:span><text:span text:style-name="T1928">Elohíym</text:span><text:span text:style-name="T1937"> </text:span><text:span text:style-name="T1938">(</text:span><text:span text:style-name="T1939">Dt 6:25)</text:span><text:span text:style-name="T1928">. </text:span><text:span text:style-name="T1933">Because,</text:span><text:span text:style-name="T1940"> </text:span><text:span text:style-name="T1932">(Gen 3:15; 49:10; Nu 24:17; Dt 18:15-18) </text:span><text:span text:style-name="T1928">Mashía</text:span><text:span text:style-name="T249">kh</text:span><text:span text:style-name="T1933"> is ‘the</text:span><text:span text:style-name="T1928"> goal of the Toráh’</text:span><text:span text:style-name="T1934"> </text:span><text:span text:style-name="T1928">resulting in righteousness </text:span><text:span text:style-name="T1934">(</text:span><text:span text:style-name="T1928">righteous behavior</text:span><text:span text:style-name="T1934">)</text:span><text:span text:style-name="T1928"> for all ‘the faithful’. </text:span></text:p>
        <text:p text:style-name="P377" loext:marker-style-name="T975"><draw:frame draw:style-name="fr7" draw:name="Picture 1740800026" text:anchor-type="char" svg:x="0in" svg:y="0.1319in" svg:width="0.3374in" svg:height="0.3516in" draw:z-index="3"><draw:image xlink:href="Pictures/100000010000004A0000004D251F8D7A.png" xlink:type="simple" xlink:show="embed" xlink:actuate="onLoad" draw:mime-type="image/png"/><svg:desc>A person holding a clay pot

Description automatically generated</svg:desc></draw:frame><text:span text:style-name="T1923">Hebrews 1:1-4</text:span><text:span text:style-name="T907"> <text:s text:c="2"/></text:span><text:span text:style-name="T1941">E</text:span><text:span text:style-name="T975">lohíym, who spoke to the fathers by the prophets in times past—</text:span><text:span text:style-name="T1067"> </text:span><text:span text:style-name="T975">in many and varied ways, has </text:span><text:span text:style-name="T1942">spoken to us </text:span><text:span text:style-name="T975">in these last days </text:span><text:span text:style-name="T935">[</text:span><text:span text:style-name="T1943">in this </text:span><text:span text:style-name="T935">transitional Herodian-Temple generation of 30-70 </text:span><text:span text:style-name="T1944">ce</text:span><text:span text:style-name="T935">]</text:span><text:span text:style-name="T1067"> </text:span><text:span text:style-name="T975">by the Son,</text:span><text:span text:style-name="T1945"><text:note text:id="ftn77" text:note-class="footnote"><text:note-citation>32</text:note-citation><text:note-body><text:p text:style-name="P47"><text:s/>It is plausible, if not most likely, that the writer is referring specifically to the Book of Revelation that was written during the reign of Caesar Nero (54-68 AD). He, in response, supplied the Midrashic foundation for it.</text:p></text:note-body></text:note></text:span><text:span text:style-name="T975"> <text:line-break/></text:span><text:span text:style-name="T1071">2</text:span><text:span text:style-name="T975"> whom </text:span><text:span text:style-name="T1946">H</text:span><text:span text:style-name="T975">e has appointed heir of all things, in view of whom, also, </text:span><text:span text:style-name="T1946">H</text:span><text:span text:style-name="T975">e crafted the ages </text:span><text:span text:style-name="T907">[in the beginning]</text:span><text:span text:style-name="T975">;</text:span><text:span text:style-name="T1945"><text:note text:id="ftn78" text:note-class="footnote"><text:note-citation>33</text:note-citation><text:note-body><text:p text:style-name="P47"><text:s/><text:span text:style-name="T127">Again, </text:span><text:span text:style-name="T926">“…these last days” </text:span><text:span text:style-name="T127">refers to the final generation (≈30-70 AD) of the age that ended in 70 AD. See Endnotes. “</text:span><text:span text:style-name="T1947">This generation</text:span><text:span text:style-name="T127"> shall not pass away until all of these things [described] come to pass.” Mark 13</text:span></text:p></text:note-body></text:note></text:span><text:span text:style-name="T975"> <text:line-break/></text:span><text:span text:style-name="T1071">3</text:span><text:span text:style-name="T1925"> </text:span><text:span text:style-name="T975">being “The Branch”</text:span><text:span text:style-name="T1948"> </text:span><text:span text:style-name="T1949"><text:note text:id="ftn79" text:note-class="endnote"><text:note-citation>xlvi</text:note-citation><text:note-body><text:p text:style-name="P262"><text:s/><text:span text:style-name="T1950">T</text:span><text:span text:style-name="T1951">he Aramaic Peshitta reads, </text:span><text:span text:style-name="T1952">Tsemáḥ,</text:span><text:span text:style-name="T1241"> </text:span><text:span text:style-name="T1953">and refers to the</text:span><text:span text:style-name="T1954"> Branch/Sprout</text:span><text:span text:style-name="T1953"> of </text:span><text:span text:style-name="T1241">Zech 3:8-10; 6:12-13, (a synonym of the word, </text:span><text:span text:style-name="T1242">Netsar</text:span><text:span text:style-name="T1241">,</text:span><text:span text:style-name="T1242"> </text:span><text:span text:style-name="T1241">of Is 11:1; 4:2). Notice that we have two metaphors there: the Sprouting of a Branch and a Stone—the Cornerstone of the Temple upon which are 7-eyes, alluding to Isa 11:2 and symbolized in Revelation 5:6, upon which יהוה will engrave concerning the “removal of iniquity” on one day and the blessedness to follow. Therefore, the levitical-priestly writer of Hebrews, by Midrash, identifies Y'sh</text:span><text:span text:style-name="T1234">ú</text:span><text:span text:style-name="T1241">a, by these metaphors </text:span><text:span text:style-name="T1242">(someone like Joseph the Levite, aka, Barnabas, comes to mind)</text:span><text:span text:style-name="T1241">. The prophet, Zechariah, alluded to the name of Mashiakh: Y'sh</text:span><text:span text:style-name="T1234">ú</text:span><text:span text:style-name="T1241">a the High Priest, who is “the Tsemach” and the “Eben” upon which and by which a new temple was to be built. He sits as a King-Priest and is likened unto Melchizedek. There are many things to explicate here!</text:span></text:p></text:note-body></text:note></text:span><text:span text:style-name="T975"><text:s/>bearing </text:span><text:span text:style-name="T1946">H</text:span><text:span text:style-name="T975">is glory &amp; </text:span><text:span text:style-name="T1946">H</text:span><text:span text:style-name="T975">is engravement </text:span><text:span text:style-name="T1067">&amp; </text:span><text:span text:style-name="T975">foundation </text:span><text:span text:style-name="T1067">stone</text:span><text:span text:style-name="T975">, &amp; </text:span><text:span text:style-name="T1067">bearing</text:span><text:span text:style-name="T975"> all of </text:span><text:span text:style-name="T1946">H</text:span><text:span text:style-name="T975">is power</text:span><text:span text:style-name="T1945"><text:note text:id="ftn80" text:note-class="footnote"><text:note-citation>34</text:note-citation><text:note-body><text:p text:style-name="P47"><text:s/>Luke 4:14-15; Acts 10:38; Heb 2:4 </text:p></text:note-body></text:note></text:span><text:span text:style-name="T745"> </text:span><text:span text:style-name="T975">for the sake of the spoken-word; having procured </text:span><text:span text:style-name="T1955">[the process for the]</text:span><text:span text:style-name="T975"> purification of our sins, he sat down at the right hand of the Majesty On-High, </text:span><text:span text:style-name="T907">4</text:span><text:span text:style-name="T975"> having become greatly superior to the angels, as he has inherited a designation* more superb than they.</text:span><text:span text:style-name="T1945"><text:note text:id="ftn81" text:note-class="footnote"><text:note-citation>35</text:note-citation><text:note-body><text:p text:style-name="P378"><text:s/><text:span text:style-name="T1956">A Name or Designation: MelkiZedek: The King-Priest of Righteousness. The translation of Psalm 110:4 may also read thusly: instead of the traditional reading of: </text:span><text:span text:style-name="T1957">“You are a Kohen forever after the order of MalkiTzedeq” read it this way: “MalkiTsedeq! </text:span><text:span text:style-name="T1958">You are a Kohen forever according to my word.”</text:span></text:p></text:note-body></text:note></text:span><text:span text:style-name="T975"> </text:span><text:span text:style-name="T745"><text:s/></text:span><text:span text:style-name="T1923">Heb 1:8-9</text:span><text:span text:style-name="T1154"> <text:s text:c="2"/></text:span><text:span text:style-name="T975">Moreover, it was spoken to the Son </text:span><text:span text:style-name="T904">[Ps 45:6-7]</text:span><text:span text:style-name="T1080">“Elohíym is your Throne, forever and ever. A scepter of uprightness is the scepter </text:span><text:soft-page-break/><text:span text:style-name="T1080">of your Kingdom.</text:span><text:span text:style-name="T975"> </text:span><text:span text:style-name="T1080">You have loved righteousness and hated lawlessness. Therefore, Elohíym, your Elohíym, has anointed you with the oil of exuberant joy beside </text:span><text:span text:style-name="T1087">[in the presence of]</text:span><text:span text:style-name="T851"> </text:span><text:span text:style-name="T1080">your brothers.” <text:s/></text:span><text:span text:style-name="T1923">Heb 5:4-10</text:span><text:span text:style-name="T907"> <text:s text:c="2"/></text:span></text:p>
        <text:p text:style-name="P196" loext:marker-style-name="T745"><text:span text:style-name="T975">And no man takes this honor unto himself, but he that is called of Elohíym. So also, ha’Mashíakh did not magnify himself to be made a Kohen ha’Gadol; but He that said unto him </text:span><text:span text:style-name="T1071">[in the presence of Yohanan and his disciples at his baptismal coronation]</text:span><text:span text:style-name="T745"> </text:span><text:span text:style-name="T1071">Ps 2:7; </text:span><text:span text:style-name="T1959">Ght</text:span><text:span text:style-name="T654"> </text:span><text:span text:style-name="T1071">8; 46; Matt 4:17:</text:span></text:p>
        <text:p text:style-name="P379" loext:marker-style-name="T1925"><text:span text:style-name="T1960"><text:s text:c="3"/></text:span><text:span text:style-name="T1080">“You are My Son, this day have I begotten you.”</text:span><text:span text:style-name="T975"> <text:s text:c="3"/>As He says also in another place, </text:span></text:p>
        <text:p text:style-name="P380" loext:marker-style-name="T1925"><text:span text:style-name="T1960"><text:s text:c="2"/></text:span><text:span text:style-name="T1080">“O MelkiZedek, you are a priest forever according to </text:span><text:span text:style-name="T1961">M</text:span><text:span text:style-name="T1080">y word</text:span><text:span text:style-name="T1962">/</text:span><text:span text:style-name="T1961">decree</text:span><text:span text:style-name="T1080">.”</text:span><text:span text:style-name="T1963"> </text:span><text:span text:style-name="T1964"><text:s/></text:span><text:span text:style-name="T1960">*</text:span><text:span text:style-name="T1925"> <text:s/></text:span><text:span text:style-name="T1073">[…]</text:span><text:span text:style-name="T1925"> </text:span></text:p>
        <text:p text:style-name="P381" loext:marker-style-name="T975"><text:span text:style-name="T975">Who in the days of his flesh, when he had offered up prayers and supplications </text:span><text:span text:style-name="T1073">[and perspiring blood]</text:span><text:span text:style-name="T1187"> </text:span><text:span text:style-name="T975">with strong crying and tears unto him that was able to save him from death and was heard in that he was reverent; Though he were a son, yet he learned obedience by the things which he suffered; And being made perfect, he became the cause of eternal salvation unto all those that obey him; </text:span></text:p>
        <text:p text:style-name="P381" loext:marker-style-name="T1073"><text:span text:style-name="T975">Called by Elohíym</text:span><text:span text:style-name="T16">, </text:span><text:span text:style-name="T975">“Melki-Zedek! you are a Kohen forever according to my word</text:span><text:span text:style-name="T1945">/</text:span><text:span text:style-name="T1965">decree</text:span><text:span text:style-name="T975">.” </text:span><text:span text:style-name="T1067"><text:s/></text:span><text:span text:style-name="T1073"><text:s text:c="3"/></text:span></text:p>
        <text:p text:style-name="P382" loext:marker-style-name="T1966"><text:span text:style-name="T1923">Hebrews 4:14-16</text:span><text:span text:style-name="T1967"> </text:span><text:span text:style-name="T975">So, since we have a Great Chief-Kohen who has traversed Shamáyim, </text:span><text:span text:style-name="T979">Y'shúa</text:span><text:span text:style-name="T975"> Ben </text:span><text:span text:style-name="T1928">Elohíym</text:span><text:span text:style-name="T975">, let us hold fast our confession. For we have a Kohen ha’Gadol able to sympathize with our weaknesses, one who was tested in all ways as we are; </text:span><text:span text:style-name="T1067">yet</text:span><text:span text:style-name="T975"> without sin. So, let us come boldly to the Throne of Favor, that we may obtain mercy, &amp; find favor to help in the time of need. </text:span><text:span text:style-name="T1968">Optional Amidah.</text:span><text:span text:style-name="T1966"> <text:s/></text:span></text:p>
        <table:table table:name="Table53" table:style-name="Table53">
          <table:table-column table:style-name="Table53.A"/>
          <table:table-column table:style-name="Table53.B"/>
          <table:table-row table:style-name="Table53.1">
            <table:table-cell table:style-name="Table53.A1" table:number-columns-spanned="2" office:value-type="string">
              <text:p text:style-name="P264" loext:marker-style-name="T541"><text:span text:style-name="T1969">B</text:span><text:span text:style-name="T1970">EDTIME</text:span><text:span text:style-name="T1969"> P</text:span><text:span text:style-name="T1970">RAYERS</text:span><text:span text:style-name="T1969">:</text:span><text:span text:style-name="T1971"> <text:s/></text:span><text:span text:style-name="T1972">Ribóno shel Olám</text:span><text:span text:style-name="T1973">!</text:span><text:span text:style-name="T315"> I hereby forgive and pardon anyone</text:span><text:span text:style-name="T976"> who</text:span><text:span text:style-name="T315"> has angered or incensed me, or has sinned against me, whether against my body, my property, my honor, or anything else that is mine, whether unwillingly or willingly whether unknowingly or knowingly, whether with speech or with action, whether in this gilgul or any other gilgul; </text:span></text:p>
              <text:p text:style-name="P264" loext:marker-style-name="T1974"><text:span text:style-name="T1914">I hereby forgive and pardon</text:span><text:span text:style-name="T315"> any Yisraelí, Yahudí, and Gerí, and let no one be punished on my account. May it be your will,</text:span><text:span text:style-name="T1975"> </text:span><text:span text:style-name="T86">י</text:span><text:span text:style-name="T973">הוה</text:span><text:span text:style-name="T1976">, </text:span><text:span text:style-name="T315">Elohái, </text:span><text:span text:style-name="T1977">w</text:span><text:span text:style-name="T315">’Elohéy Aḅotái </text:span><text:span text:style-name="T1977">w</text:span><text:span text:style-name="T315">’Emotái, that I not sin again; and any sins that I have already committed before you, erase in your abundant compassion, but not by means of suffering or serious illness. May they find favor—the utterances of my mouth and the thoughts of my heart—before you,</text:span><text:span text:style-name="T1975"> </text:span><text:span text:style-name="T86">י</text:span><text:span text:style-name="T973">הוה</text:span><text:span text:style-name="T1976">, </text:span><text:span text:style-name="T315">my Rock and my Redeemer.</text:span></text:p>
            </table:table-cell>
            <table:covered-table-cell/>
          </table:table-row>
          <table:table-row table:style-name="Table53.2">
            <table:table-cell table:style-name="Table53.A1" table:number-columns-spanned="2" office:value-type="string">
              <text:p text:style-name="P264" loext:marker-style-name="T168"><text:span text:style-name="T315">Lay us down </text:span><text:span text:style-name="T1012">to sleep</text:span><text:span text:style-name="T315"> in peace, Our </text:span><text:span text:style-name="T1978">F</text:span><text:span text:style-name="T1942">ather-Mother</text:span><text:span text:style-name="T315">, and arouse us </text:span><text:span text:style-name="T1012">in the morning</text:span><text:span text:style-name="T315">, for good life and for peace, and spread over us your protection of peace. Set us right, our lawgiver, with good counsel, and save us speedily for the sake of your name.</text:span></text:p>
            </table:table-cell>
            <table:covered-table-cell/>
          </table:table-row>
          <table:table-row table:style-name="Table53.3">
            <table:table-cell table:style-name="Table53.A1" office:value-type="string">
              <text:p text:style-name="P264" loext:marker-style-name="T1979"><text:span text:style-name="T1969">W</text:span><text:span text:style-name="T1970">EEKNIGHTS</text:span><text:span text:style-name="T1969">:</text:span><text:span text:style-name="T1971"> </text:span><text:span text:style-name="T315">Shield us and remove from us the blow of an enemy, pestilence, sword, illness, distress, evil, famine, sorrow, ruin</text:span><text:span text:style-name="T976">,</text:span><text:span text:style-name="T315"> and plague. Destroy and remove ha’Satán and minions from before us and from behind us, hide us in the shade of your wings, and watch over our goings and our comings for good life and for peace, from now and forever, for you are Ĕl, our Guardian and Rescuer from all evil things and from the terror of the night. Barúḳ Attá, </text:span><text:span text:style-name="T86">י</text:span><text:span text:style-name="T973">הוה</text:span><text:span text:style-name="T315">, who forever guards his people, Yisraél, from all evil things. </text:span><text:span text:style-name="T1942">Améin</text:span><text:span text:style-name="T1980">.</text:span></text:p>
            </table:table-cell>
            <table:table-cell table:style-name="Table53.B3" office:value-type="string">
              <text:p text:style-name="P56" loext:marker-style-name="T541"><text:span text:style-name="T1916">Laila SheeShée &amp; Yom Tov:</text:span><text:span text:style-name="T1981"/></text:p>
              <text:p text:style-name="P56" loext:marker-style-name="T541"><text:span text:style-name="T315">Shield us and spread over </text:span><text:span text:style-name="T541"/></text:p>
              <text:p text:style-name="P56" loext:marker-style-name="T541"><text:span text:style-name="T315">us and over Yerushaláyim, </text:span><text:span text:style-name="T541"/></text:p>
              <text:p text:style-name="P56" loext:marker-style-name="T541"><text:span text:style-name="T315">your city, a shelter of peace. </text:span><text:span text:style-name="T541"/></text:p>
              <text:p text:style-name="P56" loext:marker-style-name="T1982"><text:span text:style-name="T315">Barúḳ Attá,</text:span><text:span text:style-name="T1975"> </text:span><text:span text:style-name="T86">י</text:span><text:span text:style-name="T973">הוה</text:span><text:span text:style-name="T315">, ha’ Porésh Sukkát Shalóm Aléinu, ṾeÁl Kol-Amó Yisraél ṾeÁl Yerushaláyim, </text:span><text:span text:style-name="T1942">Améin</text:span><text:span text:style-name="T315">.</text:span></text:p>
            </table:table-cell>
          </table:table-row>
          <table:table-row table:style-name="Table53.4">
            <table:table-cell table:style-name="Table53.A1" table:number-columns-spanned="2" office:value-type="string">
              <text:p text:style-name="P264" loext:marker-style-name="T1981"><text:span text:style-name="T1983">Barúḳ Attá</text:span><text:span text:style-name="T40">,</text:span><text:span text:style-name="T1984"> </text:span><text:span text:style-name="T721">י</text:span><text:span text:style-name="T722">הוה</text:span><text:span text:style-name="T40"> Elohéynu, Méleḳ ha’Olám, who causes the bonds of sleep to fall upon my eyes, and slumber upon my eyelids, and brings sight to the pupil of the eye. May it be your will,</text:span><text:span text:style-name="T1984"> </text:span><text:span text:style-name="T721">י</text:span><text:span text:style-name="T722">הוה</text:span><text:span text:style-name="T1985">, </text:span><text:span text:style-name="T40">Elohái, W’Elohéy Aḅotái W’Amotái, that you may lay me down to sleep in peace and arouse me to a good life and to peace. Give me my portion in your Toráh; accustom me to observe the Mitswóth, and to not commit transgression. Do not leave me to sin, nor to be tested, nor to be ashamed. Let the good urge govern me and, let not the evil urge govern me. Rescue me from the evil urge and from serious illness. Let me not be frightened by bad dreams or evil thoughts. Let my offspring be perfect before you. Illuminate my eyes lest I sleep the sleep of death. Barúḳ Attá,</text:span><text:span text:style-name="T1984"> </text:span><text:span text:style-name="T721">י</text:span><text:span text:style-name="T722">הוה</text:span><text:span text:style-name="T1985">, </text:span><text:span text:style-name="T40">who illumines the entire world with his glory. Into your hand I entrust my spirit, for you will redeem me,</text:span><text:span text:style-name="T1984"> </text:span><text:span text:style-name="T721">י</text:span><text:span text:style-name="T722">הוה</text:span><text:span text:style-name="T1985">, </text:span><text:span text:style-name="T40">Ĕl</text:span><text:span text:style-name="T1985"> Em</text:span><text:span text:style-name="T40">éth. “And you will know today and take it to your heart that it is </text:span><text:span text:style-name="T721">י</text:span><text:span text:style-name="T722">הוה</text:span><text:span text:style-name="T40">,</text:span><text:span text:style-name="T1986"> </text:span><text:span text:style-name="T40">who is Elohíym, in the heavens above and upon the earth below, there is no other.” <text:s text:c="3"/></text:span><text:span text:style-name="T1987">אֵין עֹוד מִלְבַדֹּֽו </text:span><text:span text:style-name="T724"><text:s/></text:span><text:span text:style-name="T40"><text:s/></text:span><text:span text:style-name="T538"><text:s/></text:span><text:span text:style-name="T980">Dt 4:39, 35</text:span></text:p>
            </table:table-cell>
            <table:covered-table-cell/>
          </table:table-row>
        </table:table>
        <text:p text:style-name="Text_20_body"/>
        <table:table table:name="Table10" table:style-name="Table10">
          <table:table-column table:style-name="Table10.A"/>
          <table:table-row table:style-name="Table10.1">
            <table:table-cell table:style-name="Table10.A1" office:value-type="string">
              <text:p text:style-name="P383" loext:marker-style-name="T1988"/>
              <text:p text:style-name="P383" loext:marker-style-name="T1988">Food Blessings – Before and After Eating<text:span text:style-name="T1988"/></text:p>
              <text:p text:style-name="P384" loext:marker-style-name="T651"><text:span text:style-name="T1989">Barú</text:span><text:span text:style-name="T1990">ḳ</text:span><text:span text:style-name="T1989"> Attá, </text:span><text:span text:style-name="T1991">יהוה</text:span><text:span text:style-name="T1386">,</text:span><text:span text:style-name="T1990"> Elohéynu</text:span><text:span text:style-name="T1989">, Méle</text:span><text:span text:style-name="T1990">ḳ</text:span><text:span text:style-name="T1989"> ha’Olám,</text:span></text:p>
              <table:table table:name="Table4" table:style-name="Table4">
                <table:table-column table:style-name="Table4.A"/>
                <table:table-column table:style-name="Table4.B"/>
                <table:table-row table:style-name="Table4.1">
                  <table:table-cell table:style-name="Table4.A1" office:value-type="string">
                    <text:p text:style-name="P385"><text:span text:style-name="T1992">(1) For Baked Bread:</text:span><text:span text:style-name="T1993"> <text:s text:c="7"/></text:span><text:span text:style-name="T1989">HaMotsí Léḥem Min HaÁrets.</text:span></text:p>
                  </table:table-cell>
                  <table:table-cell table:style-name="Table4.A1" office:value-type="string">
                    <text:p text:style-name="P385"><text:span text:style-name="T1992">(2) For 3 Ounces of Wine:</text:span><text:span text:style-name="T1994"> </text:span><text:span text:style-name="T1989">Boréi Perí HaGéfen.</text:span></text:p>
                  </table:table-cell>
                </table:table-row>
                <table:table-row table:style-name="Table4.2">
                  <table:table-cell table:style-name="Table4.A1" office:value-type="string">
                    <text:p text:style-name="P385"><text:span text:style-name="T1992">(3) For Cooked/Baked foods</text:span><text:span text:style-name="T1994"> <text:s text:c="3"/></text:span><text:span text:style-name="T1989">Boréi Minéi Mezunót.</text:span></text:p>
                  </table:table-cell>
                  <table:table-cell table:style-name="Table4.A1" office:value-type="string">
                    <text:p text:style-name="P385"><text:span text:style-name="T1992">(4) For Tree foods:</text:span><text:span text:style-name="T1994"> <text:s text:c="10"/></text:span><text:span text:style-name="T1989">Boréi Perí HaÉits.</text:span></text:p>
                  </table:table-cell>
                </table:table-row>
                <table:table-row table:style-name="Table4.3">
                  <table:table-cell table:style-name="Table4.A1" office:value-type="string">
                    <text:p text:style-name="P385"><text:span text:style-name="T1992">(5) For Soil foods:</text:span><text:span text:style-name="T1993"> <text:s text:c="23"/></text:span><text:span text:style-name="T1989">Boréi Perí HáAdamah.</text:span></text:p>
                  </table:table-cell>
                  <table:table-cell table:style-name="Table4.A1" office:value-type="string">
                    <text:p text:style-name="P385"><text:span text:style-name="T1992">(6) For All others:</text:span><text:span text:style-name="T1993"> <text:s/></text:span><text:span text:style-name="T1995">ShéHaKol Níhyah BiD’ḅaró.</text:span></text:p>
                  </table:table-cell>
                </table:table-row>
                <table:table-row table:style-name="Table4.2">
                  <table:table-cell table:style-name="Table4.A1" table:number-columns-spanned="2" office:value-type="string">
                    <text:p text:style-name="P385"><text:span text:style-name="T1992">(7) For a new fruit or garment:</text:span><text:span text:style-name="T1996"> <text:s/></text:span><text:span text:style-name="T1989">Sheheḥeyánu Ṿ’Qiyemánu Ṿ’higiyánu Lazmán HaZéh</text:span></text:p>
                  </table:table-cell>
                  <table:covered-table-cell/>
                </table:table-row>
              </table:table>
              <text:p text:style-name="P386" loext:marker-style-name="T1997"><text:span text:style-name="T1998">The Four Categories of After-Eating-Blessings</text:span><text:span text:style-name="T1998"/></text:p>
              <text:p text:style-name="P387" loext:marker-style-name="T1999"><text:span text:style-name="T2000">1. A Snack</text:span><text:span text:style-name="T2001"> <text:s/>| <text:s/></text:span><text:span text:style-name="T2002">Borei Nefashot</text:span><text:span text:style-name="T2003"> </text:span><text:span text:style-name="T2004">(1)</text:span><text:span text:style-name="T2005"> All Fruits </text:span><text:span text:style-name="T2006">except</text:span><text:span text:style-name="T2007"> for the ‘5 Fruits of Yisraél’: grapes, olives figs, dates and pomegranates, </text:span><text:span text:style-name="T2004">(2)</text:span><text:span text:style-name="T2007"> </text:span><text:span text:style-name="T2005">All Vegies</text:span><text:span text:style-name="T2007">, </text:span><text:span text:style-name="T2004">(3)</text:span><text:span text:style-name="T2007"> </text:span><text:span text:style-name="T2005">All Non-Plant &amp; Non-Tree Food </text:span><text:span text:style-name="T2007">– Dairy &amp; Eggs </text:span><text:span text:style-name="T2004">(4)</text:span><text:span text:style-name="T2005"> All Non-Wine beverages</text:span><text:span text:style-name="T2007">:</text:span></text:p>
              <text:p text:style-name="P388" loext:marker-style-name="T651"><text:span text:style-name="T2008"><text:s text:c="2"/></text:span><text:span text:style-name="T2009">Barú</text:span><text:span text:style-name="T957">ḳ</text:span><text:span text:style-name="T2009"> Attá, </text:span><text:span text:style-name="T2010">יהוה</text:span><text:span text:style-name="T1493">,</text:span><text:span text:style-name="T957"> Elohéynu</text:span><text:span text:style-name="T2009">, Méle</text:span><text:span text:style-name="T957">ḳ</text:span><text:span text:style-name="T2009"> ha’Olám, --who creates many living things &amp; their desires—for all that you have created with which to sustain the life of every living being. Blessed is the Life of the worlds.</text:span></text:p>
              <text:p text:style-name="P385" loext:marker-style-name="T249"><text:span text:style-name="T2011">2. Non-Bread Meal</text:span><text:span text:style-name="T2012"> <text:s/>|</text:span><text:span text:style-name="T2013"> </text:span><text:span text:style-name="T2014">Me'en Shalosh </text:span><text:span text:style-name="T2015"><text:s text:c="2"/></text:span><text:span text:style-name="T2004">(1)</text:span><text:span text:style-name="T2007"> For </text:span><text:span text:style-name="T2005">Cooked Foods</text:span><text:span text:style-name="T2007"> made from the ‘5 grains of Yisraél (</text:span><text:span text:style-name="T2006">except</text:span><text:span text:style-name="T2007"> Bread): Wheat, Barley, Spelt, Oats, &amp; Rye, like Cereal, Cake &amp; Cookies; or, </text:span><text:span text:style-name="T2004">(2)</text:span><text:span text:style-name="T2007"> for </text:span><text:span text:style-name="T2005">3 Ounces of Wine</text:span><text:span text:style-name="T2007">; or, </text:span><text:span text:style-name="T2004">(3)</text:span><text:span text:style-name="T2007"> for </text:span><text:span text:style-name="T2005">the ‘5 Fruits of Yisraél’ <text:s text:c="35"/></text:span><text:span text:style-name="T1995">Barúkh Attá, </text:span><text:span text:style-name="T2016">יהוה</text:span><text:span text:style-name="T1383">,</text:span><text:span text:style-name="T1646"> Elohéynu</text:span><text:span text:style-name="T1995">, Méle</text:span><text:span text:style-name="T1646">ḳ</text:span><text:span text:style-name="T1995"> ha’Olám,</text:span></text:p>
              <table:table table:name="Table5" table:style-name="Table5">
                <table:table-column table:style-name="Table5.A"/>
                <table:table-column table:style-name="Table5.B"/>
                <table:table-column table:style-name="Table5.C"/>
                <table:table-row table:style-name="Table5.1">
                  <table:table-cell table:style-name="Table5.A1" office:value-type="string">
                    <text:p text:style-name="P389" loext:marker-style-name="T121"><text:span text:style-name="T2017">For cooked foods:</text:span><text:span text:style-name="T2017"/></text:p>
                    <text:p text:style-name="P390" loext:marker-style-name="T249"><text:span text:style-name="T1995">for the nourishment </text:span><text:span text:style-name="T1995"/></text:p>
                    <text:p text:style-name="P391">&amp; the sustenance,</text:p>
                  </table:table-cell>
                  <table:table-cell table:style-name="Table5.A1" office:value-type="string">
                    <text:p text:style-name="P389" loext:marker-style-name="T121"><text:span text:style-name="T2017">For Wine:</text:span><text:span text:style-name="T2017"/></text:p>
                    <text:p text:style-name="P390" loext:marker-style-name="T249"><text:span text:style-name="T1995">for the fruit </text:span><text:span text:style-name="T1995"/></text:p>
                    <text:p text:style-name="P390"><text:span text:style-name="T1995">of the vine</text:span><text:span text:style-name="T2018">,</text:span></text:p>
                  </table:table-cell>
                  <table:table-cell table:style-name="Table5.A1" office:value-type="string">
                    <text:p text:style-name="P389" loext:marker-style-name="T121"><text:span text:style-name="T2017">For the ‘5 fruits’: Grapes, Olives, Figs, Dates &amp; Pomegranates:</text:span><text:span text:style-name="T2017"/></text:p>
                    <text:p text:style-name="P390" loext:marker-style-name="T249"><text:span text:style-name="T1995">for the tree &amp; for </text:span><text:span text:style-name="T1995"/></text:p>
                    <text:p text:style-name="P390"><text:span text:style-name="T1995">the fruit of the tree</text:span><text:span text:style-name="T2019">,</text:span></text:p>
                  </table:table-cell>
                </table:table-row>
              </table:table>
              <text:p text:style-name="P392" loext:marker-style-name="T249"><text:span text:style-name="T1995">and for the produce of the field, and for the desirable, good and spacious land, which you favored, and you granted as a heritage to our forefathers, to eat of its fruit and to be satiated by its goodness. Have mercy, </text:span><text:span text:style-name="T2016">יהוה</text:span><text:span text:style-name="T1383">,</text:span><text:span text:style-name="T1646"> Elohéynu</text:span><text:span text:style-name="T1995">, upon us and upon Yisraél, your people, and upon </text:span><text:span text:style-name="T1646">Yerushaláyim</text:span><text:span text:style-name="T1995">, your city, and upon Mount Tsi</text:span><text:span text:style-name="T2020">y</text:span><text:span text:style-name="T1995">ón, and the dwelling place of your glory, and upon your altar and upon your sanctuary. Rebuild </text:span><text:span text:style-name="T1646">Yerushaláyim</text:span><text:span text:style-name="T1995">, the qodésh city, speedily in our days; bring us up into its midst and bring us joy in its rebuilding. And may we bless you for it in separation and purity. <text:s text:c="2"/></text:span></text:p>
              <text:p text:style-name="P390" loext:marker-style-name="T2021"><text:span text:style-name="T2022">[</text:span><text:span text:style-name="T2023">On Special Days add the appropriate sentence</text:span><text:span text:style-name="T2022">]</text:span></text:p>
              <text:p text:style-name="P393" loext:marker-style-name="T2024"/>
              <table:table table:name="Table6" table:style-name="Table6">
                <table:table-column table:style-name="Table6.A"/>
                <table:table-column table:style-name="Table6.B"/>
                <table:table-row table:style-name="Table6.1">
                  <table:table-cell table:style-name="Table6.A1" office:value-type="string">
                    <text:p text:style-name="P390"><text:span text:style-name="T2025">Favor and strengthen us on this </text:span><text:span text:style-name="T2026">Shabbath day</text:span><text:span text:style-name="T2025">,</text:span></text:p>
                  </table:table-cell>
                  <table:table-cell table:style-name="Table6.A1" office:value-type="string">
                    <text:p text:style-name="P390"><text:span text:style-name="T2025">And remember us for good on this day of </text:span><text:span text:style-name="T2026">Rosh </text:span><text:span text:style-name="T2027">Ḥ</text:span><text:span text:style-name="T2026">od</text:span><text:span text:style-name="T2027">é</text:span><text:span text:style-name="T2026">sh</text:span></text:p>
                  </table:table-cell>
                </table:table-row>
                <table:table-row table:style-name="Table6.1">
                  <table:table-cell table:style-name="Table6.A1" office:value-type="string">
                    <text:p text:style-name="P390" loext:marker-style-name="T2028"><text:span text:style-name="T2025">And remember us for good on this </text:span><text:span text:style-name="T2025"/></text:p>
                    <text:p text:style-name="P390"><text:span text:style-name="T2026">Day of Remembrance</text:span><text:span text:style-name="T2025"> {</text:span><text:span text:style-name="T2026">Rosh Ha Shanáh</text:span><text:span text:style-name="T2025">},</text:span></text:p>
                  </table:table-cell>
                  <table:table-cell table:style-name="Table6.A1" office:value-type="string">
                    <text:p text:style-name="P390" loext:marker-style-name="T2028"><text:span text:style-name="T2025">And bring us joy on this day of the </text:span><text:span text:style-name="T2026">Festival of Matsót</text:span><text:span text:style-name="T2025">, </text:span></text:p>
                    <text:p text:style-name="P394">on this day of qodésh convocation,</text:p>
                  </table:table-cell>
                </table:table-row>
                <table:table-row table:style-name="Table6.1">
                  <table:table-cell table:style-name="Table6.A1" office:value-type="string">
                    <text:p text:style-name="P390"><text:span text:style-name="T2025">And bring us joy on this day of the </text:span><text:span text:style-name="T2026">Festival of Sha</text:span><text:span text:style-name="T2029">v</text:span><text:span text:style-name="T2026">uót</text:span><text:span text:style-name="T2025">, on this day of qodésh convocation,</text:span></text:p>
                  </table:table-cell>
                  <table:table-cell table:style-name="Table6.A1" office:value-type="string">
                    <text:p text:style-name="P390" loext:marker-style-name="T2028"><text:span text:style-name="T2025">And bring us joy on this day of the </text:span><text:span text:style-name="T2026">Festival of Sukkót</text:span><text:span text:style-name="T2025">, </text:span></text:p>
                    <text:p text:style-name="P394">on this day of qodésh convocation,</text:p>
                  </table:table-cell>
                </table:table-row>
                <table:table-row table:style-name="Table6.1">
                  <table:table-cell table:style-name="Table6.A1" table:number-columns-spanned="2" office:value-type="string">
                    <text:p text:style-name="P390" loext:marker-style-name="T2028"><text:span text:style-name="T2025">And bring us joy on this day of the eighth day, the </text:span><text:span text:style-name="T2026">Festival of Atser</text:span><text:span text:style-name="T2027">é</text:span><text:span text:style-name="T2026">t</text:span><text:span text:style-name="T2025"> </text:span></text:p>
                    <text:p text:style-name="P394">on this Festival day of qodésh convocation,</text:p>
                  </table:table-cell>
                  <table:covered-table-cell/>
                </table:table-row>
              </table:table>
              <text:p text:style-name="P395" loext:marker-style-name="T2030"><text:span text:style-name="T2009">for you are good &amp; beneficent to all, &amp; we will give thanks to you, </text:span><text:span text:style-name="T2010">יהוה</text:span><text:span text:style-name="T1493">,</text:span><text:span text:style-name="T957"> Elohéynu</text:span><text:span text:style-name="T2009">, for the land &amp; for</text:span></text:p>
              <text:p text:style-name="P390" loext:marker-style-name="T126"><text:span text:style-name="T2031">[</text:span><text:span text:style-name="T2032">For foods that were grown </text:span><text:span text:style-name="T2033">in Yisraél</text:span><text:span text:style-name="T2032">, follow the text in brackets</text:span><text:span text:style-name="T2031">]</text:span></text:p>
              <table:table table:name="Table7" table:style-name="Table7">
                <table:table-column table:style-name="Table7.A"/>
                <table:table-column table:style-name="Table7.B"/>
                <table:table-column table:style-name="Table7.C"/>
                <table:table-row table:style-name="Table7.1">
                  <table:table-cell table:style-name="Table7.A1" office:value-type="string">
                    <text:p text:style-name="P390" loext:marker-style-name="T1248"><text:span text:style-name="T2034">For cooked foods:</text:span><text:span text:style-name="T2034"/></text:p>
                    <text:p text:style-name="P390" loext:marker-style-name="T1988"><text:span text:style-name="T1989">the nourishment and for the sustenance. <text:s/></text:span><text:span text:style-name="T1989"/></text:p>
                    <text:p text:style-name="P396">[its nourishment and for its sustenance.]</text:p>
                  </table:table-cell>
                  <table:table-cell table:style-name="Table7.A1" office:value-type="string">
                    <text:p text:style-name="P389" loext:marker-style-name="T121"><text:span text:style-name="T2017">For Wine:</text:span><text:span text:style-name="T2017"/></text:p>
                    <text:p text:style-name="P390" loext:marker-style-name="T1988"><text:span text:style-name="T1989">the fruit of the vine. </text:span><text:span text:style-name="T1989"/></text:p>
                    <text:p text:style-name="P396">[the fruit of its vine.]</text:p>
                  </table:table-cell>
                  <table:table-cell table:style-name="Table7.A1" office:value-type="string">
                    <text:p text:style-name="P389" loext:marker-style-name="T121"><text:span text:style-name="T2017">For the ‘5 fruits’ of Yisraél</text:span><text:span text:style-name="T2017"/></text:p>
                    <text:p text:style-name="P390" loext:marker-style-name="T39"><text:span text:style-name="T2009">the fruit. <text:s/></text:span><text:span text:style-name="T2009"/></text:p>
                    <text:p text:style-name="P396">[its fruit.]</text:p>
                  </table:table-cell>
                </table:table-row>
              </table:table>
              <text:p text:style-name="P395" loext:marker-style-name="T2035"><text:span text:style-name="T2036">Barukh Ata, </text:span><text:span text:style-name="T2037">יהוה</text:span><text:span text:style-name="T2036">, for the land and for</text:span></text:p>
              <table:table table:name="Table8" table:style-name="Table8">
                <table:table-column table:style-name="Table8.A"/>
                <table:table-column table:style-name="Table8.B"/>
                <table:table-column table:style-name="Table8.C"/>
                <table:table-row table:style-name="Table8.1">
                  <table:table-cell table:style-name="Table8.A1" office:value-type="string">
                    <text:p text:style-name="P389" loext:marker-style-name="T121"><text:span text:style-name="T2017">For cooked foods:</text:span><text:span text:style-name="T2017"/></text:p>
                    <text:p text:style-name="P390" loext:marker-style-name="T1988"><text:span text:style-name="T1989">the nourishment.</text:span><text:span text:style-name="T1989"/></text:p>
                    <text:p text:style-name="P397">[its nourishment.]</text:p>
                  </table:table-cell>
                  <table:table-cell table:style-name="Table8.A1" office:value-type="string">
                    <text:p text:style-name="P389" loext:marker-style-name="T121"><text:span text:style-name="T2017">For Wine:</text:span><text:span text:style-name="T2017"/></text:p>
                    <text:p text:style-name="P390" loext:marker-style-name="T1988"><text:span text:style-name="T1989">the fruit of the vine. </text:span><text:span text:style-name="T1989"/></text:p>
                    <text:p text:style-name="P397">[the fruit of its vine.]</text:p>
                  </table:table-cell>
                  <table:table-cell table:style-name="Table8.A1" office:value-type="string">
                    <text:p text:style-name="P389" loext:marker-style-name="T121"><text:span text:style-name="T2017">For the ‘5 fruits’</text:span><text:span text:style-name="T2017"/></text:p>
                    <text:p text:style-name="P390" loext:marker-style-name="T1988"><text:span text:style-name="T1989">the fruit.</text:span><text:span text:style-name="T1989"/></text:p>
                    <text:p text:style-name="P397">[its fruit.]</text:p>
                  </table:table-cell>
                </table:table-row>
              </table:table>
              <text:p text:style-name="P398" loext:marker-style-name="T1260"><text:span text:style-name="T2038">3. A Bread Meal</text:span><text:span text:style-name="T2039"> |</text:span><text:span text:style-name="T2040"> Bendigamos </text:span><text:span text:style-name="T1646"><text:s/></text:span><text:span text:style-name="T1248">After Meals that include </text:span><text:span text:style-name="T192">Baked Bread </text:span><text:span text:style-name="T1260">(said if there is no Minyan instead of ‘Grace After Meals’) </text:span></text:p>
              <text:p text:style-name="P399" loext:marker-style-name="T957"><text:span text:style-name="T2038">4. Grace After Meals</text:span><text:span text:style-name="T1646"> </text:span><text:span text:style-name="T1297"><text:s/>Is</text:span><text:span text:style-name="T957"> said when there is a Minyan (10 Jewish Men). But, it may be said with as little as three men. </text:span><text:span text:style-name="T2041">See the Siddur for this prayer. </text:span><text:span text:style-name="T957">Our Sephardic custom, without a Minyan, is to say/sing Bendigamos.</text:span></text:p>
              <text:p text:style-name="P400" loext:marker-style-name="T957"><text:soft-page-break/></text:p>
              <text:p text:style-name="P400" loext:marker-style-name="T957"/>
              <table:table table:name="Table9" table:style-name="Table9">
                <table:table-column table:style-name="Table9.A"/>
                <table:table-column table:style-name="Table9.B"/>
                <table:table-row table:style-name="Table9.1">
                  <table:table-cell table:style-name="Table9.A1" office:value-type="string">
                    <text:p text:style-name="P401"><text:span text:style-name="T2042"><text:s text:c="6"/></text:span><text:span text:style-name="T2043"><text:s/></text:span><text:span text:style-name="T2044">Bendigamos (Ladino)</text:span></text:p>
                    <text:p text:style-name="P402">After Meals that include Baked Bread</text:p>
                    <text:p text:style-name="P403"><text:span text:style-name="T2045">Verse 1</text:span><text:span text:style-name="T2046"> </text:span><text:span text:style-name="T2042">Bendigamos al Altisimo</text:span></text:p>
                    <text:p text:style-name="P404"><text:s text:c="3"/>Al Seňor que nos creo.</text:p>
                    <text:p text:style-name="P404">Demosle agradecimiento</text:p>
                    <text:p text:style-name="P404"><text:s text:c="3"/>Por los bienes que nos dio.</text:p>
                    <text:p text:style-name="P404"/>
                    <text:p text:style-name="P403"><text:span text:style-name="T2045">Ch</text:span><text:span text:style-name="T2047">o</text:span><text:span text:style-name="T2045">rus</text:span><text:span text:style-name="T2042"> Alabado sea Su Santo Nombre</text:span></text:p>
                    <text:p text:style-name="P404"><text:s text:c="3"/>Porque siempre nos apiado.</text:p>
                    <text:p text:style-name="P404">Load al Seňor que es Bueno,</text:p>
                    <text:p text:style-name="P404"><text:s text:c="3"/>Que para siempre es Su merced.</text:p>
                    <text:p text:style-name="P404"/>
                    <text:p text:style-name="P403"><text:span text:style-name="T2045">Verse 2</text:span><text:span text:style-name="T2046"> </text:span><text:span text:style-name="T2042">Bendigamos al Altisimo</text:span></text:p>
                    <text:p text:style-name="P404"><text:s text:c="3"/>Por Su Ley primeramente,</text:p>
                    <text:p text:style-name="P404">Que liga a nuestro raza</text:p>
                    <text:p text:style-name="P404"><text:s text:c="3"/>Con el cielo continuamente.</text:p>
                    <text:p text:style-name="P405"/>
                    <text:p text:style-name="P406"><text:span text:style-name="T2048">Ch</text:span><text:span text:style-name="T2049">o</text:span><text:span text:style-name="T2048">rus</text:span><text:span text:style-name="T2050"> </text:span><text:span text:style-name="T2042">Alabado sea Su Santo Nombre</text:span></text:p>
                    <text:p text:style-name="P404"><text:s text:c="3"/>Porque siempre nos apiado.</text:p>
                    <text:p text:style-name="P404">Load al Seňor que es Bueno,</text:p>
                    <text:p text:style-name="P404"><text:s text:c="3"/>Que para siempre es Su merced.</text:p>
                    <text:p text:style-name="P404"/>
                    <text:p text:style-name="P403"><text:span text:style-name="T2045">Verse 3</text:span><text:span text:style-name="T2046"> </text:span><text:span text:style-name="T2042">Bendigamos al Altisimo,</text:span></text:p>
                    <text:p text:style-name="P404"><text:s text:c="3"/>Por el pan segundamente,</text:p>
                    <text:p text:style-name="P404">Y tambien por los majares</text:p>
                    <text:p text:style-name="P404"><text:s text:c="3"/>Que comimos juntamente.</text:p>
                    <text:p text:style-name="P404"/>
                    <text:p text:style-name="P403"><text:span text:style-name="T2045">Bridge</text:span><text:span text:style-name="T2046"> </text:span><text:span text:style-name="T2042">Pues comimos y bebimos alegremente, <text:line-break/>Su merced nunca nos falto.</text:span></text:p>
                    <text:p text:style-name="P404">Load al Seňor que es Bueno,</text:p>
                    <text:p text:style-name="P404"><text:s text:c="3"/>Que para siempre es su merced.</text:p>
                    <text:p text:style-name="P404"/>
                    <text:p text:style-name="P403"><text:span text:style-name="T2045">Verse 4</text:span><text:span text:style-name="T2046"> </text:span><text:span text:style-name="T2042">Bendita sea la casa esta,</text:span></text:p>
                    <text:p text:style-name="P404"><text:s text:c="3"/>El hogar de Su presencia,</text:p>
                    <text:p text:style-name="P404">Donde guardamos Sus fiestas</text:p>
                    <text:p text:style-name="P404"><text:s text:c="3"/>Con alegria y permanencia.</text:p>
                    <text:p text:style-name="P404"/>
                    <text:p text:style-name="P403"><text:span text:style-name="T2045">Cho</text:span><text:span text:style-name="T2051">r</text:span><text:span text:style-name="T2045">us</text:span><text:span text:style-name="T2042"> Alabado sea Su Santo Nombre,</text:span></text:p>
                    <text:p text:style-name="P404"><text:s text:c="3"/>Porque siempre nos apiado.</text:p>
                    <text:p text:style-name="P404">Load al Seňor que es Bueno,</text:p>
                    <text:p text:style-name="P404"><text:s text:c="3"/>Que para siempre es su merced.</text:p>
                    <text:p text:style-name="P407"><text:s text:c="8"/></text:p>
                    <text:p text:style-name="P408">Hebrew</text:p>
                    <text:p text:style-name="P409"><text:span text:style-name="T2042">Hodu L’</text:span><text:span text:style-name="T2052"> </text:span><text:span text:style-name="T2053">יהוה</text:span><text:span text:style-name="T1680"> </text:span><text:span text:style-name="T2042">KiToḅ, Ki L’Olam </text:span><text:span text:style-name="T2054">Ḥ</text:span><text:span text:style-name="T2042">asdo.</text:span></text:p>
                    <text:p text:style-name="P409"><text:soft-page-break/><text:span text:style-name="T2042">Hodu L’</text:span><text:span text:style-name="T2052"> </text:span><text:span text:style-name="T2055">יהוה</text:span><text:span text:style-name="T1680"> </text:span><text:span text:style-name="T2042">KiToḅ, Ki L’Olam </text:span><text:span text:style-name="T2054">Ḥ</text:span><text:span text:style-name="T2042">asdo.</text:span></text:p>
                  </table:table-cell>
                  <table:table-cell table:style-name="Table9.B1" office:value-type="string">
                    <text:p text:style-name="P401"><text:span text:style-name="T1547"><text:s text:c="7"/></text:span><text:span text:style-name="T2044">Let Us Bless (English)</text:span></text:p>
                    <text:p text:style-name="P410"><text:span text:style-name="T1547"><text:s text:c="5"/></text:span><text:span text:style-name="T2056">After Meals that include Baked Bread</text:span></text:p>
                    <text:p text:style-name="P411">Let us bless the Most High<text:line-break/> <text:s text:c="2"/>The Master who raised us.<text:line-break/>Let us give him appreciation<text:line-break/> <text:s text:c="2"/>For the good that he’s given us.<text:line-break/></text:p>
                    <text:p text:style-name="P412"><text:span text:style-name="T2042">Praised be his Qodésh name<text:line-break/> <text:s text:c="2"/>‘Cause he always pitied us.<text:line-break/>Praise </text:span><text:span text:style-name="T2057">יהוה</text:span><text:span text:style-name="T2042">, for he is good,<text:line-break/> <text:s text:c="2"/>For his mercy is everlasting.</text:span></text:p>
                    <text:p text:style-name="P411"/>
                    <text:p text:style-name="P411">Let us bless the Most High<text:line-break/> <text:s text:c="2"/>For his Law primarily, <text:line-break/>Federating all our people<text:line-break/> <text:s text:c="2"/>With the heavens continually.</text:p>
                    <text:p text:style-name="P411"/>
                    <text:p text:style-name="P413"><text:span text:style-name="T2042">Praised be his holy name<text:line-break/> <text:s text:c="2"/>‘Cause he always pitied us.<text:line-break/>Praise </text:span><text:span text:style-name="T2057">יהוה</text:span><text:span text:style-name="T2042">, for he is good,</text:span></text:p>
                    <text:p text:style-name="P411"><text:s text:c="3"/>For his mercy is everlasting.</text:p>
                    <text:p text:style-name="P411"/>
                    <text:p text:style-name="P411">Let us bless the Most High,<text:line-break/> <text:s text:c="2"/>For the bread secondarily.<text:line-break/>And also for the foods<text:line-break/> <text:s text:c="2"/>We have eaten all together.</text:p>
                    <text:p text:style-name="P411"/>
                    <text:p text:style-name="P413"><text:span text:style-name="T2042">Since we’ve eaten &amp; we’ve drank happily,<text:line-break/> <text:s text:c="2"/>his mercy – never did we lack.<text:line-break/>Praise </text:span><text:span text:style-name="T2057">יהוה</text:span><text:span text:style-name="T1680"> </text:span><text:span text:style-name="T2042">for he is good<text:line-break/> <text:s text:c="2"/>For his mercy is everlasting.</text:span></text:p>
                    <text:p text:style-name="P411"/>
                    <text:p text:style-name="P411">Fortuitous be this habitation,</text:p>
                    <text:p text:style-name="P411"><text:s text:c="3"/>The home of his presence,<text:line-break/>Where we keep his festivals,<text:line-break/> <text:s text:c="2"/>With happiness and perpetuation.</text:p>
                    <text:p text:style-name="P411"/>
                    <text:p text:style-name="P413"><text:span text:style-name="T2042">Praised be his qodésh name<text:line-break/> <text:s text:c="2"/>‘Cause he always pitied us.<text:line-break/>Praise </text:span><text:span text:style-name="T2057">יהוה</text:span><text:span text:style-name="T2042"> for he is good<text:line-break/> <text:s text:c="2"/>For his mercy is everlasting.</text:span></text:p>
                    <text:p text:style-name="P407"><text:s text:c="8"/></text:p>
                    <text:p text:style-name="P408">Hebrew</text:p>
                    <text:p text:style-name="P409"><text:span text:style-name="T2042">Hodu L’</text:span><text:span text:style-name="T2052"> </text:span><text:span text:style-name="T2053">יהוה</text:span><text:span text:style-name="T1680"> </text:span><text:span text:style-name="T2042">KiToḅ, Ki L’Olam </text:span><text:span text:style-name="T2054">Ḥ</text:span><text:span text:style-name="T2042">asdo.</text:span></text:p>
                    <text:p text:style-name="P409"><text:span text:style-name="T2042">Hodu L’</text:span><text:span text:style-name="T2052"> </text:span><text:span text:style-name="T2055">יהוה</text:span><text:span text:style-name="T1680"> </text:span><text:span text:style-name="T2042">KiToḅ, Ki L’Olam </text:span><text:span text:style-name="T2054">Ḥ</text:span><text:span text:style-name="T2042">asdo.</text:span></text:p>
                  </table:table-cell>
                </table:table-row>
              </table:table>
              <text:p text:style-name="P414"><text:span text:style-name="T2058">Shabbath Meals and Havdalah</text:span><text:span text:style-name="T2059"> |</text:span><text:span text:style-name="T2060"> </text:span><text:span text:style-name="T91">Laila Shishí</text:span> <text:span text:style-name="T2061">| </text:span><text:span text:style-name="T2062">Closing of the Gates</text:span></text:p>
              <text:p text:style-name="P415">(Needed: Candles, Bread &amp; Wine, Salt, and the Meal)</text:p>
            </table:table-cell>
          </table:table-row>
          <table:table-row table:style-name="Table10.2">
            <table:table-cell table:style-name="Table10.A2" office:value-type="string">
              <text:p text:style-name="P416" loext:marker-style-name="T1646"><text:span text:style-name="T2063">Separating Ḥallah</text:span><text:span text:style-name="T2064"> </text:span><text:span text:style-name="T2065">Num. 15:17-21 </text:span><text:span text:style-name="T2066">(Ladies): </text:span><text:span text:style-name="T1297">“</text:span><text:span text:style-name="T1646">Barúḳ Attá</text:span><text:span text:style-name="T1390">, </text:span><text:span text:style-name="T2016">יהוה</text:span><text:span text:style-name="T1390">, </text:span><text:span text:style-name="T1646">Elohéynu, Méleḳ ha’Olám, </text:span><text:span text:style-name="T1383">Ashér Qideshánu B’Mitsvotáv Ṿ’Tsivánu</text:span><text:span text:style-name="T1646"> L’</text:span><text:span text:style-name="T2067">HafRish</text:span><text:span text:style-name="T1646"> Ḥallah.” </text:span></text:p>
              <text:p text:style-name="P417">(Hold it and say: “This is Ḥallah.”)</text:p>
            </table:table-cell>
          </table:table-row>
          <table:table-row table:style-name="Table10.2">
            <table:table-cell table:style-name="Table10.A3" office:value-type="string">
              <text:p text:style-name="P416" loext:marker-style-name="T1646"><text:span text:style-name="T1646">In Eréts Yisraél, the Half-Sheqel, Firstfruits, Heave Offering, Pe’ah, Tithes, </text:span><text:span text:style-name="T1646"/></text:p>
              <text:p text:style-name="P416" loext:marker-style-name="T1646"><text:span text:style-name="T1646">the Firstborn, and Every 10</text:span><text:span text:style-name="T1706">th</text:span><text:span text:style-name="T1646"> Animal belonged to Elohíym. Let us remember </text:span></text:p>
              <text:p text:style-name="P417">to separate portions of our blessings for the ministry.</text:p>
            </table:table-cell>
          </table:table-row>
          <table:table-row table:style-name="Table10.4">
            <table:table-cell table:style-name="Table10.A4" office:value-type="string">
              <text:p text:style-name="P416"><text:span text:style-name="T2068">Netilat Yadayim</text:span><text:span text:style-name="T2069">: </text:span><text:span text:style-name="T2066">(All Wash Hands Before Sitting) </text:span><text:span text:style-name="T1646">Barúḳ Attá</text:span><text:span text:style-name="T1390">, </text:span><text:span text:style-name="T2016">יהוה</text:span><text:span text:style-name="T1390">, </text:span><text:span text:style-name="T1646">Elohéynu, Méleḳ ha’Olám, </text:span><text:span text:style-name="T1383">Ashér Qideshánu B’Mitsvotáv Ṿ’Tsivánu Al N’tilát Yad</text:span><text:span text:style-name="T2070">á</text:span><text:span text:style-name="T1383">yim</text:span><text:span text:style-name="T1646">.</text:span></text:p>
            </table:table-cell>
          </table:table-row>
        </table:table>
        <text:p text:style-name="P418" loext:marker-style-name="T929"><text:span text:style-name="T2071">Ladies:</text:span><text:span text:style-name="T2072"> </text:span><text:span text:style-name="T1646">YĕAséh Retsonéka</text:span><text:span text:style-name="T16">, </text:span><text:span text:style-name="T2073">יהוה</text:span><text:span text:style-name="T16">, </text:span><text:span text:style-name="T1646">Elohái, w’Elohéy A</text:span><text:span text:style-name="T2074">ḅ</text:span><text:span text:style-name="T1646">otái, take pity upon and have compassion for me and act with great kindness toward me by giving me children who will do your will and who will occupy themselves in your Toráh for its own sake; and may they illuminate the nations with the Toráh even as these lights radiate in this place, as it is written: “For a Mitswáh is a luminary, and Toráh is light.” Also take pity upon and have compassion for my husband, (</text:span><text:span text:style-name="T1297">name</text:span><text:span text:style-name="T1646">) Ben (</text:span><text:span text:style-name="T1297">his fathers’ name</text:span><text:span text:style-name="T1646">); Give him long days and years of life with blessing and success and help him do your will with perfection. So, may it be your will; </text:span><text:span text:style-name="T1707">Améin</text:span><text:span text:style-name="T1646">. May the pleasantness of</text:span><text:span text:style-name="T16"> </text:span><text:span text:style-name="T2073">יהוה</text:span><text:span text:style-name="T16">, </text:span><text:span text:style-name="T1646">Elohéynu, be upon us; O Elohíym, establish our handiwork for us—our handiwork, establish. May they find favor—the utterances of my mouth and the thoughts of my heart—before you</text:span><text:span text:style-name="T16">, </text:span><text:span text:style-name="T2073">יהוה</text:span><text:span text:style-name="T16">, </text:span><text:span text:style-name="T1646">my Rock and my Redeemer.</text:span></text:p>
        <text:p text:style-name="P419" loext:marker-style-name="T171"><text:span text:style-name="T2063">Optional Meditations - Manna from the Shamáyim</text:span><text:span text:style-name="T2069">:</text:span><text:span text:style-name="T2075"> <text:s/></text:span><text:span text:style-name="T2065">Exodus 16:4-5, 13b-30</text:span></text:p>
        <text:p text:style-name="P420" loext:marker-style-name="T249"><text:span text:style-name="T2068">Malki-Tsedéq Brings Bread and Wine</text:span><text:span text:style-name="T2069">:</text:span><text:span text:style-name="T2075"> <text:s/></text:span><text:span text:style-name="T2065">Genesis 14:18-20</text:span><text:span text:style-name="T2076"> <text:s text:c="2"/></text:span></text:p>
        <text:p text:style-name="P421" loext:marker-style-name="T171"><text:span text:style-name="T2068">David ha’Méleḳ Saw a Vision</text:span><text:span text:style-name="T2069">:</text:span><text:span text:style-name="T2075"> <text:s/></text:span><text:span text:style-name="T1248">Psalm 110:1-4</text:span></text:p>
        <text:p text:style-name="P419" loext:marker-style-name="T2077"><text:span text:style-name="T2078">Song – Shalom Alechem</text:span></text:p>
        <text:p text:style-name="P422" loext:marker-style-name="T2075"><text:span text:style-name="T2075">Shalom aleichem malachei ha-sharet malachei Elyon,</text:span><text:span text:style-name="T2075"/></text:p>
        <text:p text:style-name="P420" loext:marker-style-name="T2075"><text:span text:style-name="T2075"><text:s text:c="5"/>mi-melech malachei ha-melachim ha-qadosh Baruch Hu.</text:span><text:span text:style-name="T2075"/></text:p>
        <text:p text:style-name="P420" loext:marker-style-name="T2075"><text:span text:style-name="T2075">Bo'achem le-shalom malachei ha-shalom malachei Elyon,</text:span><text:span text:style-name="T2075"/></text:p>
        <text:p text:style-name="P420" loext:marker-style-name="T2075"><text:span text:style-name="T2075"><text:s text:c="5"/>mi-melech malachei ha-melachim ha-qadosh Baruch Hu.</text:span><text:span text:style-name="T2075"/></text:p>
        <text:p text:style-name="P420" loext:marker-style-name="T2075"><text:span text:style-name="T2075">Barchuni le-shalom malachei ha-shalom malachei Elyon,</text:span><text:span text:style-name="T2075"/></text:p>
        <text:p text:style-name="P420" loext:marker-style-name="T2075"><text:span text:style-name="T2075"><text:s text:c="5"/>mi-melech malachei ha-melachim ha-qadosh Baruch Hu.</text:span><text:span text:style-name="T2075"/></text:p>
        <text:p text:style-name="P420" loext:marker-style-name="T2075"><text:span text:style-name="T2075">Betzeitechem le-shalom malachei ha-shalom malachei Elyon,</text:span><text:span text:style-name="T2075"/></text:p>
        <text:p text:style-name="P420" loext:marker-style-name="T2075"><text:span text:style-name="T2075"><text:s text:c="5"/>mi-melech malachei ha-melachim ha-qadosh Baruch Hu.</text:span><text:span text:style-name="T2075"/></text:p>
        <text:p text:style-name="P419" loext:marker-style-name="T2079"><text:span text:style-name="T2078">Eshet hayil</text:span><text:span text:style-name="T2080"> </text:span><text:span text:style-name="T2079">(proverbs 31:10-31) </text:span></text:p>
        <text:p text:style-name="P422" loext:marker-style-name="T1466"><text:span text:style-name="T1466">Who can find a virtuous woman? for her price is far above rubies.</text:span><text:span text:style-name="T1466"/></text:p>
        <text:p text:style-name="P196" loext:marker-style-name="T1466"><text:span text:style-name="T1466">The heart of her husband does safely trust in her, so that he shall have no need of spoil.</text:span><text:span text:style-name="T1466"/></text:p>
        <text:p text:style-name="P196" loext:marker-style-name="T1466"><text:span text:style-name="T1466">She will do him good and not evil all the days of her life.</text:span><text:span text:style-name="T1466"/></text:p>
        <text:p text:style-name="P196" loext:marker-style-name="T1466"><text:span text:style-name="T1466">She seeks wool, and flax, and works willingly with her hands.</text:span><text:span text:style-name="T1466"/></text:p>
        <text:p text:style-name="P196" loext:marker-style-name="T1466"><text:span text:style-name="T1466">She is like the merchants' ships; she brings her food from far.</text:span><text:span text:style-name="T1466"/></text:p>
        <text:p text:style-name="P423" loext:marker-style-name="T1466"><text:span text:style-name="T1466">She rises also while it is yet night, and gives food to her household, and a portion to her maidens.</text:span><text:span text:style-name="T249"> </text:span><text:span text:style-name="T1466">She considers a field, and buys it: with the fruit of her hands she plants a vineyard.</text:span></text:p>
        <text:p text:style-name="P423" loext:marker-style-name="T1466"><text:span text:style-name="T1466">She girds her loins with strength, and strengthens her arms.</text:span><text:span text:style-name="T1466"/></text:p>
        <text:p text:style-name="P423" loext:marker-style-name="T1466"><text:span text:style-name="T1466">She perceives that her merchandise is good: her candle goes not out by night.</text:span><text:span text:style-name="T1466"/></text:p>
        <text:p text:style-name="P423" loext:marker-style-name="T1466"><text:span text:style-name="T1466">She lays her hands to the spindle, and her hands hold the distaff.</text:span><text:span text:style-name="T1466"/></text:p>
        <text:p text:style-name="P423" loext:marker-style-name="T1466"><text:span text:style-name="T1466">She stretches out her hand to the poor; yea, she </text:span><text:span text:style-name="T249">reaches</text:span><text:span text:style-name="T1466"> forth her hands to the needy.</text:span></text:p>
        <text:p text:style-name="P423" loext:marker-style-name="T1466"><text:span text:style-name="T1466">She is not afraid of the snow for her household: for all her household are clothed with scarlet.</text:span><text:span text:style-name="T249"> </text:span><text:span text:style-name="T1466">She makes herself coverings of tapestry; her clothing is silk and purple.</text:span></text:p>
        <text:p text:style-name="P423" loext:marker-style-name="T1466"><text:soft-page-break/><text:span text:style-name="T1466">Her husband is known in the gates, when he sits among the elders of the land.</text:span><text:span text:style-name="T1466"/></text:p>
        <text:p text:style-name="P423" loext:marker-style-name="T1466"><text:span text:style-name="T1466">She makes fine linen, and sells it; and delivers girdles unto the merchant.</text:span><text:span text:style-name="T1466"/></text:p>
        <text:p text:style-name="P423" loext:marker-style-name="T1466"><text:span text:style-name="T1466">Strength and honour are her clothing; and she shall rejoice in time to come.</text:span><text:span text:style-name="T1466"/></text:p>
        <text:p text:style-name="P423" loext:marker-style-name="T1466"><text:span text:style-name="T1466">She opens her mouth with wisdom; and in her tongue is the law of kindness.</text:span><text:span text:style-name="T1466"/></text:p>
        <text:p text:style-name="P423" loext:marker-style-name="T1466"><text:span text:style-name="T1466">She looks well to the ways of her household, and eats not the bread of idleness.</text:span><text:span text:style-name="T1466"/></text:p>
        <text:p text:style-name="P423" loext:marker-style-name="T1466"><text:span text:style-name="T1466">Her children arise up, and call her blessed; her husband also, and he praises her.</text:span><text:span text:style-name="T1466"/></text:p>
        <text:p text:style-name="P423" loext:marker-style-name="T1466"><text:span text:style-name="T1466">Many daughters have done virtuously, but you excel them all.</text:span><text:span text:style-name="T1466"/></text:p>
        <text:p text:style-name="P423" loext:marker-style-name="T1466"><text:span text:style-name="T1466">Favour is deceitful, and beauty is vain: but a woman that fears </text:span><text:span text:style-name="T2073">יהוה</text:span><text:span text:style-name="T1466">, she shall be praised.</text:span></text:p>
        <text:p text:style-name="P423" loext:marker-style-name="T1466"><text:span text:style-name="T1466">Give her of the fruit of her hands; and let her own works praise her in the gates.</text:span><text:span text:style-name="T1466"/></text:p>
        <text:p text:style-name="P419" loext:marker-style-name="T2081"><text:span text:style-name="T2078">Kiddush | Sanctification</text:span><text:span text:style-name="T2082"/></text:p>
        <text:p text:style-name="P419" loext:marker-style-name="T1282"><text:span text:style-name="T2068">Psalm 23</text:span><text:span text:style-name="T16"> <text:s/></text:span><text:span text:style-name="T2073">יהוה</text:span><text:span text:style-name="T16"> </text:span><text:span text:style-name="T1277">is my shepherd; I will not want. He makes me to lay down in green pastures: He leads me beside the still waters. He restores my soul: He leads me in the paths of righteousness for his names' sake. Yes, though I walk through the valley of the shadow of death, I will fear no evil: for you are with me; your rod and your staff they comfort me. You prepare a table before me in the presence of my enemies: You anoint my head with oil; my cup runs over. Surely goodness and mercy shall follow me all the days of my life: and I will dwell in the house of </text:span><text:span text:style-name="T16"><text:s/></text:span><text:span text:style-name="T2073">יהוה</text:span><text:span text:style-name="T16"> </text:span><text:span text:style-name="T1277">forever. </text:span></text:p>
        <text:p text:style-name="P424" loext:marker-style-name="T2066"><text:span text:style-name="T2083">Netilat Yadayim</text:span><text:span text:style-name="T2084"> <text:s text:c="2"/></text:span><text:span text:style-name="T1250">All remain silent: The Leader ceremonially rinses his hands, raises them, and says:</text:span><text:span text:style-name="T2066"> </text:span></text:p>
        <text:p text:style-name="P425"><text:span text:style-name="T1646">Barúkh Attá</text:span><text:span text:style-name="T2067">,</text:span><text:span text:style-name="T1390"> </text:span><text:span text:style-name="T2016">יהוה</text:span><text:span text:style-name="T2067">, </text:span><text:span text:style-name="T1646">Elohéynu, Mélekh ha’Olám, Who has separated us with His Mitswóth, and has taught us concerning the lifting of the hands.</text:span></text:p>
        <text:p text:style-name="P426" loext:marker-style-name="T2085"><text:span text:style-name="T2086">Wives pass the cup to their husbands. Each one takes the cup in their right hand.</text:span></text:p>
        <text:p text:style-name="P427" loext:marker-style-name="T1277"><text:span text:style-name="T2087">Genesis 1:31–2:3</text:span><text:span text:style-name="T2088"> <text:s text:c="2"/></text:span><text:span text:style-name="T2067">…</text:span><text:span text:style-name="T1646">The sixth day. Thus, the heavens and the earth were completed, and all the host of them. And on the sixth day Elohíym ended his work which he had made; and he rested on the seventh day from all his work which he had made. And Elohíym blessed the seventh day</text:span><text:span text:style-name="T1277"> and separated it: because in it he had rested from all his works, those which Elohíym set out to perform.</text:span></text:p>
        <text:p text:style-name="P428" loext:marker-style-name="T2067"><text:span text:style-name="T2065">(Isaiah 58:13-14)</text:span><text:span text:style-name="T2069"> </text:span><text:span text:style-name="T2067"><text:s text:c="3"/>If you turn away your foot from the Shabbath, from doing your pleasure on My qodésh day; and call the Shabbath a delight, the qodésh of </text:span><text:span text:style-name="T2073">יהוה</text:span><text:span text:style-name="T2067">, honorable; and will honor him, not doing your own ways, nor finding your own pleasure, nor speaking your own words: Then will you delight yourself in </text:span><text:span text:style-name="T2073">יהוה</text:span><text:span text:style-name="T2067">; and I will cause you to ride on the high places of the earth, and feed you with the heritage of your father: for the mouth of </text:span><text:span text:style-name="T2073">יהוה</text:span><text:span text:style-name="T16"> </text:span><text:span text:style-name="T2067">has spoken it. </text:span></text:p>
        <text:p text:style-name="P420" loext:marker-style-name="T171"><text:span text:style-name="T1248">(Exodus 31:16-17)</text:span><text:span text:style-name="T1646"> <text:s text:c="2"/>And Benéy-Yisraél will keep the Shabbath, to observe the Shabbath throughout their generations, for a perpetual covenant. It is a sign between me and Benéy-Yisraél forever: for in six days </text:span><text:span text:style-name="T2073">יהוה</text:span><text:span text:style-name="T16"> </text:span><text:span text:style-name="T1646">made the Shamáyim and the Arets, and on the 7</text:span><text:span text:style-name="T1706">th</text:span><text:span text:style-name="T1646">-day He rested, and was refreshed.</text:span></text:p>
        <text:p text:style-name="P422" loext:marker-style-name="T171"><text:span text:style-name="T2069">Leader: </text:span><text:span text:style-name="T1277">Sivre, Maranatha!</text:span><text:span text:style-name="T1297"> (Hearken, Our Masters!)</text:span><text:span text:style-name="T2069"> <text:s text:c="4"/>Together: <text:s/></text:span><text:span text:style-name="T1277">LeḤaim!</text:span><text:span text:style-name="T2069"> (To Life)</text:span></text:p>
        <text:p text:style-name="P421" loext:marker-style-name="T1126"><text:span text:style-name="T2069">All Sing: <text:s/></text:span><text:span text:style-name="T1277">Barúḳ Attá, </text:span><text:span text:style-name="T2073">יהוה</text:span><text:span text:style-name="T1383">,</text:span><text:span text:style-name="T1277"> Elohéynu, Méleḳ ha’Olám, </text:span><text:span text:style-name="T2089">Borei Peri ha’Gefen </text:span><text:span text:style-name="T1248">(creating the fruit of the vine).</text:span></text:p>
        <text:p text:style-name="P421" loext:marker-style-name="T171"><text:span text:style-name="T2069">Leader: <text:s/></text:span><text:span text:style-name="T1646">Barúḳ Attá, </text:span><text:span text:style-name="T2073">יהוה</text:span><text:span text:style-name="T1383">,</text:span><text:span text:style-name="T1646"> Elohéynu, Méleḳ ha’Olám, Who has separated us with his Mitswóth, and has favored us, and His Shabbáth </text:span><text:span text:style-name="T249">ha’qodésh</text:span><text:span text:style-name="T1646"> with love did he bequeath to us, a remembrance of creation, the first of the qod</text:span><text:span text:style-name="T249">é</text:span><text:span text:style-name="T1646">sh convocations, a remembrance of the exodus from Mitsrayím and the Resurrection Day of the Adón Y'shúa Mélekh ha’Mashíakh. Barúḳ Attá, </text:span><text:span text:style-name="T2073">יהוה</text:span><text:span text:style-name="T1646">, who separated the Seventh Day as the Shabbáth.</text:span></text:p>
        <text:p text:style-name="P427" loext:marker-style-name="T929"><text:span text:style-name="T2090">Blessing the Children</text:span><text:span text:style-name="T2064"> <text:s text:c="2"/></text:span><text:span text:style-name="T2091">Fathers place hands upon the Children’s heads and say:</text:span></text:p>
        <text:p text:style-name="P420" loext:marker-style-name="T171"><text:span text:style-name="T2066">For boys: </text:span><text:span text:style-name="T1646">May Elohíym make you like Ephraim &amp; Menashe &amp; a faithful disciple of Y'shúa.</text:span></text:p>
        <text:p text:style-name="P420" loext:marker-style-name="T929"><text:span text:style-name="T2066">For girls: </text:span><text:span text:style-name="T1646">May Elohíym make you like Sarah, Rivkah, Raḥel &amp; Leah &amp; a faithful disciple of Y'shúa.</text:span><text:span text:style-name="T2064"> </text:span><text:span text:style-name="T2066">Fathers continue: </text:span><text:span text:style-name="T2073">יהוה</text:span><text:span text:style-name="T16"> </text:span><text:span text:style-name="T1646">bless you and guard you, </text:span><text:span text:style-name="T2073">יהוה</text:span><text:span text:style-name="T16"> </text:span><text:span text:style-name="T1646">shine his face on you and be gracious to you,</text:span><text:span text:style-name="T2067"> </text:span><text:span text:style-name="T2073">יהוה</text:span><text:span text:style-name="T16"> </text:span><text:span text:style-name="T1646">bestow favor on you and grant you shalom </text:span><text:span text:style-name="T1297">(peace)</text:span><text:span text:style-name="T1646">.</text:span></text:p>
        <text:p text:style-name="P429" loext:marker-style-name="T171"><text:soft-page-break/><text:span text:style-name="T2090">Netilat Yadayim</text:span><text:span text:style-name="T2069"> <text:s text:c="2"/></text:span><text:span text:style-name="T1250">All remain silent: The Leader says:</text:span></text:p>
        <text:p text:style-name="P420" loext:marker-style-name="T929"><text:span text:style-name="T2065">Ps 134:2</text:span><text:span text:style-name="T2092"> <text:s text:c="4"/></text:span><text:span text:style-name="T1646">Lift up your hands in the sanctuary and bless</text:span><text:span text:style-name="T2067"> </text:span><text:span text:style-name="T2073">יהוה</text:span><text:span text:style-name="T2067">.</text:span></text:p>
        <text:p text:style-name="P420" loext:marker-style-name="T171"><text:span text:style-name="T2065">Ps 26:6</text:span><text:span text:style-name="T2092"> <text:s text:c="6"/></text:span><text:span text:style-name="T1646">I will wash my hands in innocence: thus, I will compass your altar, O </text:span><text:span text:style-name="T2073">יהוה</text:span><text:span text:style-name="T2067">.</text:span></text:p>
        <text:p text:style-name="P430" loext:marker-style-name="T929"><text:span text:style-name="T2065">Ps 24:3-5 <text:s text:c="2"/></text:span><text:span text:style-name="T249">Who will go up into the Mtn of </text:span><text:span text:style-name="T2073">יהוה</text:span><text:span text:style-name="T249">? And who will stand in his qod</text:span><text:span text:style-name="T1646">é</text:span><text:span text:style-name="T249">sh place? he who has clean hands and a pure heart; who has not lifted his being to falsehood and has not sworn deceit. He shall lift up the braḳah from </text:span><text:span text:style-name="T2073">יהוה</text:span><text:span text:style-name="T249">, and righteousness from ha’</text:span><text:span text:style-name="T1646">Elohéy-</text:span><text:span text:style-name="T249">Yishó. <text:s/></text:span><text:span text:style-name="T2093">1 Tim 2:</text:span><text:span text:style-name="T1248">8</text:span><text:span text:style-name="T1263"> </text:span><text:span text:style-name="T1646"><text:s text:c="3"/>I desire men in all locations to pray, lifting consecrated hands…</text:span></text:p>
        <text:p text:style-name="P431" loext:marker-style-name="T2069"><text:span text:style-name="T1297">He Rinses and while Lifting His Hands, says:</text:span><text:span text:style-name="T2069"> </text:span></text:p>
        <text:p text:style-name="P432" loext:marker-style-name="T1646"><text:span text:style-name="T1646">Barúḳ Attá, </text:span><text:span text:style-name="T2073">יהוה</text:span><text:span text:style-name="T1383">,</text:span><text:span text:style-name="T1646"> Elohéynu, Méleḳ ha’Olám, Who has separated us </text:span></text:p>
        <text:p text:style-name="P432" loext:marker-style-name="T171"><text:span text:style-name="T1646">with his Mitswóth and has taught us concerning the lifting of the hands.</text:span><text:span text:style-name="T1646"/></text:p>
        <text:p text:style-name="P420" loext:marker-style-name="T171"><text:span text:style-name="T2090">The Blessing Over Bread</text:span><text:span text:style-name="T2064"> | </text:span><text:span text:style-name="T1250">The Leader: Holding the Loaves of Bread one on top of the other, he says:</text:span></text:p>
        <text:p text:style-name="P420" loext:marker-style-name="T1646"><text:span text:style-name="T1277">The eyes of all look hopefully to you, and you give them their food at its proper time. You open your hand and satisfy every living thing with its desires. Blessed is he who separates the Shabbath and Yisraél.</text:span></text:p>
        <text:p text:style-name="P432" loext:marker-style-name="T171"><text:span text:style-name="T1277">Barúḳ Attá, </text:span><text:span text:style-name="T2073">יהוה</text:span><text:span text:style-name="T1383">,</text:span><text:span text:style-name="T1277"> Elohéynu, Méleḳ ha’Olám, who brings forth bread from the earth.</text:span></text:p>
        <text:p text:style-name="P432" loext:marker-style-name="T1250"><text:span text:style-name="T1250">The Leader: Cuts a slice of bread, salts and eats, and then, slices more salts and passes to others.</text:span><text:span text:style-name="T1250"/></text:p>
        <text:p text:style-name="P432" loext:marker-style-name="T2094"><text:span text:style-name="T2095">The meal is now eaten. After the meal, a blessing is said/sung</text:span><text:span text:style-name="T2088"> (p. </text:span><text:span text:style-name="T2094">30). </text:span></text:p>
        <text:p text:style-name="P433" loext:marker-style-name="T2094"/>
        <text:p text:style-name="P434" loext:marker-style-name="T2096"/>
        <table:table table:name="Table61" table:style-name="Table61">
          <table:table-column table:style-name="Table61.A"/>
          <table:table-row table:style-name="Table61.1">
            <table:table-cell table:style-name="Table61.A1" office:value-type="string">
              <text:p text:style-name="P435" loext:marker-style-name="T2097"><text:span text:style-name="T2097">Mid-Day Shabbath Meal</text:span><text:span text:style-name="T2097"/></text:p>
            </table:table-cell>
          </table:table-row>
        </table:table>
        <text:p text:style-name="P436" loext:marker-style-name="T171"><text:span text:style-name="T2089"><text:s/>“</text:span><text:span text:style-name="T2098">יהוה</text:span><text:span text:style-name="T959"> </text:span><text:span text:style-name="T2099">said to my-Adón</text:span><text:span text:style-name="T2089">, ‘Sit at M</text:span><text:span text:style-name="T2100">Y</text:span><text:span text:style-name="T2089"> right hand, until I make your enemies your footstool…<text:line-break/>You are a Priest forever according to my word, O Melchizedek.’” </text:span><text:span text:style-name="T355">Ps 110:1, 4</text:span></text:p>
        <text:p text:style-name="P437" loext:marker-style-name="T39"><text:span text:style-name="T39">Therefore, let the whole House of Yisraél know assuredly, that </text:span><text:span text:style-name="T957">Elohíym </text:span><text:span text:style-name="T39">has made this </text:span><text:span text:style-name="T11">Y'shúa</text:span><text:span text:style-name="T39">, whom you have impaled, both ha’Adón and ha’Mashíakh.”</text:span><text:span text:style-name="T2101"> </text:span><text:span text:style-name="T39">Now when they </text:span><text:span text:style-name="T1178">[</text:span><text:span text:style-name="T39">fellow-Yahud</text:span><text:span text:style-name="T2102">í</text:span><text:span text:style-name="T39">m</text:span><text:span text:style-name="T1178">]</text:span><text:span text:style-name="T39"> heard this, they were pricked in their hearts, and said to Kepha and to the rest of the Sh’liḥím, “Men and brothers, what shall we do?”</text:span><text:span text:style-name="T2101"> </text:span><text:span text:style-name="T39">Then Kepha</text:span><text:span text:style-name="T1178"> </text:span><text:span text:style-name="T39">said to them all, “Shuvu and tavil</text:span><text:span text:style-name="T121"> </text:span><text:span text:style-name="T39">in the name of </text:span><text:span text:style-name="T11">Y'shúa</text:span><text:span text:style-name="T39"> ha’Mashíakh for the forgiveness of sins </text:span><text:span text:style-name="T2103">[rather than sacrificing animals]</text:span><text:span text:style-name="T39">,</text:span><text:span text:style-name="T1178"> </text:span><text:span text:style-name="T39">and you will receive the gift of the</text:span><text:span text:style-name="T1178"> </text:span><text:span text:style-name="T39">ruáḥ ha’qodésh. For the promise is to you, and to your children, and to all that are afar off, even as many as </text:span><text:span text:style-name="T2010">יהוה</text:span><text:span text:style-name="T1549"> </text:span><text:span text:style-name="T39">our </text:span><text:span text:style-name="T2102">Elohíym</text:span><text:span text:style-name="T39"> will call.</text:span><text:span text:style-name="T2101"> </text:span><text:span text:style-name="T39">And with many other words did he testify and exhort, saying, ‘Deliver yourselves from this crooked-walking generation.’” </text:span><text:span text:style-name="T675">Acts 2:4; 8:17; 9:17; 10:46; 19:6</text:span></text:p>
        <text:p text:style-name="P428" loext:marker-style-name="T39"><text:span text:style-name="T39">Then those</text:span><text:span text:style-name="T1178"> </text:span><text:span text:style-name="T39">that joyfully embraced the message were baptized: and they continued diligently in the instruction and fellowship of the Sh’liḥím</text:span><text:span text:style-name="T1178"> (Apostles)</text:span><text:span text:style-name="T39">, and in breaking of bread, and in the prayers. And awe came upon every person and many wonders and signs were done by the Sh’liḥím. </text:span><text:span text:style-name="T2104">And all the Emuním</text:span><text:span text:style-name="T39"> </text:span><text:span text:style-name="T1178">(</text:span><text:span text:style-name="T39">faithful</text:span><text:span text:style-name="T1178">)</text:span><text:span text:style-name="T39"> were together and had all things common, and sold </text:span><text:span text:style-name="T1176">some of</text:span><text:span text:style-name="T39"> <text:s/>their goods and possessions, and distributed them to all, as each one had a need. And they, continued daily with one accord in the Miqdash, and breaking bread from house to house, they</text:span><text:span text:style-name="T1176"> </text:span><text:span text:style-name="T39">did eat their food with gladness and singleness of heart, praising </text:span><text:span text:style-name="T1189">יהוה</text:span><text:span text:style-name="T726"> </text:span><text:span text:style-name="T39">and having favor with all the people. And </text:span><text:span text:style-name="T1189">יהוה</text:span><text:span text:style-name="T726"> </text:span><text:span text:style-name="T39">added to the Assembly daily those being delivered from the ways of the crooked-walking generation… </text:span><text:span text:style-name="T675">Acts 6:7</text:span><text:span text:style-name="T1178"> “</text:span><text:span text:style-name="T39">And the word of </text:span><text:span text:style-name="T957">Elohíym </text:span><text:span text:style-name="T39">grew and the number of the Talmidím multiplied in </text:span><text:span text:style-name="T957">Yerushaláyim</text:span><text:span text:style-name="T39">. And a great multitude of the kohením became obedient to the Emunáh.”</text:span></text:p>
        <text:p text:style-name="P438" loext:marker-style-name="T1277"><text:span text:style-name="T2068">Psalm 23</text:span><text:span text:style-name="T2069"> </text:span><text:span text:style-name="T1297"><text:s text:c="3"/></text:span><text:span text:style-name="T2105">יהוה</text:span><text:span text:style-name="T959"> </text:span><text:span text:style-name="T1277">is my Shepherd; I shall not want. He makes me to lay down in green pastures: He leads me beside the still waters. He restores my soul: He leads me in the paths of righteousness for his name's sake. Yes, though I walk through the valley of the shadow of death, I will fear no evil: for you are with me; your rod and your staff they comfort me. You prepare a table before me in the presence of my enemies: You anoint my head with oil; my cup runs over. Surely goodness and mercy shall follow me all the days of my life: and I will dwell in the house of the </text:span><text:span text:style-name="T2073">יהוה</text:span><text:span text:style-name="T16"> </text:span><text:span text:style-name="T1277">forever. <text:s text:c="3"/></text:span></text:p>
        <text:p text:style-name="P439" loext:marker-style-name="T2066"><text:span text:style-name="T2063">Netilat Yadayim</text:span><text:span text:style-name="T2069"> <text:s text:c="2"/></text:span><text:span text:style-name="T1250">All remain silent: The Leader ceremonially rinses his hands, raises them, and says:</text:span><text:span text:style-name="T2066"> </text:span></text:p>
        <text:p text:style-name="P419" loext:marker-style-name="T1646"><text:span text:style-name="T1646">Barúkh Attá, </text:span><text:span text:style-name="T2073">יהוה</text:span><text:span text:style-name="T1383">,</text:span><text:span text:style-name="T1646"> Elohéynu, Mélekh ha’Olám, Who has separated us with his Mitswóth, </text:span></text:p>
        <text:p text:style-name="P440" loext:marker-style-name="T171"><text:span text:style-name="T1646">and has taught us concerning the lifting of the hands.</text:span><text:span text:style-name="T1646"/></text:p>
        <text:p text:style-name="P441" loext:marker-style-name="T375"><text:span text:style-name="T2039">Wives pass the cup to their husbands. Each one takes the cup in their right hand.</text:span><text:span text:style-name="T2106"/></text:p>
        <text:p text:style-name="P442" loext:marker-style-name="T171"><text:span text:style-name="T1250">Leader:</text:span><text:span text:style-name="T2069"> <text:s text:c="2"/></text:span><text:span text:style-name="T2067">Sivre, Maranatha!</text:span><text:span text:style-name="T2069"> </text:span><text:span text:style-name="T2065">(Hearken, Our Masters!)</text:span><text:span text:style-name="T2069"> <text:s text:c="4"/></text:span><text:span text:style-name="T1250">Together</text:span><text:span text:style-name="T2066">:</text:span><text:span text:style-name="T2069"> <text:s/></text:span><text:span text:style-name="T2067">LeḤaim!</text:span><text:span text:style-name="T2069"> </text:span><text:span text:style-name="T2065">(To Life)</text:span></text:p>
        <text:p text:style-name="P442" loext:marker-style-name="T171"><text:soft-page-break/><text:span text:style-name="T1250">All Sing:</text:span><text:span text:style-name="T2069"> </text:span><text:span text:style-name="T2067">Barúḳ Attá, </text:span><text:span text:style-name="T2073">יהוה</text:span><text:span text:style-name="T1383">,</text:span><text:span text:style-name="T1646"> Elohéynu</text:span><text:span text:style-name="T2067">, Méleḳ ha’Olám, </text:span><text:span text:style-name="T249">Borei Peri ha’Gefen </text:span><text:span text:style-name="T2107">(creating the fruit of the vine)</text:span><text:span text:style-name="T2069">.</text:span></text:p>
        <text:p text:style-name="P442" loext:marker-style-name="T171"><text:span text:style-name="T1248">(Exodus 31:16-17)</text:span><text:span text:style-name="T1646"> <text:s text:c="2"/>And Benéy-Yisraél will keep the Shabbath, to observe the Shabbath throughout their generations, for a perpetual covenant. It is a sign between me and Benéy-Yisraél forever: for in six days </text:span><text:span text:style-name="T2073">יהוה</text:span><text:span text:style-name="T16"> </text:span><text:span text:style-name="T1646">made the Shamáyim and the Arets, and on the seventh day he rested, and was refreshed.</text:span></text:p>
        <text:p text:style-name="P443" loext:marker-style-name="T2108"><text:span text:style-name="T2091">The meal is now eaten. After the meal, a blessing is said/sung</text:span><text:span text:style-name="T2069"> (p. 30).</text:span></text:p>
        <text:p text:style-name="P442" loext:marker-style-name="T171"><text:span text:style-name="T2063">The After-Meal Blessing</text:span><text:span text:style-name="T2064"> | </text:span><text:span text:style-name="T1250">The Leader: Lifting hands toward heaven, says:</text:span></text:p>
        <text:p text:style-name="P442" loext:marker-style-name="T1646"><text:span text:style-name="T1646">The eyes of all look hopefully to you and you give them their food at its proper time. You open your hand and satisfy every living thing with its desires. Blessed is he who separates the Shabbath and Yisraél. </text:span><text:span text:style-name="T1646"/></text:p>
        <text:p text:style-name="P444" loext:marker-style-name="T2096"/>
        <table:table table:name="Table62" table:style-name="Table62">
          <table:table-column table:style-name="Table62.A"/>
          <table:table-row table:style-name="Table62.1">
            <table:table-cell table:style-name="Table62.A1" office:value-type="string">
              <text:p text:style-name="P432"><text:span text:style-name="T2109">H</text:span><text:span text:style-name="T2110">avdal</text:span><text:span text:style-name="T2111">á</text:span><text:span text:style-name="T2110">h</text:span><text:span text:style-name="T2112"> |</text:span><text:span text:style-name="T1547"> Separation/Closing of Shabbath after Dark/The Remembrance of Y</text:span><text:span text:style-name="T922">'</text:span><text:span text:style-name="T1547">shúa;</text:span></text:p>
              <text:p text:style-name="P432" loext:marker-style-name="T2113"><text:span text:style-name="T2114">(</text:span><text:span text:style-name="T2115">Needed</text:span><text:span text:style-name="T2114">: Ha</text:span><text:span text:style-name="T2116">v</text:span><text:span text:style-name="T2114">dalah Candle, Fragrance, Wine, Bread)</text:span><text:span text:style-name="T2117"> Havdal</text:span><text:span text:style-name="T2118">á</text:span><text:span text:style-name="T2117">h for a Festival is a shortened version:</text:span></text:p>
              <text:p text:style-name="P432" loext:marker-style-name="T2119"><text:span text:style-name="T2120">“I will lift up a cup” “Bring us success” “…ha’Gefen” and “…Who separates”</text:span><text:span text:style-name="T2119"/></text:p>
            </table:table-cell>
          </table:table-row>
        </table:table>
        <text:p text:style-name="P435" loext:marker-style-name="T2067"><text:span text:style-name="T2067">How lovely on the mountains are the feet of him who brings good news, good news; Announcing peace, proclaiming news of happiness; Our Ĕl Reigns; </text:span><text:span text:style-name="T2067"/></text:p>
        <text:p text:style-name="P435" loext:marker-style-name="T171"><text:span text:style-name="T2073">יהוה</text:span><text:span text:style-name="T16"> </text:span><text:span text:style-name="T1383">Reigns</text:span><text:span text:style-name="T2067">! </text:span><text:span text:style-name="T2073">יהוה</text:span><text:span text:style-name="T16"> </text:span><text:span text:style-name="T2075">Reigns! </text:span><text:span text:style-name="T2073">יהוה</text:span><text:span text:style-name="T16"> </text:span><text:span text:style-name="T2075">Reigns! </text:span><text:span text:style-name="T2073">יהוה</text:span><text:span text:style-name="T16"> </text:span><text:span text:style-name="T2075">Reigns! </text:span><text:span text:style-name="T2073">יהוה</text:span><text:span text:style-name="T16"> </text:span><text:span text:style-name="T2075">Reigns!</text:span></text:p>
        <text:p text:style-name="P445" loext:marker-style-name="T2121"><text:span text:style-name="T2075">…Behold, my servant shall deal prudently, he shall be exalted and extolled, and be very high (just as many were astonished at the sight of you) his appearance was marred more than any man, and his form more than the sons of men: Thus, shall he startle/sprinkle many nations; the kings will shut their mouths at him: for that which had not been told them shall they see; and that which they had not heard shall they consider”</text:span><text:span text:style-name="T2121"> </text:span><text:span text:style-name="T2071">Is 52:13</text:span></text:p>
      </text:section>
      <text:section text:style-name="Sect1" text:name="Section5">
        <text:p text:style-name="P419" loext:marker-style-name="T2122"><text:span text:style-name="T2122">The Leader now holds the cup in the right hand and the spices in left hand:</text:span><text:span text:style-name="T2122"/></text:p>
        <text:p text:style-name="P419" loext:marker-style-name="T171"><text:span text:style-name="T2067">I will lift up a cup of salvations and call out in the name of </text:span><text:span text:style-name="T2073">יהוה</text:span><text:span text:style-name="T2067">.</text:span></text:p>
        <text:p text:style-name="P420" loext:marker-style-name="T171"><text:span text:style-name="T2075">We beseech you, </text:span><text:span text:style-name="T2073">יהוה</text:span><text:span text:style-name="T2075">, save now!</text:span><text:span text:style-name="T2069"> (Others Repeat: </text:span><text:span text:style-name="T2075">We beseech you, </text:span><text:span text:style-name="T2073">יהוה</text:span><text:span text:style-name="T2075">, save now!</text:span><text:span text:style-name="T2069">)</text:span></text:p>
        <text:p text:style-name="P428" loext:marker-style-name="T171"><text:span text:style-name="T2075">We beseech you, </text:span><text:span text:style-name="T2073">יהוה</text:span><text:span text:style-name="T2075">, bring success now!</text:span><text:span text:style-name="T2069"> (</text:span><text:span text:style-name="T2075">We beseech you, </text:span><text:span text:style-name="T2073">יהוה</text:span><text:span text:style-name="T2075">, bring success now!</text:span><text:span text:style-name="T2069">)</text:span></text:p>
        <text:p text:style-name="P428" loext:marker-style-name="T2123"><text:span text:style-name="T2066">Leader:</text:span><text:span text:style-name="T2069"> </text:span><text:span text:style-name="T2075">Bring us success; bring success to our ways; bring success to our studies; and send blessing, prosperity and success in all our undertakings, as is written: He will receive blessing from </text:span><text:span text:style-name="T2073">יהוה</text:span><text:span text:style-name="T16"> </text:span><text:span text:style-name="T2075">and benefaction from the </text:span><text:span text:style-name="T249">Elohíym </text:span><text:span text:style-name="T2075">of his salvation. To the Yahudím there were light, joy, happiness and honor. And it is written: And David was successful in all his ways, and </text:span><text:span text:style-name="T2073">יהוה</text:span><text:span text:style-name="T16"> </text:span><text:span text:style-name="T2075">was with him. </text:span><text:span text:style-name="T2067">So,</text:span><text:span text:style-name="T2075"> will it be with us always.</text:span><text:span text:style-name="T2069"> </text:span><text:span text:style-name="T2124">Leader:</text:span><text:span text:style-name="T2125"> </text:span><text:span text:style-name="T2123">And Noaḥ found favor in </text:span><text:span text:style-name="T2073">יהוה</text:span><text:span text:style-name="T16"> </text:span><text:span text:style-name="T2123">eyes. </text:span><text:span text:style-name="T2124">Others:</text:span><text:span text:style-name="T2125"> </text:span><text:span text:style-name="T2123">And Noaḥ found favor in </text:span><text:span text:style-name="T2073">יהוה</text:span><text:span text:style-name="T16"> </text:span><text:span text:style-name="T2123">eyes.</text:span></text:p>
        <text:p text:style-name="P446" loext:marker-style-name="T2069"><text:span text:style-name="T2124">Leader:</text:span><text:span text:style-name="T2125"> </text:span><text:span text:style-name="T2123">So</text:span><text:span text:style-name="T2126">,</text:span><text:span text:style-name="T2123"> may we find favor and success in the eyes of </text:span><text:span text:style-name="T249">Elohíym </text:span><text:span text:style-name="T2123">and man. <text:s text:c="2"/></text:span><text:span text:style-name="T2127"><text:line-break/></text:span><text:span text:style-name="T2066">Leader:</text:span><text:span text:style-name="T2084"> <text:s text:c="2"/></text:span><text:span text:style-name="T2075">Sivré Maranatha! </text:span><text:span text:style-name="T2071">(Hearken Our Masters!)</text:span><text:span text:style-name="T2069"> <text:s text:c="2"/></text:span></text:p>
        <text:p text:style-name="P428" loext:marker-style-name="T2066"><text:span text:style-name="T2066">Together:</text:span><text:span text:style-name="T2084"> <text:s text:c="2"/></text:span><text:span text:style-name="T2075">LeḤaim</text:span><text:span text:style-name="T2128"> </text:span><text:span text:style-name="T2071">(To Life) </text:span><text:span text:style-name="T2066">Switch hands – the wine to the left hand and fragrances to the right:</text:span></text:p>
        <text:p text:style-name="P421" loext:marker-style-name="T171"><text:span text:style-name="T2075">Barúḳ Attá, </text:span><text:span text:style-name="T2073">יהוה</text:span><text:span text:style-name="T1383">,</text:span><text:span text:style-name="T1277"> Elohéynu</text:span><text:span text:style-name="T2075">, Méleḳ ha’Olám, who creates various species of aromatic spices.</text:span></text:p>
        <text:p text:style-name="P421" loext:marker-style-name="T2066"><text:span text:style-name="T2066">Leader or assistant: Lights the Havdalah Candle and says:</text:span><text:span text:style-name="T2066"/></text:p>
        <text:p text:style-name="P421" loext:marker-style-name="T2128"><text:span text:style-name="T2075">Barúḳ Attá, </text:span><text:span text:style-name="T2073">יהוה</text:span><text:span text:style-name="T1383">,</text:span><text:span text:style-name="T1277"> Elohéynu</text:span><text:span text:style-name="T2075">, Méleḳ ha’Olám, Who creates the illuminations of the fire. </text:span><text:span text:style-name="T2128"><text:s text:c="2"/></text:span></text:p>
        <text:p text:style-name="P421" loext:marker-style-name="T2066"><text:span text:style-name="T2122">Each person examines fingers and nails in the light of the candle. The Leader holds the cup of wine and says:</text:span><text:span text:style-name="T2066"> </text:span></text:p>
        <text:p text:style-name="P421" loext:marker-style-name="T1015"><text:span text:style-name="T2075">Barúḳ Attá, </text:span><text:span text:style-name="T2073">יהוה</text:span><text:span text:style-name="T1383">,</text:span><text:span text:style-name="T1277"> Elohéynu</text:span><text:span text:style-name="T2075">, Méleḳ ha’Olám, Who separates between the qodésh and the common, between light and darkness, between Yisraél and the nations, and between the seventh day and the six workdays. Barúḳ Attá, </text:span><text:span text:style-name="T2073">יהוה</text:span><text:span text:style-name="T2075">, who separates between the qodésh and the common. <text:s text:c="3"/></text:span></text:p>
        <text:p text:style-name="P421" loext:marker-style-name="T2069"><text:span text:style-name="T2069">The Leader drinks the wine or shares it if he desires. </text:span><text:span text:style-name="T2069"/></text:p>
        <table:table table:name="Table63" table:style-name="Table63">
          <table:table-column table:style-name="Table63.A"/>
          <table:table-column table:style-name="Table63.B"/>
          <table:table-row table:style-name="Table63.1">
            <table:table-cell table:style-name="Table63.A1" office:value-type="string">
              <text:p text:style-name="P56" loext:marker-style-name="T2129"><text:bookmark-start text:name="Chapter_31"/><text:span text:style-name="T2130">The Gospel of the Holy Twelve </text:span><text:bookmark-end text:name="Chapter_31"/><text:span text:style-name="T1325">(</text:span><text:span text:style-name="T2131">GHT</text:span><text:span text:style-name="T1325">)</text:span></text:p>
            </table:table-cell>
            <table:table-cell table:style-name="Table63.A1" office:value-type="string">
              <text:p text:style-name="P56" loext:marker-style-name="T2132"><text:span text:style-name="T2132">See </text:span><text:span text:style-name="T2133">Ght</text:span><text:span text:style-name="T2132"> Chapters 29 – 33 for clarity about this </text:span></text:p>
              <text:p text:style-name="P56" loext:marker-style-name="T2132"><text:span text:style-name="T2132">memorial &amp; avoid erroneous ideas.</text:span><text:span text:style-name="T2132"/></text:p>
            </table:table-cell>
          </table:table-row>
          <table:table-row table:style-name="Table63.2">
            <table:table-cell table:style-name="Table63.A2" table:number-columns-spanned="2" office:value-type="string">
              <text:p text:style-name="P447" loext:marker-style-name="T2134"><text:span text:style-name="T2135">GHT 76:20-21 </text:span><text:span text:style-name="T2136">They Prayed &amp; then </text:span><text:span text:style-name="T2135">76:8a </text:span><text:span text:style-name="T2137">They Sang a Hymn</text:span><text:span text:style-name="T2138"> …</text:span></text:p>
            </table:table-cell>
            <table:covered-table-cell/>
          </table:table-row>
          <table:table-row table:style-name="Table63.3">
            <table:table-cell table:style-name="Table63.A1" table:number-columns-spanned="2" office:value-type="string">
              <text:p text:style-name="P352" loext:marker-style-name="T2131"><text:span text:style-name="T2139">76:20</text:span><text:span text:style-name="T2140"> </text:span><text:span text:style-name="T2138">“Our Father-Mother: who is above and within, consecrated be thy sacred name by all—in a duality of three—in love, wisdom, and equity. Thy Kingdom come to all. Thy sacred will be done always—as in heaven, so on earth. Give us day by day to partake of thy sacred Bread, and the fruit of thy living Vine. As we seek to perfect others, so perfect us in thy Mashíakh. Show upon us thy goodness, that to others we may show the same. In the hour of trial, deliver us from evil. <text:line-break/></text:span><text:span text:style-name="T2135">21</text:span><text:span text:style-name="T2140"> </text:span><text:span text:style-name="T2138">For thine is the Kingdom, the power, and the glory: From the ages of ages, now, and to the ages of ages. Amein!”</text:span></text:p>
            </table:table-cell>
            <table:covered-table-cell/>
          </table:table-row>
          <table:table-row table:style-name="Table63.4">
            <table:table-cell table:style-name="Table63.A1" table:number-columns-spanned="2" office:value-type="string">
              <text:p text:style-name="P56" loext:marker-style-name="T2139"><text:span text:style-name="T2141">The Eucharistic Oblation </text:span><text:span text:style-name="T2142">– </text:span><text:span text:style-name="T2143">Bread &amp; Wine</text:span></text:p>
            </table:table-cell>
            <table:covered-table-cell/>
          </table:table-row>
          <table:table-row table:style-name="Table63.5">
            <table:table-cell table:style-name="Table63.A1" table:number-columns-spanned="2" office:value-type="string">
              <text:p text:style-name="P56" loext:marker-style-name="T2131"><text:span text:style-name="T2139">75:4 </text:span><text:span text:style-name="T2138">And </text:span><text:span text:style-name="T2144">Y'shúa </text:span><text:span text:style-name="T2138">said, “With desire have I desired, </text:span><text:span text:style-name="T2145">(a)</text:span><text:span text:style-name="T2138"> to eat this Passover/Pesach</text:span><text:span text:style-name="T2145"> [meal] </text:span><text:span text:style-name="T2138">with you before I suffer, &amp; <text:line-break/></text:span><text:span text:style-name="T2145">(b)</text:span><text:span text:style-name="T2138"> to institute the Memorial of my Oblation for the service &amp; salvation of all…”</text:span></text:p>
            </table:table-cell>
            <table:covered-table-cell/>
          </table:table-row>
          <table:table-row table:style-name="Table63.5">
            <table:table-cell table:style-name="Table63.A1" table:number-columns-spanned="2" office:value-type="string">
              <text:p text:style-name="P448" loext:marker-style-name="T2139"><text:span text:style-name="T1889">32:6 </text:span><text:span text:style-name="T2144">For in all places I shall be lifted up for the life of the world, as it is written in the prophets, <text:s/>‘</text:span><text:span text:style-name="T2146">From the rising of the sun to the going down of the same, in every place a pure Oblation with incense shall be offered to My Name.’ </text:span><text:span text:style-name="T2147">Mal. 1:11</text:span><text:span text:style-name="T2148"><text:line-break/></text:span><text:span text:style-name="T843">7 </text:span><text:span text:style-name="T669">As in the natural so in the spiritual. My teaching </text:span><text:span text:style-name="T2149">&amp;</text:span><text:span text:style-name="T669"> my life shall be food </text:span><text:span text:style-name="T2149">&amp;</text:span><text:span text:style-name="T669"> drink to you—the Bread of Life </text:span><text:span text:style-name="T2149">&amp;</text:span><text:span text:style-name="T669"> the Wine of Salvation.</text:span></text:p>
            </table:table-cell>
            <table:covered-table-cell/>
          </table:table-row>
          <table:table-row table:style-name="Table63.7">
            <table:table-cell table:style-name="Table63.A7" table:number-columns-spanned="2" office:value-type="string">
              <text:p text:style-name="P449" loext:marker-style-name="T2150"><text:span text:style-name="T2151">76:8b </text:span><text:span text:style-name="T2152">One brought a censer full of live coals to </text:span><text:span text:style-name="T2153">Y'shúa</text:span><text:span text:style-name="T2152">, and he cast frankincense thereon … and the sweetness of the odor filled the room. </text:span><text:span text:style-name="T2153">Y'shúa</text:span><text:span text:style-name="T2152">, placed the platter before him and behind it the chalice, and lifting up his eyes to heaven, saying:</text:span></text:p>
            </table:table-cell>
            <table:covered-table-cell/>
          </table:table-row>
          <table:table-row table:style-name="Table63.8">
            <table:table-cell table:style-name="Table63.A8" table:number-columns-spanned="2" office:value-type="string">
              <text:p text:style-name="P56" loext:marker-style-name="T2138"><text:span text:style-name="T2131">“We give thanks to you </text:span><text:span text:style-name="T957">Elohíym </text:span><text:span text:style-name="T2131">for thy goodness in all things </text:span><text:span text:style-name="T2138">&amp; </text:span><text:span text:style-name="T2131">to all thy creatures, for our sustenance &amp; salvation, for beauty &amp; majesty in this world as thy breath fills &amp; gives life to all and we are nourished by that life as we partake of the fruit from the earth that you have given us …”</text:span></text:p>
            </table:table-cell>
            <table:covered-table-cell/>
          </table:table-row>
          <table:table-row table:style-name="Table63.9">
            <table:table-cell table:style-name="Table63.A9" table:number-columns-spanned="2" office:value-type="string">
              <text:p text:style-name="P450" loext:marker-style-name="T2154"><text:span text:style-name="T2150">(a)</text:span><text:span text:style-name="T2154"> </text:span><text:span text:style-name="T2150">… he took the Matsa, and blessed it: </text:span></text:p>
              <text:p text:style-name="P449" loext:marker-style-name="T2131"><text:span text:style-name="T2131">“Barukh Atta </text:span><text:span text:style-name="T1820">יהוה</text:span><text:span text:style-name="T2131">, Eloh</text:span><text:span text:style-name="T2155">é</text:span><text:span text:style-name="T2131">ynu M</text:span><text:span text:style-name="T2155">é</text:span><text:span text:style-name="T2131">lekh ha’Olam, Ha’Motsi Leḥém min ha’</text:span><text:span text:style-name="T19">Árets</text:span><text:span text:style-name="T2131">.”</text:span></text:p>
              <text:p text:style-name="P352" loext:marker-style-name="T2145"><text:span text:style-name="T2145">(b)</text:span><text:span text:style-name="T2138"> </text:span><text:span text:style-name="T2156">… </text:span><text:span text:style-name="T2150">he mingled the wine with water and blessed it: </text:span></text:p>
              <text:p text:style-name="P56" loext:marker-style-name="T2131"><text:span text:style-name="T2131">“Barukh Atta </text:span><text:span text:style-name="T1820">יהוה</text:span><text:span text:style-name="T2131">, Eloh</text:span><text:span text:style-name="T2155">é</text:span><text:span text:style-name="T2131">ynu M</text:span><text:span text:style-name="T2155">é</text:span><text:span text:style-name="T2131">lekh ha’Olam, </text:span><text:span text:style-name="T19">Boréi Perí HaGéfen</text:span><text:span text:style-name="T2131">.”</text:span></text:p>
              <text:p text:style-name="P352" loext:marker-style-name="T2150"><text:span text:style-name="T2150">(c)</text:span><text:span text:style-name="T2154"> </text:span><text:span text:style-name="T2150">chanting the Invocation of the Sacred Name the Seven-fold </text:span></text:p>
              <text:p text:style-name="P56" loext:marker-style-name="T2140"><text:span text:style-name="T2131">Ya Hey Wa Hey Wa Hey Ya,</text:span><text:span text:style-name="T2138"> </text:span><text:span text:style-name="T2157">repeating</text:span></text:p>
              <text:p text:style-name="P56" loext:marker-style-name="T1549"><text:span text:style-name="T957">“Qadósh! Qadósh! Qadósh! </text:span><text:span text:style-name="T1820">יהוה</text:span><text:span text:style-name="T957">, Tsavaót; Meló Ḳol-ha’Aréts Kevodó!”</text:span></text:p>
              <text:p text:style-name="P56" loext:marker-style-name="T2158"><text:span text:style-name="T957">“Barúḳ Kavód </text:span><text:span text:style-name="T1820">יהוה</text:span><text:span text:style-name="T2159"> </text:span><text:span text:style-name="T957">Mimqomó.” </text:span><text:span text:style-name="T1820">יהוה</text:span><text:span text:style-name="T2159"> </text:span><text:span text:style-name="T2160">YiMelóḳ LeOlám </text:span><text:span text:style-name="T957">wa’Ed!”</text:span></text:p>
              <text:p text:style-name="P352" loext:marker-style-name="T2131"><text:span text:style-name="T2150">(d)</text:span><text:span text:style-name="T2154"> </text:span><text:span text:style-name="T2150">calling upon the Holy Name of the Father-Mother he said:</text:span><text:span text:style-name="T2138"> <text:s text:c="2"/></text:span><text:span text:style-name="T2131">“</text:span><text:span text:style-name="T1820">יהוה</text:span><text:span text:style-name="T2131">, please send down thy ‘</text:span><text:span text:style-name="T2161">R</text:span><text:span text:style-name="T2131">uach ha’</text:span><text:span text:style-name="T2161">Q</text:span><text:span text:style-name="T2131">od</text:span><text:span text:style-name="T2155">é</text:span><text:span text:style-name="T2131">sh’ </text:span><text:span text:style-name="T2138">&amp; </text:span><text:span text:style-name="T2131">make this bread to be the Body of Mashíakh, </text:span><text:span text:style-name="T2138">&amp; </text:span><text:span text:style-name="T2131">this fruit of the vine to be the blood of Mashíakh, leading to the remission of sins </text:span><text:span text:style-name="T2138">&amp; </text:span><text:span text:style-name="T2162">everlasting </text:span><text:span text:style-name="T2131">life to all who obey the gospel.”</text:span></text:p>
              <text:p text:style-name="P352" loext:marker-style-name="T2154"><text:span text:style-name="T2163">(f)</text:span><text:span text:style-name="T2152"> </text:span><text:span text:style-name="T2163">Then lifting up the Oblation towards heaven, </text:span><text:span text:style-name="T2164">Y'shúa</text:span><text:span text:style-name="T2163"> said,</text:span><text:span text:style-name="T2165"> </text:span></text:p>
              <text:p text:style-name="P451" loext:marker-style-name="T2131"><text:span text:style-name="T2131">“The ‘Son of </text:span><text:span text:style-name="T2162">Man’</text:span><text:span text:style-name="T2131"> is lifted up from the earth, </text:span><text:span text:style-name="T2138">&amp; </text:span><text:span text:style-name="T2131">I shall draw all people to me;</text:span></text:p>
              <text:p text:style-name="P56" loext:marker-style-name="T2135"><text:span text:style-name="T2131">then it shall be known of the people that I am sent from </text:span><text:span text:style-name="T957">Elohíym</text:span><text:span text:style-name="T2131">.”</text:span></text:p>
            </table:table-cell>
            <table:covered-table-cell/>
          </table:table-row>
          <table:table-row table:style-name="Table63.10">
            <table:table-cell table:style-name="Table63.A10" table:number-columns-spanned="2" office:value-type="string">
              <text:p text:style-name="P449" loext:marker-style-name="T2144"><text:span text:style-name="T2150">(e) he </text:span><text:span text:style-name="T2154">took the Bread </text:span><text:span text:style-name="T2150">&amp;</text:span><text:span text:style-name="T2154"> broke it. </text:span><text:span text:style-name="T2150">And</text:span><text:span text:style-name="T2154"> the Wine</text:span><text:span text:style-name="T2150">, he</text:span><text:span text:style-name="T2154"> Cast a Fragment </text:span><text:span text:style-name="T2150">of the Bread into the Cup, &amp; </text:span><text:span text:style-name="T2154">he blessed the Holy Union. <text:s text:c="38"/></text:span><text:span text:style-name="T2162">“Blessed is this holy union the Word &amp; Spirit, Body &amp; Blood!”</text:span></text:p>
            </table:table-cell>
            <table:covered-table-cell/>
          </table:table-row>
          <table:table-row table:style-name="Table63.11">
            <table:table-cell table:style-name="Table63.A11" table:number-columns-spanned="2" office:value-type="string">
              <text:p text:style-name="P352" loext:marker-style-name="T2150"><text:span text:style-name="T2151">23 </text:span><text:span text:style-name="T2150">Then he gave the bread which he had consecrated to his disciples saying, </text:span></text:p>
              <text:p text:style-name="P452" loext:marker-style-name="T2131"><text:span text:style-name="T2131">“Eat ye, for this is my body, even the body of the Mashíakh, </text:span><text:span text:style-name="T2131"/></text:p>
              <text:p text:style-name="P452" loext:marker-style-name="T2162"><text:span text:style-name="T2131">which is given for the salvation of the body </text:span><text:span text:style-name="T2138">&amp; </text:span><text:span text:style-name="T2131">the soul.”</text:span></text:p>
              <text:p text:style-name="P352" loext:marker-style-name="T2150"><text:span text:style-name="T2151">24 </text:span><text:span text:style-name="T2150">Likewise he gave to them the fruit of the vine which he had blessed, saying to them, </text:span></text:p>
              <text:p text:style-name="P449" loext:marker-style-name="T2162"><text:span text:style-name="T2131">“Drink ye, for this becomes my blood, even the blood of the Mashíakh <text:line-break/>which is shed for you and for many, for the deliverance of the soul </text:span><text:span text:style-name="T2138">&amp; </text:span><text:span text:style-name="T2131">the body.”</text:span></text:p>
              <text:p text:style-name="P264" loext:marker-style-name="T2154"><text:span text:style-name="T2151">25 </text:span><text:span text:style-name="T2150">And when all had partaken, he said to them,</text:span><text:span text:style-name="T2154"> </text:span></text:p>
              <text:p text:style-name="P453" loext:marker-style-name="T2131"><text:span text:style-name="T2131">“As often as ye assemble together in my name, make this Oblation for a memorial of me, </text:span><text:span text:style-name="T2131"/></text:p>
              <text:p text:style-name="P453" loext:marker-style-name="T2131"><text:span text:style-name="T2131">even the bread of </text:span><text:span text:style-name="T2162">everlasting </text:span><text:span text:style-name="T2131">life </text:span><text:span text:style-name="T2138">&amp; </text:span><text:span text:style-name="T2131">the wine of </text:span><text:span text:style-name="T2162">everlasting </text:span><text:span text:style-name="T2131">deliverance, </text:span><text:span text:style-name="T2138">&amp; </text:span><text:span text:style-name="T2131">eat and drink thereof </text:span></text:p>
              <text:p text:style-name="P453" loext:marker-style-name="T2129"><text:span text:style-name="T2131">with pure heart, </text:span><text:span text:style-name="T2138">&amp; </text:span><text:span text:style-name="T2131">ye shall receive of the sustenance </text:span><text:span text:style-name="T2138">&amp; </text:span><text:span text:style-name="T2131">the life of </text:span><text:span text:style-name="T957">Elohíym</text:span><text:span text:style-name="T2131">, which dwells in me.”</text:span></text:p>
            </table:table-cell>
            <table:covered-table-cell/>
          </table:table-row>
          <table:table-row table:style-name="Table63.1">
            <table:table-cell table:style-name="Table63.A1" table:number-columns-spanned="2" office:value-type="string">
              <text:p text:style-name="P352" loext:marker-style-name="T2135"><text:span text:style-name="T2166">26 When they had sung a hymn,</text:span><text:span text:style-name="T2167"> </text:span><text:span text:style-name="T2168">Y'shúa </text:span><text:span text:style-name="T2158">stood up amid his apostles, and going to him who was their Center, as in a solemn dance, they rejoiced in him.</text:span></text:p>
            </table:table-cell>
            <table:covered-table-cell/>
          </table:table-row>
          <table:table-row table:style-name="Table63.13">
            <table:table-cell table:style-name="Table63.A13" table:number-columns-spanned="2" office:value-type="string">
              <text:p text:style-name="P264" loext:marker-style-name="T2138"><text:span text:style-name="T2145">After his resurrection </text:span><text:span text:style-name="T2169">Ght</text:span><text:span text:style-name="T655"> </text:span><text:span text:style-name="T2135">85:11 </text:span><text:span text:style-name="T2138">And it happened as he sat at table with them, </text:span><text:span text:style-name="T2170">[1]</text:span><text:span text:style-name="T2171"> </text:span><text:span text:style-name="T2138">he took bread &amp; the fruit of the vine, &amp; </text:span></text:p>
              <text:p text:style-name="P264" loext:marker-style-name="T1889"><text:span text:style-name="T2170">[2] </text:span><text:span text:style-name="T2138">gave thanks, </text:span><text:span text:style-name="T2170">[3]</text:span><text:span text:style-name="T2171"> </text:span><text:span text:style-name="T2138">blessed it, </text:span><text:span text:style-name="T2170">[4]</text:span><text:span text:style-name="T2171"> </text:span><text:span text:style-name="T2138">broke it, &amp; </text:span><text:span text:style-name="T2170">[5]</text:span><text:span text:style-name="T2171"> </text:span><text:span text:style-name="T2138">gave it to them. And their eyes were opened &amp; they knew him; &amp; he disappeared out of their sight. </text:span><text:span text:style-name="T2135">12 </text:span><text:span text:style-name="T2138">And they said one to another, “Did not our hearts burn within us while he talked with us by the way, and while he opened to us the Scriptures?” And they rose up the same hour, returned to Yerushaláyim, &amp; found the Twelve gathered together &amp; those that were with them, saying, “The Master is risen indeed, &amp; has appeared to Shimón.” </text:span><text:span text:style-name="T2135">13 </text:span><text:span text:style-name="T2138">And they told what things were done in the way &amp; how he was known of them in breaking of bread.</text:span></text:p>
            </table:table-cell>
            <table:covered-table-cell/>
          </table:table-row>
        </table:table>
        <text:p text:style-name="P454"><text:bookmark-end text:name="_FOOTER_SECTION_"/></text:p>
      </text:section>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ystem" style:font-pitch="variable"/>
    <style:font-face style:name="Arial Narrow" svg:font-family="'Arial Narrow'" style:font-family-generic="swiss" style:font-pitch="variable"/>
    <style:font-face style:name="Book Antiqua" svg:font-family="'Book Antiqua'" style:font-family-generic="roman" style:font-pitch="variable"/>
    <style:font-face style:name="Book Antiqua1" svg:font-family="'Book Antiqua'"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Calibri Light1" svg:font-family="'Calibri Light'" style:font-family-generic="swiss" style:font-pitch="variable"/>
    <style:font-face style:name="Calibri Light2" svg:font-family="'Calibri Light'" style:font-family-generic="system" style:font-pitch="variable"/>
    <style:font-face style:name="Calibri1" svg:font-family="Calibri" style:font-family-generic="roman" style:font-pitch="variable" style:font-charset="x-symbol"/>
    <style:font-face style:name="Calibri2" svg:font-family="Calibri" style:font-family-generic="swiss" style:font-pitch="variable"/>
    <style:font-face style:name="Calibri3" svg:font-family="Calibri" style:font-family-generic="system" style:font-pitch="variable"/>
    <style:font-face style:name="Cambria" svg:font-family="Cambria" style:font-family-generic="roman" style:font-pitch="variable"/>
    <style:font-face style:name="Cardo" svg:font-family="Cardo" style:font-family-generic="roman" style:font-pitch="variable"/>
    <style:font-face style:name="Cardo1" svg:font-family="Cardo" style:font-family-generic="system" style:font-pitch="variable"/>
    <style:font-face style:name="Copperplate Gothic Bold" svg:font-family="'Copperplate Gothic Bold'" style:font-family-generic="roman" style:font-pitch="variable"/>
    <style:font-face style:name="Courier New" svg:font-family="'Courier New'" style:font-family-generic="system" style:font-pitch="variable"/>
    <style:font-face style:name="Ezra SIL" svg:font-family="'Ezra SIL'" style:font-family-generic="roman" style:font-pitch="variable"/>
    <style:font-face style:name="Ezra SIL1" svg:font-family="'Ezra SIL'" style:font-family-generic="system" style:font-pitch="variable"/>
    <style:font-face style:name="Georgia" svg:font-family="Georgia" style:font-family-generic="roman" style:font-pitch="variable"/>
    <style:font-face style:name="Georgia1" svg:font-family="Georgia"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S Gothic" svg:font-family="'MS Gothic'" style:font-family-generic="system" style:font-pitch="variable"/>
    <style:font-face style:name="MS Mincho" svg:font-family="'MS Mincho'" style:font-family-generic="system" style:font-pitch="variable"/>
    <style:font-face style:name="Malgun Gothic" svg:font-family="'Malgun Gothic'"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Mongolian Baiti" svg:font-family="'Mongolian Baiti'" style:font-family-generic="roman" style:font-pitch="variable"/>
    <style:font-face style:name="Mongolian Baiti1" svg:font-family="'Mongolian Baiti'" style:font-family-generic="system" style:font-pitch="variable"/>
    <style:font-face style:name="Monotype Corsiva" svg:font-family="'Monotype Corsiva'" style:font-family-generic="roman" style:font-pitch="variable"/>
    <style:font-face style:name="Segoe UI" svg:font-family="'Segoe UI'" style:font-family-generic="swiss" style:font-pitch="variable"/>
    <style:font-face style:name="Segoe UI1" svg:font-family="'Segoe UI'" style:font-family-generic="system" style:font-pitch="variable"/>
    <style:font-face style:name="SimSun" svg:font-family="SimSun"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游ゴシック Light" svg:font-family="'游ゴシック Light'" style:font-family-generic="system" style:font-pitch="variable"/>
    <style:font-face style:name="游明朝" svg:font-family="游明朝"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loext:tab-stop-distance="0in" style:font-independent-line-spacing="false">
        <style:tab-stops/>
      </style:paragraph-properties>
      <style:text-properties style:use-window-font-color="true" loext:opacity="0%" style:font-name="Calibri" fo:font-size="11pt" fo:language="en" fo:country="US" style:letter-kerning="false" style:font-name-asian="Calibri3" style:font-size-asian="11pt" style:language-asian="en" style:country-asian="US" style:font-name-complex="Arial" style:font-size-complex="11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0.5in" style:writing-mode="lr-tb"/>
      <style:text-properties style:use-window-font-color="true" loext:opacity="0%" style:font-name="Calibri" fo:font-size="11pt" fo:language="en" fo:country="US" style:letter-kerning="false" style:font-name-asian="Calibri3" style:font-size-asian="11pt" style:language-asian="en" style:country-asian="US" style:font-name-complex="Arial"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loext:graphic-properties draw:opacity="0%"/>
      <style:paragraph-properties fo:margin-top="0in" fo:margin-bottom="0in" style:contextual-spacing="false" fo:line-height="100%" fo:text-align="left" style:justify-single-word="false" fo:orphans="2" fo:widows="2" style:page-number="auto" style:writing-mode="lr-tb"/>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loext:linked-style-name="Body_20_Text_20_Char" style:class="text">
      <style:paragraph-properties fo:margin-top="0in" fo:margin-bottom="0.0835in" style:contextual-spacing="false"/>
    </style:style>
    <style:style style:name="List" style:family="paragraph" style:parent-style-name="Standard" style:class="list">
      <style:paragraph-properties fo:margin-left="0.25in" fo:margin-top="0in" fo:margin-bottom="0in" style:contextual-spacing="true" fo:text-indent="-0.25in" style:auto-text-indent="false"/>
    </style:style>
    <style:style style:name="Caption" style:family="paragraph" style:parent-style-name="Standard" style:next-style-name="Standard" style:class="extra">
      <style:paragraph-properties fo:margin-top="0in" fo:margin-bottom="0.139in" style:contextual-spacing="false"/>
      <style:text-properties fo:color="#44546a" loext:opacity="100%" fo:font-size="9pt" fo:font-style="italic" style:font-size-asian="9pt" style:font-style-asian="italic" style:font-size-complex="9pt" style:font-style-complex="italic">
        <loext:char-complex-color loext:theme-type="dark2" loext:color-type="theme"/>
      </style:text-properties>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next-style-name="Standard" loext:linked-style-name="Heading_20_1_20_Char" style:default-outline-level="1" style:list-style-name="" style:class="chapter">
      <style:paragraph-properties fo:margin-top="0.1665in" fo:margin-bottom="0in" style:contextual-spacing="false" fo:keep-together="always" fo:keep-with-next="always"/>
      <style:text-properties fo:color="#2f5496" loext:opacity="100%" style:font-name="Calibri Light" fo:font-family="'Calibri Light'" style:font-family-generic="roman" style:font-pitch="variable" fo:font-size="16pt" style:font-name-asian="游ゴシック Light" style:font-family-asian="'游ゴシック Light'" style:font-family-generic-asian="system" style:font-pitch-asian="variable" style:font-size-asian="16pt" style:font-name-complex="Times New Roman1" style:font-family-complex="'Times New Roman'" style:font-family-generic-complex="system" style:font-pitch-complex="variable" style:font-size-complex="16pt">
        <loext:char-complex-color loext:theme-type="accent1" loext:color-type="theme">
          <loext:transformation loext:type="shade" loext:value="2509"/>
        </loext:char-complex-color>
      </style:text-properties>
    </style:style>
    <style:style style:name="Heading_20_2" style:display-name="Heading 2" style:family="paragraph" style:parent-style-name="Standard" style:next-style-name="Standard" loext:linked-style-name="Heading_20_2_20_Char" style:default-outline-level="2" style:list-style-name="" style:class="chapter">
      <style:paragraph-properties fo:margin-top="0.028in" fo:margin-bottom="0in" style:contextual-spacing="false" fo:keep-together="always" fo:keep-with-next="always"/>
      <style:text-properties fo:color="#2f5496" loext:opacity="100%" style:font-name="Calibri Light" fo:font-family="'Calibri Light'" style:font-family-generic="roman" style:font-pitch="variable" fo:font-size="13pt" style:font-name-asian="游ゴシック Light" style:font-family-asian="'游ゴシック Light'" style:font-family-generic-asian="system" style:font-pitch-asian="variable" style:font-size-asian="13pt" style:font-name-complex="Times New Roman1" style:font-family-complex="'Times New Roman'" style:font-family-generic-complex="system" style:font-pitch-complex="variable" style:font-size-complex="13pt">
        <loext:char-complex-color loext:theme-type="accent1" loext:color-type="theme">
          <loext:transformation loext:type="shade" loext:value="2509"/>
        </loext:char-complex-color>
      </style:text-properties>
    </style:style>
    <style:style style:name="Heading_20_3" style:display-name="Heading 3" style:family="paragraph" style:parent-style-name="Standard" style:next-style-name="Standard" loext:linked-style-name="Heading_20_3_20_Char" style:default-outline-level="3" style:list-style-name="" style:class="chapter">
      <style:paragraph-properties fo:margin-top="0.028in" fo:margin-bottom="0in" style:contextual-spacing="false" fo:keep-together="always" fo:keep-with-next="always"/>
      <style:text-properties fo:color="#1f3763" loext:opacity="100%" style:font-name="Calibri Light" fo:font-family="'Calibri Light'" style:font-family-generic="roman" style:font-pitch="variable" fo:font-size="12pt" style:font-name-asian="游ゴシック Light" style:font-family-asian="'游ゴシック Light'" style:font-family-generic-asian="system" style:font-pitch-asian="variable" style:font-size-asian="12pt" style:font-name-complex="Times New Roman1" style:font-family-complex="'Times New Roman'" style:font-family-generic-complex="system" style:font-pitch-complex="variable" style:font-size-complex="12pt">
        <loext:char-complex-color loext:theme-type="accent1" loext:color-type="theme">
          <loext:transformation loext:type="shade" loext:value="5019"/>
        </loext:char-complex-color>
      </style:text-properties>
    </style:style>
    <style:style style:name="Heading_20_4" style:display-name="Heading 4" style:family="paragraph" style:parent-style-name="Standard" style:next-style-name="Standard" loext:linked-style-name="Heading_20_4_20_Char" style:default-outline-level="4" style:list-style-name="" style:class="chapter">
      <style:paragraph-properties fo:margin-top="0.028in" fo:margin-bottom="0in" style:contextual-spacing="false" fo:keep-together="always" fo:keep-with-next="always"/>
      <style:text-properties fo:color="#2f5496" loext:opacity="100%" style:font-name="Calibri Light" fo:font-family="'Calibri Light'" style:font-family-generic="roman" style:font-pitch="variable" fo:font-style="italic" style:font-name-asian="游ゴシック Light" style:font-family-asian="'游ゴシック Light'" style:font-family-generic-asian="system" style:font-pitch-asian="variable" style:font-style-asian="italic" style:font-name-complex="Times New Roman1" style:font-family-complex="'Times New Roman'"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Heading_20_5" style:display-name="Heading 5" style:family="paragraph" style:parent-style-name="Standard" style:next-style-name="Standard" loext:linked-style-name="Heading_20_5_20_Char" style:default-outline-level="5" style:list-style-name="" style:class="chapter">
      <style:paragraph-properties fo:margin-top="0.028in" fo:margin-bottom="0in" style:contextual-spacing="false" fo:keep-together="always" fo:keep-with-next="always"/>
      <style:text-properties fo:color="#2f5496" loext:opacity="100%" style:font-name="Calibri Light" fo:font-family="'Calibri Light'" style:font-family-generic="roman" style:font-pitch="variable" style:font-name-asian="游ゴシック Light" style:font-family-asian="'游ゴシック Light'" style:font-family-generic-asian="system" style:font-pitch-asian="variable" style:font-name-complex="Times New Roman1" style:font-family-complex="'Times New Roman'" style:font-family-generic-complex="system" style:font-pitch-complex="variable">
        <loext:char-complex-color loext:theme-type="accent1" loext:color-type="theme">
          <loext:transformation loext:type="shade" loext:value="2509"/>
        </loext:char-complex-color>
      </style:text-properties>
    </style:style>
    <style:style style:name="Heading_20_6" style:display-name="Heading 6" style:family="paragraph" style:parent-style-name="Standard" style:next-style-name="Standard" loext:linked-style-name="Heading_20_6_20_Char" style:default-outline-level="6" style:list-style-name="" style:class="chapter">
      <style:paragraph-properties fo:margin-top="0.028in" fo:margin-bottom="0in" style:contextual-spacing="false" fo:keep-together="always" fo:keep-with-next="always"/>
      <style:text-properties fo:color="#1f3763" loext:opacity="100%" style:font-name="Calibri Light" fo:font-family="'Calibri Light'" style:font-family-generic="roman" style:font-pitch="variable" style:font-name-asian="游ゴシック Light" style:font-family-asian="'游ゴシック Light'" style:font-family-generic-asian="system" style:font-pitch-asian="variable" style:font-name-complex="Times New Roman1" style:font-family-complex="'Times New Roman'" style:font-family-generic-complex="system" style:font-pitch-complex="variable">
        <loext:char-complex-color loext:theme-type="accent1" loext:color-type="theme">
          <loext:transformation loext:type="shade" loext:value="5019"/>
        </loext:char-complex-color>
      </style:text-properties>
    </style:style>
    <style:style style:name="Heading_20_7" style:display-name="Heading 7" style:family="paragraph" style:parent-style-name="Standard" style:next-style-name="Standard" loext:linked-style-name="Heading_20_7_20_Char" style:default-outline-level="7" style:list-style-name="" style:class="chapter">
      <style:paragraph-properties fo:margin-top="0.028in" fo:margin-bottom="0in" style:contextual-spacing="false" fo:keep-together="always" fo:keep-with-next="always"/>
      <style:text-properties fo:color="#1f3763" loext:opacity="100%" style:font-name="Calibri Light" fo:font-family="'Calibri Light'" style:font-family-generic="roman" style:font-pitch="variable" fo:font-style="italic" style:font-name-asian="游ゴシック Light" style:font-family-asian="'游ゴシック Light'" style:font-family-generic-asian="system" style:font-pitch-asian="variable" style:font-style-asian="italic" style:font-name-complex="Times New Roman1" style:font-family-complex="'Times New Roman'" style:font-family-generic-complex="system" style:font-pitch-complex="variable" style:font-style-complex="italic">
        <loext:char-complex-color loext:theme-type="accent1" loext:color-type="theme">
          <loext:transformation loext:type="shade" loext:value="5019"/>
        </loext:char-complex-color>
      </style:text-properties>
    </style:style>
    <style:style style:name="Heading_20_8" style:display-name="Heading 8" style:family="paragraph" style:parent-style-name="Standard" style:next-style-name="Standard" loext:linked-style-name="Heading_20_8_20_Char" style:default-outline-level="8" style:list-style-name="" style:class="chapter">
      <style:paragraph-properties fo:margin-top="0.028in" fo:margin-bottom="0in" style:contextual-spacing="false" fo:keep-together="always" fo:keep-with-next="always"/>
      <style:text-properties fo:color="#272727" loext:opacity="100%" style:font-name="Calibri Light" fo:font-family="'Calibri Light'" style:font-family-generic="roman" style:font-pitch="variable" fo:font-size="10.5pt" style:font-name-asian="游ゴシック Light" style:font-family-asian="'游ゴシック Light'" style:font-family-generic-asian="system" style:font-pitch-asian="variable" style:font-size-asian="10.5pt" style:font-name-complex="Times New Roman1" style:font-family-complex="'Times New Roman'" style:font-family-generic-complex="system" style:font-pitch-complex="variable" style:font-size-complex="10.5pt">
        <loext:char-complex-color loext:theme-type="dark1" loext:color-type="theme">
          <loext:transformation loext:type="tint" loext:value="1529"/>
        </loext:char-complex-color>
      </style:text-properties>
    </style:style>
    <style:style style:name="Heading_20_9" style:display-name="Heading 9" style:family="paragraph" style:parent-style-name="Standard" style:next-style-name="Standard" loext:linked-style-name="Heading_20_9_20_Char" style:default-outline-level="9" style:list-style-name="" style:class="chapter">
      <style:paragraph-properties fo:margin-top="0.028in" fo:margin-bottom="0in" style:contextual-spacing="false" fo:keep-together="always" fo:keep-with-next="always"/>
      <style:text-properties fo:color="#272727" loext:opacity="100%" style:font-name="Calibri Light" fo:font-family="'Calibri Light'" style:font-family-generic="roman" style:font-pitch="variable" fo:font-size="10.5pt" fo:font-style="italic" style:font-name-asian="游ゴシック Light" style:font-family-asian="'游ゴシック Light'" style:font-family-generic-asian="system" style:font-pitch-asian="variable" style:font-size-asian="10.5pt" style:font-style-asian="italic" style:font-name-complex="Times New Roman1" style:font-family-complex="'Times New Roman'" style:font-family-generic-complex="system" style:font-pitch-complex="variable" style:font-size-complex="10.5pt" style:font-style-complex="italic">
        <loext:char-complex-color loext:theme-type="dark1" loext:color-type="theme">
          <loext:transformation loext:type="tint" loext:value="1529"/>
        </loext:char-complex-color>
      </style:text-properties>
    </style:style>
    <style:style style:name="No_20_Spacing" style:display-name="No Spacing" style:family="paragraph" loext:linked-style-name="No_20_Spacing_20_Char">
      <style:paragraph-properties fo:margin-top="0in" fo:margin-bottom="0in" style:contextual-spacing="false" fo:line-height="100%" fo:text-align="left" style:justify-single-word="false" fo:orphans="2" fo:widows="2" style:writing-mode="lr-tb"/>
    </style:style>
    <style:style style:name="Header_20_and_20_Footer" style:display-name="Header and Footer" style:family="paragraph" style:parent-style-name="Standard" style:class="extra"/>
    <style:style style:name="Header" style:family="paragraph" style:parent-style-name="Standard" loext:linked-style-name="Header_20_Char" style:class="extra">
      <style:paragraph-properties>
        <style:tab-stops>
          <style:tab-stop style:position="3.25in" style:type="center"/>
          <style:tab-stop style:position="6.5in" style:type="right"/>
        </style:tab-stops>
      </style:paragraph-properties>
    </style:style>
    <style:style style:name="Footer" style:family="paragraph" style:parent-style-name="Standard" loext:linked-style-name="Footer_20_Char" style:class="extra">
      <style:paragraph-properties>
        <style:tab-stops>
          <style:tab-stop style:position="3.25in" style:type="center"/>
          <style:tab-stop style:position="6.5in" style:type="right"/>
        </style:tab-stops>
      </style:paragraph-properties>
    </style:style>
    <style:style style:name="Marginalia" style:family="paragraph" style:parent-style-name="Standard" loext:linked-style-name="Comment_20_Text_20_Char" style:class="text">
      <style:text-properties fo:font-size="10pt" style:font-size-asian="10pt" style:font-size-complex="10pt"/>
    </style:style>
    <style:style style:name="annotation_20_subject" style:display-name="annotation subject" style:family="paragraph" style:parent-style-name="Marginalia" style:next-style-name="Marginalia" loext:linked-style-name="Comment_20_Subject_20_Char">
      <style:text-properties fo:font-weight="bold" style:font-weight-asian="bold" style:font-weight-complex="bold"/>
    </style:style>
    <style:style style:name="Balloon_20_Text" style:display-name="Balloon Text" style:family="paragraph" style:parent-style-name="Standard" loext:linked-style-name="Balloon_20_Text_20_Char">
      <style:text-properties style:font-name="Segoe UI" fo:font-family="'Segoe UI'" style:font-family-generic="swiss" style:font-pitch="variable" fo:font-size="9pt" style:font-size-asian="9pt" style:font-name-complex="Segoe UI1" style:font-family-complex="'Segoe UI'" style:font-family-generic-complex="system" style:font-pitch-complex="variable" style:font-size-complex="9pt"/>
    </style:style>
    <style:style style:name="List_20_Paragraph1" style:display-name="List Paragraph1" style:family="paragraph" style:parent-style-name="Standard" style:next-style-name="List_20_Paragraph">
      <style:paragraph-properties fo:margin-left="0.5in" fo:margin-top="0in" fo:margin-bottom="0.139in" style:contextual-spacing="true" fo:line-height="115%"/>
    </style:style>
    <style:style style:name="Normal_20__28_Web_29_" style:display-name="Normal (Web)" style:family="paragraph" style:parent-style-name="Standard">
      <style:paragraph-properties fo:margin-top="0.1945in" fo:margin-bottom="0.1945in" style:contextual-spacing="false"/>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List_20_Paragraph" style:display-name="List Paragraph" style:family="paragraph" style:parent-style-name="Standard">
      <style:paragraph-properties fo:margin-left="0.5in" fo:margin-top="0in" fo:margin-bottom="0in" style:contextual-spacing="true"/>
    </style:style>
    <style:style style:name="a_5f_aritext" style:display-name="a_aritext" style:family="paragraph" style:parent-style-name="Standard">
      <style:paragraph-properties fo:margin-top="0.1945in" fo:margin-bottom="0.1945in" style:contextual-spacing="false"/>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language-complex="he" style:country-complex="IL"/>
    </style:style>
    <style:style style:name="Footnote" style:family="paragraph" style:parent-style-name="Standard" loext:linked-style-name="Footnote_20_Text_20_Char" style:class="extra">
      <style:text-properties fo:font-size="10pt" style:font-size-asian="10pt" style:font-size-complex="10pt"/>
    </style:style>
    <style:style style:name="Title" style:family="paragraph" style:parent-style-name="Standard" style:next-style-name="Standard" loext:linked-style-name="Title_20_Char" style:class="chapter">
      <style:paragraph-properties fo:margin-top="0in" fo:margin-bottom="0in" style:contextual-spacing="true"/>
      <style:text-properties style:font-name="Calibri Light" fo:font-family="'Calibri Light'" style:font-family-generic="roman" style:font-pitch="variable" fo:font-size="28pt" fo:letter-spacing="-0.0071in" style:letter-kerning="true" style:font-name-asian="游ゴシック Light" style:font-family-asian="'游ゴシック Light'" style:font-family-generic-asian="system" style:font-pitch-asian="variable" style:font-size-asian="28pt" style:font-name-complex="Times New Roman1" style:font-family-complex="'Times New Roman'" style:font-family-generic-complex="system" style:font-pitch-complex="variable" style:font-size-complex="28pt"/>
    </style:style>
    <style:style style:name="Subtitle" style:family="paragraph" style:parent-style-name="Standard" style:next-style-name="Standard" loext:linked-style-name="Subtitle_20_Char" style:class="chapter">
      <style:paragraph-properties fo:margin-top="0in" fo:margin-bottom="0.111in" style:contextual-spacing="false"/>
      <style:text-properties fo:color="#5a5a5a" loext:opacity="100%" fo:letter-spacing="0.0102in" style:font-name-asian="游明朝" style:font-family-asian="游明朝" style:font-family-generic-asian="system" style:font-pitch-asian="variable">
        <loext:char-complex-color loext:theme-type="dark1" loext:color-type="theme">
          <loext:transformation loext:type="tint" loext:value="3529"/>
        </loext:char-complex-color>
      </style:text-properties>
    </style:style>
    <style:style style:name="List_20_1" style:display-name="List 1" style:family="paragraph" style:parent-style-name="Standard" style:list-style-name="WWNum1" style:class="list">
      <style:paragraph-properties fo:margin-top="0in" fo:margin-bottom="0in" style:contextual-spacing="true"/>
    </style:style>
    <style:style style:name="List_20_1_20_Cont." style:display-name="List 1 Cont." style:family="paragraph" style:parent-style-name="Standard" style:class="list">
      <style:paragraph-properties fo:margin-left="0.25in" fo:margin-top="0in" fo:margin-bottom="0.0835in" style:contextual-spacing="true"/>
    </style:style>
    <style:style style:name="Text_20_body_20_indent" style:display-name="Text body indent" style:family="paragraph" style:parent-style-name="Standard" loext:linked-style-name="Body_20_Text_20_Indent_20_Char" style:class="text">
      <style:paragraph-properties fo:margin-left="0.25in" fo:margin-top="0in" fo:margin-bottom="0.0835in" style:contextual-spacing="false"/>
    </style:style>
    <style:style style:name="First_20_line_20_indent" style:display-name="First line indent" style:family="paragraph" style:parent-style-name="Text_20_body" loext:linked-style-name="Body_20_Text_20_First_20_Indent_20_Char" style:class="text">
      <style:paragraph-properties fo:margin-top="0in" fo:margin-bottom="0in" style:contextual-spacing="false" fo:text-indent="0.25in" style:auto-text-indent="false"/>
    </style:style>
    <style:style style:name="Body_20_Text_20_First_20_Indent_20_2" style:display-name="Body Text First Indent 2" style:family="paragraph" style:parent-style-name="Text_20_body_20_indent" loext:linked-style-name="Body_20_Text_20_First_20_Indent_20_2_20_Char">
      <style:paragraph-properties fo:margin-top="0in" fo:margin-bottom="0in" style:contextual-spacing="false" fo:text-indent="0.25in" style:auto-text-indent="false"/>
    </style:style>
    <style:style style:name="Intense_20_Quote" style:display-name="Intense Quote" style:family="paragraph" style:parent-style-name="Standard" style:next-style-name="Standard" loext:linked-style-name="Intense_20_Quote_20_Char">
      <style:paragraph-properties fo:margin-left="0.6in" fo:margin-right="0.6in" fo:margin-top="0.25in" fo:margin-bottom="0.25in" style:contextual-spacing="false" fo:text-align="center" style:justify-single-word="false" fo:padding-left="0in" fo:padding-right="0in" fo:padding-top="0.139in" fo:padding-bottom="0.139in" fo:border-left="none" fo:border-right="none" fo:border-top="0.51pt solid #4472c4" fo:border-bottom="0.51pt solid #4472c4"/>
      <style:text-properties fo:color="#4472c4" loext:opacity="100%" fo:font-style="italic" style:font-style-asian="italic" style:font-style-complex="italic">
        <loext:char-complex-color loext:theme-type="accent1" loext:color-type="theme"/>
      </style:text-properties>
    </style:style>
    <style:style style:name="Endnote" style:family="paragraph" style:parent-style-name="Standard" loext:linked-style-name="Endnote_20_Text_20_Char" style:class="extra">
      <style:text-properties fo:font-size="10pt" style:font-size-asian="10pt" style:font-size-complex="10pt"/>
    </style:style>
    <style:style style:name="Table_20_Contents" style:display-name="Table Contents" style:family="paragraph" style:parent-style-name="Standard" style:class="extra">
      <style:paragraph-properties fo:orphans="0" fo:widows="0" fo:hyphenation-ladder-count="no-limit" fo:hyphenation-keep="auto" loext:hyphenation-keep-type="column" loext:hyphenation-keep-line="false" text:number-lines="false" text:line-number="0"/>
      <style:text-properties style:font-name="Times New Roman" fo:font-family="'Times New Roman'" style:font-family-generic="roman" style:font-pitch="variable" fo:font-size="12pt" style:letter-kerning="true" style:font-name-asian="SimSun" style:font-family-asian="SimSun" style:font-family-generic-asian="system" style:font-pitch-asian="variable" style:font-size-asian="12pt" style:language-asian="zh" style:country-asian="CN" style:font-name-complex="Mangal" style:font-family-complex="Mangal"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Standard_20__28_WW_29_" style:display-name="Standard (WW)" style:family="paragraph">
      <style:paragraph-properties fo:margin-top="0in" fo:margin-bottom="0in" style:contextual-spacing="false" fo:line-height="100%" fo:text-align="left" style:justify-single-word="false" fo:orphans="2" fo:widows="2" fo:hyphenation-ladder-count="no-limit" fo:hyphenation-keep="auto" loext:hyphenation-keep-type="column" loext:hyphenation-keep-line="false" style:vertical-align="baseline" style:writing-mode="lr-tb"/>
      <style:text-properties style:font-name="Calibri2" fo:font-family="Calibri" style:font-family-generic="swiss" style:font-pitch="variable" style:letter-kerning="true" style:font-name-asian="SimSun" style:font-family-asian="SimSun" style:font-family-generic-asian="system" style:font-pitch-asian="variable" style:font-name-complex="Tahoma" style:font-family-complex="Tahoma" style:font-family-generic-complex="system" style:font-pitch-complex="variable" fo:hyphenate="false" fo:hyphenation-remain-char-count="2" fo:hyphenation-push-char-count="2" loext:hyphenation-no-caps="false" loext:hyphenation-no-last-word="false" loext:hyphenation-word-char-count="5" loext:hyphenation-zone="no-limit"/>
    </style:style>
    <style:style style:name="Revision" style:family="paragraph">
      <style:paragraph-properties fo:margin-top="0in" fo:margin-bottom="0in" style:contextual-spacing="false" fo:line-height="100%" fo:text-align="left" style:justify-single-word="false" fo:orphans="2" fo:widows="2" style:writing-mode="lr-tb"/>
    </style:style>
    <style:style style:name="has-text-align-center" style:family="paragraph" style:parent-style-name="Standard">
      <style:paragraph-properties fo:margin-top="0.1945in" fo:margin-bottom="0.1945in" style:contextual-spacing="false"/>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language-complex="he" style:country-complex="IL"/>
    </style:style>
    <style:style style:name="GHT_20_Verse" style:display-name="GHT Verse" style:family="paragraph" style:parent-style-name="Standard">
      <style:paragraph-properties fo:margin-top="0in" fo:margin-bottom="0.0417in" style:contextual-spacing="false" fo:line-height="120%" fo:text-align="justify" style:justify-single-word="false" loext:word-spacing-minimum="75%" loext:word-spacing-maximum="133%"/>
      <style:text-properties style:font-name="Cardo" fo:font-family="Cardo" style:font-family-generic="roman" style:font-pitch="variable" style:font-name-asian="Times New Roman1" style:font-family-asian="'Times New Roman'" style:font-family-generic-asian="system" style:font-pitch-asian="variable" style:font-name-complex="Cardo1" style:font-family-complex="Cardo" style:font-family-generic-complex="system" style:font-pitch-complex="variable" style:language-complex="he" style:country-complex="IL"/>
    </style:style>
    <style:style style:name="Frame_20_contents" style:display-name="Frame contents" style:family="paragraph" style:parent-style-name="Standard" style:class="extra"/>
    <style:style style:name="List_20_Contents" style:display-name="List Contents" style:family="paragraph" style:parent-style-name="Standard" style:class="html">
      <style:paragraph-properties fo:margin-left="0.3937in"/>
    </style:style>
    <style:style style:name="Caption3" style:family="paragraph" style:parent-style-name="Standard" style:next-style-name="Standard">
      <style:paragraph-properties fo:margin-top="0in" fo:margin-bottom="0.139in" style:contextual-spacing="false" fo:line-height="100%"/>
      <style:text-properties fo:color="#44546a" loext:opacity="100%" fo:font-size="9pt" fo:font-style="italic" style:letter-kerning="false" style:font-size-asian="9pt" style:font-style-asian="italic" style:font-size-complex="9pt" style:language-complex="ar" style:country-complex="SA" style:font-style-complex="italic"/>
    </style:style>
    <style:style style:name="Caption2" style:family="paragraph" style:parent-style-name="Standard" style:next-style-name="Standard">
      <style:paragraph-properties fo:margin-top="0in" fo:margin-bottom="0.139in" style:contextual-spacing="false" fo:line-height="100%"/>
      <style:text-properties fo:color="#44546a" loext:opacity="100%" fo:font-size="9pt" fo:font-style="italic" style:letter-kerning="false" style:font-size-asian="9pt" style:font-style-asian="italic" style:font-size-complex="9pt" style:language-complex="ar" style:country-complex="SA" style:font-style-complex="italic"/>
    </style:style>
    <style:style style:name="Revision1" style:family="paragraph" style:next-style-name="Revision">
      <style:paragraph-properties fo:margin-top="0in" fo:margin-bottom="0in" style:contextual-spacing="false" fo:line-height="100%" fo:text-align="left" style:justify-single-word="false" fo:orphans="2" fo:widows="2" style:writing-mode="lr-tb"/>
      <style:text-properties style:letter-kerning="false" style:language-complex="ar" style:country-complex="SA"/>
    </style:style>
    <style:style style:name="Endnote_20_Text1" style:display-name="Endnote Text1" style:family="paragraph" style:parent-style-name="Standard" style:next-style-name="Endnote">
      <style:paragraph-properties fo:margin-top="0in" fo:margin-bottom="0in" style:contextual-spacing="false" fo:line-height="100%"/>
      <style:text-properties fo:font-size="10pt" style:font-size-asian="10pt" style:font-size-complex="10pt"/>
    </style:style>
    <style:style style:name="Intense_20_Quote1" style:display-name="Intense Quote1" style:family="paragraph" style:parent-style-name="Standard" style:next-style-name="Standard">
      <style:paragraph-properties fo:margin-left="0.6in" fo:margin-right="0.6in" fo:margin-top="0.25in" fo:margin-bottom="0.25in" style:contextual-spacing="false" fo:line-height="100%" fo:text-align="center" style:justify-single-word="false" fo:padding-left="0in" fo:padding-right="0in" fo:padding-top="0.139in" fo:padding-bottom="0.139in" fo:border-left="none" fo:border-right="none" fo:border-top="0.51pt solid #5b9bd5" fo:border-bottom="0.51pt solid #5b9bd5"/>
      <style:text-properties fo:color="#5b9bd5" loext:opacity="100%" fo:font-style="italic" style:letter-kerning="false" style:font-style-asian="italic" style:language-complex="ar" style:country-complex="SA" style:font-style-complex="italic"/>
    </style:style>
    <style:style style:name="Body_20_Text_20_First_20_Indent_20_21" style:display-name="Body Text First Indent 21" style:family="paragraph" style:parent-style-name="Text_20_body_20_indent" style:next-style-name="Body_20_Text_20_First_20_Indent_20_2">
      <style:paragraph-properties fo:margin-top="0in" fo:margin-bottom="0in" style:contextual-spacing="false" fo:line-height="100%" fo:text-indent="0.25in" style:auto-text-indent="false"/>
    </style:style>
    <style:style style:name="Body_20_Text_20_First_20_Indent1" style:display-name="Body Text First Indent1" style:family="paragraph" style:parent-style-name="Text_20_body" style:next-style-name="First_20_line_20_indent">
      <style:paragraph-properties fo:margin-top="0in" fo:margin-bottom="0in" style:contextual-spacing="false" fo:line-height="100%" fo:text-indent="0.25in" style:auto-text-indent="false"/>
    </style:style>
    <style:style style:name="Body_20_Text_20_Indent1" style:display-name="Body Text Indent1" style:family="paragraph" style:parent-style-name="Standard" style:next-style-name="Text_20_body_20_indent">
      <style:paragraph-properties fo:margin-left="0.25in" fo:margin-top="0in" fo:margin-bottom="0.0835in" style:contextual-spacing="false" fo:line-height="100%"/>
    </style:style>
    <style:style style:name="Body_20_Text1" style:display-name="Body Text1" style:family="paragraph" style:parent-style-name="Standard" style:next-style-name="Text_20_body">
      <style:paragraph-properties fo:margin-top="0in" fo:margin-bottom="0.0835in" style:contextual-spacing="false" fo:line-height="100%"/>
    </style:style>
    <style:style style:name="Caption1" style:family="paragraph" style:parent-style-name="Standard" style:next-style-name="Standard">
      <style:paragraph-properties fo:margin-top="0in" fo:margin-bottom="0.139in" style:contextual-spacing="false" fo:line-height="100%"/>
      <style:text-properties fo:color="#44546a" loext:opacity="100%" fo:font-size="9pt" fo:font-style="italic" style:letter-kerning="false" style:font-size-asian="9pt" style:font-style-asian="italic" style:font-size-complex="9pt" style:language-complex="ar" style:country-complex="SA" style:font-style-complex="italic"/>
    </style:style>
    <style:style style:name="List_20_Continue1" style:display-name="List Continue1" style:family="paragraph" style:parent-style-name="Standard" style:next-style-name="List_20_1_20_Cont.">
      <style:paragraph-properties fo:margin-left="0.25in" fo:margin-top="0in" fo:margin-bottom="0.0835in" style:contextual-spacing="true" fo:line-height="100%"/>
      <style:text-properties style:letter-kerning="false" style:language-complex="ar" style:country-complex="SA"/>
    </style:style>
    <style:style style:name="List_20_Bullet1" style:display-name="List Bullet1" style:family="paragraph" style:parent-style-name="Standard" style:next-style-name="List_20_1" style:list-style-name="WWNum1">
      <style:paragraph-properties fo:margin-top="0in" fo:margin-bottom="0in" style:contextual-spacing="true" fo:line-height="100%"/>
      <style:text-properties style:letter-kerning="false" style:language-complex="ar" style:country-complex="SA"/>
    </style:style>
    <style:style style:name="List1" style:family="paragraph" style:parent-style-name="Standard" style:next-style-name="List">
      <style:paragraph-properties fo:margin-left="0.25in" fo:margin-top="0in" fo:margin-bottom="0in" style:contextual-spacing="true" fo:line-height="100%" fo:text-indent="-0.25in" style:auto-text-indent="false"/>
      <style:text-properties style:letter-kerning="false" style:language-complex="ar" style:country-complex="SA"/>
    </style:style>
    <style:style style:name="Subtitle1" style:family="paragraph" style:parent-style-name="Standard" style:next-style-name="Standard">
      <style:paragraph-properties fo:line-height="100%"/>
      <style:text-properties fo:color="#5a5a5a" loext:opacity="100%" fo:letter-spacing="0.0102in" style:letter-kerning="false" style:font-name-asian="MS Mincho" style:font-family-asian="'MS Mincho'" style:font-family-generic-asian="system" style:font-pitch-asian="variable" style:language-complex="ar" style:country-complex="SA"/>
    </style:style>
    <style:style style:name="Title1" style:family="paragraph" style:parent-style-name="Standard" style:next-style-name="Standard">
      <style:paragraph-properties fo:margin-top="0in" fo:margin-bottom="0in" style:contextual-spacing="true" fo:line-height="100%"/>
      <style:text-properties style:font-name="Calibri Light1" fo:font-family="'Calibri Light'" style:font-family-generic="swiss" style:font-pitch="variable" fo:font-size="28pt" fo:letter-spacing="-0.0071in" style:letter-kerning="true" style:font-name-asian="MS Gothic" style:font-family-asian="'MS Gothic'" style:font-family-generic-asian="system" style:font-pitch-asian="variable" style:font-size-asian="28pt" style:font-name-complex="Times New Roman1" style:font-family-complex="'Times New Roman'" style:font-family-generic-complex="system" style:font-pitch-complex="variable" style:font-size-complex="28pt" style:language-complex="ar" style:country-complex="SA"/>
    </style:style>
    <style:style style:name="Footnote_20_Text1" style:display-name="Footnote Text1" style:family="paragraph" style:parent-style-name="Standard" style:next-style-name="Footnote">
      <style:paragraph-properties fo:margin-top="0in" fo:margin-bottom="0in" style:contextual-spacing="false" fo:line-height="100%"/>
      <style:text-properties fo:font-size="10pt" style:font-size-asian="10pt" style:font-size-complex="10pt"/>
    </style:style>
    <style:style style:name="List_20_Paragraph2" style:display-name="List Paragraph2" style:family="paragraph" style:parent-style-name="Standard" style:next-style-name="List_20_Paragraph">
      <style:paragraph-properties fo:margin-left="0.5in" fo:margin-top="0in" fo:margin-bottom="0in" style:contextual-spacing="true" fo:line-height="100%"/>
      <style:text-properties style:letter-kerning="false" style:language-complex="ar" style:country-complex="SA"/>
    </style:style>
    <style:style style:name="Balloon_20_Text1" style:display-name="Balloon Text1" style:family="paragraph" style:parent-style-name="Standard" style:next-style-name="Balloon_20_Text">
      <style:paragraph-properties fo:margin-top="0in" fo:margin-bottom="0in" style:contextual-spacing="false" fo:line-height="100%"/>
      <style:text-properties style:font-name="Segoe UI" fo:font-family="'Segoe UI'" style:font-family-generic="swiss" style:font-pitch="variable" fo:font-size="9pt" style:font-size-asian="9pt" style:font-name-complex="Segoe UI1" style:font-family-complex="'Segoe UI'" style:font-family-generic-complex="system" style:font-pitch-complex="variable" style:font-size-complex="9pt"/>
    </style:style>
    <style:style style:name="Comment_20_Subject1" style:display-name="Comment Subject1" style:family="paragraph" style:parent-style-name="Marginalia" style:next-style-name="Marginalia">
      <style:paragraph-properties fo:margin-top="0in" fo:margin-bottom="0in" style:contextual-spacing="false"/>
      <style:text-properties fo:font-weight="bold" style:letter-kerning="false" style:font-weight-asian="bold" style:language-complex="ar" style:country-complex="SA" style:font-weight-complex="bold"/>
    </style:style>
    <style:style style:name="Comment_20_Text1" style:display-name="Comment Text1" style:family="paragraph" style:parent-style-name="Standard" style:next-style-name="Marginalia">
      <style:paragraph-properties fo:margin-top="0in" fo:margin-bottom="0in" style:contextual-spacing="false" fo:line-height="100%"/>
      <style:text-properties fo:font-size="10pt" style:font-size-asian="10pt" style:font-size-complex="10pt"/>
    </style:style>
    <style:style style:name="Footer1" style:family="paragraph" style:parent-style-name="Standard" style:next-style-name="Footer">
      <style:paragraph-properties fo:margin-top="0in" fo:margin-bottom="0in" style:contextual-spacing="false" fo:line-height="100%">
        <style:tab-stops>
          <style:tab-stop style:position="3.25in" style:type="center"/>
          <style:tab-stop style:position="6.5in" style:type="right"/>
        </style:tab-stops>
      </style:paragraph-properties>
    </style:style>
    <style:style style:name="Header1" style:family="paragraph" style:parent-style-name="Standard" style:next-style-name="Header">
      <style:paragraph-properties fo:margin-top="0in" fo:margin-bottom="0in" style:contextual-spacing="false" fo:line-height="100%">
        <style:tab-stops>
          <style:tab-stop style:position="3.25in" style:type="center"/>
          <style:tab-stop style:position="6.5in" style:type="right"/>
        </style:tab-stops>
      </style:paragraph-properties>
    </style:style>
    <style:style style:name="No_20_Spacing1" style:display-name="No Spacing1" style:family="paragraph" style:next-style-name="No_20_Spacing">
      <style:paragraph-properties fo:margin-top="0in" fo:margin-bottom="0in" style:contextual-spacing="false" fo:line-height="100%" fo:text-align="left" style:justify-single-word="false" fo:orphans="2" fo:widows="2" style:writing-mode="lr-tb"/>
      <style:text-properties style:letter-kerning="false" style:language-complex="ar" style:country-complex="SA"/>
    </style:style>
    <style:style style:name="Heading_20_91" style:display-name="Heading 91" style:family="paragraph" style:parent-style-name="Standard" style:next-style-name="Standard" style:default-outline-level="9" style:list-style-name="">
      <style:paragraph-properties fo:margin-top="0.028in" fo:margin-bottom="0in" style:contextual-spacing="false" fo:line-height="100%" fo:keep-together="always" fo:keep-with-next="always"/>
      <style:text-properties fo:color="#272727" loext:opacity="100%" style:font-name="Calibri Light1" fo:font-family="'Calibri Light'" style:font-family-generic="swiss" style:font-pitch="variable" fo:font-size="10.5pt" fo:font-style="italic" style:letter-kerning="false" style:font-name-asian="MS Gothic" style:font-family-asian="'MS Gothic'" style:font-family-generic-asian="system" style:font-pitch-asian="variable" style:font-size-asian="10.5pt" style:font-style-asian="italic" style:font-name-complex="Times New Roman1" style:font-family-complex="'Times New Roman'" style:font-family-generic-complex="system" style:font-pitch-complex="variable" style:font-size-complex="10.5pt" style:language-complex="ar" style:country-complex="SA" style:font-style-complex="italic"/>
    </style:style>
    <style:style style:name="Heading_20_81" style:display-name="Heading 81" style:family="paragraph" style:parent-style-name="Standard" style:next-style-name="Standard" style:default-outline-level="8" style:list-style-name="">
      <style:paragraph-properties fo:margin-top="0.028in" fo:margin-bottom="0in" style:contextual-spacing="false" fo:line-height="100%" fo:keep-together="always" fo:keep-with-next="always"/>
      <style:text-properties fo:color="#272727" loext:opacity="100%" style:font-name="Calibri Light1" fo:font-family="'Calibri Light'" style:font-family-generic="swiss" style:font-pitch="variable" fo:font-size="10.5pt" style:letter-kerning="false" style:font-name-asian="MS Gothic" style:font-family-asian="'MS Gothic'" style:font-family-generic-asian="system" style:font-pitch-asian="variable" style:font-size-asian="10.5pt" style:font-name-complex="Times New Roman1" style:font-family-complex="'Times New Roman'" style:font-family-generic-complex="system" style:font-pitch-complex="variable" style:font-size-complex="10.5pt" style:language-complex="ar" style:country-complex="SA"/>
    </style:style>
    <style:style style:name="Heading_20_71" style:display-name="Heading 71" style:family="paragraph" style:parent-style-name="Standard" style:next-style-name="Standard" style:default-outline-level="7" style:list-style-name="">
      <style:paragraph-properties fo:margin-top="0.028in" fo:margin-bottom="0in" style:contextual-spacing="false" fo:line-height="100%" fo:keep-together="always" fo:keep-with-next="always"/>
      <style:text-properties fo:color="#1f4d78" loext:opacity="100%" style:font-name="Calibri Light1" fo:font-family="'Calibri Light'" style:font-family-generic="swiss" style:font-pitch="variable" fo:font-style="italic" style:letter-kerning="false" style:font-name-asian="MS Gothic" style:font-family-asian="'MS Gothic'" style:font-family-generic-asian="system" style:font-pitch-asian="variable" style:font-style-asian="italic" style:font-name-complex="Times New Roman1" style:font-family-complex="'Times New Roman'" style:font-family-generic-complex="system" style:font-pitch-complex="variable" style:language-complex="ar" style:country-complex="SA" style:font-style-complex="italic"/>
    </style:style>
    <style:style style:name="Heading_20_61" style:display-name="Heading 61" style:family="paragraph" style:parent-style-name="Standard" style:next-style-name="Standard" style:default-outline-level="6" style:list-style-name="">
      <style:paragraph-properties fo:margin-top="0.028in" fo:margin-bottom="0in" style:contextual-spacing="false" fo:line-height="100%" fo:keep-together="always" fo:keep-with-next="always"/>
      <style:text-properties fo:color="#1f4d78" loext:opacity="100%" style:font-name="Calibri Light1" fo:font-family="'Calibri Light'" style:font-family-generic="swiss" style:font-pitch="variable" style:letter-kerning="false" style:font-name-asian="MS Gothic" style:font-family-asian="'MS Gothic'" style:font-family-generic-asian="system" style:font-pitch-asian="variable" style:font-name-complex="Times New Roman1" style:font-family-complex="'Times New Roman'" style:font-family-generic-complex="system" style:font-pitch-complex="variable" style:language-complex="ar" style:country-complex="SA"/>
    </style:style>
    <style:style style:name="Heading_20_51" style:display-name="Heading 51" style:family="paragraph" style:parent-style-name="Standard" style:next-style-name="Standard" style:default-outline-level="5" style:list-style-name="">
      <style:paragraph-properties fo:margin-top="0.028in" fo:margin-bottom="0in" style:contextual-spacing="false" fo:line-height="100%" fo:keep-together="always" fo:keep-with-next="always"/>
      <style:text-properties fo:color="#2e74b5" loext:opacity="100%" style:font-name="Calibri Light1" fo:font-family="'Calibri Light'" style:font-family-generic="swiss" style:font-pitch="variable" style:letter-kerning="false" style:font-name-asian="MS Gothic" style:font-family-asian="'MS Gothic'" style:font-family-generic-asian="system" style:font-pitch-asian="variable" style:font-name-complex="Times New Roman1" style:font-family-complex="'Times New Roman'" style:font-family-generic-complex="system" style:font-pitch-complex="variable" style:language-complex="ar" style:country-complex="SA"/>
    </style:style>
    <style:style style:name="Heading_20_41" style:display-name="Heading 41" style:family="paragraph" style:parent-style-name="Standard" style:next-style-name="Standard" style:default-outline-level="4" style:list-style-name="">
      <style:paragraph-properties fo:margin-top="0.028in" fo:margin-bottom="0in" style:contextual-spacing="false" fo:line-height="100%" fo:keep-together="always" fo:keep-with-next="always"/>
      <style:text-properties fo:color="#2e74b5" loext:opacity="100%" style:font-name="Calibri Light1" fo:font-family="'Calibri Light'" style:font-family-generic="swiss" style:font-pitch="variable" fo:font-style="italic" style:letter-kerning="false" style:font-name-asian="MS Gothic" style:font-family-asian="'MS Gothic'" style:font-family-generic-asian="system" style:font-pitch-asian="variable" style:font-style-asian="italic" style:font-name-complex="Times New Roman1" style:font-family-complex="'Times New Roman'" style:font-family-generic-complex="system" style:font-pitch-complex="variable" style:language-complex="ar" style:country-complex="SA" style:font-style-complex="italic"/>
    </style:style>
    <style:style style:name="Heading_20_31" style:display-name="Heading 31" style:family="paragraph" style:parent-style-name="Standard" style:next-style-name="Standard" style:default-outline-level="3" style:list-style-name="">
      <style:paragraph-properties fo:margin-top="0.028in" fo:margin-bottom="0in" style:contextual-spacing="false" fo:line-height="100%" fo:keep-together="always" fo:keep-with-next="always"/>
      <style:text-properties fo:color="#1f4d78" loext:opacity="100%" style:font-name="Calibri Light1" fo:font-family="'Calibri Light'" style:font-family-generic="swiss" style:font-pitch="variable" fo:font-size="12pt" style:letter-kerning="false" style:font-name-asian="MS Gothic" style:font-family-asian="'MS Gothic'" style:font-family-generic-asian="system" style:font-pitch-asian="variable" style:font-size-asian="12pt" style:font-name-complex="Times New Roman1" style:font-family-complex="'Times New Roman'" style:font-family-generic-complex="system" style:font-pitch-complex="variable" style:font-size-complex="12pt" style:language-complex="ar" style:country-complex="SA"/>
    </style:style>
    <style:style style:name="Heading_20_21" style:display-name="Heading 21" style:family="paragraph" style:parent-style-name="Standard" style:next-style-name="Standard" style:default-outline-level="2" style:list-style-name="">
      <style:paragraph-properties fo:margin-top="0.028in" fo:margin-bottom="0in" style:contextual-spacing="false" fo:line-height="100%" fo:keep-together="always" fo:keep-with-next="always"/>
      <style:text-properties fo:color="#2e74b5" loext:opacity="100%" style:font-name="Calibri Light1" fo:font-family="'Calibri Light'" style:font-family-generic="swiss" style:font-pitch="variable" fo:font-size="13pt" style:letter-kerning="false" style:font-name-asian="MS Gothic" style:font-family-asian="'MS Gothic'" style:font-family-generic-asian="system" style:font-pitch-asian="variable" style:font-size-asian="13pt" style:font-name-complex="Times New Roman1" style:font-family-complex="'Times New Roman'" style:font-family-generic-complex="system" style:font-pitch-complex="variable" style:font-size-complex="13pt" style:language-complex="ar" style:country-complex="SA"/>
    </style:style>
    <style:style style:name="Heading_20_11" style:display-name="Heading 11" style:family="paragraph" style:parent-style-name="Standard" style:next-style-name="Standard" style:default-outline-level="1" style:list-style-name="">
      <style:paragraph-properties fo:margin-top="0.1665in" fo:margin-bottom="0in" style:contextual-spacing="false" fo:line-height="100%" fo:keep-together="always" fo:keep-with-next="always"/>
      <style:text-properties fo:color="#2e74b5" loext:opacity="100%" style:font-name="Calibri Light1" fo:font-family="'Calibri Light'" style:font-family-generic="swiss" style:font-pitch="variable" fo:font-size="16pt" style:letter-kerning="false" style:font-name-asian="MS Gothic" style:font-family-asian="'MS Gothic'" style:font-family-generic-asian="system" style:font-pitch-asian="variable" style:font-size-asian="16pt" style:font-name-complex="Times New Roman1" style:font-family-complex="'Times New Roman'" style:font-family-generic-complex="system" style:font-pitch-complex="variable" style:font-size-complex="16pt" style:language-complex="ar" style:country-complex="SA"/>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Default_20_Paragraph_20_Font" style:display-name="Default Paragraph Font" style:family="text"/>
    <style:style style:name="Heading_20_1_20_Char" style:display-name="Heading 1 Char" style:family="text" style:parent-style-name="Default_20_Paragraph_20_Font" loext:linked-style-name="Heading_20_1">
      <style:text-properties fo:color="#2f5496" loext:opacity="100%" style:font-name="Calibri Light" fo:font-family="'Calibri Light'" style:font-family-generic="roman" style:font-pitch="variable" fo:font-size="16pt" style:font-name-asian="游ゴシック Light" style:font-family-asian="'游ゴシック Light'" style:font-family-generic-asian="system" style:font-pitch-asian="variable" style:font-size-asian="16pt" style:font-name-complex="Times New Roman1" style:font-family-complex="'Times New Roman'" style:font-family-generic-complex="system" style:font-pitch-complex="variable" style:font-size-complex="16pt">
        <loext:char-complex-color loext:theme-type="accent1" loext:color-type="theme">
          <loext:transformation loext:type="shade" loext:value="2509"/>
        </loext:char-complex-color>
      </style:text-properties>
    </style:style>
    <style:style style:name="Heading_20_2_20_Char" style:display-name="Heading 2 Char" style:family="text" style:parent-style-name="Default_20_Paragraph_20_Font" loext:linked-style-name="Heading_20_2">
      <style:text-properties fo:color="#2f5496" loext:opacity="100%" style:font-name="Calibri Light" fo:font-family="'Calibri Light'" style:font-family-generic="roman" style:font-pitch="variable" fo:font-size="13pt" style:font-name-asian="游ゴシック Light" style:font-family-asian="'游ゴシック Light'" style:font-family-generic-asian="system" style:font-pitch-asian="variable" style:font-size-asian="13pt" style:font-name-complex="Times New Roman1" style:font-family-complex="'Times New Roman'" style:font-family-generic-complex="system" style:font-pitch-complex="variable" style:font-size-complex="13pt">
        <loext:char-complex-color loext:theme-type="accent1" loext:color-type="theme">
          <loext:transformation loext:type="shade" loext:value="2509"/>
        </loext:char-complex-color>
      </style:text-properties>
    </style:style>
    <style:style style:name="Heading_20_3_20_Char" style:display-name="Heading 3 Char" style:family="text" style:parent-style-name="Default_20_Paragraph_20_Font" loext:linked-style-name="Heading_20_3">
      <style:text-properties fo:color="#1f3763" loext:opacity="100%" style:font-name="Calibri Light" fo:font-family="'Calibri Light'" style:font-family-generic="roman" style:font-pitch="variable" fo:font-size="12pt" style:font-name-asian="游ゴシック Light" style:font-family-asian="'游ゴシック Light'" style:font-family-generic-asian="system" style:font-pitch-asian="variable" style:font-size-asian="12pt" style:font-name-complex="Times New Roman1" style:font-family-complex="'Times New Roman'" style:font-family-generic-complex="system" style:font-pitch-complex="variable" style:font-size-complex="12pt">
        <loext:char-complex-color loext:theme-type="accent1" loext:color-type="theme">
          <loext:transformation loext:type="shade" loext:value="5019"/>
        </loext:char-complex-color>
      </style:text-properties>
    </style:style>
    <style:style style:name="Heading_20_4_20_Char" style:display-name="Heading 4 Char" style:family="text" style:parent-style-name="Default_20_Paragraph_20_Font" loext:linked-style-name="Heading_20_4">
      <style:text-properties fo:color="#2f5496" loext:opacity="100%" style:font-name="Calibri Light" fo:font-family="'Calibri Light'" style:font-family-generic="roman" style:font-pitch="variable" fo:font-style="italic" style:font-name-asian="游ゴシック Light" style:font-family-asian="'游ゴシック Light'" style:font-family-generic-asian="system" style:font-pitch-asian="variable" style:font-style-asian="italic" style:font-name-complex="Times New Roman1" style:font-family-complex="'Times New Roman'"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Heading_20_5_20_Char" style:display-name="Heading 5 Char" style:family="text" style:parent-style-name="Default_20_Paragraph_20_Font" loext:linked-style-name="Heading_20_5">
      <style:text-properties fo:color="#2f5496" loext:opacity="100%" style:font-name="Calibri Light" fo:font-family="'Calibri Light'" style:font-family-generic="roman" style:font-pitch="variable" style:font-name-asian="游ゴシック Light" style:font-family-asian="'游ゴシック Light'" style:font-family-generic-asian="system" style:font-pitch-asian="variable" style:font-name-complex="Times New Roman1" style:font-family-complex="'Times New Roman'" style:font-family-generic-complex="system" style:font-pitch-complex="variable">
        <loext:char-complex-color loext:theme-type="accent1" loext:color-type="theme">
          <loext:transformation loext:type="shade" loext:value="2509"/>
        </loext:char-complex-color>
      </style:text-properties>
    </style:style>
    <style:style style:name="Heading_20_6_20_Char" style:display-name="Heading 6 Char" style:family="text" style:parent-style-name="Default_20_Paragraph_20_Font" loext:linked-style-name="Heading_20_6">
      <style:text-properties fo:color="#1f3763" loext:opacity="100%" style:font-name="Calibri Light" fo:font-family="'Calibri Light'" style:font-family-generic="roman" style:font-pitch="variable" style:font-name-asian="游ゴシック Light" style:font-family-asian="'游ゴシック Light'" style:font-family-generic-asian="system" style:font-pitch-asian="variable" style:font-name-complex="Times New Roman1" style:font-family-complex="'Times New Roman'" style:font-family-generic-complex="system" style:font-pitch-complex="variable">
        <loext:char-complex-color loext:theme-type="accent1" loext:color-type="theme">
          <loext:transformation loext:type="shade" loext:value="5019"/>
        </loext:char-complex-color>
      </style:text-properties>
    </style:style>
    <style:style style:name="Heading_20_7_20_Char" style:display-name="Heading 7 Char" style:family="text" style:parent-style-name="Default_20_Paragraph_20_Font" loext:linked-style-name="Heading_20_7">
      <style:text-properties fo:color="#1f3763" loext:opacity="100%" style:font-name="Calibri Light" fo:font-family="'Calibri Light'" style:font-family-generic="roman" style:font-pitch="variable" fo:font-style="italic" style:font-name-asian="游ゴシック Light" style:font-family-asian="'游ゴシック Light'" style:font-family-generic-asian="system" style:font-pitch-asian="variable" style:font-style-asian="italic" style:font-name-complex="Times New Roman1" style:font-family-complex="'Times New Roman'" style:font-family-generic-complex="system" style:font-pitch-complex="variable" style:font-style-complex="italic">
        <loext:char-complex-color loext:theme-type="accent1" loext:color-type="theme">
          <loext:transformation loext:type="shade" loext:value="5019"/>
        </loext:char-complex-color>
      </style:text-properties>
    </style:style>
    <style:style style:name="Heading_20_8_20_Char" style:display-name="Heading 8 Char" style:family="text" style:parent-style-name="Default_20_Paragraph_20_Font" loext:linked-style-name="Heading_20_8">
      <style:text-properties fo:color="#272727" loext:opacity="100%" style:font-name="Calibri Light" fo:font-family="'Calibri Light'" style:font-family-generic="roman" style:font-pitch="variable" fo:font-size="10.5pt" style:font-name-asian="游ゴシック Light" style:font-family-asian="'游ゴシック Light'" style:font-family-generic-asian="system" style:font-pitch-asian="variable" style:font-size-asian="10.5pt" style:font-name-complex="Times New Roman1" style:font-family-complex="'Times New Roman'" style:font-family-generic-complex="system" style:font-pitch-complex="variable" style:font-size-complex="10.5pt">
        <loext:char-complex-color loext:theme-type="dark1" loext:color-type="theme">
          <loext:transformation loext:type="tint" loext:value="1529"/>
        </loext:char-complex-color>
      </style:text-properties>
    </style:style>
    <style:style style:name="Heading_20_9_20_Char" style:display-name="Heading 9 Char" style:family="text" style:parent-style-name="Default_20_Paragraph_20_Font" loext:linked-style-name="Heading_20_9">
      <style:text-properties fo:color="#272727" loext:opacity="100%" style:font-name="Calibri Light" fo:font-family="'Calibri Light'" style:font-family-generic="roman" style:font-pitch="variable" fo:font-size="10.5pt" fo:font-style="italic" style:font-name-asian="游ゴシック Light" style:font-family-asian="'游ゴシック Light'" style:font-family-generic-asian="system" style:font-pitch-asian="variable" style:font-size-asian="10.5pt" style:font-style-asian="italic" style:font-name-complex="Times New Roman1" style:font-family-complex="'Times New Roman'" style:font-family-generic-complex="system" style:font-pitch-complex="variable" style:font-size-complex="10.5pt" style:font-style-complex="italic">
        <loext:char-complex-color loext:theme-type="dark1" loext:color-type="theme">
          <loext:transformation loext:type="tint" loext:value="1529"/>
        </loext:char-complex-color>
      </style:text-properties>
    </style:style>
    <style:style style:name="Header_20_Char" style:display-name="Header Char" style:family="text" style:parent-style-name="Default_20_Paragraph_20_Font" loext:linked-style-name="Header"/>
    <style:style style:name="Footer_20_Char" style:display-name="Footer Char" style:family="text" style:parent-style-name="Default_20_Paragraph_20_Font" loext:linked-style-name="Footer"/>
    <style:style style:name="No_20_Spacing_20_Char" style:display-name="No Spacing Char" style:family="text" style:parent-style-name="Default_20_Paragraph_20_Font" loext:linked-style-name="No_20_Spacing"/>
    <style:style style:name="annotation_20_reference" style:display-name="annotation reference" style:family="text" style:parent-style-name="Default_20_Paragraph_20_Font">
      <style:text-properties fo:font-size="8pt" style:font-size-asian="8pt" style:font-size-complex="8pt"/>
    </style:style>
    <style:style style:name="Comment_20_Text_20_Char" style:display-name="Comment Text Char" style:family="text" style:parent-style-name="Default_20_Paragraph_20_Font" loext:linked-style-name="Marginalia">
      <style:text-properties fo:font-size="10pt" style:font-size-asian="10pt" style:font-size-complex="10pt"/>
    </style:style>
    <style:style style:name="Comment_20_Subject_20_Char" style:display-name="Comment Subject Char" style:family="text" style:parent-style-name="Comment_20_Text_20_Char" loext:linked-style-name="annotation_20_subject">
      <style:text-properties fo:font-size="10pt" fo:font-weight="bold" style:font-size-asian="10pt" style:font-weight-asian="bold" style:font-size-complex="10pt" style:font-weight-complex="bold"/>
    </style:style>
    <style:style style:name="Balloon_20_Text_20_Char" style:display-name="Balloon Text Char" style:family="text" style:parent-style-name="Default_20_Paragraph_20_Font" loext:linked-style-name="Balloon_20_Text">
      <style:text-properties style:font-name="Segoe UI" fo:font-family="'Segoe UI'" style:font-family-generic="swiss" style:font-pitch="variable" fo:font-size="9pt" style:font-size-asian="9pt" style:font-name-complex="Segoe UI1" style:font-family-complex="'Segoe UI'" style:font-family-generic-complex="system" style:font-pitch-complex="variable" style:font-size-complex="9pt"/>
    </style:style>
    <style:style style:name="Internet_20_link" style:display-name="Internet link" style:family="text" style:parent-style-name="Default_20_Paragraph_20_Font">
      <style:text-properties fo:color="#0563c1" loext:opacity="100%" style:text-underline-style="solid" style:text-underline-width="auto" style:text-underline-color="font-color">
        <loext:char-complex-color loext:theme-type="hyperlink" loext:color-type="theme"/>
      </style:text-properties>
    </style:style>
    <style:style style:name="glossary_5f_item" style:display-name="glossary_item" style:family="text" style:parent-style-name="Default_20_Paragraph_20_Font"/>
    <style:style style:name="blue7pt" style:family="text" style:parent-style-name="Default_20_Paragraph_20_Font"/>
    <style:style style:name="Footnote_20_Text_20_Char" style:display-name="Footnote Text Char" style:family="text" style:parent-style-name="Default_20_Paragraph_20_Font" loext:linked-style-name="Footnote">
      <style:text-properties fo:font-size="10pt" style:font-size-asian="10pt" style:font-size-complex="10pt"/>
    </style:style>
    <style:style style:name="Footnote_20_Symbol" style:display-name="Footnote Symbol" style:family="text" style:parent-style-name="Default_20_Paragraph_20_Font">
      <style:text-properties style:text-position="super 58%"/>
    </style:style>
    <style:style style:name="Footnote_20_anchor" style:display-name="Footnote anchor" style:family="text">
      <style:text-properties style:text-position="super 58%"/>
    </style:style>
    <style:style style:name="Emphasis" style:family="text" style:parent-style-name="Default_20_Paragraph_20_Font">
      <style:text-properties fo:font-style="italic" style:font-style-asian="italic" style:font-style-complex="italic"/>
    </style:style>
    <style:style style:name="Intense_20_Emphasis" style:display-name="Intense Emphasis" style:family="text" style:parent-style-name="Default_20_Paragraph_20_Font">
      <style:text-properties fo:color="#4472c4" loext:opacity="100%" fo:font-style="italic" style:font-style-asian="italic" style:font-style-complex="italic">
        <loext:char-complex-color loext:theme-type="accent1" loext:color-type="theme"/>
      </style:text-properties>
    </style:style>
    <style:style style:name="apple-style-span" style:family="text" style:parent-style-name="Default_20_Paragraph_20_Font"/>
    <style:style style:name="script-phoenician" style:family="text" style:parent-style-name="Default_20_Paragraph_20_Font"/>
    <style:style style:name="Title_20_Char" style:display-name="Title Char" style:family="text" style:parent-style-name="Default_20_Paragraph_20_Font" loext:linked-style-name="Title">
      <style:text-properties style:font-name="Calibri Light" fo:font-family="'Calibri Light'" style:font-family-generic="roman" style:font-pitch="variable" fo:font-size="28pt" fo:letter-spacing="-0.0071in" style:letter-kerning="true" style:font-name-asian="游ゴシック Light" style:font-family-asian="'游ゴシック Light'" style:font-family-generic-asian="system" style:font-pitch-asian="variable" style:font-size-asian="28pt" style:font-name-complex="Times New Roman1" style:font-family-complex="'Times New Roman'" style:font-family-generic-complex="system" style:font-pitch-complex="variable" style:font-size-complex="28pt"/>
    </style:style>
    <style:style style:name="Subtitle_20_Char" style:display-name="Subtitle Char" style:family="text" style:parent-style-name="Default_20_Paragraph_20_Font" loext:linked-style-name="Subtitle">
      <style:text-properties fo:color="#5a5a5a" loext:opacity="100%" fo:letter-spacing="0.0102in" style:font-name-asian="游明朝" style:font-family-asian="游明朝" style:font-family-generic-asian="system" style:font-pitch-asian="variable">
        <loext:char-complex-color loext:theme-type="dark1" loext:color-type="theme">
          <loext:transformation loext:type="tint" loext:value="3529"/>
        </loext:char-complex-color>
      </style:text-properties>
    </style:style>
    <style:style style:name="Body_20_Text_20_Char" style:display-name="Body Text Char" style:family="text" style:parent-style-name="Default_20_Paragraph_20_Font"/>
    <style:style style:name="Body_20_Text_20_Indent_20_Char" style:display-name="Body Text Indent Char" style:family="text" style:parent-style-name="Default_20_Paragraph_20_Font"/>
    <style:style style:name="Body_20_Text_20_First_20_Indent_20_Char" style:display-name="Body Text First Indent Char" style:family="text" style:parent-style-name="Body_20_Text_20_Char"/>
    <style:style style:name="Body_20_Text_20_First_20_Indent_20_2_20_Char" style:display-name="Body Text First Indent 2 Char" style:family="text" style:parent-style-name="Body_20_Text_20_Indent_20_Char" loext:linked-style-name="Body_20_Text_20_First_20_Indent_20_2"/>
    <style:style style:name="Intense_20_Quote_20_Char" style:display-name="Intense Quote Char" style:family="text" style:parent-style-name="Default_20_Paragraph_20_Font" loext:linked-style-name="Intense_20_Quote">
      <style:text-properties fo:color="#4472c4" loext:opacity="100%" fo:font-style="italic" style:font-style-asian="italic" style:font-style-complex="italic">
        <loext:char-complex-color loext:theme-type="accent1" loext:color-type="theme"/>
      </style:text-properties>
    </style:style>
    <style:style style:name="Strong_20_Emphasis" style:display-name="Strong Emphasis" style:family="text" style:parent-style-name="Default_20_Paragraph_20_Font">
      <style:text-properties fo:font-weight="bold" style:font-weight-asian="bold" style:font-weight-complex="bold"/>
    </style:style>
    <style:style style:name="Visited_20_Internet_20_Link" style:display-name="Visited Internet Link" style:family="text" style:parent-style-name="Default_20_Paragraph_20_Font">
      <style:text-properties fo:color="#954f72" loext:opacity="100%" style:text-underline-style="solid" style:text-underline-width="auto" style:text-underline-color="font-color">
        <loext:char-complex-color loext:theme-type="followed-hyperlink" loext:color-type="theme"/>
      </style:text-properties>
    </style:style>
    <style:style style:name="js-about-module-abstr" style:family="text" style:parent-style-name="Default_20_Paragraph_20_Font"/>
    <style:style style:name="text" style:family="text" style:parent-style-name="Default_20_Paragraph_20_Font"/>
    <style:style style:name="transliteration" style:family="text" style:parent-style-name="Default_20_Paragraph_20_Font"/>
    <style:style style:name="Endnote_20_Text_20_Char" style:display-name="Endnote Text Char" style:family="text" style:parent-style-name="Default_20_Paragraph_20_Font" loext:linked-style-name="Endnote">
      <style:text-properties fo:font-size="10pt" style:font-size-asian="10pt" style:font-size-complex="10pt"/>
    </style:style>
    <style:style style:name="Endnote_20_Symbol" style:display-name="Endnote Symbol" style:family="text" style:parent-style-name="Default_20_Paragraph_20_Font">
      <style:text-properties style:text-position="super 58%"/>
    </style:style>
    <style:style style:name="Endnote_20_anchor" style:display-name="Endnote anchor" style:family="text">
      <style:text-properties style:text-position="super 58%"/>
    </style:style>
    <style:style style:name="Unresolved_20_Mention" style:display-name="Unresolved Mention" style:family="text" style:parent-style-name="Default_20_Paragraph_20_Font">
      <style:text-properties fo:color="#605e5c" loext:opacity="100%" fo:background-color="#e1dfdd"/>
    </style:style>
    <style:style style:name="has-inline-color" style:family="text" style:parent-style-name="Default_20_Paragraph_20_Font"/>
    <style:style style:name="Endnote_20_Text_20_Char1" style:display-name="Endnote Text Char1" style:family="text" style:parent-style-name="Default_20_Paragraph_20_Font">
      <style:text-properties fo:font-size="10pt" style:font-size-asian="10pt" style:font-size-complex="10pt"/>
    </style:style>
    <style:style style:name="ListLabel_20_1" style:display-name="ListLabel 1" style:family="text">
      <style:text-properties style:font-name="Calibri1" fo:font-family="Calibri" style:font-family-generic="roman" style:font-pitch="variable" style:font-charset="x-symbol"/>
    </style:style>
    <style:style style:name="ListLabel_20_2" style:display-name="ListLabel 2" style:family="text">
      <style:text-properties style:font-name="Calibri1" fo:font-family="Calibri" style:font-family-generic="roman" style:font-pitch="variable" style:font-charset="x-symbol"/>
    </style:style>
    <style:style style:name="ListLabel_20_3" style:display-name="ListLabel 3" style:family="text">
      <style:text-properties style:font-name-complex="Courier New" style:font-family-complex="'Courier New'" style:font-family-generic-complex="system" style:font-pitch-complex="variable"/>
    </style:style>
    <style:style style:name="ListLabel_20_4" style:display-name="ListLabel 4" style:family="text">
      <style:text-properties style:font-name="Calibri1" fo:font-family="Calibri" style:font-family-generic="roman" style:font-pitch="variable" style:font-charset="x-symbol"/>
    </style:style>
    <style:style style:name="ListLabel_20_5" style:display-name="ListLabel 5" style:family="text">
      <style:text-properties style:font-name="Calibri1" fo:font-family="Calibri" style:font-family-generic="roman" style:font-pitch="variable" style:font-charset="x-symbol"/>
    </style:style>
    <style:style style:name="ListLabel_20_6" style:display-name="ListLabel 6" style:family="text">
      <style:text-properties style:font-name-complex="Courier New" style:font-family-complex="'Courier New'" style:font-family-generic-complex="system" style:font-pitch-complex="variable"/>
    </style:style>
    <style:style style:name="ListLabel_20_7" style:display-name="ListLabel 7" style:family="text">
      <style:text-properties style:font-name="Calibri1" fo:font-family="Calibri" style:font-family-generic="roman" style:font-pitch="variable" style:font-charset="x-symbol"/>
    </style:style>
    <style:style style:name="ListLabel_20_8" style:display-name="ListLabel 8" style:family="text">
      <style:text-properties style:font-name="Calibri1" fo:font-family="Calibri" style:font-family-generic="roman" style:font-pitch="variable" style:font-charset="x-symbol"/>
    </style:style>
    <style:style style:name="ListLabel_20_9" style:display-name="ListLabel 9" style:family="text">
      <style:text-properties style:font-name-complex="Courier New" style:font-family-complex="'Courier New'" style:font-family-generic-complex="system" style:font-pitch-complex="variable"/>
    </style:style>
    <style:style style:name="ListLabel_20_10" style:display-name="ListLabel 10" style:family="text">
      <style:text-properties style:font-name="Calibri1" fo:font-family="Calibri" style:font-family-generic="roman" style:font-pitch="variable" style:font-charset="x-symbol"/>
    </style:style>
    <style:style style:name="ListLabel_20_11" style:display-name="ListLabel 11" style:family="text">
      <style:text-properties style:font-name="Calibri1" fo:font-family="Calibri" style:font-family-generic="roman" style:font-pitch="variable" style:font-charset="x-symbol" fo:font-size="10pt" style:font-size-asian="10pt"/>
    </style:style>
    <style:style style:name="ListLabel_20_12" style:display-name="ListLabel 12" style:family="text">
      <style:text-properties fo:font-size="10pt" style:font-size-asian="10pt"/>
    </style:style>
    <style:style style:name="ListLabel_20_13" style:display-name="ListLabel 13" style:family="text">
      <style:text-properties style:font-name="Calibri1" fo:font-family="Calibri" style:font-family-generic="roman" style:font-pitch="variable" style:font-charset="x-symbol" fo:font-size="10pt" style:font-size-asian="10pt"/>
    </style:style>
    <style:style style:name="ListLabel_20_14" style:display-name="ListLabel 14" style:family="text">
      <style:text-properties style:font-name="Calibri1" fo:font-family="Calibri" style:font-family-generic="roman" style:font-pitch="variable" style:font-charset="x-symbol" fo:font-size="10pt" style:font-size-asian="10pt"/>
    </style:style>
    <style:style style:name="ListLabel_20_15" style:display-name="ListLabel 15" style:family="text">
      <style:text-properties style:font-name="Calibri1" fo:font-family="Calibri" style:font-family-generic="roman" style:font-pitch="variable" style:font-charset="x-symbol" fo:font-size="10pt" style:font-size-asian="10pt"/>
    </style:style>
    <style:style style:name="ListLabel_20_16" style:display-name="ListLabel 16" style:family="text">
      <style:text-properties style:font-name="Calibri1" fo:font-family="Calibri" style:font-family-generic="roman" style:font-pitch="variable" style:font-charset="x-symbol" fo:font-size="10pt" style:font-size-asian="10pt"/>
    </style:style>
    <style:style style:name="ListLabel_20_17" style:display-name="ListLabel 17" style:family="text">
      <style:text-properties style:font-name="Calibri1" fo:font-family="Calibri" style:font-family-generic="roman" style:font-pitch="variable" style:font-charset="x-symbol" fo:font-size="10pt" style:font-size-asian="10pt"/>
    </style:style>
    <style:style style:name="ListLabel_20_18" style:display-name="ListLabel 18" style:family="text">
      <style:text-properties style:font-name="Calibri1" fo:font-family="Calibri" style:font-family-generic="roman" style:font-pitch="variable" style:font-charset="x-symbol" fo:font-size="10pt" style:font-size-asian="10pt"/>
    </style:style>
    <style:style style:name="ListLabel_20_19" style:display-name="ListLabel 19" style:family="text">
      <style:text-properties style:font-name="Calibri1" fo:font-family="Calibri" style:font-family-generic="roman" style:font-pitch="variable" style:font-charset="x-symbol" fo:font-size="10pt" style:font-size-asian="10pt"/>
    </style:style>
    <style:style style:name="ListLabel_20_20" style:display-name="ListLabel 20" style:family="text">
      <style:text-properties style:font-name="Calibri1" fo:font-family="Calibri" style:font-family-generic="roman" style:font-pitch="variable" style:font-charset="x-symbol"/>
    </style:style>
    <style:style style:name="ListLabel_20_21" style:display-name="ListLabel 21" style:family="text">
      <style:text-properties style:font-name-complex="Courier New" style:font-family-complex="'Courier New'" style:font-family-generic-complex="system" style:font-pitch-complex="variable"/>
    </style:style>
    <style:style style:name="ListLabel_20_22" style:display-name="ListLabel 22" style:family="text">
      <style:text-properties style:font-name="Calibri1" fo:font-family="Calibri" style:font-family-generic="roman" style:font-pitch="variable" style:font-charset="x-symbol"/>
    </style:style>
    <style:style style:name="ListLabel_20_23" style:display-name="ListLabel 23" style:family="text">
      <style:text-properties style:font-name="Calibri1" fo:font-family="Calibri" style:font-family-generic="roman" style:font-pitch="variable" style:font-charset="x-symbol"/>
    </style:style>
    <style:style style:name="ListLabel_20_24" style:display-name="ListLabel 24" style:family="text">
      <style:text-properties style:font-name-complex="Courier New" style:font-family-complex="'Courier New'" style:font-family-generic-complex="system" style:font-pitch-complex="variable"/>
    </style:style>
    <style:style style:name="ListLabel_20_25" style:display-name="ListLabel 25" style:family="text">
      <style:text-properties style:font-name="Calibri1" fo:font-family="Calibri" style:font-family-generic="roman" style:font-pitch="variable" style:font-charset="x-symbol"/>
    </style:style>
    <style:style style:name="ListLabel_20_26" style:display-name="ListLabel 26" style:family="text">
      <style:text-properties style:font-name="Calibri1" fo:font-family="Calibri" style:font-family-generic="roman" style:font-pitch="variable" style:font-charset="x-symbol"/>
    </style:style>
    <style:style style:name="ListLabel_20_27" style:display-name="ListLabel 27" style:family="text">
      <style:text-properties style:font-name-complex="Courier New" style:font-family-complex="'Courier New'" style:font-family-generic-complex="system" style:font-pitch-complex="variable"/>
    </style:style>
    <style:style style:name="ListLabel_20_28" style:display-name="ListLabel 28" style:family="text">
      <style:text-properties style:font-name="Calibri1" fo:font-family="Calibri" style:font-family-generic="roman" style:font-pitch="variable" style:font-charset="x-symbol"/>
    </style:style>
    <style:style style:name="ListLabel_20_29" style:display-name="ListLabel 29" style:family="text">
      <style:text-properties style:font-name="Cardo" fo:font-family="Cardo" style:font-family-generic="roman" style:font-pitch="variable" fo:font-size="12pt" fo:font-weight="normal" style:font-size-asian="12pt" style:font-weight-asian="normal" style:font-name-complex="Cardo1" style:font-family-complex="Cardo" style:font-family-generic-complex="system" style:font-pitch-complex="variable" style:font-weight-complex="normal"/>
    </style:style>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text-properties fo:font-size="7pt" fo:font-weight="normal" style:font-size-asian="7pt" style:font-weight-asian="normal"/>
    </style:style>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text-properties fo:font-size="7pt" fo:font-weight="normal" style:font-size-asian="7pt" style:font-weight-asian="normal"/>
    </style:style>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text-properties fo:color="#181717" loext:opacity="100%" style:text-line-through-style="none" style:text-line-through-type="none" style:text-position="0% 100%" style:font-name="Georgia" fo:font-family="Georgia" style:font-family-generic="roman" style:font-pitch="variable" fo:font-size="8pt" fo:font-style="normal" style:text-underline-style="none" fo:font-weight="normal" fo:background-color="transparent" style:font-name-asian="Georgia1" style:font-family-asian="Georgia" style:font-family-generic-asian="system" style:font-pitch-asian="variable" style:font-size-asian="8pt" style:font-style-asian="normal" style:font-weight-asian="normal" style:font-name-complex="Georgia1" style:font-family-complex="Georgia" style:font-family-generic-complex="system" style:font-pitch-complex="variable" style:font-size-complex="8pt" loext:padding="0in" loext:border="none" loext:shadow="none"/>
    </style:style>
    <style:style style:name="ListLabel_20_57" style:display-name="ListLabel 57" style:family="text">
      <style:text-properties fo:color="#181717" loext:opacity="100%" style:text-line-through-style="none" style:text-line-through-type="none" style:text-position="0% 100%" style:font-name="Georgia" fo:font-family="Georgia" style:font-family-generic="roman" style:font-pitch="variable" fo:font-size="8pt" fo:font-style="normal" style:text-underline-style="none" fo:font-weight="normal" fo:background-color="transparent" style:font-name-asian="Georgia1" style:font-family-asian="Georgia" style:font-family-generic-asian="system" style:font-pitch-asian="variable" style:font-size-asian="8pt" style:font-style-asian="normal" style:font-weight-asian="normal" style:font-name-complex="Georgia1" style:font-family-complex="Georgia" style:font-family-generic-complex="system" style:font-pitch-complex="variable" style:font-size-complex="8pt" loext:padding="0in" loext:border="none" loext:shadow="none"/>
    </style:style>
    <style:style style:name="ListLabel_20_58" style:display-name="ListLabel 58" style:family="text">
      <style:text-properties fo:color="#181717" loext:opacity="100%" style:text-line-through-style="none" style:text-line-through-type="none" style:text-position="0% 100%" style:font-name="Georgia" fo:font-family="Georgia" style:font-family-generic="roman" style:font-pitch="variable" fo:font-size="8pt" fo:font-style="normal" style:text-underline-style="none" fo:font-weight="normal" fo:background-color="transparent" style:font-name-asian="Georgia1" style:font-family-asian="Georgia" style:font-family-generic-asian="system" style:font-pitch-asian="variable" style:font-size-asian="8pt" style:font-style-asian="normal" style:font-weight-asian="normal" style:font-name-complex="Georgia1" style:font-family-complex="Georgia" style:font-family-generic-complex="system" style:font-pitch-complex="variable" style:font-size-complex="8pt" loext:padding="0in" loext:border="none" loext:shadow="none"/>
    </style:style>
    <style:style style:name="ListLabel_20_59" style:display-name="ListLabel 59" style:family="text">
      <style:text-properties fo:color="#181717" loext:opacity="100%" style:text-line-through-style="none" style:text-line-through-type="none" style:text-position="0% 100%" style:font-name="Georgia" fo:font-family="Georgia" style:font-family-generic="roman" style:font-pitch="variable" fo:font-size="8pt" fo:font-style="normal" style:text-underline-style="none" fo:font-weight="normal" fo:background-color="transparent" style:font-name-asian="Georgia1" style:font-family-asian="Georgia" style:font-family-generic-asian="system" style:font-pitch-asian="variable" style:font-size-asian="8pt" style:font-style-asian="normal" style:font-weight-asian="normal" style:font-name-complex="Georgia1" style:font-family-complex="Georgia" style:font-family-generic-complex="system" style:font-pitch-complex="variable" style:font-size-complex="8pt" loext:padding="0in" loext:border="none" loext:shadow="none"/>
    </style:style>
    <style:style style:name="ListLabel_20_60" style:display-name="ListLabel 60" style:family="text">
      <style:text-properties fo:color="#181717" loext:opacity="100%" style:text-line-through-style="none" style:text-line-through-type="none" style:text-position="0% 100%" style:font-name="Georgia" fo:font-family="Georgia" style:font-family-generic="roman" style:font-pitch="variable" fo:font-size="8pt" fo:font-style="normal" style:text-underline-style="none" fo:font-weight="normal" fo:background-color="transparent" style:font-name-asian="Georgia1" style:font-family-asian="Georgia" style:font-family-generic-asian="system" style:font-pitch-asian="variable" style:font-size-asian="8pt" style:font-style-asian="normal" style:font-weight-asian="normal" style:font-name-complex="Georgia1" style:font-family-complex="Georgia" style:font-family-generic-complex="system" style:font-pitch-complex="variable" style:font-size-complex="8pt" loext:padding="0in" loext:border="none" loext:shadow="none"/>
    </style:style>
    <style:style style:name="ListLabel_20_61" style:display-name="ListLabel 61" style:family="text">
      <style:text-properties fo:color="#181717" loext:opacity="100%" style:text-line-through-style="none" style:text-line-through-type="none" style:text-position="0% 100%" style:font-name="Georgia" fo:font-family="Georgia" style:font-family-generic="roman" style:font-pitch="variable" fo:font-size="8pt" fo:font-style="normal" style:text-underline-style="none" fo:font-weight="normal" fo:background-color="transparent" style:font-name-asian="Georgia1" style:font-family-asian="Georgia" style:font-family-generic-asian="system" style:font-pitch-asian="variable" style:font-size-asian="8pt" style:font-style-asian="normal" style:font-weight-asian="normal" style:font-name-complex="Georgia1" style:font-family-complex="Georgia" style:font-family-generic-complex="system" style:font-pitch-complex="variable" style:font-size-complex="8pt" loext:padding="0in" loext:border="none" loext:shadow="none"/>
    </style:style>
    <style:style style:name="ListLabel_20_62" style:display-name="ListLabel 62" style:family="text">
      <style:text-properties fo:color="#181717" loext:opacity="100%" style:text-line-through-style="none" style:text-line-through-type="none" style:text-position="0% 100%" style:font-name="Georgia" fo:font-family="Georgia" style:font-family-generic="roman" style:font-pitch="variable" fo:font-size="8pt" fo:font-style="normal" style:text-underline-style="none" fo:font-weight="normal" fo:background-color="transparent" style:font-name-asian="Georgia1" style:font-family-asian="Georgia" style:font-family-generic-asian="system" style:font-pitch-asian="variable" style:font-size-asian="8pt" style:font-style-asian="normal" style:font-weight-asian="normal" style:font-name-complex="Georgia1" style:font-family-complex="Georgia" style:font-family-generic-complex="system" style:font-pitch-complex="variable" style:font-size-complex="8pt" loext:padding="0in" loext:border="none" loext:shadow="none"/>
    </style:style>
    <style:style style:name="ListLabel_20_63" style:display-name="ListLabel 63" style:family="text">
      <style:text-properties fo:color="#181717" loext:opacity="100%" style:text-line-through-style="none" style:text-line-through-type="none" style:text-position="0% 100%" style:font-name="Georgia" fo:font-family="Georgia" style:font-family-generic="roman" style:font-pitch="variable" fo:font-size="8pt" fo:font-style="normal" style:text-underline-style="none" fo:font-weight="normal" fo:background-color="transparent" style:font-name-asian="Georgia1" style:font-family-asian="Georgia" style:font-family-generic-asian="system" style:font-pitch-asian="variable" style:font-size-asian="8pt" style:font-style-asian="normal" style:font-weight-asian="normal" style:font-name-complex="Georgia1" style:font-family-complex="Georgia" style:font-family-generic-complex="system" style:font-pitch-complex="variable" style:font-size-complex="8pt" loext:padding="0in" loext:border="none" loext:shadow="none"/>
    </style:style>
    <style:style style:name="ListLabel_20_64" style:display-name="ListLabel 64" style:family="text">
      <style:text-properties fo:color="#181717" loext:opacity="100%" style:text-line-through-style="none" style:text-line-through-type="none" style:text-position="0% 100%" style:font-name="Georgia" fo:font-family="Georgia" style:font-family-generic="roman" style:font-pitch="variable" fo:font-size="8pt" fo:font-style="normal" style:text-underline-style="none" fo:font-weight="normal" fo:background-color="transparent" style:font-name-asian="Georgia1" style:font-family-asian="Georgia" style:font-family-generic-asian="system" style:font-pitch-asian="variable" style:font-size-asian="8pt" style:font-style-asian="normal" style:font-weight-asian="normal" style:font-name-complex="Georgia1" style:font-family-complex="Georgia" style:font-family-generic-complex="system" style:font-pitch-complex="variable" style:font-size-complex="8pt" loext:padding="0in" loext:border="none" loext:shadow="none"/>
    </style:style>
    <style:style style:name="ListLabel_20_65" style:display-name="ListLabel 65" style:family="text">
      <style:text-properties style:use-window-font-color="true" loext:opacity="0%" style:font-name="Cambria" fo:font-family="Cambria" style:font-family-generic="roman" style:font-pitch="variable" fo:font-size="10pt" style:text-underline-style="none" fo:font-weight="bold" style:font-name-asian="Calibri3" style:font-family-asian="Calibri" style:font-family-generic-asian="system" style:font-pitch-asian="variable" style:font-size-asian="10pt" style:font-weight-asian="bold" style:font-name-complex="Times New Roman1" style:font-family-complex="'Times New Roman'" style:font-family-generic-complex="system" style:font-pitch-complex="variable" style:font-size-complex="10pt"/>
    </style:style>
    <style:style style:name="ListLabel_20_66" style:display-name="ListLabel 66" style:family="text">
      <style:text-properties style:use-window-font-color="true" loext:opacity="0%" style:font-name="Cambria" fo:font-family="Cambria" style:font-family-generic="roman" style:font-pitch="variable" fo:font-size="10pt" style:text-underline-style="none" fo:font-weight="bold" style:font-name-asian="Calibri3" style:font-family-asian="Calibri" style:font-family-generic-asian="system" style:font-pitch-asian="variable" style:font-size-asian="10pt" style:font-weight-asian="bold" style:font-name-complex="Times New Roman1" style:font-family-complex="'Times New Roman'" style:font-family-generic-complex="system" style:font-pitch-complex="variable" style:font-size-complex="10pt"/>
    </style:style>
    <style:style style:name="ListLabel_20_67" style:display-name="ListLabel 67" style:family="text">
      <style:text-properties style:use-window-font-color="true" loext:opacity="0%" style:font-name="Cambria" fo:font-family="Cambria" style:font-family-generic="roman" style:font-pitch="variable" fo:font-size="10pt" style:text-underline-style="none" fo:font-weight="bold" style:font-name-asian="Calibri3" style:font-family-asian="Calibri" style:font-family-generic-asian="system" style:font-pitch-asian="variable" style:font-size-asian="10pt" style:font-weight-asian="bold" style:font-name-complex="Times New Roman1" style:font-family-complex="'Times New Roman'" style:font-family-generic-complex="system" style:font-pitch-complex="variable" style:font-size-complex="10pt"/>
    </style:style>
    <style:style style:name="ListLabel_20_68" style:display-name="ListLabel 68" style:family="text">
      <style:text-properties style:use-window-font-color="true" loext:opacity="0%" style:font-name="Cambria" fo:font-family="Cambria" style:font-family-generic="roman" style:font-pitch="variable" fo:font-size="10pt" style:text-underline-style="none" fo:font-weight="bold" style:font-name-asian="Calibri3" style:font-family-asian="Calibri" style:font-family-generic-asian="system" style:font-pitch-asian="variable" style:font-size-asian="10pt" style:font-weight-asian="bold" style:font-name-complex="Times New Roman1" style:font-family-complex="'Times New Roman'" style:font-family-generic-complex="system" style:font-pitch-complex="variable" style:font-size-complex="10pt"/>
    </style:style>
    <style:style style:name="ListLabel_20_69" style:display-name="ListLabel 69" style:family="text">
      <style:text-properties fo:color="#000000" loext:opacity="100%" style:font-name="Mongolian Baiti" fo:font-family="'Mongolian Baiti'" style:font-family-generic="roman" style:font-pitch="variable" fo:font-size="12pt" style:font-name-asian="Calibri3" style:font-family-asian="Calibri" style:font-family-generic-asian="system" style:font-pitch-asian="variable" style:font-size-asian="12pt" style:font-name-complex="Mongolian Baiti1" style:font-family-complex="'Mongolian Baiti'" style:font-family-generic-complex="system" style:font-pitch-complex="variable" style:font-size-complex="12pt" style:font-weight-complex="bold"/>
    </style:style>
    <style:style style:name="Intense_20_Quote_20_Char1" style:display-name="Intense Quote Char1" style:family="text" style:parent-style-name="Default_20_Paragraph_20_Font">
      <style:text-properties fo:color="#4472c4" loext:opacity="100%" fo:font-style="italic" style:font-style-asian="italic" style:font-style-complex="italic">
        <loext:char-complex-color loext:theme-type="accent1" loext:color-type="theme"/>
      </style:text-properties>
    </style:style>
    <style:style style:name="Body_20_Text_20_First_20_Indent_20_2_20_Char1" style:display-name="Body Text First Indent 2 Char1" style:family="text" style:parent-style-name="Body_20_Text_20_Indent_20_Char1"/>
    <style:style style:name="Body_20_Text_20_First_20_Indent_20_Char1" style:display-name="Body Text First Indent Char1" style:family="text" style:parent-style-name="Body_20_Text_20_Char1"/>
    <style:style style:name="Body_20_Text_20_Indent_20_Char1" style:display-name="Body Text Indent Char1" style:family="text" style:parent-style-name="Default_20_Paragraph_20_Font"/>
    <style:style style:name="Body_20_Text_20_Char1" style:display-name="Body Text Char1" style:family="text" style:parent-style-name="Default_20_Paragraph_20_Font"/>
    <style:style style:name="Subtitle_20_Char1" style:display-name="Subtitle Char1" style:family="text" style:parent-style-name="Default_20_Paragraph_20_Font">
      <style:text-properties fo:color="#5a5a5a" loext:opacity="100%" fo:letter-spacing="0.0102in" style:font-name-asian="Calibri3" style:font-family-asian="Calibri" style:font-family-generic-asian="system" style:font-pitch-asian="variable">
        <loext:char-complex-color loext:theme-type="dark1" loext:color-type="theme">
          <loext:transformation loext:type="tint" loext:value="3529"/>
        </loext:char-complex-color>
      </style:text-properties>
    </style:style>
    <style:style style:name="Title_20_Char1" style:display-name="Title Char1" style:family="text" style:parent-style-name="Default_20_Paragraph_20_Font">
      <style:text-properties style:font-name="Calibri Light" fo:font-family="'Calibri Light'" style:font-family-generic="roman" style:font-pitch="variable" fo:font-size="28pt" fo:letter-spacing="-0.0071in" style:letter-kerning="true" style:font-name-asian="Calibri3" style:font-family-asian="Calibri" style:font-family-generic-asian="system" style:font-pitch-asian="variable" style:font-size-asian="28pt" style:font-name-complex="Times New Roman1" style:font-family-complex="'Times New Roman'" style:font-family-generic-complex="system" style:font-pitch-complex="variable" style:font-size-complex="28pt"/>
    </style:style>
    <style:style style:name="Footnote_20_Text_20_Char1" style:display-name="Footnote Text Char1" style:family="text" style:parent-style-name="Default_20_Paragraph_20_Font">
      <style:text-properties fo:font-size="10pt" style:font-size-asian="10pt" style:font-size-complex="10pt"/>
    </style:style>
    <style:style style:name="Balloon_20_Text_20_Char1" style:display-name="Balloon Text Char1" style:family="text" style:parent-style-name="Default_20_Paragraph_20_Font">
      <style:text-properties style:font-name="Segoe UI" fo:font-family="'Segoe UI'" style:font-family-generic="swiss" style:font-pitch="variable" fo:font-size="9pt" style:font-size-asian="9pt" style:font-name-complex="Segoe UI1" style:font-family-complex="'Segoe UI'" style:font-family-generic-complex="system" style:font-pitch-complex="variable" style:font-size-complex="9pt"/>
    </style:style>
    <style:style style:name="Comment_20_Subject_20_Char1" style:display-name="Comment Subject Char1" style:family="text" style:parent-style-name="Comment_20_Text_20_Char1">
      <style:text-properties fo:font-size="10pt" fo:font-weight="bold" style:font-size-asian="10pt" style:font-weight-asian="bold" style:font-size-complex="10pt" style:font-weight-complex="bold"/>
    </style:style>
    <style:style style:name="Comment_20_Text_20_Char1" style:display-name="Comment Text Char1" style:family="text" style:parent-style-name="Default_20_Paragraph_20_Font">
      <style:text-properties fo:font-size="10pt" style:font-size-asian="10pt" style:font-size-complex="10pt"/>
    </style:style>
    <style:style style:name="Footer_20_Char1" style:display-name="Footer Char1" style:family="text" style:parent-style-name="Default_20_Paragraph_20_Font"/>
    <style:style style:name="Header_20_Char1" style:display-name="Header Char1" style:family="text" style:parent-style-name="Default_20_Paragraph_20_Font"/>
    <style:style style:name="Heading_20_9_20_Char1" style:display-name="Heading 9 Char1" style:family="text" style:parent-style-name="Default_20_Paragraph_20_Font">
      <style:text-properties fo:color="#272727" loext:opacity="100%" style:font-name="Calibri Light" fo:font-family="'Calibri Light'" style:font-family-generic="roman" style:font-pitch="variable" fo:font-size="10.5pt" fo:font-style="italic" style:font-name-asian="Calibri3" style:font-family-asian="Calibri" style:font-family-generic-asian="system" style:font-pitch-asian="variable" style:font-size-asian="10.5pt" style:font-style-asian="italic" style:font-name-complex="Times New Roman1" style:font-family-complex="'Times New Roman'" style:font-family-generic-complex="system" style:font-pitch-complex="variable" style:font-size-complex="10.5pt" style:font-style-complex="italic">
        <loext:char-complex-color loext:theme-type="dark1" loext:color-type="theme">
          <loext:transformation loext:type="tint" loext:value="1529"/>
        </loext:char-complex-color>
      </style:text-properties>
    </style:style>
    <style:style style:name="Heading_20_8_20_Char1" style:display-name="Heading 8 Char1" style:family="text" style:parent-style-name="Default_20_Paragraph_20_Font">
      <style:text-properties fo:color="#272727" loext:opacity="100%" style:font-name="Calibri Light" fo:font-family="'Calibri Light'" style:font-family-generic="roman" style:font-pitch="variable" fo:font-size="10.5pt" style:font-name-asian="Calibri3" style:font-family-asian="Calibri" style:font-family-generic-asian="system" style:font-pitch-asian="variable" style:font-size-asian="10.5pt" style:font-name-complex="Times New Roman1" style:font-family-complex="'Times New Roman'" style:font-family-generic-complex="system" style:font-pitch-complex="variable" style:font-size-complex="10.5pt">
        <loext:char-complex-color loext:theme-type="dark1" loext:color-type="theme">
          <loext:transformation loext:type="tint" loext:value="1529"/>
        </loext:char-complex-color>
      </style:text-properties>
    </style:style>
    <style:style style:name="Heading_20_7_20_Char1" style:display-name="Heading 7 Char1" style:family="text" style:parent-style-name="Default_20_Paragraph_20_Font">
      <style:text-properties fo:color="#1f3763" loext:opacity="100%" style:font-name="Calibri Light" fo:font-family="'Calibri Light'" style:font-family-generic="roman" style:font-pitch="variable" fo:font-style="italic" style:font-name-asian="Calibri3" style:font-family-asian="Calibri" style:font-family-generic-asian="system" style:font-pitch-asian="variable" style:font-style-asian="italic" style:font-name-complex="Times New Roman1" style:font-family-complex="'Times New Roman'" style:font-family-generic-complex="system" style:font-pitch-complex="variable" style:font-style-complex="italic">
        <loext:char-complex-color loext:theme-type="accent1" loext:color-type="theme">
          <loext:transformation loext:type="shade" loext:value="5019"/>
        </loext:char-complex-color>
      </style:text-properties>
    </style:style>
    <style:style style:name="Heading_20_6_20_Char1" style:display-name="Heading 6 Char1" style:family="text" style:parent-style-name="Default_20_Paragraph_20_Font">
      <style:text-properties fo:color="#1f3763" loext:opacity="100%" style:font-name="Calibri Light" fo:font-family="'Calibri Light'" style:font-family-generic="roman" style:font-pitch="variable" style:font-name-asian="Calibri3" style:font-family-asian="Calibri" style:font-family-generic-asian="system" style:font-pitch-asian="variable" style:font-name-complex="Times New Roman1" style:font-family-complex="'Times New Roman'" style:font-family-generic-complex="system" style:font-pitch-complex="variable">
        <loext:char-complex-color loext:theme-type="accent1" loext:color-type="theme">
          <loext:transformation loext:type="shade" loext:value="5019"/>
        </loext:char-complex-color>
      </style:text-properties>
    </style:style>
    <style:style style:name="Heading_20_5_20_Char1" style:display-name="Heading 5 Char1" style:family="text" style:parent-style-name="Default_20_Paragraph_20_Font">
      <style:text-properties fo:color="#2f5496" loext:opacity="100%" style:font-name="Calibri Light" fo:font-family="'Calibri Light'" style:font-family-generic="roman" style:font-pitch="variable" style:font-name-asian="Calibri3" style:font-family-asian="Calibri" style:font-family-generic-asian="system" style:font-pitch-asian="variable" style:font-name-complex="Times New Roman1" style:font-family-complex="'Times New Roman'" style:font-family-generic-complex="system" style:font-pitch-complex="variable">
        <loext:char-complex-color loext:theme-type="accent1" loext:color-type="theme">
          <loext:transformation loext:type="shade" loext:value="2509"/>
        </loext:char-complex-color>
      </style:text-properties>
    </style:style>
    <style:style style:name="Heading_20_4_20_Char1" style:display-name="Heading 4 Char1" style:family="text" style:parent-style-name="Default_20_Paragraph_20_Font">
      <style:text-properties fo:color="#2f5496" loext:opacity="100%" style:font-name="Calibri Light" fo:font-family="'Calibri Light'" style:font-family-generic="roman" style:font-pitch="variable" fo:font-style="italic" style:font-name-asian="Calibri3" style:font-family-asian="Calibri" style:font-family-generic-asian="system" style:font-pitch-asian="variable" style:font-style-asian="italic" style:font-name-complex="Times New Roman1" style:font-family-complex="'Times New Roman'"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Heading_20_3_20_Char1" style:display-name="Heading 3 Char1" style:family="text" style:parent-style-name="Default_20_Paragraph_20_Font">
      <style:text-properties fo:color="#1f3763" loext:opacity="100%" style:font-name="Calibri Light" fo:font-family="'Calibri Light'" style:font-family-generic="roman" style:font-pitch="variable" fo:font-size="12pt" style:font-name-asian="Calibri3" style:font-family-asian="Calibri" style:font-family-generic-asian="system" style:font-pitch-asian="variable" style:font-size-asian="12pt" style:font-name-complex="Times New Roman1" style:font-family-complex="'Times New Roman'" style:font-family-generic-complex="system" style:font-pitch-complex="variable" style:font-size-complex="12pt">
        <loext:char-complex-color loext:theme-type="accent1" loext:color-type="theme">
          <loext:transformation loext:type="shade" loext:value="5019"/>
        </loext:char-complex-color>
      </style:text-properties>
    </style:style>
    <style:style style:name="Heading_20_2_20_Char1" style:display-name="Heading 2 Char1" style:family="text" style:parent-style-name="Default_20_Paragraph_20_Font">
      <style:text-properties fo:color="#2f5496" loext:opacity="100%" style:font-name="Calibri Light" fo:font-family="'Calibri Light'" style:font-family-generic="roman" style:font-pitch="variable" fo:font-size="13pt" style:font-name-asian="Calibri3" style:font-family-asian="Calibri" style:font-family-generic-asian="system" style:font-pitch-asian="variable" style:font-size-asian="13pt" style:font-name-complex="Times New Roman1" style:font-family-complex="'Times New Roman'" style:font-family-generic-complex="system" style:font-pitch-complex="variable" style:font-size-complex="13pt">
        <loext:char-complex-color loext:theme-type="accent1" loext:color-type="theme">
          <loext:transformation loext:type="shade" loext:value="2509"/>
        </loext:char-complex-color>
      </style:text-properties>
    </style:style>
    <style:style style:name="Heading_20_1_20_Char1" style:display-name="Heading 1 Char1" style:family="text" style:parent-style-name="Default_20_Paragraph_20_Font">
      <style:text-properties fo:color="#2f5496" loext:opacity="100%" style:font-name="Calibri Light" fo:font-family="'Calibri Light'" style:font-family-generic="roman" style:font-pitch="variable" fo:font-size="16pt" style:font-name-asian="Calibri3" style:font-family-asian="Calibri" style:font-family-generic-asian="system" style:font-pitch-asian="variable" style:font-size-asian="16pt" style:font-name-complex="Times New Roman1" style:font-family-complex="'Times New Roman'" style:font-family-generic-complex="system" style:font-pitch-complex="variable" style:font-size-complex="16pt">
        <loext:char-complex-color loext:theme-type="accent1" loext:color-type="theme">
          <loext:transformation loext:type="shade" loext:value="2509"/>
        </loext:char-complex-color>
      </style:text-properties>
    </style:style>
    <style:style style:name="FollowedHyperlink1" style:family="text" style:parent-style-name="Default_20_Paragraph_20_Font">
      <style:text-properties fo:color="#954f72" loext:opacity="100%" style:text-underline-style="solid" style:text-underline-width="auto" style:text-underline-color="font-color"/>
    </style:style>
    <style:style style:name="Intense_20_Emphasis1" style:display-name="Intense Emphasis1" style:family="text" style:parent-style-name="Default_20_Paragraph_20_Font">
      <style:text-properties fo:color="#5b9bd5" loext:opacity="100%" fo:font-style="italic" style:font-style-asian="italic" style:font-style-complex="italic"/>
    </style:style>
    <style:style style:name="Hyperlink1" style:family="text" style:parent-style-name="Default_20_Paragraph_20_Font">
      <style:text-properties fo:color="#0563c1" loext:opacity="100%" style:text-underline-style="solid" style:text-underline-width="auto" style:text-underline-color="font-color"/>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background-color="transparent" draw:fill="none" draw:fill-color="#729fcf" fo:padding="0.0591in" fo:border="0.06pt solid #00000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fo:background-color="transparent" draw:fill="none" draw:fill-color="#729fcf"/>
    </style:style>
    <style:style style:name="OLE" style:family="graphic">
      <style:graphic-properties text:anchor-type="paragraph" svg:x="0in" svg:y="0in"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text:list-tab-stop-position="0.25in" fo:text-indent="-0.25in" fo:margin-left="0.25in"/>
        </style:list-level-properties>
        <style:text-properties fo:font-family="Symbol" style:font-style-name="Regular" style:font-family-generic="roman" style:font-pitch="variable"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2" loext:num-list-format="" style:num-suffix="" text:bullet-char="">
        <style:list-level-properties text:list-level-position-and-space-mode="label-alignment">
          <style:list-level-label-alignment text:label-followed-by="listtab" fo:text-indent="-0.25in" fo:margin-left="0.5in"/>
        </style:list-level-properties>
        <style:text-properties fo:font-family="Wingdings" style:font-style-name="Regular" style:font-pitch="variable" style:font-charset="x-symbol"/>
      </text:list-level-style-bullet>
      <text:list-level-style-bullet text:level="2" text:style-name="ListLabel_20_3" loext:num-list-format="o" style:num-suffix="o" text:bullet-char="o">
        <style:list-level-properties text:list-level-position-and-space-mode="label-alignment">
          <style:list-level-label-alignment text:label-followed-by="listtab" fo:text-indent="-0.25in" fo:margin-left="1in"/>
        </style:list-level-properties>
        <style:text-properties fo:font-family="'Courier New'" style:font-style-name="Regular" style:font-family-generic="modern" style:font-pitch="fixed"/>
      </text:list-level-style-bullet>
      <text:list-level-style-bullet text:level="3" text:style-name="ListLabel_20_4" loext:num-list-format="" style:num-suffix="" text:bullet-char="">
        <style:list-level-properties text:list-level-position-and-space-mode="label-alignment">
          <style:list-level-label-alignment text:label-followed-by="listtab" fo:text-indent="-0.25in" fo:margin-left="1.5in"/>
        </style:list-level-properties>
        <style:text-properties fo:font-family="Wingdings" style:font-style-name="Regular" style:font-pitch="variable" style:font-charset="x-symbol"/>
      </text:list-level-style-bullet>
      <text:list-level-style-bullet text:level="4" text:style-name="ListLabel_20_5" loext:num-list-format="" style:num-suffix="" text:bullet-char="">
        <style:list-level-properties text:list-level-position-and-space-mode="label-alignment">
          <style:list-level-label-alignment text:label-followed-by="listtab" fo:text-indent="-0.25in" fo:margin-left="2in"/>
        </style:list-level-properties>
        <style:text-properties fo:font-family="Symbol" style:font-style-name="Regular" style:font-family-generic="roman" style:font-pitch="variable" style:font-charset="x-symbol"/>
      </text:list-level-style-bullet>
      <text:list-level-style-bullet text:level="5" text:style-name="ListLabel_20_6" loext:num-list-format="o" style:num-suffix="o" text:bullet-char="o">
        <style:list-level-properties text:list-level-position-and-space-mode="label-alignment">
          <style:list-level-label-alignment text:label-followed-by="listtab" fo:text-indent="-0.25in" fo:margin-left="2.5in"/>
        </style:list-level-properties>
        <style:text-properties fo:font-family="'Courier New'" style:font-style-name="Regular" style:font-family-generic="modern" style:font-pitch="fixed"/>
      </text:list-level-style-bullet>
      <text:list-level-style-bullet text:level="6" text:style-name="ListLabel_20_7" loext:num-list-format="" style:num-suffix="" text:bullet-char="">
        <style:list-level-properties text:list-level-position-and-space-mode="label-alignment">
          <style:list-level-label-alignment text:label-followed-by="listtab" fo:text-indent="-0.25in" fo:margin-left="3in"/>
        </style:list-level-properties>
        <style:text-properties fo:font-family="Wingdings" style:font-style-name="Regular" style:font-pitch="variable" style:font-charset="x-symbol"/>
      </text:list-level-style-bullet>
      <text:list-level-style-bullet text:level="7" text:style-name="ListLabel_20_8" loext:num-list-format="" style:num-suffix="" text:bullet-char="">
        <style:list-level-properties text:list-level-position-and-space-mode="label-alignment">
          <style:list-level-label-alignment text:label-followed-by="listtab" fo:text-indent="-0.25in" fo:margin-left="3.5in"/>
        </style:list-level-properties>
        <style:text-properties fo:font-family="Symbol" style:font-style-name="Regular" style:font-family-generic="roman" style:font-pitch="variable" style:font-charset="x-symbol"/>
      </text:list-level-style-bullet>
      <text:list-level-style-bullet text:level="8" text:style-name="ListLabel_20_9" loext:num-list-format="o" style:num-suffix="o" text:bullet-char="o">
        <style:list-level-properties text:list-level-position-and-space-mode="label-alignment">
          <style:list-level-label-alignment text:label-followed-by="listtab" fo:text-indent="-0.25in" fo:margin-left="4in"/>
        </style:list-level-properties>
        <style:text-properties fo:font-family="'Courier New'" style:font-style-name="Regular" style:font-family-generic="modern" style:font-pitch="fixed"/>
      </text:list-level-style-bullet>
      <text:list-level-style-bullet text:level="9" text:style-name="ListLabel_20_10" loext:num-list-format="" style:num-suffix="" text:bullet-char="">
        <style:list-level-properties text:list-level-position-and-space-mode="label-alignment">
          <style:list-level-label-alignment text:label-followed-by="listtab" fo:text-indent="-0.25in" fo:margin-left="4.5in"/>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11"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style-name="Regular" style:font-family-generic="roman" style:font-pitch="variable" style:font-charset="x-symbol"/>
      </text:list-level-style-bullet>
      <text:list-level-style-bullet text:level="2" text:style-name="ListLabel_20_12"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style:font-style-name="Regular" style:font-family-generic="modern" style:font-pitch="fixed"/>
      </text:list-level-style-bullet>
      <text:list-level-style-bullet text:level="3" text:style-name="ListLabel_20_13"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style-name="Regular" style:font-pitch="variable" style:font-charset="x-symbol"/>
      </text:list-level-style-bullet>
      <text:list-level-style-bullet text:level="4" text:style-name="ListLabel_20_14"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style-name="Regular" style:font-pitch="variable" style:font-charset="x-symbol"/>
      </text:list-level-style-bullet>
      <text:list-level-style-bullet text:level="5" text:style-name="ListLabel_20_15"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style-name="Regular" style:font-pitch="variable" style:font-charset="x-symbol"/>
      </text:list-level-style-bullet>
      <text:list-level-style-bullet text:level="6" text:style-name="ListLabel_20_16"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style-name="Regular" style:font-pitch="variable" style:font-charset="x-symbol"/>
      </text:list-level-style-bullet>
      <text:list-level-style-bullet text:level="7" text:style-name="ListLabel_20_17"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style-name="Regular" style:font-pitch="variable" style:font-charset="x-symbol"/>
      </text:list-level-style-bullet>
      <text:list-level-style-bullet text:level="8" text:style-name="ListLabel_20_18"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style-name="Regular" style:font-pitch="variable" style:font-charset="x-symbol"/>
      </text:list-level-style-bullet>
      <text:list-level-style-bullet text:level="9" text:style-name="ListLabel_20_19"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20" loext:num-list-format="" style:num-suffix="" text:bullet-char="">
        <style:list-level-properties text:list-level-position-and-space-mode="label-alignment">
          <style:list-level-label-alignment text:label-followed-by="listtab" fo:text-indent="-0.25in" fo:margin-left="0.5in"/>
        </style:list-level-properties>
        <style:text-properties fo:font-family="Symbol" style:font-style-name="Regular" style:font-family-generic="roman" style:font-pitch="variable" style:font-charset="x-symbol"/>
      </text:list-level-style-bullet>
      <text:list-level-style-bullet text:level="2" text:style-name="ListLabel_20_21" loext:num-list-format="o" style:num-suffix="o" text:bullet-char="o">
        <style:list-level-properties text:list-level-position-and-space-mode="label-alignment">
          <style:list-level-label-alignment text:label-followed-by="listtab" fo:text-indent="-0.25in" fo:margin-left="1in"/>
        </style:list-level-properties>
        <style:text-properties fo:font-family="'Courier New'" style:font-style-name="Regular" style:font-family-generic="modern" style:font-pitch="fixed"/>
      </text:list-level-style-bullet>
      <text:list-level-style-bullet text:level="3" text:style-name="ListLabel_20_22" loext:num-list-format="" style:num-suffix="" text:bullet-char="">
        <style:list-level-properties text:list-level-position-and-space-mode="label-alignment">
          <style:list-level-label-alignment text:label-followed-by="listtab" fo:text-indent="-0.25in" fo:margin-left="1.5in"/>
        </style:list-level-properties>
        <style:text-properties fo:font-family="Wingdings" style:font-style-name="Regular" style:font-pitch="variable" style:font-charset="x-symbol"/>
      </text:list-level-style-bullet>
      <text:list-level-style-bullet text:level="4" text:style-name="ListLabel_20_23" loext:num-list-format="" style:num-suffix="" text:bullet-char="">
        <style:list-level-properties text:list-level-position-and-space-mode="label-alignment">
          <style:list-level-label-alignment text:label-followed-by="listtab" fo:text-indent="-0.25in" fo:margin-left="2in"/>
        </style:list-level-properties>
        <style:text-properties fo:font-family="Symbol" style:font-style-name="Regular" style:font-family-generic="roman" style:font-pitch="variable" style:font-charset="x-symbol"/>
      </text:list-level-style-bullet>
      <text:list-level-style-bullet text:level="5" text:style-name="ListLabel_20_24" loext:num-list-format="o" style:num-suffix="o" text:bullet-char="o">
        <style:list-level-properties text:list-level-position-and-space-mode="label-alignment">
          <style:list-level-label-alignment text:label-followed-by="listtab" fo:text-indent="-0.25in" fo:margin-left="2.5in"/>
        </style:list-level-properties>
        <style:text-properties fo:font-family="'Courier New'" style:font-style-name="Regular" style:font-family-generic="modern" style:font-pitch="fixed"/>
      </text:list-level-style-bullet>
      <text:list-level-style-bullet text:level="6" text:style-name="ListLabel_20_25" loext:num-list-format="" style:num-suffix="" text:bullet-char="">
        <style:list-level-properties text:list-level-position-and-space-mode="label-alignment">
          <style:list-level-label-alignment text:label-followed-by="listtab" fo:text-indent="-0.25in" fo:margin-left="3in"/>
        </style:list-level-properties>
        <style:text-properties fo:font-family="Wingdings" style:font-style-name="Regular" style:font-pitch="variable" style:font-charset="x-symbol"/>
      </text:list-level-style-bullet>
      <text:list-level-style-bullet text:level="7" text:style-name="ListLabel_20_26" loext:num-list-format="" style:num-suffix="" text:bullet-char="">
        <style:list-level-properties text:list-level-position-and-space-mode="label-alignment">
          <style:list-level-label-alignment text:label-followed-by="listtab" fo:text-indent="-0.25in" fo:margin-left="3.5in"/>
        </style:list-level-properties>
        <style:text-properties fo:font-family="Symbol" style:font-style-name="Regular" style:font-family-generic="roman" style:font-pitch="variable" style:font-charset="x-symbol"/>
      </text:list-level-style-bullet>
      <text:list-level-style-bullet text:level="8" text:style-name="ListLabel_20_27" loext:num-list-format="o" style:num-suffix="o" text:bullet-char="o">
        <style:list-level-properties text:list-level-position-and-space-mode="label-alignment">
          <style:list-level-label-alignment text:label-followed-by="listtab" fo:text-indent="-0.25in" fo:margin-left="4in"/>
        </style:list-level-properties>
        <style:text-properties fo:font-family="'Courier New'" style:font-style-name="Regular" style:font-family-generic="modern" style:font-pitch="fixed"/>
      </text:list-level-style-bullet>
      <text:list-level-style-bullet text:level="9" text:style-name="ListLabel_20_28" loext:num-list-format="" style:num-suffix="" text:bullet-char="">
        <style:list-level-properties text:list-level-position-and-space-mode="label-alignment">
          <style:list-level-label-alignment text:label-followed-by="listtab" fo:text-indent="-0.25in" fo:margin-left="4.5in"/>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29" loext:num-list-format="%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30" loext:num-list-format="%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31" loext:num-list-format="%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ListLabel_20_32" loext:num-list-format="%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33" loext:num-list-format="%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34" loext:num-list-format="%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ListLabel_20_35" loext:num-list-format="%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36" loext:num-list-format="%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37" loext:num-list-format="%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text:style-name="ListLabel_20_38" loext:num-list-format="%1%" style:num-format="1">
        <style:list-level-properties text:list-level-position-and-space-mode="label-alignment">
          <style:list-level-label-alignment text:label-followed-by="listtab" fo:text-indent="-0.25in" fo:margin-left="0.3752in"/>
        </style:list-level-properties>
      </text:list-level-style-number>
      <text:list-level-style-number text:level="2" text:style-name="ListLabel_20_39" loext:num-list-format="%2%." style:num-suffix="." style:num-format="a" style:num-letter-sync="true">
        <style:list-level-properties text:list-level-position-and-space-mode="label-alignment">
          <style:list-level-label-alignment text:label-followed-by="listtab" fo:text-indent="-0.25in" fo:margin-left="0.8752in"/>
        </style:list-level-properties>
      </text:list-level-style-number>
      <text:list-level-style-number text:level="3" text:style-name="ListLabel_20_40" loext:num-list-format="%3%." style:num-suffix="." style:num-format="i">
        <style:list-level-properties text:list-level-position-and-space-mode="label-alignment" fo:text-align="end">
          <style:list-level-label-alignment text:label-followed-by="listtab" fo:text-indent="-0.1252in" fo:margin-left="1.3752in"/>
        </style:list-level-properties>
      </text:list-level-style-number>
      <text:list-level-style-number text:level="4" text:style-name="ListLabel_20_41" loext:num-list-format="%4%." style:num-suffix="." style:num-format="1">
        <style:list-level-properties text:list-level-position-and-space-mode="label-alignment">
          <style:list-level-label-alignment text:label-followed-by="listtab" fo:text-indent="-0.25in" fo:margin-left="1.8752in"/>
        </style:list-level-properties>
      </text:list-level-style-number>
      <text:list-level-style-number text:level="5" text:style-name="ListLabel_20_42" loext:num-list-format="%5%." style:num-suffix="." style:num-format="a" style:num-letter-sync="true">
        <style:list-level-properties text:list-level-position-and-space-mode="label-alignment">
          <style:list-level-label-alignment text:label-followed-by="listtab" fo:text-indent="-0.25in" fo:margin-left="2.3752in"/>
        </style:list-level-properties>
      </text:list-level-style-number>
      <text:list-level-style-number text:level="6" text:style-name="ListLabel_20_43" loext:num-list-format="%6%." style:num-suffix="." style:num-format="i">
        <style:list-level-properties text:list-level-position-and-space-mode="label-alignment" fo:text-align="end">
          <style:list-level-label-alignment text:label-followed-by="listtab" fo:text-indent="-0.1252in" fo:margin-left="2.8752in"/>
        </style:list-level-properties>
      </text:list-level-style-number>
      <text:list-level-style-number text:level="7" text:style-name="ListLabel_20_44" loext:num-list-format="%7%." style:num-suffix="." style:num-format="1">
        <style:list-level-properties text:list-level-position-and-space-mode="label-alignment">
          <style:list-level-label-alignment text:label-followed-by="listtab" fo:text-indent="-0.25in" fo:margin-left="3.3752in"/>
        </style:list-level-properties>
      </text:list-level-style-number>
      <text:list-level-style-number text:level="8" text:style-name="ListLabel_20_45" loext:num-list-format="%8%." style:num-suffix="." style:num-format="a" style:num-letter-sync="true">
        <style:list-level-properties text:list-level-position-and-space-mode="label-alignment">
          <style:list-level-label-alignment text:label-followed-by="listtab" fo:text-indent="-0.25in" fo:margin-left="3.8752in"/>
        </style:list-level-properties>
      </text:list-level-style-number>
      <text:list-level-style-number text:level="9" text:style-name="ListLabel_20_46" loext:num-list-format="%9%." style:num-suffix="." style:num-format="i">
        <style:list-level-properties text:list-level-position-and-space-mode="label-alignment" fo:text-align="end">
          <style:list-level-label-alignment text:label-followed-by="listtab" fo:text-indent="-0.1252in" fo:margin-left="4.3752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text:style-name="ListLabel_20_47" loext:num-list-format="%1%"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48" loext:num-list-format="%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49" loext:num-list-format="%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ListLabel_20_50" loext:num-list-format="%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51" loext:num-list-format="%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52" loext:num-list-format="%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ListLabel_20_53" loext:num-list-format="%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54" loext:num-list-format="%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55" loext:num-list-format="%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number text:level="1" text:style-name="ListLabel_20_56" loext:num-list-format="%1%" style:num-format="1" text:start-value="2">
        <style:list-level-properties text:list-level-position-and-space-mode="label-alignment">
          <style:list-level-label-alignment text:label-followed-by="listtab"/>
        </style:list-level-properties>
      </text:list-level-style-number>
      <text:list-level-style-number text:level="2" text:style-name="ListLabel_20_57" loext:num-list-format="%2%" style:num-format="a" style:num-letter-sync="true">
        <style:list-level-properties text:list-level-position-and-space-mode="label-alignment">
          <style:list-level-label-alignment text:label-followed-by="listtab" fo:margin-left="0.7528in"/>
        </style:list-level-properties>
      </text:list-level-style-number>
      <text:list-level-style-number text:level="3" text:style-name="ListLabel_20_58" loext:num-list-format="%3%" style:num-format="i">
        <style:list-level-properties text:list-level-position-and-space-mode="label-alignment">
          <style:list-level-label-alignment text:label-followed-by="listtab" fo:margin-left="1.2528in"/>
        </style:list-level-properties>
      </text:list-level-style-number>
      <text:list-level-style-number text:level="4" text:style-name="ListLabel_20_59" loext:num-list-format="%4%" style:num-format="1">
        <style:list-level-properties text:list-level-position-and-space-mode="label-alignment">
          <style:list-level-label-alignment text:label-followed-by="listtab" fo:margin-left="1.7528in"/>
        </style:list-level-properties>
      </text:list-level-style-number>
      <text:list-level-style-number text:level="5" text:style-name="ListLabel_20_60" loext:num-list-format="%5%" style:num-format="a" style:num-letter-sync="true">
        <style:list-level-properties text:list-level-position-and-space-mode="label-alignment">
          <style:list-level-label-alignment text:label-followed-by="listtab" fo:margin-left="2.2528in"/>
        </style:list-level-properties>
      </text:list-level-style-number>
      <text:list-level-style-number text:level="6" text:style-name="ListLabel_20_61" loext:num-list-format="%6%" style:num-format="i">
        <style:list-level-properties text:list-level-position-and-space-mode="label-alignment">
          <style:list-level-label-alignment text:label-followed-by="listtab" fo:margin-left="2.7528in"/>
        </style:list-level-properties>
      </text:list-level-style-number>
      <text:list-level-style-number text:level="7" text:style-name="ListLabel_20_62" loext:num-list-format="%7%" style:num-format="1">
        <style:list-level-properties text:list-level-position-and-space-mode="label-alignment">
          <style:list-level-label-alignment text:label-followed-by="listtab" fo:margin-left="3.2528in"/>
        </style:list-level-properties>
      </text:list-level-style-number>
      <text:list-level-style-number text:level="8" text:style-name="ListLabel_20_63" loext:num-list-format="%8%" style:num-format="a" style:num-letter-sync="true">
        <style:list-level-properties text:list-level-position-and-space-mode="label-alignment">
          <style:list-level-label-alignment text:label-followed-by="listtab" fo:margin-left="3.7528in"/>
        </style:list-level-properties>
      </text:list-level-style-number>
      <text:list-level-style-number text:level="9" text:style-name="ListLabel_20_64" loext:num-list-format="%9%" style:num-format="i">
        <style:list-level-properties text:list-level-position-and-space-mode="label-alignment">
          <style:list-level-label-alignment text:label-followed-by="listtab" fo:margin-left="4.2528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o_20_List1" style:display-name="No List1">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o_20_List2" style:display-name="No List2">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o_20_List3" style:display-name="No List3">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o_20_List4" style:display-name="No List4">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text:default-style-name="Footnote" text:citation-style-name="Footnote_20_Symbol" text:citation-body-style-name="Footnote_20_anchor" text:master-page-name="Footnote" style:num-format="1" text:start-value="0" text:footnotes-position="page" text:start-numbering-at="chapter"/>
    <text:notes-configuration text:note-class="endnote" text:default-style-name="Endnote" text:citation-style-name="Endnote_20_Symbol" text:citation-body-style-name="Endnote_20_anchor" text:master-page-name="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loext:theme loext:name="Office 2013 - 2022 Theme">
      <loext:theme-colors loext:name="Office 2013 - 2022">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style:style style:name="MP1" style:family="paragraph" style:parent-style-name="Header">
      <style:paragraph-properties fo:text-align="right" style:justify-single-word="false" fo:padding-left="0in" fo:padding-right="0in" fo:padding-top="0in" fo:padding-bottom="0.0138in" fo:border-left="none" fo:border-right="none" fo:border-top="none" fo:border-bottom="0.51pt solid #d9d9d9"/>
    </style:style>
    <style:style style:name="MT1" style:family="text">
      <style:text-properties fo:font-weight="bold" style:font-weight-asian="bold" style:font-weight-complex="bold"/>
    </style:style>
    <style:style style:name="MT2" style:family="text">
      <style:text-properties fo:color="#7f7f7f" loext:opacity="100%" fo:letter-spacing="0.0417in">
        <loext:char-complex-color loext:theme-type="light1" loext:color-type="theme">
          <loext:transformation loext:type="shade" loext:value="5019"/>
        </loext:char-complex-color>
      </style:text-properties>
    </style:style>
    <style:page-layout style:name="Mpm1">
      <style:page-layout-properties fo:page-width="8.5in" fo:page-height="11in" style:num-format="1" style:print-orientation="portrait" fo:margin-top="0.5in" fo:margin-bottom="0.5in" fo:margin-left="1.25in" fo:margin-right="0.75in" style:writing-mode="lr-tb" style:layout-grid-color="#c0c0c0" style:layout-grid-lines="44" style:layout-grid-base-height="0.2165in" style:layout-grid-ruby-height="0in" style:layout-grid-mode="none" style:layout-grid-ruby-below="false" style:layout-grid-print="false" style:layout-grid-display="false" style:layout-grid-base-width="0.1457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0398in" fo:margin-left="0in" fo:margin-right="0in" fo:margin-bottom="0in" style:dynamic-spacing="true"/>
      </style:header-style>
      <style:footer-style>
        <style:header-footer-properties fo:min-height="0.0398in" fo:margin-left="0in" fo:margin-right="0in" fo:margin-top="0in" style:dynamic-spacing="true"/>
      </style:footer-style>
    </style:page-layout>
    <style:page-layout style:name="Mpm2" style:page-usage="mirrored">
      <style:page-layout-properties fo:page-width="8.5in" fo:page-height="11in" style:num-format="1" style:print-orientation="portrait" fo:margin-top="0.5in" fo:margin-bottom="0.5in" fo:margin-left="1.25in" fo:margin-right="0.75in" style:writing-mode="lr-tb" style:layout-grid-color="#c0c0c0" style:layout-grid-lines="48" style:layout-grid-base-height="0.2075in" style:layout-grid-ruby-height="0in" style:layout-grid-mode="none" style:layout-grid-ruby-below="false" style:layout-grid-print="false" style:layout-grid-display="false" style:layout-grid-base-width="0.1528in" style:layout-grid-snap-to="true" style:footnote-max-height="0in" loext:margin-gutter="0in">
        <style:footnote-sep style:width="0.0071in" style:distance-before-sep="0.0398in" style:distance-after-sep="0.0398in" style:line-style="solid" style:adjustment="left" style:rel-width="0%" style:color="#000000"/>
      </style:page-layout-properties>
      <style:header-style>
        <style:header-footer-properties fo:min-height="0.0398in" fo:margin-left="0in" fo:margin-right="0in" fo:margin-bottom="0in" style:dynamic-spacing="true"/>
      </style:header-style>
      <style:footer-style>
        <style:header-footer-properties fo:min-height="0.0398in" fo:margin-left="0in" fo:margin-right="0in" fo:margin-top="0in" style:dynamic-spacing="true"/>
      </style:footer-style>
    </style:page-layout>
    <style:page-layout style:name="Mpm3">
      <style:page-layout-properties fo:page-width="8.5in" fo:page-height="11in" style:num-format="1" style:print-orientation="portrait" fo:margin-top="0.5in" fo:margin-bottom="0.5in" fo:margin-left="1.25in" fo:margin-right="0.75in" style:writing-mode="lr-tb" style:layout-grid-color="#c0c0c0" style:layout-grid-lines="44" style:layout-grid-base-height="0.2165in" style:layout-grid-ruby-height="0in" style:layout-grid-mode="none" style:layout-grid-ruby-below="false" style:layout-grid-print="false" style:layout-grid-display="false" style:layout-grid-base-width="0.1457in" style:layout-grid-snap-to="true" style:footnote-max-height="0in" loext:margin-gutter="0in">
        <style:footnote-sep style:width="0.0071in" style:distance-before-sep="0.0398in" style:distance-after-sep="0.0398in" style:line-style="solid" style:adjustment="left" style:rel-width="0%" style:color="#000000"/>
      </style:page-layout-properties>
      <style:header-style>
        <style:header-footer-properties fo:min-height="0.0398in" fo:margin-left="0in" fo:margin-right="0in" fo:margin-bottom="0in" style:dynamic-spacing="true"/>
      </style:header-style>
      <style:footer-style>
        <style:header-footer-properties fo:min-height="0.0398in" fo:margin-left="0in" fo:margin-right="0in" fo:margin-top="0in" style:dynamic-spacing="true"/>
      </style:footer-style>
    </style:page-layout>
    <style:page-layout style:name="Mpm4">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 loext:marker-style-name="MT1"><text:span text:style-name="MT2">Page</text:span> | <text:page-number text:select-page="current">5</text:page-number></text:p>
      </style:header>
      <style:footer>
        <text:p text:style-name="Footer"/>
      </style:footer>
    </style:master-page>
    <style:master-page style:name="Converted1" style:page-layout-name="Mpm2" draw:style-name="Mdp1">
      <style:header>
        <text:p text:style-name="MP1" loext:marker-style-name="MT1"><text:span text:style-name="MT2">Page</text:span> | <text:page-number text:select-page="current">16</text:page-number></text:p>
      </style:header>
      <style:footer>
        <text:p text:style-name="Footer"/>
      </style:footer>
    </style:master-page>
    <style:master-page style:name="Converted2" style:page-layout-name="Mpm3" draw:style-name="Mdp1">
      <style:header>
        <text:p text:style-name="MP1" loext:marker-style-name="MT1"><text:span text:style-name="MT2">Page</text:span> | <text:page-number text:select-page="current">45</text:page-number></text:p>
      </style:header>
      <style:footer>
        <text:p text:style-name="Footer"/>
      </style:footer>
    </style:master-page>
    <style:master-page style:name="Footnote" style:page-layout-name="Mpm4" draw:style-name="Mdp1"/>
    <style:master-page style:name="Endnote" style:page-layout-name="Mpm4"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Tracy Osborne</meta:initial-creator>
    <meta:editing-cycles>820</meta:editing-cycles>
    <meta:print-date>2026-08-02T18:05:34.833859500</meta:print-date>
    <meta:creation-date>2019-07-02T07:29:00</meta:creation-date>
    <dc:date>2026-08-14T08:25:54.522401300</dc:date>
    <meta:editing-duration>P452DT20H38M54S</meta:editing-duration>
    <meta:generator>LibreOffice/26.2.5.2$Windows_X86_64 LibreOffice_project/cd7284b4cbbfeb507e630c1aac019f4157393acb</meta:generator>
    <meta:document-statistic meta:table-count="38" meta:image-count="5" meta:object-count="0" meta:page-count="45" meta:paragraph-count="1629" meta:word-count="38876" meta:character-count="221022" meta:non-whitespace-character-count="182206"/>
    <meta:user-defined meta:name="AppVersion">16.0000</meta:user-defined>
    <meta:template xlink:type="simple" xlink:actuate="onRequest" xlink:title="Normal" xlink:href=""/>
  </office:meta>
</office:document-meta>
</file>